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4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7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8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2">
      <style:paragraph-properties fo:line-height="100%" fo:text-align="justify" fo:text-align-last="star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1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4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6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17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08">
      <style:drawing-page-properties draw:fill="bitmap" draw:fill-image-name="a1207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19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33">
      <style:paragraph-properties fo:line-height="100%" fo:text-align="justify" fo:text-align-last="star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437">
      <style:drawing-page-properties draw:fill="bitmap" draw:fill-image-name="a1436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21">
      <style:drawing-page-properties draw:fill="bitmap" draw:fill-image-name="a920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1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2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3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2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6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1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0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41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18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3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6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9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1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4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51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3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6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9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1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4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95%" fo:text-align="justify" fo:text-align-last="star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53">
      <style:drawing-page-properties draw:fill="bitmap" draw:fill-image-name="a952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8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7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4">
      <style:paragraph-properties fo:line-height="95%" fo:text-align="justify" fo:text-align-last="star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3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9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6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6">
      <style:paragraph-properties fo:line-height="95%" fo:text-align="justify" fo:text-align-last="star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6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0">
      <style:paragraph-properties fo:line-height="0.76389in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58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83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487">
      <style:drawing-page-properties draw:fill="bitmap" draw:fill-image-name="a1486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31">
      <style:drawing-page-properties draw:fill="bitmap" draw:fill-image-name="a1030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5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60">
      <style:drawing-page-properties draw:fill="bitmap" draw:fill-image-name="a1259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4">
      <style:paragraph-properties fo:line-height="95%" fo:text-align="justify" fo:text-align-last="star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3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9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4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0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6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8">
      <style:paragraph-properties fo:line-height="95%" fo:text-align="justify" fo:text-align-last="star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1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9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3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6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9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83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72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85">
      <style:drawing-page-properties draw:fill="bitmap" draw:fill-image-name="a984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74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1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0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7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0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6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2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81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7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9">
      <style:paragraph-properties fo:line-height="95%" fo:text-align="justify" fo:text-align-last="star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4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7">
      <style:paragraph-properties fo:line-height="100%" fo:text-align="left" style:tab-stop-distance="1.333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5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0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5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0">
      <style:paragraph-properties fo:line-height="100%" fo:text-align="left" style:tab-stop-distance="1.333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3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" style:name="a1305">
      <style:table-properties style:writing-mode="lr-tb"/>
    </style:style>
    <style:style style:family="table-column" style:name="a1306">
      <style:table-column-properties style:column-width="2.05579in"/>
    </style:style>
    <style:style style:family="text" style:name="a15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307">
      <style:table-column-properties style:column-width="3.09434in"/>
    </style:style>
    <style:style style:family="text" style:name="a153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308">
      <style:table-column-properties style:column-width="2.24339in"/>
    </style:style>
    <style:style style:family="text" style:name="a153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309">
      <style:table-column-properties style:column-width="2.96786in"/>
    </style:style>
    <style:style style:family="text" style:name="a153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0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3">
      <style:paragraph-properties fo:line-height="8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5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087">
      <style:drawing-page-properties draw:fill="bitmap" draw:fill-image-name="a1086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8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310">
      <style:table-row-properties style:row-height="0.3981in"/>
    </style:style>
    <style:style style:family="text" style:name="a108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31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paragraph" style:name="a1313">
      <style:paragraph-properties fo:text-align="center" fo:margin-bottom="0in"/>
    </style:style>
    <style:style style:family="table-cell" style:name="a131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316">
      <style:text-properties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54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54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8">
      <style:paragraph-properties fo:text-align="center" fo:margin-bottom="0in"/>
    </style:style>
    <style:style style:family="text" style:name="a154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5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8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0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1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20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321">
      <style:text-properties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09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paragraph" style:name="a1323">
      <style:paragraph-properties fo:text-align="center" fo:margin-bottom="0in"/>
    </style:style>
    <style:style style:family="table-cell" style:name="a132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326">
      <style:text-properties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graphic" style:name="a15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2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paragraph" style:name="a1328">
      <style:paragraph-properties fo:text-align="center" fo:margin-bottom="0in"/>
    </style:style>
    <style:style style:family="drawing-page" style:name="a1552">
      <style:drawing-page-properties draw:fill="bitmap" draw:fill-image-name="a1551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5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5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6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5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8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2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30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10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331">
      <style:table-row-properties style:row-height="0.50969in"/>
    </style:style>
    <style:style style:family="text" style:name="a110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2">
      <style:text-properties fo:font-size="0.5in" style:font-size-asian="0.5in" style:font-size-complex="0.5in" fo:language="en" fo:country="US" fo:font-weight="normal" style:font-weight-asian="normal" style:font-weight-complex="normal" style:letter-kerning="true"/>
    </style:style>
    <style:style style:family="paragraph" style:name="a1109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3">
      <style:text-properties fo:font-size="0.5in" style:font-size-asian="0.5in" style:font-size-complex="0.5in" fo:language="en" style:language-asian="zh" fo:country="US" style:country-asian="TW" fo:font-weight="normal" style:font-weight-asian="normal" style:font-weight-complex="normal" style:letter-kerning="true"/>
    </style:style>
    <style:style style:family="text" style:name="a1334">
      <style:text-properties fo:font-size="0.5in" style:font-size-asian="0.5in" style:font-size-complex="0.5in" fo:language="en" fo:country="US" fo:font-weight="normal" style:font-weight-asian="normal" style:font-weight-complex="normal" style:letter-kerning="true"/>
    </style:style>
    <style:style style:family="text" style:name="a1335">
      <style:text-properties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33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56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7">
      <style:paragraph-properties fo:text-align="center" fo:margin-bottom="0in"/>
    </style:style>
    <style:style style:family="paragraph" style:name="a1561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3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56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4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6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0">
      <style:text-properties fo:font-size="0.5in" style:font-size-asian="0.5in" style:font-size-complex="0.5in" fo:language="en" fo:country="US" fo:font-weight="normal" style:font-weight-asian="normal" style:font-weight-complex="normal" style:letter-kerning="true"/>
    </style:style>
    <style:style style:family="text" style:name="a111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1">
      <style:text-properties fo:font-size="0.5in" style:font-size-asian="0.5in" style:font-size-complex="0.5in" fo:language="en" style:language-asian="zh" fo:country="US" style:country-asian="TW" fo:font-weight="normal" style:font-weight-asian="normal" style:font-weight-complex="normal" style:letter-kerning="true"/>
    </style:style>
    <style:style style:family="paragraph" style:name="a1118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paragraph" style:name="a1343">
      <style:paragraph-properties fo:text-align="center" fo:margin-bottom="0in"/>
    </style:style>
    <style:style style:family="table-cell" style:name="a134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346">
      <style:text-properties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57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text" style:name="a157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8">
      <style:paragraph-properties fo:text-align="center" fo:margin-bottom="0in"/>
    </style:style>
    <style:style style:family="text" style:name="a157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50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paragraph" style:name="a1127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351">
      <style:table-row-properties style:row-height="0.50969in"/>
    </style:style>
    <style:style style:family="text" style:name="a1352">
      <style:text-properties fo:font-size="0.5in" style:font-size-asian="0.5in" style:font-size-complex="0.5in" fo:language="en" fo:country="US" style:letter-kerning="true"/>
    </style:style>
    <style:style style:family="text" style:name="a112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size="0.5in" style:font-size-asian="0.5in" style:font-size-complex="0.5in" fo:language="en" style:language-asian="zh" fo:country="US" style:country-asian="TW" style:letter-kerning="true"/>
    </style:style>
    <style:style style:family="text" style:name="a1354">
      <style:text-properties fo:font-size="0.5in" style:font-size-asian="0.5in" style:font-size-complex="0.5in" fo:language="en" fo:country="US" style:letter-kerning="true"/>
    </style:style>
    <style:style style:family="text" style:name="a1355">
      <style:text-properties fo:font-size="0.5in" style:font-size-asian="0.5in" style:font-size-complex="0.5in" style:language-asian="zh" style:country-asian="TW" style:letter-kerning="true"/>
    </style:style>
    <style:style style:family="text" style:name="a135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style:letter-kerning="true"/>
    </style:style>
    <style:style style:family="text" style:name="a158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text-align="center" fo:margin-bottom="0in"/>
    </style:style>
    <style:style style:family="text" style:name="a158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5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5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6">
      <style:paragraph-properties fo:line-height="0.75in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4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size="0.5in" style:font-size-asian="0.5in" style:font-size-complex="0.5in" fo:language="en" fo:country="US" style:letter-kerning="true"/>
    </style:style>
    <style:style style:family="paragraph" style:name="a1137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1">
      <style:text-properties fo:font-size="0.5in" style:font-size-asian="0.5in" style:font-size-complex="0.5in" fo:language="en" style:language-asian="zh" fo:country="US" style:country-asian="TW" style:letter-kerning="true"/>
    </style:style>
    <style:style style:family="text" style:name="a1362">
      <style:text-properties fo:font-size="0.5in" style:font-size-asian="0.5in" style:font-size-complex="0.5in" fo:language="en" fo:country="US" style:letter-kerning="true"/>
    </style:style>
    <style:style style:family="text" style:name="a113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3">
      <style:text-properties fo:font-size="0.5in" style:font-size-asian="0.5in" style:font-size-complex="0.5in" fo:language="en" style:language-asian="zh" fo:country="US" style:country-asian="TW" style:letter-kerning="true"/>
    </style:style>
    <style:style style:family="text" style:name="a136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5in" style:font-size-asian="0.5in" style:font-size-complex="0.5in" style:language-asian="zh" style:country-asian="TW" style:letter-kerning="true"/>
    </style:style>
    <style:style style:family="paragraph" style:name="a1365">
      <style:paragraph-properties fo:text-align="center" fo:margin-bottom="0in"/>
    </style:style>
    <style:style style:family="text" style:name="a159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6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59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69">
      <style:drawing-page-properties draw:fill="bitmap" draw:fill-image-name="a1368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9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5">
      <style:paragraph-properties fo:line-height="0.75in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8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0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2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144">
      <style:drawing-page-properties draw:fill="bitmap" draw:fill-image-name="a1143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8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2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9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73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7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5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8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1">
      <style:paragraph-properties fo:line-height="100%" fo:text-align="lef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605">
      <style:drawing-page-properties draw:fill="bitmap" draw:fill-image-name="a1604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06">
      <style:text-properties fo:font-variant="normal" fo:text-transform="none" fo:color="#1b264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9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60">
      <style:drawing-page-properties draw:fill="bitmap" draw:fill-image-name="a859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6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3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1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83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10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1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文鼎ＰＯＰ－４" style:font-family-asian="文鼎ＰＯＰ－４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2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文鼎ＰＯＰ－４" style:font-family-asian="文鼎ＰＯＰ－４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3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6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8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1">
      <style:paragraph-properties fo:line-height="90%" fo:text-align="center" style:tab-stop-distance="1.333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2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6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4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4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6">
      <style:paragraph-properties fo:line-height="95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8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9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92">
      <style:paragraph-properties fo:line-height="100%" fo:text-align="justify" fo:text-align-last="star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9">
      <style:text-properties fo:font-variant="normal" fo:text-transform="none" fo:color="#d60093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81">
      <style:drawing-page-properties draw:fill="bitmap" draw:fill-image-name="a880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70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5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6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75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7"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0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5">
      <style:paragraph-properties fo:line-height="85%" fo:text-align="justify" fo:text-align-last="start" style:tab-stop-distance="1.333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0">
      <style:paragraph-properties fo:line-height="100%" fo:text-align="justify" fo:text-align-last="start" style:tab-stop-distance="1.333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28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098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349"/>
    <text:list-style style:name="a979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128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944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314"/>
    <text:list-style style:name="a1064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28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94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319"/>
    <text:list-style style:name="a1254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915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0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25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192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444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9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000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44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225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3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198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41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165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60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9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135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358"/>
    <text:list-style style:name="a9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071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138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29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324"/>
    <text:list-style style:name="a148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103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29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076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48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891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040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329"/>
    <text:list-style style:name="a14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8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26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232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3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171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42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202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018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176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205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6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141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8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366"/>
    <text:list-style style:name="a16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081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110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084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270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59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96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494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338"/>
    <text:list-style style:name="a12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30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051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49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932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2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119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05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244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9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025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4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9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0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186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59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219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9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6665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3331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9996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.6662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3.332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.9993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4.6658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5.3324in" text:min-label-width="0.375in"/>
        <style:text-properties fo:font-family="Arial" style:font-family-generic="swiss" style:font-pitch="variable" fo:font-size="100%"/>
      </text:list-level-style-bullet>
    </text:list-style>
    <text:list-style style:name="a1376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154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55513in"/>
      </text:list-level-style-number>
      <text:list-level-style-number text:level="3" style:num-format="">
        <style:list-level-properties text:space-before="1.02171in"/>
      </text:list-level-style-number>
      <text:list-level-style-number text:level="4" style:num-format="">
        <style:list-level-properties text:space-before="1.4883in"/>
      </text:list-level-style-number>
      <text:list-level-style-number text:level="5" style:num-format="">
        <style:list-level-properties text:space-before="1.95488in"/>
      </text:list-level-style-number>
      <text:list-level-style-number text:level="6" style:num-format="">
        <style:list-level-properties text:space-before="2.42147in"/>
      </text:list-level-style-number>
      <text:list-level-style-number text:level="7" style:num-format="">
        <style:list-level-properties text:space-before="2.88805in"/>
      </text:list-level-style-number>
      <text:list-level-style-number text:level="8" style:num-format="">
        <style:list-level-properties text:space-before="3.35464in"/>
      </text:list-level-style-number>
      <text:list-level-style-number text:level="9" style:num-format="">
        <style:list-level-properties text:space-before="3.88788in"/>
      </text:list-level-style-number>
    </text:list-style>
    <text:list-style style:name="a1562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379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15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6658in"/>
      </text:list-level-style-number>
      <text:list-level-style-number text:level="3" style:num-format="">
        <style:list-level-properties text:space-before="0.93317in"/>
      </text:list-level-style-number>
      <text:list-level-style-number text:level="4" style:num-format="">
        <style:list-level-properties text:space-before="1.39976in"/>
      </text:list-level-style-number>
      <text:list-level-style-number text:level="5" style:num-format="">
        <style:list-level-properties text:space-before="1.86634in"/>
      </text:list-level-style-number>
      <text:list-level-style-number text:level="6" style:num-format="">
        <style:list-level-properties text:space-before="2.33292in"/>
      </text:list-level-style-number>
      <text:list-level-style-number text:level="7" style:num-format="">
        <style:list-level-properties text:space-before="2.79951in"/>
      </text:list-level-style-number>
      <text:list-level-style-number text:level="8" style:num-format="">
        <style:list-level-properties text:space-before="3.26609in"/>
      </text:list-level-style-number>
      <text:list-level-style-number text:level="9" style:num-format="">
        <style:list-level-properties text:space-before="3.79934in"/>
      </text:list-level-style-number>
    </text:list-style>
    <text:list-style style:name="a1344"/>
    <text:list-style style:name="a975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</office:automatic-styles>
  <office:body>
    <office:presentation>
      <draw:page draw:name="Slide9" draw:style-name="a860" draw:master-page-name="Master1-Layout1-title-標題投影片" presentation:presentation-page-layout-name="Master1-PPL1" draw:id="Slide-264">
        <draw:frame draw:id="id76" presentation:style-name="a872" draw:name="標題 1" svg:x="5.10978in" svg:y="1.63889in" svg:width="7.66467in" svg:height="3.60764in" presentation:class="title" presentation:placeholder="false">
          <draw:text-box>
            <text:p text:style-name="a871" text:class-names="" text:cond-style-name=""><text:span text:style-name="a861" text:class-names="">中平國中</text:span><text:span text:style-name="a862" text:class-names="">109</text:span><text:span text:style-name="a863" text:class-names="">學年</text:span><text:span text:style-name="a864" text:class-names="">度第</text:span><text:span text:style-name="a865" text:class-names="">1</text:span><text:span text:style-name="a866" text:class-names="">學期</text:span><text:span text:style-name="a867" text:class-names=""><text:line-break/><text:line-break/></text:span><text:span text:style-name="a868" text:class-names="">9</text:span><text:span text:style-name="a869" text:class-names="">月份行政會報</text:span><text:span text:style-name="a870" text:class-names=""/></text:p>
          </draw:text-box>
          <svg:title/>
          <svg:desc/>
        </draw:frame>
        <draw:frame draw:id="id77" presentation:style-name="a879" draw:name="副標題 2" svg:x="5.24745in" svg:y="5.79747in" svg:width="7.66467in" svg:height="1.36111in" presentation:class="subtitle" presentation:placeholder="false">
          <draw:text-box>
            <text:p text:style-name="a876" text:class-names="" text:cond-style-name=""><text:span text:style-name="a873" text:class-names="">教務處業務報告<text:s text:c="1"/></text:span><text:span text:style-name="a874" text:class-names="">109.09.07</text:span><text:span text:style-name="a875" text:class-names=""/></text:p>
            <text:p text:style-name="a878" text:class-names="" text:cond-style-name=""><text:span text:style-name="a877" text:class-names=""/></text:p>
          </draw:text-box>
          <svg:title/>
          <svg:desc/>
        </draw:frame>
      </draw:page>
      <draw:page draw:name="Slide29" draw:style-name="a881" draw:master-page-name="Master1-Layout2-obj-標題及內容" presentation:presentation-page-layout-name="Master1-PPL2" draw:id="Slide-284">
        <draw:frame draw:id="id78" presentation:style-name="a886" draw:name="標題 12" svg:x="1.2219in" svg:y="0.08333in" svg:width="11.10822in" svg:height="1.52778in" presentation:class="title" presentation:placeholder="false">
          <draw:text-box>
            <text:p text:style-name="a885" text:class-names="" text:cond-style-name=""><text:span text:style-name="a882" text:class-names="">重要事項</text:span><text:span text:style-name="a883" text:class-names="">提醒</text:span><text:span text:style-name="a884" text:class-names=""/></text:p>
          </draw:text-box>
          <svg:title/>
          <svg:desc/>
        </draw:frame>
        <draw:frame draw:id="id79" presentation:style-name="a919" draw:name="內容版面配置區 1" svg:x="1.2219in" svg:y="1.86111in" svg:width="11.10822in" svg:height="4.88889in" presentation:class="outline" presentation:placeholder="false">
          <draw:text-box>
            <text:list text:style-name="a891">
              <text:list-item>
                <text:p text:style-name="a890" text:class-names="" text:cond-style-name=""><text:span text:style-name="a887" text:class-names="">各</text:span><text:span text:style-name="a888" text:class-names="">年級導師共同不排課時間：</text:span><text:span text:style-name="a889" text:class-names=""/></text:p>
              </text:list-item>
            </text:list>
            <text:list text:style-name="a897">
              <text:list-item>
                <text:p text:style-name="a896" text:class-names="" text:cond-style-name=""><text:span text:style-name="a892" text:class-names=""><text:s text:c="3"/>七年級：星期二 第</text:span><text:span text:style-name="a893" text:class-names="">7</text:span><text:span text:style-name="a894" text:class-names="">節</text:span><text:span text:style-name="a895" text:class-names=""/></text:p>
              </text:list-item>
            </text:list>
            <text:list text:style-name="a903">
              <text:list-item>
                <text:p text:style-name="a902" text:class-names="" text:cond-style-name=""><text:span text:style-name="a898" text:class-names=""><text:s text:c="3"/>八年級：星期四 第</text:span><text:span text:style-name="a899" text:class-names="">7</text:span><text:span text:style-name="a900" text:class-names="">節</text:span><text:span text:style-name="a901" text:class-names=""/></text:p>
              </text:list-item>
            </text:list>
            <text:list text:style-name="a909">
              <text:list-item>
                <text:p text:style-name="a908" text:class-names="" text:cond-style-name=""><text:span text:style-name="a904" text:class-names=""><text:s text:c="3"/>九年級：星期五 第</text:span><text:span text:style-name="a905" text:class-names="">1</text:span><text:span text:style-name="a906" text:class-names="">節</text:span><text:span text:style-name="a907" text:class-names=""/></text:p>
              </text:list-item>
            </text:list>
            <text:list text:style-name="a915">
              <text:list-item>
                <text:p text:style-name="a914" text:class-names="" text:cond-style-name=""><text:span text:style-name="a910" text:class-names="">請各處室</text:span><text:span text:style-name="a911" text:class-names="">盡量利用共同不排課</text:span><text:span text:style-name="a912" text:class-names="">時間召開會議，避免午休時間開會，讓大家可以好好休息。</text:span><text:span text:style-name="a913" text:class-names=""/></text:p>
              </text:list-item>
            </text:list>
            <text:list text:style-name="a918">
              <text:list-item>
                <text:p text:style-name="a917" text:class-names="" text:cond-style-name=""><text:span text:style-name="a916" text:class-names=""/></text:p>
              </text:list-item>
            </text:list>
          </draw:text-box>
          <svg:title/>
          <svg:desc/>
        </draw:frame>
      </draw:page>
      <draw:page draw:name="Slide34" draw:style-name="a921" draw:master-page-name="Master1-Layout2-obj-標題及內容" presentation:presentation-page-layout-name="Master1-PPL2" draw:id="Slide-289">
        <draw:frame draw:id="id80" presentation:style-name="a926" draw:name="標題 12" svg:x="1.2219in" svg:y="0.08333in" svg:width="11.10822in" svg:height="1.52778in" presentation:class="title" presentation:placeholder="false">
          <draw:text-box>
            <text:p text:style-name="a925" text:class-names="" text:cond-style-name=""><text:span text:style-name="a922" text:class-names="">重要事項</text:span><text:span text:style-name="a923" text:class-names="">提醒</text:span><text:span text:style-name="a924" text:class-names=""/></text:p>
          </draw:text-box>
          <svg:title/>
          <svg:desc/>
        </draw:frame>
        <draw:frame draw:id="id81" presentation:style-name="a951" draw:name="內容版面配置區 1" svg:x="1.2219in" svg:y="1.86111in" svg:width="11.10822in" svg:height="4.88889in" presentation:class="outline" presentation:placeholder="false">
          <draw:text-box>
            <text:list text:style-name="a932">
              <text:list-item>
                <text:p text:style-name="a931" text:class-names="" text:cond-style-name=""><text:span text:style-name="a927" text:class-names="">九年級早自習</text:span><text:span text:style-name="a928" text:class-names="">7:30-8:15</text:span><text:span text:style-name="a929" text:class-names="">舉行統一複習考，請各處室不要集合學生。</text:span><text:span text:style-name="a930" text:class-names=""/></text:p>
              </text:list-item>
            </text:list>
            <text:list text:style-name="a944">
              <text:list-item>
                <text:p text:style-name="a943" text:class-names="" text:cond-style-name=""><text:span text:style-name="a933" text:class-names="">教師</text:span><text:span text:style-name="a934" text:class-names="">公開授課行事曆</text:span><text:span text:style-name="a935" text:class-names="">，請務必於</text:span><text:span text:style-name="a936" text:class-names="">9/23(</text:span><text:span text:style-name="a937" text:class-names="">三</text:span><text:span text:style-name="a938" text:class-names="">)</text:span><text:span text:style-name="a939" text:class-names="">之前填寫</text:span><text:span text:style-name="a940" text:class-names="">google</text:span><text:span text:style-name="a941" text:class-names="">表單。</text:span><text:span text:style-name="a942" text:class-names=""/></text:p>
              </text:list-item>
            </text:list>
            <text:list text:style-name="a947">
              <text:list-item>
                <text:p text:style-name="a946" text:class-names="" text:cond-style-name=""><text:span text:style-name="a945" text:class-names=""/></text:p>
              </text:list-item>
            </text:list>
            <text:list text:style-name="a950">
              <text:list-item>
                <text:p text:style-name="a949" text:class-names="" text:cond-style-name=""><text:span text:style-name="a948" text:class-names=""/></text:p>
              </text:list-item>
            </text:list>
          </draw:text-box>
          <svg:title/>
          <svg:desc/>
        </draw:frame>
      </draw:page>
      <draw:page draw:name="Slide21" draw:style-name="a953" draw:master-page-name="Master1-Layout2-obj-標題及內容" presentation:presentation-page-layout-name="Master1-PPL2" draw:id="Slide-276">
        <draw:frame draw:id="id82" presentation:style-name="a958" draw:name="標題 12" svg:x="1.2219in" svg:y="0.08333in" svg:width="11.10822in" svg:height="1.52778in" presentation:class="title" presentation:placeholder="false">
          <draw:text-box>
            <text:p text:style-name="a957" text:class-names="" text:cond-style-name=""><text:span text:style-name="a954" text:class-names="">重要事項</text:span><text:span text:style-name="a955" text:class-names="">提醒</text:span><text:span text:style-name="a956" text:class-names=""/></text:p>
          </draw:text-box>
          <svg:title/>
          <svg:desc/>
        </draw:frame>
        <draw:frame draw:id="id83" presentation:style-name="a983" draw:name="內容版面配置區 1" svg:x="1.2219in" svg:y="1.86111in" svg:width="11.10822in" svg:height="4.88889in" presentation:class="outline" presentation:placeholder="false">
          <draw:text-box>
            <text:list text:style-name="a967">
              <text:list-item>
                <text:p text:style-name="a966" text:class-names="" text:cond-style-name=""><text:span text:style-name="a959" text:class-names="">各處室</text:span><text:span text:style-name="a960" text:class-names="">8/31</text:span><text:span text:style-name="a961" text:class-names="">開始</text:span><text:span text:style-name="a962" text:class-names="">巡堂</text:span><text:span text:style-name="a963" text:class-names="">，麻煩各位行政同仁</text:span><text:span text:style-name="a964" text:class-names="">。</text:span><text:span text:style-name="a965" text:class-names=""/></text:p>
              </text:list-item>
            </text:list>
            <text:list text:style-name="a975">
              <text:list-item>
                <text:list text:style-name="a975">
                  <text:list-item>
                    <text:p text:style-name="a974" text:class-names="" text:cond-style-name=""><text:span text:style-name="a968" text:class-names="">多注意學生上課狀況，不進班打擾</text:span><text:span text:style-name="a969" text:class-names="">(</text:span><text:span text:style-name="a970" text:class-names="">除非學生滑手機，當場進班處理</text:span><text:span text:style-name="a971" text:class-names="">)</text:span><text:span text:style-name="a972" text:class-names="">。</text:span><text:span text:style-name="a973" text:class-names=""/></text:p>
                  </text:list-item>
                </text:list>
              </text:list-item>
            </text:list>
            <text:list text:style-name="a979">
              <text:list-item>
                <text:list text:style-name="a979">
                  <text:list-item>
                    <text:p text:style-name="a978" text:class-names="" text:cond-style-name=""><text:span text:style-name="a976" text:class-names="">請各處室主任準時於星期一上午繳回上一週記錄表給美環。</text:span><text:span text:style-name="a977" text:class-names=""/></text:p>
                  </text:list-item>
                </text:list>
              </text:list-item>
            </text:list>
            <text:list text:style-name="a982">
              <text:list-item>
                <text:p text:style-name="a981" text:class-names="" text:cond-style-name=""><text:span text:style-name="a980" text:class-names=""/></text:p>
              </text:list-item>
            </text:list>
          </draw:text-box>
          <svg:title/>
          <svg:desc/>
        </draw:frame>
      </draw:page>
      <draw:page draw:name="Slide22" draw:style-name="a985" draw:master-page-name="Master1-Layout2-obj-標題及內容" presentation:presentation-page-layout-name="Master1-PPL2" draw:id="Slide-277">
        <draw:frame draw:id="id84" presentation:style-name="a992" draw:name="標題 12" svg:x="1.2219in" svg:y="0.08333in" svg:width="11.10822in" svg:height="1.52778in" presentation:class="title" presentation:placeholder="false">
          <draw:text-box>
            <text:p text:style-name="a991" text:class-names="" text:cond-style-name=""><text:span text:style-name="a986" text:class-names="">重要事項</text:span><text:span text:style-name="a987" text:class-names="">提醒</text:span><text:span text:style-name="a988" text:class-names="">-</text:span><text:span text:style-name="a989" text:class-names="">晚自習</text:span><text:span text:style-name="a990" text:class-names=""/></text:p>
          </draw:text-box>
          <svg:title/>
          <svg:desc/>
        </draw:frame>
        <draw:frame draw:id="id85" presentation:style-name="a1029" draw:name="內容版面配置區 1" svg:x="1.2894in" svg:y="2.09627in" svg:width="11.10822in" svg:height="4.88889in" presentation:class="outline" presentation:placeholder="false">
          <draw:text-box>
            <text:list text:style-name="a1000">
              <text:list-item>
                <text:p text:style-name="a999" text:class-names="" text:cond-style-name=""><text:span text:style-name="a993" text:class-names="">感謝行政同仁及九導參與晚自習輪值工作</text:span><text:span text:style-name="a994" text:class-names="">(</text:span><text:span text:style-name="a995" text:class-names="">感謝惠文自願協助分擔輪值工作</text:span><text:span text:style-name="a996" text:class-names="">)</text:span><text:span text:style-name="a997" text:class-names="">。</text:span><text:span text:style-name="a998" text:class-names=""/></text:p>
              </text:list-item>
            </text:list>
            <text:list text:style-name="a1018">
              <text:list-item>
                <text:p text:style-name="a1017" text:class-names="" text:cond-style-name=""><text:span text:style-name="a1001" text:class-names="">請輪值同仁最晚</text:span><text:span text:style-name="a1002" text:class-names="">17</text:span><text:span text:style-name="a1003" text:class-names="">：</text:span><text:span text:style-name="a1004" text:class-names="">50</text:span><text:span text:style-name="a1005" text:class-names="">進</text:span><text:span text:style-name="a1006" text:class-names="">915</text:span><text:span text:style-name="a1007" text:class-names="">班教室交接</text:span><text:span text:style-name="a1008" text:class-names="">(</text:span><text:span text:style-name="a1009" text:class-names="">因惠文</text:span><text:span text:style-name="a1010" text:class-names="">18</text:span><text:span text:style-name="a1011" text:class-names="">：</text:span><text:span text:style-name="a1012" text:class-names="">00</text:span><text:span text:style-name="a1013" text:class-names="">下班</text:span><text:span text:style-name="a1014" text:class-names="">)</text:span><text:span text:style-name="a1015" text:class-names="">。</text:span><text:span text:style-name="a1016" text:class-names=""/></text:p>
              </text:list-item>
            </text:list>
            <text:list text:style-name="a1025">
              <text:list-item>
                <text:p text:style-name="a1024" text:class-names="" text:cond-style-name=""><text:span text:style-name="a1019" text:class-names="">請輪值同仁執勤時間一定要關掉手機，督導學生晚自習</text:span><text:span text:style-name="a1020" text:class-names="">(</text:span><text:span text:style-name="a1021" text:class-names="">禁止學生閱讀</text:span><text:span text:style-name="a1022" text:class-names="">課外讀物、滑手機、交談</text:span><text:span text:style-name="a1023" text:class-names="">..)</text:span></text:p>
              </text:list-item>
            </text:list>
            <text:list text:style-name="a1028">
              <text:list-item>
                <text:p text:style-name="a1027" text:class-names="" text:cond-style-name=""><text:span text:style-name="a1026" text:class-names=""/></text:p>
              </text:list-item>
            </text:list>
          </draw:text-box>
          <svg:title/>
          <svg:desc/>
        </draw:frame>
      </draw:page>
      <draw:page draw:name="Slide25" draw:style-name="a1031" draw:master-page-name="Master1-Layout2-obj-標題及內容" presentation:presentation-page-layout-name="Master1-PPL2" draw:id="Slide-280">
        <draw:frame draw:id="id86" presentation:style-name="a1035" draw:name="標題 12" svg:x="1.2219in" svg:y="0.60004in" svg:width="11.10822in" svg:height="1.01107in" presentation:class="title" presentation:placeholder="false">
          <draw:text-box>
            <text:p text:style-name="a1034" text:class-names="" text:cond-style-name=""><text:span text:style-name="a1032" text:class-names="">教學組</text:span><text:span text:style-name="a1033" text:class-names=""/></text:p>
          </draw:text-box>
          <svg:title/>
          <svg:desc/>
        </draw:frame>
        <draw:frame draw:id="id87" presentation:style-name="a1085" draw:name="內容版面配置區 1" svg:x="1.2219in" svg:y="1.78128in" svg:width="11.10822in" svg:height="5.51134in" presentation:class="outline" presentation:placeholder="false">
          <draw:text-box>
            <text:list text:style-name="a1040">
              <text:list-item>
                <text:p text:style-name="a1039" text:class-names="" text:cond-style-name=""><text:span text:style-name="a1036" text:class-names="">9/1-9/11</text:span><text:span text:style-name="a1037" text:class-names=""><text:s text:c="1"/>校內風雲際繪美術比賽作品繳交</text:span><text:span text:style-name="a1038" text:class-names=""/></text:p>
              </text:list-item>
            </text:list>
            <text:list text:style-name="a1051">
              <text:list-item>
                <text:p text:style-name="a1050" text:class-names="" text:cond-style-name=""><text:span text:style-name="a1041" text:class-names="">9/6(</text:span><text:span text:style-name="a1042" text:class-names="">日</text:span><text:span text:style-name="a1043" text:class-names="">)</text:span><text:span text:style-name="a1044" text:class-names=""><text:s text:c="1"/></text:span><text:span text:style-name="a1045" text:class-names="">新莊區語文競賽</text:span><text:span text:style-name="a1046" text:class-names="">(</text:span><text:span text:style-name="a1047" text:class-names="">林口國小</text:span><text:span text:style-name="a1048" text:class-names="">)</text:span><text:span text:style-name="a1049" text:class-names=""/></text:p>
              </text:list-item>
            </text:list>
            <text:list text:style-name="a1057">
              <text:list-item>
                <text:p text:style-name="a1056" text:class-names="" text:cond-style-name=""><text:span text:style-name="a1052" text:class-names="">9/7-9/18</text:span><text:span text:style-name="a1053" text:class-names=""><text:s text:c="1"/>校</text:span><text:span text:style-name="a1054" text:class-names="">內語文競賽、英語文競賽報名</text:span><text:span text:style-name="a1055" text:class-names=""/></text:p>
              </text:list-item>
            </text:list>
            <text:list text:style-name="a1064">
              <text:list-item>
                <text:p text:style-name="a1063" text:class-names="" text:cond-style-name=""><text:span text:style-name="a1058" text:class-names="">9/7</text:span><text:span text:style-name="a1059" text:class-names=""><text:s text:c="1"/>族</text:span><text:span text:style-name="a1060" text:class-names="">語課程、晚自習</text:span><text:span text:style-name="a1061" text:class-names="">開始</text:span><text:span text:style-name="a1062" text:class-names=""/></text:p>
              </text:list-item>
            </text:list>
            <text:list text:style-name="a1071">
              <text:list-item>
                <text:p text:style-name="a1070" text:class-names="" text:cond-style-name=""><text:span text:style-name="a1065" text:class-names="">9/8</text:span><text:span text:style-name="a1066" text:class-names=""><text:s text:c="1"/>中午</text:span><text:span text:style-name="a1067" text:class-names="">12:00</text:span><text:span text:style-name="a1068" text:class-names="">之前繳回暑假作業檢核表</text:span><text:span text:style-name="a1069" text:class-names=""/></text:p>
              </text:list-item>
            </text:list>
            <text:list text:style-name="a1076">
              <text:list-item>
                <text:p text:style-name="a1075" text:class-names="" text:cond-style-name=""><text:span text:style-name="a1072" text:class-names="">9/8-9/9</text:span><text:span text:style-name="a1073" text:class-names=""><text:s text:c="1"/>九年級模擬考</text:span><text:span text:style-name="a1074" text:class-names=""/></text:p>
              </text:list-item>
            </text:list>
            <text:list text:style-name="a1081">
              <text:list-item>
                <text:p text:style-name="a1080" text:class-names="" text:cond-style-name=""><text:span text:style-name="a1077" text:class-names="">9/14</text:span><text:span text:style-name="a1078" text:class-names=""><text:s text:c="1"/>期初課發會</text:span><text:span text:style-name="a1079" text:class-names="">(10:10)</text:span></text:p>
              </text:list-item>
            </text:list>
            <text:list text:style-name="a1084">
              <text:list-item>
                <text:p text:style-name="a1083" text:class-names="" text:cond-style-name=""><text:span text:style-name="a1082" text:class-names=""/></text:p>
              </text:list-item>
            </text:list>
          </draw:text-box>
          <svg:title/>
          <svg:desc/>
        </draw:frame>
      </draw:page>
      <draw:page draw:name="Slide26" draw:style-name="a1087" draw:master-page-name="Master1-Layout2-obj-標題及內容" presentation:presentation-page-layout-name="Master1-PPL2" draw:id="Slide-281">
        <draw:frame draw:id="id88" presentation:style-name="a1091" draw:name="標題 12" svg:x="1.2219in" svg:y="0.60004in" svg:width="11.10822in" svg:height="1.01107in" presentation:class="title" presentation:placeholder="false">
          <draw:text-box>
            <text:p text:style-name="a1090" text:class-names="" text:cond-style-name=""><text:span text:style-name="a1088" text:class-names="">教學組</text:span><text:span text:style-name="a1089" text:class-names=""/></text:p>
          </draw:text-box>
          <svg:title/>
          <svg:desc/>
        </draw:frame>
        <draw:frame draw:id="id89" presentation:style-name="a1142" draw:name="內容版面配置區 1" svg:x="1.2219in" svg:y="1.86111in" svg:width="11.10822in" svg:height="4.88889in" presentation:class="outline" presentation:placeholder="false">
          <draw:text-box>
            <text:list text:style-name="a1098">
              <text:list-item>
                <text:p text:style-name="a1097" text:class-names="" text:cond-style-name=""><text:span text:style-name="a1092" text:class-names="">9/15-9/16</text:span><text:span text:style-name="a1093" text:class-names=""><text:s text:c="1"/>第</text:span><text:span text:style-name="a1094" text:class-names="">8</text:span><text:span text:style-name="a1095" text:class-names="">節 八、九年級補考</text:span><text:span text:style-name="a1096" text:class-names=""/></text:p>
              </text:list-item>
            </text:list>
            <text:list text:style-name="a1103">
              <text:list-item>
                <text:p text:style-name="a1102" text:class-names="" text:cond-style-name=""><text:span text:style-name="a1099" text:class-names="">9/18</text:span><text:span text:style-name="a1100" text:class-names=""><text:s text:c="1"/>七八年級英文抽背開始</text:span><text:span text:style-name="a1101" text:class-names=""/></text:p>
              </text:list-item>
            </text:list>
            <text:list text:style-name="a1110">
              <text:list-item>
                <text:p text:style-name="a1109" text:class-names="" text:cond-style-name=""><text:span text:style-name="a1104" text:class-names="">9/19</text:span><text:span text:style-name="a1105" text:class-names=""><text:s text:c="1"/>新北市原住民語文競賽</text:span><text:span text:style-name="a1106" text:class-names="">(</text:span><text:span text:style-name="a1107" text:class-names="">大崁國小</text:span><text:span text:style-name="a1108" text:class-names="">)</text:span></text:p>
              </text:list-item>
            </text:list>
            <text:list text:style-name="a1119">
              <text:list-item>
                <text:p text:style-name="a1118" text:class-names="" text:cond-style-name=""><text:span text:style-name="a1111" text:class-names="">9/26</text:span><text:span text:style-name="a1112" text:class-names=""><text:s text:c="1"/>新北市語文競賽</text:span><text:span text:style-name="a1113" text:class-names="">-</text:span><text:span text:style-name="a1114" text:class-names="">動態組</text:span><text:span text:style-name="a1115" text:class-names="">(</text:span><text:span text:style-name="a1116" text:class-names="">埔墘國小</text:span><text:span text:style-name="a1117" text:class-names="">)</text:span></text:p>
              </text:list-item>
            </text:list>
            <text:list text:style-name="a1128">
              <text:list-item>
                <text:p text:style-name="a1127" text:class-names="" text:cond-style-name=""><text:span text:style-name="a1120" text:class-names="">9/27</text:span><text:span text:style-name="a1121" text:class-names=""><text:s text:c="1"/>新北市語文競賽</text:span><text:span text:style-name="a1122" text:class-names="">-</text:span><text:span text:style-name="a1123" text:class-names="">靜態組</text:span><text:span text:style-name="a1124" text:class-names="">(</text:span><text:span text:style-name="a1125" text:class-names="">麗林國小</text:span><text:span text:style-name="a1126" text:class-names="">)</text:span></text:p>
              </text:list-item>
            </text:list>
            <text:list text:style-name="a1135">
              <text:list-item>
                <text:p text:style-name="a1134" text:class-names="" text:cond-style-name=""><text:span text:style-name="a1129" text:class-names="">9/30</text:span><text:span text:style-name="a1130" text:class-names=""><text:s text:c="1"/>全校教師公開</text:span><text:span text:style-name="a1131" text:class-names="">授課</text:span><text:span text:style-name="a1132" text:class-names="">行事曆公告校網</text:span><text:span text:style-name="a1133" text:class-names=""/></text:p>
              </text:list-item>
            </text:list>
            <text:list text:style-name="a1138">
              <text:list-item>
                <text:p text:style-name="a1137" text:class-names="" text:cond-style-name=""><text:span text:style-name="a1136" text:class-names=""/></text:p>
              </text:list-item>
            </text:list>
            <text:list text:style-name="a1141">
              <text:list-item>
                <text:p text:style-name="a1140" text:class-names="" text:cond-style-name=""><text:span text:style-name="a1139" text:class-names=""/></text:p>
              </text:list-item>
            </text:list>
          </draw:text-box>
          <svg:title/>
          <svg:desc/>
        </draw:frame>
      </draw:page>
      <draw:page draw:name="Slide27" draw:style-name="a1144" draw:master-page-name="Master1-Layout2-obj-標題及內容" presentation:presentation-page-layout-name="Master1-PPL2" draw:id="Slide-282">
        <draw:frame draw:id="id90" presentation:style-name="a1149" draw:name="標題 12" svg:x="1.2219in" svg:y="0.60004in" svg:width="11.10822in" svg:height="1.01107in" presentation:class="title" presentation:placeholder="false">
          <draw:text-box>
            <text:p text:style-name="a1148" text:class-names="" text:cond-style-name=""><text:span text:style-name="a1145" text:class-names="">註冊</text:span><text:span text:style-name="a1146" text:class-names="">組</text:span><text:span text:style-name="a1147" text:class-names=""/></text:p>
          </draw:text-box>
          <svg:title/>
          <svg:desc/>
        </draw:frame>
        <draw:frame draw:id="id91" presentation:style-name="a1206" draw:name="內容版面配置區 1" svg:x="1.2219in" svg:y="1.86111in" svg:width="11.34919in" svg:height="5.51134in" presentation:class="outline" presentation:placeholder="false">
          <draw:text-box>
            <text:list text:style-name="a1154">
              <text:list-item>
                <text:p text:style-name="a1153" text:class-names="" text:cond-style-name=""><text:span text:style-name="a1150" text:class-names="">1.</text:span><text:span text:style-name="a1151" text:class-names="">代收代辦費繳交</text:span><text:span text:style-name="a1152" text:class-names=""/></text:p>
              </text:list-item>
            </text:list>
            <text:list text:style-name="a1165">
              <text:list-item>
                <text:p text:style-name="a1164" text:class-names="" text:cond-style-name=""><text:span text:style-name="a1155" text:class-names=""><text:s text:c="2"/></text:span><text:span text:style-name="a1156" text:class-names="">8/31(</text:span><text:span text:style-name="a1157" text:class-names="">一</text:span><text:span text:style-name="a1158" text:class-names="">)-9/6(</text:span><text:span text:style-name="a1159" text:class-names="">日</text:span><text:span text:style-name="a1160" text:class-names="">)</text:span><text:span text:style-name="a1161" text:class-names="">學生持繳費單至超商、</text:span><text:span text:style-name="a1162" text:class-names="">郵局<text:s text:c="1"/></text:span><text:span text:style-name="a1163" text:class-names=""/></text:p>
              </text:list-item>
            </text:list>
            <text:list text:style-name="a1171">
              <text:list-item>
                <text:p text:style-name="a1170" text:class-names="" text:cond-style-name=""><text:span text:style-name="a1166" text:class-names=""><text:s text:c="1"/></text:span><text:span text:style-name="a1167" text:class-names=""><text:s text:c="1"/>或台銀</text:span><text:span text:style-name="a1168" text:class-names="">繳費。</text:span><text:span text:style-name="a1169" text:class-names=""/></text:p>
              </text:list-item>
            </text:list>
            <text:list text:style-name="a1176">
              <text:list-item>
                <text:p text:style-name="a1175" text:class-names="" text:cond-style-name=""><text:span text:style-name="a1172" text:class-names="">2.</text:span><text:span text:style-name="a1173" text:class-names="">補申請代收代辦費減免</text:span><text:span text:style-name="a1174" text:class-names=""/></text:p>
              </text:list-item>
            </text:list>
            <text:list text:style-name="a1186">
              <text:list-item>
                <text:p text:style-name="a1185" text:class-names="" text:cond-style-name=""><text:span text:style-name="a1177" text:class-names=""><text:s text:c="2"/></text:span><text:span text:style-name="a1178" text:class-names="">需補繳各項社福證明者，請於</text:span><text:span text:style-name="a1179" text:class-names="">9/18(</text:span><text:span text:style-name="a1180" text:class-names="">五</text:span><text:span text:style-name="a1181" text:class-names="">)</text:span><text:span text:style-name="a1182" text:class-names="">前</text:span><text:span text:style-name="a1183" text:class-names="">持</text:span><text:span text:style-name="a1184" text:class-names=""/></text:p>
              </text:list-item>
            </text:list>
            <text:list text:style-name="a1192">
              <text:list-item>
                <text:p text:style-name="a1191" text:class-names="" text:cond-style-name=""><text:span text:style-name="a1187" text:class-names=""><text:s text:c="2"/>(1)</text:span><text:span text:style-name="a1188" text:class-names="">A4</text:span><text:span text:style-name="a1189" text:class-names="">證明文件影本</text:span><text:span text:style-name="a1190" text:class-names=""/></text:p>
              </text:list-item>
            </text:list>
            <text:list text:style-name="a1198">
              <text:list-item>
                <text:p text:style-name="a1197" text:class-names="" text:cond-style-name=""><text:span text:style-name="a1193" text:class-names=""><text:s text:c="2"/></text:span><text:span text:style-name="a1194" text:class-names="">(2)</text:span><text:span text:style-name="a1195" text:class-names="">未繳費單據 <text:s text:c="10"/></text:span><text:span text:style-name="a1196" text:class-names=""/></text:p>
              </text:list-item>
            </text:list>
            <text:list text:style-name="a1202">
              <text:list-item>
                <text:p text:style-name="a1201" text:class-names="" text:cond-style-name=""><text:span text:style-name="a1199" text:class-names=""><text:s text:c="2"/>至註冊組辦理</text:span><text:span text:style-name="a1200" text:class-names=""/></text:p>
              </text:list-item>
            </text:list>
            <text:list text:style-name="a1205">
              <text:list-item>
                <text:p text:style-name="a1204" text:class-names="" text:cond-style-name=""><text:span text:style-name="a1203" text:class-names=""/></text:p>
              </text:list-item>
            </text:list>
          </draw:text-box>
          <svg:title/>
          <svg:desc/>
        </draw:frame>
      </draw:page>
      <draw:page draw:name="Slide23" draw:style-name="a1208" draw:master-page-name="Master1-Layout2-obj-標題及內容" presentation:presentation-page-layout-name="Master1-PPL2" draw:id="Slide-278">
        <draw:frame draw:id="id92" presentation:style-name="a1213" draw:name="標題 12" svg:x="1.2219in" svg:y="0.60004in" svg:width="11.10822in" svg:height="1.01107in" presentation:class="title" presentation:placeholder="false">
          <draw:text-box>
            <text:p text:style-name="a1212" text:class-names="" text:cond-style-name=""><text:span text:style-name="a1209" text:class-names="">註冊</text:span><text:span text:style-name="a1210" text:class-names="">組</text:span><text:span text:style-name="a1211" text:class-names=""/></text:p>
          </draw:text-box>
          <svg:title/>
          <svg:desc/>
        </draw:frame>
        <draw:frame draw:id="id93" presentation:style-name="a1258" draw:name="內容版面配置區 1" svg:x="1.2219in" svg:y="1.86111in" svg:width="11.42794in" svg:height="5.43259in" presentation:class="outline" presentation:placeholder="false">
          <draw:text-box>
            <text:list text:style-name="a1219">
              <text:list-item>
                <text:p text:style-name="a1218" text:class-names="" text:cond-style-name=""><text:span text:style-name="a1214" text:class-names="">未達畢業條件</text:span><text:span text:style-name="a1215" text:class-names="">(</text:span><text:span text:style-name="a1216" text:class-names="">至少四領域及格</text:span><text:span text:style-name="a1217" text:class-names="">)</text:span></text:p>
              </text:list-item>
            </text:list>
            <text:list text:style-name="a1225">
              <text:list-item>
                <text:list text:style-name="a1225">
                  <text:list-item>
                    <text:p text:style-name="a1224" text:class-names="" text:cond-style-name=""><text:span text:style-name="a1220" text:class-names="">九年級：</text:span><text:span text:style-name="a1221" text:class-names="">13</text:span><text:span text:style-name="a1222" text:class-names="">位</text:span><text:span text:style-name="a1223" text:class-names=""/></text:p>
                  </text:list-item>
                </text:list>
              </text:list-item>
            </text:list>
            <text:list text:style-name="a1232">
              <text:list-item>
                <text:list text:style-name="a1232">
                  <text:list-item>
                    <text:p text:style-name="a1231" text:class-names="" text:cond-style-name=""><text:span text:style-name="a1226" text:class-names="">八</text:span><text:span text:style-name="a1227" text:class-names="">年級：</text:span><text:span text:style-name="a1228" text:class-names="">2</text:span><text:span text:style-name="a1229" text:class-names="">位</text:span><text:span text:style-name="a1230" text:class-names=""/></text:p>
                  </text:list-item>
                </text:list>
              </text:list-item>
            </text:list>
            <text:list text:style-name="a1244">
              <text:list-item>
                <text:p text:style-name="a1243" text:class-names="" text:cond-style-name=""><text:span text:style-name="a1233" text:class-names="">未達</text:span><text:span text:style-name="a1234" text:class-names="">畢業</text:span><text:span text:style-name="a1235" text:class-names="">條件</text:span><text:span text:style-name="a1236" text:class-names="">家長預警通知單</text:span><text:span text:style-name="a1237" text:class-names="">，</text:span><text:span text:style-name="a1238" text:class-names="">9/4(</text:span><text:span text:style-name="a1239" text:class-names="">五</text:span><text:span text:style-name="a1240" text:class-names="">)</text:span><text:span text:style-name="a1241" text:class-names="">之前導師收齊交給註冊組。</text:span><text:span text:style-name="a1242" text:class-names=""/></text:p>
              </text:list-item>
            </text:list>
            <text:list text:style-name="a1254">
              <text:list-item>
                <text:p text:style-name="a1253" text:class-names="" text:cond-style-name=""><text:span text:style-name="a1245" text:class-names="">八九年級學生</text:span><text:span text:style-name="a1246" text:class-names="">補考意願調查表</text:span><text:span text:style-name="a1247" text:class-names="">：</text:span><text:span text:style-name="a1248" text:class-names="">9/2(</text:span><text:span text:style-name="a1249" text:class-names="">三</text:span><text:span text:style-name="a1250" text:class-names="">)</text:span><text:span text:style-name="a1251" text:class-names="">之前導師收齊交給註冊組。</text:span><text:span text:style-name="a1252" text:class-names=""/></text:p>
              </text:list-item>
            </text:list>
            <text:list text:style-name="a1257">
              <text:list-item>
                <text:p text:style-name="a1256" text:class-names="" text:cond-style-name=""><text:span text:style-name="a1255" text:class-names=""/></text:p>
              </text:list-item>
            </text:list>
          </draw:text-box>
          <svg:title/>
          <svg:desc/>
        </draw:frame>
      </draw:page>
      <draw:page draw:name="Slide30" draw:style-name="a1260" draw:master-page-name="Master1-Layout2-obj-標題及內容" presentation:presentation-page-layout-name="Master1-PPL2" draw:id="Slide-285">
        <draw:frame draw:id="id94" presentation:style-name="a1264" draw:name="標題 12" svg:x="1.21054in" svg:y="0.44162in" svg:width="11.10822in" svg:height="1.01107in" presentation:class="title" presentation:placeholder="false">
          <draw:text-box>
            <text:p text:style-name="a1263" text:class-names="" text:cond-style-name=""><text:span text:style-name="a1261" text:class-names="">設備組</text:span><text:span text:style-name="a1262" text:class-names=""/></text:p>
          </draw:text-box>
          <svg:title/>
          <svg:desc/>
        </draw:frame>
        <draw:frame draw:id="id95" presentation:style-name="a1274" draw:name="內容版面配置區 1" svg:x="1.2219in" svg:y="1.86111in" svg:width="11.10822in" svg:height="4.88889in" presentation:class="outline" presentation:placeholder="false">
          <draw:text-box>
            <text:list text:style-name="a1267">
              <text:list-item>
                <text:p text:style-name="a1266" text:class-names="" text:cond-style-name=""><text:span text:style-name="a1265" text:class-names=""/></text:p>
              </text:list-item>
            </text:list>
            <text:list text:style-name="a1270">
              <text:list-item>
                <text:p text:style-name="a1269" text:class-names="" text:cond-style-name=""><text:span text:style-name="a1268" text:class-names=""/></text:p>
              </text:list-item>
            </text:list>
            <text:list text:style-name="a1273">
              <text:list-item>
                <text:p text:style-name="a1272" text:class-names="" text:cond-style-name=""><text:span text:style-name="a1271" text:class-names=""/></text:p>
              </text:list-item>
            </text:list>
          </draw:text-box>
          <svg:title/>
          <svg:desc/>
        </draw:frame>
        <draw:custom-shape svg:x="1.31in" svg:y="1.61111in" svg:width="11.1036in" svg:height="4.67858in" draw:id="id96" draw:style-name="a1304" draw:name="矩形 2">
          <svg:title/>
          <svg:desc/>
          <text:list text:style-name="a1282">
            <text:list-item>
              <text:p text:style-name="a1281" text:class-names="" text:cond-style-name=""><text:span text:style-name="a1275" text:class-names="">班級書箱存放</text:span><text:span text:style-name="a1276" text:class-names="">B1</text:span><text:span text:style-name="a1277" text:class-names="">表藝教室外，找</text:span><text:span text:style-name="a1278" text:class-names="">蕭竹君</text:span><text:span text:style-name="a1279" text:class-names="">老師登記借閱。</text:span><text:span text:style-name="a1280" text:class-names=""/></text:p>
            </text:list-item>
          </text:list>
          <text:list text:style-name="a1288">
            <text:list-item>
              <text:p text:style-name="a1287" text:class-names="" text:cond-style-name=""><text:span text:style-name="a1283" text:class-names="">9/4</text:span><text:span text:style-name="a1284" text:class-names="">：八</text:span><text:span text:style-name="a1285" text:class-names="">、九年級繳交暑假閱讀心得單至設備組</text:span><text:span text:style-name="a1286" text:class-names=""/></text:p>
            </text:list-item>
          </text:list>
          <text:list text:style-name="a1295">
            <text:list-item>
              <text:p text:style-name="a1294" text:class-names="" text:cond-style-name=""><text:span text:style-name="a1289" text:class-names="">9/7</text:span><text:span text:style-name="a1290" text:class-names="">：閱讀</text:span><text:span text:style-name="a1291" text:class-names="">晨之美、讀報</text:span><text:span text:style-name="a1292" text:class-names="">開始</text:span><text:span text:style-name="a1293" text:class-names=""/></text:p>
            </text:list-item>
          </text:list>
          <text:list text:style-name="a1298">
            <text:list-item>
              <text:p text:style-name="a1297" text:class-names="" text:cond-style-name=""><text:span text:style-name="a1296" text:class-names=""/></text:p>
            </text:list-item>
          </text:list>
          <text:list text:style-name="a1301">
            <text:list-item>
              <text:p text:style-name="a1300" text:class-names="" text:cond-style-name=""><text:span text:style-name="a1299" text:class-names=""/></text:p>
            </text:list-item>
          </text:list>
          <text:p text:style-name="a1303" text:class-names="" text:cond-style-name=""><text:span text:style-name="a13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7" draw:name="表格 3" svg:x="1.73723in" svg:y="4.7379in" svg:width="10.36137in" svg:height="1.8in">
          <table:table table:style-name="a1305" table:template-name="{8799B23B-EC83-4686-B30A-512413B5E67A}" table:use-banding-columns-styles="false" table:use-banding-rows-styles="true" table:use-first-column-styles="true" table:use-first-row-styles="true" table:use-last-column-styles="false" table:use-last-row-styles="false">
            <table:table-column table:style-name="a1306" table:default-cell-style-name=""/>
            <table:table-column table:style-name="a1307" table:default-cell-style-name=""/>
            <table:table-column table:style-name="a1308" table:default-cell-style-name=""/>
            <table:table-column table:style-name="a1309" table:default-cell-style-name=""/>
            <table:table-row table:style-name="a1310" table:default-cell-style-name="">
              <table:table-cell table:style-name="a1315" table:number-rows-spanned="3">
                <text:list text:style-name="a1314">
                  <text:list-item>
                    <text:p text:style-name="a1313" text:class-names="" text:cond-style-name=""><text:span text:style-name="a1311" text:class-names="">領域專書導讀</text:span><text:span text:style-name="a1312" text:class-names=""/></text:p>
                  </text:list-item>
                </text:list>
              </table:table-cell>
              <table:table-cell table:style-name="a1320">
                <text:list text:style-name="a1319">
                  <text:list-item>
                    <text:p text:style-name="a1318" text:class-names="" text:cond-style-name=""><text:span text:style-name="a1316" text:class-names="">時間</text:span><text:span text:style-name="a1317" text:class-names=""/></text:p>
                  </text:list-item>
                </text:list>
              </table:table-cell>
              <table:table-cell table:style-name="a1325">
                <text:list text:style-name="a1324">
                  <text:list-item>
                    <text:p text:style-name="a1323" text:class-names="" text:cond-style-name=""><text:span text:style-name="a1321" text:class-names="">班級</text:span><text:span text:style-name="a1322" text:class-names=""/></text:p>
                  </text:list-item>
                </text:list>
              </table:table-cell>
              <table:table-cell table:style-name="a1330">
                <text:list text:style-name="a1329">
                  <text:list-item>
                    <text:p text:style-name="a1328" text:class-names="" text:cond-style-name=""><text:span text:style-name="a1326" text:class-names="">地點</text:span><text:span text:style-name="a1327" text:class-names=""/></text:p>
                  </text:list-item>
                </text:list>
              </table:table-cell>
            </table:table-row>
            <table:table-row table:style-name="a1331" table:default-cell-style-name="">
              <table:covered-table-cell table:style-name=""/>
              <table:table-cell table:style-name="a1339">
                <text:list text:style-name="a1338">
                  <text:list-item>
                    <text:p text:style-name="a1337" text:class-names="" text:cond-style-name=""><text:span text:style-name="a1332" text:class-names="">9/</text:span><text:span text:style-name="a1333" text:class-names="">17</text:span><text:span text:style-name="a1334" text:class-names=""><text:s text:c="1"/></text:span><text:span text:style-name="a1335" text:class-names="">早自習</text:span><text:span text:style-name="a1336" text:class-names=""/></text:p>
                  </text:list-item>
                </text:list>
              </table:table-cell>
              <table:table-cell table:style-name="a1345">
                <text:list text:style-name="a1344">
                  <text:list-item>
                    <text:p text:style-name="a1343" text:class-names="" text:cond-style-name=""><text:span text:style-name="a1340" text:class-names="">701-70</text:span><text:span text:style-name="a1341" text:class-names="">5</text:span><text:span text:style-name="a1342" text:class-names=""/></text:p>
                  </text:list-item>
                </text:list>
              </table:table-cell>
              <table:table-cell table:style-name="a1350" table:number-rows-spanned="2">
                <text:list text:style-name="a1349">
                  <text:list-item>
                    <text:p text:style-name="a1348" text:class-names="" text:cond-style-name=""><text:span text:style-name="a1346" text:class-names="">四樓會議室</text:span><text:span text:style-name="a1347" text:class-names=""/></text:p>
                  </text:list-item>
                </text:list>
              </table:table-cell>
            </table:table-row>
            <table:table-row table:style-name="a1351" table:default-cell-style-name="">
              <table:covered-table-cell table:style-name=""/>
              <table:table-cell table:style-name="a1359">
                <text:list text:style-name="a1358">
                  <text:list-item>
                    <text:p text:style-name="a1357" text:class-names="" text:cond-style-name=""><text:span text:style-name="a1352" text:class-names="">9/2</text:span><text:span text:style-name="a1353" text:class-names="">4</text:span><text:span text:style-name="a1354" text:class-names=""><text:s text:c="1"/></text:span><text:span text:style-name="a1355" text:class-names="">早自習</text:span><text:span text:style-name="a1356" text:class-names=""/></text:p>
                  </text:list-item>
                </text:list>
              </table:table-cell>
              <table:table-cell table:style-name="a1367">
                <text:list text:style-name="a1366">
                  <text:list-item>
                    <text:p text:style-name="a1365" text:class-names="" text:cond-style-name=""><text:span text:style-name="a1360" text:class-names="">70</text:span><text:span text:style-name="a1361" text:class-names="">6</text:span><text:span text:style-name="a1362" text:class-names="">-71</text:span><text:span text:style-name="a1363" text:class-names="">0</text:span><text:span text:style-name="a1364" text:class-names=""/></text:p>
                  </text:list-item>
                </text:list>
              </table:table-cell>
              <table:covered-table-cell table:style-name=""/>
            </table:table-row>
          </table:table>
          <draw:image xlink:href="media/image1.png" xlink:type="simple" xlink:show="embed" xlink:actuate="onLoad"/>
          <svg:title/>
          <svg:desc/>
        </draw:frame>
      </draw:page>
      <draw:page draw:name="Slide24" draw:style-name="a1369" draw:master-page-name="Master1-Layout2-obj-標題及內容" presentation:presentation-page-layout-name="Master1-PPL2" draw:id="Slide-279">
        <draw:frame draw:id="id98" presentation:style-name="a1373" draw:name="標題 12" svg:x="1.21054in" svg:y="0.44162in" svg:width="11.10822in" svg:height="1.01107in" presentation:class="title" presentation:placeholder="false">
          <draw:text-box>
            <text:p text:style-name="a1372" text:class-names="" text:cond-style-name=""><text:span text:style-name="a1370" text:class-names="">設備組</text:span><text:span text:style-name="a1371" text:class-names=""/></text:p>
          </draw:text-box>
          <svg:title/>
          <svg:desc/>
        </draw:frame>
        <draw:frame draw:id="id99" presentation:style-name="a1383" draw:name="內容版面配置區 1" svg:x="1.2219in" svg:y="1.86111in" svg:width="11.10822in" svg:height="4.88889in" presentation:class="outline" presentation:placeholder="false">
          <draw:text-box>
            <text:list text:style-name="a1376">
              <text:list-item>
                <text:p text:style-name="a1375" text:class-names="" text:cond-style-name=""><text:span text:style-name="a1374" text:class-names=""/></text:p>
              </text:list-item>
            </text:list>
            <text:list text:style-name="a1379">
              <text:list-item>
                <text:p text:style-name="a1378" text:class-names="" text:cond-style-name=""><text:span text:style-name="a1377" text:class-names=""/></text:p>
              </text:list-item>
            </text:list>
            <text:list text:style-name="a1382">
              <text:list-item>
                <text:p text:style-name="a1381" text:class-names="" text:cond-style-name=""><text:span text:style-name="a1380" text:class-names=""/></text:p>
              </text:list-item>
            </text:list>
          </draw:text-box>
          <svg:title/>
          <svg:desc/>
        </draw:frame>
        <draw:custom-shape svg:x="1.31in" svg:y="1.61111in" svg:width="10.70985in" svg:height="5.45273in" draw:id="id100" draw:style-name="a1435" draw:name="矩形 2">
          <svg:title/>
          <svg:desc/>
          <text:list text:style-name="a1393">
            <text:list-item>
              <text:p text:style-name="a1392" text:class-names="" text:cond-style-name=""><text:span text:style-name="a1384" text:class-names="">9</text:span><text:span text:style-name="a1385" text:class-names="">月份七</text:span><text:span text:style-name="a1386" text:class-names="">年級圖書館利用教育</text:span><text:span text:style-name="a1387" text:class-names="">-</text:span><text:span text:style-name="a1388" text:class-names="">書福窩之</text:span><text:span text:style-name="a1389" text:class-names="">旅：閱讀</text:span><text:span text:style-name="a1390" text:class-names="">課進行</text:span><text:span text:style-name="a1391" text:class-names=""/></text:p>
            </text:list-item>
          </text:list>
          <text:list text:style-name="a1411">
            <text:list-item>
              <text:p text:style-name="a1410" text:class-names="" text:cond-style-name=""><text:span text:style-name="a1394" text:class-names="">9/8(</text:span><text:span text:style-name="a1395" text:class-names="">二</text:span><text:span text:style-name="a1396" text:class-names="">)</text:span><text:span text:style-name="a1397" text:class-names="">第</text:span><text:span text:style-name="a1398" text:class-names="">4</text:span><text:span text:style-name="a1399" text:class-names="">節課</text:span><text:span text:style-name="a1400" text:class-names="">：</text:span><text:span text:style-name="a1401" text:class-names="">期初</text:span><text:span text:style-name="a1402" text:class-names="">實習</text:span><text:span text:style-name="a1403" text:class-names="">輔導</text:span><text:span text:style-name="a1404" text:class-names="">會議</text:span><text:span text:style-name="a1405" text:class-names="">，</text:span><text:span text:style-name="a1406" text:class-names="">校</text:span><text:span text:style-name="a1407" text:class-names="">史</text:span><text:span text:style-name="a1408" text:class-names="">室</text:span><text:span text:style-name="a1409" text:class-names=""/></text:p>
            </text:list-item>
          </text:list>
          <text:list text:style-name="a1423">
            <text:list-item>
              <text:p text:style-name="a1422" text:class-names="" text:cond-style-name=""><text:span text:style-name="a1412" text:class-names="">請導師協助落實</text:span><text:span text:style-name="a1413" text:class-names="">【</text:span><text:span text:style-name="a1414" text:class-names="">晨讀活動</text:span><text:span text:style-name="a1415" text:class-names="">】</text:span><text:span text:style-name="a1416" text:class-names="">，每周二、周四上午</text:span><text:span text:style-name="a1417" text:class-names="">7:30~7:50</text:span><text:span text:style-name="a1418" text:class-names="">，至少</text:span><text:span text:style-name="a1419" text:class-names="">20</text:span><text:span text:style-name="a1420" text:class-names="">分鐘。</text:span><text:span text:style-name="a1421" text:class-names=""/></text:p>
            </text:list-item>
          </text:list>
          <text:list text:style-name="a1434">
            <text:list-item>
              <text:p text:style-name="a1433" text:class-names="" text:cond-style-name=""><text:span text:style-name="a1424" text:class-names="">邀請導師和學生</text:span><text:span text:style-name="a1425" text:class-names="">一</text:span><text:span text:style-name="a1426" text:class-names="">起</text:span><text:span text:style-name="a1427" text:class-names="">閱讀，推廣</text:span><text:span text:style-name="a1428" text:class-names="">【</text:span><text:span text:style-name="a1429" text:class-names="">身教式閱讀</text:span><text:span text:style-name="a1430" text:class-names="">】</text:span><text:span text:style-name="a1431" text:class-names="">。家長宣導部份，請七八年級導師於家長日當天協助撥放影片。</text:span><text:span text:style-name="a1432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31" draw:style-name="a1437" draw:master-page-name="Master1-Layout2-obj-標題及內容" presentation:presentation-page-layout-name="Master1-PPL2" draw:id="Slide-286">
        <draw:frame draw:id="id101" presentation:style-name="a1441" draw:name="標題 12" svg:x="1.21054in" svg:y="0.44162in" svg:width="11.10822in" svg:height="1.01107in" presentation:class="title" presentation:placeholder="false">
          <draw:text-box>
            <text:p text:style-name="a1440" text:class-names="" text:cond-style-name=""><text:span text:style-name="a1438" text:class-names="">資訊</text:span><text:span text:style-name="a1439" text:class-names="">組</text:span></text:p>
          </draw:text-box>
          <svg:title/>
          <svg:desc/>
        </draw:frame>
        <draw:frame draw:id="id102" presentation:style-name="a1451" draw:name="內容版面配置區 1" svg:x="1.2219in" svg:y="1.86111in" svg:width="11.10822in" svg:height="4.88889in" presentation:class="outline" presentation:placeholder="false">
          <draw:text-box>
            <text:list text:style-name="a1444">
              <text:list-item>
                <text:p text:style-name="a1443" text:class-names="" text:cond-style-name=""><text:span text:style-name="a1442" text:class-names=""/></text:p>
              </text:list-item>
            </text:list>
            <text:list text:style-name="a1447">
              <text:list-item>
                <text:p text:style-name="a1446" text:class-names="" text:cond-style-name=""><text:span text:style-name="a1445" text:class-names=""/></text:p>
              </text:list-item>
            </text:list>
            <text:list text:style-name="a1450">
              <text:list-item>
                <text:p text:style-name="a1449" text:class-names="" text:cond-style-name=""><text:span text:style-name="a1448" text:class-names=""/></text:p>
              </text:list-item>
            </text:list>
          </draw:text-box>
          <svg:title/>
          <svg:desc/>
        </draw:frame>
        <draw:custom-shape svg:x="1.31in" svg:y="1.61111in" svg:width="10.70985in" svg:height="4.73187in" draw:id="id103" draw:style-name="a1485" draw:name="矩形 2">
          <svg:title/>
          <svg:desc/>
          <text:list text:style-name="a1481">
            <text:list-item>
              <text:p text:style-name="a1480" text:class-names="" text:cond-style-name=""><text:span text:style-name="a1452" text:class-names="">電子</text:span><text:span text:style-name="a1453" text:class-names="">書光碟</text:span><text:span text:style-name="a1454" text:class-names="">(ISO)</text:span><text:span text:style-name="a1455" text:class-names="">下載及使用步驟</text:span><text:span text:style-name="a1456" text:class-names="">(</text:span><text:span text:style-name="a1457" text:class-names="">限</text:span><text:span text:style-name="a1458" text:class-names="">w10</text:span><text:span text:style-name="a1459" text:class-names="">系統</text:span><text:span text:style-name="a1460" text:class-names="">)</text:span><text:span text:style-name="a1461" text:class-names="">，已掛載在</text:span><text:span text:style-name="a1462" text:class-names="">校網首頁</text:span><text:span text:style-name="a1463" text:class-names="">/</text:span><text:span text:style-name="a1464" text:class-names="">校務行政</text:span><text:span text:style-name="a1465" text:class-names="">/</text:span><text:span text:style-name="a1466" text:class-names="">電子書光碟</text:span><text:span text:style-name="a1467" text:class-names="">(ISO)</text:span><text:span text:style-name="a1468" text:class-names="">下載</text:span><text:span text:style-name="a1469" text:class-names="">，</text:span><text:span text:style-name="a1470" text:class-names="">也可利用</text:span><text:span text:style-name="a1471" text:class-names="">新北市親師生平台</text:span><text:span text:style-name="a1472" text:class-names="">/</text:span><text:span text:style-name="a1473" text:class-names="">雲端資源專區</text:span><text:span text:style-name="a1474" text:class-names="">/</text:span><text:span text:style-name="a1475" text:class-names="">康軒、翰林、南一文教</text:span><text:span text:style-name="a1476" text:class-names="">，下載電子書光碟</text:span><text:span text:style-name="a1477" text:class-names="">(ISO),</text:span><text:span text:style-name="a1478" text:class-names="">教室及辦公室電腦均可使用。</text:span><text:span text:style-name="a1479" text:class-names=""/></text:p>
            </text:list-item>
          </text:list>
          <text:list text:style-name="a1484">
            <text:list-item>
              <text:p text:style-name="a1483" text:class-names="" text:cond-style-name=""><text:span text:style-name="a1482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32" draw:style-name="a1487" draw:master-page-name="Master1-Layout2-obj-標題及內容" presentation:presentation-page-layout-name="Master1-PPL2" draw:id="Slide-287">
        <draw:frame draw:id="id104" presentation:style-name="a1491" draw:name="標題 12" svg:x="1.21054in" svg:y="0.44162in" svg:width="11.10822in" svg:height="1.01107in" presentation:class="title" presentation:placeholder="false">
          <draw:text-box>
            <text:p text:style-name="a1490" text:class-names="" text:cond-style-name=""><text:span text:style-name="a1488" text:class-names="">資訊</text:span><text:span text:style-name="a1489" text:class-names="">組</text:span></text:p>
          </draw:text-box>
          <svg:title/>
          <svg:desc/>
        </draw:frame>
        <draw:frame draw:id="id105" presentation:style-name="a1501" draw:name="內容版面配置區 1" svg:x="1.2219in" svg:y="1.86111in" svg:width="11.10822in" svg:height="4.88889in" presentation:class="outline" presentation:placeholder="false">
          <draw:text-box>
            <text:list text:style-name="a1494">
              <text:list-item>
                <text:p text:style-name="a1493" text:class-names="" text:cond-style-name=""><text:span text:style-name="a1492" text:class-names=""/></text:p>
              </text:list-item>
            </text:list>
            <text:list text:style-name="a1497">
              <text:list-item>
                <text:p text:style-name="a1496" text:class-names="" text:cond-style-name=""><text:span text:style-name="a1495" text:class-names=""/></text:p>
              </text:list-item>
            </text:list>
            <text:list text:style-name="a1500">
              <text:list-item>
                <text:p text:style-name="a1499" text:class-names="" text:cond-style-name=""><text:span text:style-name="a1498" text:class-names=""/></text:p>
              </text:list-item>
            </text:list>
          </draw:text-box>
          <svg:title/>
          <svg:desc/>
        </draw:frame>
        <draw:custom-shape svg:x="1.31in" svg:y="1.61111in" svg:width="10.70985in" svg:height="6.05859in" draw:id="id106" draw:style-name="a1550" draw:name="矩形 2">
          <svg:title/>
          <svg:desc/>
          <text:list text:style-name="a1508">
            <text:list-item>
              <text:p text:style-name="a1507" text:class-names="" text:cond-style-name=""><text:span text:style-name="a1502" text:class-names="">電</text:span><text:span text:style-name="a1503" text:class-names="">教育局來文，為因應「嚴重特殊傳染性肺炎」疫情，請多加使用與下載「新北親師生平台暨校園通</text:span><text:span text:style-name="a1504" text:class-names="">App</text:span><text:span text:style-name="a1505" text:class-names="">」。</text:span><text:span text:style-name="a1506" text:class-names=""/></text:p>
            </text:list-item>
          </text:list>
          <text:list text:style-name="a1526">
            <text:list-item>
              <text:p text:style-name="a1525" text:class-names="" text:cond-style-name=""><text:span text:style-name="a1509" text:class-names="">【</text:span><text:span text:style-name="a1510" text:class-names="">新</text:span><text:span text:style-name="a1511" text:class-names="">北市親師生</text:span><text:span text:style-name="a1512" text:class-names="">平台</text:span><text:span text:style-name="a1513" text:class-names="">】</text:span><text:span text:style-name="a1514" text:class-names="">連結</text:span><text:span text:style-name="a1515" text:class-names="">，</text:span><text:span text:style-name="a1516" text:class-names="">校網首頁</text:span><text:span text:style-name="a1517" text:class-names="">/</text:span><text:span text:style-name="a1518" text:class-names="">網站連結</text:span><text:span text:style-name="a1519" text:class-names="">/</text:span><text:span text:style-name="a1520" text:class-names="">新北市網站</text:span><text:span text:style-name="a1521" text:class-names="">/</text:span><text:span text:style-name="a1522" text:class-names="">新北市親師生平台</text:span><text:span text:style-name="a1523" text:class-names="">。</text:span><text:span text:style-name="a1524" text:class-names=""/></text:p>
            </text:list-item>
          </text:list>
          <text:list text:style-name="a1546">
            <text:list-item>
              <text:p text:style-name="a1545" text:class-names="" text:cond-style-name=""><text:span text:style-name="a1527" text:class-names="">【</text:span><text:span text:style-name="a1528" text:class-names="">新</text:span><text:span text:style-name="a1529" text:class-names="">北市校園通</text:span><text:span text:style-name="a1530" text:class-names="">APP】</text:span><text:span text:style-name="a1531" text:class-names="">相關</text:span><text:span text:style-name="a1532" text:class-names="">說明，請參閱</text:span><text:span text:style-name="a1533" text:class-names="">校網首頁</text:span><text:span text:style-name="a1534" text:class-names="">/</text:span><text:span text:style-name="a1535" text:class-names="">處室公告</text:span><text:span text:style-name="a1536" text:class-names="">/</text:span><text:span text:style-name="a1537" text:class-names="">教務處</text:span><text:span text:style-name="a1538" text:class-names="">/</text:span><text:span text:style-name="a1539" text:class-names="">資訊服務</text:span><text:span text:style-name="a1540" text:class-names="">/</text:span><text:span text:style-name="a1541" text:class-names="">新北校園通</text:span><text:span text:style-name="a1542" text:class-names="">APP</text:span><text:span text:style-name="a1543" text:class-names="">。</text:span><text:span text:style-name="a1544" text:class-names=""/></text:p>
            </text:list-item>
          </text:list>
          <text:list text:style-name="a1549">
            <text:list-item>
              <text:p text:style-name="a1548" text:class-names="" text:cond-style-name=""><text:span text:style-name="a1547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33" draw:style-name="a1552" draw:master-page-name="Master1-Layout2-obj-標題及內容" presentation:presentation-page-layout-name="Master1-PPL2" draw:id="Slide-288">
        <draw:frame draw:id="id107" presentation:style-name="a1556" draw:name="標題 12" svg:x="1.21054in" svg:y="0.44162in" svg:width="11.10822in" svg:height="1.01107in" presentation:class="title" presentation:placeholder="false">
          <draw:text-box>
            <text:p text:style-name="a1555" text:class-names="" text:cond-style-name=""><text:span text:style-name="a1553" text:class-names="">資訊</text:span><text:span text:style-name="a1554" text:class-names="">組</text:span></text:p>
          </draw:text-box>
          <svg:title/>
          <svg:desc/>
        </draw:frame>
        <draw:frame draw:id="id108" presentation:style-name="a1566" draw:name="內容版面配置區 1" svg:x="1.2219in" svg:y="1.86111in" svg:width="11.10822in" svg:height="4.88889in" presentation:class="outline" presentation:placeholder="false">
          <draw:text-box>
            <text:list text:style-name="a1559">
              <text:list-item>
                <text:p text:style-name="a1558" text:class-names="" text:cond-style-name=""><text:span text:style-name="a1557" text:class-names=""/></text:p>
              </text:list-item>
            </text:list>
            <text:list text:style-name="a1562">
              <text:list-item>
                <text:p text:style-name="a1561" text:class-names="" text:cond-style-name=""><text:span text:style-name="a1560" text:class-names=""/></text:p>
              </text:list-item>
            </text:list>
            <text:list text:style-name="a1565">
              <text:list-item>
                <text:p text:style-name="a1564" text:class-names="" text:cond-style-name=""><text:span text:style-name="a1563" text:class-names=""/></text:p>
              </text:list-item>
            </text:list>
          </draw:text-box>
          <svg:title/>
          <svg:desc/>
        </draw:frame>
        <draw:custom-shape svg:x="1.31in" svg:y="1.61111in" svg:width="10.70985in" svg:height="6.36152in" draw:id="id109" draw:style-name="a1603" draw:name="矩形 2">
          <svg:title/>
          <svg:desc/>
          <text:list text:style-name="a1587">
            <text:list-item>
              <text:p text:style-name="a1586" text:class-names="" text:cond-style-name=""><text:span text:style-name="a1567" text:class-names="">家長</text:span><text:span text:style-name="a1568" text:class-names="">若要申請新北市校園通</text:span><text:span text:style-name="a1569" text:class-names="">APP</text:span><text:span text:style-name="a1570" text:class-names="">帳號，請參閱</text:span><text:span text:style-name="a1571" text:class-names="">校網首頁</text:span><text:span text:style-name="a1572" text:class-names="">/</text:span><text:span text:style-name="a1573" text:class-names="">處室公告</text:span><text:span text:style-name="a1574" text:class-names="">/</text:span><text:span text:style-name="a1575" text:class-names="">教務處</text:span><text:span text:style-name="a1576" text:class-names="">/</text:span><text:span text:style-name="a1577" text:class-names="">資訊服務</text:span><text:span text:style-name="a1578" text:class-names="">/</text:span><text:span text:style-name="a1579" text:class-names="">新北校園通</text:span><text:span text:style-name="a1580" text:class-names="">APP</text:span><text:span text:style-name="a1581" text:class-names="">，申請完畢後，</text:span><text:span text:style-name="a1582" text:class-names="">請家長務必知會導師開通</text:span><text:span text:style-name="a1583" text:class-names="">帳號</text:span><text:span text:style-name="a1584" text:class-names="">。</text:span><text:span text:style-name="a1585" text:class-names=""/></text:p>
            </text:list-item>
          </text:list>
          <text:list text:style-name="a1596">
            <text:list-item>
              <text:p text:style-name="a1595" text:class-names="" text:cond-style-name=""><text:span text:style-name="a1588" text:class-names="">導師</text:span><text:span text:style-name="a1589" text:class-names="">可於</text:span><text:span text:style-name="a1590" text:class-names="">校務行政系統</text:span><text:span text:style-name="a1591" text:class-names="">/</text:span><text:span text:style-name="a1592" text:class-names="">家長人事管理</text:span><text:span text:style-name="a1593" text:class-names="">模組開通家長帳號，如還有疑問，可洽資訊組。</text:span><text:span text:style-name="a1594" text:class-names=""/></text:p>
            </text:list-item>
          </text:list>
          <text:list text:style-name="a1599">
            <text:list-item>
              <text:p text:style-name="a1598" text:class-names="" text:cond-style-name=""><text:span text:style-name="a1597" text:class-names=""/></text:p>
            </text:list-item>
          </text:list>
          <text:list text:style-name="a1602">
            <text:list-item>
              <text:p text:style-name="a1601" text:class-names="" text:cond-style-name=""><text:span text:style-name="a1600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11" draw:style-name="a1605" draw:master-page-name="Master1-Layout3-secHead-章節標題" presentation:presentation-page-layout-name="Master1-PPL3" draw:id="Slide-266">
        <draw:frame draw:id="id110" presentation:style-name="a1610" draw:name="標題 1" svg:x="1.54625in" svg:y="5.00998in" svg:width="7.66467in" svg:height="2.11111in" presentation:class="title" presentation:placeholder="false">
          <draw:text-box>
            <text:p text:style-name="a1609" text:class-names="" text:cond-style-name=""><text:span text:style-name="a1606" text:class-names="">教務處感謝各位同仁協助</text:span><text:span text:style-name="a1607" text:class-names=""><text:line-break/></text:span><text:span text:style-name="a1608" text:class-names=""/></text:p>
          </draw:text-box>
          <svg:title/>
          <svg:desc/>
        </draw:frame>
        <draw:frame draw:id="id111" presentation:style-name="a1618" draw:name="文字預留位置 2" svg:x="0.88866in" svg:y="3.41667in" svg:width="7.66467in" svg:height="1.4184in" presentation:class="outline" presentation:placeholder="false">
          <draw:text-box>
            <text:list text:style-name="a1614">
              <text:list-item>
                <text:p text:style-name="a1613" text:class-names="" text:cond-style-name=""><text:span text:style-name="a1611" text:class-names="">祝福大家 工作愉快 天天喜樂</text:span><text:span text:style-name="a1612" text:class-names=""/></text:p>
              </text:list-item>
            </text:list>
            <text:list text:style-name="a1617">
              <text:list-item>
                <text:p text:style-name="a1616" text:class-names="" text:cond-style-name=""><text:span text:style-name="a1615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5.10978in" svg:y="1.63889in" svg:width="7.66467in" svg:height="3.60764in"/>
      <presentation:placeholder presentation:object="subtitle" svg:x="5.10978in" svg:y="5.38889in" svg:width="7.66467in" svg:height="1.36111in"/>
    </style:presentation-page-layout>
    <style:presentation-page-layout style:name="Master1-PPL2" style:display-name="標題及內容">
      <presentation:placeholder presentation:object="title" svg:x="1.2219in" svg:y="0.08333in" svg:width="11.10822in" svg:height="1.52778in"/>
      <presentation:placeholder presentation:object="object" svg:x="1.2219in" svg:y="1.86111in" svg:width="11.10822in" svg:height="4.88889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3" style:display-name="章節標題">
      <presentation:placeholder presentation:object="title" svg:x="0.88866in" svg:y="4.86111in" svg:width="7.66467in" svg:height="2.11111in"/>
      <presentation:placeholder presentation:object="outline" svg:x="0.88866in" svg:y="3.41667in" svg:width="7.66467in" svg:height="1.4184in"/>
    </style:presentation-page-layout>
    <style:presentation-page-layout style:name="Master1-PPL4" style:display-name="兩項內容">
      <presentation:placeholder presentation:object="title" svg:x="1.2219in" svg:y="0.08333in" svg:width="11.10822in" svg:height="1.52778in"/>
      <presentation:placeholder presentation:object="object" svg:x="1.2219in" svg:y="1.86111in" svg:width="5.44303in" svg:height="4.88889in"/>
      <presentation:placeholder presentation:object="object" svg:x="6.88709in" svg:y="1.86111in" svg:width="5.44303in" svg:height="4.88889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5" style:display-name="比較">
      <presentation:placeholder presentation:object="title" svg:x="1.2219in" svg:y="0.08333in" svg:width="11.10822in" svg:height="1.52778in"/>
      <presentation:placeholder presentation:object="outline" svg:x="1.22635in" svg:y="1.75944in" svg:width="5.43858in" svg:height="0.56in"/>
      <presentation:placeholder presentation:object="object" svg:x="1.2219in" svg:y="2.41667in" svg:width="5.44303in" svg:height="4.33333in"/>
      <presentation:placeholder presentation:object="outline" svg:x="6.89154in" svg:y="1.75944in" svg:width="5.43858in" svg:height="0.56in"/>
      <presentation:placeholder presentation:object="object" svg:x="6.88709in" svg:y="2.41667in" svg:width="5.44303in" svg:height="4.33333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6" style:display-name="只有標題">
      <presentation:placeholder presentation:object="title" svg:x="1.2219in" svg:y="0.08333in" svg:width="11.10822in" svg:height="1.52778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7" style:display-name="空白"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8" style:display-name="含標題的內容">
      <presentation:placeholder presentation:object="title" svg:x="0.33325in" svg:y="1.86111in" svg:width="3.66571in" svg:height="3.11111in"/>
      <presentation:placeholder presentation:object="object" svg:x="4.88762in" svg:y="0.52778in" svg:width="7.44251in" svg:height="6.44444in"/>
      <presentation:placeholder presentation:object="outline" svg:x="0.33325in" svg:y="5.08333in" svg:width="3.66571in" svg:height="1.88889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9" style:display-name="含標題的圖片">
      <presentation:placeholder presentation:object="title" svg:x="2.66597in" svg:y="5.25in" svg:width="7.99792in" svg:height="0.83333in"/>
      <presentation:placeholder presentation:object="graphic" svg:x="2.66597in" svg:y="0.30556in" svg:width="7.99792in" svg:height="4.86458in"/>
      <presentation:placeholder presentation:object="outline" svg:x="2.66597in" svg:y="6.08333in" svg:width="7.99792in" svg:height="0.88889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10" style:display-name="標題及直排文字">
      <presentation:placeholder presentation:object="title" svg:x="1.2219in" svg:y="0.08333in" svg:width="11.10822in" svg:height="1.52778in"/>
      <presentation:placeholder presentation:object="outline" svg:x="1.2219in" svg:y="1.86111in" svg:width="11.10822in" svg:height="4.88889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presentation-page-layout style:name="Master1-PPL11" style:display-name="直排標題及文字">
      <presentation:placeholder presentation:object="title" svg:x="10.77497in" svg:y="0.30035in" svg:width="1.55515in" svg:height="6.44965in"/>
      <presentation:placeholder presentation:object="outline" svg:x="1.2219in" svg:y="0.30035in" svg:width="9.3309in" svg:height="6.44965in"/>
      <presentation:placeholder presentation:object="date-time" svg:x="1.2219in" svg:y="7in" svg:width="2.99922in" svg:height="0.35069in"/>
      <presentation:placeholder presentation:object="footer" svg:x="4.27367in" svg:y="7in" svg:width="6.79823in" svg:height="0.35069in"/>
      <presentation:placeholder presentation:object="page-number" svg:x="11.11893in" svg:y="7in" svg:width="1.2112in" svg:height="0.35069in"/>
    </style:presentation-page-layout>
    <style:style style:family="table-cell" style:name="a804">
      <style:table-cell-properties/>
    </style:style>
    <style:style style:family="table-cell" style:name="a805">
      <style:table-cell-properties fo:background-color="#cfd0d6"/>
    </style:style>
    <style:style style:family="table-cell" style:name="a806">
      <style:table-cell-properties/>
    </style:style>
    <style:style style:family="table-cell" style:name="a850">
      <style:table-cell-properties/>
      <style:text-properties fo:font-weight="bold" style:font-weight-asian="bold" style:font-weight-complex="bold"/>
    </style:style>
    <style:style style:family="table-cell" style:name="a807">
      <style:table-cell-properties fo:background-color="#cfd0d6"/>
    </style:style>
    <style:style style:family="table-cell" style:name="a851">
      <style:table-cell-properties/>
      <style:text-properties fo:font-weight="bold" style:font-weight-asian="bold" style:font-weight-complex="bold"/>
    </style:style>
    <style:style style:family="table-cell" style:name="a808">
      <style:table-cell-properties fo:background-color="#414e77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2">
      <style:table-cell-properties fo:background-color="transparent" fo:border-top="0.01389in solid #8b6a94" fo:border-bottom="0.01389in solid #8b6a94" fo:border-left="0.01389in solid #8b6a94" fo:border-right="0.01389in solid #8b6a94"/>
      <style:text-properties fo:color="#374c81" fo:font-family="+mn-lt" style:font-family-asian="+mn-ea" style:font-family-complex="+mn-cs"/>
    </style:style>
    <style:style style:family="table-cell" style:name="a809">
      <style:table-cell-properties fo:background-color="#414e77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3">
      <style:table-cell-properties fo:background-color="#8b6a94"/>
    </style:style>
    <style:style style:family="table-cell" style:name="a854">
      <style:table-cell-properties fo:background-color="#8b6a94"/>
    </style:style>
    <style:style style:family="table-cell" style:name="a855">
      <style:table-cell-properties fo:background-color="transparent" fo:border-bottom="0.02778in solid #8b6a94"/>
      <style:text-properties fo:font-weight="bold" style:font-weight-asian="bold" style:font-weight-complex="bold"/>
    </style:style>
    <style:style style:family="table-cell" style:name="a856">
      <style:table-cell-properties fo:background-color="transparent" fo:border-top="0.05556in double #8b6a94"/>
      <style:text-properties fo:font-weight="bold" style:font-weight-asian="bold" style:font-weight-complex="bold"/>
    </style:style>
    <style:style style:family="table-cell" style:name="a820">
      <style:table-cell-properties fo:background-color="#70aa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7">
      <style:table-cell-properties/>
      <style:text-properties fo:font-weight="bold" style:font-weight-asian="bold" style:font-weight-complex="bold"/>
    </style:style>
    <style:style style:family="table-cell" style:name="a821">
      <style:table-cell-properties fo:background-color="#ffffff" fo:border-top="0.01389in solid #414e77" fo:border-bottom="0.01389in solid #414e77" fo:border-left="0.01389in solid #414e77" fo:border-right="0.01389in solid #414e77"/>
      <style:text-properties fo:color="#374c81" fo:font-family="+mn-lt" style:font-family-asian="+mn-ea" style:font-family-complex="+mn-cs"/>
    </style:style>
    <style:style style:family="table-cell" style:name="a858">
      <style:table-cell-properties/>
      <style:text-properties fo:font-weight="bold" style:font-weight-asian="bold" style:font-weight-complex="bold"/>
    </style:style>
    <style:style style:family="table-cell" style:name="a822">
      <style:table-cell-properties fo:background-color="#e8e9ec"/>
    </style:style>
    <style:style style:family="table-cell" style:name="a823">
      <style:table-cell-properties fo:background-color="#e8e9ec"/>
    </style:style>
    <style:style style:family="table-cell" style:name="a824">
      <style:table-cell-properties fo:background-color="#414e7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25">
      <style:table-cell-properties fo:background-color="#ffffff" fo:border-top="0.05556in double #414e77"/>
      <style:text-properties fo:font-weight="bold" style:font-weight-asian="bold" style:font-weight-complex="bold"/>
    </style:style>
    <style:style style:family="table-cell" style:name="a826">
      <style:table-cell-properties/>
      <style:text-properties fo:font-weight="bold" style:font-weight-asian="bold" style:font-weight-complex="bold"/>
    </style:style>
    <style:style style:family="table-cell" style:name="a827">
      <style:table-cell-properties/>
      <style:text-properties fo:font-weight="bold" style:font-weight-asian="bold" style:font-weight-complex="bold"/>
    </style:style>
    <style:style style:family="table-cell" style:name="a828">
      <style:table-cell-properties fo:background-color="transparent" fo:border-top="0.00347in solid #414e77" fo:border-bottom="0.00347in solid #414e77" fo:border-left="0.00347in solid #414e77" fo:border-right="0.00347in solid #414e77"/>
      <style:text-properties fo:color="#374c81" fo:font-family="+mn-lt" style:font-family-asian="+mn-ea" style:font-family-complex="+mn-cs"/>
    </style:style>
    <style:style style:family="table-cell" style:name="a829">
      <style:table-cell-properties fo:border-left="0.00347in solid #414e77" fo:border-right="0.00347in solid #414e77"/>
    </style:style>
    <style:style style:family="table-cell" style:name="a840">
      <style:table-cell-properties fo:background-color="#374c81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1">
      <style:table-cell-properties fo:border-top="0.05556in double #374c81"/>
      <style:text-properties fo:font-weight="bold" style:font-weight-asian="bold" style:font-weight-complex="bold"/>
    </style:style>
    <style:style style:family="table-cell" style:name="a842">
      <style:table-cell-properties/>
      <style:text-properties fo:font-weight="bold" style:font-weight-asian="bold" style:font-weight-complex="bold"/>
    </style:style>
    <style:style style:family="table-cell" style:name="a843">
      <style:table-cell-properties/>
      <style:text-properties fo:font-weight="bold" style:font-weight-asian="bold" style:font-weight-complex="bold"/>
    </style:style>
    <style:style style:family="table-cell" style:name="a844">
      <style:table-cell-properties fo:background-color="transparent" fo:border-top="0.01389in solid #61a796" fo:border-bottom="0.01389in solid #61a796"/>
      <style:text-properties fo:color="#374c81" fo:font-family="+mn-lt" style:font-family-asian="+mn-ea" style:font-family-complex="+mn-cs"/>
    </style:style>
    <style:style style:family="table-cell" style:name="a845">
      <style:table-cell-properties fo:background-color="#61a796"/>
    </style:style>
    <style:style style:family="table-cell" style:name="a846">
      <style:table-cell-properties/>
    </style:style>
    <style:style style:family="table-cell" style:name="a810">
      <style:table-cell-properties fo:background-color="#414e7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7">
      <style:table-cell-properties fo:background-color="#61a796"/>
    </style:style>
    <style:style style:family="table-cell" style:name="a811">
      <style:table-cell-properties fo:background-color="#414e7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8">
      <style:table-cell-properties fo:background-color="transparent" fo:border-bottom="0.01389in solid #61a796"/>
      <style:text-properties fo:font-weight="bold" style:font-weight-asian="bold" style:font-weight-complex="bold"/>
    </style:style>
    <style:style style:family="table-cell" style:name="a812">
      <style:table-cell-properties fo:background-color="#ebf1f5" fo:border-top="0.01389in solid #ffffff" fo:border-bottom="0.01389in solid #ffffff" fo:border-left="0.01389in solid #ffffff" fo:border-right="0.01389in solid #ffffff"/>
      <style:text-properties fo:color="#374c81" fo:font-family="+mn-lt" style:font-family-asian="+mn-ea" style:font-family-complex="+mn-cs"/>
    </style:style>
    <style:style style:family="table-cell" style:name="a849">
      <style:table-cell-properties fo:background-color="transparent" fo:border-top="0.01389in solid #61a796"/>
      <style:text-properties fo:font-weight="bold" style:font-weight-asian="bold" style:font-weight-complex="bold"/>
    </style:style>
    <style:style style:family="table-cell" style:name="a813">
      <style:table-cell-properties/>
    </style:style>
    <style:style style:family="table-cell" style:name="a814">
      <style:table-cell-properties fo:background-color="#d5e2ea"/>
    </style:style>
    <style:style style:family="table-cell" style:name="a815">
      <style:table-cell-properties/>
    </style:style>
    <style:style style:family="table-cell" style:name="a816">
      <style:table-cell-properties fo:background-color="#d5e2ea"/>
    </style:style>
    <style:style style:family="table-cell" style:name="a817">
      <style:table-cell-properties fo:background-color="#70aac4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18">
      <style:table-cell-properties fo:background-color="#70aac4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19">
      <style:table-cell-properties fo:background-color="#70aa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30">
      <style:table-cell-properties fo:border-left="0.00347in solid #414e77" fo:border-right="0.00347in solid #414e77"/>
    </style:style>
    <style:style style:family="table-cell" style:name="a831">
      <style:table-cell-properties fo:border-top="0.00347in solid #414e77" fo:border-bottom="0.00347in solid #414e77"/>
    </style:style>
    <style:style style:family="table-cell" style:name="a832">
      <style:table-cell-properties fo:background-color="#414e7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33">
      <style:table-cell-properties fo:border-top="0.05556in double #414e77"/>
      <style:text-properties fo:font-weight="bold" style:font-weight-asian="bold" style:font-weight-complex="bold"/>
    </style:style>
    <style:style style:family="table-cell" style:name="a834">
      <style:table-cell-properties/>
      <style:text-properties fo:font-weight="bold" style:font-weight-asian="bold" style:font-weight-complex="bold"/>
    </style:style>
    <style:style style:family="table-cell" style:name="a835">
      <style:table-cell-properties/>
      <style:text-properties fo:font-weight="bold" style:font-weight-asian="bold" style:font-weight-complex="bold"/>
    </style:style>
    <style:style style:family="table-cell" style:name="a836">
      <style:table-cell-properties fo:background-color="transparent" fo:border-top="0.00347in solid #374c81" fo:border-bottom="0.00347in solid #374c81" fo:border-left="0.00347in solid #374c81" fo:border-right="0.00347in solid #374c81"/>
      <style:text-properties fo:color="#374c81" fo:font-family="+mn-lt" style:font-family-asian="+mn-ea" style:font-family-complex="+mn-cs"/>
    </style:style>
    <style:style style:family="table-cell" style:name="a837">
      <style:table-cell-properties fo:border-left="0.00347in solid #374c81" fo:border-right="0.00347in solid #374c81"/>
    </style:style>
    <style:style style:family="table-cell" style:name="a838">
      <style:table-cell-properties fo:border-left="0.00347in solid #374c81" fo:border-right="0.00347in solid #374c81"/>
    </style:style>
    <style:style style:family="table-cell" style:name="a839">
      <style:table-cell-properties fo:border-top="0.00347in solid #374c81" fo:border-bottom="0.00347in solid #374c81"/>
    </style:style>
    <style:style style:family="table-cell" style:name="a803">
      <style:table-cell-properties fo:background-color="#e8e9ec" fo:border-top="0.01389in solid #ffffff" fo:border-bottom="0.01389in solid #ffffff" fo:border-left="0.01389in solid #ffffff" fo:border-right="0.01389in solid #ffffff"/>
      <style:text-properties fo:color="#374c81" fo:font-family="+mn-lt" style:font-family-asian="+mn-ea" style:font-family-complex="+mn-cs"/>
    </style:style>
    <style:default-style style:family="graphic">
      <style:graphic-properties draw:fill="solid" draw:fill-color="#414e77" draw:opacity="100%" draw:stroke="solid" svg:stroke-width="0.01389in" svg:stroke-color="#2d3756" svg:stroke-opacity="100%" draw:stroke-linejoin="miter" svg:stroke-linecap="butt"/>
    </style:default-style>
    <draw:gradient draw:name="a316" draw:style="linear" draw:angle="3200" draw:start-color="#ffffff" draw:end-color="#ffffff" draw:start-intensity="0%" draw:end-intensity="55%"/>
    <draw:gradient draw:name="a412" draw:style="linear" draw:angle="3200" draw:start-color="#ffffff" draw:end-color="#ffffff" draw:start-intensity="0%" draw:end-intensity="55%"/>
    <draw:gradient draw:name="a720" draw:style="linear" draw:angle="3200" draw:start-color="#ffffff" draw:end-color="#ffffff" draw:start-intensity="0%" draw:end-intensity="55%"/>
    <draw:gradient draw:name="a587" draw:style="linear" draw:angle="3200" draw:start-color="#ffffff" draw:end-color="#ffffff" draw:start-intensity="0%" draw:end-intensity="55%"/>
    <draw:gradient draw:name="a649" draw:style="linear" draw:angle="3200" draw:start-color="#ffffff" draw:end-color="#ffffff" draw:start-intensity="0%" draw:end-intensity="55%"/>
    <draw:gradient draw:name="a228" draw:style="linear" draw:angle="3200" draw:start-color="#ffffff" draw:end-color="#ffffff" draw:start-intensity="0%" draw:end-intensity="55%"/>
    <draw:gradient draw:name="a512" draw:style="linear" draw:angle="3200" draw:start-color="#ffffff" draw:end-color="#ffffff" draw:start-intensity="0%" draw:end-intensity="55%"/>
    <draw:gradient draw:name="a4" draw:style="linear" draw:angle="3200" draw:start-color="#ffffff" draw:end-color="#ffffff" draw:start-intensity="0%" draw:end-intensity="55%"/>
    <draw:gradient draw:name="a115" draw:style="linear" draw:angle="3200" draw:start-color="#ffffff" draw:end-color="#ffffff" draw:start-intensity="0%" draw:end-intensity="55%"/>
    <draw:fill-image draw:name="a716" xlink:href="media/image2.jpg" xlink:show="embed" xlink:actuate="onLoad"/>
    <draw:fill-image draw:name="a182" xlink:href="media/image3.jpg" xlink:show="embed" xlink:actuate="onLoad"/>
    <draw:fill-image draw:name="a1086" xlink:href="media/image2.jpg" xlink:show="embed" xlink:actuate="onLoad"/>
    <draw:fill-image draw:name="a1143" xlink:href="media/image2.jpg" xlink:show="embed" xlink:actuate="onLoad"/>
    <draw:fill-image draw:name="a1436" xlink:href="media/image2.jpg" xlink:show="embed" xlink:actuate="onLoad"/>
    <draw:fill-image draw:name="a859" xlink:href="media/image4.jpg" xlink:show="embed" xlink:actuate="onLoad"/>
    <draw:fill-image draw:name="a1207" xlink:href="media/image2.jpg" xlink:show="embed" xlink:actuate="onLoad"/>
    <draw:fill-image draw:name="a0" xlink:href="media/image2.jpg" xlink:show="embed" xlink:actuate="onLoad"/>
    <draw:fill-image draw:name="a1486" xlink:href="media/image2.jpg" xlink:show="embed" xlink:actuate="onLoad"/>
    <draw:fill-image draw:name="a583" xlink:href="media/image2.jpg" xlink:show="embed" xlink:actuate="onLoad"/>
    <draw:fill-image draw:name="a1604" xlink:href="media/image3.jpg" xlink:show="embed" xlink:actuate="onLoad"/>
    <draw:fill-image draw:name="a1259" xlink:href="media/image2.jpg" xlink:show="embed" xlink:actuate="onLoad"/>
    <draw:fill-image draw:name="a645" xlink:href="media/image2.jpg" xlink:show="embed" xlink:actuate="onLoad"/>
    <draw:fill-image draw:name="a508" xlink:href="media/image2.jpg" xlink:show="embed" xlink:actuate="onLoad"/>
    <draw:fill-image draw:name="a462" xlink:href="media/image2.jpg" xlink:show="embed" xlink:actuate="onLoad"/>
    <draw:fill-image draw:name="a984" xlink:href="media/image2.jpg" xlink:show="embed" xlink:actuate="onLoad"/>
    <draw:fill-image draw:name="a1368" xlink:href="media/image2.jpg" xlink:show="embed" xlink:actuate="onLoad"/>
    <draw:fill-image draw:name="a952" xlink:href="media/image2.jpg" xlink:show="embed" xlink:actuate="onLoad"/>
    <draw:fill-image draw:name="a920" xlink:href="media/image2.jpg" xlink:show="embed" xlink:actuate="onLoad"/>
    <draw:fill-image draw:name="a111" xlink:href="media/image2.jpg" xlink:show="embed" xlink:actuate="onLoad"/>
    <draw:fill-image draw:name="a69" xlink:href="media/image4.jpg" xlink:show="embed" xlink:actuate="onLoad"/>
    <draw:fill-image draw:name="a312" xlink:href="media/image2.jpg" xlink:show="embed" xlink:actuate="onLoad"/>
    <draw:fill-image draw:name="a408" xlink:href="media/image2.jpg" xlink:show="embed" xlink:actuate="onLoad"/>
    <draw:fill-image draw:name="a1551" xlink:href="media/image2.jpg" xlink:show="embed" xlink:actuate="onLoad"/>
    <draw:fill-image draw:name="a1030" xlink:href="media/image2.jpg" xlink:show="embed" xlink:actuate="onLoad"/>
    <draw:fill-image draw:name="a880" xlink:href="media/image2.jpg" xlink:show="embed" xlink:actuate="onLoad"/>
    <draw:fill-image draw:name="a224" xlink:href="media/image2.jpg" xlink:show="embed" xlink:actuate="onLoad"/>
    <table:table-template table:name="{5C22544A-7EE6-4342-B048-85BDC9FD1C3A}">
      <table:first-row table:style-name="a808" table:paragraph-style-name=""/>
      <table:last-row table:style-name="a809" table:paragraph-style-name=""/>
      <table:first-column table:style-name="a810" table:paragraph-style-name=""/>
      <table:last-column table:style-name="a811" table:paragraph-style-name=""/>
      <table:body table:style-name="a803" table:paragraph-style-name=""/>
      <table:even-rows table:style-name="a806" table:paragraph-style-name=""/>
      <table:odd-rows table:style-name="a807" table:paragraph-style-name=""/>
      <table:even-columns table:style-name="a804" table:paragraph-style-name=""/>
      <table:odd-columns table:style-name="a805" table:paragraph-style-name=""/>
    </table:table-template>
    <table:table-template table:name="{D27102A9-8310-4765-A935-A1911B00CA55}">
      <table:first-row table:style-name="a848" table:paragraph-style-name=""/>
      <table:last-row table:style-name="a849" table:paragraph-style-name=""/>
      <table:first-column table:style-name="a850" table:paragraph-style-name=""/>
      <table:last-column table:style-name="a851" table:paragraph-style-name=""/>
      <table:body table:style-name="a844" table:paragraph-style-name=""/>
      <table:even-rows table:style-name="a846" table:paragraph-style-name=""/>
      <table:odd-rows table:style-name="a847" table:paragraph-style-name=""/>
      <table:odd-columns table:style-name="a845" table:paragraph-style-name=""/>
    </table:table-template>
    <table:table-template table:name="{7E9639D4-E3E2-4D34-9284-5A2195B3D0D7}">
      <table:first-row table:style-name="a840" table:paragraph-style-name=""/>
      <table:last-row table:style-name="a841" table:paragraph-style-name=""/>
      <table:first-column table:style-name="a842" table:paragraph-style-name=""/>
      <table:last-column table:style-name="a843" table:paragraph-style-name=""/>
      <table:body table:style-name="a836" table:paragraph-style-name=""/>
      <table:odd-rows table:style-name="a839" table:paragraph-style-name=""/>
      <table:even-columns table:style-name="a837" table:paragraph-style-name=""/>
      <table:odd-columns table:style-name="a838" table:paragraph-style-name=""/>
    </table:table-template>
    <table:table-template table:name="{B301B821-A1FF-4177-AEE7-76D212191A09}">
      <table:first-row table:style-name="a824" table:paragraph-style-name=""/>
      <table:last-row table:style-name="a825" table:paragraph-style-name=""/>
      <table:first-column table:style-name="a826" table:paragraph-style-name=""/>
      <table:last-column table:style-name="a827" table:paragraph-style-name=""/>
      <table:body table:style-name="a821" table:paragraph-style-name=""/>
      <table:odd-rows table:style-name="a823" table:paragraph-style-name=""/>
      <table:odd-columns table:style-name="a822" table:paragraph-style-name=""/>
    </table:table-template>
    <table:table-template table:name="{21E4AEA4-8DFA-4A89-87EB-49C32662AFE0}">
      <table:first-row table:style-name="a817" table:paragraph-style-name=""/>
      <table:last-row table:style-name="a818" table:paragraph-style-name=""/>
      <table:first-column table:style-name="a819" table:paragraph-style-name=""/>
      <table:last-column table:style-name="a820" table:paragraph-style-name=""/>
      <table:body table:style-name="a812" table:paragraph-style-name=""/>
      <table:even-rows table:style-name="a815" table:paragraph-style-name=""/>
      <table:odd-rows table:style-name="a816" table:paragraph-style-name=""/>
      <table:even-columns table:style-name="a813" table:paragraph-style-name=""/>
      <table:odd-columns table:style-name="a814" table:paragraph-style-name=""/>
    </table:table-template>
    <table:table-template table:name="{69012ECD-51FC-41F1-AA8D-1B2483CD663E}">
      <table:first-row table:style-name="a832" table:paragraph-style-name=""/>
      <table:last-row table:style-name="a833" table:paragraph-style-name=""/>
      <table:first-column table:style-name="a834" table:paragraph-style-name=""/>
      <table:last-column table:style-name="a835" table:paragraph-style-name=""/>
      <table:body table:style-name="a828" table:paragraph-style-name=""/>
      <table:odd-rows table:style-name="a831" table:paragraph-style-name=""/>
      <table:even-columns table:style-name="a829" table:paragraph-style-name=""/>
      <table:odd-columns table:style-name="a830" table:paragraph-style-name=""/>
    </table:table-template>
    <table:table-template table:name="{8799B23B-EC83-4686-B30A-512413B5E67A}">
      <table:first-row table:style-name="a855" table:paragraph-style-name=""/>
      <table:last-row table:style-name="a856" table:paragraph-style-name=""/>
      <table:first-column table:style-name="a857" table:paragraph-style-name=""/>
      <table:last-column table:style-name="a858" table:paragraph-style-name=""/>
      <table:body table:style-name="a852" table:paragraph-style-name=""/>
      <table:odd-rows table:style-name="a854" table:paragraph-style-name=""/>
      <table:odd-columns table:style-name="a853" table:paragraph-style-name=""/>
    </table:table-template>
  </office:styles>
  <office:automatic-styles>
    <style:page-layout style:name="pageLayout1">
      <style:page-layout-properties fo:page-width="13.32986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210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">
      <style:drawing-page-properties draw:fill="bitmap" draw:fill-image-name="a69" style:repeat="stretch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9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0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1">
      <style:graphic-properties fo:wrap-option="wrap" fo:padding-top="0.06665in" fo:padding-bottom="0.06665in" fo:padding-left="0.13331in" fo:padding-right="0.1333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448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5">
      <style:drawing-page-properties draw:fill="bitmap" draw:fill-image-name="a224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5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1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9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228" draw:stroke="none" draw:auto-grow-width="false" draw:auto-grow-height="false"/>
      <style:paragraph-properties style:font-independent-line-spacing="true" style:writing-mode="lr-tb"/>
    </style:style>
    <style:style style:family="paragraph" style:name="a89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3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3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3">
      <style:drawing-page-properties draw:fill="bitmap" draw:fill-image-name="a462" style:repeat="stretch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0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8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6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9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0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1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8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0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17">
      <style:drawing-page-properties draw:fill="bitmap" draw:fill-image-name="a716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7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91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21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720" draw:stroke="none" draw:auto-grow-width="false" draw:auto-grow-height="false"/>
      <style:paragraph-properties style:font-independent-line-spacing="true" style:writing-mode="lr-tb"/>
    </style:style>
    <style:style style:family="text" style:name="a72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2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9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0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09">
      <style:drawing-page-properties draw:fill="bitmap" draw:fill-image-name="a508" style:repeat="stretch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733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bitmap" draw:fill-image-name="a0" style:repeat="stretch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4" draw:stroke="none" draw:auto-grow-width="false" draw:auto-grow-height="false"/>
      <style:paragraph-properties style:font-independent-line-spacing="true" style:writing-mode="lr-tb"/>
    </style:style>
    <style:style style:family="text" style:name="a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3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512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16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0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7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1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2">
      <style:graphic-properties fo:wrap-option="wrap" fo:padding-top="0.06665in" fo:padding-bottom="0.06665in" fo:padding-left="0.13331in" fo:padding-right="0.1333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519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6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2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8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6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4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95%" fo:text-align="left" style:tab-stop-distance="1.333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1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8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1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13">
      <style:drawing-page-properties draw:fill="bitmap" draw:fill-image-name="a312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7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316" draw:stroke="none" draw:auto-grow-width="false" draw:auto-grow-height="false"/>
      <style:paragraph-properties style:font-independent-line-spacing="true" style:writing-mode="lr-tb"/>
    </style:style>
    <style:style style:family="text" style:name="a54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3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0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3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0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3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2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0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7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3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4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7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2">
      <style:drawing-page-properties draw:fill="bitmap" draw:fill-image-name="a111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115" draw:stroke="none" draw:auto-grow-width="false" draw:auto-grow-height="false"/>
      <style:paragraph-properties style:font-independent-line-spacing="true" style:writing-mode="lr-tb"/>
    </style:style>
    <style:style style:family="paragraph" style:name="a340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2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9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4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5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84">
      <style:drawing-page-properties draw:fill="bitmap" draw:fill-image-name="a583" style:repeat="stretch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5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8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587" draw:stroke="none" draw:auto-grow-width="false" draw:auto-grow-height="false"/>
      <style:paragraph-properties style:font-independent-line-spacing="true" style:writing-mode="lr-tb"/>
    </style:style>
    <style:style style:family="text" style:name="a589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1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3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7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92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5">
      <style:paragraph-properties fo:line-height="95%" fo:text-align="left" style:tab-stop-distance="1.3331in" fo:margin-left="0in" fo:margin-right="0in" fo:text-indent="0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0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1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8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0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2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4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91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8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1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09">
      <style:drawing-page-properties draw:fill="bitmap" draw:fill-image-name="a408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34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83">
      <style:drawing-page-properties draw:fill="bitmap" draw:fill-image-name="a182" style:repeat="stretch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6665in" fo:padding-bottom="0.06665in" fo:padding-left="0.13331in" fo:padding-right="0.1333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89">
      <style:paragraph-properties fo:line-height="9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1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3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412" draw:stroke="none" draw:auto-grow-width="false" draw:auto-grow-height="false"/>
      <style:paragraph-properties style:font-independent-line-spacing="true" style:writing-mode="lr-tb"/>
    </style:style>
    <style:style style:family="paragraph" style:name="a49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42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6">
      <style:drawing-page-properties draw:fill="bitmap" draw:fill-image-name="a645" style:repeat="stretch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left" style:tab-stop-distance="1.3331in" fo:margin-left="1.9996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2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1.3331in" fo:margin-left="2.666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4">
      <style:paragraph-properties fo:line-height="100%" fo:text-align="center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5">
      <style:graphic-properties fo:wrap-option="wrap" fo:padding-top="0.06665in" fo:padding-bottom="0.06665in" fo:padding-left="0.13331in" fo:padding-right="0.1333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2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0">
      <style:graphic-properties fo:wrap-option="wrap" fo:padding-top="0.06665in" fo:padding-bottom="0.06665in" fo:padding-left="0.13331in" fo:padding-right="0.13331in" draw:textarea-vertical-align="middle" draw:textarea-horizontal-align="center" draw:fill="gradient" draw:fill-gradient-name="a649" draw:stroke="none" draw:auto-grow-width="false" draw:auto-grow-height="false"/>
      <style:paragraph-properties style:font-independent-line-spacing="true" style:writing-mode="lr-tb"/>
    </style:style>
    <style:style style:family="text" style:name="a42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9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3">
      <style:paragraph-properties fo:line-height="85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6665in" fo:padding-bottom="0.06665in" fo:padding-left="0.13331in" fo:padding-right="0.1333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5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95%" fo:text-align="left" style:tab-stop-distance="1.3331in" fo:margin-left="0.33328in" fo:margin-right="0in" fo:text-indent="-0.33328in" fo:margin-top="0.2590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95%" fo:text-align="left" style:tab-stop-distance="1.3331in" fo:margin-left="0.79986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2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100%" fo:text-align="left" style:tab-stop-distance="1.3331in" fo:margin-left="0.6665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1.3331in" fo:margin-left="1.333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1">
      <style:paragraph-properties fo:line-height="100%" fo:text-align="lef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right" style:tab-stop-distance="1.33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662">
      <style:paragraph-properties fo:line-height="95%" fo:text-align="left" style:tab-stop-distance="1.3331in" fo:margin-left="1.26644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4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95%" fo:text-align="left" style:tab-stop-distance="1.3331in" fo:margin-left="1.73303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8">
      <style:text-properties fo:font-variant="normal" fo:text-transform="none" fo:color="#374c81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9">
      <style:paragraph-properties fo:line-height="95%" fo:text-align="left" style:tab-stop-distance="1.3331in" fo:margin-left="2.19962in" fo:margin-right="0in" fo:text-indent="-0.33328in" fo:margin-top="0.1479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23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33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349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29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6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20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660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253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</text:list-style>
    <text:list-style style:name="a728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23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663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56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4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666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59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4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4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6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52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32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355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58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36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31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34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28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</text:list-style>
    <text:list-style style:name="a670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62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737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7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266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4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236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</text:list-style>
    <text:list-style style:name="a3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1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239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3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62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31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741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334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20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337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4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23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3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4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26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529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42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1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245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4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17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2.33292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2.79951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3.26609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3.799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657">
      <text:list-level-style-bullet text:level="1" text:bullet-char="•">
        <style:list-level-properties text:space-before="0in" text:min-label-width="0.333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6658in" text:min-label-width="0.333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93317in" text:min-label-width="0.333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9976in" text:min-label-width="0.333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6634in" text:min-label-width="0.333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3292in" text:min-label-width="0.333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79951in" text:min-label-width="0.333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26609in" text:min-label-width="0.333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79934in" text:min-label-width="0.33328in"/>
        <style:text-properties fo:font-family="Arial" style:font-family-generic="swiss" style:font-pitch="variable" fo:font-size="100%"/>
      </text:list-level-style-bullet>
    </text:list-style>
    <text:list-style style:name="a249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2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2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6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6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41">
      <text:list-level-style-bullet text:level="1" text:bullet-char="–">
        <style:list-level-properties text:space-before="0in" text:min-label-width="0.33328in"/>
        <style:text-properties fo:font-family="Century Gothic" style:font-family-generic="swiss" style:font-pitch="variable" fo:font-size="100%"/>
      </text:list-level-style-bullet>
      <text:list-level-style-bullet text:level="2" text:bullet-char="–">
        <style:list-level-properties text:space-before="0.46658in" text:min-label-width="0.33328in"/>
        <style:text-properties fo:font-family="Century Gothic" style:font-family-generic="swiss" style:font-pitch="variable" fo:font-size="100%"/>
      </text:list-level-style-bullet>
      <text:list-level-style-bullet text:level="3" text:bullet-char="–">
        <style:list-level-properties text:space-before="0.93317in" text:min-label-width="0.33328in"/>
        <style:text-properties fo:font-family="Century Gothic" style:font-family-generic="swiss" style:font-pitch="variable" fo:font-size="100%"/>
      </text:list-level-style-bullet>
      <text:list-level-style-bullet text:level="4" text:bullet-char="–">
        <style:list-level-properties text:space-before="1.39976in" text:min-label-width="0.33328in"/>
        <style:text-properties fo:font-family="Century Gothic" style:font-family-generic="swiss" style:font-pitch="variable" fo:font-size="100%"/>
      </text:list-level-style-bullet>
      <text:list-level-style-bullet text:level="5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6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7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8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  <text:list-level-style-bullet text:level="9" text:bullet-char="–">
        <style:list-level-properties text:space-before="1.86634in" text:min-label-width="0.33328in"/>
        <style:text-properties fo:font-family="Century Gothic" style:font-family-generic="swiss" style:font-pitch="variable" fo:font-size="100%"/>
      </text:list-level-style-bullet>
    </text:list-style>
    <text:list-style style:name="a5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5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text:list-style style:name="a3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6655in"/>
      </text:list-level-style-number>
      <text:list-level-style-number text:level="3" style:num-format="">
        <style:list-level-properties text:space-before="1.3331in"/>
      </text:list-level-style-number>
      <text:list-level-style-number text:level="4" style:num-format="">
        <style:list-level-properties text:space-before="1.99965in"/>
      </text:list-level-style-number>
      <text:list-level-style-number text:level="5" style:num-format="">
        <style:list-level-properties text:space-before="2.6662in"/>
      </text:list-level-style-number>
      <text:list-level-style-number text:level="6" style:num-format="">
        <style:list-level-properties text:space-before="3.33275in"/>
      </text:list-level-style-number>
      <text:list-level-style-number text:level="7" style:num-format="">
        <style:list-level-properties text:space-before="3.9993in"/>
      </text:list-level-style-number>
      <text:list-level-style-number text:level="8" style:num-format="">
        <style:list-level-properties text:space-before="4.66585in"/>
      </text:list-level-style-number>
      <text:list-level-style-number text:level="9" style:num-format="">
        <style:list-level-properties text:space-before="5.3324in"/>
      </text:list-level-style-number>
    </text:list-style>
    <number:date-style xmlns:number="urn:oasis:names:tc:opendocument:xmlns:datastyle:1.0" style:name="a7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書籍-16x9" style:page-layout-name="pageLayout1" draw:style-name="a1">
      <draw:custom-shape svg:x="0.33325in" svg:y="0in" svg:width="12.66337in" svg:height="7.5in" draw:id="id0" draw:style-name="a5" draw:name="矩形 8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presentation:style-name="a8" draw:name="標題預留位置 1" svg:x="1.2219in" svg:y="0.08333in" svg:width="11.10822in" svg:height="1.52778in" presentation:class="title" presentation:placeholder="false">
        <draw:text-box>
          <text:p text:style-name="a7" text:class-names="" text:cond-style-name=""><text:span text:style-name="a6" text:class-names="">按一下以編輯母片標題樣式</text:span></text:p>
        </draw:text-box>
        <svg:title/>
        <svg:desc/>
      </draw:frame>
      <draw:frame draw:id="id2" presentation:style-name="a24" draw:name="文字預留位置 2" svg:x="1.2219in" svg:y="1.86111in" svg:width="11.10822in" svg:height="4.88889in" presentation:class="outline" presentation:placeholder="false">
        <draw:text-box>
          <text:list text:style-name="a11">
            <text:list-item>
              <text:p text:style-name="a10" text:class-names="" text:cond-style-name=""><text:span text:style-name="a9" text:class-names="">按一下以編輯母片文字樣式</text:span></text:p>
            </text:list-item>
          </text:list>
          <text:list text:style-name="a14">
            <text:list-item>
              <text:list text:style-name="a14">
                <text:list-item>
                  <text:p text:style-name="a13" text:class-names="" text:cond-style-name=""><text:span text:style-name="a12" text:class-names="">第二層</text:span></text:p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p text:style-name="a16" text:class-names="" text:cond-style-name=""><text:span text:style-name="a15" text:class-names="">第三層</text:span></text:p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p text:style-name="a19" text:class-names="" text:cond-style-name=""><text:span text:style-name="a1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list text:style-name="a23">
                            <text:list-item>
                              <text:p text:style-name="a22" text:class-names="" text:cond-style-name=""><text:span text:style-name="a2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9" draw:name="日期預留位置 3" svg:x="1.2219in" svg:y="7in" svg:width="2.99922in" svg:height="0.35069in" presentation:class="date-time" presentation:placeholder="false">
        <draw:text-box>
          <text:p text:style-name="a28" text:class-names="" text:cond-style-name=""><text:span text:style-name="a25" text:class-names=""><text:date text:fixed="false" style:data-style-name="a26">2020/9/2</text:date></text:span><text:span text:style-name="a27" text:class-names=""/></text:p>
        </draw:text-box>
        <svg:title/>
        <svg:desc/>
      </draw:frame>
      <draw:frame draw:id="id4" presentation:style-name="a32" draw:name="頁尾預留位置 4" svg:x="4.27367in" svg:y="7in" svg:width="6.79823in" svg:height="0.35069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5" presentation:style-name="a36" draw:name="投影片編號預留位置 5" svg:x="11.11893in" svg:y="7in" svg:width="1.2112in" svg:height="0.35069in" presentation:class="page-number" presentation:placeholder="false">
        <draw:text-box>
          <text:p text:style-name="a35" text:class-names="" text:cond-style-name=""><text:span text:style-name="a33" text:class-names=""><text:page-number style:num-format="1" text:fixed="false">‹#›</text:page-number></text:span><text:span text:style-name="a34" text:class-names=""/></text:p>
        </draw:text-box>
        <svg:title/>
        <svg:desc/>
      </draw:frame>
      <presentation:notes style:page-layout-name="pageLayout2" draw:style-name="a68">
        <draw:frame draw:id="id6" presentation:style-name="a39" draw:name="頁首預留位置 1" svg:x="0in" svg:y="0in" svg:width="3.25in" svg:height="0.5in" presentation:class="header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7" presentation:style-name="a44" draw:name="日期預留位置 2" svg:x="4.24826in" svg:y="0in" svg:width="3.25in" svg:height="0.5in" presentation:class="date-time" presentation:placeholder="false">
          <draw:text-box>
            <text:p text:style-name="a43" text:class-names="" text:cond-style-name=""><text:span text:style-name="a40" text:class-names=""><text:date text:fixed="false" style:data-style-name="a41">2020/9/2</text:date></text:span><text:span text:style-name="a42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45" draw:name="投影片圖像預留位置 3">
          <svg:title/>
          <svg:desc/>
        </draw:page-thumbnail>
        <draw:frame draw:id="id9" presentation:style-name="a60" draw:name="備忘稿預留位置 4" svg:x="0.75in" svg:y="4.75in" svg:width="6in" svg:height="4.5in" presentation:class="notes" presentation:placeholder="false">
          <draw:text-box>
            <text:p text:style-name="a47" text:class-names="" text:cond-style-name=""><text:span text:style-name="a46" text:class-names="">按一下以編輯母片文字樣式</text:span></text:p>
            <text:list text:style-name="a50">
              <text:list-item>
                <text:list text:style-name="a50">
                  <text:list-item>
                    <text:p text:style-name="a49" text:class-names="" text:cond-style-name=""><text:span text:style-name="a48" text:class-names="">第二層</text:span></text:p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p text:style-name="a52" text:class-names="" text:cond-style-name=""><text:span text:style-name="a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6">
              <text:list-item>
                <text:list text:style-name="a56">
                  <text:list-item>
                    <text:list text:style-name="a56">
                      <text:list-item>
                        <text:list text:style-name="a56">
                          <text:list-item>
                            <text:p text:style-name="a55" text:class-names="" text:cond-style-name=""><text:span text:style-name="a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">
              <text:list-item>
                <text:list text:style-name="a59">
                  <text:list-item>
                    <text:list text:style-name="a59">
                      <text:list-item>
                        <text:list text:style-name="a59">
                          <text:list-item>
                            <text:list text:style-name="a59">
                              <text:list-item>
                                <text:p text:style-name="a58" text:class-names="" text:cond-style-name=""><text:span text:style-name="a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3" draw:name="頁尾預留位置 5" svg:x="0in" svg:y="9.49826in" svg:width="3.25in" svg:height="0.5in" presentation:class="footer" presentation:placeholder="false">
          <draw:text-box>
            <text:p text:style-name="a62" text:class-names="" text:cond-style-name=""><text:span text:style-name="a61" text:class-names=""/></text:p>
          </draw:text-box>
          <svg:title/>
          <svg:desc/>
        </draw:frame>
        <draw:frame draw:id="id11" presentation:style-name="a67" draw:name="投影片編號預留位置 6" svg:x="4.24826in" svg:y="9.49826in" svg:width="3.25in" svg:height="0.5in" presentation:class="page-number" presentation:placeholder="false">
          <draw:text-box>
            <text:p text:style-name="a66" text:class-names="" text:cond-style-name=""><text:span text:style-name="a64" text:class-names=""><text:page-number style:num-format="1" text:fixed="false">‹#›</text:page-number></text:span><text:span text:style-name="a65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0">
      <draw:frame draw:id="id12" presentation:style-name="a74" draw:name="標題 1" svg:x="5.10978in" svg:y="1.63889in" svg:width="7.66467in" svg:height="3.60764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13" presentation:style-name="a78" draw:name="副標題 2" svg:x="5.10978in" svg:y="5.38889in" svg:width="7.66467in" svg:height="1.36111in" presentation:class="subtitle" presentation:placeholder="false">
        <draw:text-box>
          <text:p text:style-name="a77" text:class-names="" text:cond-style-name=""><text:span text:style-name="a75" text:class-names="">按一下以編輯母片副標題樣式</text:span><text:span text:style-name="a76" text:class-names=""/></text:p>
        </draw:text-box>
        <svg:title/>
        <svg:desc/>
      </draw:frame>
      <presentation:notes style:page-layout-name="pageLayout2" draw:style-name="a110">
        <draw:frame draw:id="id6" presentation:style-name="a81" draw:name="頁首預留位置 1" svg:x="0in" svg:y="0in" svg:width="3.25in" svg:height="0.5in" presentation:class="header" presentation:placeholder="false">
          <draw:text-box>
            <text:p text:style-name="a80" text:class-names="" text:cond-style-name=""><text:span text:style-name="a79" text:class-names=""/></text:p>
          </draw:text-box>
          <svg:title/>
          <svg:desc/>
        </draw:frame>
        <draw:frame draw:id="id7" presentation:style-name="a86" draw:name="日期預留位置 2" svg:x="4.24826in" svg:y="0in" svg:width="3.25in" svg:height="0.5in" presentation:class="date-time" presentation:placeholder="false">
          <draw:text-box>
            <text:p text:style-name="a85" text:class-names="" text:cond-style-name=""><text:span text:style-name="a82" text:class-names=""><text:date text:fixed="false" style:data-style-name="a83">2020/9/2</text:date></text:span><text:span text:style-name="a84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87" draw:name="投影片圖像預留位置 3">
          <svg:title/>
          <svg:desc/>
        </draw:page-thumbnail>
        <draw:frame draw:id="id9" presentation:style-name="a102" draw:name="備忘稿預留位置 4" svg:x="0.75in" svg:y="4.75in" svg:width="6in" svg:height="4.5in" presentation:class="notes" presentation:placeholder="false">
          <draw:text-box>
            <text:p text:style-name="a89" text:class-names="" text:cond-style-name=""><text:span text:style-name="a88" text:class-names="">按一下以編輯母片文字樣式</text:span></text:p>
            <text:list text:style-name="a92">
              <text:list-item>
                <text:list text:style-name="a92">
                  <text:list-item>
                    <text:p text:style-name="a91" text:class-names="" text:cond-style-name=""><text:span text:style-name="a90" text:class-names="">第二層</text:span></text:p>
                  </text:list-item>
                </text:list>
              </text:list-item>
            </text:list>
            <text:list text:style-name="a95">
              <text:list-item>
                <text:list text:style-name="a95">
                  <text:list-item>
                    <text:list text:style-name="a95">
                      <text:list-item>
                        <text:p text:style-name="a94" text:class-names="" text:cond-style-name=""><text:span text:style-name="a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list text:style-name="a98">
                          <text:list-item>
                            <text:p text:style-name="a97" text:class-names="" text:cond-style-name=""><text:span text:style-name="a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list text:style-name="a101">
                              <text:list-item>
                                <text:p text:style-name="a100" text:class-names="" text:cond-style-name=""><text:span text:style-name="a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5" draw:name="頁尾預留位置 5" svg:x="0in" svg:y="9.49826in" svg:width="3.25in" svg:height="0.5in" presentation:class="footer" presentation:placeholder="false">
          <draw:text-box>
            <text:p text:style-name="a104" text:class-names="" text:cond-style-name=""><text:span text:style-name="a103" text:class-names=""/></text:p>
          </draw:text-box>
          <svg:title/>
          <svg:desc/>
        </draw:frame>
        <draw:frame draw:id="id11" presentation:style-name="a109" draw:name="投影片編號預留位置 6" svg:x="4.24826in" svg:y="9.49826in" svg:width="3.25in" svg:height="0.5in" presentation:class="page-number" presentation:placeholder="false">
          <draw:text-box>
            <text:p text:style-name="a108" text:class-names="" text:cond-style-name=""><text:span text:style-name="a106" text:class-names=""><text:page-number style:num-format="1" text:fixed="false">‹#›</text:page-number></text:span><text:span text:style-name="a107" text:class-names=""/></text:p>
          </draw:text-box>
          <svg:title/>
          <svg:desc/>
        </draw:frame>
      </presentation:notes>
    </style:master-page>
    <style:master-page style:name="Master1-Layout2-obj-標題及內容" style:page-layout-name="pageLayout1" draw:style-name="a112">
      <draw:custom-shape svg:x="0.33325in" svg:y="0in" svg:width="12.66337in" svg:height="7.5in" draw:id="id14" draw:layer="Master1-bg" draw:style-name="a116" draw:name="矩形 6">
        <svg:title/>
        <svg:desc/>
        <text:p text:style-name="a114" text:class-names="" text:cond-style-name=""><text:span text:style-name="a11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5" presentation:style-name="a120" draw:name="標題 1" svg:x="1.2219in" svg:y="0.08333in" svg:width="11.10822in" svg:height="1.52778in" presentation:class="title" presentation:placeholder="false">
        <draw:text-box>
          <text:p text:style-name="a119" text:class-names="" text:cond-style-name=""><text:span text:style-name="a117" text:class-names="">按一下以編輯母片標題樣式</text:span><text:span text:style-name="a118" text:class-names=""/></text:p>
        </draw:text-box>
        <svg:title/>
        <svg:desc/>
      </draw:frame>
      <draw:frame draw:id="id16" presentation:style-name="a137" draw:name="內容預留位置 2" svg:x="1.2219in" svg:y="1.86111in" svg:width="11.10822in" svg:height="4.88889in" presentation:class="object" presentation:placeholder="false">
        <draw:text-box>
          <text:list text:style-name="a123">
            <text:list-item>
              <text:p text:style-name="a122" text:class-names="" text:cond-style-name=""><text:span text:style-name="a121" text:class-names="">編輯母片文字樣式</text:span></text:p>
            </text:list-item>
          </text:list>
          <text:list text:style-name="a126">
            <text:list-item>
              <text:list text:style-name="a126">
                <text:list-item>
                  <text:p text:style-name="a125" text:class-names="" text:cond-style-name=""><text:span text:style-name="a124" text:class-names="">第二層</text:span></text:p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p text:style-name="a128" text:class-names="" text:cond-style-name=""><text:span text:style-name="a127" text:class-names="">第三層</text:span></text:p>
                    </text:list-item>
                  </text:list>
                </text:list-item>
              </text:list>
            </text:list-item>
          </text:list>
          <text:list text:style-name="a132">
            <text:list-item>
              <text:list text:style-name="a132">
                <text:list-item>
                  <text:list text:style-name="a132">
                    <text:list-item>
                      <text:list text:style-name="a132">
                        <text:list-item>
                          <text:p text:style-name="a131" text:class-names="" text:cond-style-name=""><text:span text:style-name="a1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6">
            <text:list-item>
              <text:list text:style-name="a136">
                <text:list-item>
                  <text:list text:style-name="a136">
                    <text:list-item>
                      <text:list text:style-name="a136">
                        <text:list-item>
                          <text:list text:style-name="a136">
                            <text:list-item>
                              <text:p text:style-name="a135" text:class-names="" text:cond-style-name=""><text:span text:style-name="a133" text:class-names="">第五層</text:span><text:span text:style-name="a13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7" presentation:style-name="a142" draw:name="日期預留位置 3" svg:x="1.2219in" svg:y="7in" svg:width="2.99922in" svg:height="0.35069in" presentation:class="date-time" presentation:placeholder="false">
        <draw:text-box>
          <text:p text:style-name="a141" text:class-names="" text:cond-style-name=""><text:span text:style-name="a138" text:class-names=""><text:date text:fixed="false" style:data-style-name="a139">2020/9/2</text:date></text:span><text:span text:style-name="a140" text:class-names=""/></text:p>
        </draw:text-box>
        <svg:title/>
        <svg:desc/>
      </draw:frame>
      <draw:frame draw:id="id18" presentation:style-name="a145" draw:name="頁尾預留位置 4" svg:x="4.27367in" svg:y="7in" svg:width="6.79823in" svg:height="0.35069in" presentation:class="footer" presentation:placeholder="false">
        <draw:text-box>
          <text:p text:style-name="a144" text:class-names="" text:cond-style-name=""><text:span text:style-name="a143" text:class-names=""/></text:p>
        </draw:text-box>
        <svg:title/>
        <svg:desc/>
      </draw:frame>
      <draw:frame draw:id="id19" presentation:style-name="a149" draw:name="投影片編號預留位置 5" svg:x="11.11893in" svg:y="7in" svg:width="1.2112in" svg:height="0.35069in" presentation:class="page-number" presentation:placeholder="false">
        <draw:text-box>
          <text:p text:style-name="a148" text:class-names="" text:cond-style-name=""><text:span text:style-name="a146" text:class-names=""><text:page-number style:num-format="1" text:fixed="false">‹#›</text:page-number></text:span><text:span text:style-name="a147" text:class-names=""/></text:p>
        </draw:text-box>
        <svg:title/>
        <svg:desc/>
      </draw:frame>
      <presentation:notes style:page-layout-name="pageLayout2" draw:style-name="a181">
        <draw:frame draw:id="id6" presentation:style-name="a152" draw:name="頁首預留位置 1" svg:x="0in" svg:y="0in" svg:width="3.25in" svg:height="0.5in" presentation:class="header" presentation:placeholder="false">
          <draw:text-box>
            <text:p text:style-name="a151" text:class-names="" text:cond-style-name=""><text:span text:style-name="a150" text:class-names=""/></text:p>
          </draw:text-box>
          <svg:title/>
          <svg:desc/>
        </draw:frame>
        <draw:frame draw:id="id7" presentation:style-name="a157" draw:name="日期預留位置 2" svg:x="4.24826in" svg:y="0in" svg:width="3.25in" svg:height="0.5in" presentation:class="date-time" presentation:placeholder="false">
          <draw:text-box>
            <text:p text:style-name="a156" text:class-names="" text:cond-style-name=""><text:span text:style-name="a153" text:class-names=""><text:date text:fixed="false" style:data-style-name="a154">2020/9/2</text:date></text:span><text:span text:style-name="a155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158" draw:name="投影片圖像預留位置 3">
          <svg:title/>
          <svg:desc/>
        </draw:page-thumbnail>
        <draw:frame draw:id="id9" presentation:style-name="a173" draw:name="備忘稿預留位置 4" svg:x="0.75in" svg:y="4.75in" svg:width="6in" svg:height="4.5in" presentation:class="notes" presentation:placeholder="false">
          <draw:text-box>
            <text:p text:style-name="a160" text:class-names="" text:cond-style-name=""><text:span text:style-name="a159" text:class-names="">按一下以編輯母片文字樣式</text:span></text:p>
            <text:list text:style-name="a163">
              <text:list-item>
                <text:list text:style-name="a163">
                  <text:list-item>
                    <text:p text:style-name="a162" text:class-names="" text:cond-style-name=""><text:span text:style-name="a161" text:class-names="">第二層</text:span></text:p>
                  </text:list-item>
                </text:list>
              </text:list-item>
            </text:list>
            <text:list text:style-name="a166">
              <text:list-item>
                <text:list text:style-name="a166">
                  <text:list-item>
                    <text:list text:style-name="a166">
                      <text:list-item>
                        <text:p text:style-name="a165" text:class-names="" text:cond-style-name=""><text:span text:style-name="a16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9">
              <text:list-item>
                <text:list text:style-name="a169">
                  <text:list-item>
                    <text:list text:style-name="a169">
                      <text:list-item>
                        <text:list text:style-name="a169">
                          <text:list-item>
                            <text:p text:style-name="a168" text:class-names="" text:cond-style-name=""><text:span text:style-name="a16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2">
              <text:list-item>
                <text:list text:style-name="a172">
                  <text:list-item>
                    <text:list text:style-name="a172">
                      <text:list-item>
                        <text:list text:style-name="a172">
                          <text:list-item>
                            <text:list text:style-name="a172">
                              <text:list-item>
                                <text:p text:style-name="a171" text:class-names="" text:cond-style-name=""><text:span text:style-name="a17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76" draw:name="頁尾預留位置 5" svg:x="0in" svg:y="9.49826in" svg:width="3.25in" svg:height="0.5in" presentation:class="footer" presentation:placeholder="false">
          <draw:text-box>
            <text:p text:style-name="a175" text:class-names="" text:cond-style-name=""><text:span text:style-name="a174" text:class-names=""/></text:p>
          </draw:text-box>
          <svg:title/>
          <svg:desc/>
        </draw:frame>
        <draw:frame draw:id="id11" presentation:style-name="a180" draw:name="投影片編號預留位置 6" svg:x="4.24826in" svg:y="9.49826in" svg:width="3.25in" svg:height="0.5in" presentation:class="page-number" presentation:placeholder="false">
          <draw:text-box>
            <text:p text:style-name="a179" text:class-names="" text:cond-style-name=""><text:span text:style-name="a177" text:class-names=""><text:page-number style:num-format="1" text:fixed="false">‹#›</text:page-number></text:span><text:span text:style-name="a178" text:class-names=""/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83">
      <draw:frame draw:id="id20" presentation:style-name="a187" draw:name="標題 1" svg:x="0.88866in" svg:y="4.86111in" svg:width="7.66467in" svg:height="2.11111in" presentation:class="title" presentation:placeholder="false">
        <draw:text-box>
          <text:p text:style-name="a186" text:class-names="" text:cond-style-name=""><text:span text:style-name="a184" text:class-names="">按一下以編輯母片標題樣式</text:span><text:span text:style-name="a185" text:class-names=""/></text:p>
        </draw:text-box>
        <svg:title/>
        <svg:desc/>
      </draw:frame>
      <draw:frame draw:id="id21" presentation:style-name="a191" draw:name="文字預留位置 2" svg:x="0.88866in" svg:y="3.41667in" svg:width="7.66467in" svg:height="1.4184in" presentation:class="outline" presentation:placeholder="false">
        <draw:text-box>
          <text:list text:style-name="a190">
            <text:list-item>
              <text:p text:style-name="a189" text:class-names="" text:cond-style-name=""><text:span text:style-name="a188" text:class-names="">編輯母片文字樣式</text:span></text:p>
            </text:list-item>
          </text:list>
        </draw:text-box>
        <svg:title/>
        <svg:desc/>
      </draw:frame>
      <presentation:notes style:page-layout-name="pageLayout2" draw:style-name="a223">
        <draw:frame draw:id="id6" presentation:style-name="a194" draw:name="頁首預留位置 1" svg:x="0in" svg:y="0in" svg:width="3.25in" svg:height="0.5in" presentation:class="header" presentation:placeholder="false">
          <draw:text-box>
            <text:p text:style-name="a193" text:class-names="" text:cond-style-name=""><text:span text:style-name="a192" text:class-names=""/></text:p>
          </draw:text-box>
          <svg:title/>
          <svg:desc/>
        </draw:frame>
        <draw:frame draw:id="id7" presentation:style-name="a199" draw:name="日期預留位置 2" svg:x="4.24826in" svg:y="0in" svg:width="3.25in" svg:height="0.5in" presentation:class="date-time" presentation:placeholder="false">
          <draw:text-box>
            <text:p text:style-name="a198" text:class-names="" text:cond-style-name=""><text:span text:style-name="a195" text:class-names=""><text:date text:fixed="false" style:data-style-name="a196">2020/9/2</text:date></text:span><text:span text:style-name="a197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200" draw:name="投影片圖像預留位置 3">
          <svg:title/>
          <svg:desc/>
        </draw:page-thumbnail>
        <draw:frame draw:id="id9" presentation:style-name="a215" draw:name="備忘稿預留位置 4" svg:x="0.75in" svg:y="4.75in" svg:width="6in" svg:height="4.5in" presentation:class="notes" presentation:placeholder="false">
          <draw:text-box>
            <text:p text:style-name="a202" text:class-names="" text:cond-style-name=""><text:span text:style-name="a201" text:class-names="">按一下以編輯母片文字樣式</text:span></text:p>
            <text:list text:style-name="a205">
              <text:list-item>
                <text:list text:style-name="a205">
                  <text:list-item>
                    <text:p text:style-name="a204" text:class-names="" text:cond-style-name=""><text:span text:style-name="a203" text:class-names="">第二層</text:span></text:p>
                  </text:list-item>
                </text:list>
              </text:list-item>
            </text:list>
            <text:list text:style-name="a208">
              <text:list-item>
                <text:list text:style-name="a208">
                  <text:list-item>
                    <text:list text:style-name="a208">
                      <text:list-item>
                        <text:p text:style-name="a207" text:class-names="" text:cond-style-name=""><text:span text:style-name="a20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1">
              <text:list-item>
                <text:list text:style-name="a211">
                  <text:list-item>
                    <text:list text:style-name="a211">
                      <text:list-item>
                        <text:list text:style-name="a211">
                          <text:list-item>
                            <text:p text:style-name="a210" text:class-names="" text:cond-style-name=""><text:span text:style-name="a20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4">
              <text:list-item>
                <text:list text:style-name="a214">
                  <text:list-item>
                    <text:list text:style-name="a214">
                      <text:list-item>
                        <text:list text:style-name="a214">
                          <text:list-item>
                            <text:list text:style-name="a214">
                              <text:list-item>
                                <text:p text:style-name="a213" text:class-names="" text:cond-style-name=""><text:span text:style-name="a21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18" draw:name="頁尾預留位置 5" svg:x="0in" svg:y="9.49826in" svg:width="3.25in" svg:height="0.5in" presentation:class="footer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11" presentation:style-name="a222" draw:name="投影片編號預留位置 6" svg:x="4.24826in" svg:y="9.49826in" svg:width="3.25in" svg:height="0.5in" presentation:class="page-number" presentation:placeholder="false">
          <draw:text-box>
            <text:p text:style-name="a221" text:class-names="" text:cond-style-name=""><text:span text:style-name="a219" text:class-names=""><text:page-number style:num-format="1" text:fixed="false">‹#›</text:page-number></text:span><text:span text:style-name="a220" text:class-names=""/></text:p>
          </draw:text-box>
          <svg:title/>
          <svg:desc/>
        </draw:frame>
      </presentation:notes>
    </style:master-page>
    <style:master-page style:name="Master1-Layout4-twoObj-兩項內容" style:page-layout-name="pageLayout1" draw:style-name="a225">
      <draw:custom-shape svg:x="0.33325in" svg:y="0in" svg:width="12.66337in" svg:height="7.5in" draw:id="id22" draw:layer="Master1-bg" draw:style-name="a229" draw:name="矩形 7">
        <svg:title/>
        <svg:desc/>
        <text:p text:style-name="a227" text:class-names="" text:cond-style-name=""><text:span text:style-name="a2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3" presentation:style-name="a233" draw:name="標題 1" svg:x="1.2219in" svg:y="0.08333in" svg:width="11.10822in" svg:height="1.52778in" presentation:class="title" presentation:placeholder="false">
        <draw:text-box>
          <text:p text:style-name="a232" text:class-names="" text:cond-style-name=""><text:span text:style-name="a230" text:class-names="">按一下以編輯母片標題樣式</text:span><text:span text:style-name="a231" text:class-names=""/></text:p>
        </draw:text-box>
        <svg:title/>
        <svg:desc/>
      </draw:frame>
      <draw:frame draw:id="id24" presentation:style-name="a250" draw:name="內容預留位置 2" svg:x="1.2219in" svg:y="1.86111in" svg:width="5.44303in" svg:height="4.88889in" presentation:class="object" presentation:placeholder="false">
        <draw:text-box>
          <text:list text:style-name="a236">
            <text:list-item>
              <text:p text:style-name="a235" text:class-names="" text:cond-style-name=""><text:span text:style-name="a234" text:class-names="">編輯母片文字樣式</text:span></text:p>
            </text:list-item>
          </text:list>
          <text:list text:style-name="a239">
            <text:list-item>
              <text:list text:style-name="a239">
                <text:list-item>
                  <text:p text:style-name="a238" text:class-names="" text:cond-style-name=""><text:span text:style-name="a237" text:class-names="">第二層</text:span></text:p>
                </text:list-item>
              </text:list>
            </text:list-item>
          </text:list>
          <text:list text:style-name="a242">
            <text:list-item>
              <text:list text:style-name="a242">
                <text:list-item>
                  <text:list text:style-name="a242">
                    <text:list-item>
                      <text:p text:style-name="a241" text:class-names="" text:cond-style-name=""><text:span text:style-name="a240" text:class-names="">第三層</text:span></text:p>
                    </text:list-item>
                  </text:list>
                </text:list-item>
              </text:list>
            </text:list-item>
          </text:list>
          <text:list text:style-name="a245">
            <text:list-item>
              <text:list text:style-name="a245">
                <text:list-item>
                  <text:list text:style-name="a245">
                    <text:list-item>
                      <text:list text:style-name="a245">
                        <text:list-item>
                          <text:p text:style-name="a244" text:class-names="" text:cond-style-name=""><text:span text:style-name="a24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list text:style-name="a249">
                            <text:list-item>
                              <text:p text:style-name="a248" text:class-names="" text:cond-style-name=""><text:span text:style-name="a246" text:class-names="">第五層</text:span><text:span text:style-name="a24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" presentation:style-name="a267" draw:name="內容預留位置 3" svg:x="6.88709in" svg:y="1.86111in" svg:width="5.44303in" svg:height="4.88889in" presentation:class="object" presentation:placeholder="false">
        <draw:text-box>
          <text:list text:style-name="a253">
            <text:list-item>
              <text:p text:style-name="a252" text:class-names="" text:cond-style-name=""><text:span text:style-name="a251" text:class-names="">編輯母片文字樣式</text:span></text:p>
            </text:list-item>
          </text:list>
          <text:list text:style-name="a256">
            <text:list-item>
              <text:list text:style-name="a256">
                <text:list-item>
                  <text:p text:style-name="a255" text:class-names="" text:cond-style-name=""><text:span text:style-name="a254" text:class-names="">第二層</text:span></text:p>
                </text:list-item>
              </text:list>
            </text:list-item>
          </text:list>
          <text:list text:style-name="a259">
            <text:list-item>
              <text:list text:style-name="a259">
                <text:list-item>
                  <text:list text:style-name="a259">
                    <text:list-item>
                      <text:p text:style-name="a258" text:class-names="" text:cond-style-name=""><text:span text:style-name="a257" text:class-names="">第三層</text:span></text:p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p text:style-name="a261" text:class-names="" text:cond-style-name=""><text:span text:style-name="a26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list text:style-name="a266">
                            <text:list-item>
                              <text:p text:style-name="a265" text:class-names="" text:cond-style-name=""><text:span text:style-name="a263" text:class-names="">第五層</text:span><text:span text:style-name="a2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6" presentation:style-name="a272" draw:name="日期預留位置 4" svg:x="1.2219in" svg:y="7in" svg:width="2.99922in" svg:height="0.35069in" presentation:class="date-time" presentation:placeholder="false">
        <draw:text-box>
          <text:p text:style-name="a271" text:class-names="" text:cond-style-name=""><text:span text:style-name="a268" text:class-names=""><text:date text:fixed="false" style:data-style-name="a269">2020/9/2</text:date></text:span><text:span text:style-name="a270" text:class-names=""/></text:p>
        </draw:text-box>
        <svg:title/>
        <svg:desc/>
      </draw:frame>
      <draw:frame draw:id="id27" presentation:style-name="a275" draw:name="頁尾預留位置 5" svg:x="4.27367in" svg:y="7in" svg:width="6.79823in" svg:height="0.35069in" presentation:class="footer" presentation:placeholder="false">
        <draw:text-box>
          <text:p text:style-name="a274" text:class-names="" text:cond-style-name=""><text:span text:style-name="a273" text:class-names=""/></text:p>
        </draw:text-box>
        <svg:title/>
        <svg:desc/>
      </draw:frame>
      <draw:frame draw:id="id28" presentation:style-name="a279" draw:name="投影片編號預留位置 6" svg:x="11.11893in" svg:y="7in" svg:width="1.2112in" svg:height="0.35069in" presentation:class="page-number" presentation:placeholder="false">
        <draw:text-box>
          <text:p text:style-name="a278" text:class-names="" text:cond-style-name=""><text:span text:style-name="a276" text:class-names=""><text:page-number style:num-format="1" text:fixed="false">‹#›</text:page-number></text:span><text:span text:style-name="a277" text:class-names=""/></text:p>
        </draw:text-box>
        <svg:title/>
        <svg:desc/>
      </draw:frame>
      <presentation:notes style:page-layout-name="pageLayout2" draw:style-name="a311">
        <draw:frame draw:id="id6" presentation:style-name="a282" draw:name="頁首預留位置 1" svg:x="0in" svg:y="0in" svg:width="3.25in" svg:height="0.5in" presentation:class="header" presentation:placeholder="false">
          <draw:text-box>
            <text:p text:style-name="a281" text:class-names="" text:cond-style-name=""><text:span text:style-name="a280" text:class-names=""/></text:p>
          </draw:text-box>
          <svg:title/>
          <svg:desc/>
        </draw:frame>
        <draw:frame draw:id="id7" presentation:style-name="a287" draw:name="日期預留位置 2" svg:x="4.24826in" svg:y="0in" svg:width="3.25in" svg:height="0.5in" presentation:class="date-time" presentation:placeholder="false">
          <draw:text-box>
            <text:p text:style-name="a286" text:class-names="" text:cond-style-name=""><text:span text:style-name="a283" text:class-names=""><text:date text:fixed="false" style:data-style-name="a284">2020/9/2</text:date></text:span><text:span text:style-name="a285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288" draw:name="投影片圖像預留位置 3">
          <svg:title/>
          <svg:desc/>
        </draw:page-thumbnail>
        <draw:frame draw:id="id9" presentation:style-name="a303" draw:name="備忘稿預留位置 4" svg:x="0.75in" svg:y="4.75in" svg:width="6in" svg:height="4.5in" presentation:class="notes" presentation:placeholder="false">
          <draw:text-box>
            <text:p text:style-name="a290" text:class-names="" text:cond-style-name=""><text:span text:style-name="a289" text:class-names="">按一下以編輯母片文字樣式</text:span></text:p>
            <text:list text:style-name="a293">
              <text:list-item>
                <text:list text:style-name="a293">
                  <text:list-item>
                    <text:p text:style-name="a292" text:class-names="" text:cond-style-name=""><text:span text:style-name="a291" text:class-names="">第二層</text:span></text:p>
                  </text:list-item>
                </text:list>
              </text:list-item>
            </text:list>
            <text:list text:style-name="a296">
              <text:list-item>
                <text:list text:style-name="a296">
                  <text:list-item>
                    <text:list text:style-name="a296">
                      <text:list-item>
                        <text:p text:style-name="a295" text:class-names="" text:cond-style-name=""><text:span text:style-name="a29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99">
              <text:list-item>
                <text:list text:style-name="a299">
                  <text:list-item>
                    <text:list text:style-name="a299">
                      <text:list-item>
                        <text:list text:style-name="a299">
                          <text:list-item>
                            <text:p text:style-name="a298" text:class-names="" text:cond-style-name=""><text:span text:style-name="a29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2">
              <text:list-item>
                <text:list text:style-name="a302">
                  <text:list-item>
                    <text:list text:style-name="a302">
                      <text:list-item>
                        <text:list text:style-name="a302">
                          <text:list-item>
                            <text:list text:style-name="a302">
                              <text:list-item>
                                <text:p text:style-name="a301" text:class-names="" text:cond-style-name=""><text:span text:style-name="a30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06" draw:name="頁尾預留位置 5" svg:x="0in" svg:y="9.49826in" svg:width="3.25in" svg:height="0.5in" presentation:class="footer" presentation:placeholder="false">
          <draw:text-box>
            <text:p text:style-name="a305" text:class-names="" text:cond-style-name=""><text:span text:style-name="a304" text:class-names=""/></text:p>
          </draw:text-box>
          <svg:title/>
          <svg:desc/>
        </draw:frame>
        <draw:frame draw:id="id11" presentation:style-name="a310" draw:name="投影片編號預留位置 6" svg:x="4.24826in" svg:y="9.49826in" svg:width="3.25in" svg:height="0.5in" presentation:class="page-number" presentation:placeholder="false">
          <draw:text-box>
            <text:p text:style-name="a309" text:class-names="" text:cond-style-name=""><text:span text:style-name="a307" text:class-names=""><text:page-number style:num-format="1" text:fixed="false">‹#›</text:page-number></text:span><text:span text:style-name="a308" text:class-names=""/></text:p>
          </draw:text-box>
          <svg:title/>
          <svg:desc/>
        </draw:frame>
      </presentation:notes>
    </style:master-page>
    <style:master-page style:name="Master1-Layout5-twoTxTwoObj-比較" style:page-layout-name="pageLayout1" draw:style-name="a313">
      <draw:custom-shape svg:x="0.33325in" svg:y="0in" svg:width="12.66337in" svg:height="7.5in" draw:id="id29" draw:layer="Master1-bg" draw:style-name="a317" draw:name="矩形 9">
        <svg:title/>
        <svg:desc/>
        <text:p text:style-name="a315" text:class-names="" text:cond-style-name=""><text:span text:style-name="a3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0" presentation:style-name="a321" draw:name="標題 1" svg:x="1.2219in" svg:y="0.08333in" svg:width="11.10822in" svg:height="1.52778in" presentation:class="title" presentation:placeholder="false">
        <draw:text-box>
          <text:p text:style-name="a320" text:class-names="" text:cond-style-name=""><text:span text:style-name="a318" text:class-names="">按一下以編輯母片標題樣式</text:span><text:span text:style-name="a319" text:class-names=""/></text:p>
        </draw:text-box>
        <svg:title/>
        <svg:desc/>
      </draw:frame>
      <draw:frame draw:id="id31" presentation:style-name="a325" draw:name="文字預留位置 2" svg:x="1.22635in" svg:y="1.75944in" svg:width="5.43858in" svg:height="0.56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編輯母片文字樣式</text:span></text:p>
            </text:list-item>
          </text:list>
        </draw:text-box>
        <svg:title/>
        <svg:desc/>
      </draw:frame>
      <draw:frame draw:id="id32" presentation:style-name="a342" draw:name="內容預留位置 3" svg:x="1.2219in" svg:y="2.41667in" svg:width="5.44303in" svg:height="4.33333in" presentation:class="object" presentation:placeholder="false">
        <draw:text-box>
          <text:list text:style-name="a328">
            <text:list-item>
              <text:p text:style-name="a327" text:class-names="" text:cond-style-name=""><text:span text:style-name="a326" text:class-names="">編輯母片文字樣式</text:span></text:p>
            </text:list-item>
          </text:list>
          <text:list text:style-name="a331">
            <text:list-item>
              <text:list text:style-name="a331">
                <text:list-item>
                  <text:p text:style-name="a330" text:class-names="" text:cond-style-name=""><text:span text:style-name="a329" text:class-names="">第二層</text:span></text:p>
                </text:list-item>
              </text:list>
            </text:list-item>
          </text:list>
          <text:list text:style-name="a334">
            <text:list-item>
              <text:list text:style-name="a334">
                <text:list-item>
                  <text:list text:style-name="a334">
                    <text:list-item>
                      <text:p text:style-name="a333" text:class-names="" text:cond-style-name=""><text:span text:style-name="a332" text:class-names="">第三層</text:span></text:p>
                    </text:list-item>
                  </text:list>
                </text:list-item>
              </text:list>
            </text:list-item>
          </text:list>
          <text:list text:style-name="a337">
            <text:list-item>
              <text:list text:style-name="a337">
                <text:list-item>
                  <text:list text:style-name="a337">
                    <text:list-item>
                      <text:list text:style-name="a337">
                        <text:list-item>
                          <text:p text:style-name="a336" text:class-names="" text:cond-style-name=""><text:span text:style-name="a33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1">
            <text:list-item>
              <text:list text:style-name="a341">
                <text:list-item>
                  <text:list text:style-name="a341">
                    <text:list-item>
                      <text:list text:style-name="a341">
                        <text:list-item>
                          <text:list text:style-name="a341">
                            <text:list-item>
                              <text:p text:style-name="a340" text:class-names="" text:cond-style-name=""><text:span text:style-name="a338" text:class-names="">第五層</text:span><text:span text:style-name="a33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3" presentation:style-name="a346" draw:name="文字預留位置 4" svg:x="6.89154in" svg:y="1.75944in" svg:width="5.43858in" svg:height="0.56in" presentation:class="outline" presentation:placeholder="false">
        <draw:text-box>
          <text:list text:style-name="a345">
            <text:list-item>
              <text:p text:style-name="a344" text:class-names="" text:cond-style-name=""><text:span text:style-name="a343" text:class-names="">編輯母片文字樣式</text:span></text:p>
            </text:list-item>
          </text:list>
        </draw:text-box>
        <svg:title/>
        <svg:desc/>
      </draw:frame>
      <draw:frame draw:id="id34" presentation:style-name="a363" draw:name="內容預留位置 5" svg:x="6.88709in" svg:y="2.41667in" svg:width="5.44303in" svg:height="4.33333in" presentation:class="object" presentation:placeholder="false">
        <draw:text-box>
          <text:list text:style-name="a349">
            <text:list-item>
              <text:p text:style-name="a348" text:class-names="" text:cond-style-name=""><text:span text:style-name="a347" text:class-names="">編輯母片文字樣式</text:span></text:p>
            </text:list-item>
          </text:list>
          <text:list text:style-name="a352">
            <text:list-item>
              <text:list text:style-name="a352">
                <text:list-item>
                  <text:p text:style-name="a351" text:class-names="" text:cond-style-name=""><text:span text:style-name="a350" text:class-names="">第二層</text:span></text:p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p text:style-name="a354" text:class-names="" text:cond-style-name=""><text:span text:style-name="a353" text:class-names="">第三層</text:span></text:p>
                    </text:list-item>
                  </text:list>
                </text:list-item>
              </text:list>
            </text:list-item>
          </text:list>
          <text:list text:style-name="a358">
            <text:list-item>
              <text:list text:style-name="a358">
                <text:list-item>
                  <text:list text:style-name="a358">
                    <text:list-item>
                      <text:list text:style-name="a358">
                        <text:list-item>
                          <text:p text:style-name="a357" text:class-names="" text:cond-style-name=""><text:span text:style-name="a3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list text:style-name="a362">
                            <text:list-item>
                              <text:p text:style-name="a361" text:class-names="" text:cond-style-name=""><text:span text:style-name="a359" text:class-names="">第五層</text:span><text:span text:style-name="a3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68" draw:name="日期預留位置 6" svg:x="1.2219in" svg:y="7in" svg:width="2.99922in" svg:height="0.35069in" presentation:class="date-time" presentation:placeholder="false">
        <draw:text-box>
          <text:p text:style-name="a367" text:class-names="" text:cond-style-name=""><text:span text:style-name="a364" text:class-names=""><text:date text:fixed="false" style:data-style-name="a365">2020/9/2</text:date></text:span><text:span text:style-name="a366" text:class-names=""/></text:p>
        </draw:text-box>
        <svg:title/>
        <svg:desc/>
      </draw:frame>
      <draw:frame draw:id="id36" presentation:style-name="a371" draw:name="頁尾預留位置 7" svg:x="4.27367in" svg:y="7in" svg:width="6.79823in" svg:height="0.35069in" presentation:class="footer" presentation:placeholder="false">
        <draw:text-box>
          <text:p text:style-name="a370" text:class-names="" text:cond-style-name=""><text:span text:style-name="a369" text:class-names=""/></text:p>
        </draw:text-box>
        <svg:title/>
        <svg:desc/>
      </draw:frame>
      <draw:frame draw:id="id37" presentation:style-name="a375" draw:name="投影片編號預留位置 8" svg:x="11.11893in" svg:y="7in" svg:width="1.2112in" svg:height="0.35069in" presentation:class="page-number" presentation:placeholder="false">
        <draw:text-box>
          <text:p text:style-name="a374" text:class-names="" text:cond-style-name=""><text:span text:style-name="a372" text:class-names=""><text:page-number style:num-format="1" text:fixed="false">‹#›</text:page-number></text:span><text:span text:style-name="a373" text:class-names=""/></text:p>
        </draw:text-box>
        <svg:title/>
        <svg:desc/>
      </draw:frame>
      <presentation:notes style:page-layout-name="pageLayout2" draw:style-name="a407">
        <draw:frame draw:id="id6" presentation:style-name="a378" draw:name="頁首預留位置 1" svg:x="0in" svg:y="0in" svg:width="3.25in" svg:height="0.5in" presentation:class="header" presentation:placeholder="false">
          <draw:text-box>
            <text:p text:style-name="a377" text:class-names="" text:cond-style-name=""><text:span text:style-name="a376" text:class-names=""/></text:p>
          </draw:text-box>
          <svg:title/>
          <svg:desc/>
        </draw:frame>
        <draw:frame draw:id="id7" presentation:style-name="a383" draw:name="日期預留位置 2" svg:x="4.24826in" svg:y="0in" svg:width="3.25in" svg:height="0.5in" presentation:class="date-time" presentation:placeholder="false">
          <draw:text-box>
            <text:p text:style-name="a382" text:class-names="" text:cond-style-name=""><text:span text:style-name="a379" text:class-names=""><text:date text:fixed="false" style:data-style-name="a380">2020/9/2</text:date></text:span><text:span text:style-name="a381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384" draw:name="投影片圖像預留位置 3">
          <svg:title/>
          <svg:desc/>
        </draw:page-thumbnail>
        <draw:frame draw:id="id9" presentation:style-name="a399" draw:name="備忘稿預留位置 4" svg:x="0.75in" svg:y="4.75in" svg:width="6in" svg:height="4.5in" presentation:class="notes" presentation:placeholder="false">
          <draw:text-box>
            <text:p text:style-name="a386" text:class-names="" text:cond-style-name=""><text:span text:style-name="a385" text:class-names="">按一下以編輯母片文字樣式</text:span></text:p>
            <text:list text:style-name="a389">
              <text:list-item>
                <text:list text:style-name="a389">
                  <text:list-item>
                    <text:p text:style-name="a388" text:class-names="" text:cond-style-name=""><text:span text:style-name="a387" text:class-names="">第二層</text:span></text:p>
                  </text:list-item>
                </text:list>
              </text:list-item>
            </text:list>
            <text:list text:style-name="a392">
              <text:list-item>
                <text:list text:style-name="a392">
                  <text:list-item>
                    <text:list text:style-name="a392">
                      <text:list-item>
                        <text:p text:style-name="a391" text:class-names="" text:cond-style-name=""><text:span text:style-name="a3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95">
              <text:list-item>
                <text:list text:style-name="a395">
                  <text:list-item>
                    <text:list text:style-name="a395">
                      <text:list-item>
                        <text:list text:style-name="a395">
                          <text:list-item>
                            <text:p text:style-name="a394" text:class-names="" text:cond-style-name=""><text:span text:style-name="a3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98">
              <text:list-item>
                <text:list text:style-name="a398">
                  <text:list-item>
                    <text:list text:style-name="a398">
                      <text:list-item>
                        <text:list text:style-name="a398">
                          <text:list-item>
                            <text:list text:style-name="a398">
                              <text:list-item>
                                <text:p text:style-name="a397" text:class-names="" text:cond-style-name=""><text:span text:style-name="a3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02" draw:name="頁尾預留位置 5" svg:x="0in" svg:y="9.49826in" svg:width="3.25in" svg:height="0.5in" presentation:class="footer" presentation:placeholder="false">
          <draw:text-box>
            <text:p text:style-name="a401" text:class-names="" text:cond-style-name=""><text:span text:style-name="a400" text:class-names=""/></text:p>
          </draw:text-box>
          <svg:title/>
          <svg:desc/>
        </draw:frame>
        <draw:frame draw:id="id11" presentation:style-name="a406" draw:name="投影片編號預留位置 6" svg:x="4.24826in" svg:y="9.49826in" svg:width="3.25in" svg:height="0.5in" presentation:class="page-number" presentation:placeholder="false">
          <draw:text-box>
            <text:p text:style-name="a405" text:class-names="" text:cond-style-name=""><text:span text:style-name="a403" text:class-names=""><text:page-number style:num-format="1" text:fixed="false">‹#›</text:page-number></text:span><text:span text:style-name="a404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09">
      <draw:custom-shape svg:x="0.33325in" svg:y="0in" svg:width="12.66337in" svg:height="7.5in" draw:id="id38" draw:layer="Master1-bg" draw:style-name="a413" draw:name="矩形 5">
        <svg:title/>
        <svg:desc/>
        <text:p text:style-name="a411" text:class-names="" text:cond-style-name=""><text:span text:style-name="a41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9" presentation:style-name="a417" draw:name="標題 1" svg:x="1.2219in" svg:y="0.08333in" svg:width="11.10822in" svg:height="1.52778in" presentation:class="title" presentation:placeholder="false">
        <draw:text-box>
          <text:p text:style-name="a416" text:class-names="" text:cond-style-name=""><text:span text:style-name="a414" text:class-names="">按一下以編輯母片標題樣式</text:span><text:span text:style-name="a415" text:class-names=""/></text:p>
        </draw:text-box>
        <svg:title/>
        <svg:desc/>
      </draw:frame>
      <draw:frame draw:id="id40" presentation:style-name="a422" draw:name="日期預留位置 2" svg:x="1.2219in" svg:y="7in" svg:width="2.99922in" svg:height="0.35069in" presentation:class="date-time" presentation:placeholder="false">
        <draw:text-box>
          <text:p text:style-name="a421" text:class-names="" text:cond-style-name=""><text:span text:style-name="a418" text:class-names=""><text:date text:fixed="false" style:data-style-name="a419">2020/9/2</text:date></text:span><text:span text:style-name="a420" text:class-names=""/></text:p>
        </draw:text-box>
        <svg:title/>
        <svg:desc/>
      </draw:frame>
      <draw:frame draw:id="id41" presentation:style-name="a425" draw:name="頁尾預留位置 3" svg:x="4.27367in" svg:y="7in" svg:width="6.79823in" svg:height="0.35069in" presentation:class="footer" presentation:placeholder="false">
        <draw:text-box>
          <text:p text:style-name="a424" text:class-names="" text:cond-style-name=""><text:span text:style-name="a423" text:class-names=""/></text:p>
        </draw:text-box>
        <svg:title/>
        <svg:desc/>
      </draw:frame>
      <draw:frame draw:id="id42" presentation:style-name="a429" draw:name="投影片編號預留位置 4" svg:x="11.11893in" svg:y="7in" svg:width="1.2112in" svg:height="0.35069in" presentation:class="page-number" presentation:placeholder="false">
        <draw:text-box>
          <text:p text:style-name="a428" text:class-names="" text:cond-style-name=""><text:span text:style-name="a426" text:class-names=""><text:page-number style:num-format="1" text:fixed="false">‹#›</text:page-number></text:span><text:span text:style-name="a427" text:class-names=""/></text:p>
        </draw:text-box>
        <svg:title/>
        <svg:desc/>
      </draw:frame>
      <presentation:notes style:page-layout-name="pageLayout2" draw:style-name="a461">
        <draw:frame draw:id="id6" presentation:style-name="a432" draw:name="頁首預留位置 1" svg:x="0in" svg:y="0in" svg:width="3.25in" svg:height="0.5in" presentation:class="header" presentation:placeholder="false">
          <draw:text-box>
            <text:p text:style-name="a431" text:class-names="" text:cond-style-name=""><text:span text:style-name="a430" text:class-names=""/></text:p>
          </draw:text-box>
          <svg:title/>
          <svg:desc/>
        </draw:frame>
        <draw:frame draw:id="id7" presentation:style-name="a437" draw:name="日期預留位置 2" svg:x="4.24826in" svg:y="0in" svg:width="3.25in" svg:height="0.5in" presentation:class="date-time" presentation:placeholder="false">
          <draw:text-box>
            <text:p text:style-name="a436" text:class-names="" text:cond-style-name=""><text:span text:style-name="a433" text:class-names=""><text:date text:fixed="false" style:data-style-name="a434">2020/9/2</text:date></text:span><text:span text:style-name="a435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438" draw:name="投影片圖像預留位置 3">
          <svg:title/>
          <svg:desc/>
        </draw:page-thumbnail>
        <draw:frame draw:id="id9" presentation:style-name="a453" draw:name="備忘稿預留位置 4" svg:x="0.75in" svg:y="4.75in" svg:width="6in" svg:height="4.5in" presentation:class="notes" presentation:placeholder="false">
          <draw:text-box>
            <text:p text:style-name="a440" text:class-names="" text:cond-style-name=""><text:span text:style-name="a439" text:class-names="">按一下以編輯母片文字樣式</text:span></text:p>
            <text:list text:style-name="a443">
              <text:list-item>
                <text:list text:style-name="a443">
                  <text:list-item>
                    <text:p text:style-name="a442" text:class-names="" text:cond-style-name=""><text:span text:style-name="a441" text:class-names="">第二層</text:span></text:p>
                  </text:list-item>
                </text:list>
              </text:list-item>
            </text:list>
            <text:list text:style-name="a446">
              <text:list-item>
                <text:list text:style-name="a446">
                  <text:list-item>
                    <text:list text:style-name="a446">
                      <text:list-item>
                        <text:p text:style-name="a445" text:class-names="" text:cond-style-name=""><text:span text:style-name="a44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49">
              <text:list-item>
                <text:list text:style-name="a449">
                  <text:list-item>
                    <text:list text:style-name="a449">
                      <text:list-item>
                        <text:list text:style-name="a449">
                          <text:list-item>
                            <text:p text:style-name="a448" text:class-names="" text:cond-style-name=""><text:span text:style-name="a44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2">
              <text:list-item>
                <text:list text:style-name="a452">
                  <text:list-item>
                    <text:list text:style-name="a452">
                      <text:list-item>
                        <text:list text:style-name="a452">
                          <text:list-item>
                            <text:list text:style-name="a452">
                              <text:list-item>
                                <text:p text:style-name="a451" text:class-names="" text:cond-style-name=""><text:span text:style-name="a45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56" draw:name="頁尾預留位置 5" svg:x="0in" svg:y="9.49826in" svg:width="3.25in" svg:height="0.5in" presentation:class="footer" presentation:placeholder="false">
          <draw:text-box>
            <text:p text:style-name="a455" text:class-names="" text:cond-style-name=""><text:span text:style-name="a454" text:class-names=""/></text:p>
          </draw:text-box>
          <svg:title/>
          <svg:desc/>
        </draw:frame>
        <draw:frame draw:id="id11" presentation:style-name="a460" draw:name="投影片編號預留位置 6" svg:x="4.24826in" svg:y="9.49826in" svg:width="3.25in" svg:height="0.5in" presentation:class="page-number" presentation:placeholder="false">
          <draw:text-box>
            <text:p text:style-name="a459" text:class-names="" text:cond-style-name=""><text:span text:style-name="a457" text:class-names=""><text:page-number style:num-format="1" text:fixed="false">‹#›</text:page-number></text:span><text:span text:style-name="a458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63">
      <draw:frame draw:id="id43" presentation:style-name="a468" draw:name="日期預留位置 1" svg:x="1.2219in" svg:y="7in" svg:width="2.99922in" svg:height="0.35069in" presentation:class="date-time" presentation:placeholder="false">
        <draw:text-box>
          <text:p text:style-name="a467" text:class-names="" text:cond-style-name=""><text:span text:style-name="a464" text:class-names=""><text:date text:fixed="false" style:data-style-name="a465">2020/9/2</text:date></text:span><text:span text:style-name="a466" text:class-names=""/></text:p>
        </draw:text-box>
        <svg:title/>
        <svg:desc/>
      </draw:frame>
      <draw:frame draw:id="id44" presentation:style-name="a471" draw:name="頁尾預留位置 2" svg:x="4.27367in" svg:y="7in" svg:width="6.79823in" svg:height="0.35069in" presentation:class="footer" presentation:placeholder="false">
        <draw:text-box>
          <text:p text:style-name="a470" text:class-names="" text:cond-style-name=""><text:span text:style-name="a469" text:class-names=""/></text:p>
        </draw:text-box>
        <svg:title/>
        <svg:desc/>
      </draw:frame>
      <draw:frame draw:id="id45" presentation:style-name="a475" draw:name="投影片編號預留位置 3" svg:x="11.11893in" svg:y="7in" svg:width="1.2112in" svg:height="0.35069in" presentation:class="page-number" presentation:placeholder="false">
        <draw:text-box>
          <text:p text:style-name="a474" text:class-names="" text:cond-style-name=""><text:span text:style-name="a472" text:class-names=""><text:page-number style:num-format="1" text:fixed="false">‹#›</text:page-number></text:span><text:span text:style-name="a473" text:class-names=""/></text:p>
        </draw:text-box>
        <svg:title/>
        <svg:desc/>
      </draw:frame>
      <presentation:notes style:page-layout-name="pageLayout2" draw:style-name="a507">
        <draw:frame draw:id="id6" presentation:style-name="a478" draw:name="頁首預留位置 1" svg:x="0in" svg:y="0in" svg:width="3.25in" svg:height="0.5in" presentation:class="header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7" presentation:style-name="a483" draw:name="日期預留位置 2" svg:x="4.24826in" svg:y="0in" svg:width="3.25in" svg:height="0.5in" presentation:class="date-time" presentation:placeholder="false">
          <draw:text-box>
            <text:p text:style-name="a482" text:class-names="" text:cond-style-name=""><text:span text:style-name="a479" text:class-names=""><text:date text:fixed="false" style:data-style-name="a480">2020/9/2</text:date></text:span><text:span text:style-name="a481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484" draw:name="投影片圖像預留位置 3">
          <svg:title/>
          <svg:desc/>
        </draw:page-thumbnail>
        <draw:frame draw:id="id9" presentation:style-name="a499" draw:name="備忘稿預留位置 4" svg:x="0.75in" svg:y="4.75in" svg:width="6in" svg:height="4.5in" presentation:class="notes" presentation:placeholder="false">
          <draw:text-box>
            <text:p text:style-name="a486" text:class-names="" text:cond-style-name=""><text:span text:style-name="a485" text:class-names="">按一下以編輯母片文字樣式</text:span></text:p>
            <text:list text:style-name="a489">
              <text:list-item>
                <text:list text:style-name="a489">
                  <text:list-item>
                    <text:p text:style-name="a488" text:class-names="" text:cond-style-name=""><text:span text:style-name="a487" text:class-names="">第二層</text:span></text:p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p text:style-name="a491" text:class-names="" text:cond-style-name=""><text:span text:style-name="a4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95">
              <text:list-item>
                <text:list text:style-name="a495">
                  <text:list-item>
                    <text:list text:style-name="a495">
                      <text:list-item>
                        <text:list text:style-name="a495">
                          <text:list-item>
                            <text:p text:style-name="a494" text:class-names="" text:cond-style-name=""><text:span text:style-name="a4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8">
              <text:list-item>
                <text:list text:style-name="a498">
                  <text:list-item>
                    <text:list text:style-name="a498">
                      <text:list-item>
                        <text:list text:style-name="a498">
                          <text:list-item>
                            <text:list text:style-name="a498">
                              <text:list-item>
                                <text:p text:style-name="a497" text:class-names="" text:cond-style-name=""><text:span text:style-name="a4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02" draw:name="頁尾預留位置 5" svg:x="0in" svg:y="9.49826in" svg:width="3.25in" svg:height="0.5in" presentation:class="footer" presentation:placeholder="false">
          <draw:text-box>
            <text:p text:style-name="a501" text:class-names="" text:cond-style-name=""><text:span text:style-name="a500" text:class-names=""/></text:p>
          </draw:text-box>
          <svg:title/>
          <svg:desc/>
        </draw:frame>
        <draw:frame draw:id="id11" presentation:style-name="a506" draw:name="投影片編號預留位置 6" svg:x="4.24826in" svg:y="9.49826in" svg:width="3.25in" svg:height="0.5in" presentation:class="page-number" presentation:placeholder="false">
          <draw:text-box>
            <text:p text:style-name="a505" text:class-names="" text:cond-style-name=""><text:span text:style-name="a503" text:class-names=""><text:page-number style:num-format="1" text:fixed="false">‹#›</text:page-number></text:span><text:span text:style-name="a504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09">
      <draw:custom-shape svg:x="4.3322in" svg:y="0in" svg:width="8.66441in" svg:height="7.5in" draw:id="id46" draw:style-name="a513" draw:name="矩形 7">
        <svg:title/>
        <svg:desc/>
        <text:p text:style-name="a511" text:class-names="" text:cond-style-name=""><text:span text:style-name="a51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7" presentation:style-name="a517" draw:name="標題 1" svg:x="0.33325in" svg:y="1.86111in" svg:width="3.66571in" svg:height="3.11111in" presentation:class="title" presentation:placeholder="false">
        <draw:text-box>
          <text:p text:style-name="a516" text:class-names="" text:cond-style-name=""><text:span text:style-name="a514" text:class-names="">按一下以編輯母片標題樣式</text:span><text:span text:style-name="a515" text:class-names=""/></text:p>
        </draw:text-box>
        <svg:title/>
        <svg:desc/>
      </draw:frame>
      <draw:frame draw:id="id48" presentation:style-name="a534" draw:name="內容預留位置 2" svg:x="4.88762in" svg:y="0.52778in" svg:width="7.44251in" svg:height="6.44444in" presentation:class="object" presentation:placeholder="false">
        <draw:text-box>
          <text:list text:style-name="a520">
            <text:list-item>
              <text:p text:style-name="a519" text:class-names="" text:cond-style-name=""><text:span text:style-name="a518" text:class-names="">編輯母片文字樣式</text:span></text:p>
            </text:list-item>
          </text:list>
          <text:list text:style-name="a523">
            <text:list-item>
              <text:list text:style-name="a523">
                <text:list-item>
                  <text:p text:style-name="a522" text:class-names="" text:cond-style-name=""><text:span text:style-name="a521" text:class-names="">第二層</text:span></text:p>
                </text:list-item>
              </text:list>
            </text:list-item>
          </text:list>
          <text:list text:style-name="a526">
            <text:list-item>
              <text:list text:style-name="a526">
                <text:list-item>
                  <text:list text:style-name="a526">
                    <text:list-item>
                      <text:p text:style-name="a525" text:class-names="" text:cond-style-name=""><text:span text:style-name="a524" text:class-names="">第三層</text:span></text:p>
                    </text:list-item>
                  </text:list>
                </text:list-item>
              </text:list>
            </text:list-item>
          </text:list>
          <text:list text:style-name="a529">
            <text:list-item>
              <text:list text:style-name="a529">
                <text:list-item>
                  <text:list text:style-name="a529">
                    <text:list-item>
                      <text:list text:style-name="a529">
                        <text:list-item>
                          <text:p text:style-name="a528" text:class-names="" text:cond-style-name=""><text:span text:style-name="a52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3">
            <text:list-item>
              <text:list text:style-name="a533">
                <text:list-item>
                  <text:list text:style-name="a533">
                    <text:list-item>
                      <text:list text:style-name="a533">
                        <text:list-item>
                          <text:list text:style-name="a533">
                            <text:list-item>
                              <text:p text:style-name="a532" text:class-names="" text:cond-style-name=""><text:span text:style-name="a530" text:class-names="">第五層</text:span><text:span text:style-name="a53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538" draw:name="文字預留位置 3" svg:x="0.33325in" svg:y="5.08333in" svg:width="3.66571in" svg:height="1.88889in" presentation:class="outline" presentation:placeholder="false">
        <draw:text-box>
          <text:list text:style-name="a537">
            <text:list-item>
              <text:p text:style-name="a536" text:class-names="" text:cond-style-name=""><text:span text:style-name="a535" text:class-names="">編輯母片文字樣式</text:span></text:p>
            </text:list-item>
          </text:list>
        </draw:text-box>
        <svg:title/>
        <svg:desc/>
      </draw:frame>
      <draw:frame draw:id="id50" presentation:style-name="a543" draw:name="日期預留位置 4" svg:x="1.2219in" svg:y="7in" svg:width="2.99922in" svg:height="0.35069in" presentation:class="date-time" presentation:placeholder="false">
        <draw:text-box>
          <text:p text:style-name="a542" text:class-names="" text:cond-style-name=""><text:span text:style-name="a539" text:class-names=""><text:date text:fixed="false" style:data-style-name="a540">2020/9/2</text:date></text:span><text:span text:style-name="a541" text:class-names=""/></text:p>
        </draw:text-box>
        <svg:title/>
        <svg:desc/>
      </draw:frame>
      <draw:frame draw:id="id51" presentation:style-name="a546" draw:name="頁尾預留位置 5" svg:x="4.27367in" svg:y="7in" svg:width="6.79823in" svg:height="0.35069in" presentation:class="footer" presentation:placeholder="false">
        <draw:text-box>
          <text:p text:style-name="a545" text:class-names="" text:cond-style-name=""><text:span text:style-name="a544" text:class-names=""/></text:p>
        </draw:text-box>
        <svg:title/>
        <svg:desc/>
      </draw:frame>
      <draw:frame draw:id="id52" presentation:style-name="a550" draw:name="投影片編號預留位置 6" svg:x="11.11893in" svg:y="7in" svg:width="1.2112in" svg:height="0.35069in" presentation:class="page-number" presentation:placeholder="false">
        <draw:text-box>
          <text:p text:style-name="a549" text:class-names="" text:cond-style-name=""><text:span text:style-name="a547" text:class-names=""><text:page-number style:num-format="1" text:fixed="false">‹#›</text:page-number></text:span><text:span text:style-name="a548" text:class-names=""/></text:p>
        </draw:text-box>
        <svg:title/>
        <svg:desc/>
      </draw:frame>
      <presentation:notes style:page-layout-name="pageLayout2" draw:style-name="a582">
        <draw:frame draw:id="id6" presentation:style-name="a553" draw:name="頁首預留位置 1" svg:x="0in" svg:y="0in" svg:width="3.25in" svg:height="0.5in" presentation:class="header" presentation:placeholder="false">
          <draw:text-box>
            <text:p text:style-name="a552" text:class-names="" text:cond-style-name=""><text:span text:style-name="a551" text:class-names=""/></text:p>
          </draw:text-box>
          <svg:title/>
          <svg:desc/>
        </draw:frame>
        <draw:frame draw:id="id7" presentation:style-name="a558" draw:name="日期預留位置 2" svg:x="4.24826in" svg:y="0in" svg:width="3.25in" svg:height="0.5in" presentation:class="date-time" presentation:placeholder="false">
          <draw:text-box>
            <text:p text:style-name="a557" text:class-names="" text:cond-style-name=""><text:span text:style-name="a554" text:class-names=""><text:date text:fixed="false" style:data-style-name="a555">2020/9/2</text:date></text:span><text:span text:style-name="a556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559" draw:name="投影片圖像預留位置 3">
          <svg:title/>
          <svg:desc/>
        </draw:page-thumbnail>
        <draw:frame draw:id="id9" presentation:style-name="a574" draw:name="備忘稿預留位置 4" svg:x="0.75in" svg:y="4.75in" svg:width="6in" svg:height="4.5in" presentation:class="notes" presentation:placeholder="false">
          <draw:text-box>
            <text:p text:style-name="a561" text:class-names="" text:cond-style-name=""><text:span text:style-name="a560" text:class-names="">按一下以編輯母片文字樣式</text:span></text:p>
            <text:list text:style-name="a564">
              <text:list-item>
                <text:list text:style-name="a564">
                  <text:list-item>
                    <text:p text:style-name="a563" text:class-names="" text:cond-style-name=""><text:span text:style-name="a562" text:class-names="">第二層</text:span></text:p>
                  </text:list-item>
                </text:list>
              </text:list-item>
            </text:list>
            <text:list text:style-name="a567">
              <text:list-item>
                <text:list text:style-name="a567">
                  <text:list-item>
                    <text:list text:style-name="a567">
                      <text:list-item>
                        <text:p text:style-name="a566" text:class-names="" text:cond-style-name=""><text:span text:style-name="a5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0">
              <text:list-item>
                <text:list text:style-name="a570">
                  <text:list-item>
                    <text:list text:style-name="a570">
                      <text:list-item>
                        <text:list text:style-name="a570">
                          <text:list-item>
                            <text:p text:style-name="a569" text:class-names="" text:cond-style-name=""><text:span text:style-name="a5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3">
              <text:list-item>
                <text:list text:style-name="a573">
                  <text:list-item>
                    <text:list text:style-name="a573">
                      <text:list-item>
                        <text:list text:style-name="a573">
                          <text:list-item>
                            <text:list text:style-name="a573">
                              <text:list-item>
                                <text:p text:style-name="a572" text:class-names="" text:cond-style-name=""><text:span text:style-name="a5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7" draw:name="頁尾預留位置 5" svg:x="0in" svg:y="9.49826in" svg:width="3.25in" svg:height="0.5in" presentation:class="footer" presentation:placeholder="false">
          <draw:text-box>
            <text:p text:style-name="a576" text:class-names="" text:cond-style-name=""><text:span text:style-name="a575" text:class-names=""/></text:p>
          </draw:text-box>
          <svg:title/>
          <svg:desc/>
        </draw:frame>
        <draw:frame draw:id="id11" presentation:style-name="a581" draw:name="投影片編號預留位置 6" svg:x="4.24826in" svg:y="9.49826in" svg:width="3.25in" svg:height="0.5in" presentation:class="page-number" presentation:placeholder="false">
          <draw:text-box>
            <text:p text:style-name="a580" text:class-names="" text:cond-style-name=""><text:span text:style-name="a578" text:class-names=""><text:page-number style:num-format="1" text:fixed="false">‹#›</text:page-number></text:span><text:span text:style-name="a579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4">
      <draw:custom-shape svg:x="2.27719in" svg:y="0in" svg:width="8.77549in" svg:height="7.5in" draw:id="id53" draw:style-name="a588" draw:name="矩形 7">
        <svg:title/>
        <svg:desc/>
        <text:p text:style-name="a586" text:class-names="" text:cond-style-name=""><text:span text:style-name="a5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4" presentation:style-name="a592" draw:name="標題 1" svg:x="2.66597in" svg:y="5.25in" svg:width="7.99792in" svg:height="0.83333in" presentation:class="title" presentation:placeholder="false">
        <draw:text-box>
          <text:p text:style-name="a591" text:class-names="" text:cond-style-name=""><text:span text:style-name="a589" text:class-names="">按一下以編輯母片標題樣式</text:span><text:span text:style-name="a590" text:class-names=""/></text:p>
        </draw:text-box>
        <svg:title/>
        <svg:desc/>
      </draw:frame>
      <draw:frame draw:id="id55" presentation:style-name="a596" draw:name="圖片預留位置 2" svg:x="2.66597in" svg:y="0.30556in" svg:width="7.99792in" svg:height="4.86458in" presentation:class="graphic" presentation:placeholder="false">
        <draw:text-box>
          <text:p text:style-name="a595" text:class-names="" text:cond-style-name=""><text:span text:style-name="a593" text:class-names="">按一下圖示以新增圖片</text:span><text:span text:style-name="a594" text:class-names=""/></text:p>
        </draw:text-box>
        <svg:title/>
        <svg:desc/>
      </draw:frame>
      <draw:frame draw:id="id56" presentation:style-name="a600" draw:name="文字預留位置 3" svg:x="2.66597in" svg:y="6.08333in" svg:width="7.99792in" svg:height="0.88889in" presentation:class="outline" presentation:placeholder="false">
        <draw:text-box>
          <text:list text:style-name="a599">
            <text:list-item>
              <text:p text:style-name="a598" text:class-names="" text:cond-style-name=""><text:span text:style-name="a597" text:class-names="">編輯母片文字樣式</text:span></text:p>
            </text:list-item>
          </text:list>
        </draw:text-box>
        <svg:title/>
        <svg:desc/>
      </draw:frame>
      <draw:frame draw:id="id57" presentation:style-name="a605" draw:name="日期預留位置 4" svg:x="1.2219in" svg:y="7in" svg:width="2.99922in" svg:height="0.35069in" presentation:class="date-time" presentation:placeholder="false">
        <draw:text-box>
          <text:p text:style-name="a604" text:class-names="" text:cond-style-name=""><text:span text:style-name="a601" text:class-names=""><text:date text:fixed="false" style:data-style-name="a602">2020/9/2</text:date></text:span><text:span text:style-name="a603" text:class-names=""/></text:p>
        </draw:text-box>
        <svg:title/>
        <svg:desc/>
      </draw:frame>
      <draw:frame draw:id="id58" presentation:style-name="a608" draw:name="頁尾預留位置 5" svg:x="4.27367in" svg:y="7in" svg:width="6.79823in" svg:height="0.35069in" presentation:class="footer" presentation:placeholder="false">
        <draw:text-box>
          <text:p text:style-name="a607" text:class-names="" text:cond-style-name=""><text:span text:style-name="a606" text:class-names=""/></text:p>
        </draw:text-box>
        <svg:title/>
        <svg:desc/>
      </draw:frame>
      <draw:frame draw:id="id59" presentation:style-name="a612" draw:name="投影片編號預留位置 6" svg:x="11.11893in" svg:y="7in" svg:width="1.2112in" svg:height="0.35069in" presentation:class="page-number" presentation:placeholder="false">
        <draw:text-box>
          <text:p text:style-name="a611" text:class-names="" text:cond-style-name=""><text:span text:style-name="a609" text:class-names=""><text:page-number style:num-format="1" text:fixed="false">‹#›</text:page-number></text:span><text:span text:style-name="a610" text:class-names=""/></text:p>
        </draw:text-box>
        <svg:title/>
        <svg:desc/>
      </draw:frame>
      <presentation:notes style:page-layout-name="pageLayout2" draw:style-name="a644">
        <draw:frame draw:id="id6" presentation:style-name="a615" draw:name="頁首預留位置 1" svg:x="0in" svg:y="0in" svg:width="3.25in" svg:height="0.5in" presentation:class="header" presentation:placeholder="false">
          <draw:text-box>
            <text:p text:style-name="a614" text:class-names="" text:cond-style-name=""><text:span text:style-name="a613" text:class-names=""/></text:p>
          </draw:text-box>
          <svg:title/>
          <svg:desc/>
        </draw:frame>
        <draw:frame draw:id="id7" presentation:style-name="a620" draw:name="日期預留位置 2" svg:x="4.24826in" svg:y="0in" svg:width="3.25in" svg:height="0.5in" presentation:class="date-time" presentation:placeholder="false">
          <draw:text-box>
            <text:p text:style-name="a619" text:class-names="" text:cond-style-name=""><text:span text:style-name="a616" text:class-names=""><text:date text:fixed="false" style:data-style-name="a617">2020/9/2</text:date></text:span><text:span text:style-name="a618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621" draw:name="投影片圖像預留位置 3">
          <svg:title/>
          <svg:desc/>
        </draw:page-thumbnail>
        <draw:frame draw:id="id9" presentation:style-name="a636" draw:name="備忘稿預留位置 4" svg:x="0.75in" svg:y="4.75in" svg:width="6in" svg:height="4.5in" presentation:class="notes" presentation:placeholder="false">
          <draw:text-box>
            <text:p text:style-name="a623" text:class-names="" text:cond-style-name=""><text:span text:style-name="a622" text:class-names="">按一下以編輯母片文字樣式</text:span></text:p>
            <text:list text:style-name="a626">
              <text:list-item>
                <text:list text:style-name="a626">
                  <text:list-item>
                    <text:p text:style-name="a625" text:class-names="" text:cond-style-name=""><text:span text:style-name="a624" text:class-names="">第二層</text:span></text:p>
                  </text:list-item>
                </text:list>
              </text:list-item>
            </text:list>
            <text:list text:style-name="a629">
              <text:list-item>
                <text:list text:style-name="a629">
                  <text:list-item>
                    <text:list text:style-name="a629">
                      <text:list-item>
                        <text:p text:style-name="a628" text:class-names="" text:cond-style-name=""><text:span text:style-name="a62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32">
              <text:list-item>
                <text:list text:style-name="a632">
                  <text:list-item>
                    <text:list text:style-name="a632">
                      <text:list-item>
                        <text:list text:style-name="a632">
                          <text:list-item>
                            <text:p text:style-name="a631" text:class-names="" text:cond-style-name=""><text:span text:style-name="a63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5">
              <text:list-item>
                <text:list text:style-name="a635">
                  <text:list-item>
                    <text:list text:style-name="a635">
                      <text:list-item>
                        <text:list text:style-name="a635">
                          <text:list-item>
                            <text:list text:style-name="a635">
                              <text:list-item>
                                <text:p text:style-name="a634" text:class-names="" text:cond-style-name=""><text:span text:style-name="a63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39" draw:name="頁尾預留位置 5" svg:x="0in" svg:y="9.49826in" svg:width="3.25in" svg:height="0.5in" presentation:class="footer" presentation:placeholder="false">
          <draw:text-box>
            <text:p text:style-name="a638" text:class-names="" text:cond-style-name=""><text:span text:style-name="a637" text:class-names=""/></text:p>
          </draw:text-box>
          <svg:title/>
          <svg:desc/>
        </draw:frame>
        <draw:frame draw:id="id11" presentation:style-name="a643" draw:name="投影片編號預留位置 6" svg:x="4.24826in" svg:y="9.49826in" svg:width="3.25in" svg:height="0.5in" presentation:class="page-number" presentation:placeholder="false">
          <draw:text-box>
            <text:p text:style-name="a642" text:class-names="" text:cond-style-name=""><text:span text:style-name="a640" text:class-names=""><text:page-number style:num-format="1" text:fixed="false">‹#›</text:page-number></text:span><text:span text:style-name="a641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46">
      <draw:custom-shape svg:x="0.33325in" svg:y="0in" svg:width="12.66337in" svg:height="7.5in" draw:id="id60" draw:layer="Master1-bg" draw:style-name="a650" draw:name="矩形 6">
        <svg:title/>
        <svg:desc/>
        <text:p text:style-name="a648" text:class-names="" text:cond-style-name=""><text:span text:style-name="a64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1" presentation:style-name="a654" draw:name="標題 1" svg:x="1.2219in" svg:y="0.08333in" svg:width="11.10822in" svg:height="1.52778in" presentation:class="title" presentation:placeholder="false">
        <draw:text-box>
          <text:p text:style-name="a653" text:class-names="" text:cond-style-name=""><text:span text:style-name="a651" text:class-names="">按一下以編輯母片標題樣式</text:span><text:span text:style-name="a652" text:class-names=""/></text:p>
        </draw:text-box>
        <svg:title/>
        <svg:desc/>
      </draw:frame>
      <draw:frame draw:id="id62" presentation:style-name="a671" draw:name="直排文字預留位置 2" svg:x="1.2219in" svg:y="1.86111in" svg:width="11.10822in" svg:height="4.88889in" presentation:class="outline" presentation:placeholder="false">
        <draw:text-box>
          <text:list text:style-name="a657">
            <text:list-item>
              <text:p text:style-name="a656" text:class-names="" text:cond-style-name=""><text:span text:style-name="a655" text:class-names="">編輯母片文字樣式</text:span></text:p>
            </text:list-item>
          </text:list>
          <text:list text:style-name="a660">
            <text:list-item>
              <text:list text:style-name="a660">
                <text:list-item>
                  <text:p text:style-name="a659" text:class-names="" text:cond-style-name=""><text:span text:style-name="a658" text:class-names="">第二層</text:span></text:p>
                </text:list-item>
              </text:list>
            </text:list-item>
          </text:list>
          <text:list text:style-name="a663">
            <text:list-item>
              <text:list text:style-name="a663">
                <text:list-item>
                  <text:list text:style-name="a663">
                    <text:list-item>
                      <text:p text:style-name="a662" text:class-names="" text:cond-style-name=""><text:span text:style-name="a661" text:class-names="">第三層</text:span></text:p>
                    </text:list-item>
                  </text:list>
                </text:list-item>
              </text:list>
            </text:list-item>
          </text:list>
          <text:list text:style-name="a666">
            <text:list-item>
              <text:list text:style-name="a666">
                <text:list-item>
                  <text:list text:style-name="a666">
                    <text:list-item>
                      <text:list text:style-name="a666">
                        <text:list-item>
                          <text:p text:style-name="a665" text:class-names="" text:cond-style-name=""><text:span text:style-name="a6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0">
            <text:list-item>
              <text:list text:style-name="a670">
                <text:list-item>
                  <text:list text:style-name="a670">
                    <text:list-item>
                      <text:list text:style-name="a670">
                        <text:list-item>
                          <text:list text:style-name="a670">
                            <text:list-item>
                              <text:p text:style-name="a669" text:class-names="" text:cond-style-name=""><text:span text:style-name="a667" text:class-names="">第五層</text:span><text:span text:style-name="a6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3" presentation:style-name="a676" draw:name="日期預留位置 3" svg:x="1.2219in" svg:y="7in" svg:width="2.99922in" svg:height="0.35069in" presentation:class="date-time" presentation:placeholder="false">
        <draw:text-box>
          <text:p text:style-name="a675" text:class-names="" text:cond-style-name=""><text:span text:style-name="a672" text:class-names=""><text:date text:fixed="false" style:data-style-name="a673">2020/9/2</text:date></text:span><text:span text:style-name="a674" text:class-names=""/></text:p>
        </draw:text-box>
        <svg:title/>
        <svg:desc/>
      </draw:frame>
      <draw:frame draw:id="id64" presentation:style-name="a679" draw:name="頁尾預留位置 4" svg:x="4.27367in" svg:y="7in" svg:width="6.79823in" svg:height="0.35069in" presentation:class="footer" presentation:placeholder="false">
        <draw:text-box>
          <text:p text:style-name="a678" text:class-names="" text:cond-style-name=""><text:span text:style-name="a677" text:class-names=""/></text:p>
        </draw:text-box>
        <svg:title/>
        <svg:desc/>
      </draw:frame>
      <draw:frame draw:id="id65" presentation:style-name="a683" draw:name="投影片編號預留位置 5" svg:x="11.11893in" svg:y="7in" svg:width="1.2112in" svg:height="0.35069in" presentation:class="page-number" presentation:placeholder="false">
        <draw:text-box>
          <text:p text:style-name="a682" text:class-names="" text:cond-style-name=""><text:span text:style-name="a680" text:class-names=""><text:page-number style:num-format="1" text:fixed="false">‹#›</text:page-number></text:span><text:span text:style-name="a681" text:class-names=""/></text:p>
        </draw:text-box>
        <svg:title/>
        <svg:desc/>
      </draw:frame>
      <presentation:notes style:page-layout-name="pageLayout2" draw:style-name="a715">
        <draw:frame draw:id="id6" presentation:style-name="a686" draw:name="頁首預留位置 1" svg:x="0in" svg:y="0in" svg:width="3.25in" svg:height="0.5in" presentation:class="header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7" presentation:style-name="a691" draw:name="日期預留位置 2" svg:x="4.24826in" svg:y="0in" svg:width="3.25in" svg:height="0.5in" presentation:class="date-time" presentation:placeholder="false">
          <draw:text-box>
            <text:p text:style-name="a690" text:class-names="" text:cond-style-name=""><text:span text:style-name="a687" text:class-names=""><text:date text:fixed="false" style:data-style-name="a688">2020/9/2</text:date></text:span><text:span text:style-name="a689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692" draw:name="投影片圖像預留位置 3">
          <svg:title/>
          <svg:desc/>
        </draw:page-thumbnail>
        <draw:frame draw:id="id9" presentation:style-name="a707" draw:name="備忘稿預留位置 4" svg:x="0.75in" svg:y="4.75in" svg:width="6in" svg:height="4.5in" presentation:class="notes" presentation:placeholder="false">
          <draw:text-box>
            <text:p text:style-name="a694" text:class-names="" text:cond-style-name=""><text:span text:style-name="a693" text:class-names="">按一下以編輯母片文字樣式</text:span></text:p>
            <text:list text:style-name="a697">
              <text:list-item>
                <text:list text:style-name="a697">
                  <text:list-item>
                    <text:p text:style-name="a696" text:class-names="" text:cond-style-name=""><text:span text:style-name="a695" text:class-names="">第二層</text:span></text:p>
                  </text:list-item>
                </text:list>
              </text:list-item>
            </text:list>
            <text:list text:style-name="a700">
              <text:list-item>
                <text:list text:style-name="a700">
                  <text:list-item>
                    <text:list text:style-name="a700">
                      <text:list-item>
                        <text:p text:style-name="a699" text:class-names="" text:cond-style-name=""><text:span text:style-name="a69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03">
              <text:list-item>
                <text:list text:style-name="a703">
                  <text:list-item>
                    <text:list text:style-name="a703">
                      <text:list-item>
                        <text:list text:style-name="a703">
                          <text:list-item>
                            <text:p text:style-name="a702" text:class-names="" text:cond-style-name=""><text:span text:style-name="a70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6">
              <text:list-item>
                <text:list text:style-name="a706">
                  <text:list-item>
                    <text:list text:style-name="a706">
                      <text:list-item>
                        <text:list text:style-name="a706">
                          <text:list-item>
                            <text:list text:style-name="a706">
                              <text:list-item>
                                <text:p text:style-name="a705" text:class-names="" text:cond-style-name=""><text:span text:style-name="a70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10" draw:name="頁尾預留位置 5" svg:x="0in" svg:y="9.49826in" svg:width="3.25in" svg:height="0.5in" presentation:class="foot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11" presentation:style-name="a714" draw:name="投影片編號預留位置 6" svg:x="4.24826in" svg:y="9.49826in" svg:width="3.25in" svg:height="0.5in" presentation:class="page-number" presentation:placeholder="false">
          <draw:text-box>
            <text:p text:style-name="a713" text:class-names="" text:cond-style-name=""><text:span text:style-name="a711" text:class-names=""><text:page-number style:num-format="1" text:fixed="false">‹#›</text:page-number></text:span><text:span text:style-name="a712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17">
      <draw:custom-shape svg:x="0.33325in" svg:y="0in" svg:width="12.66337in" svg:height="7.5in" draw:id="id66" draw:layer="Master1-bg" draw:style-name="a721" draw:name="矩形 6">
        <svg:title/>
        <svg:desc/>
        <text:p text:style-name="a719" text:class-names="" text:cond-style-name=""><text:span text:style-name="a71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7" presentation:style-name="a725" draw:name="直排標題 1" svg:x="10.77497in" svg:y="0.30035in" svg:width="1.55515in" svg:height="6.44965in" presentation:class="title" presentation:placeholder="false">
        <draw:text-box>
          <text:p text:style-name="a724" text:class-names="" text:cond-style-name=""><text:span text:style-name="a722" text:class-names="">按一下以編輯母片標題樣式</text:span><text:span text:style-name="a723" text:class-names=""/></text:p>
        </draw:text-box>
        <svg:title/>
        <svg:desc/>
      </draw:frame>
      <draw:frame draw:id="id68" presentation:style-name="a742" draw:name="直排文字預留位置 2" svg:x="1.2219in" svg:y="0.30035in" svg:width="9.3309in" svg:height="6.44965in" presentation:class="outline" presentation:placeholder="false">
        <draw:text-box>
          <text:list text:style-name="a728">
            <text:list-item>
              <text:p text:style-name="a727" text:class-names="" text:cond-style-name=""><text:span text:style-name="a726" text:class-names="">編輯母片文字樣式</text:span></text:p>
            </text:list-item>
          </text:list>
          <text:list text:style-name="a731">
            <text:list-item>
              <text:list text:style-name="a731">
                <text:list-item>
                  <text:p text:style-name="a730" text:class-names="" text:cond-style-name=""><text:span text:style-name="a729" text:class-names="">第二層</text:span></text:p>
                </text:list-item>
              </text:list>
            </text:list-item>
          </text:list>
          <text:list text:style-name="a734">
            <text:list-item>
              <text:list text:style-name="a734">
                <text:list-item>
                  <text:list text:style-name="a734">
                    <text:list-item>
                      <text:p text:style-name="a733" text:class-names="" text:cond-style-name=""><text:span text:style-name="a732" text:class-names="">第三層</text:span></text:p>
                    </text:list-item>
                  </text:list>
                </text:list-item>
              </text:list>
            </text:list-item>
          </text:list>
          <text:list text:style-name="a737">
            <text:list-item>
              <text:list text:style-name="a737">
                <text:list-item>
                  <text:list text:style-name="a737">
                    <text:list-item>
                      <text:list text:style-name="a737">
                        <text:list-item>
                          <text:p text:style-name="a736" text:class-names="" text:cond-style-name=""><text:span text:style-name="a73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41">
            <text:list-item>
              <text:list text:style-name="a741">
                <text:list-item>
                  <text:list text:style-name="a741">
                    <text:list-item>
                      <text:list text:style-name="a741">
                        <text:list-item>
                          <text:list text:style-name="a741">
                            <text:list-item>
                              <text:p text:style-name="a740" text:class-names="" text:cond-style-name=""><text:span text:style-name="a738" text:class-names="">第五層</text:span><text:span text:style-name="a73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9" presentation:style-name="a747" draw:name="日期預留位置 3" svg:x="1.2219in" svg:y="7in" svg:width="2.99922in" svg:height="0.35069in" presentation:class="date-time" presentation:placeholder="false">
        <draw:text-box>
          <text:p text:style-name="a746" text:class-names="" text:cond-style-name=""><text:span text:style-name="a743" text:class-names=""><text:date text:fixed="false" style:data-style-name="a744">2020/9/2</text:date></text:span><text:span text:style-name="a745" text:class-names=""/></text:p>
        </draw:text-box>
        <svg:title/>
        <svg:desc/>
      </draw:frame>
      <draw:frame draw:id="id70" presentation:style-name="a750" draw:name="頁尾預留位置 4" svg:x="4.27367in" svg:y="7in" svg:width="6.79823in" svg:height="0.35069in" presentation:class="footer" presentation:placeholder="false">
        <draw:text-box>
          <text:p text:style-name="a749" text:class-names="" text:cond-style-name=""><text:span text:style-name="a748" text:class-names=""/></text:p>
        </draw:text-box>
        <svg:title/>
        <svg:desc/>
      </draw:frame>
      <draw:frame draw:id="id71" presentation:style-name="a754" draw:name="投影片編號預留位置 5" svg:x="11.11893in" svg:y="7in" svg:width="1.2112in" svg:height="0.35069in" presentation:class="page-number" presentation:placeholder="false">
        <draw:text-box>
          <text:p text:style-name="a753" text:class-names="" text:cond-style-name=""><text:span text:style-name="a751" text:class-names=""><text:page-number style:num-format="1" text:fixed="false">‹#›</text:page-number></text:span><text:span text:style-name="a752" text:class-names=""/></text:p>
        </draw:text-box>
        <svg:title/>
        <svg:desc/>
      </draw:frame>
      <presentation:notes style:page-layout-name="pageLayout2" draw:style-name="a786">
        <draw:frame draw:id="id6" presentation:style-name="a757" draw:name="頁首預留位置 1" svg:x="0in" svg:y="0in" svg:width="3.25in" svg:height="0.5in" presentation:class="header" presentation:placeholder="false">
          <draw:text-box>
            <text:p text:style-name="a756" text:class-names="" text:cond-style-name=""><text:span text:style-name="a755" text:class-names=""/></text:p>
          </draw:text-box>
          <svg:title/>
          <svg:desc/>
        </draw:frame>
        <draw:frame draw:id="id7" presentation:style-name="a762" draw:name="日期預留位置 2" svg:x="4.24826in" svg:y="0in" svg:width="3.25in" svg:height="0.5in" presentation:class="date-time" presentation:placeholder="false">
          <draw:text-box>
            <text:p text:style-name="a761" text:class-names="" text:cond-style-name=""><text:span text:style-name="a758" text:class-names=""><text:date text:fixed="false" style:data-style-name="a759">2020/9/2</text:date></text:span><text:span text:style-name="a760" text:class-names=""/></text:p>
          </draw:text-box>
          <svg:title/>
          <svg:desc/>
        </draw:frame>
        <draw:page-thumbnail svg:x="0.41667in" svg:y="0.75in" svg:width="6.66667in" svg:height="3.75in" presentation:class="page" draw:id="id8" presentation:style-name="a763" draw:name="投影片圖像預留位置 3">
          <svg:title/>
          <svg:desc/>
        </draw:page-thumbnail>
        <draw:frame draw:id="id9" presentation:style-name="a778" draw:name="備忘稿預留位置 4" svg:x="0.75in" svg:y="4.75in" svg:width="6in" svg:height="4.5in" presentation:class="notes" presentation:placeholder="false">
          <draw:text-box>
            <text:p text:style-name="a765" text:class-names="" text:cond-style-name=""><text:span text:style-name="a764" text:class-names="">按一下以編輯母片文字樣式</text:span></text:p>
            <text:list text:style-name="a768">
              <text:list-item>
                <text:list text:style-name="a768">
                  <text:list-item>
                    <text:p text:style-name="a767" text:class-names="" text:cond-style-name=""><text:span text:style-name="a766" text:class-names="">第二層</text:span></text:p>
                  </text:list-item>
                </text:list>
              </text:list-item>
            </text:list>
            <text:list text:style-name="a771">
              <text:list-item>
                <text:list text:style-name="a771">
                  <text:list-item>
                    <text:list text:style-name="a771">
                      <text:list-item>
                        <text:p text:style-name="a770" text:class-names="" text:cond-style-name=""><text:span text:style-name="a7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74">
              <text:list-item>
                <text:list text:style-name="a774">
                  <text:list-item>
                    <text:list text:style-name="a774">
                      <text:list-item>
                        <text:list text:style-name="a774">
                          <text:list-item>
                            <text:p text:style-name="a773" text:class-names="" text:cond-style-name=""><text:span text:style-name="a7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list text:style-name="a777">
                          <text:list-item>
                            <text:list text:style-name="a777">
                              <text:list-item>
                                <text:p text:style-name="a776" text:class-names="" text:cond-style-name=""><text:span text:style-name="a77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81" draw:name="頁尾預留位置 5" svg:x="0in" svg:y="9.49826in" svg:width="3.25in" svg:height="0.5in" presentation:class="footer" presentation:placeholder="false">
          <draw:text-box>
            <text:p text:style-name="a780" text:class-names="" text:cond-style-name=""><text:span text:style-name="a779" text:class-names=""/></text:p>
          </draw:text-box>
          <svg:title/>
          <svg:desc/>
        </draw:frame>
        <draw:frame draw:id="id11" presentation:style-name="a785" draw:name="投影片編號預留位置 6" svg:x="4.24826in" svg:y="9.49826in" svg:width="3.25in" svg:height="0.5in" presentation:class="page-number" presentation:placeholder="false">
          <draw:text-box>
            <text:p text:style-name="a784" text:class-names="" text:cond-style-name=""><text:span text:style-name="a782" text:class-names=""><text:page-number style:num-format="1" text:fixed="false">‹#›</text:page-number></text:span><text:span text:style-name="a783" text:class-names=""/></text:p>
          </draw:text-box>
          <svg:title/>
          <svg:desc/>
        </draw:frame>
      </presentation:notes>
    </style:master-page>
    <style:handout-master style:page-layout-name="pageLayout3" draw:style-name="a787">
      <draw:frame draw:id="id72" presentation:style-name="a790" draw:name="頁首預留位置 1" svg:x="0in" svg:y="0in" svg:width="3.25in" svg:height="0.5in" presentation:class="header" presentation:placeholder="false">
        <draw:text-box>
          <text:p text:style-name="a789" text:class-names="" text:cond-style-name=""><text:span text:style-name="a788" text:class-names=""/></text:p>
        </draw:text-box>
        <svg:title/>
        <svg:desc/>
      </draw:frame>
      <draw:frame draw:id="id73" presentation:style-name="a795" draw:name="日期預留位置 2" svg:x="4.24826in" svg:y="0in" svg:width="3.25in" svg:height="0.5in" presentation:class="date-time" presentation:placeholder="false">
        <draw:text-box>
          <text:p text:style-name="a794" text:class-names="" text:cond-style-name=""><text:span text:style-name="a791" text:class-names=""><text:date text:fixed="false" style:data-style-name="a792">2020/9/2</text:date></text:span><text:span text:style-name="a793" text:class-names=""/></text:p>
        </draw:text-box>
        <svg:title/>
        <svg:desc/>
      </draw:frame>
      <draw:frame draw:id="id74" presentation:style-name="a798" draw:name="頁尾預留位置 3" svg:x="0in" svg:y="9.49826in" svg:width="3.25in" svg:height="0.5in" presentation:class="footer" presentation:placeholder="false">
        <draw:text-box>
          <text:p text:style-name="a797" text:class-names="" text:cond-style-name=""><text:span text:style-name="a796" text:class-names=""/></text:p>
        </draw:text-box>
        <svg:title/>
        <svg:desc/>
      </draw:frame>
      <draw:frame draw:id="id75" presentation:style-name="a802" draw:name="投影片編號預留位置 4" svg:x="4.24826in" svg:y="9.49826in" svg:width="3.25in" svg:height="0.5in" presentation:class="page-number" presentation:placeholder="false">
        <draw:text-box>
          <text:p text:style-name="a801" text:class-names="" text:cond-style-name=""><text:span text:style-name="a799" text:class-names=""><text:page-number style:num-format="1" text:fixed="false">‹#›</text:page-number></text:span><text:span text:style-name="a800" text:class-names=""/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/>
    <meta:initial-creator/>
    <dc:creator/>
    <meta:creation-date>2018-08-30T08:36:38Z</meta:creation-date>
    <dc:date>2020-09-08T02:57:35Z</dc:date>
    <meta:template xlink:href="藍色書堆簡報%20(寬螢幕)" xlink:type="simple"/>
    <meta:editing-cycles>1</meta:editing-cycles>
    <meta:editing-duration>PT0S</meta:editing-duration>
    <meta:user-defined meta:name="InternalTags"/>
    <meta:user-defined meta:name="ContentTypeId">0x0101006EDDDB5EE6D98C44930B742096920B300400F5B6D36B3EF94B4E9A635CDF2A18F5B8</meta:user-defined>
    <meta:user-defined meta:name="FeatureTags"/>
    <meta:user-defined meta:name="LocalizationTags"/>
    <meta:user-defined meta:name="CampaignTags"/>
    <meta:user-defined meta:name="ScenarioTags"/>
    <meta:document-statistic meta:paragraph-count="84" meta:word-count="895"/>
  </office:meta>
</office:document-meta>
</file>