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619">
      <style:text-properties fo:color="#000000" style:text-line-through-type="none" style:text-line-through-style="none" style:text-line-through-width="auto" style:text-line-through-color="font-color" fo:font-family="新細明體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06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4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drawing-page" style:name="a106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41">
      <style:text-properties fo:color="#ff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resentation" style:name="a10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42">
      <style:paragraph-properties fo:text-align="center" style:vertical-align="middle" style:writing-mode="lr-tb"/>
    </style:style>
    <style:style style:family="text" style:name="a106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1.33333in" style:font-size-asian="1.33333in" style:font-size-complex="1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1.33333in" style:font-size-asian="1.33333in" style:font-size-complex="1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74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06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5">
      <style:text-properties fo:color="#ff0000" fo:font-size="0.19444in" style:font-size-asian="0.19444in" style:font-size-complex="0.19444in" fo:language="en" style:language-asian="zh" fo:country="US" style:country-asian="TW"/>
    </style:style>
    <style:style style:family="paragraph" style:name="a746">
      <style:paragraph-properties fo:text-align="center"/>
    </style:style>
    <style:style style:family="presentation" style:name="a10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74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49">
      <style:text-properties fo:color="#ff0000" fo:font-size="0.19444in" style:font-size-asian="0.19444in" style:font-size-complex="0.19444in" fo:language="en" style:language-asian="zh" fo:country="US" style:country-asian="TW"/>
    </style:style>
    <style:style style:family="table-cell" style:name="a87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7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7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74">
      <style:paragraph-properties fo:text-align="center" style:vertical-align="middle" style:writing-mode="lr-tb"/>
    </style:style>
    <style:style style:family="table-cell" style:name="a87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7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7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79">
      <style:paragraph-properties fo:text-align="center" style:vertical-align="middle" style:writing-mode="lr-tb"/>
    </style:style>
    <style:style style:family="paragraph" style:name="a620">
      <style:paragraph-properties fo:text-align="center" style:vertical-align="middle"/>
    </style:style>
    <style:style style:family="table-cell" style:name="a622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623">
      <style:table-row-properties style:row-height="0.64968in"/>
    </style:style>
    <style:style style:family="text" style:name="a62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625">
      <style:paragraph-properties fo:text-align="center" style:vertical-align="middle"/>
    </style:style>
    <style:style style:family="text" style:name="a627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28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29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50">
      <style:paragraph-properties fo:text-align="center"/>
    </style:style>
    <style:style style:family="table-cell" style:name="a75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53">
      <style:text-properties fo:color="#ff0000" style:text-line-through-type="none" style:text-line-through-style="none" style:text-line-through-width="auto" style:text-line-through-color="font-color" fo:font-family="Corbel" style:font-family-asian="微軟正黑體" style:font-family-generic-asian="swiss" style:font-pitch-asian="variable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54">
      <style:paragraph-properties fo:text-align="center" style:vertical-align="middle" style:writing-mode="lr-tb"/>
    </style:style>
    <style:style style:family="table-cell" style:name="a75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57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58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75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88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8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0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8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0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84">
      <style:paragraph-properties fo:text-align="center" style:vertical-align="middle" style:writing-mode="lr-tb"/>
    </style:style>
    <style:style style:family="paragraph" style:name="a502">
      <style:paragraph-properties fo:text-align="center" style:vertical-align="middle"/>
    </style:style>
    <style:style style:family="table-cell" style:name="a88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50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88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0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8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0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89">
      <style:paragraph-properties fo:text-align="center" style:vertical-align="middle" style:writing-mode="lr-tb"/>
    </style:style>
    <style:style style:family="paragraph" style:name="a507">
      <style:paragraph-properties fo:text-align="center" style:vertical-align="middle"/>
    </style:style>
    <style:style style:family="table-cell" style:name="a50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630">
      <style:paragraph-properties fo:text-align="center" style:vertical-align="middle"/>
    </style:style>
    <style:style style:family="table-cell" style:name="a63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3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3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35">
      <style:paragraph-properties fo:text-align="center" style:vertical-align="middle" style:writing-mode="lr-tb"/>
    </style:style>
    <style:style style:family="table-cell" style:name="a63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3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3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" style:name="a767">
      <style:table-properties style:writing-mode="lr-tb"/>
    </style:style>
    <style:style style:family="table-column" style:name="a768">
      <style:table-column-properties style:column-width="0.80398in"/>
    </style:style>
    <style:style style:family="table-column" style:name="a769">
      <style:table-column-properties style:column-width="0.80398in"/>
    </style:style>
    <style:style style:family="table-cell" style:name="a89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9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1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9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1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94">
      <style:paragraph-properties fo:text-align="center" style:vertical-align="middle" style:writing-mode="lr-tb"/>
    </style:style>
    <style:style style:family="paragraph" style:name="a512">
      <style:paragraph-properties fo:text-align="center" style:vertical-align="middle"/>
    </style:style>
    <style:style style:family="table-cell" style:name="a89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51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89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1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9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1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99">
      <style:paragraph-properties fo:text-align="center" style:vertical-align="middle" style:writing-mode="lr-tb"/>
    </style:style>
    <style:style style:family="paragraph" style:name="a517">
      <style:paragraph-properties fo:text-align="center" style:vertical-align="middle"/>
    </style:style>
    <style:style style:family="table-cell" style:name="a51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640">
      <style:paragraph-properties fo:text-align="center" style:vertical-align="middle" style:writing-mode="lr-tb"/>
    </style:style>
    <style:style style:family="table-cell" style:name="a64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4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4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45">
      <style:paragraph-properties fo:text-align="center" style:vertical-align="middle" style:writing-mode="lr-tb"/>
    </style:style>
    <style:style style:family="table-cell" style:name="a64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4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4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770">
      <style:table-column-properties style:column-width="0.80398in"/>
    </style:style>
    <style:style style:family="table-column" style:name="a771">
      <style:table-column-properties style:column-width="0.80398in"/>
    </style:style>
    <style:style style:family="table-column" style:name="a772">
      <style:table-column-properties style:column-width="0.80398in"/>
    </style:style>
    <style:style style:family="table-column" style:name="a773">
      <style:table-column-properties style:column-width="0.80398in"/>
    </style:style>
    <style:style style:family="table-column" style:name="a774">
      <style:table-column-properties style:column-width="0.80398in"/>
    </style:style>
    <style:style style:family="table-column" style:name="a775">
      <style:table-column-properties style:column-width="0.80398in"/>
    </style:style>
    <style:style style:family="table-column" style:name="a776">
      <style:table-column-properties style:column-width="0.80398in"/>
    </style:style>
    <style:style style:family="table-column" style:name="a777">
      <style:table-column-properties style:column-width="0.80398in"/>
    </style:style>
    <style:style style:family="table-column" style:name="a778">
      <style:table-column-properties style:column-width="0.80398in"/>
    </style:style>
    <style:style style:family="table-column" style:name="a779">
      <style:table-column-properties style:column-width="0.80398in"/>
    </style:style>
    <style:style style:family="text" style:name="a52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2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22">
      <style:paragraph-properties fo:text-align="center" style:vertical-align="middle"/>
    </style:style>
    <style:style style:family="table-cell" style:name="a52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52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2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27">
      <style:paragraph-properties fo:text-align="center" style:vertical-align="middle"/>
    </style:style>
    <style:style style:family="table-cell" style:name="a52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650">
      <style:paragraph-properties fo:text-align="center" style:vertical-align="middle" style:writing-mode="lr-tb"/>
    </style:style>
    <style:style style:family="table-cell" style:name="a65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5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5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55">
      <style:paragraph-properties fo:text-align="center" style:vertical-align="middle" style:writing-mode="lr-tb"/>
    </style:style>
    <style:style style:family="table-cell" style:name="a65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5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5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780">
      <style:table-column-properties style:column-width="0.80398in"/>
    </style:style>
    <style:style style:family="table-column" style:name="a781">
      <style:table-column-properties style:column-width="0.80398in"/>
    </style:style>
    <style:style style:family="table-row" style:name="a782">
      <style:table-row-properties style:row-height="0.57592in"/>
    </style:style>
    <style:style style:family="text" style:name="a78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8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85">
      <style:paragraph-properties fo:text-align="center" style:vertical-align="middle"/>
    </style:style>
    <style:style style:family="drawing-page" style:name="a40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81944in" style:font-size-asian="0.81944in" style:font-size-complex="0.81944in" fo:letter-spacing="-0.013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78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40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81944in" style:font-size-asian="0.81944in" style:font-size-complex="0.81944in" fo:letter-spacing="-0.013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4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81944in" style:font-size-asian="0.81944in" style:font-size-complex="0.81944in" fo:letter-spacing="-0.013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4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81944in" style:font-size-asian="0.81944in" style:font-size-complex="0.81944in" fo:letter-spacing="-0.013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81944in" style:font-size-asian="0.81944in" style:font-size-complex="0.81944in" fo:letter-spacing="-0.013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0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531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532">
      <style:paragraph-properties fo:text-align="center"/>
    </style:style>
    <style:style style:family="table-cell" style:name="a53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535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536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537">
      <style:paragraph-properties fo:text-align="center"/>
    </style:style>
    <style:style style:family="table-cell" style:name="a539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660">
      <style:paragraph-properties fo:text-align="center" style:vertical-align="middle" style:writing-mode="lr-tb"/>
    </style:style>
    <style:style style:family="table-cell" style:name="a66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6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6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65">
      <style:paragraph-properties fo:text-align="center" style:vertical-align="middle" style:writing-mode="lr-tb"/>
    </style:style>
    <style:style style:family="table-cell" style:name="a66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68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69">
      <style:paragraph-properties fo:text-align="center" style:vertical-align="middle" style:writing-mode="lr-tb"/>
    </style:style>
    <style:style style:family="paragraph" style:name="a790">
      <style:paragraph-properties fo:text-align="center" style:vertical-align="middle"/>
    </style:style>
    <style:style style:family="table-cell" style:name="a792">
      <style:table-cell-properties style:vertical-align="middle" fo:padding-top="0in" fo:padding-bottom="0in" fo:padding-left="0in" fo:padding-right="0in"/>
      <style:paragraph-properties style:writing-mode="lr-tb"/>
    </style:style>
    <style:style style:family="presentation" style:name="a4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9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411">
      <style:text-properties fo:font-variant="normal" fo:text-transform="none" fo:color="#d9f1f6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412">
      <style:text-properties fo:font-variant="normal" fo:text-transform="none" fo:color="#d9f1f6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text-align="center" style:vertical-align="middle"/>
    </style:style>
    <style:style style:family="paragraph" style:name="a413">
      <style:paragraph-properties fo:line-height="9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797">
      <style:table-cell-properties style:vertical-align="middle" fo:padding-top="0in" fo:padding-bottom="0in" fo:padding-left="0in" fo:padding-right="0in"/>
      <style:paragraph-properties style:writing-mode="lr-tb"/>
    </style:style>
    <style:style style:family="drawing-page" style:name="a41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9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4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in" style:font-size-asian="0.5in" style:font-size-complex="0.5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4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in" style:font-size-asian="0.5in" style:font-size-complex="0.5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in" style:font-size-asian="0.5in" style:font-size-complex="0.5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4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542">
      <style:paragraph-properties fo:text-align="center" style:vertical-align="middle"/>
    </style:style>
    <style:style style:family="table-cell" style:name="a54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54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4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47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548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549">
      <style:table-row-properties style:row-height="0.64968in"/>
    </style:style>
    <style:style style:family="table-cell" style:name="a67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72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73">
      <style:paragraph-properties fo:text-align="center" style:vertical-align="middle" style:writing-mode="lr-tb"/>
    </style:style>
    <style:style style:family="table-cell" style:name="a67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76">
      <style:text-properties fo:font-size="0.19444in" style:font-size-asian="0.19444in" style:font-size-complex="0.19444in" fo:language="en" style:language-asian="zh" fo:country="US" style:country-asian="TW"/>
    </style:style>
    <style:style style:family="paragraph" style:name="a677">
      <style:paragraph-properties fo:text-align="center"/>
    </style:style>
    <style:style style:family="table-cell" style:name="a67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resentation" style:name="a4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0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551">
      <style:paragraph-properties fo:text-align="center" style:vertical-align="middle"/>
    </style:style>
    <style:style style:family="text" style:name="a553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5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55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56">
      <style:paragraph-properties fo:text-align="center" style:vertical-align="middle"/>
    </style:style>
    <style:style style:family="table-cell" style:name="a558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55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80">
      <style:text-properties fo:font-size="0.19444in" style:font-size-asian="0.19444in" style:font-size-complex="0.19444in" fo:language="en" style:language-asian="zh" fo:country="US" style:country-asian="TW"/>
    </style:style>
    <style:style style:family="paragraph" style:name="a681">
      <style:paragraph-properties fo:text-align="center"/>
    </style:style>
    <style:style style:family="table-cell" style:name="a68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84">
      <style:text-properties fo:color="#000000" style:text-line-through-type="none" style:text-line-through-style="none" style:text-line-through-width="auto" style:text-line-through-color="font-color" fo:font-family="Corbel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85">
      <style:paragraph-properties fo:text-align="center" style:vertical-align="middle" style:writing-mode="lr-tb"/>
    </style:style>
    <style:style style:family="table-cell" style:name="a68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88">
      <style:text-properties fo:color="#000000" style:text-line-through-type="none" style:text-line-through-style="none" style:text-line-through-width="auto" style:text-line-through-color="font-color" fo:font-family="Calibri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89">
      <style:paragraph-properties fo:text-align="center" style:vertical-align="middle" style:writing-mode="lr-tb"/>
    </style:style>
    <style:style style:family="text" style:name="a4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in" style:font-size-asian="0.5in" style:font-size-complex="0.5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in" style:font-size-asian="0.5in" style:font-size-complex="0.5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561">
      <style:paragraph-properties fo:text-align="center" style:vertical-align="middle" style:writing-mode="lr-tb"/>
    </style:style>
    <style:style style:family="table-cell" style:name="a56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6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6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566">
      <style:paragraph-properties fo:text-align="center" style:vertical-align="middle" style:writing-mode="lr-tb"/>
    </style:style>
    <style:style style:family="table-cell" style:name="a56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6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69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692">
      <style:table-row-properties style:row-height="0.64968in"/>
    </style:style>
    <style:style style:family="text" style:name="a693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9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695">
      <style:paragraph-properties fo:text-align="center" style:vertical-align="middle"/>
    </style:style>
    <style:style style:family="text" style:name="a697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98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99">
      <style:paragraph-properties fo:text-align="center" style:vertical-align="middle"/>
    </style:style>
    <style:style style:family="text" style:name="a4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in" style:font-size-asian="0.5in" style:font-size-complex="0.5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571">
      <style:paragraph-properties fo:text-align="center" style:vertical-align="middle" style:writing-mode="lr-tb"/>
    </style:style>
    <style:style style:family="table-cell" style:name="a57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90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7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0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7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0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576">
      <style:paragraph-properties fo:text-align="center" style:vertical-align="middle" style:writing-mode="lr-tb"/>
    </style:style>
    <style:style style:family="paragraph" style:name="a904">
      <style:paragraph-properties fo:text-align="center" style:vertical-align="middle" style:writing-mode="lr-tb"/>
    </style:style>
    <style:style style:family="table-cell" style:name="a57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90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7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07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908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909">
      <style:paragraph-properties fo:text-align="center"/>
    </style:style>
    <style:style style:family="text" style:name="a45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5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581">
      <style:paragraph-properties fo:text-align="center" style:vertical-align="middle" style:writing-mode="lr-tb"/>
    </style:style>
    <style:style style:family="table-cell" style:name="a58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91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8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12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58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13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586">
      <style:paragraph-properties fo:text-align="center" style:vertical-align="middle" style:writing-mode="lr-tb"/>
    </style:style>
    <style:style style:family="paragraph" style:name="a914">
      <style:paragraph-properties fo:text-align="center"/>
    </style:style>
    <style:style style:family="table-cell" style:name="a58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91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8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1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1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19">
      <style:paragraph-properties fo:text-align="center" style:vertical-align="middle" style:writing-mode="lr-tb"/>
    </style:style>
    <style:style style:family="text" style:name="a4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464">
      <style:table-properties style:writing-mode="lr-tb"/>
    </style:style>
    <style:style style:family="table-column" style:name="a465">
      <style:table-column-properties style:column-width="0.80398in"/>
    </style:style>
    <style:style style:family="table-column" style:name="a466">
      <style:table-column-properties style:column-width="0.80398in"/>
    </style:style>
    <style:style style:family="table-column" style:name="a467">
      <style:table-column-properties style:column-width="0.80398in"/>
    </style:style>
    <style:style style:family="table-column" style:name="a468">
      <style:table-column-properties style:column-width="0.80398in"/>
    </style:style>
    <style:style style:family="table-column" style:name="a469">
      <style:table-column-properties style:column-width="0.80398in"/>
    </style:style>
    <style:style style:family="text" style:name="a59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591">
      <style:paragraph-properties fo:text-align="center" style:vertical-align="middle" style:writing-mode="lr-tb"/>
    </style:style>
    <style:style style:family="table-cell" style:name="a59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92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9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22">
      <style:text-properties fo:color="#000000" style:text-line-through-type="none" style:text-line-through-style="none" style:text-line-through-width="auto" style:text-line-through-color="font-color" fo:font-family="新細明體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9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23">
      <style:paragraph-properties fo:text-align="center" style:vertical-align="middle"/>
    </style:style>
    <style:style style:family="paragraph" style:name="a596">
      <style:paragraph-properties fo:text-align="center" style:vertical-align="middle" style:writing-mode="lr-tb"/>
    </style:style>
    <style:style style:family="table-cell" style:name="a925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59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926">
      <style:table-row-properties style:row-height="0.68866in"/>
    </style:style>
    <style:style style:family="text" style:name="a59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27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928">
      <style:paragraph-properties fo:text-align="center" style:vertical-align="middle"/>
    </style:style>
    <style:style style:family="table-column" style:name="a470">
      <style:table-column-properties style:column-width="0.80398in"/>
    </style:style>
    <style:style style:family="table-column" style:name="a471">
      <style:table-column-properties style:column-width="0.80398in"/>
    </style:style>
    <style:style style:family="paragraph" style:name="a800">
      <style:paragraph-properties fo:text-align="center" style:vertical-align="middle"/>
    </style:style>
    <style:style style:family="table-column" style:name="a472">
      <style:table-column-properties style:column-width="0.80398in"/>
    </style:style>
    <style:style style:family="table-column" style:name="a473">
      <style:table-column-properties style:column-width="0.80398in"/>
    </style:style>
    <style:style style:family="table-cell" style:name="a802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olumn" style:name="a474">
      <style:table-column-properties style:column-width="0.80398in"/>
    </style:style>
    <style:style style:family="text" style:name="a80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olumn" style:name="a475">
      <style:table-column-properties style:column-width="0.80398in"/>
    </style:style>
    <style:style style:family="text" style:name="a80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476">
      <style:table-column-properties style:column-width="0.80398in"/>
    </style:style>
    <style:style style:family="paragraph" style:name="a805">
      <style:paragraph-properties fo:text-align="center" style:vertical-align="middle"/>
    </style:style>
    <style:style style:family="table-column" style:name="a477">
      <style:table-column-properties style:column-width="0.80398in"/>
    </style:style>
    <style:style style:family="table-column" style:name="a478">
      <style:table-column-properties style:column-width="0.80398in"/>
    </style:style>
    <style:style style:family="table-cell" style:name="a807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479">
      <style:table-row-properties style:row-height="0.64968in"/>
    </style:style>
    <style:style style:family="text" style:name="a80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0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930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31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32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33">
      <style:paragraph-properties fo:text-align="center" style:vertical-align="middle"/>
    </style:style>
    <style:style style:family="table-cell" style:name="a93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3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3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38">
      <style:paragraph-properties fo:text-align="center" style:vertical-align="middle" style:writing-mode="lr-tb"/>
    </style:style>
    <style:style style:family="text" style:name="a1000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01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02">
      <style:paragraph-properties fo:text-align="center" style:vertical-align="middle"/>
    </style:style>
    <style:style style:family="table-cell" style:name="a100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0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0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07">
      <style:paragraph-properties fo:text-align="center" style:vertical-align="middle"/>
    </style:style>
    <style:style style:family="table-cell" style:name="a100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8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48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10">
      <style:paragraph-properties fo:text-align="center" style:vertical-align="middle"/>
    </style:style>
    <style:style style:family="paragraph" style:name="a482">
      <style:paragraph-properties fo:text-align="center" style:vertical-align="middle"/>
    </style:style>
    <style:style style:family="table-cell" style:name="a812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48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81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48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1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48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15">
      <style:paragraph-properties fo:text-align="center" style:vertical-align="middle"/>
    </style:style>
    <style:style style:family="paragraph" style:name="a487">
      <style:paragraph-properties fo:text-align="center" style:vertical-align="middle"/>
    </style:style>
    <style:style style:family="table-cell" style:name="a817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48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81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1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94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4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4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43">
      <style:paragraph-properties fo:text-align="center" style:vertical-align="middle" style:writing-mode="lr-tb"/>
    </style:style>
    <style:style style:family="table-cell" style:name="a94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4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4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48">
      <style:paragraph-properties fo:text-align="center" style:vertical-align="middle" style:writing-mode="lr-tb"/>
    </style:style>
    <style:style style:family="text" style:name="a101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1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12">
      <style:paragraph-properties fo:text-align="center" style:vertical-align="middle"/>
    </style:style>
    <style:style style:family="table-cell" style:name="a101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1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1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17">
      <style:paragraph-properties fo:text-align="center" style:vertical-align="middle"/>
    </style:style>
    <style:style style:family="table-cell" style:name="a101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49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49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20">
      <style:paragraph-properties fo:text-align="center" style:vertical-align="middle"/>
    </style:style>
    <style:style style:family="paragraph" style:name="a492">
      <style:paragraph-properties fo:text-align="center" style:vertical-align="middle"/>
    </style:style>
    <style:style style:family="table-cell" style:name="a822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49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82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49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2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49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25">
      <style:paragraph-properties fo:text-align="center" style:vertical-align="middle"/>
    </style:style>
    <style:style style:family="paragraph" style:name="a497">
      <style:paragraph-properties fo:text-align="center" style:vertical-align="middle"/>
    </style:style>
    <style:style style:family="table-cell" style:name="a827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49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82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2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95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5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5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53">
      <style:paragraph-properties fo:text-align="center" style:vertical-align="middle" style:writing-mode="lr-tb"/>
    </style:style>
    <style:style style:family="table-cell" style:name="a95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5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5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58">
      <style:paragraph-properties fo:text-align="center" style:vertical-align="middle" style:writing-mode="lr-tb"/>
    </style:style>
    <style:style style:family="text" style:name="a102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2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22">
      <style:paragraph-properties fo:text-align="center" style:vertical-align="middle"/>
    </style:style>
    <style:style style:family="table-cell" style:name="a701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102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0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2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0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2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04">
      <style:paragraph-properties fo:text-align="center" style:vertical-align="middle" style:writing-mode="lr-tb"/>
    </style:style>
    <style:style style:family="paragraph" style:name="a1027">
      <style:paragraph-properties fo:text-align="center" style:vertical-align="middle"/>
    </style:style>
    <style:style style:family="table-cell" style:name="a70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2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0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0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09">
      <style:paragraph-properties fo:text-align="center" style:vertical-align="middle" style:writing-mode="lr-tb"/>
    </style:style>
    <style:style style:family="paragraph" style:name="a830">
      <style:paragraph-properties fo:text-align="center" style:vertical-align="middle"/>
    </style:style>
    <style:style style:family="table-cell" style:name="a83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833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834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835">
      <style:paragraph-properties fo:text-align="center"/>
    </style:style>
    <style:style style:family="table-cell" style:name="a83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838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839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able-cell" style:name="a96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6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6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63">
      <style:paragraph-properties fo:text-align="center" style:vertical-align="middle" style:writing-mode="lr-tb"/>
    </style:style>
    <style:style style:family="table-cell" style:name="a96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6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6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68">
      <style:paragraph-properties fo:text-align="center" style:vertical-align="middle" style:writing-mode="lr-tb"/>
    </style:style>
    <style:style style:family="text" style:name="a103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3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32">
      <style:paragraph-properties fo:text-align="center" style:vertical-align="middle"/>
    </style:style>
    <style:style style:family="table-cell" style:name="a71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3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1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3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1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3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14">
      <style:paragraph-properties fo:text-align="center" style:vertical-align="middle" style:writing-mode="lr-tb"/>
    </style:style>
    <style:style style:family="paragraph" style:name="a1037">
      <style:paragraph-properties fo:text-align="center" style:vertical-align="middle"/>
    </style:style>
    <style:style style:family="table-cell" style:name="a71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3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17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18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19">
      <style:paragraph-properties fo:text-align="center" style:vertical-align="middle" style:writing-mode="lr-tb"/>
    </style:style>
    <style:style style:family="paragraph" style:name="a840">
      <style:paragraph-properties fo:text-align="center"/>
    </style:style>
    <style:style style:family="table-cell" style:name="a84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84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4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45">
      <style:paragraph-properties fo:text-align="center" style:vertical-align="middle"/>
    </style:style>
    <style:style style:family="table-cell" style:name="a84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84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4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97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7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72">
      <style:paragraph-properties fo:text-align="center" style:vertical-align="middle" style:writing-mode="lr-tb"/>
    </style:style>
    <style:style style:family="table-cell" style:name="a97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7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76">
      <style:paragraph-properties fo:text-align="center" style:vertical-align="middle" style:writing-mode="lr-tb"/>
    </style:style>
    <style:style style:family="table-cell" style:name="a97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79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04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41">
      <style:paragraph-properties fo:text-align="center" style:vertical-align="middle"/>
    </style:style>
    <style:style style:family="table-cell" style:name="a104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2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4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2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45">
      <style:paragraph-properties fo:text-align="center" style:vertical-align="middle"/>
    </style:style>
    <style:style style:family="text" style:name="a72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24">
      <style:paragraph-properties fo:text-align="center" style:vertical-align="middle" style:writing-mode="lr-tb"/>
    </style:style>
    <style:style style:family="table-cell" style:name="a104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48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able-cell" style:name="a72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049">
      <style:paragraph-properties fo:text-align="center"/>
    </style:style>
    <style:style style:family="text" style:name="a72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2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29">
      <style:paragraph-properties fo:text-align="center" style:vertical-align="middle" style:writing-mode="lr-tb"/>
    </style:style>
    <style:style style:family="paragraph" style:name="a850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851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852">
      <style:table-row-properties style:row-height="0.68866in"/>
    </style:style>
    <style:style style:family="text" style:name="a853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854">
      <style:paragraph-properties fo:text-align="center" style:vertical-align="middle"/>
    </style:style>
    <style:style style:family="text" style:name="a856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57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58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59">
      <style:paragraph-properties fo:text-align="center" style:vertical-align="middle"/>
    </style:style>
    <style:style style:family="paragraph" style:name="a980">
      <style:paragraph-properties fo:text-align="center"/>
    </style:style>
    <style:style style:family="table-cell" style:name="a98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0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83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601">
      <style:paragraph-properties fo:text-align="center" style:vertical-align="middle" style:writing-mode="lr-tb"/>
    </style:style>
    <style:style style:family="paragraph" style:name="a984">
      <style:paragraph-properties fo:text-align="center"/>
    </style:style>
    <style:style style:family="table-cell" style:name="a60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98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04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98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05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988">
      <style:paragraph-properties fo:text-align="center" style:vertical-align="middle" style:writing-mode="lr-tb"/>
    </style:style>
    <style:style style:family="paragraph" style:name="a606">
      <style:paragraph-properties fo:text-align="center"/>
    </style:style>
    <style:style style:family="table-cell" style:name="a60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5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09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052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053">
      <style:paragraph-properties fo:text-align="center"/>
    </style:style>
    <style:style style:family="table-cell" style:name="a73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32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105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33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5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34">
      <style:paragraph-properties fo:text-align="center" style:vertical-align="middle" style:writing-mode="lr-tb"/>
    </style:style>
    <style:style style:family="paragraph" style:name="a1057">
      <style:paragraph-properties fo:text-align="center" style:vertical-align="middle"/>
    </style:style>
    <style:style style:family="table-cell" style:name="a73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5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37">
      <style:text-properties fo:color="#000000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38">
      <style:paragraph-properties fo:text-align="center" style:vertical-align="middle" style:writing-mode="lr-tb"/>
    </style:style>
    <style:style style:family="table-cell" style:name="a86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86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6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64">
      <style:paragraph-properties fo:text-align="center" style:vertical-align="middle" style:writing-mode="lr-tb"/>
    </style:style>
    <style:style style:family="table-cell" style:name="a86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6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6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69">
      <style:paragraph-properties fo:text-align="center" style:vertical-align="middle" style:writing-mode="lr-tb"/>
    </style:style>
    <style:style style:family="table-cell" style:name="a99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9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92">
      <style:paragraph-properties fo:text-align="center" style:vertical-align="middle" style:writing-mode="lr-tb"/>
    </style:style>
    <style:style style:family="text" style:name="a610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611">
      <style:paragraph-properties fo:text-align="center"/>
    </style:style>
    <style:style style:family="table-cell" style:name="a99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995">
      <style:table-row-properties style:row-height="0.68866in"/>
    </style:style>
    <style:style style:family="table-cell" style:name="a61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96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1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97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61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98">
      <style:paragraph-properties fo:text-align="center" style:vertical-align="middle"/>
    </style:style>
    <style:style style:family="paragraph" style:name="a616">
      <style:paragraph-properties fo:text-align="center" style:vertical-align="middle" style:writing-mode="lr-tb"/>
    </style:style>
    <style:style style:family="text" style:name="a106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6667in" style:font-size-asian="0.16667in" style:font-size-complex="0.16667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61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061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text:list-style style:name="a981"/>
    <text:list-style style:name="a890"/>
    <text:list-style style:name="a985"/>
    <text:list-style style:name="a895"/>
    <text:list-style style:name="a801"/>
    <text:list-style style:name="a710"/>
    <text:list-style style:name="a989"/>
    <text:list-style style:name="a621"/>
    <text:list-style style:name="a533"/>
    <text:list-style style:name="a715"/>
    <text:list-style style:name="a806"/>
    <text:list-style style:name="a626"/>
    <text:list-style style:name="a538"/>
    <text:list-style style:name="a447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033"/>
    <text:list-style style:name="a670"/>
    <text:list-style style:name="a944"/>
    <text:list-style style:name="a855"/>
    <text:list-style style:name="a582"/>
    <text:list-style style:name="a674"/>
    <text:list-style style:name="a1038"/>
    <text:list-style style:name="a493"/>
    <text:list-style style:name="a949"/>
    <text:list-style style:name="a678"/>
    <text:list-style style:name="a587"/>
    <text:list-style style:name="a498"/>
    <text:list-style style:name="a993"/>
    <text:list-style style:name="a900"/>
    <text:list-style style:name="a720"/>
    <text:list-style style:name="a811"/>
    <text:list-style style:name="a631"/>
    <text:list-style style:name="a999"/>
    <text:list-style style:name="a905"/>
    <text:list-style style:name="a725"/>
    <text:list-style style:name="a816"/>
    <text:list-style style:name="a452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543"/>
    <text:list-style style:name="a636"/>
    <text:list-style style:name="a860"/>
    <text:list-style style:name="a1042"/>
    <text:list-style style:name="a954"/>
    <text:list-style style:name="a682"/>
    <text:list-style style:name="a1046"/>
    <text:list-style style:name="a865"/>
    <text:list-style style:name="a592"/>
    <text:list-style style:name="a959"/>
    <text:list-style style:name="a686"/>
    <text:list-style style:name="a597"/>
    <text:list-style style:name="a503"/>
    <text:list-style style:name="a508"/>
    <text:list-style style:name="a910"/>
    <text:list-style style:name="a1003"/>
    <text:list-style style:name="a730"/>
    <text:list-style style:name="a821"/>
    <text:list-style style:name="a641"/>
    <text:list-style style:name="a915"/>
    <text:list-style style:name="a552"/>
    <text:list-style style:name="a1008"/>
    <text:list-style style:name="a735"/>
    <text:list-style style:name="a826"/>
    <text:list-style style:name="a646"/>
    <text:list-style style:name="a739"/>
    <text:list-style style:name="a557"/>
    <text:list-style style:name="a1050"/>
    <text:list-style style:name="a870"/>
    <text:list-style style:name="a690"/>
    <text:list-style style:name="a1054"/>
    <text:list-style style:name="a964"/>
    <text:list-style style:name="a875"/>
    <text:list-style style:name="a1058"/>
    <text:list-style style:name="a786"/>
    <text:list-style style:name="a696"/>
    <text:list-style style:name="a969"/>
    <text:list-style style:name="a602"/>
    <text:list-style style:name="a513"/>
    <text:list-style style:name="a607"/>
    <text:list-style style:name="a425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518"/>
    <text:list-style style:name="a920"/>
    <text:list-style style:name="a1013"/>
    <text:list-style style:name="a831"/>
    <text:list-style style:name="a924"/>
    <text:list-style style:name="a651"/>
    <text:list-style style:name="a743"/>
    <text:list-style style:name="a562"/>
    <text:list-style style:name="a1018"/>
    <text:list-style style:name="a836"/>
    <text:list-style style:name="a929"/>
    <text:list-style style:name="a656"/>
    <text:list-style style:name="a747"/>
    <text:list-style style:name="a567"/>
    <text:list-style style:name="a880"/>
    <text:list-style style:name="a791"/>
    <text:list-style style:name="a973"/>
    <text:list-style style:name="a885"/>
    <text:list-style style:name="a977"/>
    <text:list-style style:name="a1068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700"/>
    <text:list-style style:name="a796"/>
    <text:list-style style:name="a612"/>
    <text:list-style style:name="a430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705"/>
    <text:list-style style:name="a523"/>
    <text:list-style style:name="a617"/>
    <text:list-style style:name="a435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528"/>
    <text:list-style style:name="a1023"/>
    <text:list-style style:name="a841"/>
    <text:list-style style:name="a751"/>
    <text:list-style style:name="a661"/>
    <text:list-style style:name="a934"/>
    <text:list-style style:name="a572"/>
    <text:list-style style:name="a755"/>
    <text:list-style style:name="a1028"/>
    <text:list-style style:name="a846"/>
    <text:list-style style:name="a483"/>
    <text:list-style style:name="a666"/>
    <text:list-style style:name="a939"/>
    <text:list-style style:name="a577"/>
    <text:list-style style:name="a488"/>
  </office:automatic-styles>
  <office:body>
    <office:presentation>
      <draw:page draw:name="Slide1" draw:style-name="a403" draw:master-page-name="Master1-Layout1-title-標題投影片" presentation:presentation-page-layout-name="Master1-PPL1" draw:id="Slide-256">
        <draw:frame draw:id="id85" presentation:style-name="a410" draw:name="標題 1" svg:x="1.17in" svg:y="1.42in" svg:width="8in" svg:height="3.56in" presentation:class="title" presentation:placeholder="false">
          <draw:text-box>
            <text:p text:style-name="a409" text:class-names="" text:cond-style-name=""><text:span text:style-name="a404" text:class-names="">109-01</text:span><text:span text:style-name="a405" text:class-names=""><text:s text:c="2"/></text:span><text:span text:style-name="a406" text:class-names="">9</text:span><text:span text:style-name="a407" text:class-names="">月份行政會報</text:span><text:span text:style-name="a408" text:class-names=""/></text:p>
          </draw:text-box>
          <svg:title/>
          <svg:desc/>
        </draw:frame>
        <draw:frame draw:id="id86" presentation:style-name="a414" draw:name="副標題 2" svg:x="1.20299in" svg:y="5.10744in" svg:width="8in" svg:height="1in" presentation:class="subtitle" presentation:placeholder="false">
          <draw:text-box>
            <text:p text:style-name="a413" text:class-names="" text:cond-style-name=""><text:span text:style-name="a411" text:class-names="">總務處</text:span><text:span text:style-name="a412" text:class-names=""/></text:p>
          </draw:text-box>
          <svg:title/>
          <svg:desc/>
        </draw:frame>
      </draw:page>
      <draw:page draw:name="Slide2" draw:style-name="a415" draw:master-page-name="Master1-Layout2-obj-標題及物件" presentation:presentation-page-layout-name="Master1-PPL2" draw:id="Slide-257">
        <draw:frame draw:id="id87" presentation:style-name="a420" draw:name="標題 1" svg:x="0.2766in" svg:y="1.22904in" svg:width="3.22341in" svg:height="5.03191in" presentation:class="title" presentation:placeholder="false">
          <draw:text-box>
            <text:p text:style-name="a419" text:class-names="" text:cond-style-name=""><text:span text:style-name="a416" text:class-names="">1.</text:span><text:span text:style-name="a417" text:class-names="">事務工作</text:span><text:span text:style-name="a418" text:class-names=""/></text:p>
          </draw:text-box>
          <svg:title/>
          <svg:desc/>
        </draw:frame>
        <draw:frame draw:id="id88" presentation:style-name="a436" draw:name="內容版面配置區 2" svg:x="4.23148in" svg:y="0.945in" svg:width="8in" svg:height="5.6in" presentation:class="outline" presentation:placeholder="false">
          <draw:text-box>
            <text:list text:style-name="a425">
              <text:list-item>
                <text:p text:style-name="a424" text:class-names="" text:cond-style-name=""><text:span text:style-name="a421" text:class-names="">1.</text:span><text:span text:style-name="a422" text:class-names="">靜心樓西棟西側廁所驗收。</text:span><text:span text:style-name="a423" text:class-names=""/></text:p>
              </text:list-item>
            </text:list>
            <text:list text:style-name="a430">
              <text:list-item>
                <text:p text:style-name="a429" text:class-names="" text:cond-style-name=""><text:span text:style-name="a426" text:class-names="">2.</text:span><text:span text:style-name="a427" text:class-names="">生活科技工具招標作業中。</text:span><text:span text:style-name="a428" text:class-names=""/></text:p>
              </text:list-item>
            </text:list>
            <text:list text:style-name="a435">
              <text:list-item>
                <text:p text:style-name="a434" text:class-names="" text:cond-style-name=""><text:span text:style-name="a431" text:class-names="">3.</text:span><text:span text:style-name="a432" text:class-names="">靜心樓梯間廁所招標完成，預計本周六日進行工程。</text:span><text:span text:style-name="a433" text:class-names=""/></text:p>
              </text:list-item>
            </text:list>
          </draw:text-box>
          <svg:title/>
          <svg:desc/>
        </draw:frame>
      </draw:page>
      <draw:page draw:name="Slide3" draw:style-name="a437" draw:master-page-name="Master1-Layout2-obj-標題及物件" presentation:presentation-page-layout-name="Master1-PPL2" draw:id="Slide-258">
        <draw:frame draw:id="id89" presentation:style-name="a442" draw:name="標題 1" svg:x="0.2766in" svg:y="1.22904in" svg:width="3.22341in" svg:height="5.03191in" presentation:class="title" presentation:placeholder="false">
          <draw:text-box>
            <text:p text:style-name="a441" text:class-names="" text:cond-style-name=""><text:span text:style-name="a438" text:class-names="">2.</text:span><text:span text:style-name="a439" text:class-names="">出納工作</text:span><text:span text:style-name="a440" text:class-names=""/></text:p>
          </draw:text-box>
          <svg:title/>
          <svg:desc/>
        </draw:frame>
        <draw:frame draw:id="id90" presentation:style-name="a453" draw:name="內容版面配置區 2" svg:x="4.23148in" svg:y="0.945in" svg:width="8in" svg:height="5.6in" presentation:class="outline" presentation:placeholder="false">
          <draw:text-box>
            <text:list text:style-name="a447">
              <text:list-item>
                <text:p text:style-name="a446" text:class-names="" text:cond-style-name=""><text:span text:style-name="a443" text:class-names="">1.</text:span><text:span text:style-name="a444" text:class-names="">學生註冊、繳費可使用振興券，但不可找零與退費。</text:span><text:span text:style-name="a445" text:class-names=""/></text:p>
              </text:list-item>
            </text:list>
            <text:list text:style-name="a452">
              <text:list-item>
                <text:p text:style-name="a451" text:class-names="" text:cond-style-name=""><text:span text:style-name="a448" text:class-names="">2.</text:span><text:span text:style-name="a449" text:class-names="">如使用偽造券，須補繳費用。</text:span><text:span text:style-name="a450" text:class-names=""/></text:p>
              </text:list-item>
            </text:list>
          </draw:text-box>
          <svg:title/>
          <svg:desc/>
        </draw:frame>
      </draw:page>
      <draw:page draw:name="Slide4" draw:style-name="a454" draw:master-page-name="Master1-Layout2-obj-標題及物件" presentation:presentation-page-layout-name="Master1-PPL2" draw:id="Slide-259">
        <draw:frame draw:id="id91" presentation:style-name="a462" draw:name="標題 1" svg:x="0.13336in" svg:y="1.20177in" svg:width="3.22341in" svg:height="0.50732in" presentation:class="title" presentation:placeholder="false">
          <draw:text-box>
            <text:p text:style-name="a461" text:class-names="" text:cond-style-name=""><text:span text:style-name="a455" text:class-names="">3.</text:span><text:span text:style-name="a456" text:class-names="">水電</text:span><text:span text:style-name="a457" text:class-names=""><text:line-break/></text:span><text:span text:style-name="a458" text:class-names=""><text:s text:c="1"/></text:span><text:span text:style-name="a459" text:class-names=""><text:s text:c="7"/>支出狀況</text:span><text:span text:style-name="a460" text:class-names=""/></text:p>
          </draw:text-box>
          <svg:title/>
          <svg:desc/>
        </draw:frame>
        <draw:frame draw:id="id92" presentation:style-name="a463" draw:name="內容版面配置區 2" svg:x="4.23148in" svg:y="0.945in" svg:width="8in" svg:height="5.6in" presentation:class="outline" presentation:placeholder="true">
          <draw:text-box/>
          <svg:title/>
          <svg:desc/>
        </draw:frame>
        <draw:frame draw:id="id93" draw:name="內容版面配置區 4" svg:x="1.25053in" svg:y="2.0275in" svg:width="11.25567in" svg:height="2.59871in">
          <table:table table:style-name="a464" table:template-name="{D7AC3CCA-C797-4891-BE02-D94E43425B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465" table:default-cell-style-name=""/>
            <table:table-column table:style-name="a466" table:default-cell-style-name=""/>
            <table:table-column table:style-name="a467" table:default-cell-style-name=""/>
            <table:table-column table:style-name="a468" table:default-cell-style-name=""/>
            <table:table-column table:style-name="a469" table:default-cell-style-name=""/>
            <table:table-column table:style-name="a470" table:default-cell-style-name=""/>
            <table:table-column table:style-name="a471" table:default-cell-style-name=""/>
            <table:table-column table:style-name="a472" table:default-cell-style-name=""/>
            <table:table-column table:style-name="a473" table:default-cell-style-name=""/>
            <table:table-column table:style-name="a474" table:default-cell-style-name=""/>
            <table:table-column table:style-name="a475" table:default-cell-style-name=""/>
            <table:table-column table:style-name="a476" table:default-cell-style-name=""/>
            <table:table-column table:style-name="a477" table:default-cell-style-name=""/>
            <table:table-column table:style-name="a478" table:default-cell-style-name=""/>
            <table:table-row table:style-name="a479" table:default-cell-style-name="">
              <table:table-cell table:style-name="a484">
                <text:list text:style-name="a483">
                  <text:list-item>
                    <text:p text:style-name="a482" text:class-names="" text:cond-style-name=""><text:span text:style-name="a480" text:class-names="">月份</text:span><text:span text:style-name="a481" text:class-names=""/></text:p>
                  </text:list-item>
                </text:list>
              </table:table-cell>
              <table:table-cell table:style-name="a489">
                <text:list text:style-name="a488">
                  <text:list-item>
                    <text:p text:style-name="a487" text:class-names="" text:cond-style-name=""><text:span text:style-name="a485" text:class-names="">1</text:span><text:span text:style-name="a486" text:class-names=""/></text:p>
                  </text:list-item>
                </text:list>
              </table:table-cell>
              <table:table-cell table:style-name="a494">
                <text:list text:style-name="a493">
                  <text:list-item>
                    <text:p text:style-name="a492" text:class-names="" text:cond-style-name=""><text:span text:style-name="a490" text:class-names="">2</text:span><text:span text:style-name="a491" text:class-names=""/></text:p>
                  </text:list-item>
                </text:list>
              </table:table-cell>
              <table:table-cell table:style-name="a499">
                <text:list text:style-name="a498">
                  <text:list-item>
                    <text:p text:style-name="a497" text:class-names="" text:cond-style-name=""><text:span text:style-name="a495" text:class-names="">3</text:span><text:span text:style-name="a496" text:class-names=""/></text:p>
                  </text:list-item>
                </text:list>
              </table:table-cell>
              <table:table-cell table:style-name="a504">
                <text:list text:style-name="a503">
                  <text:list-item>
                    <text:p text:style-name="a502" text:class-names="" text:cond-style-name=""><text:span text:style-name="a500" text:class-names="">4</text:span><text:span text:style-name="a501" text:class-names=""/></text:p>
                  </text:list-item>
                </text:list>
              </table:table-cell>
              <table:table-cell table:style-name="a509">
                <text:list text:style-name="a508">
                  <text:list-item>
                    <text:p text:style-name="a507" text:class-names="" text:cond-style-name=""><text:span text:style-name="a505" text:class-names="">5</text:span><text:span text:style-name="a506" text:class-names=""/></text:p>
                  </text:list-item>
                </text:list>
              </table:table-cell>
              <table:table-cell table:style-name="a514">
                <text:list text:style-name="a513">
                  <text:list-item>
                    <text:p text:style-name="a512" text:class-names="" text:cond-style-name=""><text:span text:style-name="a510" text:class-names="">6</text:span><text:span text:style-name="a511" text:class-names=""/></text:p>
                  </text:list-item>
                </text:list>
              </table:table-cell>
              <table:table-cell table:style-name="a519">
                <text:list text:style-name="a518">
                  <text:list-item>
                    <text:p text:style-name="a517" text:class-names="" text:cond-style-name=""><text:span text:style-name="a515" text:class-names="">7</text:span><text:span text:style-name="a516" text:class-names=""/></text:p>
                  </text:list-item>
                </text:list>
              </table:table-cell>
              <table:table-cell table:style-name="a524">
                <text:list text:style-name="a523">
                  <text:list-item>
                    <text:p text:style-name="a522" text:class-names="" text:cond-style-name=""><text:span text:style-name="a520" text:class-names="">8</text:span><text:span text:style-name="a521" text:class-names=""/></text:p>
                  </text:list-item>
                </text:list>
              </table:table-cell>
              <table:table-cell table:style-name="a529">
                <text:list text:style-name="a528">
                  <text:list-item>
                    <text:p text:style-name="a527" text:class-names="" text:cond-style-name=""><text:span text:style-name="a525" text:class-names="">9</text:span><text:span text:style-name="a526" text:class-names=""/></text:p>
                  </text:list-item>
                </text:list>
              </table:table-cell>
              <table:table-cell table:style-name="a534">
                <text:list text:style-name="a533">
                  <text:list-item>
                    <text:p text:style-name="a532" text:class-names="" text:cond-style-name=""><text:span text:style-name="a530" text:class-names="">10</text:span><text:span text:style-name="a531" text:class-names=""/></text:p>
                  </text:list-item>
                </text:list>
              </table:table-cell>
              <table:table-cell table:style-name="a539">
                <text:list text:style-name="a538">
                  <text:list-item>
                    <text:p text:style-name="a537" text:class-names="" text:cond-style-name=""><text:span text:style-name="a535" text:class-names="">11</text:span><text:span text:style-name="a536" text:class-names=""/></text:p>
                  </text:list-item>
                </text:list>
              </table:table-cell>
              <table:table-cell table:style-name="a544">
                <text:list text:style-name="a543">
                  <text:list-item>
                    <text:p text:style-name="a542" text:class-names="" text:cond-style-name=""><text:span text:style-name="a540" text:class-names="">12</text:span><text:span text:style-name="a541" text:class-names=""/></text:p>
                  </text:list-item>
                </text:list>
              </table:table-cell>
              <table:table-cell table:style-name="a548">
                <text:p text:style-name="a547" text:class-names="" text:cond-style-name=""><text:span text:style-name="a545" text:class-names="">小計</text:span><text:span text:style-name="a546" text:class-names=""/></text:p>
              </table:table-cell>
            </table:table-row>
            <table:table-row table:style-name="a549" table:default-cell-style-name="">
              <table:table-cell table:style-name="a558">
                <text:list text:style-name="a552">
                  <text:list-item>
                    <text:p text:style-name="a551" text:class-names="" text:cond-style-name=""><text:span text:style-name="a550" text:class-names="">108</text:span></text:p>
                  </text:list-item>
                </text:list>
                <text:list text:style-name="a557">
                  <text:list-item>
                    <text:p text:style-name="a556" text:class-names="" text:cond-style-name=""><text:span text:style-name="a553" text:class-names="">用</text:span><text:span text:style-name="a554" text:class-names="">電量</text:span><text:span text:style-name="a555" text:class-names=""/></text:p>
                  </text:list-item>
                </text:list>
              </table:table-cell>
              <table:table-cell table:style-name="a563">
                <text:list text:style-name="a562">
                  <text:list-item>
                    <text:p text:style-name="a561" text:class-names="" text:cond-style-name=""><text:span text:style-name="a559" text:class-names="">35400</text:span><text:span text:style-name="a560" text:class-names=""/></text:p>
                  </text:list-item>
                </text:list>
              </table:table-cell>
              <table:table-cell table:style-name="a568">
                <text:list text:style-name="a567">
                  <text:list-item>
                    <text:p text:style-name="a566" text:class-names="" text:cond-style-name=""><text:span text:style-name="a564" text:class-names="">23280</text:span><text:span text:style-name="a565" text:class-names=""/></text:p>
                  </text:list-item>
                </text:list>
              </table:table-cell>
              <table:table-cell table:style-name="a573">
                <text:list text:style-name="a572">
                  <text:list-item>
                    <text:p text:style-name="a571" text:class-names="" text:cond-style-name=""><text:span text:style-name="a569" text:class-names="">31080</text:span><text:span text:style-name="a570" text:class-names=""/></text:p>
                  </text:list-item>
                </text:list>
              </table:table-cell>
              <table:table-cell table:style-name="a578">
                <text:list text:style-name="a577">
                  <text:list-item>
                    <text:p text:style-name="a576" text:class-names="" text:cond-style-name=""><text:span text:style-name="a574" text:class-names="">36600</text:span><text:span text:style-name="a575" text:class-names=""/></text:p>
                  </text:list-item>
                </text:list>
              </table:table-cell>
              <table:table-cell table:style-name="a583">
                <text:list text:style-name="a582">
                  <text:list-item>
                    <text:p text:style-name="a581" text:class-names="" text:cond-style-name=""><text:span text:style-name="a579" text:class-names="">44040</text:span><text:span text:style-name="a580" text:class-names=""/></text:p>
                  </text:list-item>
                </text:list>
              </table:table-cell>
              <table:table-cell table:style-name="a588">
                <text:list text:style-name="a587">
                  <text:list-item>
                    <text:p text:style-name="a586" text:class-names="" text:cond-style-name=""><text:span text:style-name="a584" text:class-names="">51360</text:span><text:span text:style-name="a585" text:class-names=""/></text:p>
                  </text:list-item>
                </text:list>
              </table:table-cell>
              <table:table-cell table:style-name="a593">
                <text:list text:style-name="a592">
                  <text:list-item>
                    <text:p text:style-name="a591" text:class-names="" text:cond-style-name=""><text:span text:style-name="a589" text:class-names="">40560</text:span><text:span text:style-name="a590" text:class-names=""/></text:p>
                  </text:list-item>
                </text:list>
              </table:table-cell>
              <table:table-cell table:style-name="a598">
                <text:list text:style-name="a597">
                  <text:list-item>
                    <text:p text:style-name="a596" text:class-names="" text:cond-style-name=""><text:span text:style-name="a594" text:class-names="">30960</text:span><text:span text:style-name="a595" text:class-names=""/></text:p>
                  </text:list-item>
                </text:list>
              </table:table-cell>
              <table:table-cell table:style-name="a603">
                <text:list text:style-name="a602">
                  <text:list-item>
                    <text:p text:style-name="a601" text:class-names="" text:cond-style-name=""><text:span text:style-name="a599" text:class-names="">47160</text:span><text:span text:style-name="a600" text:class-names=""/></text:p>
                  </text:list-item>
                </text:list>
              </table:table-cell>
              <table:table-cell table:style-name="a608">
                <text:list text:style-name="a607">
                  <text:list-item>
                    <text:p text:style-name="a606" text:class-names="" text:cond-style-name=""><text:span text:style-name="a604" text:class-names="">48960</text:span><text:span text:style-name="a605" text:class-names=""/></text:p>
                  </text:list-item>
                </text:list>
              </table:table-cell>
              <table:table-cell table:style-name="a613">
                <text:list text:style-name="a612">
                  <text:list-item>
                    <text:p text:style-name="a611" text:class-names="" text:cond-style-name=""><text:span text:style-name="a609" text:class-names="">36360</text:span><text:span text:style-name="a610" text:class-names=""/></text:p>
                  </text:list-item>
                </text:list>
              </table:table-cell>
              <table:table-cell table:style-name="a618">
                <text:list text:style-name="a617">
                  <text:list-item>
                    <text:p text:style-name="a616" text:class-names="" text:cond-style-name=""><text:span text:style-name="a614" text:class-names="">33480</text:span><text:span text:style-name="a615" text:class-names=""/></text:p>
                  </text:list-item>
                </text:list>
              </table:table-cell>
              <table:table-cell table:style-name="a622">
                <text:list text:style-name="a621">
                  <text:list-item>
                    <text:p text:style-name="a620" text:class-names="" text:cond-style-name=""><text:span text:style-name="a619" text:class-names=""/></text:p>
                  </text:list-item>
                </text:list>
              </table:table-cell>
            </table:table-row>
            <table:table-row table:style-name="a623" table:default-cell-style-name="">
              <table:table-cell table:style-name="a632">
                <text:list text:style-name="a626">
                  <text:list-item>
                    <text:p text:style-name="a625" text:class-names="" text:cond-style-name=""><text:span text:style-name="a624" text:class-names="">109</text:span></text:p>
                  </text:list-item>
                </text:list>
                <text:list text:style-name="a631">
                  <text:list-item>
                    <text:p text:style-name="a630" text:class-names="" text:cond-style-name=""><text:span text:style-name="a627" text:class-names="">用</text:span><text:span text:style-name="a628" text:class-names="">電量</text:span><text:span text:style-name="a629" text:class-names=""/></text:p>
                  </text:list-item>
                </text:list>
              </table:table-cell>
              <table:table-cell table:style-name="a637">
                <text:list text:style-name="a636">
                  <text:list-item>
                    <text:p text:style-name="a635" text:class-names="" text:cond-style-name=""><text:span text:style-name="a633" text:class-names="">33360</text:span><text:span text:style-name="a634" text:class-names=""/></text:p>
                  </text:list-item>
                </text:list>
              </table:table-cell>
              <table:table-cell table:style-name="a642">
                <text:list text:style-name="a641">
                  <text:list-item>
                    <text:p text:style-name="a640" text:class-names="" text:cond-style-name=""><text:span text:style-name="a638" text:class-names="">19920</text:span><text:span text:style-name="a639" text:class-names=""/></text:p>
                  </text:list-item>
                </text:list>
              </table:table-cell>
              <table:table-cell table:style-name="a647">
                <text:list text:style-name="a646">
                  <text:list-item>
                    <text:p text:style-name="a645" text:class-names="" text:cond-style-name=""><text:span text:style-name="a643" text:class-names="">26280</text:span><text:span text:style-name="a644" text:class-names=""/></text:p>
                  </text:list-item>
                </text:list>
              </table:table-cell>
              <table:table-cell table:style-name="a652">
                <text:list text:style-name="a651">
                  <text:list-item>
                    <text:p text:style-name="a650" text:class-names="" text:cond-style-name=""><text:span text:style-name="a648" text:class-names="">37560</text:span><text:span text:style-name="a649" text:class-names=""/></text:p>
                  </text:list-item>
                </text:list>
              </table:table-cell>
              <table:table-cell table:style-name="a657">
                <text:list text:style-name="a656">
                  <text:list-item>
                    <text:p text:style-name="a655" text:class-names="" text:cond-style-name=""><text:span text:style-name="a653" text:class-names="">42600</text:span><text:span text:style-name="a654" text:class-names=""/></text:p>
                  </text:list-item>
                </text:list>
              </table:table-cell>
              <table:table-cell table:style-name="a662">
                <text:list text:style-name="a661">
                  <text:list-item>
                    <text:p text:style-name="a660" text:class-names="" text:cond-style-name=""><text:span text:style-name="a658" text:class-names="">50880</text:span><text:span text:style-name="a659" text:class-names=""/></text:p>
                  </text:list-item>
                </text:list>
              </table:table-cell>
              <table:table-cell table:style-name="a667">
                <text:list text:style-name="a666">
                  <text:list-item>
                    <text:p text:style-name="a665" text:class-names="" text:cond-style-name=""><text:span text:style-name="a663" text:class-names="">66000</text:span><text:span text:style-name="a664" text:class-names=""/></text:p>
                  </text:list-item>
                </text:list>
              </table:table-cell>
              <table:table-cell table:style-name="a671">
                <text:list text:style-name="a670">
                  <text:list-item>
                    <text:p text:style-name="a669" text:class-names="" text:cond-style-name=""><text:span text:style-name="a668" text:class-names=""/></text:p>
                  </text:list-item>
                </text:list>
              </table:table-cell>
              <table:table-cell table:style-name="a675">
                <text:list text:style-name="a674">
                  <text:list-item>
                    <text:p text:style-name="a673" text:class-names="" text:cond-style-name=""><text:span text:style-name="a672" text:class-names=""/></text:p>
                  </text:list-item>
                </text:list>
              </table:table-cell>
              <table:table-cell table:style-name="a679">
                <text:list text:style-name="a678">
                  <text:list-item>
                    <text:p text:style-name="a677" text:class-names="" text:cond-style-name=""><text:span text:style-name="a676" text:class-names=""/></text:p>
                  </text:list-item>
                </text:list>
              </table:table-cell>
              <table:table-cell table:style-name="a683">
                <text:list text:style-name="a682">
                  <text:list-item>
                    <text:p text:style-name="a681" text:class-names="" text:cond-style-name=""><text:span text:style-name="a680" text:class-names=""/></text:p>
                  </text:list-item>
                </text:list>
              </table:table-cell>
              <table:table-cell table:style-name="a687">
                <text:list text:style-name="a686">
                  <text:list-item>
                    <text:p text:style-name="a685" text:class-names="" text:cond-style-name=""><text:span text:style-name="a684" text:class-names=""/></text:p>
                  </text:list-item>
                </text:list>
              </table:table-cell>
              <table:table-cell table:style-name="a691">
                <text:list text:style-name="a690">
                  <text:list-item>
                    <text:p text:style-name="a689" text:class-names="" text:cond-style-name=""><text:span text:style-name="a688" text:class-names=""/></text:p>
                  </text:list-item>
                </text:list>
              </table:table-cell>
            </table:table-row>
            <table:table-row table:style-name="a692" table:default-cell-style-name="">
              <table:table-cell table:style-name="a701">
                <text:list text:style-name="a696">
                  <text:list-item>
                    <text:p text:style-name="a695" text:class-names="" text:cond-style-name=""><text:span text:style-name="a693" text:class-names="">用電量</text:span><text:span text:style-name="a694" text:class-names=""/></text:p>
                  </text:list-item>
                </text:list>
                <text:list text:style-name="a700">
                  <text:list-item>
                    <text:p text:style-name="a699" text:class-names="" text:cond-style-name=""><text:span text:style-name="a697" text:class-names="">變化</text:span><text:span text:style-name="a698" text:class-names=""/></text:p>
                  </text:list-item>
                </text:list>
              </table:table-cell>
              <table:table-cell table:style-name="a706">
                <text:list text:style-name="a705">
                  <text:list-item>
                    <text:p text:style-name="a704" text:class-names="" text:cond-style-name=""><text:span text:style-name="a702" text:class-names="">-2040</text:span><text:span text:style-name="a703" text:class-names=""/></text:p>
                  </text:list-item>
                </text:list>
              </table:table-cell>
              <table:table-cell table:style-name="a711">
                <text:list text:style-name="a710">
                  <text:list-item>
                    <text:p text:style-name="a709" text:class-names="" text:cond-style-name=""><text:span text:style-name="a707" text:class-names="">-3360</text:span><text:span text:style-name="a708" text:class-names=""/></text:p>
                  </text:list-item>
                </text:list>
              </table:table-cell>
              <table:table-cell table:style-name="a716">
                <text:list text:style-name="a715">
                  <text:list-item>
                    <text:p text:style-name="a714" text:class-names="" text:cond-style-name=""><text:span text:style-name="a712" text:class-names="">-5952</text:span><text:span text:style-name="a713" text:class-names=""/></text:p>
                  </text:list-item>
                </text:list>
              </table:table-cell>
              <table:table-cell table:style-name="a721">
                <text:list text:style-name="a720">
                  <text:list-item>
                    <text:p text:style-name="a719" text:class-names="" text:cond-style-name=""><text:span text:style-name="a717" text:class-names="">+960</text:span><text:span text:style-name="a718" text:class-names=""/></text:p>
                  </text:list-item>
                </text:list>
              </table:table-cell>
              <table:table-cell table:style-name="a726">
                <text:list text:style-name="a725">
                  <text:list-item>
                    <text:p text:style-name="a724" text:class-names="" text:cond-style-name=""><text:span text:style-name="a722" text:class-names="">-1440</text:span><text:span text:style-name="a723" text:class-names=""/></text:p>
                  </text:list-item>
                </text:list>
              </table:table-cell>
              <table:table-cell table:style-name="a731">
                <text:list text:style-name="a730">
                  <text:list-item>
                    <text:p text:style-name="a729" text:class-names="" text:cond-style-name=""><text:span text:style-name="a727" text:class-names="">-480</text:span><text:span text:style-name="a728" text:class-names=""/></text:p>
                  </text:list-item>
                </text:list>
              </table:table-cell>
              <table:table-cell table:style-name="a736">
                <text:list text:style-name="a735">
                  <text:list-item>
                    <text:p text:style-name="a734" text:class-names="" text:cond-style-name=""><text:span text:style-name="a732" text:class-names="">+25440</text:span><text:span text:style-name="a733" text:class-names=""/></text:p>
                  </text:list-item>
                </text:list>
              </table:table-cell>
              <table:table-cell table:style-name="a740">
                <text:list text:style-name="a739">
                  <text:list-item>
                    <text:p text:style-name="a738" text:class-names="" text:cond-style-name=""><text:span text:style-name="a737" text:class-names=""/></text:p>
                  </text:list-item>
                </text:list>
              </table:table-cell>
              <table:table-cell table:style-name="a744">
                <text:list text:style-name="a743">
                  <text:list-item>
                    <text:p text:style-name="a742" text:class-names="" text:cond-style-name=""><text:span text:style-name="a741" text:class-names=""/></text:p>
                  </text:list-item>
                </text:list>
              </table:table-cell>
              <table:table-cell table:style-name="a748">
                <text:list text:style-name="a747">
                  <text:list-item>
                    <text:p text:style-name="a746" text:class-names="" text:cond-style-name=""><text:span text:style-name="a745" text:class-names=""/></text:p>
                  </text:list-item>
                </text:list>
              </table:table-cell>
              <table:table-cell table:style-name="a752">
                <text:list text:style-name="a751">
                  <text:list-item>
                    <text:p text:style-name="a750" text:class-names="" text:cond-style-name=""><text:span text:style-name="a749" text:class-names=""/></text:p>
                  </text:list-item>
                </text:list>
              </table:table-cell>
              <table:table-cell table:style-name="a756">
                <text:list text:style-name="a755">
                  <text:list-item>
                    <text:p text:style-name="a754" text:class-names="" text:cond-style-name=""><text:span text:style-name="a753" text:class-names=""/></text:p>
                  </text:list-item>
                </text:list>
              </table:table-cell>
              <table:table-cell table:style-name="a759">
                <text:p text:style-name="a758" text:class-names="" text:cond-style-name=""><text:span text:style-name="a757" text:class-names="">+12312</text:span></text:p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draw:frame draw:id="id94" draw:name="表格 4" svg:x="1.25052in" svg:y="4.65763in" svg:width="11.25568in" svg:height="2.6419in">
          <table:table table:style-name="a767" table:template-name="{D7AC3CCA-C797-4891-BE02-D94E43425B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768" table:default-cell-style-name=""/>
            <table:table-column table:style-name="a769" table:default-cell-style-name=""/>
            <table:table-column table:style-name="a770" table:default-cell-style-name=""/>
            <table:table-column table:style-name="a771" table:default-cell-style-name=""/>
            <table:table-column table:style-name="a772" table:default-cell-style-name=""/>
            <table:table-column table:style-name="a773" table:default-cell-style-name=""/>
            <table:table-column table:style-name="a774" table:default-cell-style-name=""/>
            <table:table-column table:style-name="a775" table:default-cell-style-name=""/>
            <table:table-column table:style-name="a776" table:default-cell-style-name=""/>
            <table:table-column table:style-name="a777" table:default-cell-style-name=""/>
            <table:table-column table:style-name="a778" table:default-cell-style-name=""/>
            <table:table-column table:style-name="a779" table:default-cell-style-name=""/>
            <table:table-column table:style-name="a780" table:default-cell-style-name=""/>
            <table:table-column table:style-name="a781" table:default-cell-style-name=""/>
            <table:table-row table:style-name="a782" table:default-cell-style-name="">
              <table:table-cell table:style-name="a787">
                <text:list text:style-name="a786">
                  <text:list-item>
                    <text:p text:style-name="a785" text:class-names="" text:cond-style-name=""><text:span text:style-name="a783" text:class-names="">月份</text:span><text:span text:style-name="a784" text:class-names=""/></text:p>
                  </text:list-item>
                </text:list>
              </table:table-cell>
              <table:table-cell table:style-name="a792">
                <text:list text:style-name="a791">
                  <text:list-item>
                    <text:p text:style-name="a790" text:class-names="" text:cond-style-name=""><text:span text:style-name="a788" text:class-names="">1</text:span><text:span text:style-name="a789" text:class-names=""/></text:p>
                  </text:list-item>
                </text:list>
              </table:table-cell>
              <table:table-cell table:style-name="a797">
                <text:list text:style-name="a796">
                  <text:list-item>
                    <text:p text:style-name="a795" text:class-names="" text:cond-style-name=""><text:span text:style-name="a793" text:class-names="">2</text:span><text:span text:style-name="a794" text:class-names=""/></text:p>
                  </text:list-item>
                </text:list>
              </table:table-cell>
              <table:table-cell table:style-name="a802">
                <text:list text:style-name="a801">
                  <text:list-item>
                    <text:p text:style-name="a800" text:class-names="" text:cond-style-name=""><text:span text:style-name="a798" text:class-names="">3</text:span><text:span text:style-name="a799" text:class-names=""/></text:p>
                  </text:list-item>
                </text:list>
              </table:table-cell>
              <table:table-cell table:style-name="a807">
                <text:list text:style-name="a806">
                  <text:list-item>
                    <text:p text:style-name="a805" text:class-names="" text:cond-style-name=""><text:span text:style-name="a803" text:class-names="">4</text:span><text:span text:style-name="a804" text:class-names=""/></text:p>
                  </text:list-item>
                </text:list>
              </table:table-cell>
              <table:table-cell table:style-name="a812">
                <text:list text:style-name="a811">
                  <text:list-item>
                    <text:p text:style-name="a810" text:class-names="" text:cond-style-name=""><text:span text:style-name="a808" text:class-names="">5</text:span><text:span text:style-name="a809" text:class-names=""/></text:p>
                  </text:list-item>
                </text:list>
              </table:table-cell>
              <table:table-cell table:style-name="a817">
                <text:list text:style-name="a816">
                  <text:list-item>
                    <text:p text:style-name="a815" text:class-names="" text:cond-style-name=""><text:span text:style-name="a813" text:class-names="">6</text:span><text:span text:style-name="a814" text:class-names=""/></text:p>
                  </text:list-item>
                </text:list>
              </table:table-cell>
              <table:table-cell table:style-name="a822">
                <text:list text:style-name="a821">
                  <text:list-item>
                    <text:p text:style-name="a820" text:class-names="" text:cond-style-name=""><text:span text:style-name="a818" text:class-names="">7</text:span><text:span text:style-name="a819" text:class-names=""/></text:p>
                  </text:list-item>
                </text:list>
              </table:table-cell>
              <table:table-cell table:style-name="a827">
                <text:list text:style-name="a826">
                  <text:list-item>
                    <text:p text:style-name="a825" text:class-names="" text:cond-style-name=""><text:span text:style-name="a823" text:class-names="">8</text:span><text:span text:style-name="a824" text:class-names=""/></text:p>
                  </text:list-item>
                </text:list>
              </table:table-cell>
              <table:table-cell table:style-name="a832">
                <text:list text:style-name="a831">
                  <text:list-item>
                    <text:p text:style-name="a830" text:class-names="" text:cond-style-name=""><text:span text:style-name="a828" text:class-names="">9</text:span><text:span text:style-name="a829" text:class-names=""/></text:p>
                  </text:list-item>
                </text:list>
              </table:table-cell>
              <table:table-cell table:style-name="a837">
                <text:list text:style-name="a836">
                  <text:list-item>
                    <text:p text:style-name="a835" text:class-names="" text:cond-style-name=""><text:span text:style-name="a833" text:class-names="">10</text:span><text:span text:style-name="a834" text:class-names=""/></text:p>
                  </text:list-item>
                </text:list>
              </table:table-cell>
              <table:table-cell table:style-name="a842">
                <text:list text:style-name="a841">
                  <text:list-item>
                    <text:p text:style-name="a840" text:class-names="" text:cond-style-name=""><text:span text:style-name="a838" text:class-names="">11</text:span><text:span text:style-name="a839" text:class-names=""/></text:p>
                  </text:list-item>
                </text:list>
              </table:table-cell>
              <table:table-cell table:style-name="a847">
                <text:list text:style-name="a846">
                  <text:list-item>
                    <text:p text:style-name="a845" text:class-names="" text:cond-style-name=""><text:span text:style-name="a843" text:class-names="">12</text:span><text:span text:style-name="a844" text:class-names=""/></text:p>
                  </text:list-item>
                </text:list>
              </table:table-cell>
              <table:table-cell table:style-name="a851">
                <text:p text:style-name="a850" text:class-names="" text:cond-style-name=""><text:span text:style-name="a848" text:class-names="">小計</text:span><text:span text:style-name="a849" text:class-names=""/></text:p>
              </table:table-cell>
            </table:table-row>
            <table:table-row table:style-name="a852" table:default-cell-style-name="">
              <table:table-cell table:style-name="a861">
                <text:list text:style-name="a855">
                  <text:list-item>
                    <text:p text:style-name="a854" text:class-names="" text:cond-style-name=""><text:span text:style-name="a853" text:class-names="">108</text:span></text:p>
                  </text:list-item>
                </text:list>
                <text:list text:style-name="a860">
                  <text:list-item>
                    <text:p text:style-name="a859" text:class-names="" text:cond-style-name=""><text:span text:style-name="a856" text:class-names="">用</text:span><text:span text:style-name="a857" text:class-names="">水量</text:span><text:span text:style-name="a858" text:class-names=""/></text:p>
                  </text:list-item>
                </text:list>
              </table:table-cell>
              <table:table-cell table:style-name="a866">
                <text:list text:style-name="a865">
                  <text:list-item>
                    <text:p text:style-name="a864" text:class-names="" text:cond-style-name=""><text:span text:style-name="a862" text:class-names="">920</text:span><text:span text:style-name="a863" text:class-names=""/></text:p>
                  </text:list-item>
                </text:list>
              </table:table-cell>
              <table:table-cell table:style-name="a871">
                <text:list text:style-name="a870">
                  <text:list-item>
                    <text:p text:style-name="a869" text:class-names="" text:cond-style-name=""><text:span text:style-name="a867" text:class-names="">904</text:span><text:span text:style-name="a868" text:class-names=""/></text:p>
                  </text:list-item>
                </text:list>
              </table:table-cell>
              <table:table-cell table:style-name="a876">
                <text:list text:style-name="a875">
                  <text:list-item>
                    <text:p text:style-name="a874" text:class-names="" text:cond-style-name=""><text:span text:style-name="a872" text:class-names="">774</text:span><text:span text:style-name="a873" text:class-names=""/></text:p>
                  </text:list-item>
                </text:list>
              </table:table-cell>
              <table:table-cell table:style-name="a881">
                <text:list text:style-name="a880">
                  <text:list-item>
                    <text:p text:style-name="a879" text:class-names="" text:cond-style-name=""><text:span text:style-name="a877" text:class-names="">1059</text:span><text:span text:style-name="a878" text:class-names=""/></text:p>
                  </text:list-item>
                </text:list>
              </table:table-cell>
              <table:table-cell table:style-name="a886">
                <text:list text:style-name="a885">
                  <text:list-item>
                    <text:p text:style-name="a884" text:class-names="" text:cond-style-name=""><text:span text:style-name="a882" text:class-names="">753</text:span><text:span text:style-name="a883" text:class-names=""/></text:p>
                  </text:list-item>
                </text:list>
              </table:table-cell>
              <table:table-cell table:style-name="a891">
                <text:list text:style-name="a890">
                  <text:list-item>
                    <text:p text:style-name="a889" text:class-names="" text:cond-style-name=""><text:span text:style-name="a887" text:class-names="">841</text:span><text:span text:style-name="a888" text:class-names=""/></text:p>
                  </text:list-item>
                </text:list>
              </table:table-cell>
              <table:table-cell table:style-name="a896">
                <text:list text:style-name="a895">
                  <text:list-item>
                    <text:p text:style-name="a894" text:class-names="" text:cond-style-name=""><text:span text:style-name="a892" text:class-names="">827</text:span><text:span text:style-name="a893" text:class-names=""/></text:p>
                  </text:list-item>
                </text:list>
              </table:table-cell>
              <table:table-cell table:style-name="a901">
                <text:list text:style-name="a900">
                  <text:list-item>
                    <text:p text:style-name="a899" text:class-names="" text:cond-style-name=""><text:span text:style-name="a897" text:class-names="">597</text:span><text:span text:style-name="a898" text:class-names=""/></text:p>
                  </text:list-item>
                </text:list>
              </table:table-cell>
              <table:table-cell table:style-name="a906">
                <text:list text:style-name="a905">
                  <text:list-item>
                    <text:p text:style-name="a904" text:class-names="" text:cond-style-name=""><text:span text:style-name="a902" text:class-names="">924</text:span><text:span text:style-name="a903" text:class-names=""/></text:p>
                  </text:list-item>
                </text:list>
              </table:table-cell>
              <table:table-cell table:style-name="a911">
                <text:list text:style-name="a910">
                  <text:list-item>
                    <text:p text:style-name="a909" text:class-names="" text:cond-style-name=""><text:span text:style-name="a907" text:class-names="">685</text:span><text:span text:style-name="a908" text:class-names=""/></text:p>
                  </text:list-item>
                </text:list>
              </table:table-cell>
              <table:table-cell table:style-name="a916">
                <text:list text:style-name="a915">
                  <text:list-item>
                    <text:p text:style-name="a914" text:class-names="" text:cond-style-name=""><text:span text:style-name="a912" text:class-names="">977</text:span><text:span text:style-name="a913" text:class-names=""/></text:p>
                  </text:list-item>
                </text:list>
              </table:table-cell>
              <table:table-cell table:style-name="a921">
                <text:list text:style-name="a920">
                  <text:list-item>
                    <text:p text:style-name="a919" text:class-names="" text:cond-style-name=""><text:span text:style-name="a917" text:class-names="">1019</text:span><text:span text:style-name="a918" text:class-names=""/></text:p>
                  </text:list-item>
                </text:list>
              </table:table-cell>
              <table:table-cell table:style-name="a925">
                <text:list text:style-name="a924">
                  <text:list-item>
                    <text:p text:style-name="a923" text:class-names="" text:cond-style-name=""><text:span text:style-name="a922" text:class-names=""/></text:p>
                  </text:list-item>
                </text:list>
              </table:table-cell>
            </table:table-row>
            <table:table-row table:style-name="a926" table:default-cell-style-name="">
              <table:table-cell table:style-name="a935">
                <text:list text:style-name="a929">
                  <text:list-item>
                    <text:p text:style-name="a928" text:class-names="" text:cond-style-name=""><text:span text:style-name="a927" text:class-names="">109</text:span></text:p>
                  </text:list-item>
                </text:list>
                <text:list text:style-name="a934">
                  <text:list-item>
                    <text:p text:style-name="a933" text:class-names="" text:cond-style-name=""><text:span text:style-name="a930" text:class-names="">用</text:span><text:span text:style-name="a931" text:class-names="">水量</text:span><text:span text:style-name="a932" text:class-names=""/></text:p>
                  </text:list-item>
                </text:list>
              </table:table-cell>
              <table:table-cell table:style-name="a940">
                <text:list text:style-name="a939">
                  <text:list-item>
                    <text:p text:style-name="a938" text:class-names="" text:cond-style-name=""><text:span text:style-name="a936" text:class-names="">1035</text:span><text:span text:style-name="a937" text:class-names=""/></text:p>
                  </text:list-item>
                </text:list>
              </table:table-cell>
              <table:table-cell table:style-name="a945">
                <text:list text:style-name="a944">
                  <text:list-item>
                    <text:p text:style-name="a943" text:class-names="" text:cond-style-name=""><text:span text:style-name="a941" text:class-names="">804</text:span><text:span text:style-name="a942" text:class-names=""/></text:p>
                  </text:list-item>
                </text:list>
              </table:table-cell>
              <table:table-cell table:style-name="a950">
                <text:list text:style-name="a949">
                  <text:list-item>
                    <text:p text:style-name="a948" text:class-names="" text:cond-style-name=""><text:span text:style-name="a946" text:class-names="">359</text:span><text:span text:style-name="a947" text:class-names=""/></text:p>
                  </text:list-item>
                </text:list>
              </table:table-cell>
              <table:table-cell table:style-name="a955">
                <text:list text:style-name="a954">
                  <text:list-item>
                    <text:p text:style-name="a953" text:class-names="" text:cond-style-name=""><text:span text:style-name="a951" text:class-names="">1198</text:span><text:span text:style-name="a952" text:class-names=""/></text:p>
                  </text:list-item>
                </text:list>
              </table:table-cell>
              <table:table-cell table:style-name="a960">
                <text:list text:style-name="a959">
                  <text:list-item>
                    <text:p text:style-name="a958" text:class-names="" text:cond-style-name=""><text:span text:style-name="a956" text:class-names="">973</text:span><text:span text:style-name="a957" text:class-names=""/></text:p>
                  </text:list-item>
                </text:list>
              </table:table-cell>
              <table:table-cell table:style-name="a965">
                <text:list text:style-name="a964">
                  <text:list-item>
                    <text:p text:style-name="a963" text:class-names="" text:cond-style-name=""><text:span text:style-name="a961" text:class-names="">864</text:span><text:span text:style-name="a962" text:class-names=""/></text:p>
                  </text:list-item>
                </text:list>
              </table:table-cell>
              <table:table-cell table:style-name="a970">
                <text:list text:style-name="a969">
                  <text:list-item>
                    <text:p text:style-name="a968" text:class-names="" text:cond-style-name=""><text:span text:style-name="a966" text:class-names="">677</text:span><text:span text:style-name="a967" text:class-names=""/></text:p>
                  </text:list-item>
                </text:list>
              </table:table-cell>
              <table:table-cell table:style-name="a974">
                <text:list text:style-name="a973">
                  <text:list-item>
                    <text:p text:style-name="a972" text:class-names="" text:cond-style-name=""><text:span text:style-name="a971" text:class-names=""/></text:p>
                  </text:list-item>
                </text:list>
              </table:table-cell>
              <table:table-cell table:style-name="a978">
                <text:list text:style-name="a977">
                  <text:list-item>
                    <text:p text:style-name="a976" text:class-names="" text:cond-style-name=""><text:span text:style-name="a975" text:class-names=""/></text:p>
                  </text:list-item>
                </text:list>
              </table:table-cell>
              <table:table-cell table:style-name="a982">
                <text:list text:style-name="a981">
                  <text:list-item>
                    <text:p text:style-name="a980" text:class-names="" text:cond-style-name=""><text:span text:style-name="a979" text:class-names=""/></text:p>
                  </text:list-item>
                </text:list>
              </table:table-cell>
              <table:table-cell table:style-name="a986">
                <text:list text:style-name="a985">
                  <text:list-item>
                    <text:p text:style-name="a984" text:class-names="" text:cond-style-name=""><text:span text:style-name="a983" text:class-names=""/></text:p>
                  </text:list-item>
                </text:list>
              </table:table-cell>
              <table:table-cell table:style-name="a990">
                <text:list text:style-name="a989">
                  <text:list-item>
                    <text:p text:style-name="a988" text:class-names="" text:cond-style-name=""><text:span text:style-name="a987" text:class-names=""/></text:p>
                  </text:list-item>
                </text:list>
              </table:table-cell>
              <table:table-cell table:style-name="a994">
                <text:list text:style-name="a993">
                  <text:list-item>
                    <text:p text:style-name="a992" text:class-names="" text:cond-style-name=""><text:span text:style-name="a991" text:class-names=""/></text:p>
                  </text:list-item>
                </text:list>
              </table:table-cell>
            </table:table-row>
            <table:table-row table:style-name="a995" table:default-cell-style-name="">
              <table:table-cell table:style-name="a1004">
                <text:list text:style-name="a999">
                  <text:list-item>
                    <text:p text:style-name="a998" text:class-names="" text:cond-style-name=""><text:span text:style-name="a996" text:class-names="">每月</text:span><text:span text:style-name="a997" text:class-names=""/></text:p>
                  </text:list-item>
                </text:list>
                <text:list text:style-name="a1003">
                  <text:list-item>
                    <text:p text:style-name="a1002" text:class-names="" text:cond-style-name=""><text:span text:style-name="a1000" text:class-names="">省水度</text:span><text:span text:style-name="a1001" text:class-names=""/></text:p>
                  </text:list-item>
                </text:list>
              </table:table-cell>
              <table:table-cell table:style-name="a1009">
                <text:list text:style-name="a1008">
                  <text:list-item>
                    <text:p text:style-name="a1007" text:class-names="" text:cond-style-name=""><text:span text:style-name="a1005" text:class-names="">+115</text:span><text:span text:style-name="a1006" text:class-names=""/></text:p>
                  </text:list-item>
                </text:list>
              </table:table-cell>
              <table:table-cell table:style-name="a1014">
                <text:list text:style-name="a1013">
                  <text:list-item>
                    <text:p text:style-name="a1012" text:class-names="" text:cond-style-name=""><text:span text:style-name="a1010" text:class-names="">-100</text:span><text:span text:style-name="a1011" text:class-names=""/></text:p>
                  </text:list-item>
                </text:list>
              </table:table-cell>
              <table:table-cell table:style-name="a1019">
                <text:list text:style-name="a1018">
                  <text:list-item>
                    <text:p text:style-name="a1017" text:class-names="" text:cond-style-name=""><text:span text:style-name="a1015" text:class-names="">-415</text:span><text:span text:style-name="a1016" text:class-names=""/></text:p>
                  </text:list-item>
                </text:list>
              </table:table-cell>
              <table:table-cell table:style-name="a1024">
                <text:list text:style-name="a1023">
                  <text:list-item>
                    <text:p text:style-name="a1022" text:class-names="" text:cond-style-name=""><text:span text:style-name="a1020" text:class-names="">+139</text:span><text:span text:style-name="a1021" text:class-names=""/></text:p>
                  </text:list-item>
                </text:list>
              </table:table-cell>
              <table:table-cell table:style-name="a1029">
                <text:list text:style-name="a1028">
                  <text:list-item>
                    <text:p text:style-name="a1027" text:class-names="" text:cond-style-name=""><text:span text:style-name="a1025" text:class-names="">+220</text:span><text:span text:style-name="a1026" text:class-names=""/></text:p>
                  </text:list-item>
                </text:list>
              </table:table-cell>
              <table:table-cell table:style-name="a1034">
                <text:list text:style-name="a1033">
                  <text:list-item>
                    <text:p text:style-name="a1032" text:class-names="" text:cond-style-name=""><text:span text:style-name="a1030" text:class-names="">+23</text:span><text:span text:style-name="a1031" text:class-names=""/></text:p>
                  </text:list-item>
                </text:list>
              </table:table-cell>
              <table:table-cell table:style-name="a1039">
                <text:list text:style-name="a1038">
                  <text:list-item>
                    <text:p text:style-name="a1037" text:class-names="" text:cond-style-name=""><text:span text:style-name="a1035" text:class-names="">-150</text:span><text:span text:style-name="a1036" text:class-names=""/></text:p>
                  </text:list-item>
                </text:list>
              </table:table-cell>
              <table:table-cell table:style-name="a1043">
                <text:list text:style-name="a1042">
                  <text:list-item>
                    <text:p text:style-name="a1041" text:class-names="" text:cond-style-name=""><text:span text:style-name="a1040" text:class-names=""/></text:p>
                  </text:list-item>
                </text:list>
              </table:table-cell>
              <table:table-cell table:style-name="a1047">
                <text:list text:style-name="a1046">
                  <text:list-item>
                    <text:p text:style-name="a1045" text:class-names="" text:cond-style-name=""><text:span text:style-name="a1044" text:class-names=""/></text:p>
                  </text:list-item>
                </text:list>
              </table:table-cell>
              <table:table-cell table:style-name="a1051">
                <text:list text:style-name="a1050">
                  <text:list-item>
                    <text:p text:style-name="a1049" text:class-names="" text:cond-style-name=""><text:span text:style-name="a1048" text:class-names=""/></text:p>
                  </text:list-item>
                </text:list>
              </table:table-cell>
              <table:table-cell table:style-name="a1055">
                <text:list text:style-name="a1054">
                  <text:list-item>
                    <text:p text:style-name="a1053" text:class-names="" text:cond-style-name=""><text:span text:style-name="a1052" text:class-names=""/></text:p>
                  </text:list-item>
                </text:list>
              </table:table-cell>
              <table:table-cell table:style-name="a1059">
                <text:list text:style-name="a1058">
                  <text:list-item>
                    <text:p text:style-name="a1057" text:class-names="" text:cond-style-name=""><text:span text:style-name="a1056" text:class-names=""/></text:p>
                  </text:list-item>
                </text:list>
              </table:table-cell>
              <table:table-cell table:style-name="a1062">
                <text:p text:style-name="a1061" text:class-names="" text:cond-style-name=""><text:span text:style-name="a1060" text:class-names="">-168</text:span></text:p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</draw:page>
      <draw:page draw:name="Slide5" draw:style-name="a1063" draw:master-page-name="Master1-Layout2-obj-標題及物件" presentation:presentation-page-layout-name="Master1-PPL2" draw:id="Slide-260">
        <draw:frame draw:id="id95" presentation:style-name="a1064" draw:name="標題 1" svg:x="0.2766in" svg:y="1.22904in" svg:width="3.22341in" svg:height="5.03191in" presentation:class="title" presentation:placeholder="true">
          <draw:text-box/>
          <svg:title/>
          <svg:desc/>
        </draw:frame>
        <draw:frame draw:id="id96" presentation:style-name="a1069" draw:name="內容版面配置區 2" svg:x="4.23148in" svg:y="0.945in" svg:width="8in" svg:height="5.6in" presentation:class="outline" presentation:placeholder="false">
          <draw:text-box>
            <text:list text:style-name="a1068">
              <text:list-item>
                <text:p text:style-name="a1067" text:class-names="" text:cond-style-name=""><text:span text:style-name="a1065" text:class-names="">謝謝大家</text:span><text:span text:style-name="a1066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1.17in" svg:y="1.42in" svg:width="8in" svg:height="3.56in"/>
      <presentation:placeholder presentation:object="subtitle" svg:x="1.20299in" svg:y="5.10744in" svg:width="8in" svg:height="1in"/>
      <presentation:placeholder presentation:object="date-time" svg:x="0.28704in" svg:y="6.95139in" svg:width="3in" svg:height="0.39931in"/>
      <presentation:placeholder presentation:object="footer" svg:x="4.23148in" svg:y="6.95139in" svg:width="6.46491in" svg:height="0.39931in"/>
      <presentation:placeholder presentation:object="page-number" svg:x="11.62963in" svg:y="6.95139in" svg:width="1.67424in" svg:height="0.39931in"/>
    </style:presentation-page-layout>
    <style:presentation-page-layout style:name="Master1-PPL2" style:display-name="標題及物件">
      <presentation:placeholder presentation:object="title" svg:x="0.2766in" svg:y="1.22904in" svg:width="3.22341in" svg:height="5.03191in"/>
      <presentation:placeholder presentation:object="object" svg:x="4.23148in" svg:y="0.945in" svg:width="8in" svg:height="5.6in"/>
      <presentation:placeholder presentation:object="date-time" svg:x="0.28704in" svg:y="6.95139in" svg:width="3in" svg:height="0.39931in"/>
      <presentation:placeholder presentation:object="footer" svg:x="4.23148in" svg:y="6.95139in" svg:width="6.46491in" svg:height="0.39931in"/>
      <presentation:placeholder presentation:object="page-number" svg:x="11.62963in" svg:y="6.95139in" svg:width="1.67424in" svg:height="0.39931in"/>
    </style:presentation-page-layout>
    <style:presentation-page-layout style:name="Master1-PPL3" style:display-name="章節標題">
      <presentation:placeholder presentation:object="title" svg:x="4.23in" svg:y="1.42in" svg:width="8in" svg:height="3.56in"/>
      <presentation:placeholder presentation:object="outline" svg:x="4.25in" svg:y="5.11in" svg:width="8in" svg:height="1in"/>
      <presentation:placeholder presentation:object="date-time" svg:x="0.28704in" svg:y="6.95139in" svg:width="3in" svg:height="0.39931in"/>
      <presentation:placeholder presentation:object="footer" svg:x="4.23148in" svg:y="6.95139in" svg:width="6.46491in" svg:height="0.39931in"/>
      <presentation:placeholder presentation:object="page-number" svg:x="11.62963in" svg:y="6.95139in" svg:width="1.67424in" svg:height="0.39931in"/>
    </style:presentation-page-layout>
    <style:presentation-page-layout style:name="Master1-PPL4" style:display-name="兩項物件">
      <presentation:placeholder presentation:object="title" svg:x="0.2766in" svg:y="1.22904in" svg:width="3.22341in" svg:height="5.03191in"/>
      <presentation:placeholder presentation:object="object" svg:x="4.23in" svg:y="0.95in" svg:width="3.8in" svg:height="5.6in"/>
      <presentation:placeholder presentation:object="object" svg:x="8.55in" svg:y="0.95in" svg:width="3.8in" svg:height="5.6in"/>
      <presentation:placeholder presentation:object="date-time" svg:x="0.28704in" svg:y="6.95139in" svg:width="3in" svg:height="0.39931in"/>
      <presentation:placeholder presentation:object="footer" svg:x="4.23148in" svg:y="6.95139in" svg:width="6.46491in" svg:height="0.39931in"/>
      <presentation:placeholder presentation:object="page-number" svg:x="11.62963in" svg:y="6.95139in" svg:width="1.67424in" svg:height="0.39931in"/>
    </style:presentation-page-layout>
    <style:presentation-page-layout style:name="Master1-PPL5" style:display-name="比對">
      <presentation:placeholder presentation:object="title" svg:x="0.2766in" svg:y="1.22904in" svg:width="3.22341in" svg:height="5.03191in"/>
      <presentation:placeholder presentation:object="outline" svg:x="4.23in" svg:y="1.11941in" svg:width="3.8in" svg:height="0.88333in"/>
      <presentation:placeholder presentation:object="object" svg:x="4.23in" svg:y="2.1117in" svg:width="3.8in" svg:height="4.4in"/>
      <presentation:placeholder presentation:object="outline" svg:x="8.55038in" svg:y="1.11941in" svg:width="3.8in" svg:height="0.88929in"/>
      <presentation:placeholder presentation:object="object" svg:x="8.55038in" svg:y="2.1117in" svg:width="3.8in" svg:height="4.4in"/>
      <presentation:placeholder presentation:object="date-time" svg:x="0.28704in" svg:y="6.95139in" svg:width="3in" svg:height="0.39931in"/>
      <presentation:placeholder presentation:object="footer" svg:x="4.23148in" svg:y="6.95139in" svg:width="6.46491in" svg:height="0.39931in"/>
      <presentation:placeholder presentation:object="page-number" svg:x="11.62963in" svg:y="6.95139in" svg:width="1.67424in" svg:height="0.39931in"/>
    </style:presentation-page-layout>
    <style:presentation-page-layout style:name="Master1-PPL6" style:display-name="只有標題">
      <presentation:placeholder presentation:object="title" svg:x="0.2766in" svg:y="1.22904in" svg:width="3.22341in" svg:height="5.03191in"/>
      <presentation:placeholder presentation:object="date-time" svg:x="0.28704in" svg:y="6.95139in" svg:width="3in" svg:height="0.39931in"/>
      <presentation:placeholder presentation:object="footer" svg:x="4.23148in" svg:y="6.95139in" svg:width="6.46491in" svg:height="0.39931in"/>
      <presentation:placeholder presentation:object="page-number" svg:x="11.62963in" svg:y="6.95139in" svg:width="1.67424in" svg:height="0.39931in"/>
    </style:presentation-page-layout>
    <style:presentation-page-layout style:name="Master1-PPL7" style:display-name="空白">
      <presentation:placeholder presentation:object="date-time" svg:x="0.28704in" svg:y="6.95139in" svg:width="3in" svg:height="0.39931in"/>
      <presentation:placeholder presentation:object="footer" svg:x="4.23148in" svg:y="6.95139in" svg:width="6.46491in" svg:height="0.39931in"/>
      <presentation:placeholder presentation:object="page-number" svg:x="11.62963in" svg:y="6.95139in" svg:width="1.67424in" svg:height="0.39931in"/>
    </style:presentation-page-layout>
    <style:presentation-page-layout style:name="Master1-PPL8" style:display-name="含標題的內容">
      <presentation:placeholder presentation:object="title" svg:x="0.28in" svg:y="1.25in" svg:width="3.1in" svg:height="2.6in"/>
      <presentation:placeholder presentation:object="object" svg:x="4.23in" svg:y="0.95in" svg:width="8in" svg:height="5.6in"/>
      <presentation:placeholder presentation:object="outline" svg:x="0.28in" svg:y="3.82128in" svg:width="3.1in" svg:height="2.53936in"/>
      <presentation:placeholder presentation:object="date-time" svg:x="0.28704in" svg:y="6.95139in" svg:width="3in" svg:height="0.39931in"/>
      <presentation:placeholder presentation:object="footer" svg:x="4.23148in" svg:y="6.95139in" svg:width="6.46491in" svg:height="0.39931in"/>
      <presentation:placeholder presentation:object="page-number" svg:x="11.62963in" svg:y="6.95139in" svg:width="1.67424in" svg:height="0.39931in"/>
    </style:presentation-page-layout>
    <style:presentation-page-layout style:name="Master1-PPL9" style:display-name="含標題的圖片">
      <presentation:placeholder presentation:object="title" svg:x="0.28in" svg:y="1.25in" svg:width="3.1in" svg:height="2.6in"/>
      <presentation:placeholder presentation:object="graphic" svg:x="3.9049in" svg:y="0.83926in" svg:width="8.87492in" svg:height="5.83in"/>
      <presentation:placeholder presentation:object="outline" svg:x="0.28in" svg:y="3.82in" svg:width="3.1in" svg:height="2.54in"/>
      <presentation:placeholder presentation:object="date-time" svg:x="0.28704in" svg:y="6.95139in" svg:width="3in" svg:height="0.39931in"/>
      <presentation:placeholder presentation:object="footer" svg:x="3.82666in" svg:y="6.95139in" svg:width="6.46491in" svg:height="0.39931in"/>
      <presentation:placeholder presentation:object="page-number" svg:x="11.62963in" svg:y="6.95139in" svg:width="1.67424in" svg:height="0.39931in"/>
    </style:presentation-page-layout>
    <style:presentation-page-layout style:name="Master1-PPL10" style:display-name="標題及直排文字">
      <presentation:placeholder presentation:object="title" svg:x="0.2766in" svg:y="1.22904in" svg:width="3.22341in" svg:height="5.03191in"/>
      <presentation:placeholder presentation:object="outline" svg:x="4.23148in" svg:y="0.945in" svg:width="8in" svg:height="5.6in"/>
      <presentation:placeholder presentation:object="date-time" svg:x="0.28704in" svg:y="6.95139in" svg:width="3in" svg:height="0.39931in"/>
      <presentation:placeholder presentation:object="footer" svg:x="4.23148in" svg:y="6.95139in" svg:width="6.46491in" svg:height="0.39931in"/>
      <presentation:placeholder presentation:object="page-number" svg:x="11.62963in" svg:y="6.95139in" svg:width="1.67424in" svg:height="0.39931in"/>
    </style:presentation-page-layout>
    <style:presentation-page-layout style:name="Master1-PPL11" style:display-name="直排標題及文字">
      <presentation:placeholder presentation:object="title" svg:x="0.41667in" svg:y="1.08333in" svg:width="3.08333in" svg:height="5.41667in"/>
      <presentation:placeholder presentation:object="outline" svg:x="4.23in" svg:y="0.95in" svg:width="8in" svg:height="5.6in"/>
      <presentation:placeholder presentation:object="date-time" svg:x="0.28704in" svg:y="6.95139in" svg:width="3in" svg:height="0.39931in"/>
      <presentation:placeholder presentation:object="footer" svg:x="4.23148in" svg:y="6.95139in" svg:width="6.46491in" svg:height="0.39931in"/>
      <presentation:placeholder presentation:object="page-number" svg:x="11.62963in" svg:y="6.95139in" svg:width="1.67424in" svg:height="0.39931in"/>
    </style:presentation-page-layout>
    <style:style style:family="table-cell" style:name="a760">
      <style:table-cell-properties fo:background-color="#e7e7e7" fo:border-top="0.01389in solid #000000" fo:border-bottom="0.01389in solid #000000" fo:border-left="0.01389in solid #000000" fo:border-right="0.01389in solid #000000"/>
      <style:text-properties fo:color="#000000" fo:font-family="+mn-lt" style:font-family-asian="+mn-ea" style:font-family-complex="+mn-cs"/>
    </style:style>
    <style:style style:family="table-cell" style:name="a761">
      <style:table-cell-properties fo:background-color="#cbcbcb"/>
    </style:style>
    <style:style style:family="table-cell" style:name="a762">
      <style:table-cell-properties fo:background-color="#cbcbcb"/>
    </style:style>
    <style:style style:family="table-cell" style:name="a763">
      <style:table-cell-properties fo:background-color="#e7e7e7"/>
      <style:text-properties fo:font-weight="bold" style:font-weight-asian="bold" style:font-weight-complex="bold"/>
    </style:style>
    <style:style style:family="table-cell" style:name="a764">
      <style:table-cell-properties fo:background-color="#e7e7e7" fo:border-top="0.02778in solid #000000"/>
      <style:text-properties fo:font-weight="bold" style:font-weight-asian="bold" style:font-weight-complex="bold"/>
    </style:style>
    <style:style style:family="table-cell" style:name="a765">
      <style:table-cell-properties/>
      <style:text-properties fo:font-weight="bold" style:font-weight-asian="bold" style:font-weight-complex="bold"/>
    </style:style>
    <style:style style:family="table-cell" style:name="a766">
      <style:table-cell-properties/>
      <style:text-properties fo:font-weight="bold" style:font-weight-asian="bold" style:font-weight-complex="bold"/>
    </style:style>
    <style:default-style style:family="graphic">
      <style:graphic-properties draw:fill="solid" draw:fill-color="#40bad2" draw:opacity="100%" draw:stroke="solid" svg:stroke-width="0.01181in" svg:stroke-color="#2c889a" svg:stroke-opacity="100%" svg:stroke-linecap="butt"/>
    </style:default-style>
    <table:table-template table:name="{D7AC3CCA-C797-4891-BE02-D94E43425B78}">
      <table:first-row table:style-name="a763" table:paragraph-style-name=""/>
      <table:last-row table:style-name="a764" table:paragraph-style-name=""/>
      <table:first-column table:style-name="a765" table:paragraph-style-name=""/>
      <table:last-column table:style-name="a766" table:paragraph-style-name=""/>
      <table:body table:style-name="a760" table:paragraph-style-name=""/>
      <table:odd-rows table:style-name="a762" table:paragraph-style-name=""/>
      <table:odd-columns table:style-name="a761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drawing-page" style:name="a9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3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">
      <style:graphic-properties draw:fill="solid" draw:fill-color="#40bad2" draw:opacity="100%" draw:stroke="none"/>
    </style:style>
    <style:style style:family="paragraph" style:name="a33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7">
      <style:graphic-properties draw:fill="solid" draw:fill-color="#c8c8c8" draw:opacity="49.804%" draw:stroke="none"/>
    </style:style>
    <style:style style:family="text" style:name="a9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81944in" style:font-size-asian="0.81944in" style:font-size-complex="0.81944in" fo:letter-spacing="-0.013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fo:font-size="0.81944in" style:font-size-asian="0.81944in" style:font-size-complex="0.81944in" fo:letter-spacing="-0.01389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90%" fo:text-align="left" style:tab-stop-distance="1in" fo:margin-left="0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90%" fo:text-align="left" style:tab-stop-distance="1in" fo:margin-left="0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5">
      <style:paragraph-properties fo:line-height="90%" fo:text-align="left" style:tab-stop-distance="1in" fo:margin-left="1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48">
      <style:paragraph-properties fo:line-height="90%" fo:text-align="left" style:tab-stop-distance="1in" fo:margin-left="1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9">
      <style:paragraph-properties fo:line-height="90%" fo:text-align="left" style:tab-stop-distance="1in" fo:margin-left="1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90%" fo:text-align="left" style:tab-stop-distance="1in" fo:margin-left="0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90%" fo:text-align="left" style:tab-stop-distance="1in" fo:margin-left="1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90%" fo:text-align="left" style:tab-stop-distance="1in" fo:margin-left="2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196">
      <style:paragraph-properties fo:line-height="90%" fo:text-align="left" style:tab-stop-distance="1in" fo:margin-left="2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">
      <style:paragraph-properties fo:line-height="90%" fo:text-align="left" style:tab-stop-distance="1in" fo:margin-left="1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3">
      <style:paragraph-properties fo:line-height="90%" fo:text-align="left" style:tab-stop-distance="1in" fo:margin-left="1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90%" fo:text-align="left" style:tab-stop-distance="1in" fo:margin-left="2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3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64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6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8">
      <style:graphic-properties draw:fill="solid" draw:fill-color="#40bad2" draw:opacity="100%" draw:stroke="none"/>
    </style:style>
    <style:style style:family="paragraph" style:name="a2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9">
      <style:graphic-properties draw:fill="solid" draw:fill-color="#c8c8c8" draw:opacity="49.804%" draw:stroke="none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8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9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in" style:font-size-asian="0.5in" style:font-size-complex="0.5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-0.0083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37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78">
      <style:paragraph-properties fo:line-height="90%" fo:text-align="left" style:tab-stop-distance="1in" fo:margin-left="0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33">
      <style:graphic-properties draw:fill="solid" draw:fill-color="#40bad2" draw:opacity="100%" draw:stroke="none"/>
    </style:style>
    <style:style style:family="graphic" style:name="a234">
      <style:graphic-properties draw:fill="solid" draw:fill-color="#c8c8c8" draw:opacity="49.804%" draw:stroke="none"/>
    </style:style>
    <style:style style:family="text" style:name="a2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in" style:font-size-asian="0.5in" style:font-size-complex="0.5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-0.0083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1in" fo:margin-left="0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1in" fo:margin-left="1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1in" fo:margin-left="1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1">
      <style:paragraph-properties fo:line-height="90%" fo:text-align="left" style:tab-stop-distance="1in" fo:margin-left="1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4">
      <style:paragraph-properties fo:line-height="90%" fo:text-align="left" style:tab-stop-distance="1in" fo:margin-left="1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0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8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8">
      <style:paragraph-properties fo:line-height="90%" fo:text-align="left" style:tab-stop-distance="1in" fo:margin-left="2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7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8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">
      <style:paragraph-properties fo:line-height="9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">
      <style:paragraph-properties fo:line-height="90%" fo:text-align="left" style:tab-stop-distance="1in" fo:margin-left="2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39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5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39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9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2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1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9">
      <style:graphic-properties draw:fill="solid" draw:fill-color="#40bad2" draw:opacity="100%" draw:stroke="none"/>
    </style:style>
    <style:style style:family="drawing-page" style:name="a36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37">
      <style:graphic-properties draw:fill="solid" draw:fill-color="#40bad2" draw:opacity="100%" draw:stroke="none"/>
    </style:style>
    <style:style style:family="graphic" style:name="a38">
      <style:graphic-properties draw:fill="solid" draw:fill-color="#c8c8c8" draw:opacity="49.804%" draw:stroke="none"/>
    </style:style>
    <style:style style:family="text" style:name="a3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81944in" style:font-size-asian="0.81944in" style:font-size-complex="0.81944in" fo:letter-spacing="-0.01389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0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61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65">
      <style:graphic-properties draw:fill="solid" draw:fill-color="#40bad2" draw:opacity="100%" draw:stroke="none"/>
    </style:style>
    <style:style style:family="graphic" style:name="a266">
      <style:graphic-properties draw:fill="solid" draw:fill-color="#c8c8c8" draw:opacity="49.804%" draw:stroke="none"/>
    </style:style>
    <style:style style:family="graphic" style:name="a120">
      <style:graphic-properties draw:fill="solid" draw:fill-color="#c8c8c8" draw:opacity="49.804%" draw:stroke="none"/>
    </style:style>
    <style:style style:family="text" style:name="a2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in" style:font-size-asian="0.5in" style:font-size-complex="0.5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-0.0083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-0.0083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fo:font-size="0.81944in" style:font-size-asian="0.81944in" style:font-size-complex="0.81944in" fo:letter-spacing="-0.01389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">
      <style:text-properties fo:font-variant="normal" fo:text-transform="none" fo:color="#d9f1f6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">
      <style:text-properties fo:font-variant="normal" fo:text-transform="none" fo:color="#d9f1f6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90%" fo:text-align="left" style:tab-stop-distance="1in" fo:margin-left="0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">
      <style:paragraph-properties fo:line-height="9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7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90%" fo:text-align="left" style:tab-stop-distance="1in" fo:margin-left="0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90%" fo:text-align="left" style:tab-stop-distance="1in" fo:margin-left="1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">
      <style:paragraph-properties fo:line-height="90%" fo:text-align="left" style:tab-stop-distance="1in" fo:margin-left="1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90%" fo:text-align="left" style:tab-stop-distance="1in" fo:margin-left="1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90%" fo:text-align="left" style:tab-stop-distance="1in" fo:margin-left="2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6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8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90%" fo:text-align="left" style:tab-stop-distance="1in" fo:margin-left="1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90%" fo:text-align="left" style:tab-stop-distance="1in" fo:margin-left="2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0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1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10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">
      <style:graphic-properties draw:fill="solid" draw:fill-color="#40bad2" draw:opacity="100%" draw:stroke="none"/>
    </style:style>
    <style:style style:family="presentation" style:name="a3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1">
      <style:graphic-properties draw:fill="solid" draw:fill-color="#c8c8c8" draw:opacity="49.804%" draw:stroke="none"/>
    </style:style>
    <style:style style:family="drawing-page" style:name="a30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in" style:font-size-asian="0.5in" style:font-size-complex="0.5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05">
      <style:graphic-properties draw:fill="solid" draw:fill-color="#40bad2" draw:opacity="100%" draw:stroke="none"/>
    </style:style>
    <style:style style:family="paragraph" style:name="a146">
      <style:paragraph-properties fo:line-height="90%" fo:text-align="left" style:tab-stop-distance="1in" fo:margin-left="0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-0.0083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06">
      <style:graphic-properties draw:fill="solid" draw:fill-color="#c8c8c8" draw:opacity="49.804%" draw:stroke="none"/>
    </style:style>
    <style:style style:family="paragraph" style:name="a6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-0.0083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">
      <style:paragraph-properties fo:line-height="90%" fo:text-align="left" style:tab-stop-distance="1in" fo:margin-left="1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90%" fo:text-align="left" style:tab-stop-distance="1in" fo:margin-left="1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90%" fo:text-align="left" style:tab-stop-distance="1in" fo:margin-left="0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3">
      <style:paragraph-properties fo:line-height="9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4">
      <style:graphic-properties fo:wrap-option="wrap" fo:padding-top="0.05in" fo:padding-bottom="0.05in" fo:padding-left="0.1in" fo:padding-right="0.1in" draw:textarea-vertical-align="top" draw:textarea-horizontal-align="left" draw:fill="solid" draw:fill-color="#bfbfb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90%" fo:text-align="left" style:tab-stop-distance="1in" fo:margin-left="2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90%" fo:text-align="left" style:tab-stop-distance="1in" fo:margin-left="1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6">
      <style:paragraph-properties fo:line-height="10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90%" fo:text-align="left" style:tab-stop-distance="1in" fo:margin-left="1.7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90%" fo:text-align="left" style:tab-stop-distance="1in" fo:margin-left="2.25in" fo:margin-right="0in" fo:text-indent="-0.2in" fo:margin-top="0.03472in" fo:margin-bottom="0.03472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7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27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8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5278in" style:font-size-asian="0.15278in" style:font-size-complex="0.152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">
      <style:graphic-properties draw:fill="solid" draw:fill-color="#40bad2" draw:opacity="100%" draw:stroke="none"/>
    </style:style>
    <style:style style:family="text" style:name="a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in" style:font-size-asian="0.5in" style:font-size-complex="0.5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-0.0083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6">
      <style:graphic-properties draw:fill="solid" draw:fill-color="#c8c8c8" draw:opacity="49.804%" draw:stroke="none"/>
    </style:style>
    <style:style style:family="text" style:name="a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2">
      <style:graphic-properties draw:fill="solid" draw:fill-color="#40bad2" draw:opacity="100%" draw:stroke="none"/>
    </style:style>
    <style:style style:family="drawing-page" style:name="a33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73">
      <style:graphic-properties draw:fill="solid" draw:fill-color="#c8c8c8" draw:opacity="49.804%" draw:stroke="none"/>
    </style:style>
    <style:style style:family="graphic" style:name="a332">
      <style:graphic-properties draw:fill="solid" draw:fill-color="#40bad2" draw:opacity="100%" draw:stroke="none"/>
    </style:style>
    <style:style style:family="presentation" style:name="a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33">
      <style:graphic-properties draw:fill="solid" draw:fill-color="#c8c8c8" draw:opacity="49.804%" draw:stroke="none"/>
    </style:style>
    <style:style style:family="text" style:name="a1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in" style:font-size-asian="0.5in" style:font-size-complex="0.5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5in" style:font-size-asian="0.5in" style:font-size-complex="0.5in" fo:letter-spacing="-0.00833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-0.0083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40bad2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-0.00833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orbel" style:font-family-asian="微軟正黑體" style:font-family-generic-asian="swiss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text:list-style style:name="a144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273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90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47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276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2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3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279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205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81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97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208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27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2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382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9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5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385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8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389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0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68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53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282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57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286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211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340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214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30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343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33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218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346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36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349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84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87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71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74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77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2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6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379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140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text:list-style style:name="a353">
      <text:list-level-style-bullet text:level="1" text:bullet-char="">
        <style:list-level-properties text:space-before="0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2" text:bullet-char="">
        <style:list-level-properties text:space-before="0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3" text:bullet-char="">
        <style:list-level-properties text:space-before="1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4" text:bullet-char="">
        <style:list-level-properties text:space-before="1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5" text:bullet-char="">
        <style:list-level-properties text:space-before="2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6" text:bullet-char="">
        <style:list-level-properties text:space-before="2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7" text:bullet-char="">
        <style:list-level-properties text:space-before="3.0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8" text:bullet-char="">
        <style:list-level-properties text:space-before="3.55in" text:min-label-width="0.2in"/>
        <style:text-properties fo:color="#40bad2" fo:font-family="Wingdings 2" style:font-family-generic="roman" style:font-pitch="variable" style:font-charset="x-symbol" fo:font-size="100%"/>
      </text:list-level-style-bullet>
      <text:list-level-style-bullet text:level="9" text:bullet-char="">
        <style:list-level-properties text:space-before="4.05in" text:min-label-width="0.2in"/>
        <style:text-properties fo:color="#40bad2" fo:font-family="Wingdings 2" style:font-family-generic="roman" style:font-pitch="variable" style:font-charset="x-symbol" fo:font-size="100%"/>
      </text:list-level-style-bullet>
    </text:list-style>
    <number:date-style xmlns:number="urn:oasis:names:tc:opendocument:xmlns:datastyle:1.0" style:name="a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6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9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5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4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0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5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2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9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框架" style:page-layout-name="pageLayout1" draw:style-name="a0">
      <draw:custom-shape svg:x="0in" svg:y="0.83in" svg:width="3.76596in" svg:height="5.83in" draw:id="id0" draw:style-name="a1" draw:name="Rectangle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" presentation:style-name="a5" draw:name="Title Placeholder 1" svg:x="0.2766in" svg:y="1.22904in" svg:width="3.22341in" svg:height="5.03191in" presentation:class="title" presentation:placeholder="false">
        <draw:text-box>
          <text:p text:style-name="a4" text:class-names="" text:cond-style-name=""><text:span text:style-name="a2" text:class-names="">按一下以編輯母片標題樣式</text:span><text:span text:style-name="a3" text:class-names=""/></text:p>
        </draw:text-box>
        <svg:title/>
        <svg:desc/>
      </draw:frame>
      <draw:custom-shape svg:x="12.92199in" svg:y="0.83in" svg:width="0.42in" svg:height="5.83in" draw:id="id2" draw:style-name="a6" draw:name="Rectangle 3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3" presentation:style-name="a23" draw:name="Text Placeholder 2" svg:x="4.23148in" svg:y="0.945in" svg:width="8in" svg:height="5.6in" presentation:class="outline" presentation:placeholder="false">
        <draw:text-box>
          <text:list text:style-name="a9">
            <text:list-item>
              <text:p text:style-name="a8" text:class-names="" text:cond-style-name=""><text:span text:style-name="a7" text:class-names="">編輯母片文字樣式</text:span></text:p>
            </text:list-item>
          </text:list>
          <text:list text:style-name="a12">
            <text:list-item>
              <text:list text:style-name="a12">
                <text:list-item>
                  <text:p text:style-name="a11" text:class-names="" text:cond-style-name=""><text:span text:style-name="a10" text:class-names="">第二層</text:span></text:p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p text:style-name="a14" text:class-names="" text:cond-style-name=""><text:span text:style-name="a13" text:class-names="">第三層</text:span></text:p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p text:style-name="a17" text:class-names="" text:cond-style-name=""><text:span text:style-name="a1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2">
            <text:list-item>
              <text:list text:style-name="a22">
                <text:list-item>
                  <text:list text:style-name="a22">
                    <text:list-item>
                      <text:list text:style-name="a22">
                        <text:list-item>
                          <text:list text:style-name="a22">
                            <text:list-item>
                              <text:p text:style-name="a21" text:class-names="" text:cond-style-name=""><text:span text:style-name="a19" text:class-names="">第五層</text:span><text:span text:style-name="a2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" presentation:style-name="a28" draw:name="Date Placeholder 3" svg:x="0.28704in" svg:y="6.95139in" svg:width="3in" svg:height="0.39931in" presentation:class="date-time" presentation:placeholder="false">
        <draw:text-box>
          <text:p text:style-name="a27" text:class-names="" text:cond-style-name=""><text:span text:style-name="a24" text:class-names=""><text:date text:fixed="false" style:data-style-name="a25">2020/9/4</text:date></text:span><text:span text:style-name="a26" text:class-names=""/></text:p>
        </draw:text-box>
        <svg:title/>
        <svg:desc/>
      </draw:frame>
      <draw:frame draw:id="id5" presentation:style-name="a31" draw:name="Footer Placeholder 4" svg:x="4.23148in" svg:y="6.95139in" svg:width="6.46491in" svg:height="0.39931in" presentation:class="footer" presentation:placeholder="false">
        <draw:text-box>
          <text:p text:style-name="a30" text:class-names="" text:cond-style-name=""><text:span text:style-name="a29" text:class-names=""/></text:p>
        </draw:text-box>
        <svg:title/>
        <svg:desc/>
      </draw:frame>
      <draw:frame draw:id="id6" presentation:style-name="a35" draw:name="Slide Number Placeholder 5" svg:x="11.62963in" svg:y="6.95139in" svg:width="1.67424in" svg:height="0.39931in" presentation:class="page-number" presentation:placeholder="false">
        <draw:text-box>
          <text:p text:style-name="a34" text:class-names="" text:cond-style-name=""><text:span text:style-name="a32" text:class-names=""><text:page-number style:num-format="1" text:fixed="false">‹#›</text:page-number></text:span><text:span text:style-name="a33" text:class-names=""/></text:p>
        </draw:text-box>
        <svg:title/>
        <svg:desc/>
      </draw:frame>
    </style:master-page>
    <style:master-page style:name="Master1-Layout1-title-標題投影片" style:page-layout-name="pageLayout1" draw:style-name="a36">
      <draw:custom-shape svg:x="0in" svg:y="0.83333in" svg:width="9.9974in" svg:height="5.83333in" draw:id="id7" draw:style-name="a37" draw:name="Rectangle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10.13808in" svg:y="0.83333in" svg:width="3.19917in" svg:height="5.83333in" draw:id="id8" draw:style-name="a3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" presentation:style-name="a42" draw:name="Title 1" svg:x="1.17in" svg:y="1.42in" svg:width="8in" svg:height="3.56in" presentation:class="title" presentation:placeholder="false">
        <draw:text-box>
          <text:p text:style-name="a41" text:class-names="" text:cond-style-name=""><text:span text:style-name="a39" text:class-names="">按一下以編輯母片標題樣式</text:span><text:span text:style-name="a40" text:class-names=""/></text:p>
        </draw:text-box>
        <svg:title/>
        <svg:desc/>
      </draw:frame>
      <draw:frame draw:id="id10" presentation:style-name="a46" draw:name="Subtitle 2" svg:x="1.20299in" svg:y="5.10744in" svg:width="8in" svg:height="1in" presentation:class="subtitle" presentation:placeholder="false">
        <draw:text-box>
          <text:p text:style-name="a45" text:class-names="" text:cond-style-name=""><text:span text:style-name="a43" text:class-names="">按一下以編輯母片副標題樣式</text:span><text:span text:style-name="a44" text:class-names=""/></text:p>
        </draw:text-box>
        <svg:title/>
        <svg:desc/>
      </draw:frame>
      <draw:frame draw:id="id11" presentation:style-name="a51" draw:name="Date Placeholder 3" svg:x="0.28704in" svg:y="6.95139in" svg:width="3in" svg:height="0.39931in" presentation:class="date-time" presentation:placeholder="false">
        <draw:text-box>
          <text:p text:style-name="a50" text:class-names="" text:cond-style-name=""><text:span text:style-name="a47" text:class-names=""><text:date text:fixed="false" style:data-style-name="a48">2020/9/4</text:date></text:span><text:span text:style-name="a49" text:class-names=""/></text:p>
        </draw:text-box>
        <svg:title/>
        <svg:desc/>
      </draw:frame>
      <draw:frame draw:id="id12" presentation:style-name="a54" draw:name="Footer Placeholder 4" svg:x="4.23148in" svg:y="6.95139in" svg:width="6.46491in" svg:height="0.39931in" presentation:class="footer" presentation:placeholder="false">
        <draw:text-box>
          <text:p text:style-name="a53" text:class-names="" text:cond-style-name=""><text:span text:style-name="a52" text:class-names=""/></text:p>
        </draw:text-box>
        <svg:title/>
        <svg:desc/>
      </draw:frame>
      <draw:frame draw:id="id13" presentation:style-name="a58" draw:name="Slide Number Placeholder 5" svg:x="11.62963in" svg:y="6.95139in" svg:width="1.67424in" svg:height="0.39931in" presentation:class="page-number" presentation:placeholder="false">
        <draw:text-box>
          <text:p text:style-name="a57" text:class-names="" text:cond-style-name=""><text:span text:style-name="a55" text:class-names=""><text:page-number style:num-format="1" text:fixed="false">‹#›</text:page-number></text:span><text:span text:style-name="a56" text:class-names=""/></text:p>
        </draw:text-box>
        <svg:title/>
        <svg:desc/>
      </draw:frame>
    </style:master-page>
    <style:master-page style:name="Master1-Layout2-obj-標題及物件" style:page-layout-name="pageLayout1" draw:style-name="a59">
      <draw:custom-shape svg:x="0in" svg:y="0.83in" svg:width="3.76596in" svg:height="5.83in" draw:id="id14" draw:layer="Master1-bg" draw:style-name="a60" draw:name="Rectangle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12.92199in" svg:y="0.83in" svg:width="0.42in" svg:height="5.83in" draw:id="id15" draw:layer="Master1-bg" draw:style-name="a61" draw:name="Rectangle 3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6" presentation:style-name="a65" draw:name="Title 1" svg:x="0.2766in" svg:y="1.22904in" svg:width="3.22341in" svg:height="5.03191in" presentation:class="title" presentation:placeholder="false">
        <draw:text-box>
          <text:p text:style-name="a64" text:class-names="" text:cond-style-name=""><text:span text:style-name="a62" text:class-names="">按一下以編輯母片標題樣式</text:span><text:span text:style-name="a63" text:class-names=""/></text:p>
        </draw:text-box>
        <svg:title/>
        <svg:desc/>
      </draw:frame>
      <draw:frame draw:id="id17" presentation:style-name="a82" draw:name="Content Placeholder 2" svg:x="4.23148in" svg:y="0.945in" svg:width="8in" svg:height="5.6in" presentation:class="object" presentation:placeholder="false">
        <draw:text-box>
          <text:list text:style-name="a68">
            <text:list-item>
              <text:p text:style-name="a67" text:class-names="" text:cond-style-name=""><text:span text:style-name="a66" text:class-names="">編輯母片文字樣式</text:span></text:p>
            </text:list-item>
          </text:list>
          <text:list text:style-name="a71">
            <text:list-item>
              <text:list text:style-name="a71">
                <text:list-item>
                  <text:p text:style-name="a70" text:class-names="" text:cond-style-name=""><text:span text:style-name="a69" text:class-names="">第二層</text:span></text:p>
                </text:list-item>
              </text:list>
            </text:list-item>
          </text:list>
          <text:list text:style-name="a74">
            <text:list-item>
              <text:list text:style-name="a74">
                <text:list-item>
                  <text:list text:style-name="a74">
                    <text:list-item>
                      <text:p text:style-name="a73" text:class-names="" text:cond-style-name=""><text:span text:style-name="a72" text:class-names="">第三層</text:span></text:p>
                    </text:list-item>
                  </text:list>
                </text:list-item>
              </text:list>
            </text:list-item>
          </text:list>
          <text:list text:style-name="a77">
            <text:list-item>
              <text:list text:style-name="a77">
                <text:list-item>
                  <text:list text:style-name="a77">
                    <text:list-item>
                      <text:list text:style-name="a77">
                        <text:list-item>
                          <text:p text:style-name="a76" text:class-names="" text:cond-style-name=""><text:span text:style-name="a7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1">
            <text:list-item>
              <text:list text:style-name="a81">
                <text:list-item>
                  <text:list text:style-name="a81">
                    <text:list-item>
                      <text:list text:style-name="a81">
                        <text:list-item>
                          <text:list text:style-name="a81">
                            <text:list-item>
                              <text:p text:style-name="a80" text:class-names="" text:cond-style-name=""><text:span text:style-name="a78" text:class-names="">第五層</text:span><text:span text:style-name="a7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" presentation:style-name="a87" draw:name="Date Placeholder 3" svg:x="0.28704in" svg:y="6.95139in" svg:width="3in" svg:height="0.39931in" presentation:class="date-time" presentation:placeholder="false">
        <draw:text-box>
          <text:p text:style-name="a86" text:class-names="" text:cond-style-name=""><text:span text:style-name="a83" text:class-names=""><text:date text:fixed="false" style:data-style-name="a84">2020/9/4</text:date></text:span><text:span text:style-name="a85" text:class-names=""/></text:p>
        </draw:text-box>
        <svg:title/>
        <svg:desc/>
      </draw:frame>
      <draw:frame draw:id="id19" presentation:style-name="a90" draw:name="Footer Placeholder 4" svg:x="4.23148in" svg:y="6.95139in" svg:width="6.46491in" svg:height="0.39931in" presentation:class="footer" presentation:placeholder="false">
        <draw:text-box>
          <text:p text:style-name="a89" text:class-names="" text:cond-style-name=""><text:span text:style-name="a88" text:class-names=""/></text:p>
        </draw:text-box>
        <svg:title/>
        <svg:desc/>
      </draw:frame>
      <draw:frame draw:id="id20" presentation:style-name="a94" draw:name="Slide Number Placeholder 5" svg:x="11.62963in" svg:y="6.95139in" svg:width="1.67424in" svg:height="0.39931in" presentation:class="page-number" presentation:placeholder="false">
        <draw:text-box>
          <text:p text:style-name="a93" text:class-names="" text:cond-style-name=""><text:span text:style-name="a91" text:class-names=""><text:page-number style:num-format="1" text:fixed="false">‹#›</text:page-number></text:span><text:span text:style-name="a92" text:class-names=""/></text:p>
        </draw:text-box>
        <svg:title/>
        <svg:desc/>
      </draw:frame>
    </style:master-page>
    <style:master-page style:name="Master1-Layout3-secHead-章節標題" style:page-layout-name="pageLayout1" draw:style-name="a95">
      <draw:custom-shape svg:x="0in" svg:y="0.83in" svg:width="3.76596in" svg:height="5.83in" draw:id="id21" draw:layer="Master1-bg" draw:style-name="a96" draw:name="Rectangle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12.92199in" svg:y="0.83in" svg:width="0.42in" svg:height="5.83in" draw:id="id22" draw:layer="Master1-bg" draw:style-name="a97" draw:name="Rectangle 3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23" presentation:style-name="a101" draw:name="Title 1" svg:x="4.23in" svg:y="1.42in" svg:width="8in" svg:height="3.56in" presentation:class="title" presentation:placeholder="false">
        <draw:text-box>
          <text:p text:style-name="a100" text:class-names="" text:cond-style-name=""><text:span text:style-name="a98" text:class-names="">按一下以編輯母片標題樣式</text:span><text:span text:style-name="a99" text:class-names=""/></text:p>
        </draw:text-box>
        <svg:title/>
        <svg:desc/>
      </draw:frame>
      <draw:frame draw:id="id24" presentation:style-name="a105" draw:name="Text Placeholder 2" svg:x="4.25in" svg:y="5.11in" svg:width="8in" svg:height="1in" presentation:class="outline" presentation:placeholder="false">
        <draw:text-box>
          <text:list text:style-name="a104">
            <text:list-item>
              <text:p text:style-name="a103" text:class-names="" text:cond-style-name=""><text:span text:style-name="a102" text:class-names="">編輯母片文字樣式</text:span></text:p>
            </text:list-item>
          </text:list>
        </draw:text-box>
        <svg:title/>
        <svg:desc/>
      </draw:frame>
      <draw:frame draw:id="id25" presentation:style-name="a110" draw:name="Date Placeholder 3" svg:x="0.28704in" svg:y="6.95139in" svg:width="3in" svg:height="0.39931in" presentation:class="date-time" presentation:placeholder="false">
        <draw:text-box>
          <text:p text:style-name="a109" text:class-names="" text:cond-style-name=""><text:span text:style-name="a106" text:class-names=""><text:date text:fixed="false" style:data-style-name="a107">2020/9/4</text:date></text:span><text:span text:style-name="a108" text:class-names=""/></text:p>
        </draw:text-box>
        <svg:title/>
        <svg:desc/>
      </draw:frame>
      <draw:frame draw:id="id26" presentation:style-name="a113" draw:name="Footer Placeholder 4" svg:x="4.23148in" svg:y="6.95139in" svg:width="6.46491in" svg:height="0.39931in" presentation:class="footer" presentation:placeholder="false">
        <draw:text-box>
          <text:p text:style-name="a112" text:class-names="" text:cond-style-name=""><text:span text:style-name="a111" text:class-names=""/></text:p>
        </draw:text-box>
        <svg:title/>
        <svg:desc/>
      </draw:frame>
      <draw:frame draw:id="id27" presentation:style-name="a117" draw:name="Slide Number Placeholder 5" svg:x="11.62963in" svg:y="6.95139in" svg:width="1.67424in" svg:height="0.39931in" presentation:class="page-number" presentation:placeholder="false">
        <draw:text-box>
          <text:p text:style-name="a116" text:class-names="" text:cond-style-name=""><text:span text:style-name="a114" text:class-names=""><text:page-number style:num-format="1" text:fixed="false">‹#›</text:page-number></text:span><text:span text:style-name="a115" text:class-names=""/></text:p>
        </draw:text-box>
        <svg:title/>
        <svg:desc/>
      </draw:frame>
    </style:master-page>
    <style:master-page style:name="Master1-Layout4-twoObj-兩項物件" style:page-layout-name="pageLayout1" draw:style-name="a118">
      <draw:custom-shape svg:x="0in" svg:y="0.83in" svg:width="3.76596in" svg:height="5.83in" draw:id="id28" draw:layer="Master1-bg" draw:style-name="a119" draw:name="Rectangle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12.92199in" svg:y="0.83in" svg:width="0.42in" svg:height="5.83in" draw:id="id29" draw:layer="Master1-bg" draw:style-name="a120" draw:name="Rectangle 3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30" presentation:style-name="a124" draw:name="Title 1" svg:x="0.2766in" svg:y="1.22904in" svg:width="3.22341in" svg:height="5.03191in" presentation:class="title" presentation:placeholder="false">
        <draw:text-box>
          <text:p text:style-name="a123" text:class-names="" text:cond-style-name=""><text:span text:style-name="a121" text:class-names="">按一下以編輯母片標題樣式</text:span><text:span text:style-name="a122" text:class-names=""/></text:p>
        </draw:text-box>
        <svg:title/>
        <svg:desc/>
      </draw:frame>
      <draw:frame draw:id="id31" presentation:style-name="a141" draw:name="Content Placeholder 2" svg:x="4.23in" svg:y="0.95in" svg:width="3.8in" svg:height="5.6in" presentation:class="object" presentation:placeholder="false">
        <draw:text-box>
          <text:list text:style-name="a127">
            <text:list-item>
              <text:p text:style-name="a126" text:class-names="" text:cond-style-name=""><text:span text:style-name="a125" text:class-names="">編輯母片文字樣式</text:span></text:p>
            </text:list-item>
          </text:list>
          <text:list text:style-name="a130">
            <text:list-item>
              <text:list text:style-name="a130">
                <text:list-item>
                  <text:p text:style-name="a129" text:class-names="" text:cond-style-name=""><text:span text:style-name="a128" text:class-names="">第二層</text:span></text:p>
                </text:list-item>
              </text:list>
            </text:list-item>
          </text:list>
          <text:list text:style-name="a133">
            <text:list-item>
              <text:list text:style-name="a133">
                <text:list-item>
                  <text:list text:style-name="a133">
                    <text:list-item>
                      <text:p text:style-name="a132" text:class-names="" text:cond-style-name=""><text:span text:style-name="a131" text:class-names="">第三層</text:span></text:p>
                    </text:list-item>
                  </text:list>
                </text:list-item>
              </text:list>
            </text:list-item>
          </text:list>
          <text:list text:style-name="a136">
            <text:list-item>
              <text:list text:style-name="a136">
                <text:list-item>
                  <text:list text:style-name="a136">
                    <text:list-item>
                      <text:list text:style-name="a136">
                        <text:list-item>
                          <text:p text:style-name="a135" text:class-names="" text:cond-style-name=""><text:span text:style-name="a13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0">
            <text:list-item>
              <text:list text:style-name="a140">
                <text:list-item>
                  <text:list text:style-name="a140">
                    <text:list-item>
                      <text:list text:style-name="a140">
                        <text:list-item>
                          <text:list text:style-name="a140">
                            <text:list-item>
                              <text:p text:style-name="a139" text:class-names="" text:cond-style-name=""><text:span text:style-name="a137" text:class-names="">第五層</text:span><text:span text:style-name="a13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2" presentation:style-name="a158" draw:name="Content Placeholder 3" svg:x="8.55in" svg:y="0.95in" svg:width="3.8in" svg:height="5.6in" presentation:class="object" presentation:placeholder="false">
        <draw:text-box>
          <text:list text:style-name="a144">
            <text:list-item>
              <text:p text:style-name="a143" text:class-names="" text:cond-style-name=""><text:span text:style-name="a142" text:class-names="">編輯母片文字樣式</text:span></text:p>
            </text:list-item>
          </text:list>
          <text:list text:style-name="a147">
            <text:list-item>
              <text:list text:style-name="a147">
                <text:list-item>
                  <text:p text:style-name="a146" text:class-names="" text:cond-style-name=""><text:span text:style-name="a145" text:class-names="">第二層</text:span></text:p>
                </text:list-item>
              </text:list>
            </text:list-item>
          </text:list>
          <text:list text:style-name="a150">
            <text:list-item>
              <text:list text:style-name="a150">
                <text:list-item>
                  <text:list text:style-name="a150">
                    <text:list-item>
                      <text:p text:style-name="a149" text:class-names="" text:cond-style-name=""><text:span text:style-name="a148" text:class-names="">第三層</text:span></text:p>
                    </text:list-item>
                  </text:list>
                </text:list-item>
              </text:list>
            </text:list-item>
          </text:list>
          <text:list text:style-name="a153">
            <text:list-item>
              <text:list text:style-name="a153">
                <text:list-item>
                  <text:list text:style-name="a153">
                    <text:list-item>
                      <text:list text:style-name="a153">
                        <text:list-item>
                          <text:p text:style-name="a152" text:class-names="" text:cond-style-name=""><text:span text:style-name="a15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7">
            <text:list-item>
              <text:list text:style-name="a157">
                <text:list-item>
                  <text:list text:style-name="a157">
                    <text:list-item>
                      <text:list text:style-name="a157">
                        <text:list-item>
                          <text:list text:style-name="a157">
                            <text:list-item>
                              <text:p text:style-name="a156" text:class-names="" text:cond-style-name=""><text:span text:style-name="a154" text:class-names="">第五層</text:span><text:span text:style-name="a15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3" presentation:style-name="a163" draw:name="Date Placeholder 7" svg:x="0.28704in" svg:y="6.95139in" svg:width="3in" svg:height="0.39931in" presentation:class="date-time" presentation:placeholder="false">
        <draw:text-box>
          <text:p text:style-name="a162" text:class-names="" text:cond-style-name=""><text:span text:style-name="a159" text:class-names=""><text:date text:fixed="false" style:data-style-name="a160">2020/9/4</text:date></text:span><text:span text:style-name="a161" text:class-names=""/></text:p>
        </draw:text-box>
        <svg:title/>
        <svg:desc/>
      </draw:frame>
      <draw:frame draw:id="id34" presentation:style-name="a166" draw:name="Footer Placeholder 8" svg:x="4.23148in" svg:y="6.95139in" svg:width="6.46491in" svg:height="0.39931in" presentation:class="footer" presentation:placeholder="false">
        <draw:text-box>
          <text:p text:style-name="a165" text:class-names="" text:cond-style-name=""><text:span text:style-name="a164" text:class-names=""/></text:p>
        </draw:text-box>
        <svg:title/>
        <svg:desc/>
      </draw:frame>
      <draw:frame draw:id="id35" presentation:style-name="a170" draw:name="Slide Number Placeholder 9" svg:x="11.62963in" svg:y="6.95139in" svg:width="1.67424in" svg:height="0.39931in" presentation:class="page-number" presentation:placeholder="false">
        <draw:text-box>
          <text:p text:style-name="a169" text:class-names="" text:cond-style-name=""><text:span text:style-name="a167" text:class-names=""><text:page-number style:num-format="1" text:fixed="false">‹#›</text:page-number></text:span><text:span text:style-name="a168" text:class-names=""/></text:p>
        </draw:text-box>
        <svg:title/>
        <svg:desc/>
      </draw:frame>
    </style:master-page>
    <style:master-page style:name="Master1-Layout5-twoTxTwoObj-比對" style:page-layout-name="pageLayout1" draw:style-name="a171">
      <draw:custom-shape svg:x="0in" svg:y="0.83in" svg:width="3.76596in" svg:height="5.83in" draw:id="id36" draw:layer="Master1-bg" draw:style-name="a172" draw:name="Rectangle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12.92199in" svg:y="0.83in" svg:width="0.42in" svg:height="5.83in" draw:id="id37" draw:layer="Master1-bg" draw:style-name="a173" draw:name="Rectangle 3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38" presentation:style-name="a177" draw:name="Title 9" svg:x="0.2766in" svg:y="1.22904in" svg:width="3.22341in" svg:height="5.03191in" presentation:class="title" presentation:placeholder="false">
        <draw:text-box>
          <text:p text:style-name="a176" text:class-names="" text:cond-style-name=""><text:span text:style-name="a174" text:class-names="">按一下以編輯母片標題樣式</text:span><text:span text:style-name="a175" text:class-names=""/></text:p>
        </draw:text-box>
        <svg:title/>
        <svg:desc/>
      </draw:frame>
      <draw:frame draw:id="id39" presentation:style-name="a181" draw:name="Text Placeholder 2" svg:x="4.23in" svg:y="1.11941in" svg:width="3.8in" svg:height="0.88333in" presentation:class="outline" presentation:placeholder="false">
        <draw:text-box>
          <text:list text:style-name="a180">
            <text:list-item>
              <text:p text:style-name="a179" text:class-names="" text:cond-style-name=""><text:span text:style-name="a178" text:class-names="">編輯母片文字樣式</text:span></text:p>
            </text:list-item>
          </text:list>
        </draw:text-box>
        <svg:title/>
        <svg:desc/>
      </draw:frame>
      <draw:frame draw:id="id40" presentation:style-name="a198" draw:name="Content Placeholder 3" svg:x="4.23in" svg:y="2.1117in" svg:width="3.8in" svg:height="4.4in" presentation:class="object" presentation:placeholder="false">
        <draw:text-box>
          <text:list text:style-name="a184">
            <text:list-item>
              <text:p text:style-name="a183" text:class-names="" text:cond-style-name=""><text:span text:style-name="a182" text:class-names="">編輯母片文字樣式</text:span></text:p>
            </text:list-item>
          </text:list>
          <text:list text:style-name="a187">
            <text:list-item>
              <text:list text:style-name="a187">
                <text:list-item>
                  <text:p text:style-name="a186" text:class-names="" text:cond-style-name=""><text:span text:style-name="a185" text:class-names="">第二層</text:span></text:p>
                </text:list-item>
              </text:list>
            </text:list-item>
          </text:list>
          <text:list text:style-name="a190">
            <text:list-item>
              <text:list text:style-name="a190">
                <text:list-item>
                  <text:list text:style-name="a190">
                    <text:list-item>
                      <text:p text:style-name="a189" text:class-names="" text:cond-style-name=""><text:span text:style-name="a188" text:class-names="">第三層</text:span></text:p>
                    </text:list-item>
                  </text:list>
                </text:list-item>
              </text:list>
            </text:list-item>
          </text:list>
          <text:list text:style-name="a193">
            <text:list-item>
              <text:list text:style-name="a193">
                <text:list-item>
                  <text:list text:style-name="a193">
                    <text:list-item>
                      <text:list text:style-name="a193">
                        <text:list-item>
                          <text:p text:style-name="a192" text:class-names="" text:cond-style-name=""><text:span text:style-name="a19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7">
            <text:list-item>
              <text:list text:style-name="a197">
                <text:list-item>
                  <text:list text:style-name="a197">
                    <text:list-item>
                      <text:list text:style-name="a197">
                        <text:list-item>
                          <text:list text:style-name="a197">
                            <text:list-item>
                              <text:p text:style-name="a196" text:class-names="" text:cond-style-name=""><text:span text:style-name="a194" text:class-names="">第五層</text:span><text:span text:style-name="a19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202" draw:name="Text Placeholder 4" svg:x="8.55038in" svg:y="1.11941in" svg:width="3.8in" svg:height="0.88929in" presentation:class="outline" presentation:placeholder="false">
        <draw:text-box>
          <text:list text:style-name="a201">
            <text:list-item>
              <text:p text:style-name="a200" text:class-names="" text:cond-style-name=""><text:span text:style-name="a199" text:class-names="">編輯母片文字樣式</text:span></text:p>
            </text:list-item>
          </text:list>
        </draw:text-box>
        <svg:title/>
        <svg:desc/>
      </draw:frame>
      <draw:frame draw:id="id42" presentation:style-name="a219" draw:name="Content Placeholder 5" svg:x="8.55038in" svg:y="2.1117in" svg:width="3.8in" svg:height="4.4in" presentation:class="object" presentation:placeholder="false">
        <draw:text-box>
          <text:list text:style-name="a205">
            <text:list-item>
              <text:p text:style-name="a204" text:class-names="" text:cond-style-name=""><text:span text:style-name="a203" text:class-names="">編輯母片文字樣式</text:span></text:p>
            </text:list-item>
          </text:list>
          <text:list text:style-name="a208">
            <text:list-item>
              <text:list text:style-name="a208">
                <text:list-item>
                  <text:p text:style-name="a207" text:class-names="" text:cond-style-name=""><text:span text:style-name="a206" text:class-names="">第二層</text:span></text:p>
                </text:list-item>
              </text:list>
            </text:list-item>
          </text:list>
          <text:list text:style-name="a211">
            <text:list-item>
              <text:list text:style-name="a211">
                <text:list-item>
                  <text:list text:style-name="a211">
                    <text:list-item>
                      <text:p text:style-name="a210" text:class-names="" text:cond-style-name=""><text:span text:style-name="a209" text:class-names="">第三層</text:span></text:p>
                    </text:list-item>
                  </text:list>
                </text:list-item>
              </text:list>
            </text:list-item>
          </text:list>
          <text:list text:style-name="a214">
            <text:list-item>
              <text:list text:style-name="a214">
                <text:list-item>
                  <text:list text:style-name="a214">
                    <text:list-item>
                      <text:list text:style-name="a214">
                        <text:list-item>
                          <text:p text:style-name="a213" text:class-names="" text:cond-style-name=""><text:span text:style-name="a21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8">
            <text:list-item>
              <text:list text:style-name="a218">
                <text:list-item>
                  <text:list text:style-name="a218">
                    <text:list-item>
                      <text:list text:style-name="a218">
                        <text:list-item>
                          <text:list text:style-name="a218">
                            <text:list-item>
                              <text:p text:style-name="a217" text:class-names="" text:cond-style-name=""><text:span text:style-name="a215" text:class-names="">第五層</text:span><text:span text:style-name="a21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24" draw:name="Date Placeholder 1" svg:x="0.28704in" svg:y="6.95139in" svg:width="3in" svg:height="0.39931in" presentation:class="date-time" presentation:placeholder="false">
        <draw:text-box>
          <text:p text:style-name="a223" text:class-names="" text:cond-style-name=""><text:span text:style-name="a220" text:class-names=""><text:date text:fixed="false" style:data-style-name="a221">2020/9/4</text:date></text:span><text:span text:style-name="a222" text:class-names=""/></text:p>
        </draw:text-box>
        <svg:title/>
        <svg:desc/>
      </draw:frame>
      <draw:frame draw:id="id44" presentation:style-name="a227" draw:name="Footer Placeholder 10" svg:x="4.23148in" svg:y="6.95139in" svg:width="6.46491in" svg:height="0.39931in" presentation:class="footer" presentation:placeholder="false">
        <draw:text-box>
          <text:p text:style-name="a226" text:class-names="" text:cond-style-name=""><text:span text:style-name="a225" text:class-names=""/></text:p>
        </draw:text-box>
        <svg:title/>
        <svg:desc/>
      </draw:frame>
      <draw:frame draw:id="id45" presentation:style-name="a231" draw:name="Slide Number Placeholder 11" svg:x="11.62963in" svg:y="6.95139in" svg:width="1.67424in" svg:height="0.39931in" presentation:class="page-number" presentation:placeholder="false">
        <draw:text-box>
          <text:p text:style-name="a230" text:class-names="" text:cond-style-name=""><text:span text:style-name="a228" text:class-names=""><text:page-number style:num-format="1" text:fixed="false">‹#›</text:page-number></text:span><text:span text:style-name="a229" text:class-names=""/></text:p>
        </draw:text-box>
        <svg:title/>
        <svg:desc/>
      </draw:frame>
    </style:master-page>
    <style:master-page style:name="Master1-Layout6-titleOnly-只有標題" style:page-layout-name="pageLayout1" draw:style-name="a232">
      <draw:custom-shape svg:x="0in" svg:y="0.83in" svg:width="3.76596in" svg:height="5.83in" draw:id="id46" draw:layer="Master1-bg" draw:style-name="a233" draw:name="Rectangle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12.92199in" svg:y="0.83in" svg:width="0.42in" svg:height="5.83in" draw:id="id47" draw:layer="Master1-bg" draw:style-name="a234" draw:name="Rectangle 3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48" presentation:style-name="a238" draw:name="Title 5" svg:x="0.2766in" svg:y="1.22904in" svg:width="3.22341in" svg:height="5.03191in" presentation:class="title" presentation:placeholder="false">
        <draw:text-box>
          <text:p text:style-name="a237" text:class-names="" text:cond-style-name=""><text:span text:style-name="a235" text:class-names="">按一下以編輯母片標題樣式</text:span><text:span text:style-name="a236" text:class-names=""/></text:p>
        </draw:text-box>
        <svg:title/>
        <svg:desc/>
      </draw:frame>
      <draw:frame draw:id="id49" presentation:style-name="a243" draw:name="Date Placeholder 1" svg:x="0.28704in" svg:y="6.95139in" svg:width="3in" svg:height="0.39931in" presentation:class="date-time" presentation:placeholder="false">
        <draw:text-box>
          <text:p text:style-name="a242" text:class-names="" text:cond-style-name=""><text:span text:style-name="a239" text:class-names=""><text:date text:fixed="false" style:data-style-name="a240">2020/9/4</text:date></text:span><text:span text:style-name="a241" text:class-names=""/></text:p>
        </draw:text-box>
        <svg:title/>
        <svg:desc/>
      </draw:frame>
      <draw:frame draw:id="id50" presentation:style-name="a246" draw:name="Footer Placeholder 6" svg:x="4.23148in" svg:y="6.95139in" svg:width="6.46491in" svg:height="0.39931in" presentation:class="footer" presentation:placeholder="false">
        <draw:text-box>
          <text:p text:style-name="a245" text:class-names="" text:cond-style-name=""><text:span text:style-name="a244" text:class-names=""/></text:p>
        </draw:text-box>
        <svg:title/>
        <svg:desc/>
      </draw:frame>
      <draw:frame draw:id="id51" presentation:style-name="a250" draw:name="Slide Number Placeholder 7" svg:x="11.62963in" svg:y="6.95139in" svg:width="1.67424in" svg:height="0.39931in" presentation:class="page-number" presentation:placeholder="false">
        <draw:text-box>
          <text:p text:style-name="a249" text:class-names="" text:cond-style-name=""><text:span text:style-name="a247" text:class-names=""><text:page-number style:num-format="1" text:fixed="false">‹#›</text:page-number></text:span><text:span text:style-name="a248" text:class-names=""/></text:p>
        </draw:text-box>
        <svg:title/>
        <svg:desc/>
      </draw:frame>
    </style:master-page>
    <style:master-page style:name="Master1-Layout7-blank-空白" style:page-layout-name="pageLayout1" draw:style-name="a251">
      <draw:frame draw:id="id52" presentation:style-name="a256" draw:name="Date Placeholder 4" svg:x="0.28704in" svg:y="6.95139in" svg:width="3in" svg:height="0.39931in" presentation:class="date-time" presentation:placeholder="false">
        <draw:text-box>
          <text:p text:style-name="a255" text:class-names="" text:cond-style-name=""><text:span text:style-name="a252" text:class-names=""><text:date text:fixed="false" style:data-style-name="a253">2020/9/4</text:date></text:span><text:span text:style-name="a254" text:class-names=""/></text:p>
        </draw:text-box>
        <svg:title/>
        <svg:desc/>
      </draw:frame>
      <draw:frame draw:id="id53" presentation:style-name="a259" draw:name="Footer Placeholder 5" svg:x="4.23148in" svg:y="6.95139in" svg:width="6.46491in" svg:height="0.39931in" presentation:class="footer" presentation:placeholder="false">
        <draw:text-box>
          <text:p text:style-name="a258" text:class-names="" text:cond-style-name=""><text:span text:style-name="a257" text:class-names=""/></text:p>
        </draw:text-box>
        <svg:title/>
        <svg:desc/>
      </draw:frame>
      <draw:frame draw:id="id54" presentation:style-name="a263" draw:name="Slide Number Placeholder 6" svg:x="11.62963in" svg:y="6.95139in" svg:width="1.67424in" svg:height="0.39931in" presentation:class="page-number" presentation:placeholder="false">
        <draw:text-box>
          <text:p text:style-name="a262" text:class-names="" text:cond-style-name=""><text:span text:style-name="a260" text:class-names=""><text:page-number style:num-format="1" text:fixed="false">‹#›</text:page-number></text:span><text:span text:style-name="a261" text:class-names=""/></text:p>
        </draw:text-box>
        <svg:title/>
        <svg:desc/>
      </draw:frame>
    </style:master-page>
    <style:master-page style:name="Master1-Layout8-objTx-含標題的內容" style:page-layout-name="pageLayout1" draw:style-name="a264">
      <draw:custom-shape svg:x="0in" svg:y="0.83in" svg:width="3.76596in" svg:height="5.83in" draw:id="id55" draw:layer="Master1-bg" draw:style-name="a265" draw:name="Rectangle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12.92199in" svg:y="0.83in" svg:width="0.42in" svg:height="5.83in" draw:id="id56" draw:layer="Master1-bg" draw:style-name="a266" draw:name="Rectangle 3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57" presentation:style-name="a270" draw:name="Title 1" svg:x="0.28in" svg:y="1.25in" svg:width="3.1in" svg:height="2.6in" presentation:class="title" presentation:placeholder="false">
        <draw:text-box>
          <text:p text:style-name="a269" text:class-names="" text:cond-style-name=""><text:span text:style-name="a267" text:class-names="">按一下以編輯母片標題樣式</text:span><text:span text:style-name="a268" text:class-names=""/></text:p>
        </draw:text-box>
        <svg:title/>
        <svg:desc/>
      </draw:frame>
      <draw:frame draw:id="id58" presentation:style-name="a287" draw:name="Content Placeholder 2" svg:x="4.23in" svg:y="0.95in" svg:width="8in" svg:height="5.6in" presentation:class="object" presentation:placeholder="false">
        <draw:text-box>
          <text:list text:style-name="a273">
            <text:list-item>
              <text:p text:style-name="a272" text:class-names="" text:cond-style-name=""><text:span text:style-name="a271" text:class-names="">編輯母片文字樣式</text:span></text:p>
            </text:list-item>
          </text:list>
          <text:list text:style-name="a276">
            <text:list-item>
              <text:list text:style-name="a276">
                <text:list-item>
                  <text:p text:style-name="a275" text:class-names="" text:cond-style-name=""><text:span text:style-name="a274" text:class-names="">第二層</text:span></text:p>
                </text:list-item>
              </text:list>
            </text:list-item>
          </text:list>
          <text:list text:style-name="a279">
            <text:list-item>
              <text:list text:style-name="a279">
                <text:list-item>
                  <text:list text:style-name="a279">
                    <text:list-item>
                      <text:p text:style-name="a278" text:class-names="" text:cond-style-name=""><text:span text:style-name="a277" text:class-names="">第三層</text:span></text:p>
                    </text:list-item>
                  </text:list>
                </text:list-item>
              </text:list>
            </text:list-item>
          </text:list>
          <text:list text:style-name="a282">
            <text:list-item>
              <text:list text:style-name="a282">
                <text:list-item>
                  <text:list text:style-name="a282">
                    <text:list-item>
                      <text:list text:style-name="a282">
                        <text:list-item>
                          <text:p text:style-name="a281" text:class-names="" text:cond-style-name=""><text:span text:style-name="a28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86">
            <text:list-item>
              <text:list text:style-name="a286">
                <text:list-item>
                  <text:list text:style-name="a286">
                    <text:list-item>
                      <text:list text:style-name="a286">
                        <text:list-item>
                          <text:list text:style-name="a286">
                            <text:list-item>
                              <text:p text:style-name="a285" text:class-names="" text:cond-style-name=""><text:span text:style-name="a283" text:class-names="">第五層</text:span><text:span text:style-name="a28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9" presentation:style-name="a291" draw:name="Text Placeholder 3" svg:x="0.28in" svg:y="3.82128in" svg:width="3.1in" svg:height="2.53936in" presentation:class="outline" presentation:placeholder="false">
        <draw:text-box>
          <text:list text:style-name="a290">
            <text:list-item>
              <text:p text:style-name="a289" text:class-names="" text:cond-style-name=""><text:span text:style-name="a288" text:class-names="">編輯母片文字樣式</text:span></text:p>
            </text:list-item>
          </text:list>
        </draw:text-box>
        <svg:title/>
        <svg:desc/>
      </draw:frame>
      <draw:frame draw:id="id60" presentation:style-name="a296" draw:name="Date Placeholder 7" svg:x="0.28704in" svg:y="6.95139in" svg:width="3in" svg:height="0.39931in" presentation:class="date-time" presentation:placeholder="false">
        <draw:text-box>
          <text:p text:style-name="a295" text:class-names="" text:cond-style-name=""><text:span text:style-name="a292" text:class-names=""><text:date text:fixed="false" style:data-style-name="a293">2020/9/4</text:date></text:span><text:span text:style-name="a294" text:class-names=""/></text:p>
        </draw:text-box>
        <svg:title/>
        <svg:desc/>
      </draw:frame>
      <draw:frame draw:id="id61" presentation:style-name="a299" draw:name="Footer Placeholder 8" svg:x="4.23148in" svg:y="6.95139in" svg:width="6.46491in" svg:height="0.39931in" presentation:class="footer" presentation:placeholder="false">
        <draw:text-box>
          <text:p text:style-name="a298" text:class-names="" text:cond-style-name=""><text:span text:style-name="a297" text:class-names=""/></text:p>
        </draw:text-box>
        <svg:title/>
        <svg:desc/>
      </draw:frame>
      <draw:frame draw:id="id62" presentation:style-name="a303" draw:name="Slide Number Placeholder 9" svg:x="11.62963in" svg:y="6.95139in" svg:width="1.67424in" svg:height="0.39931in" presentation:class="page-number" presentation:placeholder="false">
        <draw:text-box>
          <text:p text:style-name="a302" text:class-names="" text:cond-style-name=""><text:span text:style-name="a300" text:class-names=""><text:page-number style:num-format="1" text:fixed="false">‹#›</text:page-number></text:span><text:span text:style-name="a301" text:class-names=""/></text:p>
        </draw:text-box>
        <svg:title/>
        <svg:desc/>
      </draw:frame>
    </style:master-page>
    <style:master-page style:name="Master1-Layout9-picTx-含標題的圖片" style:page-layout-name="pageLayout1" draw:style-name="a304">
      <draw:custom-shape svg:x="0in" svg:y="0.83in" svg:width="3.76596in" svg:height="5.83in" draw:id="id63" draw:layer="Master1-bg" draw:style-name="a305" draw:name="Rectangle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12.92199in" svg:y="0.83in" svg:width="0.42in" svg:height="5.83in" draw:id="id64" draw:layer="Master1-bg" draw:style-name="a306" draw:name="Rectangle 3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65" presentation:style-name="a310" draw:name="Title 1" svg:x="0.28in" svg:y="1.25in" svg:width="3.1in" svg:height="2.6in" presentation:class="title" presentation:placeholder="false">
        <draw:text-box>
          <text:p text:style-name="a309" text:class-names="" text:cond-style-name=""><text:span text:style-name="a307" text:class-names="">按一下以編輯母片標題樣式</text:span><text:span text:style-name="a308" text:class-names=""/></text:p>
        </draw:text-box>
        <svg:title/>
        <svg:desc/>
      </draw:frame>
      <draw:frame draw:id="id66" presentation:style-name="a314" draw:name="Picture Placeholder 2" svg:x="3.9049in" svg:y="0.83926in" svg:width="8.87492in" svg:height="5.83in" presentation:class="graphic" presentation:placeholder="false">
        <draw:text-box>
          <text:p text:style-name="a313" text:class-names="" text:cond-style-name=""><text:span text:style-name="a311" text:class-names="">按一下圖示以新增圖片</text:span><text:span text:style-name="a312" text:class-names=""/></text:p>
        </draw:text-box>
        <svg:title/>
        <svg:desc/>
      </draw:frame>
      <draw:frame draw:id="id67" presentation:style-name="a318" draw:name="Text Placeholder 3" svg:x="0.28in" svg:y="3.82in" svg:width="3.1in" svg:height="2.54in" presentation:class="outline" presentation:placeholder="false">
        <draw:text-box>
          <text:list text:style-name="a317">
            <text:list-item>
              <text:p text:style-name="a316" text:class-names="" text:cond-style-name=""><text:span text:style-name="a315" text:class-names="">編輯母片文字樣式</text:span></text:p>
            </text:list-item>
          </text:list>
        </draw:text-box>
        <svg:title/>
        <svg:desc/>
      </draw:frame>
      <draw:frame draw:id="id68" presentation:style-name="a323" draw:name="Date Placeholder 7" svg:x="0.28704in" svg:y="6.95139in" svg:width="3in" svg:height="0.39931in" presentation:class="date-time" presentation:placeholder="false">
        <draw:text-box>
          <text:p text:style-name="a322" text:class-names="" text:cond-style-name=""><text:span text:style-name="a319" text:class-names=""><text:date text:fixed="false" style:data-style-name="a320">2020/9/4</text:date></text:span><text:span text:style-name="a321" text:class-names=""/></text:p>
        </draw:text-box>
        <svg:title/>
        <svg:desc/>
      </draw:frame>
      <draw:frame draw:id="id69" presentation:style-name="a326" draw:name="Footer Placeholder 8" svg:x="3.82666in" svg:y="6.95139in" svg:width="6.46491in" svg:height="0.39931in" presentation:class="footer" presentation:placeholder="false">
        <draw:text-box>
          <text:p text:style-name="a325" text:class-names="" text:cond-style-name=""><text:span text:style-name="a324" text:class-names=""/></text:p>
        </draw:text-box>
        <svg:title/>
        <svg:desc/>
      </draw:frame>
      <draw:frame draw:id="id70" presentation:style-name="a330" draw:name="Slide Number Placeholder 9" svg:x="11.62963in" svg:y="6.95139in" svg:width="1.67424in" svg:height="0.39931in" presentation:class="page-number" presentation:placeholder="false">
        <draw:text-box>
          <text:p text:style-name="a329" text:class-names="" text:cond-style-name=""><text:span text:style-name="a327" text:class-names=""><text:page-number style:num-format="1" text:fixed="false">‹#›</text:page-number></text:span><text:span text:style-name="a328" text:class-names=""/></text:p>
        </draw:text-box>
        <svg:title/>
        <svg:desc/>
      </draw:frame>
    </style:master-page>
    <style:master-page style:name="Master1-Layout10-vertTx-標題及直排文字" style:page-layout-name="pageLayout1" draw:style-name="a331">
      <draw:custom-shape svg:x="0in" svg:y="0.83in" svg:width="3.76596in" svg:height="5.83in" draw:id="id71" draw:layer="Master1-bg" draw:style-name="a332" draw:name="Rectangle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12.92199in" svg:y="0.83in" svg:width="0.42in" svg:height="5.83in" draw:id="id72" draw:layer="Master1-bg" draw:style-name="a333" draw:name="Rectangle 3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73" presentation:style-name="a337" draw:name="Title 1" svg:x="0.2766in" svg:y="1.22904in" svg:width="3.22341in" svg:height="5.03191in" presentation:class="title" presentation:placeholder="false">
        <draw:text-box>
          <text:p text:style-name="a336" text:class-names="" text:cond-style-name=""><text:span text:style-name="a334" text:class-names="">按一下以編輯母片標題樣式</text:span><text:span text:style-name="a335" text:class-names=""/></text:p>
        </draw:text-box>
        <svg:title/>
        <svg:desc/>
      </draw:frame>
      <draw:frame draw:id="id74" presentation:style-name="a354" draw:name="Vertical Text Placeholder 2" svg:x="4.23148in" svg:y="0.945in" svg:width="8in" svg:height="5.6in" presentation:class="outline" presentation:placeholder="false">
        <draw:text-box>
          <text:list text:style-name="a340">
            <text:list-item>
              <text:p text:style-name="a339" text:class-names="" text:cond-style-name=""><text:span text:style-name="a338" text:class-names="">編輯母片文字樣式</text:span></text:p>
            </text:list-item>
          </text:list>
          <text:list text:style-name="a343">
            <text:list-item>
              <text:list text:style-name="a343">
                <text:list-item>
                  <text:p text:style-name="a342" text:class-names="" text:cond-style-name=""><text:span text:style-name="a341" text:class-names="">第二層</text:span></text:p>
                </text:list-item>
              </text:list>
            </text:list-item>
          </text:list>
          <text:list text:style-name="a346">
            <text:list-item>
              <text:list text:style-name="a346">
                <text:list-item>
                  <text:list text:style-name="a346">
                    <text:list-item>
                      <text:p text:style-name="a345" text:class-names="" text:cond-style-name=""><text:span text:style-name="a344" text:class-names="">第三層</text:span></text:p>
                    </text:list-item>
                  </text:list>
                </text:list-item>
              </text:list>
            </text:list-item>
          </text:list>
          <text:list text:style-name="a349">
            <text:list-item>
              <text:list text:style-name="a349">
                <text:list-item>
                  <text:list text:style-name="a349">
                    <text:list-item>
                      <text:list text:style-name="a349">
                        <text:list-item>
                          <text:p text:style-name="a348" text:class-names="" text:cond-style-name=""><text:span text:style-name="a34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3">
            <text:list-item>
              <text:list text:style-name="a353">
                <text:list-item>
                  <text:list text:style-name="a353">
                    <text:list-item>
                      <text:list text:style-name="a353">
                        <text:list-item>
                          <text:list text:style-name="a353">
                            <text:list-item>
                              <text:p text:style-name="a352" text:class-names="" text:cond-style-name=""><text:span text:style-name="a350" text:class-names="">第五層</text:span><text:span text:style-name="a35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5" presentation:style-name="a359" draw:name="Date Placeholder 6" svg:x="0.28704in" svg:y="6.95139in" svg:width="3in" svg:height="0.39931in" presentation:class="date-time" presentation:placeholder="false">
        <draw:text-box>
          <text:p text:style-name="a358" text:class-names="" text:cond-style-name=""><text:span text:style-name="a355" text:class-names=""><text:date text:fixed="false" style:data-style-name="a356">2020/9/4</text:date></text:span><text:span text:style-name="a357" text:class-names=""/></text:p>
        </draw:text-box>
        <svg:title/>
        <svg:desc/>
      </draw:frame>
      <draw:frame draw:id="id76" presentation:style-name="a362" draw:name="Footer Placeholder 7" svg:x="4.23148in" svg:y="6.95139in" svg:width="6.46491in" svg:height="0.39931in" presentation:class="footer" presentation:placeholder="false">
        <draw:text-box>
          <text:p text:style-name="a361" text:class-names="" text:cond-style-name=""><text:span text:style-name="a360" text:class-names=""/></text:p>
        </draw:text-box>
        <svg:title/>
        <svg:desc/>
      </draw:frame>
      <draw:frame draw:id="id77" presentation:style-name="a366" draw:name="Slide Number Placeholder 8" svg:x="11.62963in" svg:y="6.95139in" svg:width="1.67424in" svg:height="0.39931in" presentation:class="page-number" presentation:placeholder="false">
        <draw:text-box>
          <text:p text:style-name="a365" text:class-names="" text:cond-style-name=""><text:span text:style-name="a363" text:class-names=""><text:page-number style:num-format="1" text:fixed="false">‹#›</text:page-number></text:span><text:span text:style-name="a364" text:class-names=""/></text:p>
        </draw:text-box>
        <svg:title/>
        <svg:desc/>
      </draw:frame>
    </style:master-page>
    <style:master-page style:name="Master1-Layout11-vertTitleAndTx-直排標題及文字" style:page-layout-name="pageLayout1" draw:style-name="a367">
      <draw:custom-shape svg:x="0in" svg:y="0.83in" svg:width="3.76596in" svg:height="5.83in" draw:id="id78" draw:layer="Master1-bg" draw:style-name="a368" draw:name="Rectangle 6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custom-shape svg:x="12.92199in" svg:y="0.83in" svg:width="0.42in" svg:height="5.83in" draw:id="id79" draw:layer="Master1-bg" draw:style-name="a369" draw:name="Rectangle 3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80" presentation:style-name="a373" draw:name="Vertical Title 1" svg:x="0.41667in" svg:y="1.08333in" svg:width="3.08333in" svg:height="5.41667in" presentation:class="title" presentation:placeholder="false">
        <draw:text-box>
          <text:p text:style-name="a372" text:class-names="" text:cond-style-name=""><text:span text:style-name="a370" text:class-names="">按一下以編輯母片標題樣式</text:span><text:span text:style-name="a371" text:class-names=""/></text:p>
        </draw:text-box>
        <svg:title/>
        <svg:desc/>
      </draw:frame>
      <draw:frame draw:id="id81" presentation:style-name="a390" draw:name="Vertical Text Placeholder 2" svg:x="4.23in" svg:y="0.95in" svg:width="8in" svg:height="5.6in" presentation:class="outline" presentation:placeholder="false">
        <draw:text-box>
          <text:list text:style-name="a376">
            <text:list-item>
              <text:p text:style-name="a375" text:class-names="" text:cond-style-name=""><text:span text:style-name="a374" text:class-names="">編輯母片文字樣式</text:span></text:p>
            </text:list-item>
          </text:list>
          <text:list text:style-name="a379">
            <text:list-item>
              <text:list text:style-name="a379">
                <text:list-item>
                  <text:p text:style-name="a378" text:class-names="" text:cond-style-name=""><text:span text:style-name="a377" text:class-names="">第二層</text:span></text:p>
                </text:list-item>
              </text:list>
            </text:list-item>
          </text:list>
          <text:list text:style-name="a382">
            <text:list-item>
              <text:list text:style-name="a382">
                <text:list-item>
                  <text:list text:style-name="a382">
                    <text:list-item>
                      <text:p text:style-name="a381" text:class-names="" text:cond-style-name=""><text:span text:style-name="a380" text:class-names="">第三層</text:span></text:p>
                    </text:list-item>
                  </text:list>
                </text:list-item>
              </text:list>
            </text:list-item>
          </text:list>
          <text:list text:style-name="a385">
            <text:list-item>
              <text:list text:style-name="a385">
                <text:list-item>
                  <text:list text:style-name="a385">
                    <text:list-item>
                      <text:list text:style-name="a385">
                        <text:list-item>
                          <text:p text:style-name="a384" text:class-names="" text:cond-style-name=""><text:span text:style-name="a38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89">
            <text:list-item>
              <text:list text:style-name="a389">
                <text:list-item>
                  <text:list text:style-name="a389">
                    <text:list-item>
                      <text:list text:style-name="a389">
                        <text:list-item>
                          <text:list text:style-name="a389">
                            <text:list-item>
                              <text:p text:style-name="a388" text:class-names="" text:cond-style-name=""><text:span text:style-name="a386" text:class-names="">第五層</text:span><text:span text:style-name="a38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2" presentation:style-name="a395" draw:name="Date Placeholder 6" svg:x="0.28704in" svg:y="6.95139in" svg:width="3in" svg:height="0.39931in" presentation:class="date-time" presentation:placeholder="false">
        <draw:text-box>
          <text:p text:style-name="a394" text:class-names="" text:cond-style-name=""><text:span text:style-name="a391" text:class-names=""><text:date text:fixed="false" style:data-style-name="a392">2020/9/4</text:date></text:span><text:span text:style-name="a393" text:class-names=""/></text:p>
        </draw:text-box>
        <svg:title/>
        <svg:desc/>
      </draw:frame>
      <draw:frame draw:id="id83" presentation:style-name="a398" draw:name="Footer Placeholder 7" svg:x="4.23148in" svg:y="6.95139in" svg:width="6.46491in" svg:height="0.39931in" presentation:class="footer" presentation:placeholder="false">
        <draw:text-box>
          <text:p text:style-name="a397" text:class-names="" text:cond-style-name=""><text:span text:style-name="a396" text:class-names=""/></text:p>
        </draw:text-box>
        <svg:title/>
        <svg:desc/>
      </draw:frame>
      <draw:frame draw:id="id84" presentation:style-name="a402" draw:name="Slide Number Placeholder 8" svg:x="11.62963in" svg:y="6.95139in" svg:width="1.67424in" svg:height="0.39931in" presentation:class="page-number" presentation:placeholder="false">
        <draw:text-box>
          <text:p text:style-name="a401" text:class-names="" text:cond-style-name=""><text:span text:style-name="a399" text:class-names=""><text:page-number style:num-format="1" text:fixed="false">‹#›</text:page-number></text:span><text:span text:style-name="a400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09-01  9月份行政會報</dc:title>
    <meta:initial-creator>user</meta:initial-creator>
    <dc:creator>user</dc:creator>
    <meta:creation-date>2020-09-04T08:48:42Z</meta:creation-date>
    <dc:date>2020-09-08T02:56:54Z</dc:date>
    <meta:template xlink:href="TM03457475%5b%5bfn=框架%5d%5d" xlink:type="simple"/>
    <meta:editing-cycles>2</meta:editing-cycles>
    <meta:editing-duration>PT504S</meta:editing-duration>
    <meta:document-statistic meta:paragraph-count="105" meta:word-count="203"/>
  </office:meta>
</office:document-meta>
</file>