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Helvetica" svg:font-family="Helvetica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2.6583in"/>
    </style:style>
    <style:style style:name="TableColumn3" style:family="table-column">
      <style:table-column-properties style:column-width="4.1048in"/>
    </style:style>
    <style:style style:name="Table1" style:family="table" style:master-page-name="MP0">
      <style:table-properties style:width="6.7631in" fo:margin-left="-0.0034in" table:align="left"/>
    </style:style>
    <style:style style:name="TableRow4" style:family="table-row">
      <style:table-row-properties style:min-row-height="0.3673in"/>
    </style:style>
    <style:style style:name="TableCell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" style:parent-style-name="內文" style:family="paragraph">
      <style:paragraph-properties fo:widows="2" fo:orphans="2" fo:break-before="page" fo:text-align="center"/>
    </style:style>
    <style:style style:name="T7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6pt" style:font-size-asian="16pt" style:font-size-complex="16pt"/>
    </style:style>
    <style:style style:name="TableRow10" style:family="table-row">
      <style:table-row-properties style:min-row-height="1.1618in"/>
    </style:style>
    <style:style style:name="TableCell1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2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Cell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P15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P16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P17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Row18" style:family="table-row">
      <style:table-row-properties style:min-row-height="2.1833in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0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2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P23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P24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P25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P26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P27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P28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P29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Row30" style:family="table-row">
      <style:table-row-properties style:min-row-height="0.4527in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2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4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Row35" style:family="table-row">
      <style:table-row-properties style:min-row-height="0.4888in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7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Row40" style:family="table-row">
      <style:table-row-properties style:min-row-height="0.4861in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2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Row45" style:family="table-row">
      <style:table-row-properties style:min-row-height="0.4937in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7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Row50" style:family="table-row">
      <style:table-row-properties style:min-row-height="0.4805in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2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Row55" style:family="table-row">
      <style:table-row-properties style:min-row-height="0.4875in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7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9" style:parent-style-name="內文" style:family="paragraph">
      <style:paragraph-properties fo:widows="2" fo:orphans="2"/>
    </style:style>
    <style:style style:name="T60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61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62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63" style:parent-style-name="預設段落字型" style:family="text">
      <style:text-properties style:font-name="標楷體" style:font-name-asian="標楷體" style:font-name-complex="新細明體" fo:color="#000000" style:letter-kerning="false" style:font-size-complex="12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Helvetica" style:font-name-complex="Helvetica" fo:color="#202124" fo:letter-spacing="0.0013in" fo:background-color="#FFFFFF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="Helvetica" style:font-name-complex="Helvetica" fo:color="#202124" fo:letter-spacing="0.0013in" fo:background-color="#FFFFFF"/>
    </style:style>
    <style:style style:name="T66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67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ableRow68" style:family="table-row">
      <style:table-row-properties style:min-row-height="0.4875in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0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P71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3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Row74" style:family="table-row">
      <style:table-row-properties style:min-row-height="0.4875in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6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8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P79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P80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P81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P82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P83" style:parent-style-name="內文" style:family="paragraph">
      <style:paragraph-properties fo:widows="2" fo:orphans="2"/>
    </style:style>
    <style:style style:name="T84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85" style:parent-style-name="預設段落字型" style:family="text">
      <style:text-properties style:font-name="標楷體" style:font-name-asian="標楷體" style:font-name-complex="新細明體" fo:color="#000000" style:letter-kerning="false" style:font-size-complex="12pt" style:text-underline-type="single" style:text-underline-style="solid" style:text-underline-width="auto" style:text-underline-mode="continuous"/>
    </style:style>
    <style:style style:name="P86" style:parent-style-name="內文" style:family="paragraph">
      <style:paragraph-properties fo:widows="2" fo:orphans="2" fo:line-height="0.2083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8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1.5pt"/>
    </style:style>
    <style:style style:name="T8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1.5pt"/>
    </style:style>
    <style:style style:name="T89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1.5pt"/>
    </style:style>
    <style:style style:name="T9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1.5pt"/>
    </style:style>
    <style:style style:name="T9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1.5pt"/>
    </style:style>
    <style:style style:name="P92" style:parent-style-name="內文" style:family="paragraph">
      <style:paragraph-properties fo:widows="2" fo:orphans="2" fo:text-align="center" fo:line-height="0.2083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font-name-complex="新細明體" fo:color="#333333" style:letter-kerning="false" fo:font-size="9pt" style:font-size-asian="9pt" style:font-size-complex="12pt"/>
    </style:style>
    <style:style style:name="P93" style:parent-style-name="內文" style:family="paragraph">
      <style:paragraph-properties fo:widows="2" fo:orphans="2" fo:text-align="center" fo:line-height="0.2083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94" style:parent-style-name="預設段落字型" style:family="text">
      <style:text-properties style:font-name="標楷體" style:font-name-asian="標楷體" fo:color="#000000" fo:font-size="11pt" style:font-size-asian="11pt" style:font-size-complex="14pt"/>
    </style:style>
    <style:style style:name="T95" style:parent-style-name="預設段落字型" style:family="text">
      <style:text-properties style:font-name="標楷體" style:font-name-asian="標楷體" fo:color="#000000" fo:font-size="11pt" style:font-size-asian="11pt" style:font-size-complex="14pt"/>
    </style:style>
    <style:style style:name="T96" style:parent-style-name="預設段落字型" style:family="text">
      <style:text-properties style:font-name="標楷體" style:font-name-asian="標楷體" fo:color="#000000" fo:font-size="11pt" style:font-size-asian="11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 table:number-columns-spanned="2">
            <text:p text:style-name="P6"><text:span text:style-name="T7">三芝校園參觀日活動</text:span><text:span text:style-name="T8"><text:s/></text:span><text:span text:style-name="T9">報名表</text:span></text:p>
          </table:table-cell>
          <table:covered-table-cell/>
        </table:table-row>
        <table:table-row table:style-name="TableRow10">
          <table:table-cell table:style-name="TableCell11">
            <text:p text:style-name="P12">可參觀日期</text:p>
          </table:table-cell>
          <table:table-cell table:style-name="TableCell13">
            <text:p text:style-name="P14">□平日111/03/30(三)11:00-12:00</text:p>
            <text:p text:style-name="P15">□平日111/04/27(三)10:30-11:30</text:p>
            <text:p text:style-name="P16">□平日111/05/25(三)10:30-11:30</text:p>
            <text:p text:style-name="P17">□假日111/06/11(六)10:30-11:30</text:p>
          </table:table-cell>
        </table:table-row>
        <table:table-row table:style-name="TableRow18">
          <table:table-cell table:style-name="TableCell19">
            <text:p text:style-name="P20">有興趣科別</text:p>
          </table:table-cell>
          <table:table-cell table:style-name="TableCell21">
            <text:p text:style-name="P22">□護理科</text:p>
            <text:p text:style-name="P23">□幼兒保育科</text:p>
            <text:p text:style-name="P24">□餐飲管理科<text:s/>(關渡校區)</text:p>
            <text:p text:style-name="P25">□化妝品應用與管理科<text:s/>(關渡校區)</text:p>
            <text:p text:style-name="P26">□視光學科<text:s/>(關渡校區)</text:p>
            <text:p text:style-name="P27">□生命關懷事業科</text:p>
            <text:p text:style-name="P28">□人工智慧暨醫療應用科</text:p>
            <text:p text:style-name="P29">□智慧科技長期照顧科</text:p>
          </table:table-cell>
        </table:table-row>
        <table:table-row table:style-name="TableRow30">
          <table:table-cell table:style-name="TableCell31">
            <text:p text:style-name="P32">就讀國中</text:p>
          </table:table-cell>
          <table:table-cell table:style-name="TableCell33">
            <text:p text:style-name="P34"/>
          </table:table-cell>
        </table:table-row>
        <table:table-row table:style-name="TableRow35">
          <table:table-cell table:style-name="TableCell36">
            <text:p text:style-name="P37">學生姓名</text:p>
          </table:table-cell>
          <table:table-cell table:style-name="TableCell38">
            <text:p text:style-name="P39">　</text:p>
          </table:table-cell>
        </table:table-row>
        <table:table-row table:style-name="TableRow40">
          <table:table-cell table:style-name="TableCell41">
            <text:p text:style-name="P42">手機號碼</text:p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>
            <text:p text:style-name="P47">緊急聯絡人</text:p>
          </table:table-cell>
          <table:table-cell table:style-name="TableCell48">
            <text:p text:style-name="P49">　</text:p>
          </table:table-cell>
        </table:table-row>
        <table:table-row table:style-name="TableRow50">
          <table:table-cell table:style-name="TableCell51">
            <text:p text:style-name="P52">緊急聯絡人電話</text:p>
          </table:table-cell>
          <table:table-cell table:style-name="TableCell53">
            <text:p text:style-name="P54">　</text:p>
          </table:table-cell>
        </table:table-row>
        <table:table-row table:style-name="TableRow55">
          <table:table-cell table:style-name="TableCell56">
            <text:p text:style-name="P57">家長是否會一同參與</text:p>
          </table:table-cell>
          <table:table-cell table:style-name="TableCell58">
            <text:p text:style-name="P59"><text:span text:style-name="T60">是</text:span><text:span text:style-name="T61">□<text:s/></text:span><text:span text:style-name="T62">前來人數：</text:span><text:span text:style-name="T63"><text:s text:c="5"/></text:span><text:span text:style-name="T64"><text:s text:c="4"/></text:span><text:span text:style-name="T65"><text:s text:c="2"/></text:span><text:span text:style-name="T66">否</text:span><text:span text:style-name="T67">□ <text:s/></text:span></text:p>
          </table:table-cell>
        </table:table-row>
        <table:table-row table:style-name="TableRow68">
          <table:table-cell table:style-name="TableCell69">
            <text:p text:style-name="P70">是否需停車位？</text:p>
            <text:p text:style-name="P71">(是！請提供車號以便指引)</text:p>
          </table:table-cell>
          <table:table-cell table:style-name="TableCell72">
            <text:p text:style-name="P73"/>
          </table:table-cell>
        </table:table-row>
        <table:table-row table:style-name="TableRow74">
          <table:table-cell table:style-name="TableCell75">
            <text:p text:style-name="P76">請問是從哪些管道得知這項活動？</text:p>
          </table:table-cell>
          <table:table-cell table:style-name="TableCell77">
            <text:p text:style-name="P78">□親朋好友告知</text:p>
            <text:p text:style-name="P79">□本校官方LINE社群推播</text:p>
            <text:p text:style-name="P80">□FACEBOOK</text:p>
            <text:p text:style-name="P81">□學校網頁</text:p>
            <text:p text:style-name="P82">□來電詢問</text:p>
            <text:p text:style-name="P83"><text:span text:style-name="T84">其他：</text:span><text:span text:style-name="T85"><text:s text:c="21"/></text:span></text:p>
          </table:table-cell>
        </table:table-row>
      </table:table>
      <text:p text:style-name="P86"><text:span text:style-name="T87">填寫完整寄至</text:span><text:span text:style-name="T88">s505@mail.mkc.edu.tw</text:span><text:span text:style-name="T89">或傳真</text:span><text:span text:style-name="T90">2858-4183</text:span><text:span text:style-name="T91">游小姐收</text:span></text:p>
      <text:p text:style-name="P92"/>
      <text:p text:style-name="P93"><text:span text:style-name="T94">活動前三天可上學校首頁「招生訊息」查看公告或可來電確認</text:span><text:span text:style-name="T95">2858-4180#2119<text:s/></text:span><text:span text:style-name="T96">教育推展中心游小姐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Helvetica" svg:font-family="Helvetica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2-02-05T05:56:00Z</meta:creation-date>
    <dc:date>2022-02-05T05:56:00Z</dc:date>
    <meta:template xlink:href="Normal" xlink:type="simple"/>
    <meta:editing-cycles>2</meta:editing-cycles>
    <meta:editing-duration>PT0S</meta:editing-duration>
    <meta:document-statistic meta:page-count="1" meta:paragraph-count="1" meta:word-count="75" meta:character-count="508" meta:row-count="3" meta:non-whitespace-character-count="434"/>
  </office:meta>
</office:document-meta>
</file>