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7" style:parent-style-name="內文" style:family="paragraph">
      <style:text-properties style:font-name="標楷體" style:font-name-asian="標楷體" fo:font-weight="bold" style:font-weight-asian="bold" fo:color="#0070C0" fo:font-size="16pt" style:font-size-asian="16pt" style:text-underline-type="single" style:text-underline-style="solid" style:text-underline-width="auto" style:text-underline-mode="continuous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 fo:font-weight="bold" style:font-weight-asian="bold" fo:color="#0070C0" fo:font-size="16pt" style:font-size-asian="16pt" style:text-underline-type="single" style:text-underline-style="solid" style:text-underline-width="auto" style:text-underline-mode="continuous"/>
    </style:style>
    <style:style style:name="TableColumn14" style:family="table-column">
      <style:table-column-properties style:column-width="2.1159in"/>
    </style:style>
    <style:style style:name="TableColumn15" style:family="table-column">
      <style:table-column-properties style:column-width="4.4798in"/>
    </style:style>
    <style:style style:name="Table13" style:family="table">
      <style:table-properties style:width="6.5958in" fo:margin-left="0in" table:align="center"/>
    </style:style>
    <style:style style:name="TableRow16" style:family="table-row">
      <style:table-row-properties style:min-row-height="0.2312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widows="2" fo:orphans="2"/>
    </style:style>
    <style:style style:name="TableRow20" style:family="table-row">
      <style:table-row-properties style:min-row-height="0.2312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" style:family="table-row">
      <style:table-row-properties style:min-row-height="0.2743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6" style:family="table-row">
      <style:table-row-properties style:min-row-height="0.3041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9" style:family="table-row">
      <style:table-row-properties style:min-row-height="0.2083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32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36" style:parent-style-name="內文" style:family="paragraph">
      <style:text-properties style:font-name="標楷體" style:font-name-asian="標楷體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 fo:font-size="10pt" style:font-size-asian="10pt"/>
    </style:style>
    <style:style style:name="P43" style:parent-style-name="內文" style:family="paragraph">
      <style:text-properties style:font-name="標楷體" style:font-name-asian="標楷體" fo:font-size="10pt" style:font-size-asian="10pt"/>
    </style:style>
    <style:style style:name="T44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6pt" fo:background-color="#FFFF00"/>
    </style:style>
    <style:style style:name="T45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6pt" fo:background-color="#FFFF00"/>
    </style:style>
    <style:style style:name="T46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6pt" fo:background-color="#FFFF00"/>
    </style:style>
    <style:style style:name="T47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6pt" fo:background-color="#FFFF00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text-underline-type="single" style:text-underline-style="solid" style:text-underline-width="auto" style:text-underline-mode="continuous"/>
    </style:style>
    <style:style style:name="T51" style:parent-style-name="超連結" style:family="text">
      <style:text-properties fo:font-size="22pt" style:font-size-asian="22pt"/>
    </style:style>
    <style:style style:name="T52" style:parent-style-name="預設段落字型" style:family="text">
      <style:text-properties fo:font-size="22pt" style:font-size-asian="22pt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57" style:parent-style-name="內文" style:family="paragraph">
      <style:text-properties style:font-name="標楷體" style:font-name-asian="標楷體" fo:font-weight="bold" style:font-weight-asian="bold" fo:color="#0070C0" fo:font-size="16pt" style:font-size-asian="16pt" style:text-underline-type="single" style:text-underline-style="solid" style:text-underline-width="auto" style:text-underline-mode="continuous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 fo:font-weight="bold" style:font-weight-asian="bold" fo:color="#0070C0" fo:font-size="16pt" style:font-size-asian="16pt" style:text-underline-type="single" style:text-underline-style="solid" style:text-underline-width="auto" style:text-underline-mode="continuous"/>
    </style:style>
    <style:style style:name="TableColumn64" style:family="table-column">
      <style:table-column-properties style:column-width="2.1159in"/>
    </style:style>
    <style:style style:name="TableColumn65" style:family="table-column">
      <style:table-column-properties style:column-width="4.4798in"/>
    </style:style>
    <style:style style:name="Table63" style:family="table">
      <style:table-properties style:width="6.5958in" fo:margin-left="0in" table:align="center"/>
    </style:style>
    <style:style style:name="TableRow66" style:family="table-row">
      <style:table-row-properties style:min-row-height="0.2312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2" fo:orphans="2"/>
    </style:style>
    <style:style style:name="TableRow70" style:family="table-row">
      <style:table-row-properties style:min-row-height="0.2743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3" style:family="table-row">
      <style:table-row-properties style:min-row-height="0.2743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6" style:family="table-row">
      <style:table-row-properties style:min-row-height="0.3041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9" style:family="table-row">
      <style:table-row-properties style:min-row-height="0.2083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T82" style:parent-style-name="預設段落字型" style:family="text">
      <style:text-properties style:font-name="標楷體" style:font-name-asian="標楷體" fo:font-weight="bold" style:font-weight-asian="bold" fo:color="#0070C0" fo:font-size="16pt" style:font-size-asian="16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 fo:font-size="10pt" style:font-size-asian="10pt"/>
    </style:style>
    <style:style style:name="T93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6pt" fo:background-color="#FFFF00"/>
    </style:style>
    <style:style style:name="T94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6pt" fo:background-color="#FFFF00"/>
    </style:style>
    <style:style style:name="T95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6pt" fo:background-color="#FFFF00"/>
    </style:style>
    <style:style style:name="T96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6pt" fo:background-color="#FFFF00"/>
    </style:style>
    <style:style style:name="P97" style:parent-style-name="內文" style:family="paragraph">
      <style:text-properties fo:font-size="20pt" style:font-size-asian="20pt" style:font-size-complex="20pt"/>
    </style:style>
    <style:style style:name="T98" style:parent-style-name="超連結" style:family="text">
      <style:text-properties fo:font-size="20pt" style:font-size-asian="20pt"/>
    </style:style>
    <style:style style:name="T99" style:parent-style-name="預設段落字型" style:family="text">
      <style:text-properties fo:font-size="20pt" style:font-size-asian="20pt"/>
    </style:style>
    <style:style style:name="P100" style:parent-style-name="內文" style:family="paragraph">
      <style:paragraph-properties fo:text-align="center"/>
    </style:style>
    <style:style style:family="graphic" style:name="a3" style:parent-style-name="Graphics">
      <style:graphic-properties fo:border="0.01042in none" fo:background-color="transparent"/>
    </style:style>
    <style:style style:family="graphic" style:name="a4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妝管假日親子體驗活動</text:span><text:span text:style-name="T3">-</text:span><text:span text:style-name="T4">巴洛克香氛花磚</text:span><text:span text:style-name="T5">&amp;</text:span><text:span text:style-name="T6">香草纏繞圖繪</text:span></text:p>
      <text:p text:style-name="P7">活動資訊</text:p>
      <text:p text:style-name="P8">日期：111年4月23日(星期六)</text:p>
      <text:p text:style-name="P9">時間：9:00-12:00</text:p>
      <text:p text:style-name="P10">地點：關渡校區A棟1樓(化妝品調製教室)</text:p>
      <text:p text:style-name="P11">參加人數：20人為限</text:p>
      <text:p text:style-name="P12">活動行程</text:p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內文">9:00-9:30</text:p>
          </table:table-cell>
          <table:table-cell table:style-name="TableCell18">
            <text:p text:style-name="P19">參觀妝管科與簡報</text:p>
          </table:table-cell>
        </table:table-row>
        <table:table-row table:style-name="TableRow20">
          <table:table-cell table:style-name="TableCell21">
            <text:p text:style-name="內文">9:30-10:30</text:p>
          </table:table-cell>
          <table:table-cell table:style-name="TableCell22">
            <text:p text:style-name="內文">香草植物的美麗裝扮與圖繪</text:p>
          </table:table-cell>
        </table:table-row>
        <table:table-row table:style-name="TableRow23">
          <table:table-cell table:style-name="TableCell24">
            <text:p text:style-name="內文">10:30-10:45</text:p>
          </table:table-cell>
          <table:table-cell table:style-name="TableCell25">
            <text:p text:style-name="內文">休息與討論</text:p>
          </table:table-cell>
        </table:table-row>
        <table:table-row table:style-name="TableRow26">
          <table:table-cell table:style-name="TableCell27">
            <text:p text:style-name="內文">10:45-11:45</text:p>
          </table:table-cell>
          <table:table-cell table:style-name="TableCell28">
            <text:p text:style-name="內文">巴洛克香氛花磚</text:p>
          </table:table-cell>
        </table:table-row>
        <table:table-row table:style-name="TableRow29">
          <table:table-cell table:style-name="TableCell30">
            <text:p text:style-name="內文">11:45-12:00</text:p>
          </table:table-cell>
          <table:table-cell table:style-name="TableCell31">
            <text:p text:style-name="內文">作品頒獎、QA&amp;收拾賦歸</text:p>
          </table:table-cell>
        </table:table-row>
      </table:table>
      <text:p text:style-name="內文"><text:span text:style-name="T32">報名資料</text:span><text:span text:style-name="T33">(</text:span><text:span text:style-name="T34">資料皆必須填寫正確喔</text:span><text:span text:style-name="T35">)</text:span></text:p>
      <text:p text:style-name="P36">*參加學生資料</text:p>
      <text:p text:style-name="P37"><text:s/>姓名：<text:s text:c="15"/>聯絡手機：<text:s text:c="12"/></text:p>
      <text:p text:style-name="P38">*參加家長資料(若有第二位家人或家長，請自行增列填寫)</text:p>
      <text:p text:style-name="P39"><text:s/>姓名：<text:s text:c="15"/>聯絡手機：<text:s text:c="13"/></text:p>
      <text:p text:style-name="P40">*交通方式：</text:p>
      <text:p text:style-name="P41"><text:s/>□自行開車(車號: <text:s text:c="8"/>) <text:s text:c="2"/>□自行搭車前往</text:p>
      <text:p text:style-name="P42"/>
      <text:p text:style-name="P43"/>
      <text:p text:style-name="內文"><text:span text:style-name="T44">可直接填寫報名表拍照</text:span><text:span text:style-name="T45">email</text:span><text:span text:style-name="T46">至</text:span><text:span text:style-name="T47">s322@mail.mkc.edu.tw</text:span></text:p>
      <text:p text:style-name="內文"/>
      <text:p text:style-name="P48"><text:span text:style-name="T49">報名網址</text:span><text:span text:style-name="T50"><text:s/>: <text:s text:c="3"/></text:span><text:a xlink:href="https://reurl.cc/8WVZAX" office:target-frame-name="_top" xlink:show="replace"><text:span text:style-name="T51">https://reurl.cc/8WVZAX</text:span></text:a><text:span text:style-name="T52"><text:s text:c="13"/></text:span><draw:frame draw:style-name="a3" draw:name="圖片 1" text:anchor-type="as-char" svg:x="0in" svg:y="0in" svg:width="1.87524in" svg:height="1.83632in" style:rel-width="scale" style:rel-height="scale"><draw:image xlink:href="media/image1.pn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P53"><text:span text:style-name="T54">妝管假日親子體驗活動</text:span><text:span text:style-name="T55">-</text:span><text:span text:style-name="T56">安眠香囊與防蚊液實作</text:span></text:p>
      <text:p text:style-name="P57">活動資訊</text:p>
      <text:p text:style-name="P58">日期：111年4月30日(星期六)</text:p>
      <text:p text:style-name="P59">時間：9:00-12:00</text:p>
      <text:p text:style-name="P60">地點：關渡校區A棟1樓(化妝品調製教室)</text:p>
      <text:p text:style-name="P61">參加人數：20人為限</text:p>
      <text:p text:style-name="P62">活動行程</text:p>
      <table:table table:style-name="Table63">
        <table:table-columns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內文">9:00-9:30</text:p>
          </table:table-cell>
          <table:table-cell table:style-name="TableCell68">
            <text:p text:style-name="P69">參觀妝管科與簡報</text:p>
          </table:table-cell>
        </table:table-row>
        <table:table-row table:style-name="TableRow70">
          <table:table-cell table:style-name="TableCell71">
            <text:p text:style-name="內文">9:30-10:30</text:p>
          </table:table-cell>
          <table:table-cell table:style-name="TableCell72">
            <text:p text:style-name="內文">芳香植物-製作安眠香囊</text:p>
          </table:table-cell>
        </table:table-row>
        <table:table-row table:style-name="TableRow73">
          <table:table-cell table:style-name="TableCell74">
            <text:p text:style-name="內文">10:30-10:45</text:p>
          </table:table-cell>
          <table:table-cell table:style-name="TableCell75">
            <text:p text:style-name="內文">休息與討論</text:p>
          </table:table-cell>
        </table:table-row>
        <table:table-row table:style-name="TableRow76">
          <table:table-cell table:style-name="TableCell77">
            <text:p text:style-name="內文">10:45-11:­­40</text:p>
          </table:table-cell>
          <table:table-cell table:style-name="TableCell78">
            <text:p text:style-name="內文">夏日防蚊液噴霧製作</text:p>
          </table:table-cell>
        </table:table-row>
        <table:table-row table:style-name="TableRow79">
          <table:table-cell table:style-name="TableCell80">
            <text:p text:style-name="內文">11:40-12:00</text:p>
          </table:table-cell>
          <table:table-cell table:style-name="TableCell81">
            <text:p text:style-name="內文">作品頒獎、QA&amp;收拾賦歸</text:p>
          </table:table-cell>
        </table:table-row>
      </table:table>
      <text:p text:style-name="內文"><text:span text:style-name="T82">報名資料</text:span><text:span text:style-name="T83">(</text:span><text:span text:style-name="T84">資料皆必須填寫正確喔</text:span><text:span text:style-name="T85">)</text:span></text:p>
      <text:p text:style-name="P86">*參加學生資料</text:p>
      <text:p text:style-name="P87"><text:s/>姓名：<text:s text:c="15"/>聯絡手機：<text:s text:c="13"/></text:p>
      <text:p text:style-name="P88">*參加家長資料(若有第二位家人或家長，請自行增列填寫)</text:p>
      <text:p text:style-name="P89"><text:s/>姓名：<text:s text:c="15"/>聯絡手機：<text:s text:c="13"/></text:p>
      <text:p text:style-name="P90">*交通方式：</text:p>
      <text:p text:style-name="P91"><text:s/>□自行開車(車號: <text:s text:c="8"/>) <text:s text:c="2"/>□自行搭車前往</text:p>
      <text:p text:style-name="P92"/>
      <text:p text:style-name="內文"><text:span text:style-name="T93">可直接填寫報名表拍照</text:span><text:span text:style-name="T94">email</text:span><text:span text:style-name="T95">至</text:span><text:span text:style-name="T96">s322@mail.mkc.edu.tw</text:span></text:p>
      <text:p text:style-name="內文"/>
      <text:p text:style-name="P97">報名網址<text:s/>:<text:s/></text:p>
      <text:p text:style-name="內文"><text:a xlink:href="https://reurl.cc/zMkjVe" office:target-frame-name="_top" xlink:show="replace"><text:span text:style-name="T98">https://reurl.cc/zMkjVe</text:span></text:a><text:span text:style-name="T99"><text:s/></text:span></text:p>
      <text:p text:style-name="P100"><draw:frame draw:style-name="a4" draw:name="圖片 2" text:anchor-type="as-char" svg:x="0in" svg:y="0in" svg:width="1.42082in" svg:height="1.59442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family="text" style:name="a0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c0c0c0" draw:opacity="50.195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custom-shape svg:width="8.19792in" svg:height="2.04931in" draw:z-index="251659264" draw:id="id0" draw:style-name="a2" draw:transform="translate(-4.09896in -1.02465in) rotate(0.7854) translate(4.09896in 1.02465in)" draw:name="PowerPlusWaterMarkObject486383533" text:anchor-type="paragraph"><svg:title/><svg:desc/><text:p text:style-name="a1" text:class-names="" text:cond-style-name=""><text:span text:style-name="a0" text:class-names="">馬偕妝管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吳育安s352(分機#2447)</meta:initial-creator>
    <dc:creator>user</dc:creator>
    <meta:creation-date>2022-03-17T03:41:00Z</meta:creation-date>
    <dc:date>2022-03-17T03:41:00Z</dc:date>
    <meta:template xlink:href="Normal" xlink:type="simple"/>
    <meta:editing-cycles>2</meta:editing-cycles>
    <meta:editing-duration>PT60S</meta:editing-duration>
    <meta:document-statistic meta:page-count="2" meta:paragraph-count="1" meta:word-count="149" meta:character-count="1001" meta:row-count="7" meta:non-whitespace-character-count="853"/>
  </office:meta>
</office:document-meta>
</file>