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png" manifest:media-type="image/png"/>
  <manifest:file-entry manifest:full-path="media/image3.jpg" manifest:media-type="image/jpeg"/>
  <manifest:file-entry manifest:full-path="media/image4.jpg" manifest:media-type="image/jpeg"/>
  <manifest:file-entry manifest:full-path="media/image5.png" manifest:media-type="image/png"/>
  <manifest:file-entry manifest:full-path="media/image6.jpeg" manifest:media-type="image/jpeg"/>
  <manifest:file-entry manifest:full-path="media/image7.jpg" manifest:media-type="image/jpeg"/>
  <manifest:file-entry manifest:full-path="media/image8.png" manifest:media-type="image/png"/>
  <manifest:file-entry manifest:full-path="media/image9.jpg" manifest:media-type="image/jpeg"/>
  <manifest:file-entry manifest:full-path="media/image10.png" manifest:media-type="image/png"/>
  <manifest:file-entry manifest:full-path="media/image11.png" manifest:media-type="image/png"/>
  <manifest:file-entry manifest:full-path="media/image12.png" manifest:media-type="image/pn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jpg" manifest:media-type="image/jpeg"/>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39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9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8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972">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5">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paragraph" style:name="a1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8">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5">
      <style:paragraph-properties fo:line-height="15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0">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81">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7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07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83">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paragraph" style:name="a1079">
      <style:paragraph-properties fo:line-height="15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184">
      <style:table-row-properties style:row-height="0.90122in"/>
    </style:style>
    <style:style style:family="text" style:name="a1185">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drawing-page" style:name="a12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6">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29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7">
      <style:paragraph-properties fo:line-height="100%" fo:text-align="center" fo:margin-left="0in" fo:margin-right="0in" fo:text-indent="0in" fo:margin-top="0in" fo:margin-bottom="0in" style:writing-mode="lr-tb"/>
      <style:text-properties/>
    </style:style>
    <style:style style:family="paragraph" style:name="a1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88">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129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89">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29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6">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paragraph" style:name="a9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1">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129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4">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7">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0">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086">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191">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087" style:parent-style-name="Graphics">
      <style:graphic-properties draw:fill="none" draw:stroke="none"/>
    </style:style>
    <style:style style:family="paragraph" style:name="a11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presentation" style:name="a1088">
      <style:graphic-properties draw:fill="none" draw:stroke="solid" svg:stroke-width="0.01042in" svg:stroke-color="#000000" svg:stroke-opacity="100%" draw:stroke-linejoin="round" svg:stroke-linecap="butt"/>
    </style:style>
    <style:style style:family="table-cell" style:name="a1193">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108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94">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95">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97">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text" style:name="a1198">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99">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990">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3">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6">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9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9">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drawing-page" style:name="a109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0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9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95">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7">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3">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6">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7">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0">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1901">
      <style:paragraph-properties fo:line-height="115%" fo:text-align="center" style:tab-stop-distance="1in" fo:margin-left="0.1736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2">
      <style:graphic-properties fo:wrap-option="wrap" fo:padding-top="0.09998in" fo:padding-bottom="0.09998in" fo:padding-left="0.09998in" fo:padding-right="0.09998in" draw:textarea-vertical-align="middle" draw:textarea-horizontal-align="center" draw:fill="solid" draw:fill-color="#fd5f5a" draw:opacity="100%" draw:stroke="none" draw:auto-grow-width="false" draw:auto-grow-height="false"/>
      <style:paragraph-properties style:font-independent-line-spacing="true" style:writing-mode="lr-tb"/>
    </style:style>
    <style:style style:family="text" style:name="a1903">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04">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05">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06">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07">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1908">
      <style:paragraph-properties fo:line-height="115%" fo:text-align="center" style:tab-stop-distance="1in" fo:margin-left="0.1736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9">
      <style:graphic-properties fo:wrap-option="wrap" fo:padding-top="0.09998in" fo:padding-bottom="0.09998in" fo:padding-left="0.09998in" fo:padding-right="0.09998in" draw:textarea-vertical-align="middle" draw:textarea-horizontal-align="center" draw:fill="solid" draw:fill-color="#fd5f5a" draw:opacity="100%" draw:stroke="none" draw:auto-grow-width="false" draw:auto-grow-height="false"/>
      <style:paragraph-properties style:font-independent-line-spacing="true" style:writing-mode="lr-tb"/>
    </style:style>
    <style:style style:family="text" style:name="a180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80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0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80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0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910" style:parent-style-name="Graphics">
      <style:graphic-properties draw:fill="none" fo:clip="rect(3.79259in, 0.3966in, 1.50515in, 0.93114in)" draw:stroke="none"/>
    </style:style>
    <style:style style:family="text" style:name="a180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drawing-page" style:name="a19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0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912" style:parent-style-name="Graphics">
      <style:graphic-properties draw:fill="none" draw:stroke="none"/>
    </style:style>
    <style:style style:family="paragraph" style:name="a1808">
      <style:paragraph-properties/>
    </style:style>
    <style:style style:family="graphic" style:name="a1913" style:parent-style-name="Graphics">
      <style:graphic-properties draw:fill="none" draw:stroke="none"/>
    </style:style>
    <style:style style:family="graphic" style:name="a1914" style:parent-style-name="Graphics">
      <style:graphic-properties draw:fill="none" draw:stroke="none"/>
    </style:style>
    <style:style style:family="graphic" style:name="a1915" style:parent-style-name="Graphics">
      <style:graphic-properties draw:fill="none" draw:stroke="none"/>
    </style:style>
    <style:style style:family="graphic" style:name="a1916" style:parent-style-name="Graphics">
      <style:graphic-properties draw:fill="none" draw:stroke="none"/>
    </style:style>
    <style:style style:family="text" style:name="a1917">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18">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919">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70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7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81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cell" style:name="a170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1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12">
      <style:paragraph-properties fo:text-align="center"/>
    </style:style>
    <style:style style:family="text" style:name="a170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0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ell" style:name="a181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row" style:name="a1815">
      <style:table-row-properties style:row-height="0.71307in"/>
    </style:style>
    <style:style style:family="paragraph" style:name="a1920">
      <style:paragraph-properties fo:line-height="115%" fo:text-align="center" style:tab-stop-distance="1in" fo:margin-left="0.1736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921">
      <style:graphic-properties fo:wrap-option="wrap" fo:padding-top="0.09998in" fo:padding-bottom="0.09998in" fo:padding-left="0.09998in" fo:padding-right="0.09998in" draw:textarea-vertical-align="middle" draw:textarea-horizontal-align="center" draw:fill="solid" draw:fill-color="#fd5f5a" draw:opacity="100%" draw:stroke="none" draw:auto-grow-width="false" draw:auto-grow-height="false"/>
      <style:paragraph-properties style:font-independent-line-spacing="true" style:writing-mode="lr-tb"/>
    </style:style>
    <style:style style:family="text" style:name="a181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922" style:parent-style-name="Graphics">
      <style:graphic-properties draw:fill="none" draw:stroke="none"/>
    </style:style>
    <style:style style:family="text" style:name="a181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923" style:parent-style-name="Graphics">
      <style:graphic-properties draw:fill="none" draw:stroke="none"/>
    </style:style>
    <style:style style:family="text" style:name="a181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6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60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712">
      <style:paragraph-properties/>
    </style:style>
    <style:style style:family="presentation" style:name="a1607">
      <style:graphic-properties draw:fill="none" draw:stroke="solid" svg:stroke-width="0.01042in" svg:stroke-color="#000000" svg:stroke-opacity="100%" draw:stroke-linejoin="round" svg:stroke-linecap="butt"/>
    </style:style>
    <style:style style:family="presentation" style:name="a16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71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drawing-page" style:name="a160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715">
      <style:text-properties fo:font-variant="normal" fo:text-transform="none" fo:color="#052933" style:text-line-through-type="none" style:text-line-through-style="none" style:text-line-through-width="auto" style:text-line-through-color="font-color" fo:font-family="Arial" style:font-family-asian="文鼎細圓" style:font-family-generic-asian="modern"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82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16">
      <style:text-properties fo:font-variant="normal" fo:text-transform="none" fo:color="#052933" style:text-line-through-type="none" style:text-line-through-style="none" style:text-line-through-width="auto" style:text-line-through-color="font-color" fo:font-family="Arial" style:font-family-asian="文鼎細圓" style:font-family-generic-asian="modern"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82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17">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82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718">
      <style:paragraph-properties/>
    </style:style>
    <style:style style:family="text" style:name="a182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24">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able-cell" style:name="a182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2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2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28">
      <style:paragraph-properties/>
    </style:style>
    <style:style style:family="text" style:name="a1500">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paragraph" style:name="a15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502">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able-row" style:name="a1503">
      <style:table-row-properties style:row-height="0.8in"/>
    </style:style>
    <style:style style:family="text" style:name="a150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150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drawing-page" style:name="a16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161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7">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fo:font-weight="normal" style:font-weight-asian="normal" style:font-weight-complex="normal" style:letter-kerning="true"/>
    </style:style>
    <style:style style:family="paragraph" style:name="a1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8">
      <style:text-properties fo:color="#052933"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normal" style:font-weight-asian="normal" style:font-weight-complex="normal" style:letter-kerning="true"/>
    </style:style>
    <style:style style:family="presentation" style:name="a16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509">
      <style:paragraph-properties fo:text-align="left" fo:margin-left="0in" fo:text-indent="0in"/>
    </style:style>
    <style:style style:family="text" style:name="a161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2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6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616">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paragraph" style:name="a17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61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23">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61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724">
      <style:table-row-properties style:row-height="0.71307in"/>
    </style:style>
    <style:style style:family="text" style:name="a161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ell" style:name="a183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2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3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2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3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2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3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2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34">
      <style:paragraph-properties/>
    </style:style>
    <style:style style:family="table-cell" style:name="a183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3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838">
      <style:paragraph-properties fo:text-align="center"/>
    </style:style>
    <style:style style:family="paragraph" style:name="a14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1510">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graphic" style:name="a1406" style:parent-style-name="Graphics">
      <style:graphic-properties draw:fill="none" draw:stroke="none"/>
    </style:style>
    <style:style style:family="text" style:name="a1511">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presentation" style:name="a1407">
      <style:graphic-properties draw:fill="none" draw:stroke="solid" svg:stroke-width="0.01042in" svg:stroke-color="#000000" svg:stroke-opacity="100%" draw:stroke-linejoin="round" svg:stroke-linecap="butt"/>
    </style:style>
    <style:style style:family="text" style:name="a1512">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presentation" style:name="a14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drawing-page" style:name="a140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cell" style:name="a1514">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62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2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2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2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3">
      <style:paragraph-properties fo:text-align="left"/>
    </style:style>
    <style:style style:family="text" style:name="a162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9">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3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cell" style:name="a184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3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able-row" style:name="a1841">
      <style:table-row-properties style:row-height="0.71307in"/>
    </style:style>
    <style:style style:family="text" style:name="a173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84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3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84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3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84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4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4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4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4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30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30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3">
      <style:paragraph-properties fo:line-height="150%" fo:text-align="left" style:tab-stop-distance="1in" fo:margin-left="0in" fo:margin-right="0in" fo:text-indent="-0.5833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3">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paragraph" style:name="a1308">
      <style:paragraph-properties fo:line-height="150%" fo:text-align="left" style:tab-stop-distance="1in" fo:margin-left="0in" fo:margin-right="0in" fo:text-indent="-0.5833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9">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17">
      <style:text-properties fo:font-variant="normal" fo:text-transform="none" fo:color="#073e87"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8">
      <style:text-properties fo:font-variant="normal" fo:text-transform="none" fo:color="#073e87"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523">
      <style:graphic-properties draw:fill="none" draw:stroke="solid" svg:stroke-width="0.01042in" svg:stroke-color="#000000" svg:stroke-opacity="100%" draw:stroke-linejoin="round" svg:stroke-linecap="butt"/>
    </style:style>
    <style:style style:family="text" style:name="a1419">
      <style:text-properties fo:font-variant="normal" fo:text-transform="none" fo:color="#073e87"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5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52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5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3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7">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9">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text" style:name="a163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63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36">
      <style:text-properties fo:font-variant="normal" fo:text-transform="none" fo:color="#262d2f" style:text-line-through-type="none" style:text-line-through-style="none" style:text-line-through-width="auto" style:text-line-through-color="font-color" style:text-position="0% 100%" fo:font-family="Arial" style:font-family-asian="文鼎細圓" style:font-family-generic-asian="modern"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2">
      <style:paragraph-properties/>
    </style:style>
    <style:style style:family="text" style:name="a1637">
      <style:text-properties fo:font-variant="normal" fo:text-transform="none" fo:color="#262d2f" style:text-line-through-type="none" style:text-line-through-style="none" style:text-line-through-width="auto" style:text-line-through-color="font-color" style:text-position="0% 100%" fo:font-family="Arial" style:font-family-asian="文鼎細圓" style:font-family-generic-asian="modern"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8">
      <style:text-properties fo:font-variant="normal" fo:text-transform="none" fo:color="#262d2f" style:text-line-through-type="none" style:text-line-through-style="none" style:text-line-through-width="auto" style:text-line-through-color="font-color" style:text-position="0% 100%" fo:font-family="Arial" style:font-family-asian="文鼎細圓" style:font-family-generic-asian="modern"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4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639">
      <style:text-properties fo:font-variant="normal" fo:text-transform="none" fo:color="#262d2f" style:text-line-through-type="none" style:text-line-through-style="none" style:text-line-through-width="auto" style:text-line-through-color="font-color" style:text-position="0% 100%" fo:font-family="Arial" style:font-family-asian="文鼎細圓" style:font-family-generic-asian="modern"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850">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ext" style:name="a174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able-cell" style:name="a1851">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4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85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748">
      <style:paragraph-properties/>
    </style:style>
    <style:style style:family="text" style:name="a185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2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201">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text" style:name="a185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graphic" style:name="a1202" style:parent-style-name="Graphics">
      <style:graphic-properties draw:fill="none" draw:stroke="none"/>
    </style:style>
    <style:style style:family="text" style:name="a185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graphic" style:name="a1203" style:parent-style-name="Graphics">
      <style:graphic-properties draw:fill="none" draw:stroke="none"/>
    </style:style>
    <style:style style:family="text" style:name="a185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resentation" style:name="a1204">
      <style:graphic-properties draw:fill="none" draw:stroke="solid" svg:stroke-width="0.01042in" svg:stroke-color="#000000" svg:stroke-opacity="100%" draw:stroke-linejoin="round" svg:stroke-linecap="butt"/>
    </style:style>
    <style:style style:family="text" style:name="a185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resentation" style:name="a120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10">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5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drawing-page" style:name="a120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311">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59">
      <style:paragraph-properties/>
    </style:style>
    <style:style style:family="drawing-page" style:name="a12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12">
      <style:paragraph-properties fo:line-height="150%" fo:text-align="left" style:tab-stop-distance="1in" fo:margin-left="0in" fo:margin-right="0in" fo:text-indent="-0.5833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2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4" style:parent-style-name="Graphics">
      <style:graphic-properties draw:fill="none" draw:stroke="none"/>
    </style:style>
    <style:style style:family="text" style:name="a1420">
      <style:text-properties fo:font-variant="normal" fo:text-transform="none" fo:color="#073e87"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1">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 style:name="a1423">
      <style:table-properties style:writing-mode="lr-tb"/>
    </style:style>
    <style:style style:family="paragraph" style:name="a1318">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424">
      <style:table-column-properties style:column-width="3.19499in"/>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425">
      <style:table-column-properties style:column-width="6.10093in"/>
    </style:style>
    <style:style style:family="text" style:name="a153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26">
      <style:table-row-properties style:row-height="0.34875in"/>
    </style:style>
    <style:style style:family="paragraph" style:name="a1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7">
      <style:text-properties fo:color="#052933" fo:font-size="0.27778in" style:font-size-asian="0.27778in" style:font-size-complex="0.27778in" style:language-asian="zh" style:country-asian="TW" style:letter-kerning="true"/>
    </style:style>
    <style:style style:family="presentation" style:name="a153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28">
      <style:text-properties fo:color="#052933" fo:font-family="標楷體" style:font-family-asian="標楷體" style:font-family-complex="Times New Roman"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graphic" style:name="a1533" style:parent-style-name="Graphics">
      <style:graphic-properties draw:fill="none" draw:stroke="none"/>
    </style:style>
    <style:style style:family="paragraph" style:name="a1429">
      <style:paragraph-properties fo:text-align="center" fo:margin-bottom="0in"/>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0">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175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64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6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2">
      <style:paragraph-properties fo:text-align="center"/>
    </style:style>
    <style:style style:family="graphic" style:name="a16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1">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5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 style:name="a1102">
      <style:table-properties style:writing-mode="lr-tb"/>
    </style:style>
    <style:style style:family="table-row" style:name="a1755">
      <style:table-row-properties style:row-height="0.71307in"/>
    </style:style>
    <style:style style:family="table-column" style:name="a1103">
      <style:table-column-properties style:column-width="0.81in"/>
    </style:style>
    <style:style style:family="table-cell" style:name="a1861">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5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olumn" style:name="a1104">
      <style:table-column-properties style:column-width="2.3in"/>
    </style:style>
    <style:style style:family="text" style:name="a186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5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olumn" style:name="a1105">
      <style:table-column-properties style:column-width="4.05in"/>
    </style:style>
    <style:style style:family="text" style:name="a186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resentation" style:name="a121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5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olumn" style:name="a1106">
      <style:table-column-properties style:column-width="1.2in"/>
    </style:style>
    <style:style style:family="text" style:name="a186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21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column" style:name="a1107">
      <style:table-column-properties style:column-width="1.24in"/>
    </style:style>
    <style:style style:family="text" style:name="a186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2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108">
      <style:table-row-properties style:row-height="0.90122in"/>
    </style:style>
    <style:style style:family="paragraph" style:name="a1866">
      <style:paragraph-properties/>
    </style:style>
    <style:style style:family="graphic" style:name="a1213">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10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121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68">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216">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resentation" style:name="a900">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1322">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6">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31">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paragraph" style:name="a9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2">
      <style:text-properties fo:color="#052933" fo:font-size="0.27778in" style:font-size-asian="0.27778in" style:font-size-complex="0.27778in" fo:language="en" style:language-asian="zh" fo:country="US" style:country-asian="TW" style:letter-kerning="true"/>
    </style:style>
    <style:style style:family="graphic" style:name="a906">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3">
      <style:text-properties fo:color="#052933" fo:font-family="標楷體" style:font-family-asian="標楷體" style:font-family-complex="Times New Roman"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4">
      <style:paragraph-properties fo:text-align="center" fo:margin-bottom="0in"/>
    </style:style>
    <style:style style:family="paragraph" style:name="a9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0">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9">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able-cell" style:name="a1436">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able-row" style:name="a1437">
      <style:table-row-properties style:row-height="0.8in"/>
    </style:style>
    <style:style style:family="text" style:name="a154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8">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9">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4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7">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5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5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2">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76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5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65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0">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graphic" style:name="a1005">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76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111">
      <style:paragraph-properties fo:line-height="0.33333in" fo:text-align="center" fo:margin-bottom="0in"/>
    </style:style>
    <style:style style:family="text" style:name="a165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4">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able-cell" style:name="a176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0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0">
      <style:paragraph-properties fo:text-align="center"/>
    </style:style>
    <style:style style:family="table-cell" style:name="a1113">
      <style:table-cell-properties style:vertical-align="middle" fo:background-color="#e7e6e6"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graphic" style:name="a1008">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76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14">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72">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6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11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text" style:name="a122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116">
      <style:paragraph-properties fo:line-height="0.33333in" fo:text-align="center" fo:margin-bottom="0in"/>
    </style:style>
    <style:style style:family="text" style:name="a122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222">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18">
      <style:table-cell-properties style:vertical-align="middle" fo:background-color="#e7e6e6"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23">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bold" style:font-weight-asian="bold" style:font-weight-complex="bold" style:letter-kerning="true"/>
    </style:style>
    <style:style style:family="text" style:name="a1224">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5">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0">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6">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2">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7">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28">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2">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text" style:name="a13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9">
      <style:text-properties fo:font-variant="normal" fo:text-transform="none" fo:color="#ff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9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41">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915">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1337">
      <style:text-properties fo:font-variant="normal" fo:text-transform="none" fo:color="#ffffff" style:text-line-through-type="none" style:text-line-through-style="none" style:text-line-through-width="auto" style:text-line-through-color="font-color" style:text-position="0% 100%" fo:font-family="Arial" style:font-family-asian="宋体" style:font-pitch-asian="variable"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2">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3">
      <style:paragraph-properties fo:line-height="100%" fo:text-align="left" style:tab-stop-distance="0.99997in" fo:margin-left="0in" fo:margin-right="0in" fo:text-indent="0in" fo:margin-top="0in" fo:margin-bottom="0in" style:punctuation-wrap="hanging" style:vertical-align="auto" style:writing-mode="lr-tb">
        <style:tab-stops/>
      </style:paragraph-properties>
      <style:text-properties/>
    </style:style>
    <style:style style:family="paragraph" style:name="a9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9">
      <style:graphic-properties fo:wrap-option="wrap" fo:padding-top="0.05in" fo:padding-bottom="0.05in" fo:padding-left="0.1in" fo:padding-right="0.1in" draw:textarea-vertical-align="middle" draw:textarea-horizontal-align="center" draw:fill="solid" draw:fill-color="#feb8b3" draw:opacity="100%" draw:stroke="solid" svg:stroke-width="0.04167in" svg:stroke-color="#d9d9d9" svg:stroke-opacity="100%" svg:stroke-linecap="butt" draw:auto-grow-width="false" draw:auto-grow-height="false"/>
      <style:paragraph-properties style:font-independent-line-spacing="true" style:writing-mode="lr-tb"/>
    </style:style>
    <style:style style:family="table-cell" style:name="a1444">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graphic" style:name="a918">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presentation" style:name="a1550">
      <style:graphic-properties draw:fill="none" draw:stroke="solid" svg:stroke-width="0.01042in" svg:stroke-color="#000000" svg:stroke-opacity="100%" draw:stroke-linejoin="round" svg:stroke-linecap="butt"/>
    </style:style>
    <style:style style:family="text" style:name="a144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9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4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44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drawing-page" style:name="a155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44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drawing-page" style:name="a15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55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5">
      <style:text-properties fo:font-variant="normal" fo:text-transform="none" fo:color="#ff0000"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66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0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9" style:parent-style-name="Graphics">
      <style:graphic-properties draw:fill="none" draw:stroke="none"/>
    </style:style>
    <style:style style:family="presentation" style:name="a1664">
      <style:graphic-properties draw:fill="none" draw:stroke="solid" svg:stroke-width="0.01042in" svg:stroke-color="#000000" svg:stroke-opacity="100%" draw:stroke-linejoin="round" svg:stroke-linecap="butt"/>
    </style:style>
    <style:style style:family="graphic" style:name="a1011">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text" style:name="a177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resentation" style:name="a16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drawing-page" style:name="a166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10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drawing-page" style:name="a16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14">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120">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text" style:name="a166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paragraph" style:name="a1121">
      <style:paragraph-properties fo:line-height="0.33333in" fo:text-align="center" fo:margin-bottom="0in"/>
    </style:style>
    <style:style style:family="paragraph" style:name="a16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7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77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017">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8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23">
      <style:table-cell-properties style:vertical-align="middle" fo:background-color="#e7e6e6"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24">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bold" style:font-weight-asian="bold" style:font-weight-complex="bold" style:letter-kerning="true"/>
    </style:style>
    <style:style style:family="paragraph" style:name="a10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2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paragraph" style:name="a1883">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0">
      <style:paragraph-properties fo:line-height="100%" fo:text-align="left" style:tab-stop-distance="0.99997in" fo:margin-left="0in" fo:margin-right="0in" fo:text-indent="0in" fo:margin-top="0.08333in" fo:margin-bottom="0.166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8">
      <style:paragraph-properties/>
    </style:style>
    <style:style style:family="paragraph" style:name="a1126">
      <style:paragraph-properties fo:line-height="0.33333in" fo:text-align="center" fo:margin-bottom="0in"/>
    </style:style>
    <style:style style:family="graphic" style:name="a188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85">
      <style:graphic-properties draw:fill="none" draw:stroke="solid" svg:stroke-width="0.01042in" svg:stroke-color="#000000" svg:stroke-opacity="100%" draw:stroke-linejoin="round" svg:stroke-linecap="butt"/>
    </style:style>
    <style:style style:family="table-cell" style:name="a1128">
      <style:table-cell-properties style:vertical-align="middle" fo:background-color="#e7e6e6"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188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233">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bold" style:font-weight-asian="bold" style:font-weight-complex="bold" style:letter-kerning="true"/>
    </style:style>
    <style:style style:family="drawing-page" style:name="a188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2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9" style:parent-style-name="Graphics">
      <style:graphic-properties draw:fill="none" draw:stroke="none"/>
    </style:style>
    <style:style style:family="paragraph" style:name="a9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12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1">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5">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1450">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4">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presentation" style:name="a1346">
      <style:graphic-properties draw:fill="none" draw:stroke="solid" svg:stroke-width="0.01042in" svg:stroke-color="#000000" svg:stroke-opacity="100%" draw:stroke-linejoin="round" svg:stroke-linecap="butt"/>
    </style:style>
    <style:style style:family="paragraph" style:name="a1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452">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paragraph" style:name="a9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row" style:name="a1453">
      <style:table-row-properties style:row-height="0.8in"/>
    </style:style>
    <style:style style:family="graphic" style:name="a927">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drawing-page" style:name="a13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paragraph" style:name="a9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1">
      <style:text-properties fo:font-variant="normal" fo:text-transform="none" fo:color="#ff0000"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1457">
      <style:text-properties fo:color="#052933" fo:font-family="文鼎細圓" style:font-family-asian="文鼎細圓" style:font-family-generic="modern" style:font-family-generic-asian="modern" style:font-pitch="fixed" style:font-pitch-asian="fixed" fo:font-size="0.30556in" style:font-size-asian="0.30556in" style:font-size-complex="0.30556in" fo:language="en" style:language-asian="zh" fo:country="US" style:country-asian="TW" fo:font-weight="normal" style:font-weight-asian="normal" style:font-weight-complex="normal" style:letter-kerning="true"/>
    </style:style>
    <style:style style:family="text" style:name="a156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8">
      <style:text-properties fo:color="#052933"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0556in" style:font-size-asian="0.30556in" style:font-size-complex="0.30556in" fo:language="en" style:language-asian="zh" fo:country="US" style:country-asian="TW" fo:font-weight="normal" style:font-weight-asian="normal" style:font-weight-complex="normal" style:letter-kerning="true"/>
    </style:style>
    <style:style style:family="paragraph" style:name="a1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9">
      <style:paragraph-properties fo:line-height="100%" fo:text-align="left" style:tab-stop-distance="0.99997in" fo:margin-left="0in" fo:margin-right="0in" fo:text-indent="0in" fo:margin-top="0in" fo:margin-bottom="0in" style:punctuation-wrap="hanging" style:vertical-align="auto" style:writing-mode="lr-tb">
        <style:tab-stops/>
      </style:paragraph-properties>
      <style:text-properties/>
    </style:style>
    <style:style style:family="graphic" style:name="a15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565" style:parent-style-name="Graphics">
      <style:graphic-properties draw:fill="none" draw:stroke="none"/>
    </style:style>
    <style:style style:family="presentation" style:name="a167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566">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8">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graphic" style:name="a1673">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graphic" style:name="a1020">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drawing-page" style:name="a15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 style:name="a1674">
      <style:table-properties style:writing-mode="lr-tb"/>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8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column" style:name="a1675">
      <style:table-column-properties style:column-width="2.02576in"/>
    </style:style>
    <style:style style:family="paragraph" style:name="a10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1">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1676">
      <style:table-column-properties style:column-width="3.65373in"/>
    </style:style>
    <style:style style:family="graphic" style:name="a1023">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paragraph" style:name="a1782">
      <style:paragraph-properties fo:line-height="100%" fo:text-align="center" fo:margin-right="0in" fo:margin-top="0in" fo:margin-bottom="0in" style:writing-mode="lr-tb"/>
    </style:style>
    <style:style style:family="table-column" style:name="a1677">
      <style:table-column-properties style:column-width="1.91026in"/>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678">
      <style:table-column-properties style:column-width="1.64103in"/>
    </style:style>
    <style:style style:family="paragraph" style:name="a10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0">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table-row" style:name="a1679">
      <style:table-row-properties style:row-height="0.47085in"/>
    </style:style>
    <style:style style:family="graphic" style:name="a1026">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able-cell" style:name="a178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131">
      <style:paragraph-properties fo:line-height="0.33333in" fo:text-align="center" fo:margin-bottom="0in"/>
    </style:style>
    <style:style style:family="table-row" style:name="a1785">
      <style:table-row-properties style:row-height="0.71307in"/>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0" style:parent-style-name="Graphics">
      <style:graphic-properties draw:fill="none" draw:stroke="none"/>
    </style:style>
    <style:style style:family="table-cell" style:name="a1133">
      <style:table-cell-properties style:vertical-align="middle" fo:background-color="#e7e6e6"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10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1" style:parent-style-name="Graphics">
      <style:graphic-properties draw:fill="none" draw:stroke="none"/>
    </style:style>
    <style:style style:family="text" style:name="a178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able-row" style:name="a1134">
      <style:table-row-properties style:row-height="0.90122in"/>
    </style:style>
    <style:style style:family="graphic" style:name="a1029">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graphic" style:name="a1892" style:parent-style-name="Graphics">
      <style:graphic-properties draw:fill="none" draw:stroke="none"/>
    </style:style>
    <style:style style:family="text" style:name="a178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35">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893" style:parent-style-name="Graphics">
      <style:graphic-properties draw:fill="none" draw:stroke="none"/>
    </style:style>
    <style:style style:family="paragraph" style:name="a1240">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36">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94">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241">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137">
      <style:paragraph-properties fo:line-height="100%" fo:text-align="center" fo:margin-left="0in" fo:margin-right="0in" fo:text-indent="0in" fo:margin-top="0in" fo:margin-bottom="0in" style:writing-mode="lr-tb"/>
      <style:text-properties/>
    </style:style>
    <style:style style:family="text" style:name="a1895">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38">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896">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243">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9">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97">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5">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8">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Arial" style:font-family-asian="文鼎細圓"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9">
      <style:text-properties fo:font-variant="normal" fo:text-transform="none" fo:color="#ffffff" style:text-line-through-type="none" style:text-line-through-style="none" style:text-line-through-width="auto" style:text-line-through-color="font-color" style:text-position="0% 100%" fo:font-family="文鼎粗圓" style:font-family-asian="文鼎粗圓" style:font-family-complex="Proxima Nova"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graphic" style:name="a930">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135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249">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3">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355">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60">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9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7">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46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graphic" style:name="a936">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3">
      <style:text-properties fo:color="#052933" style:text-position="0% 100%"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9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graphic" style:name="a939">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paragraph" style:name="a15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6">
      <style:text-properties fo:color="#052933" fo:font-family="文鼎細圓" style:font-family-asian="文鼎細圓" style:font-family-complex="Times New Roman"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4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presentation" style:name="a157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468">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573">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69">
      <style:table-row-properties style:row-height="0.8in"/>
    </style:style>
    <style:style style:family="paragraph" style:name="a15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0">
      <style:text-properties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575">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paragraph" style:name="a1681">
      <style:paragraph-properties fo:text-align="center"/>
    </style:style>
    <style:style style:family="text" style:name="a15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83">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0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4">
      <style:text-properties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0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9">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5">
      <style:paragraph-properties fo:text-align="center"/>
    </style:style>
    <style:style style:family="graphic" style:name="a1032">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79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79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87">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0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688">
      <style:text-properties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035">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79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140">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689">
      <style:paragraph-properties fo:text-align="center"/>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4">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ext" style:name="a1141">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142">
      <style:paragraph-properties fo:line-height="100%" fo:text-align="center" fo:margin-left="0in" fo:margin-right="0in" fo:text-indent="0in" fo:margin-top="0in" fo:margin-bottom="0in" style:writing-mode="lr-tb"/>
      <style:text-properties/>
    </style:style>
    <style:style style:family="paragraph" style:name="a10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9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143">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038">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796">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aragraph" style:name="a1144">
      <style:paragraph-properties fo:line-height="100%" fo:text-align="center" fo:margin-left="0in" fo:margin-right="0in" fo:text-indent="0in" fo:margin-top="0in" fo:margin-bottom="0in" style:writing-mode="lr-tb"/>
      <style:text-properties/>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able-cell" style:name="a1145">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text" style:name="a1146">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51">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letter-kerning="true"/>
    </style:style>
    <style:style style:family="paragraph" style:name="a1147">
      <style:paragraph-properties fo:line-height="100%" fo:text-align="left" fo:margin-left="0in" fo:margin-right="0in" fo:text-indent="0in" fo:margin-top="0in" fo:margin-bottom="0in" style:writing-mode="lr-tb"/>
      <style:text-properties/>
    </style:style>
    <style:style style:family="text" style:name="a1252">
      <style:text-properties fo:font-variant="normal" fo:text-transform="none" fo:color="#3a7e6d"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148">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text" style:name="a1253">
      <style:text-properties fo:font-variant="normal" fo:text-transform="none" fo:color="#3a7e6d"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9">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54">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0">
      <style:paragraph-properties fo:line-height="15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3a7e6d"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7">
      <style:text-properties fo:font-variant="normal" fo:text-transform="none" fo:color="#3a7e6d" style:text-line-through-type="none" style:text-line-through-style="none" style:text-line-through-width="auto" style:text-line-through-color="font-color" style:text-position="0% 100%" fo:font-family="文鼎細圓" style:font-family-asian="文鼎細圓" style:font-family-complex="Arial" style:font-family-generic="modern" style:font-pitch="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3">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4">
      <style:paragraph-properties fo:line-height="15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2">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136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paragraph" style:name="a9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7">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graphic" style:name="a945">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text" style:name="a1368">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fo:font-weight="normal" style:font-weight-asian="normal" style:font-weight-complex="normal" style:letter-kerning="true"/>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9">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4">
      <style:text-properties fo:color="#052933"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anguage="en" style:language-asian="zh" fo:country="US" style:country-asian="TW" fo:font-weight="normal" style:font-weight-asian="normal" style:font-weight-complex="normal" style:letter-kerning="true"/>
    </style:style>
    <style:style style:family="paragraph" style:name="a9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8">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paragraph" style:name="a1475">
      <style:paragraph-properties fo:line-height="100%" fo:text-align="left" style:tab-stop-distance="0.99997in" fo:margin-left="0in" fo:margin-right="0in" fo:text-indent="0in" fo:margin-top="0in" fo:margin-bottom="0in" style:punctuation-wrap="hanging" style:vertical-align="auto" style:writing-mode="lr-tb">
        <style:tab-stops/>
      </style:paragraph-properties>
      <style:text-properties/>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76">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477">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paragraph" style:name="a1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8">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graphic" style:name="a158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4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58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91">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graphic" style:name="a158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92">
      <style:text-properties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3">
      <style:paragraph-properties fo:text-align="center"/>
    </style:style>
    <style:style style:family="paragraph" style:name="a10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1">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able-cell" style:name="a169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696">
      <style:table-row-properties style:row-height="0.71307in"/>
    </style:style>
    <style:style style:family="paragraph" style:name="a10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7">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graphic" style:name="a1044">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698">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resentation" style:name="a1045">
      <style:graphic-properties draw:fill="none" draw:stroke="solid" svg:stroke-width="0.01042in" svg:stroke-color="#000000" svg:stroke-opacity="100%" draw:stroke-linejoin="round" svg:stroke-linecap="butt"/>
    </style:style>
    <style:style style:family="text" style:name="a1150">
      <style:text-properties fo:font-variant="normal" fo:text-transform="none" fo:color="#ff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99">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style:style>
    <style:style style:family="presentation" style:name="a10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1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52">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drawing-page" style:name="a104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153">
      <style:text-properties fo:color="#262d2f" fo:font-family="文鼎細圓" style:font-family-asian="文鼎細圓" style:font-family-complex="新細明體"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drawing-page" style:name="a10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54">
      <style:text-properties fo:color="#262d2f" fo:font-family="文鼎細圓" style:font-family-asian="文鼎細圓" style:font-family-complex="新細明體" style:font-family-generic="modern" style:font-family-generic-asian="modern" style:font-family-generic-complex="roman" style:font-pitch="fixed" style:font-pitch-asian="fixed" style:font-pitch-complex="variable" fo:font-size="0.33333in" style:font-size-asian="0.33333in" style:font-size-complex="0.33333in" fo:language="en" style:language-asian="zh" fo:country="US" style:country-asian="TW" style:letter-kerning="true"/>
    </style:style>
    <style:style style:family="text" style:name="a104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5">
      <style:paragraph-properties fo:line-height="0.33333in" fo:text-align="center" fo:margin-bottom="0in"/>
    </style:style>
    <style:style style:family="graphic" style:name="a126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6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7">
      <style:text-properties fo:color="#262d2f" fo:font-family="文鼎細圓" style:font-family-asian="文鼎細圓" style:font-family-complex="新細明體"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paragraph" style:name="a12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8">
      <style:text-properties fo:color="#262d2f"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style:letter-kerning="tru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9">
      <style:paragraph-properties fo:line-height="0.33333in" fo:text-align="center" fo:margin-bottom="0in"/>
    </style:style>
    <style:style style:family="paragraph" style:name="a12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0">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2">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0070c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1">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paragraph" style:name="a1374">
      <style:paragraph-properties fo:line-height="15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80">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3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481">
      <style:table-row-properties style:row-height="0.8in"/>
    </style:style>
    <style:style style:family="graphic" style:name="a954">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2">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8">
      <style:paragraph-properties fo:line-height="15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paragraph" style:name="a9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7">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48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5">
      <style:text-properties fo:color="#052933"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normal" style:font-weight-asian="normal" style:font-weight-complex="normal" style:letter-kerning="true"/>
    </style:style>
    <style:style style:family="paragraph" style:name="a9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6">
      <style:paragraph-properties fo:text-align="left" fo:margin-left="0in" fo:text-indent="0in"/>
    </style:style>
    <style:style style:family="table-cell" style:name="a1487">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8">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style:text-underline-type="none" style:text-underline-style="none" style:text-underline-width="auto" style:text-underline-color="font-color" style:text-underline-mode="continuous" style:letter-kerning="true"/>
    </style:style>
    <style:style style:family="text" style:name="a15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9">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5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6">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able-cell" style:name="a1161">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162">
      <style:table-row-properties style:row-height="0.90122in"/>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3">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059">
      <style:paragraph-properties fo:line-height="15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4">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165">
      <style:paragraph-properties fo:line-height="100%" fo:text-align="center" fo:margin-left="0in" fo:margin-right="0in" fo:text-indent="0in" fo:margin-top="0in" fo:margin-bottom="0in" style:writing-mode="lr-tb"/>
      <style:text-properties/>
    </style:style>
    <style:style style:family="paragraph" style:name="a1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66">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7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7">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8">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9">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0">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graphic" style:name="a963">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paragraph" style:name="a1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91">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92">
      <style:table-row-properties style:row-height="0.8in"/>
    </style:style>
    <style:style style:family="paragraph" style:name="a9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3">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graphic" style:name="a966">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4">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5">
      <style:text-properties fo:color="#052933" fo:font-family="文鼎細圓" style:font-family-asian="文鼎細圓" style:font-family-generic="modern" style:font-family-generic-asian="modern" style:font-pitch="fixed" style:font-pitch-asian="fixed" fo:font-size="0.33333in" style:font-size-asian="0.33333in" style:font-size-complex="0.33333in" fo:language="en" style:language-asian="zh" fo:country="US" style:country-asian="TW" fo:font-weight="normal" style:font-weight-asian="normal" style:font-weight-complex="normal" style:letter-kerning="true"/>
    </style:style>
    <style:style style:family="graphic" style:name="a969">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1496">
      <style:text-properties fo:color="#052933"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style:language-asian="zh" style:country-asian="TW" fo:font-weight="normal" style:font-weight-asian="normal" style:font-weight-complex="normal" style:letter-kerning="true"/>
    </style:style>
    <style:style style:family="paragraph" style:name="a1497">
      <style:paragraph-properties fo:text-align="left" fo:margin-left="0in" fo:text-indent="0in"/>
    </style:style>
    <style:style style:family="table-cell" style:name="a1498">
      <style:table-cell-properties style:vertical-align="middle" fo:border-top="0.01389in solid #052933" fo:border-bottom="0.01389in solid #052933" fo:border-left="0.01389in solid #052933" fo:border-right="0.01389in solid #052933" fo:padding-top="0in" fo:padding-bottom="0in" fo:padding-left="0.075in" fo:padding-right="0.075in"/>
      <style:paragraph-properties style:writing-mode="lr-tb"/>
    </style:style>
    <style:style style:family="text" style:name="a1499">
      <style:text-properties fo:color="#052933" fo:font-family="文鼎細圓" style:font-family-asian="文鼎細圓" style:font-family-generic="modern" style:font-family-generic-asian="modern" style:font-pitch="fixed" style:font-pitch-asian="fixed" fo:font-size="0.33333in" style:font-size-asian="0.33333in" style:font-size-complex="0.33333in" style:language-asian="zh" style:country-asian="TW" style:letter-kerning="true"/>
    </style:style>
    <style:style style:family="text" style:name="a106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4">
      <style:paragraph-properties fo:line-height="15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0">
      <style:paragraph-properties fo:line-height="100%" fo:text-align="center" fo:margin-left="0in" fo:margin-right="0in" fo:text-indent="0in" fo:margin-top="0in" fo:margin-bottom="0in" style:writing-mode="lr-tb"/>
      <style:text-properties/>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2">
      <style:paragraph-properties fo:line-height="100%" fo:text-align="center" fo:margin-left="0in" fo:margin-right="0in" fo:text-indent="0in" fo:margin-top="0in" fo:margin-bottom="0in" style:writing-mode="lr-tb"/>
      <style:text-properties/>
    </style:style>
    <style:style style:family="paragraph" style:name="a1068">
      <style:paragraph-properties fo:line-height="15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73">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74">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75">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6">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7">
      <style:text-properties fo:font-variant="normal" fo:text-transform="none" fo:color="#262d2f"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8">
      <style:paragraph-properties fo:line-height="100%" fo:text-align="left" fo:margin-left="0in" fo:margin-right="0in" fo:text-indent="0in" fo:margin-top="0in" fo:margin-bottom="0in" style:writing-mode="lr-tb"/>
      <style:text-properties/>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79">
      <style:table-cell-properties style:vertical-align="middle" fo:border-top="0.01389in solid #000000" fo:border-bottom="0.01389in solid #000000" fo:border-left="0.01389in solid #000000" fo:border-right="0.01389in solid #000000" fo:padding-top="0.01042in" fo:padding-bottom="0in" fo:padding-left="0.01458in" fo:padding-right="0.01458in"/>
      <style:paragraph-properties style:writing-mode="lr-tb"/>
    </style:style>
    <style:style style:family="paragraph" style:name="a1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cwTeXFangSong" style:font-family-asian="Arial" style:font-family-complex="Arial"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6" style:parent-style-name="Graphics">
      <style:graphic-properties draw:fill="none" draw:stroke="none"/>
    </style:style>
    <style:style style:family="paragraph" style:name="a1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7">
      <style:graphic-properties draw:fill="none" draw:stroke="solid" svg:stroke-width="0.01042in" svg:stroke-color="#000000" svg:stroke-opacity="100%" draw:stroke-linejoin="round" svg:stroke-linecap="butt"/>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694"/>
    <text:list-style style:name="a1743"/>
    <text:list-style style:name="a1122"/>
    <text:list-style style:name="a110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07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375">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749"/>
    <text:list-style style:name="a1127"/>
    <text:list-style style:name="a1379">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580">
      <text:list-level-style-bullet text:level="1" text:bullet-char="•">
        <style:list-level-properties text:space-before="0in" text:min-label-width="0.28125in"/>
        <style:text-properties fo:font-family="Arial" style:font-family-generic="swiss" style:font-pitch="variable" fo:font-size="100%"/>
      </text:list-level-style-bullet>
      <text:list-level-style-bullet text:level="2" text:bullet-char="•">
        <style:list-level-properties text:space-before="0in" text:min-label-width="0.28125in"/>
        <style:text-properties fo:font-family="Arial" style:font-family-generic="swiss" style:font-pitch="variable" fo:font-size="100%"/>
      </text:list-level-style-bullet>
      <text:list-level-style-bullet text:level="3" text:bullet-char="•">
        <style:list-level-properties text:space-before="0in" text:min-label-width="0.28125in"/>
        <style:text-properties fo:font-family="Arial" style:font-family-generic="swiss" style:font-pitch="variable" fo:font-size="100%"/>
      </text:list-level-style-bullet>
      <text:list-level-style-bullet text:level="4" text:bullet-char="•">
        <style:list-level-properties text:space-before="0in" text:min-label-width="0.28125in"/>
        <style:text-properties fo:font-family="Arial" style:font-family-generic="swiss" style:font-pitch="variable" fo:font-size="100%"/>
      </text:list-level-style-bullet>
      <text:list-level-style-bullet text:level="5" text:bullet-char="•">
        <style:list-level-properties text:space-before="0in" text:min-label-width="0.28125in"/>
        <style:text-properties fo:font-family="Arial" style:font-family-generic="swiss" style:font-pitch="variable" fo:font-size="100%"/>
      </text:list-level-style-bullet>
      <text:list-level-style-bullet text:level="6" text:bullet-char="•">
        <style:list-level-properties text:space-before="0in" text:min-label-width="0.28125in"/>
        <style:text-properties fo:font-family="Arial" style:font-family-generic="swiss" style:font-pitch="variable" fo:font-size="100%"/>
      </text:list-level-style-bullet>
      <text:list-level-style-bullet text:level="7" text:bullet-char="•">
        <style:list-level-properties text:space-before="0in" text:min-label-width="0.28125in"/>
        <style:text-properties fo:font-family="Arial" style:font-family-generic="swiss" style:font-pitch="variable" fo:font-size="100%"/>
      </text:list-level-style-bullet>
      <text:list-level-style-bullet text:level="8" text:bullet-char="•">
        <style:list-level-properties text:space-before="0in" text:min-label-width="0.28125in"/>
        <style:text-properties fo:font-family="Arial" style:font-family-generic="swiss" style:font-pitch="variable" fo:font-size="100%"/>
      </text:list-level-style-bullet>
      <text:list-level-style-bullet text:level="9" text:bullet-char="•">
        <style:list-level-properties text:space-before="0in" text:min-label-width="0.28125in"/>
        <style:text-properties fo:font-family="Arial" style:font-family-generic="swiss" style:font-pitch="variable" fo:font-size="100%"/>
      </text:list-level-style-bullet>
    </text:list-style>
    <text:list-style style:name="a1630">
      <text:list-level-style-bullet text:level="1" text:bullet-char="•">
        <style:list-level-properties text:space-before="0in" text:min-label-width="0.28125in"/>
        <style:text-properties fo:font-family="Arial" style:font-family-generic="swiss" style:font-pitch="variable" fo:font-size="100%"/>
      </text:list-level-style-bullet>
      <text:list-level-style-bullet text:level="2" text:bullet-char="•">
        <style:list-level-properties text:space-before="0in" text:min-label-width="0.28125in"/>
        <style:text-properties fo:font-family="Arial" style:font-family-generic="swiss" style:font-pitch="variable" fo:font-size="100%"/>
      </text:list-level-style-bullet>
      <text:list-level-style-bullet text:level="3" text:bullet-char="•">
        <style:list-level-properties text:space-before="0in" text:min-label-width="0.28125in"/>
        <style:text-properties fo:font-family="Arial" style:font-family-generic="swiss" style:font-pitch="variable" fo:font-size="100%"/>
      </text:list-level-style-bullet>
      <text:list-level-style-bullet text:level="4" text:bullet-char="•">
        <style:list-level-properties text:space-before="0in" text:min-label-width="0.28125in"/>
        <style:text-properties fo:font-family="Arial" style:font-family-generic="swiss" style:font-pitch="variable" fo:font-size="100%"/>
      </text:list-level-style-bullet>
      <text:list-level-style-bullet text:level="5" text:bullet-char="•">
        <style:list-level-properties text:space-before="0in" text:min-label-width="0.28125in"/>
        <style:text-properties fo:font-family="Arial" style:font-family-generic="swiss" style:font-pitch="variable" fo:font-size="100%"/>
      </text:list-level-style-bullet>
      <text:list-level-style-bullet text:level="6" text:bullet-char="•">
        <style:list-level-properties text:space-before="0in" text:min-label-width="0.28125in"/>
        <style:text-properties fo:font-family="Arial" style:font-family-generic="swiss" style:font-pitch="variable" fo:font-size="100%"/>
      </text:list-level-style-bullet>
      <text:list-level-style-bullet text:level="7" text:bullet-char="•">
        <style:list-level-properties text:space-before="0in" text:min-label-width="0.28125in"/>
        <style:text-properties fo:font-family="Arial" style:font-family-generic="swiss" style:font-pitch="variable" fo:font-size="100%"/>
      </text:list-level-style-bullet>
      <text:list-level-style-bullet text:level="8" text:bullet-char="•">
        <style:list-level-properties text:space-before="0in" text:min-label-width="0.28125in"/>
        <style:text-properties fo:font-family="Arial" style:font-family-generic="swiss" style:font-pitch="variable" fo:font-size="100%"/>
      </text:list-level-style-bullet>
      <text:list-level-style-bullet text:level="9" text:bullet-char="•">
        <style:list-level-properties text:space-before="0in" text:min-label-width="0.28125in"/>
        <style:text-properties fo:font-family="Arial" style:font-family-generic="swiss" style:font-pitch="variable" fo:font-size="100%"/>
      </text:list-level-style-bullet>
    </text:list-style>
    <text:list-style style:name="a165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860"/>
    <text:list-style style:name="a1541">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867"/>
    <text:list-style style:name="a1548">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753"/>
    <text:list-style style:name="a1779"/>
    <text:list-style style:name="a1430"/>
    <text:list-style style:name="a1156"/>
    <text:list-style style:name="a108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32"/>
    <text:list-style style:name="a1829"/>
    <text:list-style style:name="a1682"/>
    <text:list-style style:name="a108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361">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435"/>
    <text:list-style style:name="a1734"/>
    <text:list-style style:name="a1112"/>
    <text:list-style style:name="a1809"/>
    <text:list-style style:name="a1686"/>
    <text:list-style style:name="a166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06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713"/>
    <text:list-style style:name="a1365">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59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41">
      <text:list-level-style-bullet text:level="1" text:bullet-char="•">
        <style:list-level-properties text:space-before="0in" text:min-label-width="0.28125in"/>
        <style:text-properties fo:font-family="Arial" style:font-family-generic="swiss" style:font-pitch="variable" fo:font-size="100%"/>
      </text:list-level-style-bullet>
      <text:list-level-style-bullet text:level="2" text:bullet-char="•">
        <style:list-level-properties text:space-before="0in" text:min-label-width="0.28125in"/>
        <style:text-properties fo:font-family="Arial" style:font-family-generic="swiss" style:font-pitch="variable" fo:font-size="100%"/>
      </text:list-level-style-bullet>
      <text:list-level-style-bullet text:level="3" text:bullet-char="•">
        <style:list-level-properties text:space-before="0in" text:min-label-width="0.28125in"/>
        <style:text-properties fo:font-family="Arial" style:font-family-generic="swiss" style:font-pitch="variable" fo:font-size="100%"/>
      </text:list-level-style-bullet>
      <text:list-level-style-bullet text:level="4" text:bullet-char="•">
        <style:list-level-properties text:space-before="0in" text:min-label-width="0.28125in"/>
        <style:text-properties fo:font-family="Arial" style:font-family-generic="swiss" style:font-pitch="variable" fo:font-size="100%"/>
      </text:list-level-style-bullet>
      <text:list-level-style-bullet text:level="5" text:bullet-char="•">
        <style:list-level-properties text:space-before="0in" text:min-label-width="0.28125in"/>
        <style:text-properties fo:font-family="Arial" style:font-family-generic="swiss" style:font-pitch="variable" fo:font-size="100%"/>
      </text:list-level-style-bullet>
      <text:list-level-style-bullet text:level="6" text:bullet-char="•">
        <style:list-level-properties text:space-before="0in" text:min-label-width="0.28125in"/>
        <style:text-properties fo:font-family="Arial" style:font-family-generic="swiss" style:font-pitch="variable" fo:font-size="100%"/>
      </text:list-level-style-bullet>
      <text:list-level-style-bullet text:level="7" text:bullet-char="•">
        <style:list-level-properties text:space-before="0in" text:min-label-width="0.28125in"/>
        <style:text-properties fo:font-family="Arial" style:font-family-generic="swiss" style:font-pitch="variable" fo:font-size="100%"/>
      </text:list-level-style-bullet>
      <text:list-level-style-bullet text:level="8" text:bullet-char="•">
        <style:list-level-properties text:space-before="0in" text:min-label-width="0.28125in"/>
        <style:text-properties fo:font-family="Arial" style:font-family-generic="swiss" style:font-pitch="variable" fo:font-size="100%"/>
      </text:list-level-style-bullet>
      <text:list-level-style-bullet text:level="9" text:bullet-char="•">
        <style:list-level-properties text:space-before="0in" text:min-label-width="0.28125in"/>
        <style:text-properties fo:font-family="Arial" style:font-family-generic="swiss" style:font-pitch="variable" fo:font-size="100%"/>
      </text:list-level-style-bullet>
    </text:list-style>
    <text:list-style style:name="a1117"/>
    <text:list-style style:name="a106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719"/>
    <text:list-style style:name="a1871"/>
    <text:list-style style:name="a1255">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160"/>
    <text:list-style style:name="a1259">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783"/>
    <text:list-style style:name="a1234">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835"/>
    <text:list-style style:name="a1690"/>
    <text:list-style style:name="a1813"/>
    <text:list-style style:name="a1839"/>
    <text:list-style style:name="a1217">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office:automatic-styles>
  <office:body>
    <office:presentation>
      <draw:page draw:name="Slide1" draw:style-name="a892" draw:master-page-name="Master1-Layout1-title-TITLE" presentation:presentation-page-layout-name="Master1-PPL1" draw:id="Slide-256">
        <draw:frame draw:id="id199" presentation:style-name="a900" draw:name="Google Shape;231;p42" svg:x="0.45833in" svg:y="3.17073in" svg:width="4.97703in" svg:height="1.69336in" presentation:class="title" presentation:placeholder="false">
          <draw:text-box>
            <text:p text:style-name="a899" text:class-names="" text:cond-style-name=""><text:span text:style-name="a893" text:class-names="">4</text:span><text:span text:style-name="a894" text:class-names="">月行政會報</text:span><text:span text:style-name="a895" text:class-names=""><text:line-break/></text:span><text:span text:style-name="a896" text:class-names="">輔導處</text:span><text:span text:style-name="a897" text:class-names=""><text:s text:c="1"/></text:span><text:span text:style-name="a898" text:class-names=""/></text:p>
          </draw:text-box>
          <svg:title/>
          <svg:desc/>
        </draw:frame>
        <draw:frame draw:id="id200" presentation:style-name="a903" draw:name="Google Shape;232;p42" svg:x="2.35883in" svg:y="4.8218in" svg:width="1.53591in" svg:height="0.54942in" presentation:class="subtitle" presentation:placeholder="false">
          <draw:text-box>
            <text:p text:style-name="a902" text:class-names="" text:cond-style-name=""><text:span text:style-name="a901" text:class-names="">1100412</text:span></text:p>
          </draw:text-box>
          <svg:title/>
          <svg:desc/>
        </draw:frame>
        <draw:custom-shape svg:width="1.41919in" svg:height="1.6484in" draw:id="id202" draw:style-name="a906" draw:transform="translate(-0.70959in -0.8242in) rotate(-4.51883) translate(4.78442in 2.49239in)" draw:name="Google Shape;233;p42">
          <svg:title/>
          <svg:desc/>
          <text:p text:style-name="a905" text:class-names="" text:cond-style-name="" text:id="id201"><text:span text:style-name="a904" text:class-names=""/></text:p>
          <draw:enhanced-geometry xmlns:dr3d="urn:oasis:names:tc:opendocument:xmlns:dr3d:1.0" draw:type="non-primitive" svg:viewBox="0 0 51495 59812" draw:enhanced-path="M 29796 11884 C 30642 11884 31487 11938 32326 12047 33266 13440 34016 14976 34457 16643 35695 21275 34290 27061 30361 30038 28419 31520 25840 32262 23245 32262 19398 32262 15517 30630 13633 27359 10168 21346 16193 16048 21229 13762 23919 12533 26860 11884 29796 11884 Z M 12819 1 C 11152 1 9490 112 7858 320 5858 570 3894 987 1941 1582 1314 1783 1404 2773 2095 2773 2099 2773 2103 2773 2108 2773 4678 2676 7262 2538 9831 2538 14248 2538 18624 2946 22825 4677 25003 5582 27135 6844 28968 8392 26575 8464 24170 8904 21896 9702 15574 11916 8061 17405 9168 25013 10180 31888 16821 35380 23226 35380 24208 35380 25185 35298 26134 35134 32778 33967 37172 28288 37886 21787 38219 18703 37624 15750 36374 13071 L 36374 13071 C 37172 13369 37922 13726 38672 14131 43684 16917 47185 21942 47494 27740 47804 33645 45363 39420 41101 43468 36100 48219 29206 50659 22408 51076 21684 51120 20958 51142 20231 51142 15592 51142 10948 50221 6953 47957 7501 47897 8037 47861 8549 47838 10763 47766 12978 47647 15181 47576 16002 47540 16109 46456 15383 46183 13180 45373 11097 44730 8751 44325 7183 44051 5272 43565 3529 43565 2929 43565 2349 43622 1810 43766 512 44099 0 45468 334 46576 298 46921 393 47290 631 47635 738 48088 881 48552 1036 49028 1405 50338 1762 51648 2179 52945 2905 55148 3548 57851 5156 59577 5304 59738 5504 59812 5705 59812 6055 59812 6406 59590 6489 59220 7061 56898 6275 54219 5822 51933 5799 51779 5763 51636 5739 51469 L 5739 51469 C 10071 53822 15177 54799 20107 54799 20366 54799 20625 54796 20884 54791 28159 54660 35624 52541 41398 48004 46911 43670 50626 36991 51042 29954 51495 22894 48101 16334 42363 12274 39731 10404 36719 9214 33600 8702 32445 7333 31123 6094 29683 5023 24840 1437 18803 1 12819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495"/>
            <draw:equation draw:name="f7" draw:formula="?f4 / 59812"/>
            <draw:equation draw:name="f8" draw:formula="?f0 / ?f6"/>
            <draw:equation draw:name="f9" draw:formula="?f1 / ?f6"/>
            <draw:equation draw:name="f10" draw:formula="?f2 / ?f7"/>
            <draw:equation draw:name="f11" draw:formula="?f3 / ?f7"/>
          </draw:enhanced-geometry>
        </draw:custom-shape>
        <draw:g draw:name="Google Shape;234;p42" draw:id="id203">
          <svg:title/>
          <svg:desc/>
          <draw:custom-shape svg:x="6.04381in" svg:y="1.27243in" svg:width="0.25591in" svg:height="0.25563in" draw:id="id249" draw:style-name="a1032" draw:name="Google Shape;235;p42">
            <svg:title/>
            <svg:desc/>
            <text:p text:style-name="a1031" text:class-names="" text:cond-style-name=""><text:span text:style-name="a1030" text:class-names=""/></text:p>
            <draw:enhanced-geometry xmlns:dr3d="urn:oasis:names:tc:opendocument:xmlns:dr3d:1.0" draw:type="non-primitive" svg:viewBox="0 0 11109 11097" draw:enhanced-path="M 5561 0 C 2489 0 0 2477 0 5549 0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09"/>
              <draw:equation draw:name="f7" draw:formula="?f4 / 11097"/>
              <draw:equation draw:name="f8" draw:formula="?f0 / ?f6"/>
              <draw:equation draw:name="f9" draw:formula="?f1 / ?f6"/>
              <draw:equation draw:name="f10" draw:formula="?f2 / ?f7"/>
              <draw:equation draw:name="f11" draw:formula="?f3 / ?f7"/>
            </draw:enhanced-geometry>
          </draw:custom-shape>
          <draw:custom-shape svg:x="6.11128in" svg:y="1.07687in" svg:width="0.35245in" svg:height="0.35245in" draw:id="id250" draw:style-name="a1035" draw:name="Google Shape;236;p42">
            <svg:title/>
            <svg:desc/>
            <text:p text:style-name="a1034" text:class-names="" text:cond-style-name=""><text:span text:style-name="a1033" text:class-names=""/></text:p>
            <draw:enhanced-geometry xmlns:dr3d="urn:oasis:names:tc:opendocument:xmlns:dr3d:1.0" draw:type="non-primitive" svg:viewBox="0 0 15300 15300" draw:enhanced-path="M 7656 0 C 3429 0 0 3429 0 7644 0 11871 3429 15300 7656 15300 11883 15300 15300 11871 15300 7644 15300 3429 11883 0 765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300"/>
              <draw:equation draw:name="f7" draw:formula="?f4 / 15300"/>
              <draw:equation draw:name="f8" draw:formula="?f0 / ?f6"/>
              <draw:equation draw:name="f9" draw:formula="?f1 / ?f6"/>
              <draw:equation draw:name="f10" draw:formula="?f2 / ?f7"/>
              <draw:equation draw:name="f11" draw:formula="?f3 / ?f7"/>
            </draw:enhanced-geometry>
          </draw:custom-shape>
          <draw:custom-shape svg:x="6.37348in" svg:y="1.15559in" svg:width="0.25922in" svg:height="0.2592in" draw:id="id251" draw:style-name="a1038" draw:name="Google Shape;237;p42">
            <svg:title/>
            <svg:desc/>
            <text:p text:style-name="a1037" text:class-names="" text:cond-style-name=""><text:span text:style-name="a1036" text:class-names=""/></text:p>
            <draw:enhanced-geometry xmlns:dr3d="urn:oasis:names:tc:opendocument:xmlns:dr3d:1.0" draw:type="non-primitive" svg:viewBox="0 0 11253 11252" draw:enhanced-path="M 5621 0 C 2513 0 1 2524 1 5632 1 8740 2513 11252 5621 11252 8728 11252 11252 8740 11252 5632 11252 2524 8728 0 562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253"/>
              <draw:equation draw:name="f7" draw:formula="?f4 / 11252"/>
              <draw:equation draw:name="f8" draw:formula="?f0 / ?f6"/>
              <draw:equation draw:name="f9" draw:formula="?f1 / ?f6"/>
              <draw:equation draw:name="f10" draw:formula="?f2 / ?f7"/>
              <draw:equation draw:name="f11" draw:formula="?f3 / ?f7"/>
            </draw:enhanced-geometry>
          </draw:custom-shape>
          <draw:custom-shape svg:x="6.51693in" svg:y="1.27243in" svg:width="0.25593in" svg:height="0.25563in" draw:id="id252" draw:style-name="a1041" draw:name="Google Shape;238;p42">
            <svg:title/>
            <svg:desc/>
            <text:p text:style-name="a1040" text:class-names="" text:cond-style-name=""><text:span text:style-name="a1039" text:class-names=""/></text:p>
            <draw:enhanced-geometry xmlns:dr3d="urn:oasis:names:tc:opendocument:xmlns:dr3d:1.0" draw:type="non-primitive" svg:viewBox="0 0 11110 11097" draw:enhanced-path="M 5561 0 C 2489 0 1 2477 1 5549 1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10"/>
              <draw:equation draw:name="f7" draw:formula="?f4 / 11097"/>
              <draw:equation draw:name="f8" draw:formula="?f0 / ?f6"/>
              <draw:equation draw:name="f9" draw:formula="?f1 / ?f6"/>
              <draw:equation draw:name="f10" draw:formula="?f2 / ?f7"/>
              <draw:equation draw:name="f11" draw:formula="?f3 / ?f7"/>
            </draw:enhanced-geometry>
          </draw:custom-shape>
          <draw:custom-shape svg:x="6.17189in" svg:y="1.27215in" svg:width="0.46574in" svg:height="0.25591in" draw:id="id253" draw:style-name="a1044" draw:name="Google Shape;239;p42">
            <svg:title/>
            <svg:desc/>
            <text:p text:style-name="a1043" text:class-names="" text:cond-style-name=""><text:span text:style-name="a1042" text:class-names=""/></text:p>
            <draw:enhanced-geometry xmlns:dr3d="urn:oasis:names:tc:opendocument:xmlns:dr3d:1.0" draw:type="non-primitive" svg:viewBox="0 0 20218 11109" draw:enhanced-path="M 1 0 L 1 11109 20217 11109 2021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0218"/>
              <draw:equation draw:name="f7" draw:formula="?f4 / 11109"/>
              <draw:equation draw:name="f8" draw:formula="?f0 / ?f6"/>
              <draw:equation draw:name="f9" draw:formula="?f1 / ?f6"/>
              <draw:equation draw:name="f10" draw:formula="?f2 / ?f7"/>
              <draw:equation draw:name="f11" draw:formula="?f3 / ?f7"/>
            </draw:enhanced-geometry>
          </draw:custom-shape>
        </draw:g>
        <draw:g draw:name="Google Shape;240;p42" draw:id="id204">
          <svg:title/>
          <svg:desc/>
          <draw:g draw:name="Google Shape;241;p42" draw:id="id215">
            <svg:title/>
            <svg:desc/>
            <draw:custom-shape svg:x="8.70927in" svg:y="1.0687in" svg:width="0.59826in" svg:height="1.9026in" draw:id="id243" draw:style-name="a1014" draw:name="Google Shape;242;p42">
              <svg:title/>
              <svg:desc/>
              <text:p text:style-name="a1013" text:class-names="" text:cond-style-name=""><text:span text:style-name="a1012" text:class-names=""/></text:p>
              <draw:enhanced-geometry xmlns:dr3d="urn:oasis:names:tc:opendocument:xmlns:dr3d:1.0" draw:type="non-primitive" svg:viewBox="0 0 17789 56573" draw:enhanced-path="M 12630 1 C 10864 1 8851 1250 7287 3816 2394 11853 1 48071 584 56572 L 786 56239 C 882 55786 1072 55322 1263 54882 3572 48333 15014 20782 16479 13174 17050 9817 17789 4899 15729 1804 14975 609 13863 1 1263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89"/>
                <draw:equation draw:name="f7" draw:formula="?f4 / 56573"/>
                <draw:equation draw:name="f8" draw:formula="?f0 / ?f6"/>
                <draw:equation draw:name="f9" draw:formula="?f1 / ?f6"/>
                <draw:equation draw:name="f10" draw:formula="?f2 / ?f7"/>
                <draw:equation draw:name="f11" draw:formula="?f3 / ?f7"/>
              </draw:enhanced-geometry>
            </draw:custom-shape>
            <draw:custom-shape svg:x="8.73768in" svg:y="1.07008in" svg:width="0.40966in" svg:height="1.90203in" draw:id="id244" draw:style-name="a1017" draw:name="Google Shape;243;p42">
              <svg:title/>
              <svg:desc/>
              <text:p text:style-name="a1016" text:class-names="" text:cond-style-name=""><text:span text:style-name="a1015" text:class-names=""/></text:p>
              <draw:enhanced-geometry xmlns:dr3d="urn:oasis:names:tc:opendocument:xmlns:dr3d:1.0" draw:type="non-primitive" svg:viewBox="0 0 12181 56556" draw:enhanced-path="F M 12181 1 C 12181 1 2727 33969 1 565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81"/>
                <draw:equation draw:name="f7" draw:formula="?f4 / 56556"/>
                <draw:equation draw:name="f8" draw:formula="?f0 / ?f6"/>
                <draw:equation draw:name="f9" draw:formula="?f1 / ?f6"/>
                <draw:equation draw:name="f10" draw:formula="?f2 / ?f7"/>
                <draw:equation draw:name="f11" draw:formula="?f3 / ?f7"/>
              </draw:enhanced-geometry>
            </draw:custom-shape>
            <draw:custom-shape svg:x="8.60716in" svg:y="1.73703in" svg:width="1.38586in" svg:height="1.44771in" draw:id="id245" draw:style-name="a1020" draw:name="Google Shape;244;p42">
              <svg:title/>
              <svg:desc/>
              <text:p text:style-name="a1019" text:class-names="" text:cond-style-name=""><text:span text:style-name="a1018" text:class-names=""/></text:p>
              <draw:enhanced-geometry xmlns:dr3d="urn:oasis:names:tc:opendocument:xmlns:dr3d:1.0" draw:type="non-primitive" svg:viewBox="0 0 41208 43047" draw:enhanced-path="M 36871 0 C 35658 0 34252 358 32755 1148 24432 5554 3858 35450 0 43046 L 358 42868 C 655 42522 1060 42225 1453 41939 6763 37486 30707 19674 35850 13888 38065 11292 41208 7447 41029 3732 40974 1449 39313 0 368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8"/>
                <draw:equation draw:name="f7" draw:formula="?f4 / 43047"/>
                <draw:equation draw:name="f8" draw:formula="?f0 / ?f6"/>
                <draw:equation draw:name="f9" draw:formula="?f1 / ?f6"/>
                <draw:equation draw:name="f10" draw:formula="?f2 / ?f7"/>
                <draw:equation draw:name="f11" draw:formula="?f3 / ?f7"/>
              </draw:enhanced-geometry>
            </draw:custom-shape>
            <draw:custom-shape svg:x="8.61476in" svg:y="1.76521in" svg:width="1.32462in" svg:height="1.42474in" draw:id="id246" draw:style-name="a1023" draw:name="Google Shape;245;p42">
              <svg:title/>
              <svg:desc/>
              <text:p text:style-name="a1022" text:class-names="" text:cond-style-name=""><text:span text:style-name="a1021" text:class-names=""/></text:p>
              <draw:enhanced-geometry xmlns:dr3d="urn:oasis:names:tc:opendocument:xmlns:dr3d:1.0" draw:type="non-primitive" svg:viewBox="0 0 39387 42364" draw:enhanced-path="F M 39387 1 C 39387 1 13895 24361 1 4236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9387"/>
                <draw:equation draw:name="f7" draw:formula="?f4 / 42364"/>
                <draw:equation draw:name="f8" draw:formula="?f0 / ?f6"/>
                <draw:equation draw:name="f9" draw:formula="?f1 / ?f6"/>
                <draw:equation draw:name="f10" draw:formula="?f2 / ?f7"/>
                <draw:equation draw:name="f11" draw:formula="?f3 / ?f7"/>
              </draw:enhanced-geometry>
            </draw:custom-shape>
            <draw:custom-shape svg:x="8.67123in" svg:y="0.89819in" svg:width="1.2998in" svg:height="2.28734in" draw:id="id247" draw:style-name="a1026" draw:name="Google Shape;246;p42">
              <svg:title/>
              <svg:desc/>
              <text:p text:style-name="a1025" text:class-names="" text:cond-style-name=""><text:span text:style-name="a1024" text:class-names=""/></text:p>
              <draw:enhanced-geometry xmlns:dr3d="urn:oasis:names:tc:opendocument:xmlns:dr3d:1.0" draw:type="non-primitive" svg:viewBox="0 0 38649 68013" draw:enhanced-path="M 32387 0 C 30375 0 27994 1029 25706 3254 16860 11874 2036 57047 0 68012 L 370 67643 C 643 67107 1024 66583 1429 66083 6477 58523 29957 27293 34290 18113 36136 14053 38648 8052 37053 3457 36338 1226 34582 0 3238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8649"/>
                <draw:equation draw:name="f7" draw:formula="?f4 / 68013"/>
                <draw:equation draw:name="f8" draw:formula="?f0 / ?f6"/>
                <draw:equation draw:name="f9" draw:formula="?f1 / ?f6"/>
                <draw:equation draw:name="f10" draw:formula="?f2 / ?f7"/>
                <draw:equation draw:name="f11" draw:formula="?f3 / ?f7"/>
              </draw:enhanced-geometry>
            </draw:custom-shape>
            <draw:custom-shape svg:x="8.67563in" svg:y="0.91833in" svg:width="1.16565in" svg:height="2.27358in" draw:id="id248" draw:style-name="a1029" draw:name="Google Shape;247;p42">
              <svg:title/>
              <svg:desc/>
              <text:p text:style-name="a1028" text:class-names="" text:cond-style-name=""><text:span text:style-name="a1027" text:class-names=""/></text:p>
              <draw:enhanced-geometry xmlns:dr3d="urn:oasis:names:tc:opendocument:xmlns:dr3d:1.0" draw:type="non-primitive" svg:viewBox="0 0 34660 67604" draw:enhanced-path="F M 34660 0 C 34660 0 18646 20657 0 6760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4660"/>
                <draw:equation draw:name="f7" draw:formula="?f4 / 67604"/>
                <draw:equation draw:name="f8" draw:formula="?f0 / ?f6"/>
                <draw:equation draw:name="f9" draw:formula="?f1 / ?f6"/>
                <draw:equation draw:name="f10" draw:formula="?f2 / ?f7"/>
                <draw:equation draw:name="f11" draw:formula="?f3 / ?f7"/>
              </draw:enhanced-geometry>
            </draw:custom-shape>
          </draw:g>
          <draw:g draw:name="Google Shape;248;p42" draw:id="id216">
            <svg:title/>
            <svg:desc/>
            <draw:custom-shape svg:x="7.01467in" svg:y="4.32673in" svg:width="1.72382in" svg:height="0.28835in" draw:id="id217" draw:style-name="a936" draw:name="Google Shape;249;p42">
              <svg:title/>
              <svg:desc/>
              <text:p text:style-name="a935" text:class-names="" text:cond-style-name=""><text:span text:style-name="a934" text:class-names=""/></text:p>
              <draw:enhanced-geometry xmlns:dr3d="urn:oasis:names:tc:opendocument:xmlns:dr3d:1.0" draw:type="non-primitive" svg:viewBox="0 0 51257 8574" draw:enhanced-path="M 25634 1 C 11478 1 0 1918 0 4287 0 6656 11478 8573 25634 8573 39791 8573 51257 6656 51257 4287 51257 1918 39791 1 2563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257"/>
                <draw:equation draw:name="f7" draw:formula="?f4 / 8574"/>
                <draw:equation draw:name="f8" draw:formula="?f0 / ?f6"/>
                <draw:equation draw:name="f9" draw:formula="?f1 / ?f6"/>
                <draw:equation draw:name="f10" draw:formula="?f2 / ?f7"/>
                <draw:equation draw:name="f11" draw:formula="?f3 / ?f7"/>
              </draw:enhanced-geometry>
            </draw:custom-shape>
            <draw:custom-shape svg:x="7.59088in" svg:y="4.30191in" svg:width="0.52938in" svg:height="0.18191in" draw:id="id218" draw:style-name="a939" draw:name="Google Shape;250;p42">
              <svg:title/>
              <svg:desc/>
              <text:p text:style-name="a938" text:class-names="" text:cond-style-name=""><text:span text:style-name="a937" text:class-names=""/></text:p>
              <draw:enhanced-geometry xmlns:dr3d="urn:oasis:names:tc:opendocument:xmlns:dr3d:1.0" draw:type="non-primitive" svg:viewBox="0 0 15741 5409" draw:enhanced-path="M 14859 1 L 6120 36 C 3322 1489 0 4739 2227 5073 3505 5310 5109 5408 6756 5408 10893 5408 15300 4788 15479 4192 15740 3358 14859 1 1485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741"/>
                <draw:equation draw:name="f7" draw:formula="?f4 / 5409"/>
                <draw:equation draw:name="f8" draw:formula="?f0 / ?f6"/>
                <draw:equation draw:name="f9" draw:formula="?f1 / ?f6"/>
                <draw:equation draw:name="f10" draw:formula="?f2 / ?f7"/>
                <draw:equation draw:name="f11" draw:formula="?f3 / ?f7"/>
              </draw:enhanced-geometry>
            </draw:custom-shape>
            <draw:custom-shape svg:x="9.45807in" svg:y="2.76212in" svg:width="0.36789in" svg:height="0.4105in" draw:id="id219" draw:style-name="a942" draw:name="Google Shape;251;p42">
              <svg:title/>
              <svg:desc/>
              <text:p text:style-name="a941" text:class-names="" text:cond-style-name=""><text:span text:style-name="a940" text:class-names=""/></text:p>
              <draw:enhanced-geometry xmlns:dr3d="urn:oasis:names:tc:opendocument:xmlns:dr3d:1.0" draw:type="non-primitive" svg:viewBox="0 0 10939 12206" draw:enhanced-path="M 3384 1 C 3371 1 3358 2 3346 5 2501 208 0 2625 0 2625 L 4346 10197 C 6007 11286 8397 12205 9735 12205 10517 12205 10939 11891 10644 11114 9154 6853 4331 1 338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939"/>
                <draw:equation draw:name="f7" draw:formula="?f4 / 12206"/>
                <draw:equation draw:name="f8" draw:formula="?f0 / ?f6"/>
                <draw:equation draw:name="f9" draw:formula="?f1 / ?f6"/>
                <draw:equation draw:name="f10" draw:formula="?f2 / ?f7"/>
                <draw:equation draw:name="f11" draw:formula="?f3 / ?f7"/>
              </draw:enhanced-geometry>
            </draw:custom-shape>
            <draw:custom-shape svg:x="7.26254in" svg:y="2.01069in" svg:width="0.836in" svg:height="0.60966in" draw:id="id220" draw:style-name="a945" draw:name="Google Shape;252;p42">
              <svg:title/>
              <svg:desc/>
              <text:p text:style-name="a944" text:class-names="" text:cond-style-name=""><text:span text:style-name="a943" text:class-names=""/></text:p>
              <draw:enhanced-geometry xmlns:dr3d="urn:oasis:names:tc:opendocument:xmlns:dr3d:1.0" draw:type="non-primitive" svg:viewBox="0 0 24858 18128" draw:enhanced-path="M 22027 0 L 18276 1727 C 15943 9871 7549 14038 0 16050 L 1715 17669 C 2586 17980 3572 18127 4630 18127 12677 18127 24858 9608 2202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4858"/>
                <draw:equation draw:name="f7" draw:formula="?f4 / 18128"/>
                <draw:equation draw:name="f8" draw:formula="?f0 / ?f6"/>
                <draw:equation draw:name="f9" draw:formula="?f1 / ?f6"/>
                <draw:equation draw:name="f10" draw:formula="?f2 / ?f7"/>
                <draw:equation draw:name="f11" draw:formula="?f3 / ?f7"/>
              </draw:enhanced-geometry>
            </draw:custom-shape>
            <draw:custom-shape svg:x="7.77935in" svg:y="1.92597in" svg:width="0.92192in" svg:height="0.70938in" draw:id="id221" draw:style-name="a948" draw:name="Google Shape;253;p42">
              <svg:title/>
              <svg:desc/>
              <text:p text:style-name="a947" text:class-names="" text:cond-style-name=""><text:span text:style-name="a946" text:class-names=""/></text:p>
              <draw:enhanced-geometry xmlns:dr3d="urn:oasis:names:tc:opendocument:xmlns:dr3d:1.0" draw:type="non-primitive" svg:viewBox="0 0 27413 21093" draw:enhanced-path="M 9214 0 C 5165 0 0 1618 873 6889 1481 10544 5029 13223 6160 15140 7243 16973 5755 18676 5493 20557 L 26865 21093 C 27412 10544 21150 1472 11029 114 10472 41 9857 0 921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413"/>
                <draw:equation draw:name="f7" draw:formula="?f4 / 21093"/>
                <draw:equation draw:name="f8" draw:formula="?f0 / ?f6"/>
                <draw:equation draw:name="f9" draw:formula="?f1 / ?f6"/>
                <draw:equation draw:name="f10" draw:formula="?f2 / ?f7"/>
                <draw:equation draw:name="f11" draw:formula="?f3 / ?f7"/>
              </draw:enhanced-geometry>
            </draw:custom-shape>
            <draw:custom-shape svg:x="7.61772in" svg:y="2.42624in" svg:width="2.1324in" svg:height="1.9175in" draw:id="id222" draw:style-name="a951" draw:name="Google Shape;254;p42">
              <svg:title/>
              <svg:desc/>
              <text:p text:style-name="a950" text:class-names="" text:cond-style-name=""><text:span text:style-name="a949" text:class-names=""/></text:p>
              <draw:enhanced-geometry xmlns:dr3d="urn:oasis:names:tc:opendocument:xmlns:dr3d:1.0" draw:type="non-primitive" svg:viewBox="0 0 63406 57016" draw:enhanced-path="M 30138 1 C 27580 1 22003 3307 17871 4063 17066 4212 16353 4275 15724 4275 12328 4275 11371 2444 11371 2444 9882 5706 2977 27435 2834 29459 2703 31495 0 53093 0 55534 0 56597 2773 57016 5927 57016 10014 57016 14740 56311 14895 55391 15157 53771 12740 31364 13276 28649 13823 25947 20003 15386 20657 13957 20670 13932 20688 13919 20713 13919 21531 13919 29030 27495 32278 29471 32833 29811 33994 29954 35546 29954 42960 29954 59300 26700 61210 26149 63406 25504 57274 11398 54791 11398 54662 11398 54543 11436 54436 11516 52471 12995 42374 17909 39201 17909 38874 17909 38621 17857 38457 17743 36695 16517 32766 2170 31409 682 31210 199 30764 1 301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406"/>
                <draw:equation draw:name="f7" draw:formula="?f4 / 57016"/>
                <draw:equation draw:name="f8" draw:formula="?f0 / ?f6"/>
                <draw:equation draw:name="f9" draw:formula="?f1 / ?f6"/>
                <draw:equation draw:name="f10" draw:formula="?f2 / ?f7"/>
                <draw:equation draw:name="f11" draw:formula="?f3 / ?f7"/>
              </draw:enhanced-geometry>
            </draw:custom-shape>
            <draw:custom-shape svg:x="7.64254in" svg:y="1.85447in" svg:width="0.28993in" svg:height="0.20548in" draw:id="id223" draw:style-name="a954" draw:name="Google Shape;255;p42">
              <svg:title/>
              <svg:desc/>
              <text:p text:style-name="a953" text:class-names="" text:cond-style-name=""><text:span text:style-name="a952" text:class-names=""/></text:p>
              <draw:enhanced-geometry xmlns:dr3d="urn:oasis:names:tc:opendocument:xmlns:dr3d:1.0" draw:type="non-primitive" svg:viewBox="0 0 8621 6110" draw:enhanced-path="M 3371 0 C 3129 0 2864 49 2572 157 1084 692 0 2324 953 3740 1427 4367 2870 5842 3861 5842 4264 5842 4593 5598 4751 4955 5060 5348 5132 5729 5156 6110 6775 5836 8620 4812 8466 2978 L 8466 2978 C 8046 3142 7565 3425 7083 3425 6580 3425 6075 3118 5632 2050 5123 1041 4493 0 33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21"/>
                <draw:equation draw:name="f7" draw:formula="?f4 / 6110"/>
                <draw:equation draw:name="f8" draw:formula="?f0 / ?f6"/>
                <draw:equation draw:name="f9" draw:formula="?f1 / ?f6"/>
                <draw:equation draw:name="f10" draw:formula="?f2 / ?f7"/>
                <draw:equation draw:name="f11" draw:formula="?f3 / ?f7"/>
              </draw:enhanced-geometry>
            </draw:custom-shape>
            <draw:custom-shape svg:x="7.57447in" svg:y="1.76353in" svg:width="0.32195in" svg:height="0.22805in" draw:id="id224" draw:style-name="a957" draw:name="Google Shape;256;p42">
              <svg:title/>
              <svg:desc/>
              <text:p text:style-name="a956" text:class-names="" text:cond-style-name=""><text:span text:style-name="a955" text:class-names=""/></text:p>
              <draw:enhanced-geometry xmlns:dr3d="urn:oasis:names:tc:opendocument:xmlns:dr3d:1.0" draw:type="non-primitive" svg:viewBox="0 0 9573 6781" draw:enhanced-path="M 5947 5209 C 5964 5237 5986 5264 6013 5289 L 5994 5261 5994 5261 C 5995 5259 5995 5253 5989 5242 5975 5231 5961 5220 5947 5209 Z M 7938 5345 L 7938 5345 C 7935 5347 7933 5348 7930 5349 L 7954 5349 C 7948 5348 7943 5346 7938 5345 Z M 6640 5718 L 6640 5718 C 6633 5722 6627 5726 6620 5730 6625 5728 6632 5723 6640 5718 Z M 4349 0 C 3736 0 3187 221 2727 765 2453 1099 2274 1480 2334 1896 2207 1586 2013 1444 1799 1444 1612 1444 1410 1553 1227 1753 0 3039 810 5742 2179 6563 2480 6744 2790 6781 3108 6781 3167 6781 3226 6780 3286 6778 2751 6123 2965 5123 3560 4539 3772 4344 4021 4263 4275 4263 4593 4263 4920 4390 5191 4575 5451 4767 5690 5002 5947 5209 L 5947 5209 C 5814 4989 5960 4706 6236 4706 6241 4706 6246 4706 6251 4706 6727 4730 6882 5289 6727 5647 6718 5656 6670 5696 6640 5718 L 6640 5718 C 6989 5496 7255 5306 7630 5306 7725 5306 7826 5318 7938 5345 L 7938 5345 C 8804 4951 9573 4119 9501 3111 9406 2277 8704 1396 7894 1253 7812 1235 7733 1226 7656 1226 7342 1226 7067 1369 6799 1551 6668 670 5953 313 5156 110 4877 40 4607 0 43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573"/>
                <draw:equation draw:name="f7" draw:formula="?f4 / 6781"/>
                <draw:equation draw:name="f8" draw:formula="?f0 / ?f6"/>
                <draw:equation draw:name="f9" draw:formula="?f1 / ?f6"/>
                <draw:equation draw:name="f10" draw:formula="?f2 / ?f7"/>
                <draw:equation draw:name="f11" draw:formula="?f3 / ?f7"/>
              </draw:enhanced-geometry>
            </draw:custom-shape>
            <draw:custom-shape svg:x="8.08661in" svg:y="2.78031in" svg:width="0.22587in" svg:height="0.54539in" draw:id="id225" draw:style-name="a960" draw:name="Google Shape;257;p42">
              <svg:title/>
              <svg:desc/>
              <text:p text:style-name="a959" text:class-names="" text:cond-style-name=""><text:span text:style-name="a958" text:class-names=""/></text:p>
              <draw:enhanced-geometry xmlns:dr3d="urn:oasis:names:tc:opendocument:xmlns:dr3d:1.0" draw:type="non-primitive" svg:viewBox="0 0 6716 16217" draw:enhanced-path="M 4275 0 L 0 16216 6715 3417 42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16"/>
                <draw:equation draw:name="f7" draw:formula="?f4 / 16217"/>
                <draw:equation draw:name="f8" draw:formula="?f0 / ?f6"/>
                <draw:equation draw:name="f9" draw:formula="?f1 / ?f6"/>
                <draw:equation draw:name="f10" draw:formula="?f2 / ?f7"/>
                <draw:equation draw:name="f11" draw:formula="?f3 / ?f7"/>
              </draw:enhanced-geometry>
            </draw:custom-shape>
            <draw:custom-shape svg:x="7.26933in" svg:y="2.59571in" svg:width="1.10198in" svg:height="0.21927in" draw:id="id226" draw:style-name="a963" draw:name="Google Shape;258;p42">
              <svg:title/>
              <svg:desc/>
              <text:p text:style-name="a962" text:class-names="" text:cond-style-name=""><text:span text:style-name="a961" text:class-names=""/></text:p>
              <draw:enhanced-geometry xmlns:dr3d="urn:oasis:names:tc:opendocument:xmlns:dr3d:1.0" draw:type="non-primitive" svg:viewBox="0 0 32767 6520" draw:enhanced-path="M 28228 2471 C 28751 2471 29287 2608 29707 2882 30516 3417 30600 4263 29862 4787 29509 5041 29029 5166 28534 5166 28010 5166 27468 5026 27040 4751 26218 4215 26147 3370 26873 2846 27240 2596 27728 2471 28228 2471 Z M 215 0 L 1 3203 20610 4870 C 22337 5013 24885 5751 26992 6299 27028 6322 27064 6322 27099 6334 27582 6457 28087 6519 28585 6519 29588 6519 30567 6268 31290 5751 32767 4715 32636 3001 30969 1917 30112 1361 29026 1091 27965 1091 27640 1091 27317 1117 27004 1167 25427 1445 23755 1680 21973 1680 21468 1680 20955 1662 20432 1620 L 21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767"/>
                <draw:equation draw:name="f7" draw:formula="?f4 / 6520"/>
                <draw:equation draw:name="f8" draw:formula="?f0 / ?f6"/>
                <draw:equation draw:name="f9" draw:formula="?f1 / ?f6"/>
                <draw:equation draw:name="f10" draw:formula="?f2 / ?f7"/>
                <draw:equation draw:name="f11" draw:formula="?f3 / ?f7"/>
              </draw:enhanced-geometry>
            </draw:custom-shape>
            <draw:custom-shape svg:x="6.35758in" svg:y="2.27328in" svg:width="0.94782in" svg:height="0.61924in" draw:id="id227" draw:style-name="a966" draw:name="Google Shape;259;p42">
              <svg:title/>
              <svg:desc/>
              <text:p text:style-name="a965" text:class-names="" text:cond-style-name=""><text:span text:style-name="a964" text:class-names=""/></text:p>
              <draw:enhanced-geometry xmlns:dr3d="urn:oasis:names:tc:opendocument:xmlns:dr3d:1.0" draw:type="non-primitive" svg:viewBox="0 0 28183 18413" draw:enhanced-path="M 13023 1922 C 13654 1922 14300 1960 14954 2039 20908 2753 25396 6563 24968 10552 24578 14075 20520 16390 15475 16390 14809 16390 14125 16350 13430 16267 7477 15552 2965 11945 3393 7956 3786 4406 7922 1922 13023 1922 Z M 11179 0 C 5637 0 1488 1676 965 5730 0 13183 5775 17374 13204 18267 14021 18365 14825 18412 15612 18412 21985 18412 27170 15303 27646 10873 28182 5908 22598 1146 15157 253 13776 87 12441 0 1117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183"/>
                <draw:equation draw:name="f7" draw:formula="?f4 / 18413"/>
                <draw:equation draw:name="f8" draw:formula="?f0 / ?f6"/>
                <draw:equation draw:name="f9" draw:formula="?f1 / ?f6"/>
                <draw:equation draw:name="f10" draw:formula="?f2 / ?f7"/>
                <draw:equation draw:name="f11" draw:formula="?f3 / ?f7"/>
              </draw:enhanced-geometry>
            </draw:custom-shape>
            <draw:custom-shape svg:x="7.26654in" svg:y="2.52283in" svg:width="0.09094in" svg:height="0.11774in" draw:id="id228" draw:style-name="a969" draw:name="Google Shape;260;p42">
              <svg:title/>
              <svg:desc/>
              <text:p text:style-name="a968" text:class-names="" text:cond-style-name=""><text:span text:style-name="a967" text:class-names=""/></text:p>
              <draw:enhanced-geometry xmlns:dr3d="urn:oasis:names:tc:opendocument:xmlns:dr3d:1.0" draw:type="non-primitive" svg:viewBox="0 0 2704 3501" draw:enhanced-path="M 346 0 L 0 3215 2350 3500 2350 3500 C 1331 3369 1714 295 2650 295 2668 295 2685 296 2703 298 L 346 0 Z M 2350 3500 C 2353 3500 2355 3500 2358 3501 L 2350 35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04"/>
                <draw:equation draw:name="f7" draw:formula="?f4 / 3501"/>
                <draw:equation draw:name="f8" draw:formula="?f0 / ?f6"/>
                <draw:equation draw:name="f9" draw:formula="?f1 / ?f6"/>
                <draw:equation draw:name="f10" draw:formula="?f2 / ?f7"/>
                <draw:equation draw:name="f11" draw:formula="?f3 / ?f7"/>
              </draw:enhanced-geometry>
            </draw:custom-shape>
            <draw:custom-shape svg:x="6.37238in" svg:y="2.21174in" svg:width="0.94143in" svg:height="0.61592in" draw:id="id229" draw:style-name="a972" draw:name="Google Shape;261;p42">
              <svg:title/>
              <svg:desc/>
              <text:p text:style-name="a971" text:class-names="" text:cond-style-name=""><text:span text:style-name="a970" text:class-names=""/></text:p>
              <draw:enhanced-geometry xmlns:dr3d="urn:oasis:names:tc:opendocument:xmlns:dr3d:1.0" draw:type="non-primitive" svg:viewBox="0 0 27993 18314" draw:enhanced-path="M 12582 0 C 6192 0 1013 3111 525 7536 1 12525 5585 17275 13014 18168 13830 18266 14634 18313 15419 18313 21802 18313 26979 15195 27457 10774 27992 5786 22396 1035 14967 142 14158 46 13361 0 1258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4"/>
                <draw:equation draw:name="f8" draw:formula="?f0 / ?f6"/>
                <draw:equation draw:name="f9" draw:formula="?f1 / ?f6"/>
                <draw:equation draw:name="f10" draw:formula="?f2 / ?f7"/>
                <draw:equation draw:name="f11" draw:formula="?f3 / ?f7"/>
              </draw:enhanced-geometry>
            </draw:custom-shape>
            <draw:custom-shape svg:x="6.42124in" svg:y="2.24389in" svg:width="0.8433in" svg:height="0.55202in" draw:id="id230" draw:style-name="a975" draw:name="Google Shape;262;p42">
              <svg:title/>
              <svg:desc/>
              <text:p text:style-name="a974" text:class-names="" text:cond-style-name=""><text:span text:style-name="a973" text:class-names=""/></text:p>
              <draw:enhanced-geometry xmlns:dr3d="urn:oasis:names:tc:opendocument:xmlns:dr3d:1.0" draw:type="non-primitive" svg:viewBox="0 0 25075 16414" draw:enhanced-path="M 11271 0 C 5545 0 901 2779 477 6758 0 11223 5001 15486 11668 16283 12398 16371 13117 16413 13820 16413 19531 16413 24175 13627 24599 9652 25075 5187 20074 924 13407 127 12683 41 11969 0 112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075"/>
                <draw:equation draw:name="f7" draw:formula="?f4 / 16414"/>
                <draw:equation draw:name="f8" draw:formula="?f0 / ?f6"/>
                <draw:equation draw:name="f9" draw:formula="?f1 / ?f6"/>
                <draw:equation draw:name="f10" draw:formula="?f2 / ?f7"/>
                <draw:equation draw:name="f11" draw:formula="?f3 / ?f7"/>
              </draw:enhanced-geometry>
            </draw:custom-shape>
            <draw:custom-shape svg:x="6.47731in" svg:y="2.28394in" svg:width="0.77802in" svg:height="0.51206in" draw:id="id231" draw:style-name="a978" draw:name="Google Shape;263;p42">
              <svg:title/>
              <svg:desc/>
              <text:p text:style-name="a977" text:class-names="" text:cond-style-name=""><text:span text:style-name="a976" text:class-names=""/></text:p>
              <draw:enhanced-geometry xmlns:dr3d="urn:oasis:names:tc:opendocument:xmlns:dr3d:1.0" draw:type="non-primitive" svg:viewBox="0 0 23134 15226" draw:enhanced-path="M 11024 0 C 5296 0 629 2797 214 6758 0 8723 869 10663 2453 12283 4417 13711 7037 14735 9989 15092 10727 15182 11454 15225 12164 15225 17872 15225 22496 12432 22920 8461 23134 6496 22265 4555 20669 2936 18705 1507 16085 483 13145 126 12426 41 11717 0 1102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134"/>
                <draw:equation draw:name="f7" draw:formula="?f4 / 15226"/>
                <draw:equation draw:name="f8" draw:formula="?f0 / ?f6"/>
                <draw:equation draw:name="f9" draw:formula="?f1 / ?f6"/>
                <draw:equation draw:name="f10" draw:formula="?f2 / ?f7"/>
                <draw:equation draw:name="f11" draw:formula="?f3 / ?f7"/>
              </draw:enhanced-geometry>
            </draw:custom-shape>
            <draw:custom-shape svg:x="6.37238in" svg:y="2.21201in" svg:width="0.94143in" svg:height="0.61605in" draw:id="id232" draw:style-name="a981" draw:name="Google Shape;264;p42">
              <svg:title/>
              <svg:desc/>
              <text:p text:style-name="a980" text:class-names="" text:cond-style-name=""><text:span text:style-name="a979" text:class-names=""/></text:p>
              <draw:enhanced-geometry xmlns:dr3d="urn:oasis:names:tc:opendocument:xmlns:dr3d:1.0" draw:type="non-primitive" svg:viewBox="0 0 27993 18318" draw:enhanced-path="M 12851 1816 C 13480 1816 14124 1854 14776 1932 20729 2646 25206 6456 24778 10445 24396 13996 20248 16490 15142 16490 14513 16490 13869 16452 13217 16374 7264 15660 2775 11850 3203 7861 3596 4310 7745 1816 12851 1816 Z M 12557 1 C 6179 1 1012 3111 525 7552 1 12517 5573 17279 13014 18172 13828 18270 14631 18317 15416 18317 21792 18317 26979 15199 27457 10778 27992 5801 22408 1039 14967 146 14149 48 13344 1 125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8"/>
                <draw:equation draw:name="f8" draw:formula="?f0 / ?f6"/>
                <draw:equation draw:name="f9" draw:formula="?f1 / ?f6"/>
                <draw:equation draw:name="f10" draw:formula="?f2 / ?f7"/>
                <draw:equation draw:name="f11" draw:formula="?f3 / ?f7"/>
              </draw:enhanced-geometry>
            </draw:custom-shape>
            <draw:custom-shape svg:x="6.51373in" svg:y="2.4557in" svg:width="0.20824in" svg:height="0.20195in" draw:id="id233" draw:style-name="a984" draw:name="Google Shape;265;p42">
              <svg:title/>
              <svg:desc/>
              <text:p text:style-name="a983" text:class-names="" text:cond-style-name=""><text:span text:style-name="a982" text:class-names=""/></text:p>
              <draw:enhanced-geometry xmlns:dr3d="urn:oasis:names:tc:opendocument:xmlns:dr3d:1.0" draw:type="non-primitive" svg:viewBox="0 0 6192 6005" draw:enhanced-path="M 1763 0 C 1649 0 1537 11 1429 32 227 270 1 1794 929 3425 1765 4922 3263 6004 4432 6004 4546 6004 4656 5994 4763 5973 5978 5735 6192 4211 5275 2580 4429 1082 2940 0 1763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192"/>
                <draw:equation draw:name="f7" draw:formula="?f4 / 6005"/>
                <draw:equation draw:name="f8" draw:formula="?f0 / ?f6"/>
                <draw:equation draw:name="f9" draw:formula="?f1 / ?f6"/>
                <draw:equation draw:name="f10" draw:formula="?f2 / ?f7"/>
                <draw:equation draw:name="f11" draw:formula="?f3 / ?f7"/>
              </draw:enhanced-geometry>
            </draw:custom-shape>
            <draw:custom-shape svg:x="6.89094in" svg:y="2.30819in" svg:width="0.33718in" svg:height="0.37404in" draw:id="id234" draw:style-name="a987" draw:name="Google Shape;266;p42">
              <svg:title/>
              <svg:desc/>
              <text:p text:style-name="a986" text:class-names="" text:cond-style-name=""><text:span text:style-name="a985" text:class-names=""/></text:p>
              <draw:enhanced-geometry xmlns:dr3d="urn:oasis:names:tc:opendocument:xmlns:dr3d:1.0" draw:type="non-primitive" svg:viewBox="0 0 10026 11122" draw:enhanced-path="M 3120 1 C 1215 858 488 2679 310 4406 0 7347 2989 10192 7180 11121 8668 10145 9656 8799 9835 7216 10025 5489 9204 3811 7716 2429 6334 1263 4679 465 312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026"/>
                <draw:equation draw:name="f7" draw:formula="?f4 / 11122"/>
                <draw:equation draw:name="f8" draw:formula="?f0 / ?f6"/>
                <draw:equation draw:name="f9" draw:formula="?f1 / ?f6"/>
                <draw:equation draw:name="f10" draw:formula="?f2 / ?f7"/>
                <draw:equation draw:name="f11" draw:formula="?f3 / ?f7"/>
              </draw:enhanced-geometry>
            </draw:custom-shape>
            <draw:custom-shape svg:x="7.27575in" svg:y="2.52441in" svg:width="1.09916in" svg:height="0.25627in" draw:id="id235" draw:style-name="a990" draw:name="Google Shape;267;p42">
              <svg:title/>
              <svg:desc/>
              <text:p text:style-name="a989" text:class-names="" text:cond-style-name=""><text:span text:style-name="a988" text:class-names=""/></text:p>
              <draw:enhanced-geometry xmlns:dr3d="urn:oasis:names:tc:opendocument:xmlns:dr3d:1.0" draw:type="non-primitive" svg:viewBox="0 0 32683 7620" draw:enhanced-path="M 28134 3552 C 28689 3552 29265 3708 29706 4013 30504 4585 30552 5430 29790 5918 29448 6146 29000 6258 28538 6258 27986 6258 27414 6098 26980 5787 26170 5228 26146 4371 26885 3882 27226 3660 27672 3552 28134 3552 Z M 357 1 L 0 3204 20527 5656 C 22229 5859 24753 6692 26849 7335 26873 7347 26920 7347 26956 7371 27508 7535 28092 7619 28664 7619 29585 7619 30476 7402 31159 6954 32683 5966 32611 4240 30980 3108 30100 2480 28937 2165 27816 2165 27558 2165 27301 2182 27051 2216 25733 2402 24333 2547 22870 2547 22086 2547 21285 2506 20467 2406 L 3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683"/>
                <draw:equation draw:name="f7" draw:formula="?f4 / 7620"/>
                <draw:equation draw:name="f8" draw:formula="?f0 / ?f6"/>
                <draw:equation draw:name="f9" draw:formula="?f1 / ?f6"/>
                <draw:equation draw:name="f10" draw:formula="?f2 / ?f7"/>
                <draw:equation draw:name="f11" draw:formula="?f3 / ?f7"/>
              </draw:enhanced-geometry>
            </draw:custom-shape>
            <draw:custom-shape svg:x="7.53963in" svg:y="2.65413in" svg:width="0.16059in" svg:height="0.10802in" draw:id="id236" draw:style-name="a993" draw:name="Google Shape;268;p42">
              <svg:title/>
              <svg:desc/>
              <text:p text:style-name="a992" text:class-names="" text:cond-style-name=""><text:span text:style-name="a991" text:class-names=""/></text:p>
              <draw:enhanced-geometry xmlns:dr3d="urn:oasis:names:tc:opendocument:xmlns:dr3d:1.0" draw:type="non-primitive" svg:viewBox="0 0 4775 3212" draw:enhanced-path="M 3257 1 C 2662 1 2398 1626 1870 1942 1565 2102 1140 2164 731 2164 469 2164 214 2139 0 2097 L 0 2097 C 656 2955 1595 3211 2575 3211 3321 3211 4090 3063 4775 2919 L 4608 1335 C 4108 1192 4049 680 3751 323 3562 95 3400 1 32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75"/>
                <draw:equation draw:name="f7" draw:formula="?f4 / 3212"/>
                <draw:equation draw:name="f8" draw:formula="?f0 / ?f6"/>
                <draw:equation draw:name="f9" draw:formula="?f1 / ?f6"/>
                <draw:equation draw:name="f10" draw:formula="?f2 / ?f7"/>
                <draw:equation draw:name="f11" draw:formula="?f3 / ?f7"/>
              </draw:enhanced-geometry>
            </draw:custom-shape>
            <draw:custom-shape svg:x="8.21673in" svg:y="2.15762in" svg:width="0.1398in" svg:height="0.45412in" draw:id="id237" draw:style-name="a996" draw:name="Google Shape;269;p42">
              <svg:title/>
              <svg:desc/>
              <text:p text:style-name="a995" text:class-names="" text:cond-style-name=""><text:span text:style-name="a994" text:class-names=""/></text:p>
              <draw:enhanced-geometry xmlns:dr3d="urn:oasis:names:tc:opendocument:xmlns:dr3d:1.0" draw:type="non-primitive" svg:viewBox="0 0 4157 13503" draw:enhanced-path="M 846 1 L 1 13014 2073 13503 C 4156 4787 846 1 84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57"/>
                <draw:equation draw:name="f7" draw:formula="?f4 / 13503"/>
                <draw:equation draw:name="f8" draw:formula="?f0 / ?f6"/>
                <draw:equation draw:name="f9" draw:formula="?f1 / ?f6"/>
                <draw:equation draw:name="f10" draw:formula="?f2 / ?f7"/>
                <draw:equation draw:name="f11" draw:formula="?f3 / ?f7"/>
              </draw:enhanced-geometry>
            </draw:custom-shape>
            <draw:custom-shape svg:x="7.63144in" svg:y="2.05992in" svg:width="0.71106in" svg:height="0.77264in" draw:id="id238" draw:style-name="a999" draw:name="Google Shape;270;p42">
              <svg:title/>
              <svg:desc/>
              <text:p text:style-name="a998" text:class-names="" text:cond-style-name=""><text:span text:style-name="a997" text:class-names=""/></text:p>
              <draw:enhanced-geometry xmlns:dr3d="urn:oasis:names:tc:opendocument:xmlns:dr3d:1.0" draw:type="non-primitive" svg:viewBox="0 0 21143 22974" draw:enhanced-path="M 16451 1 L 10832 1775 C 14213 4954 14523 10442 13665 13526 12748 16827 9603 18456 6544 18456 5432 18456 4332 18241 3355 17812 3243 17764 3127 17741 3009 17741 1654 17741 0 20707 854 21265 2592 22406 5200 22973 7609 22973 9325 22973 10941 22685 12070 22111 20857 17670 21142 6240 1645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143"/>
                <draw:equation draw:name="f7" draw:formula="?f4 / 22974"/>
                <draw:equation draw:name="f8" draw:formula="?f0 / ?f6"/>
                <draw:equation draw:name="f9" draw:formula="?f1 / ?f6"/>
                <draw:equation draw:name="f10" draw:formula="?f2 / ?f7"/>
                <draw:equation draw:name="f11" draw:formula="?f3 / ?f7"/>
              </draw:enhanced-geometry>
            </draw:custom-shape>
            <draw:custom-shape svg:x="8.2664in" svg:y="2.43435in" svg:width="0.43286in" svg:height="0.17061in" draw:id="id239" draw:style-name="a1002" draw:name="Google Shape;271;p42">
              <svg:title/>
              <svg:desc/>
              <text:p text:style-name="a1001" text:class-names="" text:cond-style-name=""><text:span text:style-name="a1000" text:class-names=""/></text:p>
              <draw:enhanced-geometry xmlns:dr3d="urn:oasis:names:tc:opendocument:xmlns:dr3d:1.0" draw:type="non-primitive" svg:viewBox="0 0 12871 5073" draw:enhanced-path="F M 0 5072 C 0 5072 11942 0 12871 156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871"/>
                <draw:equation draw:name="f7" draw:formula="?f4 / 5073"/>
                <draw:equation draw:name="f8" draw:formula="?f0 / ?f6"/>
                <draw:equation draw:name="f9" draw:formula="?f1 / ?f6"/>
                <draw:equation draw:name="f10" draw:formula="?f2 / ?f7"/>
                <draw:equation draw:name="f11" draw:formula="?f3 / ?f7"/>
              </draw:enhanced-geometry>
            </draw:custom-shape>
            <draw:custom-shape svg:x="8.57951in" svg:y="2.49239in" svg:width="0.94903in" svg:height="0.67833in" draw:id="id240" draw:style-name="a1005" draw:name="Google Shape;272;p42">
              <svg:title/>
              <svg:desc/>
              <text:p text:style-name="a1004" text:class-names="" text:cond-style-name=""><text:span text:style-name="a1003" text:class-names=""/></text:p>
              <draw:enhanced-geometry xmlns:dr3d="urn:oasis:names:tc:opendocument:xmlns:dr3d:1.0" draw:type="non-primitive" svg:viewBox="0 0 28219 20170" draw:enhanced-path="F M 1 0 C 1 0 6180 18634 8431 19408 10657 20170 28219 11192 28219 1119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219"/>
                <draw:equation draw:name="f7" draw:formula="?f4 / 20170"/>
                <draw:equation draw:name="f8" draw:formula="?f0 / ?f6"/>
                <draw:equation draw:name="f9" draw:formula="?f1 / ?f6"/>
                <draw:equation draw:name="f10" draw:formula="?f2 / ?f7"/>
                <draw:equation draw:name="f11" draw:formula="?f3 / ?f7"/>
              </draw:enhanced-geometry>
            </draw:custom-shape>
            <draw:custom-shape svg:x="7.93204in" svg:y="2.81913in" svg:width="0.27513in" svg:height="1.51083in" draw:id="id241" draw:style-name="a1008" draw:name="Google Shape;273;p42">
              <svg:title/>
              <svg:desc/>
              <text:p text:style-name="a1007" text:class-names="" text:cond-style-name=""><text:span text:style-name="a1006" text:class-names=""/></text:p>
              <draw:enhanced-geometry xmlns:dr3d="urn:oasis:names:tc:opendocument:xmlns:dr3d:1.0" draw:type="non-primitive" svg:viewBox="0 0 8181 44924" draw:enhanced-path="F M 8180 1 C 8180 1 262 14455 132 17217 1 20003 2060 44923 2060 4492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181"/>
                <draw:equation draw:name="f7" draw:formula="?f4 / 44924"/>
                <draw:equation draw:name="f8" draw:formula="?f0 / ?f6"/>
                <draw:equation draw:name="f9" draw:formula="?f1 / ?f6"/>
                <draw:equation draw:name="f10" draw:formula="?f2 / ?f7"/>
                <draw:equation draw:name="f11" draw:formula="?f3 / ?f7"/>
              </draw:enhanced-geometry>
            </draw:custom-shape>
            <draw:custom-shape svg:x="8.07699in" svg:y="2.59063in" svg:width="0.1578in" svg:height="0.17407in" draw:id="id242" draw:style-name="a1011" draw:name="Google Shape;274;p42">
              <svg:title/>
              <svg:desc/>
              <text:p text:style-name="a1010" text:class-names="" text:cond-style-name=""><text:span text:style-name="a1009" text:class-names=""/></text:p>
              <draw:enhanced-geometry xmlns:dr3d="urn:oasis:names:tc:opendocument:xmlns:dr3d:1.0" draw:type="non-primitive" svg:viewBox="0 0 4692 5176" draw:enhanced-path="M 3782 1 C 2995 1 1972 638 1203 1687 215 3044 1 4580 703 5176 2477 3890 3787 2271 4692 473 4620 366 4537 282 4442 199 4256 64 4031 1 3782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692"/>
                <draw:equation draw:name="f7" draw:formula="?f4 / 5176"/>
                <draw:equation draw:name="f8" draw:formula="?f0 / ?f6"/>
                <draw:equation draw:name="f9" draw:formula="?f1 / ?f6"/>
                <draw:equation draw:name="f10" draw:formula="?f2 / ?f7"/>
                <draw:equation draw:name="f11" draw:formula="?f3 / ?f7"/>
              </draw:enhanced-geometry>
            </draw:custom-shape>
          </draw:g>
        </draw:g>
        <draw:g draw:name="Google Shape;275;p42" draw:id="id205">
          <svg:title/>
          <svg:desc/>
          <draw:custom-shape svg:x="8.75044in" svg:y="4.68434in" svg:width="0.5101in" svg:height="1.09445in" draw:id="id206" draw:style-name="a909" draw:name="Google Shape;276;p42">
            <svg:title/>
            <svg:desc/>
            <text:p text:style-name="a908" text:class-names="" text:cond-style-name=""><text:span text:style-name="a907" text:class-names=""/></text:p>
            <draw:enhanced-geometry xmlns:dr3d="urn:oasis:names:tc:opendocument:xmlns:dr3d:1.0" draw:type="non-primitive" svg:viewBox="0 0 15609 33490" draw:enhanced-path="M 3238 1 C 1205 1 1 2673 500 6534 1440 13845 9001 26132 14644 33490 L 15609 33335 C 15609 25441 11894 8868 7405 2939 5853 886 4408 1 32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609"/>
              <draw:equation draw:name="f7" draw:formula="?f4 / 33490"/>
              <draw:equation draw:name="f8" draw:formula="?f0 / ?f6"/>
              <draw:equation draw:name="f9" draw:formula="?f1 / ?f6"/>
              <draw:equation draw:name="f10" draw:formula="?f2 / ?f7"/>
              <draw:equation draw:name="f11" draw:formula="?f3 / ?f7"/>
            </draw:enhanced-geometry>
          </draw:custom-shape>
          <draw:custom-shape svg:x="8.83407in" svg:y="4.68852in" svg:width="0.41092in" svg:height="1.08677in" draw:id="id207" draw:style-name="a912" draw:name="Google Shape;277;p42">
            <svg:title/>
            <svg:desc/>
            <text:p text:style-name="a911" text:class-names="" text:cond-style-name=""><text:span text:style-name="a910" text:class-names=""/></text:p>
            <draw:enhanced-geometry xmlns:dr3d="urn:oasis:names:tc:opendocument:xmlns:dr3d:1.0" draw:type="non-primitive" svg:viewBox="0 0 12574 33255" draw:enhanced-path="F M 1 1 L 12574 332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574"/>
              <draw:equation draw:name="f7" draw:formula="?f4 / 33255"/>
              <draw:equation draw:name="f8" draw:formula="?f0 / ?f6"/>
              <draw:equation draw:name="f9" draw:formula="?f1 / ?f6"/>
              <draw:equation draw:name="f10" draw:formula="?f2 / ?f7"/>
              <draw:equation draw:name="f11" draw:formula="?f3 / ?f7"/>
            </draw:enhanced-geometry>
          </draw:custom-shape>
          <draw:custom-shape svg:x="9.27686in" svg:y="4.64385in" svg:width="0.40781in" svg:height="1.13262in" draw:id="id208" draw:style-name="a915" draw:name="Google Shape;278;p42">
            <svg:title/>
            <svg:desc/>
            <text:p text:style-name="a914" text:class-names="" text:cond-style-name=""><text:span text:style-name="a913" text:class-names=""/></text:p>
            <draw:enhanced-geometry xmlns:dr3d="urn:oasis:names:tc:opendocument:xmlns:dr3d:1.0" draw:type="non-primitive" svg:viewBox="0 0 12479 34658" draw:enhanced-path="M 9408 0 C 7892 0 6061 1469 4620 4094 1096 10559 1 24930 251 34205 L 1132 34657 C 5775 28264 12479 12655 12324 5225 12245 1621 11000 0 940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79"/>
              <draw:equation draw:name="f7" draw:formula="?f4 / 34658"/>
              <draw:equation draw:name="f8" draw:formula="?f0 / ?f6"/>
              <draw:equation draw:name="f9" draw:formula="?f1 / ?f6"/>
              <draw:equation draw:name="f10" draw:formula="?f2 / ?f7"/>
              <draw:equation draw:name="f11" draw:formula="?f3 / ?f7"/>
            </draw:enhanced-geometry>
          </draw:custom-shape>
          <draw:custom-shape svg:x="9.29944in" svg:y="4.64689in" svg:width="0.30624in" svg:height="1.1218in" draw:id="id209" draw:style-name="a918" draw:name="Google Shape;279;p42">
            <svg:title/>
            <svg:desc/>
            <text:p text:style-name="a917" text:class-names="" text:cond-style-name=""><text:span text:style-name="a916" text:class-names=""/></text:p>
            <draw:enhanced-geometry xmlns:dr3d="urn:oasis:names:tc:opendocument:xmlns:dr3d:1.0" draw:type="non-primitive" svg:viewBox="0 0 9371 34327" draw:enhanced-path="F M 9371 1 L 0 34326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1"/>
              <draw:equation draw:name="f7" draw:formula="?f4 / 34327"/>
              <draw:equation draw:name="f8" draw:formula="?f0 / ?f6"/>
              <draw:equation draw:name="f9" draw:formula="?f1 / ?f6"/>
              <draw:equation draw:name="f10" draw:formula="?f2 / ?f7"/>
              <draw:equation draw:name="f11" draw:formula="?f3 / ?f7"/>
            </draw:enhanced-geometry>
          </draw:custom-shape>
          <draw:custom-shape svg:x="9.07103in" svg:y="4.42832in" svg:width="0.43271in" svg:height="1.34076in" draw:id="id210" draw:style-name="a921" draw:name="Google Shape;280;p42">
            <svg:title/>
            <svg:desc/>
            <text:p text:style-name="a920" text:class-names="" text:cond-style-name=""><text:span text:style-name="a919" text:class-names=""/></text:p>
            <draw:enhanced-geometry xmlns:dr3d="urn:oasis:names:tc:opendocument:xmlns:dr3d:1.0" draw:type="non-primitive" svg:viewBox="0 0 13241 41027" draw:enhanced-path="M 6797 0 C 4893 0 2976 2268 2036 6022 0 14237 2941 30549 5918 40788 L 7025 41026 C 10311 32573 13240 13273 10918 5058 9923 1540 8365 0 679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41"/>
              <draw:equation draw:name="f7" draw:formula="?f4 / 41027"/>
              <draw:equation draw:name="f8" draw:formula="?f0 / ?f6"/>
              <draw:equation draw:name="f9" draw:formula="?f1 / ?f6"/>
              <draw:equation draw:name="f10" draw:formula="?f2 / ?f7"/>
              <draw:equation draw:name="f11" draw:formula="?f3 / ?f7"/>
            </draw:enhanced-geometry>
          </draw:custom-shape>
          <draw:custom-shape svg:x="9.2831in" svg:y="4.42861in" svg:width="0.01441in" svg:height="1.33579in" draw:id="id211" draw:style-name="a924" draw:name="Google Shape;281;p42">
            <svg:title/>
            <svg:desc/>
            <text:p text:style-name="a923" text:class-names="" text:cond-style-name=""><text:span text:style-name="a922" text:class-names=""/></text:p>
            <draw:enhanced-geometry xmlns:dr3d="urn:oasis:names:tc:opendocument:xmlns:dr3d:1.0" draw:type="non-primitive" svg:viewBox="0 0 441 40875" draw:enhanced-path="F M 441 0 L 0 4087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1"/>
              <draw:equation draw:name="f7" draw:formula="?f4 / 40875"/>
              <draw:equation draw:name="f8" draw:formula="?f0 / ?f6"/>
              <draw:equation draw:name="f9" draw:formula="?f1 / ?f6"/>
              <draw:equation draw:name="f10" draw:formula="?f2 / ?f7"/>
              <draw:equation draw:name="f11" draw:formula="?f3 / ?f7"/>
            </draw:enhanced-geometry>
          </draw:custom-shape>
          <draw:custom-shape svg:x="8.99048in" svg:y="5.81574in" svg:width="0.55023in" svg:height="0.62494in" draw:id="id212" draw:style-name="a927" draw:name="Google Shape;282;p42">
            <svg:title/>
            <svg:desc/>
            <text:p text:style-name="a926" text:class-names="" text:cond-style-name=""><text:span text:style-name="a925" text:class-names=""/></text:p>
            <draw:enhanced-geometry xmlns:dr3d="urn:oasis:names:tc:opendocument:xmlns:dr3d:1.0" draw:type="non-primitive" svg:viewBox="0 0 16837 19123" draw:enhanced-path="M 287 1 C 120 1 1 132 25 299 L 1930 18825 C 1942 18991 2084 19122 2251 19122 L 14884 19122 1683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837"/>
              <draw:equation draw:name="f7" draw:formula="?f4 / 19123"/>
              <draw:equation draw:name="f8" draw:formula="?f0 / ?f6"/>
              <draw:equation draw:name="f9" draw:formula="?f1 / ?f6"/>
              <draw:equation draw:name="f10" draw:formula="?f2 / ?f7"/>
              <draw:equation draw:name="f11" draw:formula="?f3 / ?f7"/>
            </draw:enhanced-geometry>
          </draw:custom-shape>
          <draw:custom-shape svg:x="9.00799in" svg:y="5.74087in" svg:width="0.50896in" svg:height="0.0749in" draw:id="id213" draw:style-name="a930" draw:name="Google Shape;283;p42">
            <svg:title/>
            <svg:desc/>
            <text:p text:style-name="a929" text:class-names="" text:cond-style-name=""><text:span text:style-name="a928" text:class-names=""/></text:p>
            <draw:enhanced-geometry xmlns:dr3d="urn:oasis:names:tc:opendocument:xmlns:dr3d:1.0" draw:type="non-primitive" svg:viewBox="0 0 15574 2292" draw:enhanced-path="M 7526 0 C 3722 0 1 732 1 2292 L 15574 2292 C 15574 801 11504 0 752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574"/>
              <draw:equation draw:name="f7" draw:formula="?f4 / 2292"/>
              <draw:equation draw:name="f8" draw:formula="?f0 / ?f6"/>
              <draw:equation draw:name="f9" draw:formula="?f1 / ?f6"/>
              <draw:equation draw:name="f10" draw:formula="?f2 / ?f7"/>
              <draw:equation draw:name="f11" draw:formula="?f3 / ?f7"/>
            </draw:enhanced-geometry>
          </draw:custom-shape>
          <draw:custom-shape svg:x="9.26908in" svg:y="5.81574in" svg:width="0.27163in" svg:height="0.62494in" draw:id="id214" draw:style-name="a933" draw:name="Google Shape;284;p42">
            <svg:title/>
            <svg:desc/>
            <text:p text:style-name="a932" text:class-names="" text:cond-style-name=""><text:span text:style-name="a931" text:class-names=""/></text:p>
            <draw:enhanced-geometry xmlns:dr3d="urn:oasis:names:tc:opendocument:xmlns:dr3d:1.0" draw:type="non-primitive" svg:viewBox="0 0 8312 19123" draw:enhanced-path="M 1 1 L 1 19122 6442 19122 831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312"/>
              <draw:equation draw:name="f7" draw:formula="?f4 / 19123"/>
              <draw:equation draw:name="f8" draw:formula="?f0 / ?f6"/>
              <draw:equation draw:name="f9" draw:formula="?f1 / ?f6"/>
              <draw:equation draw:name="f10" draw:formula="?f2 / ?f7"/>
              <draw:equation draw:name="f11" draw:formula="?f3 / ?f7"/>
            </draw:enhanced-geometry>
          </draw:custom-shape>
        </draw:g>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2" presentation:preset-sub-type="2" presentation:preset-class="entrance" smil:begin="0.0s" smil:fill="hold">
                  <anim:set smil:targetElement="id204" smil:attributeName="visibility" smil:to="visible" smil:begin="0.0s" smil:dur="0.001s" smil:fill="hold"/>
                  <anim:animate smil:targetElement="id204" smil:attributeName="x" smil:values="1+width/2;x" smil:keyTimes="0.0;1.0" smil:dur="0.5s" smil:fill="hold"/>
                  <anim:animate smil:targetElement="id204" smil:attributeName="y" smil:values="y;y" smil:keyTimes="0.0;1.0" smil:dur="0.5s" smil:fill="hold"/>
                </anim:par>
              </anim:par>
              <anim:par smil:begin="0.5s" smil:fill="hold">
                <anim:par presentation:node-type="after-previous" presentation:preset-id="1" presentation:preset-sub-type="0" presentation:preset-class="entrance" presentation:group-id="0" smil:begin="0.0s" smil:fill="hold">
                  <anim:set smil:targetElement="id202" smil:attributeName="visibility" smil:to="visible" smil:begin="0.0s" smil:dur="0.001s" smil:fill="hold"/>
                </anim:par>
              </anim:par>
            </anim:par>
          </anim:seq>
        </anim:par>
        <presentation:notes draw:style-name="a1047">
          <draw:page-thumbnail draw:page-number="1" svg:x="1.25in" svg:y="0.75in" svg:width="5in" svg:height="3.75in" presentation:class="page" draw:id="id254" presentation:style-name="a1045" draw:name="Google Shape;228;p:notes">
            <svg:title/>
            <svg:desc/>
          </draw:page-thumbnail>
          <draw:frame draw:id="id255" presentation:style-name="a1046" draw:name="Google Shape;229;p:notes" svg:x="0.75in" svg:y="4.75in" svg:width="6in" svg:height="4.5in" presentation:class="notes" presentation:placeholder="true">
            <draw:text-box/>
            <svg:title/>
            <svg:desc/>
          </draw:frame>
        </presentation:notes>
      </draw:page>
      <draw:page draw:name="Slide143" draw:style-name="a1048" draw:master-page-name="Master1-Layout7-cust-Title-only-5" presentation:presentation-page-layout-name="Master1-PPL7" draw:id="Slide-398">
        <draw:frame draw:id="id256" presentation:style-name="a1053" draw:name="Google Shape;1654;p69" svg:x="0.07506in" svg:y="0.16951in" svg:width="5.86364in" svg:height="1.13156in" presentation:class="title" presentation:placeholder="false">
          <draw:text-box>
            <text:p text:style-name="a1052" text:class-names="" text:cond-style-name=""><text:span text:style-name="a1049" text:class-names="">頭前扶輪之子</text:span><text:span text:style-name="a1050" text:class-names="">-</text:span><text:span text:style-name="a1051" text:class-names="">心靈捕手專案</text:span></text:p>
          </draw:text-box>
          <svg:title/>
          <svg:desc/>
        </draw:frame>
        <draw:custom-shape svg:x="8.04511in" svg:y="0.00644in" svg:width="1.95489in" svg:height="0.72886in" draw:id="id257" draw:style-name="a1056" draw:name="圓角矩形 29">
          <svg:title/>
          <svg:desc/>
          <text:p text:style-name="a1055" text:class-names="" text:cond-style-name=""><text:span text:style-name="a1054"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1.05135in" svg:y="1.13156in" svg:width="8.37474in" svg:height="4.03906in" draw:id="id258" draw:style-name="a1086" draw:name="矩形 1">
          <svg:title/>
          <svg:desc/>
          <text:p text:style-name="a1059" text:class-names="" text:cond-style-name=""><text:span text:style-name="a1057" text:class-names="">第一次相見歡</text:span><text:span text:style-name="a1058" text:class-names=""/></text:p>
          <text:list text:style-name="a1065">
            <text:list-item>
              <text:p text:style-name="a1064" text:class-names="" text:cond-style-name=""><text:span text:style-name="a1060" text:class-names="">日期：</text:span><text:span text:style-name="a1061" text:class-names="">4/9</text:span><text:span text:style-name="a1062" text:class-names="">上午</text:span><text:span text:style-name="a1063" text:class-names="">7:40-9:05</text:span></text:p>
            </text:list-item>
          </text:list>
          <text:list text:style-name="a1069">
            <text:list-item>
              <text:p text:style-name="a1068" text:class-names="" text:cond-style-name=""><text:span text:style-name="a1066" text:class-names="">地點：本校校史室</text:span><text:span text:style-name="a1067" text:class-names=""/></text:p>
            </text:list-item>
          </text:list>
          <text:list text:style-name="a1076">
            <text:list-item>
              <text:p text:style-name="a1075" text:class-names="" text:cond-style-name=""><text:span text:style-name="a1070" text:class-names="">七年級</text:span><text:span text:style-name="a1071" text:class-names="">15</text:span><text:span text:style-name="a1072" text:class-names="">位學生受扶助，相見歡</text:span><text:span text:style-name="a1073" text:class-names="">頒發獎助金３千元，</text:span><text:span text:style-name="a1074" text:class-names=""/></text:p>
            </text:list-item>
          </text:list>
          <text:p text:style-name="a1079" text:class-names="" text:cond-style-name=""><text:span text:style-name="a1077" text:class-names=""><text:s text:c="5"/></text:span><text:span text:style-name="a1078" text:class-names="">請學生攜帶聯絡本。</text:span></text:p>
          <text:list text:style-name="a1082">
            <text:list-item>
              <text:p text:style-name="a1081" text:class-names="" text:cond-style-name=""><text:span text:style-name="a1080" text:class-names=""/></text:p>
            </text:list-item>
          </text:list>
          <text:list text:style-name="a1085">
            <text:list-item>
              <text:p text:style-name="a1084" text:class-names="" text:cond-style-name=""><text:span text:style-name="a1083" text:class-names=""/></text:p>
            </text:list-item>
          </text:list>
          <draw:enhanced-geometry xmlns:dr3d="urn:oasis:names:tc:opendocument:xmlns:dr3d:1.0" draw:type="non-primitive" svg:viewBox="0 0 21600 21600" draw:enhanced-path="M 0 0 L 21600 0 21600 21600 0 21600 Z N"/>
        </draw:custom-shape>
        <draw:frame draw:id="id259" draw:style-name="a1087" draw:name="圖片 5" svg:x="6.554in" svg:y="3.88736in" svg:width="2.70833in" svg:height="2.36458in" style:rel-width="scale" style:rel-height="scale">
          <draw:image xlink:href="media/image1.jpg" xlink:type="simple" xlink:show="embed" xlink:actuate="onLoad"/>
          <svg:title/>
          <svg:desc/>
        </draw:frame>
        <presentation:notes draw:style-name="a1090">
          <draw:page-thumbnail draw:page-number="2" svg:x="1.25in" svg:y="0.75in" svg:width="5in" svg:height="3.75in" presentation:class="page" draw:id="id260" presentation:style-name="a1088" draw:name="Google Shape;1651;g8b83711d28_0_3640:notes">
            <svg:title/>
            <svg:desc/>
          </draw:page-thumbnail>
          <draw:frame draw:id="id261" presentation:style-name="a1089" draw:name="Google Shape;1652;g8b83711d28_0_3640:notes" svg:x="0.75in" svg:y="4.75in" svg:width="6in" svg:height="4.5in" presentation:class="notes" presentation:placeholder="true">
            <draw:text-box/>
            <svg:title/>
            <svg:desc/>
          </draw:frame>
        </presentation:notes>
      </draw:page>
      <draw:page draw:name="Slide145" draw:style-name="a1091" draw:master-page-name="Master1-Layout7-cust-Title-only-5" presentation:presentation-page-layout-name="Master1-PPL7" draw:id="Slide-400">
        <draw:frame draw:id="id262" presentation:style-name="a1094" draw:name="Google Shape;1654;p69" svg:x="0.08527in" svg:y="0.06791in" svg:width="5.86364in" svg:height="1.13156in" presentation:class="title" presentation:placeholder="false">
          <draw:text-box>
            <text:p text:style-name="a1093" text:class-names="" text:cond-style-name=""><text:span text:style-name="a1092" text:class-names="">親職講座</text:span></text:p>
          </draw:text-box>
          <svg:title/>
          <svg:desc/>
        </draw:frame>
        <draw:custom-shape svg:x="8.04511in" svg:y="0.00644in" svg:width="1.95489in" svg:height="0.72886in" draw:id="id263" draw:style-name="a1097" draw:name="圓角矩形 29">
          <svg:title/>
          <svg:desc/>
          <text:p text:style-name="a1096" text:class-names="" text:cond-style-name=""><text:span text:style-name="a1095"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54135in" svg:y="0.94703in" svg:width="6.30262in" svg:height="0.50488in" draw:id="id264" draw:style-name="a1101" draw:name="矩形 1">
          <svg:title/>
          <svg:desc/>
          <text:list text:style-name="a1100">
            <text:list-item>
              <text:p text:style-name="a1099" text:class-names="" text:cond-style-name=""><text:span text:style-name="a1098" text:class-names="">防疫期間，請家長配合量額溫及戴口罩</text:span></text:p>
            </text:list-item>
          </text:list>
          <draw:enhanced-geometry xmlns:dr3d="urn:oasis:names:tc:opendocument:xmlns:dr3d:1.0" draw:type="non-primitive" svg:viewBox="0 0 21600 21600" draw:enhanced-path="M 0 0 L 21600 0 21600 21600 0 21600 Z N"/>
        </draw:custom-shape>
        <draw:frame draw:id="id265" draw:name="表格 5" svg:x="0.23in" svg:y="1.7151in" svg:width="9.6in" svg:height="3.6049in">
          <table:table table:style-name="a1102" table:template-name="{00000000-0000-0000-0000-000000000000}" table:use-banding-columns-styles="false" table:use-banding-rows-styles="false" table:use-first-column-styles="true" table:use-first-row-styles="true" table:use-last-column-styles="false" table:use-last-row-styles="false">
            <table:table-column table:style-name="a1103" table:default-cell-style-name=""/>
            <table:table-column table:style-name="a1104" table:default-cell-style-name=""/>
            <table:table-column table:style-name="a1105" table:default-cell-style-name=""/>
            <table:table-column table:style-name="a1106" table:default-cell-style-name=""/>
            <table:table-column table:style-name="a1107" table:default-cell-style-name=""/>
            <table:table-row table:style-name="a1108" table:default-cell-style-name="">
              <table:table-cell table:style-name="a1113">
                <text:list text:style-name="a1112">
                  <text:list-item>
                    <text:p text:style-name="a1111" text:class-names="" text:cond-style-name=""><text:span text:style-name="a1109" text:class-names="">場次</text:span><text:span text:style-name="a1110" text:class-names=""/></text:p>
                  </text:list-item>
                </text:list>
              </table:table-cell>
              <table:table-cell table:style-name="a1118">
                <text:list text:style-name="a1117">
                  <text:list-item>
                    <text:p text:style-name="a1116" text:class-names="" text:cond-style-name=""><text:span text:style-name="a1114" text:class-names="">日期</text:span><text:span text:style-name="a1115" text:class-names=""/></text:p>
                  </text:list-item>
                </text:list>
              </table:table-cell>
              <table:table-cell table:style-name="a1123">
                <text:list text:style-name="a1122">
                  <text:list-item>
                    <text:p text:style-name="a1121" text:class-names="" text:cond-style-name=""><text:span text:style-name="a1119" text:class-names="">主題</text:span><text:span text:style-name="a1120" text:class-names=""/></text:p>
                  </text:list-item>
                </text:list>
              </table:table-cell>
              <table:table-cell table:style-name="a1128">
                <text:list text:style-name="a1127">
                  <text:list-item>
                    <text:p text:style-name="a1126" text:class-names="" text:cond-style-name=""><text:span text:style-name="a1124" text:class-names="">講師</text:span><text:span text:style-name="a1125" text:class-names=""/></text:p>
                  </text:list-item>
                </text:list>
              </table:table-cell>
              <table:table-cell table:style-name="a1133">
                <text:list text:style-name="a1132">
                  <text:list-item>
                    <text:p text:style-name="a1131" text:class-names="" text:cond-style-name=""><text:span text:style-name="a1129" text:class-names="">地點</text:span><text:span text:style-name="a1130" text:class-names=""/></text:p>
                  </text:list-item>
                </text:list>
              </table:table-cell>
            </table:table-row>
            <table:table-row table:style-name="a1134" table:default-cell-style-name="">
              <table:table-cell table:style-name="a1138">
                <text:p text:style-name="a1137" text:class-names="" text:cond-style-name=""><text:span text:style-name="a1135" text:class-names="">1</text:span><text:span text:style-name="a1136" text:class-names=""/></text:p>
              </table:table-cell>
              <table:table-cell table:style-name="a1145">
                <text:p text:style-name="a1142" text:class-names="" text:cond-style-name=""><text:span text:style-name="a1139" text:class-names="">4/16(</text:span><text:span text:style-name="a1140" text:class-names="">五</text:span><text:span text:style-name="a1141" text:class-names="">)<text:s text:c="1"/></text:span></text:p>
                <text:p text:style-name="a1144" text:class-names="" text:cond-style-name=""><text:span text:style-name="a1143" text:class-names="">1900-2100</text:span></text:p>
              </table:table-cell>
              <table:table-cell table:style-name="a1148">
                <text:p text:style-name="a1147" text:class-names="" text:cond-style-name=""><text:span text:style-name="a1146" text:class-names="">擁抱刺蝟孩子：給孩子更多力量的溝通與回應技巧</text:span></text:p>
              </table:table-cell>
              <table:table-cell table:style-name="a1152">
                <text:p text:style-name="a1151" text:class-names="" text:cond-style-name=""><text:span text:style-name="a1149" text:class-names="">陳志恆</text:span><text:span text:style-name="a1150" text:class-names=""/></text:p>
              </table:table-cell>
              <table:table-cell table:style-name="a1161" table:number-rows-spanned="3">
                <text:list text:style-name="a1156">
                  <text:list-item>
                    <text:p text:style-name="a1155" text:class-names="" text:cond-style-name=""><text:span text:style-name="a1153" text:class-names="">四樓</text:span><text:span text:style-name="a1154" text:class-names=""/></text:p>
                  </text:list-item>
                </text:list>
                <text:list text:style-name="a1160">
                  <text:list-item>
                    <text:p text:style-name="a1159" text:class-names="" text:cond-style-name=""><text:span text:style-name="a1157" text:class-names="">會議室</text:span><text:span text:style-name="a1158" text:class-names=""/></text:p>
                  </text:list-item>
                </text:list>
              </table:table-cell>
            </table:table-row>
            <table:table-row table:style-name="a1162" table:default-cell-style-name="">
              <table:table-cell table:style-name="a1166">
                <text:p text:style-name="a1165" text:class-names="" text:cond-style-name=""><text:span text:style-name="a1163" text:class-names="">2</text:span><text:span text:style-name="a1164" text:class-names=""/></text:p>
              </table:table-cell>
              <table:table-cell table:style-name="a1173">
                <text:p text:style-name="a1170" text:class-names="" text:cond-style-name=""><text:span text:style-name="a1167" text:class-names="">5/20(</text:span><text:span text:style-name="a1168" text:class-names="">四</text:span><text:span text:style-name="a1169" text:class-names="">)<text:s text:c="1"/></text:span></text:p>
                <text:p text:style-name="a1172" text:class-names="" text:cond-style-name=""><text:span text:style-name="a1171" text:class-names="">1900-2100</text:span></text:p>
              </table:table-cell>
              <table:table-cell table:style-name="a1179">
                <text:p text:style-name="a1178" text:class-names="" text:cond-style-name=""><text:span text:style-name="a1174" text:class-names="">談談青少年的愛情世界</text:span><text:span text:style-name="a1175" text:class-names="">-</text:span><text:span text:style-name="a1176" text:class-names="">父母知多少</text:span><text:span text:style-name="a1177" text:class-names=""/></text:p>
              </table:table-cell>
              <table:table-cell table:style-name="a1183">
                <text:p text:style-name="a1182" text:class-names="" text:cond-style-name=""><text:span text:style-name="a1180" text:class-names="">柯書林</text:span><text:span text:style-name="a1181" text:class-names=""/></text:p>
              </table:table-cell>
              <table:covered-table-cell table:style-name=""/>
            </table:table-row>
            <table:table-row table:style-name="a1184" table:default-cell-style-name="">
              <table:table-cell table:style-name="a1188">
                <text:p text:style-name="a1187" text:class-names="" text:cond-style-name=""><text:span text:style-name="a1185" text:class-names="">3</text:span><text:span text:style-name="a1186" text:class-names=""/></text:p>
              </table:table-cell>
              <table:table-cell table:style-name="a1193">
                <text:p text:style-name="a1192" text:class-names="" text:cond-style-name=""><text:span text:style-name="a1189" text:class-names="">6/18(</text:span><text:span text:style-name="a1190" text:class-names="">五</text:span><text:span text:style-name="a1191" text:class-names="">) 1900-2100</text:span></text:p>
              </table:table-cell>
              <table:table-cell table:style-name="a1197">
                <text:p text:style-name="a1196" text:class-names="" text:cond-style-name=""><text:span text:style-name="a1194" text:class-names="">親子連結的密碼</text:span><text:span text:style-name="a1195" text:class-names=""/></text:p>
              </table:table-cell>
              <table:table-cell table:style-name="a1201">
                <text:p text:style-name="a1200" text:class-names="" text:cond-style-name=""><text:span text:style-name="a1198" text:class-names="">李崇義</text:span><text:span text:style-name="a1199" text:class-names=""/></text:p>
              </table:table-cell>
              <table:covered-table-cell table:style-name=""/>
            </table:table-row>
          </table:table>
          <draw:image xlink:href="media/image2.png" xlink:type="simple" xlink:show="embed" xlink:actuate="onLoad"/>
          <svg:title/>
          <svg:desc/>
        </draw:frame>
        <draw:frame draw:id="id266" draw:style-name="a1202" draw:name="圖片 3" svg:x="1.47045in" svg:y="5.54668in" svg:width="2.89583in" svg:height="1.88542in" style:rel-width="scale" style:rel-height="scale">
          <draw:image xlink:href="media/image3.jpg" xlink:type="simple" xlink:show="embed" xlink:actuate="onLoad"/>
          <svg:title/>
          <svg:desc/>
        </draw:frame>
        <draw:frame draw:id="id267" draw:style-name="a1203" draw:name="圖片 6" svg:x="5.03in" svg:y="5.54668in" svg:width="3.35313in" svg:height="1.88669in" style:rel-width="scale" style:rel-height="scale">
          <draw:image xlink:href="media/image4.jpg" xlink:type="simple" xlink:show="embed" xlink:actuate="onLoad"/>
          <svg:title/>
          <svg:desc/>
        </draw:frame>
        <presentation:notes draw:style-name="a1206">
          <draw:page-thumbnail draw:page-number="3" svg:x="1.25in" svg:y="0.75in" svg:width="5in" svg:height="3.75in" presentation:class="page" draw:id="id268" presentation:style-name="a1204" draw:name="Google Shape;1651;g8b83711d28_0_3640:notes">
            <svg:title/>
            <svg:desc/>
          </draw:page-thumbnail>
          <draw:frame draw:id="id269" presentation:style-name="a1205" draw:name="Google Shape;1652;g8b83711d28_0_3640:notes" svg:x="0.75in" svg:y="4.75in" svg:width="6in" svg:height="4.5in" presentation:class="notes" presentation:placeholder="true">
            <draw:text-box/>
            <svg:title/>
            <svg:desc/>
          </draw:frame>
        </presentation:notes>
      </draw:page>
      <draw:page draw:name="Slide146" draw:style-name="a1207" draw:master-page-name="Master1-Layout7-cust-Title-only-5" presentation:presentation-page-layout-name="Master1-PPL7" draw:id="Slide-401">
        <draw:frame draw:id="id270" presentation:style-name="a1210" draw:name="Google Shape;1654;p69" svg:x="0.08527in" svg:y="0in" svg:width="5.86364in" svg:height="1.13156in" presentation:class="title" presentation:placeholder="false">
          <draw:text-box>
            <text:p text:style-name="a1209" text:class-names="" text:cond-style-name=""><text:span text:style-name="a1208" text:class-names="">親職工作坊</text:span></text:p>
          </draw:text-box>
          <svg:title/>
          <svg:desc/>
        </draw:frame>
        <draw:custom-shape svg:x="8.04511in" svg:y="0.00644in" svg:width="1.95489in" svg:height="0.72886in" draw:id="id271" draw:style-name="a1213" draw:name="圓角矩形 29">
          <svg:title/>
          <svg:desc/>
          <text:p text:style-name="a1212" text:class-names="" text:cond-style-name=""><text:span text:style-name="a1211"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47878in" svg:y="0.96506in" svg:width="8.68in" svg:height="4.5776in" draw:id="id272" draw:style-name="a1260" draw:name="矩形 1">
          <svg:title/>
          <svg:desc/>
          <text:list text:style-name="a1217">
            <text:list-item>
              <text:p text:style-name="a1216" text:class-names="" text:cond-style-name=""><text:span text:style-name="a1214" text:class-names="">場次一：</text:span><text:span text:style-name="a1215" text:class-names=""/></text:p>
            </text:list-item>
          </text:list>
          <text:p text:style-name="a1222" text:class-names="" text:cond-style-name=""><text:span text:style-name="a1218" text:class-names="">網路紅甚麼</text:span><text:span text:style-name="a1219" text:class-names="">?-</text:span><text:span text:style-name="a1220" text:class-names="">淺談青少年網路成癮與交友情形<text:s text:c="1"/></text:span><text:span text:style-name="a1221" text:class-names=""/></text:p>
          <text:p text:style-name="a1230" text:class-names="" text:cond-style-name=""><text:span text:style-name="a1223" text:class-names="">時間<text:s text:c="1"/></text:span><text:span text:style-name="a1224" text:class-names="">: 4 / 20 (</text:span><text:span text:style-name="a1225" text:class-names="">二</text:span><text:span text:style-name="a1226" text:class-names="">)</text:span><text:span text:style-name="a1227" text:class-names="">上午</text:span><text:span text:style-name="a1228" text:class-names="">9:30-11:30<text:s text:c="1"/></text:span><text:span text:style-name="a1229" text:class-names=""/></text:p>
          <text:list text:style-name="a1234">
            <text:list-item>
              <text:p text:style-name="a1233" text:class-names="" text:cond-style-name=""><text:span text:style-name="a1231" text:class-names="">場次二：</text:span><text:span text:style-name="a1232" text:class-names=""/></text:p>
            </text:list-item>
          </text:list>
          <text:p text:style-name="a1240" text:class-names="" text:cond-style-name=""><text:span text:style-name="a1235" text:class-names="">讀懂孩子的語言</text:span><text:span text:style-name="a1236" text:class-names="">-</text:span><text:span text:style-name="a1237" text:class-names="">親子溝通與教養</text:span><text:span text:style-name="a1238" text:class-names="">時間<text:s text:c="1"/></text:span><text:span text:style-name="a1239" text:class-names=""/></text:p>
          <text:p text:style-name="a1249" text:class-names="" text:cond-style-name=""><text:span text:style-name="a1241" text:class-names="">時間</text:span><text:span text:style-name="a1242" text:class-names="">: 5/ 4 (</text:span><text:span text:style-name="a1243" text:class-names="">二</text:span><text:span text:style-name="a1244" text:class-names="">)</text:span><text:span text:style-name="a1245" text:class-names="">上午</text:span><text:span text:style-name="a1246" text:class-names="">9:30-11:30</text:span><text:span text:style-name="a1247" text:class-names=""><text:s text:c="1"/></text:span><text:span text:style-name="a1248" text:class-names=""/></text:p>
          <text:p text:style-name="a1251" text:class-names="" text:cond-style-name=""><text:span text:style-name="a1250" text:class-names=""/></text:p>
          <text:list text:style-name="a1255">
            <text:list-item>
              <text:p text:style-name="a1254" text:class-names="" text:cond-style-name=""><text:span text:style-name="a1252" text:class-names="">地點：校史室</text:span><text:span text:style-name="a1253" text:class-names=""/></text:p>
            </text:list-item>
          </text:list>
          <text:list text:style-name="a1259">
            <text:list-item>
              <text:p text:style-name="a1258" text:class-names="" text:cond-style-name=""><text:span text:style-name="a1256" text:class-names="">合作單位：新莊少年福利服務中心</text:span><text:span text:style-name="a1257" text:class-names=""/></text:p>
            </text:list-item>
          </text:list>
          <draw:enhanced-geometry xmlns:dr3d="urn:oasis:names:tc:opendocument:xmlns:dr3d:1.0" draw:type="non-primitive" svg:viewBox="0 0 21600 21600" draw:enhanced-path="M 0 0 L 21600 0 21600 21600 0 21600 Z N"/>
        </draw:custom-shape>
        <draw:custom-shape svg:x="1.62in" svg:y="2.86998in" svg:width="7.33in" svg:height="2.32246in" draw:id="id273" draw:style-name="a1285" draw:name="矩形 2">
          <svg:title/>
          <svg:desc/>
          <text:p text:style-name="a1262" text:class-names="" text:cond-style-name=""><text:span text:style-name="a1261" text:class-names=""/></text:p>
          <text:p text:style-name="a1264" text:class-names="" text:cond-style-name=""><text:span text:style-name="a1263" text:class-names=""/></text:p>
          <text:p text:style-name="a1266" text:class-names="" text:cond-style-name=""><text:span text:style-name="a1265" text:class-names=""><text:s text:c="1"/></text:span></text:p>
          <text:p text:style-name="a1268" text:class-names="" text:cond-style-name=""><text:span text:style-name="a1267" text:class-names=""/></text:p>
          <text:p text:style-name="a1270" text:class-names="" text:cond-style-name=""><text:span text:style-name="a1269" text:class-names=""/></text:p>
          <text:p text:style-name="a1272" text:class-names="" text:cond-style-name=""><text:span text:style-name="a1271" text:class-names=""/></text:p>
          <text:p text:style-name="a1274" text:class-names="" text:cond-style-name=""><text:span text:style-name="a1273" text:class-names=""/></text:p>
          <text:p text:style-name="a1276" text:class-names="" text:cond-style-name=""><text:span text:style-name="a1275" text:class-names=""/></text:p>
          <text:p text:style-name="a1278" text:class-names="" text:cond-style-name=""><text:span text:style-name="a1277" text:class-names=""/></text:p>
          <text:p text:style-name="a1280" text:class-names="" text:cond-style-name=""><text:span text:style-name="a1279" text:class-names=""/></text:p>
          <text:p text:style-name="a1282" text:class-names="" text:cond-style-name=""><text:span text:style-name="a1281" text:class-names=""/></text:p>
          <text:p text:style-name="a1284" text:class-names="" text:cond-style-name=""><text:span text:style-name="a1283" text:class-names=""/></text:p>
          <draw:enhanced-geometry xmlns:dr3d="urn:oasis:names:tc:opendocument:xmlns:dr3d:1.0" draw:type="non-primitive" svg:viewBox="0 0 21600 21600" draw:enhanced-path="M 0 0 L 21600 0 21600 21600 0 21600 Z N"/>
        </draw:custom-shape>
        <draw:frame draw:id="id274" draw:style-name="a1286" draw:name="圖片 3" svg:x="6.29498in" svg:y="2.31159in" svg:width="3.50026in" svg:height="5.0085in" style:rel-width="scale" style:rel-height="scale">
          <draw:image xlink:href="media/image5.png" xlink:type="simple" xlink:show="embed" xlink:actuate="onLoad"/>
          <svg:title/>
          <svg:desc/>
        </draw:frame>
        <presentation:notes draw:style-name="a1289">
          <draw:page-thumbnail draw:page-number="4" svg:x="1.25in" svg:y="0.75in" svg:width="5in" svg:height="3.75in" presentation:class="page" draw:id="id275" presentation:style-name="a1287" draw:name="Google Shape;1651;g8b83711d28_0_3640:notes">
            <svg:title/>
            <svg:desc/>
          </draw:page-thumbnail>
          <draw:frame draw:id="id276" presentation:style-name="a1288" draw:name="Google Shape;1652;g8b83711d28_0_3640:notes" svg:x="0.75in" svg:y="4.75in" svg:width="6in" svg:height="4.5in" presentation:class="notes" presentation:placeholder="true">
            <draw:text-box/>
            <svg:title/>
            <svg:desc/>
          </draw:frame>
        </presentation:notes>
      </draw:page>
      <draw:page draw:name="Slide147" draw:style-name="a1290" draw:master-page-name="Master1-Layout7-cust-Title-only-5" presentation:presentation-page-layout-name="Master1-PPL7" draw:id="Slide-402">
        <draw:frame draw:id="id277" presentation:style-name="a1293" draw:name="Google Shape;1654;p69" svg:x="0.08527in" svg:y="0in" svg:width="5.86364in" svg:height="1.13156in" presentation:class="title" presentation:placeholder="false">
          <draw:text-box>
            <text:p text:style-name="a1292" text:class-names="" text:cond-style-name=""><text:span text:style-name="a1291" text:class-names="">中平傳愛銀行</text:span></text:p>
          </draw:text-box>
          <svg:title/>
          <svg:desc/>
        </draw:frame>
        <draw:custom-shape svg:x="8.04511in" svg:y="0.00644in" svg:width="1.95489in" svg:height="0.72886in" draw:id="id278" draw:style-name="a1296" draw:name="圓角矩形 29">
          <svg:title/>
          <svg:desc/>
          <text:p text:style-name="a1295" text:class-names="" text:cond-style-name=""><text:span text:style-name="a1294"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64994in" svg:y="0.63251in" svg:width="9.18946in" svg:height="2.01266in" draw:id="id279" draw:style-name="a1313" draw:name="矩形 4">
          <svg:title/>
          <svg:desc/>
          <text:p text:style-name="a1303" text:class-names="" text:cond-style-name=""><text:span text:style-name="a1297" text:class-names="">日期：</text:span><text:span text:style-name="a1298" text:class-names="">4/26(</text:span><text:span text:style-name="a1299" text:class-names="">一</text:span><text:span text:style-name="a1300" text:class-names="">)-4/30(</text:span><text:span text:style-name="a1301" text:class-names="">五</text:span><text:span text:style-name="a1302" text:class-names="">)</text:span></text:p>
          <text:p text:style-name="a1308" text:class-names="" text:cond-style-name=""><text:span text:style-name="a1304" text:class-names="">活動：全校食物</text:span><text:span text:style-name="a1305" text:class-names="">/</text:span><text:span text:style-name="a1306" text:class-names="">實物募資活動</text:span><text:span text:style-name="a1307" text:class-names=""/></text:p>
          <text:p text:style-name="a1312" text:class-names="" text:cond-style-name=""><text:span text:style-name="a1309" text:class-names="">#</text:span><text:span text:style-name="a1310" text:class-names="">此活動不募集發票</text:span><text:span text:style-name="a1311" text:class-names=""/></text:p>
          <draw:enhanced-geometry xmlns:dr3d="urn:oasis:names:tc:opendocument:xmlns:dr3d:1.0" draw:type="non-primitive" svg:viewBox="0 0 21600 21600" draw:enhanced-path="M 0 0 L 21600 0 21600 21600 0 21600 Z N"/>
        </draw:custom-shape>
        <draw:frame draw:id="id280" draw:style-name="a1314" draw:name="圖片 9" svg:x="6.68892in" svg:y="3.96281in" svg:width="3.31108in" svg:height="3.45801in" style:rel-width="scale" style:rel-height="scale">
          <draw:image xlink:href="media/image6.jpeg" xlink:type="simple" xlink:show="embed" xlink:actuate="onLoad"/>
          <svg:title/>
          <svg:desc/>
        </draw:frame>
        <draw:frame draw:id="id281" draw:style-name="a1333" draw:name="內容版面配置區 2" svg:x="0.25983in" svg:y="3.41472in" svg:width="9in" svg:height="2.66049in">
          <draw:text-box>
            <text:p text:style-name="a1318" text:class-names="" text:cond-style-name=""><text:span text:style-name="a1315" text:class-names="">1.</text:span><text:span text:style-name="a1316" text:class-names="">導師知會輔導老師或輔導組長</text:span><text:span text:style-name="a1317" text:class-names=""/></text:p>
            <text:p text:style-name="a1322" text:class-names="" text:cond-style-name=""><text:span text:style-name="a1319" text:class-names="">2.</text:span><text:span text:style-name="a1320" text:class-names="">輔導組長與駐區社工師聯繫，由社工師安排家訪</text:span><text:span text:style-name="a1321" text:class-names=""/></text:p>
            <text:p text:style-name="a1326" text:class-names="" text:cond-style-name=""><text:span text:style-name="a1323" text:class-names="">3.</text:span><text:span text:style-name="a1324" text:class-names="">由家訪的狀況判斷案家需要那些物資</text:span><text:span text:style-name="a1325" text:class-names=""/></text:p>
            <text:p text:style-name="a1330" text:class-names="" text:cond-style-name=""><text:span text:style-name="a1327" text:class-names="">4.</text:span><text:span text:style-name="a1328" text:class-names="">社工師填寫物資申請單，由輔導處或家長到</text:span><text:span text:style-name="a1329" text:class-names=""/></text:p>
            <text:p text:style-name="a1332" text:class-names="" text:cond-style-name=""><text:span text:style-name="a1331" text:class-names=""><text:s text:c="2"/>義學國中的社工師實物銀行領取物資</text:span></text:p>
          </draw:text-box>
          <svg:title/>
          <svg:desc/>
        </draw:frame>
        <draw:frame draw:id="id282" draw:style-name="a1336" draw:name="標題 1" svg:x="1.50474in" svg:y="2.7752in" svg:width="5.52885in" svg:height="0.63952in">
          <draw:text-box>
            <text:p text:style-name="a1335" text:class-names="" text:cond-style-name=""><text:span text:style-name="a1334" text:class-names="">申請物資流程：</text:span></text:p>
          </draw:text-box>
          <svg:title/>
          <svg:desc/>
        </draw:frame>
        <draw:g draw:name="组合 29" draw:id="id283">
          <svg:title/>
          <svg:desc/>
          <draw:custom-shape svg:x="0.43983in" svg:y="2.59289in" svg:width="0.76389in" svg:height="0.76389in" draw:id="id284" draw:style-name="a1339" draw:name="椭圆 30">
            <svg:title/>
            <svg:desc/>
            <text:p text:style-name="a1338" text:class-names="" text:cond-style-name=""><text:span text:style-name="a133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组合 31" draw:id="id285">
            <svg:title/>
            <svg:desc/>
            <draw:custom-shape svg:x="0.64994in" svg:y="2.84339in" svg:width="0.31966in" svg:height="0.29115in" draw:id="id286" draw:style-name="a1342" draw:name="Freeform 16">
              <svg:title/>
              <svg:desc/>
              <text:p text:style-name="a1341" text:class-names="" text:cond-style-name=""><text:span text:style-name="a1340" text:class-names=""/></text:p>
              <draw:enhanced-geometry xmlns:dr3d="urn:oasis:names:tc:opendocument:xmlns:dr3d:1.0" draw:type="non-primitive" svg:viewBox="0 0 721 657" draw:enhanced-path="M 499 196 C 545 237 592 279 637 322 640 325 643 327 646 329 672 353 672 353 672 353 686 367 686 367 686 367 721 403 707 456 669 472 685 513 652 552 611 550 606 584 574 607 539 598 529 641 479 657 439 633 433 629 433 629 433 629 441 619 446 607 449 594 460 601 468 607 481 606 490 605 499 600 501 591 502 587 502 583 501 577 452 538 452 538 452 538 444 531 442 519 449 511 455 503 467 502 475 508 530 551 530 551 530 551 543 562 556 566 567 557 569 555 571 552 572 549 574 544 576 536 570 532 506 481 506 481 506 481 498 475 496 463 503 455 509 446 521 445 529 451 596 504 596 504 596 504 597 504 597 505 598 505 620 525 656 496 620 467 549 414 549 414 549 414 541 408 539 396 546 388 552 379 564 378 572 384 642 437 642 437 642 437 649 441 659 436 663 429 671 419 670 405 659 394 645 379 645 379 645 379 457 209 457 209 457 209 453 205 456 198 462 198 473 198 485 198 496 196 497 196 498 196 499 196 Z M 86 355 C 66 330 64 295 59 262 35 239 35 239 35 239 17 219 0 205 0 176 0 161 6 147 16 135 116 27 116 27 116 27 138 3 174 0 199 20 215 31 221 38 242 46 248 48 253 50 254 50 284 46 316 32 350 33 337 42 286 82 284 82 276 84 268 86 260 87 241 90 208 74 195 64 176 50 176 50 176 50 166 42 152 44 144 53 44 161 44 161 44 161 36 170 36 184 44 193 53 203 59 210 69 220 80 230 95 244 97 257 100 280 102 313 115 330 102 337 95 344 86 355 Z N" draw:text-areas="?f224 ?f226 ?f225 ?f227" draw:glue-points="?f116 ?f117 ?f118 ?f119 ?f120 ?f121 ?f122 ?f123 ?f124 ?f125 ?f126 ?f127 ?f128 ?f129 ?f130 ?f131 ?f132 ?f133 ?f134 ?f135 ?f136 ?f137 ?f138 ?f139 ?f140 ?f141 ?f140 ?f142 ?f143 ?f144 ?f136 ?f145 ?f146 ?f147 ?f148 ?f149 ?f150 ?f151 ?f152 ?f153 ?f154 ?f155 ?f156 ?f157 ?f158 ?f159 ?f160 ?f161 ?f162 ?f163 ?f164 ?f165 ?f166 ?f167 ?f168 ?f169 ?f170 ?f171 ?f152 ?f172 ?f173 ?f174 ?f175 ?f176 ?f177 ?f178 ?f179 ?f180 ?f181 ?f182 ?f183 ?f184 ?f185 ?f117 ?f116 ?f117 ?f186 ?f187 ?f188 ?f189 ?f190 ?f191 ?f192 ?f193 ?f194 ?f195 ?f196 ?f197 ?f198 ?f199 ?f200 ?f201 ?f202 ?f203 ?f204 ?f205 ?f206 ?f207 ?f208 ?f209 ?f210 ?f211 ?f212 ?f203 ?f213 ?f214 ?f215 ?f216 ?f215 ?f217 ?f218 ?f219 ?f220 ?f221 ?f222 ?f223 ?f186 ?f187" draw:glue-point-leaving-directions="-90, -90, -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21"/>
                <draw:equation draw:name="f7" draw:formula="?f4 / 657"/>
                <draw:equation draw:name="f8" draw:formula="499 * ?f5 / 721"/>
                <draw:equation draw:name="f9" draw:formula="196 * ?f4 / 657"/>
                <draw:equation draw:name="f10" draw:formula="637 * ?f5 / 721"/>
                <draw:equation draw:name="f11" draw:formula="322 * ?f4 / 657"/>
                <draw:equation draw:name="f12" draw:formula="646 * ?f5 / 721"/>
                <draw:equation draw:name="f13" draw:formula="329 * ?f4 / 657"/>
                <draw:equation draw:name="f14" draw:formula="672 * ?f5 / 721"/>
                <draw:equation draw:name="f15" draw:formula="353 * ?f4 / 657"/>
                <draw:equation draw:name="f16" draw:formula="686 * ?f5 / 721"/>
                <draw:equation draw:name="f17" draw:formula="367 * ?f4 / 657"/>
                <draw:equation draw:name="f18" draw:formula="669 * ?f5 / 721"/>
                <draw:equation draw:name="f19" draw:formula="472 * ?f4 / 657"/>
                <draw:equation draw:name="f20" draw:formula="611 * ?f5 / 721"/>
                <draw:equation draw:name="f21" draw:formula="550 * ?f4 / 657"/>
                <draw:equation draw:name="f22" draw:formula="539 * ?f5 / 721"/>
                <draw:equation draw:name="f23" draw:formula="598 * ?f4 / 657"/>
                <draw:equation draw:name="f24" draw:formula="439 * ?f5 / 721"/>
                <draw:equation draw:name="f25" draw:formula="633 * ?f4 / 657"/>
                <draw:equation draw:name="f26" draw:formula="433 * ?f5 / 721"/>
                <draw:equation draw:name="f27" draw:formula="629 * ?f4 / 657"/>
                <draw:equation draw:name="f28" draw:formula="449 * ?f5 / 721"/>
                <draw:equation draw:name="f29" draw:formula="594 * ?f4 / 657"/>
                <draw:equation draw:name="f30" draw:formula="481 * ?f5 / 721"/>
                <draw:equation draw:name="f31" draw:formula="606 * ?f4 / 657"/>
                <draw:equation draw:name="f32" draw:formula="501 * ?f5 / 721"/>
                <draw:equation draw:name="f33" draw:formula="591 * ?f4 / 657"/>
                <draw:equation draw:name="f34" draw:formula="577 * ?f4 / 657"/>
                <draw:equation draw:name="f35" draw:formula="452 * ?f5 / 721"/>
                <draw:equation draw:name="f36" draw:formula="538 * ?f4 / 657"/>
                <draw:equation draw:name="f37" draw:formula="511 * ?f4 / 657"/>
                <draw:equation draw:name="f38" draw:formula="475 * ?f5 / 721"/>
                <draw:equation draw:name="f39" draw:formula="508 * ?f4 / 657"/>
                <draw:equation draw:name="f40" draw:formula="530 * ?f5 / 721"/>
                <draw:equation draw:name="f41" draw:formula="551 * ?f4 / 657"/>
                <draw:equation draw:name="f42" draw:formula="567 * ?f5 / 721"/>
                <draw:equation draw:name="f43" draw:formula="557 * ?f4 / 657"/>
                <draw:equation draw:name="f44" draw:formula="572 * ?f5 / 721"/>
                <draw:equation draw:name="f45" draw:formula="549 * ?f4 / 657"/>
                <draw:equation draw:name="f46" draw:formula="570 * ?f5 / 721"/>
                <draw:equation draw:name="f47" draw:formula="532 * ?f4 / 657"/>
                <draw:equation draw:name="f48" draw:formula="506 * ?f5 / 721"/>
                <draw:equation draw:name="f49" draw:formula="481 * ?f4 / 657"/>
                <draw:equation draw:name="f50" draw:formula="503 * ?f5 / 721"/>
                <draw:equation draw:name="f51" draw:formula="455 * ?f4 / 657"/>
                <draw:equation draw:name="f52" draw:formula="529 * ?f5 / 721"/>
                <draw:equation draw:name="f53" draw:formula="451 * ?f4 / 657"/>
                <draw:equation draw:name="f54" draw:formula="596 * ?f5 / 721"/>
                <draw:equation draw:name="f55" draw:formula="504 * ?f4 / 657"/>
                <draw:equation draw:name="f56" draw:formula="598 * ?f5 / 721"/>
                <draw:equation draw:name="f57" draw:formula="505 * ?f4 / 657"/>
                <draw:equation draw:name="f58" draw:formula="620 * ?f5 / 721"/>
                <draw:equation draw:name="f59" draw:formula="467 * ?f4 / 657"/>
                <draw:equation draw:name="f60" draw:formula="549 * ?f5 / 721"/>
                <draw:equation draw:name="f61" draw:formula="414 * ?f4 / 657"/>
                <draw:equation draw:name="f62" draw:formula="546 * ?f5 / 721"/>
                <draw:equation draw:name="f63" draw:formula="388 * ?f4 / 657"/>
                <draw:equation draw:name="f64" draw:formula="384 * ?f4 / 657"/>
                <draw:equation draw:name="f65" draw:formula="642 * ?f5 / 721"/>
                <draw:equation draw:name="f66" draw:formula="437 * ?f4 / 657"/>
                <draw:equation draw:name="f67" draw:formula="663 * ?f5 / 721"/>
                <draw:equation draw:name="f68" draw:formula="429 * ?f4 / 657"/>
                <draw:equation draw:name="f69" draw:formula="659 * ?f5 / 721"/>
                <draw:equation draw:name="f70" draw:formula="394 * ?f4 / 657"/>
                <draw:equation draw:name="f71" draw:formula="645 * ?f5 / 721"/>
                <draw:equation draw:name="f72" draw:formula="379 * ?f4 / 657"/>
                <draw:equation draw:name="f73" draw:formula="457 * ?f5 / 721"/>
                <draw:equation draw:name="f74" draw:formula="209 * ?f4 / 657"/>
                <draw:equation draw:name="f75" draw:formula="462 * ?f5 / 721"/>
                <draw:equation draw:name="f76" draw:formula="198 * ?f4 / 657"/>
                <draw:equation draw:name="f77" draw:formula="496 * ?f5 / 721"/>
                <draw:equation draw:name="f78" draw:formula="86 * ?f5 / 721"/>
                <draw:equation draw:name="f79" draw:formula="355 * ?f4 / 657"/>
                <draw:equation draw:name="f80" draw:formula="59 * ?f5 / 721"/>
                <draw:equation draw:name="f81" draw:formula="262 * ?f4 / 657"/>
                <draw:equation draw:name="f82" draw:formula="35 * ?f5 / 721"/>
                <draw:equation draw:name="f83" draw:formula="239 * ?f4 / 657"/>
                <draw:equation draw:name="f84" draw:formula="0 * ?f5 / 721"/>
                <draw:equation draw:name="f85" draw:formula="176 * ?f4 / 657"/>
                <draw:equation draw:name="f86" draw:formula="16 * ?f5 / 721"/>
                <draw:equation draw:name="f87" draw:formula="135 * ?f4 / 657"/>
                <draw:equation draw:name="f88" draw:formula="116 * ?f5 / 721"/>
                <draw:equation draw:name="f89" draw:formula="27 * ?f4 / 657"/>
                <draw:equation draw:name="f90" draw:formula="199 * ?f5 / 721"/>
                <draw:equation draw:name="f91" draw:formula="20 * ?f4 / 657"/>
                <draw:equation draw:name="f92" draw:formula="242 * ?f5 / 721"/>
                <draw:equation draw:name="f93" draw:formula="46 * ?f4 / 657"/>
                <draw:equation draw:name="f94" draw:formula="254 * ?f5 / 721"/>
                <draw:equation draw:name="f95" draw:formula="50 * ?f4 / 657"/>
                <draw:equation draw:name="f96" draw:formula="350 * ?f5 / 721"/>
                <draw:equation draw:name="f97" draw:formula="33 * ?f4 / 657"/>
                <draw:equation draw:name="f98" draw:formula="284 * ?f5 / 721"/>
                <draw:equation draw:name="f99" draw:formula="82 * ?f4 / 657"/>
                <draw:equation draw:name="f100" draw:formula="260 * ?f5 / 721"/>
                <draw:equation draw:name="f101" draw:formula="87 * ?f4 / 657"/>
                <draw:equation draw:name="f102" draw:formula="195 * ?f5 / 721"/>
                <draw:equation draw:name="f103" draw:formula="64 * ?f4 / 657"/>
                <draw:equation draw:name="f104" draw:formula="176 * ?f5 / 721"/>
                <draw:equation draw:name="f105" draw:formula="144 * ?f5 / 721"/>
                <draw:equation draw:name="f106" draw:formula="53 * ?f4 / 657"/>
                <draw:equation draw:name="f107" draw:formula="44 * ?f5 / 721"/>
                <draw:equation draw:name="f108" draw:formula="161 * ?f4 / 657"/>
                <draw:equation draw:name="f109" draw:formula="193 * ?f4 / 657"/>
                <draw:equation draw:name="f110" draw:formula="69 * ?f5 / 721"/>
                <draw:equation draw:name="f111" draw:formula="220 * ?f4 / 657"/>
                <draw:equation draw:name="f112" draw:formula="97 * ?f5 / 721"/>
                <draw:equation draw:name="f113" draw:formula="257 * ?f4 / 657"/>
                <draw:equation draw:name="f114" draw:formula="115 * ?f5 / 721"/>
                <draw:equation draw:name="f115" draw:formula="330 * ?f4 / 657"/>
                <draw:equation draw:name="f116" draw:formula="?f8 / ?f6"/>
                <draw:equation draw:name="f117" draw:formula="?f9 / ?f7"/>
                <draw:equation draw:name="f118" draw:formula="?f10 / ?f6"/>
                <draw:equation draw:name="f119" draw:formula="?f11 / ?f7"/>
                <draw:equation draw:name="f120" draw:formula="?f12 / ?f6"/>
                <draw:equation draw:name="f121" draw:formula="?f13 / ?f7"/>
                <draw:equation draw:name="f122" draw:formula="?f14 / ?f6"/>
                <draw:equation draw:name="f123" draw:formula="?f15 / ?f7"/>
                <draw:equation draw:name="f124" draw:formula="?f16 / ?f6"/>
                <draw:equation draw:name="f125" draw:formula="?f17 / ?f7"/>
                <draw:equation draw:name="f126" draw:formula="?f18 / ?f6"/>
                <draw:equation draw:name="f127" draw:formula="?f19 / ?f7"/>
                <draw:equation draw:name="f128" draw:formula="?f20 / ?f6"/>
                <draw:equation draw:name="f129" draw:formula="?f21 / ?f7"/>
                <draw:equation draw:name="f130" draw:formula="?f22 / ?f6"/>
                <draw:equation draw:name="f131" draw:formula="?f23 / ?f7"/>
                <draw:equation draw:name="f132" draw:formula="?f24 / ?f6"/>
                <draw:equation draw:name="f133" draw:formula="?f25 / ?f7"/>
                <draw:equation draw:name="f134" draw:formula="?f26 / ?f6"/>
                <draw:equation draw:name="f135" draw:formula="?f27 / ?f7"/>
                <draw:equation draw:name="f136" draw:formula="?f28 / ?f6"/>
                <draw:equation draw:name="f137" draw:formula="?f29 / ?f7"/>
                <draw:equation draw:name="f138" draw:formula="?f30 / ?f6"/>
                <draw:equation draw:name="f139" draw:formula="?f31 / ?f7"/>
                <draw:equation draw:name="f140" draw:formula="?f32 / ?f6"/>
                <draw:equation draw:name="f141" draw:formula="?f33 / ?f7"/>
                <draw:equation draw:name="f142" draw:formula="?f34 / ?f7"/>
                <draw:equation draw:name="f143" draw:formula="?f35 / ?f6"/>
                <draw:equation draw:name="f144" draw:formula="?f36 / ?f7"/>
                <draw:equation draw:name="f145" draw:formula="?f37 / ?f7"/>
                <draw:equation draw:name="f146" draw:formula="?f38 / ?f6"/>
                <draw:equation draw:name="f147" draw:formula="?f39 / ?f7"/>
                <draw:equation draw:name="f148" draw:formula="?f40 / ?f6"/>
                <draw:equation draw:name="f149" draw:formula="?f41 / ?f7"/>
                <draw:equation draw:name="f150" draw:formula="?f42 / ?f6"/>
                <draw:equation draw:name="f151" draw:formula="?f43 / ?f7"/>
                <draw:equation draw:name="f152" draw:formula="?f44 / ?f6"/>
                <draw:equation draw:name="f153" draw:formula="?f45 / ?f7"/>
                <draw:equation draw:name="f154" draw:formula="?f46 / ?f6"/>
                <draw:equation draw:name="f155" draw:formula="?f47 / ?f7"/>
                <draw:equation draw:name="f156" draw:formula="?f48 / ?f6"/>
                <draw:equation draw:name="f157" draw:formula="?f49 / ?f7"/>
                <draw:equation draw:name="f158" draw:formula="?f50 / ?f6"/>
                <draw:equation draw:name="f159" draw:formula="?f51 / ?f7"/>
                <draw:equation draw:name="f160" draw:formula="?f52 / ?f6"/>
                <draw:equation draw:name="f161" draw:formula="?f53 / ?f7"/>
                <draw:equation draw:name="f162" draw:formula="?f54 / ?f6"/>
                <draw:equation draw:name="f163" draw:formula="?f55 / ?f7"/>
                <draw:equation draw:name="f164" draw:formula="?f56 / ?f6"/>
                <draw:equation draw:name="f165" draw:formula="?f57 / ?f7"/>
                <draw:equation draw:name="f166" draw:formula="?f58 / ?f6"/>
                <draw:equation draw:name="f167" draw:formula="?f59 / ?f7"/>
                <draw:equation draw:name="f168" draw:formula="?f60 / ?f6"/>
                <draw:equation draw:name="f169" draw:formula="?f61 / ?f7"/>
                <draw:equation draw:name="f170" draw:formula="?f62 / ?f6"/>
                <draw:equation draw:name="f171" draw:formula="?f63 / ?f7"/>
                <draw:equation draw:name="f172" draw:formula="?f64 / ?f7"/>
                <draw:equation draw:name="f173" draw:formula="?f65 / ?f6"/>
                <draw:equation draw:name="f174" draw:formula="?f66 / ?f7"/>
                <draw:equation draw:name="f175" draw:formula="?f67 / ?f6"/>
                <draw:equation draw:name="f176" draw:formula="?f68 / ?f7"/>
                <draw:equation draw:name="f177" draw:formula="?f69 / ?f6"/>
                <draw:equation draw:name="f178" draw:formula="?f70 / ?f7"/>
                <draw:equation draw:name="f179" draw:formula="?f71 / ?f6"/>
                <draw:equation draw:name="f180" draw:formula="?f72 / ?f7"/>
                <draw:equation draw:name="f181" draw:formula="?f73 / ?f6"/>
                <draw:equation draw:name="f182" draw:formula="?f74 / ?f7"/>
                <draw:equation draw:name="f183" draw:formula="?f75 / ?f6"/>
                <draw:equation draw:name="f184" draw:formula="?f76 / ?f7"/>
                <draw:equation draw:name="f185" draw:formula="?f77 / ?f6"/>
                <draw:equation draw:name="f186" draw:formula="?f78 / ?f6"/>
                <draw:equation draw:name="f187" draw:formula="?f79 / ?f7"/>
                <draw:equation draw:name="f188" draw:formula="?f80 / ?f6"/>
                <draw:equation draw:name="f189" draw:formula="?f81 / ?f7"/>
                <draw:equation draw:name="f190" draw:formula="?f82 / ?f6"/>
                <draw:equation draw:name="f191" draw:formula="?f83 / ?f7"/>
                <draw:equation draw:name="f192" draw:formula="?f84 / ?f6"/>
                <draw:equation draw:name="f193" draw:formula="?f85 / ?f7"/>
                <draw:equation draw:name="f194" draw:formula="?f86 / ?f6"/>
                <draw:equation draw:name="f195" draw:formula="?f87 / ?f7"/>
                <draw:equation draw:name="f196" draw:formula="?f88 / ?f6"/>
                <draw:equation draw:name="f197" draw:formula="?f89 / ?f7"/>
                <draw:equation draw:name="f198" draw:formula="?f90 / ?f6"/>
                <draw:equation draw:name="f199" draw:formula="?f91 / ?f7"/>
                <draw:equation draw:name="f200" draw:formula="?f92 / ?f6"/>
                <draw:equation draw:name="f201" draw:formula="?f93 / ?f7"/>
                <draw:equation draw:name="f202" draw:formula="?f94 / ?f6"/>
                <draw:equation draw:name="f203" draw:formula="?f95 / ?f7"/>
                <draw:equation draw:name="f204" draw:formula="?f96 / ?f6"/>
                <draw:equation draw:name="f205" draw:formula="?f97 / ?f7"/>
                <draw:equation draw:name="f206" draw:formula="?f98 / ?f6"/>
                <draw:equation draw:name="f207" draw:formula="?f99 / ?f7"/>
                <draw:equation draw:name="f208" draw:formula="?f100 / ?f6"/>
                <draw:equation draw:name="f209" draw:formula="?f101 / ?f7"/>
                <draw:equation draw:name="f210" draw:formula="?f102 / ?f6"/>
                <draw:equation draw:name="f211" draw:formula="?f103 / ?f7"/>
                <draw:equation draw:name="f212" draw:formula="?f104 / ?f6"/>
                <draw:equation draw:name="f213" draw:formula="?f105 / ?f6"/>
                <draw:equation draw:name="f214" draw:formula="?f106 / ?f7"/>
                <draw:equation draw:name="f215" draw:formula="?f107 / ?f6"/>
                <draw:equation draw:name="f216" draw:formula="?f108 / ?f7"/>
                <draw:equation draw:name="f217" draw:formula="?f109 / ?f7"/>
                <draw:equation draw:name="f218" draw:formula="?f110 / ?f6"/>
                <draw:equation draw:name="f219" draw:formula="?f111 / ?f7"/>
                <draw:equation draw:name="f220" draw:formula="?f112 / ?f6"/>
                <draw:equation draw:name="f221" draw:formula="?f113 / ?f7"/>
                <draw:equation draw:name="f222" draw:formula="?f114 / ?f6"/>
                <draw:equation draw:name="f223" draw:formula="?f115 / ?f7"/>
                <draw:equation draw:name="f224" draw:formula="0 / ?f6"/>
                <draw:equation draw:name="f225" draw:formula="?f1 / ?f6"/>
                <draw:equation draw:name="f226" draw:formula="0 / ?f7"/>
                <draw:equation draw:name="f227" draw:formula="?f3 / ?f7"/>
              </draw:enhanced-geometry>
            </draw:custom-shape>
            <draw:custom-shape svg:x="0.68671in" svg:y="2.84339in" svg:width="0.30541in" svg:height="0.28271in" draw:id="id287" draw:style-name="a1345" draw:name="Freeform 17">
              <svg:title/>
              <svg:desc/>
              <text:p text:style-name="a1344" text:class-names="" text:cond-style-name=""><text:span text:style-name="a1343" text:class-names=""/></text:p>
              <draw:enhanced-geometry xmlns:dr3d="urn:oasis:names:tc:opendocument:xmlns:dr3d:1.0" draw:type="non-primitive" svg:viewBox="0 0 689 638" draw:enhanced-path="M 319 543 C 302 529 279 528 262 538 261 539 259 539 258 538 257 537 257 536 257 535 260 518 255 500 241 489 241 489 241 489 241 489 225 475 202 473 185 484 183 485 182 484 181 484 180 483 180 482 180 481 183 464 177 446 164 435 164 435 164 435 164 435 150 423 132 420 117 425 115 426 114 425 113 425 112 424 112 422 113 421 121 402 116 379 100 365 100 365 100 365 100 365 80 347 49 350 32 370 18 386 18 386 18 386 0 406 2 437 23 455 23 455 23 455 23 455 35 465 51 469 66 465 68 465 69 465 70 466 70 467 70 469 69 470 54 490 57 519 76 536 76 536 76 536 76 536 95 553 124 552 142 534 143 533 144 533 145 534 147 534 147 535 147 537 146 552 151 568 164 578 164 578 164 578 164 578 183 595 212 594 230 576 231 575 232 575 233 576 234 576 235 577 235 579 233 594 239 610 252 621 272 638 303 636 320 615 324 611 324 611 324 611 341 591 339 560 319 543 Z M 449 177 C 489 216 535 260 576 299 582 305 589 307 597 306 605 305 612 300 616 293 626 275 632 256 636 234 638 224 642 216 649 209 671 186 671 186 671 186 688 168 689 139 672 121 580 21 580 21 580 21 563 3 534 0 515 16 493 34 493 34 493 34 483 42 471 45 457 44 435 41 412 38 390 36 347 30 308 41 274 67 229 101 184 136 139 171 95 207 151 255 203 222 301 161 301 161 301 161 315 153 331 152 346 158 364 167 388 168 408 165 423 162 437 166 449 177 Z N" draw:text-areas="?f190 ?f192 ?f191 ?f193" draw:glue-points="?f99 ?f100 ?f101 ?f102 ?f103 ?f102 ?f104 ?f105 ?f106 ?f107 ?f106 ?f107 ?f108 ?f109 ?f110 ?f109 ?f111 ?f112 ?f113 ?f114 ?f113 ?f114 ?f115 ?f116 ?f117 ?f116 ?f117 ?f118 ?f119 ?f120 ?f119 ?f120 ?f121 ?f122 ?f123 ?f124 ?f125 ?f126 ?f125 ?f126 ?f127 ?f128 ?f129 ?f130 ?f131 ?f132 ?f133 ?f134 ?f133 ?f134 ?f135 ?f136 ?f137 ?f136 ?f138 ?f139 ?f113 ?f140 ?f113 ?f140 ?f141 ?f142 ?f143 ?f142 ?f144 ?f145 ?f146 ?f147 ?f148 ?f149 ?f150 ?f151 ?f99 ?f100 ?f152 ?f153 ?f154 ?f155 ?f156 ?f157 ?f158 ?f159 ?f160 ?f161 ?f162 ?f163 ?f164 ?f165 ?f166 ?f167 ?f168 ?f169 ?f170 ?f171 ?f172 ?f173 ?f174 ?f175 ?f176 ?f177 ?f178 ?f179 ?f180 ?f181 ?f182 ?f183 ?f184 ?f185 ?f186 ?f187 ?f188 ?f189 ?f152 ?f153" draw:glue-point-leaving-directions="-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89"/>
                <draw:equation draw:name="f7" draw:formula="?f4 / 638"/>
                <draw:equation draw:name="f8" draw:formula="319 * ?f5 / 689"/>
                <draw:equation draw:name="f9" draw:formula="543 * ?f4 / 638"/>
                <draw:equation draw:name="f10" draw:formula="262 * ?f5 / 689"/>
                <draw:equation draw:name="f11" draw:formula="538 * ?f4 / 638"/>
                <draw:equation draw:name="f12" draw:formula="258 * ?f5 / 689"/>
                <draw:equation draw:name="f13" draw:formula="257 * ?f5 / 689"/>
                <draw:equation draw:name="f14" draw:formula="535 * ?f4 / 638"/>
                <draw:equation draw:name="f15" draw:formula="241 * ?f5 / 689"/>
                <draw:equation draw:name="f16" draw:formula="489 * ?f4 / 638"/>
                <draw:equation draw:name="f17" draw:formula="185 * ?f5 / 689"/>
                <draw:equation draw:name="f18" draw:formula="484 * ?f4 / 638"/>
                <draw:equation draw:name="f19" draw:formula="181 * ?f5 / 689"/>
                <draw:equation draw:name="f20" draw:formula="180 * ?f5 / 689"/>
                <draw:equation draw:name="f21" draw:formula="481 * ?f4 / 638"/>
                <draw:equation draw:name="f22" draw:formula="164 * ?f5 / 689"/>
                <draw:equation draw:name="f23" draw:formula="435 * ?f4 / 638"/>
                <draw:equation draw:name="f24" draw:formula="117 * ?f5 / 689"/>
                <draw:equation draw:name="f25" draw:formula="425 * ?f4 / 638"/>
                <draw:equation draw:name="f26" draw:formula="113 * ?f5 / 689"/>
                <draw:equation draw:name="f27" draw:formula="421 * ?f4 / 638"/>
                <draw:equation draw:name="f28" draw:formula="100 * ?f5 / 689"/>
                <draw:equation draw:name="f29" draw:formula="365 * ?f4 / 638"/>
                <draw:equation draw:name="f30" draw:formula="32 * ?f5 / 689"/>
                <draw:equation draw:name="f31" draw:formula="370 * ?f4 / 638"/>
                <draw:equation draw:name="f32" draw:formula="18 * ?f5 / 689"/>
                <draw:equation draw:name="f33" draw:formula="386 * ?f4 / 638"/>
                <draw:equation draw:name="f34" draw:formula="23 * ?f5 / 689"/>
                <draw:equation draw:name="f35" draw:formula="455 * ?f4 / 638"/>
                <draw:equation draw:name="f36" draw:formula="66 * ?f5 / 689"/>
                <draw:equation draw:name="f37" draw:formula="465 * ?f4 / 638"/>
                <draw:equation draw:name="f38" draw:formula="70 * ?f5 / 689"/>
                <draw:equation draw:name="f39" draw:formula="466 * ?f4 / 638"/>
                <draw:equation draw:name="f40" draw:formula="69 * ?f5 / 689"/>
                <draw:equation draw:name="f41" draw:formula="470 * ?f4 / 638"/>
                <draw:equation draw:name="f42" draw:formula="76 * ?f5 / 689"/>
                <draw:equation draw:name="f43" draw:formula="536 * ?f4 / 638"/>
                <draw:equation draw:name="f44" draw:formula="142 * ?f5 / 689"/>
                <draw:equation draw:name="f45" draw:formula="534 * ?f4 / 638"/>
                <draw:equation draw:name="f46" draw:formula="145 * ?f5 / 689"/>
                <draw:equation draw:name="f47" draw:formula="147 * ?f5 / 689"/>
                <draw:equation draw:name="f48" draw:formula="537 * ?f4 / 638"/>
                <draw:equation draw:name="f49" draw:formula="578 * ?f4 / 638"/>
                <draw:equation draw:name="f50" draw:formula="230 * ?f5 / 689"/>
                <draw:equation draw:name="f51" draw:formula="576 * ?f4 / 638"/>
                <draw:equation draw:name="f52" draw:formula="233 * ?f5 / 689"/>
                <draw:equation draw:name="f53" draw:formula="235 * ?f5 / 689"/>
                <draw:equation draw:name="f54" draw:formula="579 * ?f4 / 638"/>
                <draw:equation draw:name="f55" draw:formula="252 * ?f5 / 689"/>
                <draw:equation draw:name="f56" draw:formula="621 * ?f4 / 638"/>
                <draw:equation draw:name="f57" draw:formula="320 * ?f5 / 689"/>
                <draw:equation draw:name="f58" draw:formula="615 * ?f4 / 638"/>
                <draw:equation draw:name="f59" draw:formula="324 * ?f5 / 689"/>
                <draw:equation draw:name="f60" draw:formula="611 * ?f4 / 638"/>
                <draw:equation draw:name="f61" draw:formula="449 * ?f5 / 689"/>
                <draw:equation draw:name="f62" draw:formula="177 * ?f4 / 638"/>
                <draw:equation draw:name="f63" draw:formula="576 * ?f5 / 689"/>
                <draw:equation draw:name="f64" draw:formula="299 * ?f4 / 638"/>
                <draw:equation draw:name="f65" draw:formula="597 * ?f5 / 689"/>
                <draw:equation draw:name="f66" draw:formula="306 * ?f4 / 638"/>
                <draw:equation draw:name="f67" draw:formula="616 * ?f5 / 689"/>
                <draw:equation draw:name="f68" draw:formula="293 * ?f4 / 638"/>
                <draw:equation draw:name="f69" draw:formula="636 * ?f5 / 689"/>
                <draw:equation draw:name="f70" draw:formula="234 * ?f4 / 638"/>
                <draw:equation draw:name="f71" draw:formula="649 * ?f5 / 689"/>
                <draw:equation draw:name="f72" draw:formula="209 * ?f4 / 638"/>
                <draw:equation draw:name="f73" draw:formula="671 * ?f5 / 689"/>
                <draw:equation draw:name="f74" draw:formula="186 * ?f4 / 638"/>
                <draw:equation draw:name="f75" draw:formula="672 * ?f5 / 689"/>
                <draw:equation draw:name="f76" draw:formula="121 * ?f4 / 638"/>
                <draw:equation draw:name="f77" draw:formula="580 * ?f5 / 689"/>
                <draw:equation draw:name="f78" draw:formula="21 * ?f4 / 638"/>
                <draw:equation draw:name="f79" draw:formula="515 * ?f5 / 689"/>
                <draw:equation draw:name="f80" draw:formula="16 * ?f4 / 638"/>
                <draw:equation draw:name="f81" draw:formula="493 * ?f5 / 689"/>
                <draw:equation draw:name="f82" draw:formula="34 * ?f4 / 638"/>
                <draw:equation draw:name="f83" draw:formula="457 * ?f5 / 689"/>
                <draw:equation draw:name="f84" draw:formula="44 * ?f4 / 638"/>
                <draw:equation draw:name="f85" draw:formula="390 * ?f5 / 689"/>
                <draw:equation draw:name="f86" draw:formula="36 * ?f4 / 638"/>
                <draw:equation draw:name="f87" draw:formula="274 * ?f5 / 689"/>
                <draw:equation draw:name="f88" draw:formula="67 * ?f4 / 638"/>
                <draw:equation draw:name="f89" draw:formula="139 * ?f5 / 689"/>
                <draw:equation draw:name="f90" draw:formula="171 * ?f4 / 638"/>
                <draw:equation draw:name="f91" draw:formula="203 * ?f5 / 689"/>
                <draw:equation draw:name="f92" draw:formula="222 * ?f4 / 638"/>
                <draw:equation draw:name="f93" draw:formula="301 * ?f5 / 689"/>
                <draw:equation draw:name="f94" draw:formula="161 * ?f4 / 638"/>
                <draw:equation draw:name="f95" draw:formula="346 * ?f5 / 689"/>
                <draw:equation draw:name="f96" draw:formula="158 * ?f4 / 638"/>
                <draw:equation draw:name="f97" draw:formula="408 * ?f5 / 689"/>
                <draw:equation draw:name="f98" draw:formula="165 * ?f4 / 638"/>
                <draw:equation draw:name="f99" draw:formula="?f8 / ?f6"/>
                <draw:equation draw:name="f100" draw:formula="?f9 / ?f7"/>
                <draw:equation draw:name="f101" draw:formula="?f10 / ?f6"/>
                <draw:equation draw:name="f102" draw:formula="?f11 / ?f7"/>
                <draw:equation draw:name="f103" draw:formula="?f12 / ?f6"/>
                <draw:equation draw:name="f104" draw:formula="?f13 / ?f6"/>
                <draw:equation draw:name="f105" draw:formula="?f14 / ?f7"/>
                <draw:equation draw:name="f106" draw:formula="?f15 / ?f6"/>
                <draw:equation draw:name="f107" draw:formula="?f16 / ?f7"/>
                <draw:equation draw:name="f108" draw:formula="?f17 / ?f6"/>
                <draw:equation draw:name="f109" draw:formula="?f18 / ?f7"/>
                <draw:equation draw:name="f110" draw:formula="?f19 / ?f6"/>
                <draw:equation draw:name="f111" draw:formula="?f20 / ?f6"/>
                <draw:equation draw:name="f112" draw:formula="?f21 / ?f7"/>
                <draw:equation draw:name="f113" draw:formula="?f22 / ?f6"/>
                <draw:equation draw:name="f114" draw:formula="?f23 / ?f7"/>
                <draw:equation draw:name="f115" draw:formula="?f24 / ?f6"/>
                <draw:equation draw:name="f116" draw:formula="?f25 / ?f7"/>
                <draw:equation draw:name="f117" draw:formula="?f26 / ?f6"/>
                <draw:equation draw:name="f118" draw:formula="?f27 / ?f7"/>
                <draw:equation draw:name="f119" draw:formula="?f28 / ?f6"/>
                <draw:equation draw:name="f120" draw:formula="?f29 / ?f7"/>
                <draw:equation draw:name="f121" draw:formula="?f30 / ?f6"/>
                <draw:equation draw:name="f122" draw:formula="?f31 / ?f7"/>
                <draw:equation draw:name="f123" draw:formula="?f32 / ?f6"/>
                <draw:equation draw:name="f124" draw:formula="?f33 / ?f7"/>
                <draw:equation draw:name="f125" draw:formula="?f34 / ?f6"/>
                <draw:equation draw:name="f126" draw:formula="?f35 / ?f7"/>
                <draw:equation draw:name="f127" draw:formula="?f36 / ?f6"/>
                <draw:equation draw:name="f128" draw:formula="?f37 / ?f7"/>
                <draw:equation draw:name="f129" draw:formula="?f38 / ?f6"/>
                <draw:equation draw:name="f130" draw:formula="?f39 / ?f7"/>
                <draw:equation draw:name="f131" draw:formula="?f40 / ?f6"/>
                <draw:equation draw:name="f132" draw:formula="?f41 / ?f7"/>
                <draw:equation draw:name="f133" draw:formula="?f42 / ?f6"/>
                <draw:equation draw:name="f134" draw:formula="?f43 / ?f7"/>
                <draw:equation draw:name="f135" draw:formula="?f44 / ?f6"/>
                <draw:equation draw:name="f136" draw:formula="?f45 / ?f7"/>
                <draw:equation draw:name="f137" draw:formula="?f46 / ?f6"/>
                <draw:equation draw:name="f138" draw:formula="?f47 / ?f6"/>
                <draw:equation draw:name="f139" draw:formula="?f48 / ?f7"/>
                <draw:equation draw:name="f140" draw:formula="?f49 / ?f7"/>
                <draw:equation draw:name="f141" draw:formula="?f50 / ?f6"/>
                <draw:equation draw:name="f142" draw:formula="?f51 / ?f7"/>
                <draw:equation draw:name="f143" draw:formula="?f52 / ?f6"/>
                <draw:equation draw:name="f144" draw:formula="?f53 / ?f6"/>
                <draw:equation draw:name="f145" draw:formula="?f54 / ?f7"/>
                <draw:equation draw:name="f146" draw:formula="?f55 / ?f6"/>
                <draw:equation draw:name="f147" draw:formula="?f56 / ?f7"/>
                <draw:equation draw:name="f148" draw:formula="?f57 / ?f6"/>
                <draw:equation draw:name="f149" draw:formula="?f58 / ?f7"/>
                <draw:equation draw:name="f150" draw:formula="?f59 / ?f6"/>
                <draw:equation draw:name="f151" draw:formula="?f60 / ?f7"/>
                <draw:equation draw:name="f152" draw:formula="?f61 / ?f6"/>
                <draw:equation draw:name="f153" draw:formula="?f62 / ?f7"/>
                <draw:equation draw:name="f154" draw:formula="?f63 / ?f6"/>
                <draw:equation draw:name="f155" draw:formula="?f64 / ?f7"/>
                <draw:equation draw:name="f156" draw:formula="?f65 / ?f6"/>
                <draw:equation draw:name="f157" draw:formula="?f66 / ?f7"/>
                <draw:equation draw:name="f158" draw:formula="?f67 / ?f6"/>
                <draw:equation draw:name="f159" draw:formula="?f68 / ?f7"/>
                <draw:equation draw:name="f160" draw:formula="?f69 / ?f6"/>
                <draw:equation draw:name="f161" draw:formula="?f70 / ?f7"/>
                <draw:equation draw:name="f162" draw:formula="?f71 / ?f6"/>
                <draw:equation draw:name="f163" draw:formula="?f72 / ?f7"/>
                <draw:equation draw:name="f164" draw:formula="?f73 / ?f6"/>
                <draw:equation draw:name="f165" draw:formula="?f74 / ?f7"/>
                <draw:equation draw:name="f166" draw:formula="?f75 / ?f6"/>
                <draw:equation draw:name="f167" draw:formula="?f76 / ?f7"/>
                <draw:equation draw:name="f168" draw:formula="?f77 / ?f6"/>
                <draw:equation draw:name="f169" draw:formula="?f78 / ?f7"/>
                <draw:equation draw:name="f170" draw:formula="?f79 / ?f6"/>
                <draw:equation draw:name="f171" draw:formula="?f80 / ?f7"/>
                <draw:equation draw:name="f172" draw:formula="?f81 / ?f6"/>
                <draw:equation draw:name="f173" draw:formula="?f82 / ?f7"/>
                <draw:equation draw:name="f174" draw:formula="?f83 / ?f6"/>
                <draw:equation draw:name="f175" draw:formula="?f84 / ?f7"/>
                <draw:equation draw:name="f176" draw:formula="?f85 / ?f6"/>
                <draw:equation draw:name="f177" draw:formula="?f86 / ?f7"/>
                <draw:equation draw:name="f178" draw:formula="?f87 / ?f6"/>
                <draw:equation draw:name="f179" draw:formula="?f88 / ?f7"/>
                <draw:equation draw:name="f180" draw:formula="?f89 / ?f6"/>
                <draw:equation draw:name="f181" draw:formula="?f90 / ?f7"/>
                <draw:equation draw:name="f182" draw:formula="?f91 / ?f6"/>
                <draw:equation draw:name="f183" draw:formula="?f92 / ?f7"/>
                <draw:equation draw:name="f184" draw:formula="?f93 / ?f6"/>
                <draw:equation draw:name="f185" draw:formula="?f94 / ?f7"/>
                <draw:equation draw:name="f186" draw:formula="?f95 / ?f6"/>
                <draw:equation draw:name="f187" draw:formula="?f96 / ?f7"/>
                <draw:equation draw:name="f188" draw:formula="?f97 / ?f6"/>
                <draw:equation draw:name="f189" draw:formula="?f98 / ?f7"/>
                <draw:equation draw:name="f190" draw:formula="0 / ?f6"/>
                <draw:equation draw:name="f191" draw:formula="?f1 / ?f6"/>
                <draw:equation draw:name="f192" draw:formula="0 / ?f7"/>
                <draw:equation draw:name="f193" draw:formula="?f3 / ?f7"/>
              </draw:enhanced-geometry>
            </draw:custom-shape>
          </draw:g>
        </draw:g>
        <presentation:notes draw:style-name="a1348">
          <draw:page-thumbnail draw:page-number="5" svg:x="1.25in" svg:y="0.75in" svg:width="5in" svg:height="3.75in" presentation:class="page" draw:id="id288" presentation:style-name="a1346" draw:name="Google Shape;1651;g8b83711d28_0_3640:notes">
            <svg:title/>
            <svg:desc/>
          </draw:page-thumbnail>
          <draw:frame draw:id="id289" presentation:style-name="a1347" draw:name="Google Shape;1652;g8b83711d28_0_3640:notes" svg:x="0.75in" svg:y="4.75in" svg:width="6in" svg:height="4.5in" presentation:class="notes" presentation:placeholder="true">
            <draw:text-box/>
            <svg:title/>
            <svg:desc/>
          </draw:frame>
        </presentation:notes>
      </draw:page>
      <draw:page draw:name="Slide148" draw:style-name="a1349" draw:master-page-name="Master1-Layout7-cust-Title-only-5" presentation:presentation-page-layout-name="Master1-PPL7" draw:id="Slide-403">
        <draw:frame draw:id="id290" presentation:style-name="a1354" draw:name="Google Shape;1654;p69" svg:x="0.08527in" svg:y="0in" svg:width="5.86364in" svg:height="1.13156in" presentation:class="title" presentation:placeholder="false">
          <draw:text-box>
            <text:p text:style-name="a1353" text:class-names="" text:cond-style-name=""><text:span text:style-name="a1350" text:class-names="">輔導增能</text:span><text:span text:style-name="a1351" text:class-names="">-</text:span><text:span text:style-name="a1352" text:class-names="">專輔宣講</text:span></text:p>
          </draw:text-box>
          <svg:title/>
          <svg:desc/>
        </draw:frame>
        <draw:custom-shape svg:x="8.04511in" svg:y="0.00644in" svg:width="1.95489in" svg:height="0.72886in" draw:id="id291" draw:style-name="a1357" draw:name="圓角矩形 29">
          <svg:title/>
          <svg:desc/>
          <text:p text:style-name="a1356" text:class-names="" text:cond-style-name=""><text:span text:style-name="a1355"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66in" svg:y="0.82773in" svg:width="8.68in" svg:height="3.09423in" draw:id="id292" draw:style-name="a1380" draw:name="矩形 1">
          <svg:title/>
          <svg:desc/>
          <text:list text:style-name="a1361">
            <text:list-item>
              <text:p text:style-name="a1360" text:class-names="" text:cond-style-name=""><text:span text:style-name="a1358" text:class-names="">講師：</text:span><text:span text:style-name="a1359" text:class-names="">丁麗萍老師、邱欣怡老師、張心怡老師</text:span></text:p>
            </text:list-item>
          </text:list>
          <text:list text:style-name="a1365">
            <text:list-item>
              <text:p text:style-name="a1364" text:class-names="" text:cond-style-name=""><text:span text:style-name="a1362" text:class-names="">對象：</text:span><text:span text:style-name="a1363" text:class-names="">七年級導師</text:span></text:p>
            </text:list-item>
          </text:list>
          <text:list text:style-name="a1375">
            <text:list-item>
              <text:p text:style-name="a1374" text:class-names="" text:cond-style-name=""><text:span text:style-name="a1366" text:class-names="">時間：</text:span><text:span text:style-name="a1367" text:class-names="">4/27(</text:span><text:span text:style-name="a1368" text:class-names="">二</text:span><text:span text:style-name="a1369" text:class-names="">)15</text:span><text:span text:style-name="a1370" text:class-names="">：</text:span><text:span text:style-name="a1371" text:class-names="">00-15</text:span><text:span text:style-name="a1372" text:class-names="">：</text:span><text:span text:style-name="a1373" text:class-names="">45</text:span></text:p>
            </text:list-item>
          </text:list>
          <text:list text:style-name="a1379">
            <text:list-item>
              <text:p text:style-name="a1378" text:class-names="" text:cond-style-name=""><text:span text:style-name="a1376" text:class-names="">講題：學生情緒辨識與處理</text:span><text:span text:style-name="a1377" text:class-names=""/></text:p>
            </text:list-item>
          </text:list>
          <draw:enhanced-geometry xmlns:dr3d="urn:oasis:names:tc:opendocument:xmlns:dr3d:1.0" draw:type="non-primitive" svg:viewBox="0 0 21600 21600" draw:enhanced-path="M 0 0 L 21600 0 21600 21600 0 21600 Z N"/>
        </draw:custom-shape>
        <draw:custom-shape svg:x="1.62in" svg:y="2.86998in" svg:width="7.33in" svg:height="2.32246in" draw:id="id293" draw:style-name="a1405" draw:name="矩形 2">
          <svg:title/>
          <svg:desc/>
          <text:p text:style-name="a1382" text:class-names="" text:cond-style-name=""><text:span text:style-name="a1381" text:class-names=""/></text:p>
          <text:p text:style-name="a1384" text:class-names="" text:cond-style-name=""><text:span text:style-name="a1383" text:class-names=""/></text:p>
          <text:p text:style-name="a1386" text:class-names="" text:cond-style-name=""><text:span text:style-name="a1385" text:class-names=""><text:s text:c="1"/></text:span></text:p>
          <text:p text:style-name="a1388" text:class-names="" text:cond-style-name=""><text:span text:style-name="a1387" text:class-names=""/></text:p>
          <text:p text:style-name="a1390" text:class-names="" text:cond-style-name=""><text:span text:style-name="a1389" text:class-names=""/></text:p>
          <text:p text:style-name="a1392" text:class-names="" text:cond-style-name=""><text:span text:style-name="a1391" text:class-names=""/></text:p>
          <text:p text:style-name="a1394" text:class-names="" text:cond-style-name=""><text:span text:style-name="a1393" text:class-names=""/></text:p>
          <text:p text:style-name="a1396" text:class-names="" text:cond-style-name=""><text:span text:style-name="a1395" text:class-names=""/></text:p>
          <text:p text:style-name="a1398" text:class-names="" text:cond-style-name=""><text:span text:style-name="a1397" text:class-names=""/></text:p>
          <text:p text:style-name="a1400" text:class-names="" text:cond-style-name=""><text:span text:style-name="a1399" text:class-names=""/></text:p>
          <text:p text:style-name="a1402" text:class-names="" text:cond-style-name=""><text:span text:style-name="a1401" text:class-names=""/></text:p>
          <text:p text:style-name="a1404" text:class-names="" text:cond-style-name=""><text:span text:style-name="a1403" text:class-names=""/></text:p>
          <draw:enhanced-geometry xmlns:dr3d="urn:oasis:names:tc:opendocument:xmlns:dr3d:1.0" draw:type="non-primitive" svg:viewBox="0 0 21600 21600" draw:enhanced-path="M 0 0 L 21600 0 21600 21600 0 21600 Z N"/>
        </draw:custom-shape>
        <draw:frame draw:id="id294" draw:style-name="a1406" draw:name="圖片 4" svg:x="5.45136in" svg:y="4.31347in" svg:width="4.03757in" svg:height="2.69382in" style:rel-width="scale" style:rel-height="scale">
          <draw:image xlink:href="media/image7.jpg" xlink:type="simple" xlink:show="embed" xlink:actuate="onLoad"/>
          <svg:title/>
          <svg:desc/>
        </draw:frame>
        <presentation:notes draw:style-name="a1409">
          <draw:page-thumbnail draw:page-number="6" svg:x="1.25in" svg:y="0.75in" svg:width="5in" svg:height="3.75in" presentation:class="page" draw:id="id295" presentation:style-name="a1407" draw:name="Google Shape;1651;g8b83711d28_0_3640:notes">
            <svg:title/>
            <svg:desc/>
          </draw:page-thumbnail>
          <draw:frame draw:id="id296" presentation:style-name="a1408" draw:name="Google Shape;1652;g8b83711d28_0_3640:notes" svg:x="0.75in" svg:y="4.75in" svg:width="6in" svg:height="4.5in" presentation:class="notes" presentation:placeholder="true">
            <draw:text-box/>
            <svg:title/>
            <svg:desc/>
          </draw:frame>
        </presentation:notes>
      </draw:page>
      <draw:page draw:name="Slide141" draw:style-name="a1410" draw:master-page-name="Master1-Layout7-cust-Title-only-5" presentation:presentation-page-layout-name="Master1-PPL7" draw:id="Slide-396">
        <draw:custom-shape svg:x="8.04511in" svg:y="0.00644in" svg:width="1.95489in" svg:height="0.72886in" draw:id="id297" draw:style-name="a1413" draw:name="圓角矩形 29">
          <svg:title/>
          <svg:desc/>
          <text:p text:style-name="a1412" text:class-names="" text:cond-style-name=""><text:span text:style-name="a1411"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298" presentation:style-name="a1416" draw:name="Google Shape;1654;p69" svg:x="0.08527in" svg:y="0in" svg:width="5.86364in" svg:height="1.13156in" presentation:class="title" presentation:placeholder="false">
          <draw:text-box>
            <text:p text:style-name="a1415" text:class-names="" text:cond-style-name=""><text:span text:style-name="a1414" text:class-names="">技藝教育</text:span></text:p>
          </draw:text-box>
          <svg:title/>
          <svg:desc/>
        </draw:frame>
        <draw:frame draw:id="id299" draw:style-name="a1422" draw:name="Espace réservé du contenu 2" svg:x="0.71252in" svg:y="1.13156in" svg:width="9in" svg:height="0.69689in">
          <draw:text-box>
            <text:p text:style-name="a1421" text:class-names="" text:cond-style-name=""><text:span text:style-name="a1417" text:class-names="">110</text:span><text:span text:style-name="a1418" text:class-names="">學年度技藝</text:span><text:span text:style-name="a1419" text:class-names="">教育課程遴選</text:span><text:span text:style-name="a1420" text:class-names=""/></text:p>
          </draw:text-box>
          <svg:title/>
          <svg:desc/>
        </draw:frame>
        <draw:frame draw:id="id300" draw:name="表格 10" svg:x="0.31633in" svg:y="1.82845in" svg:width="9.29592in" svg:height="5.14875in">
          <table:table table:style-name="a1423" table:template-name="{68D230F3-CF80-4859-8CE7-A43EE81993B5}" table:use-banding-columns-styles="false" table:use-banding-rows-styles="true" table:use-first-column-styles="true" table:use-first-row-styles="true" table:use-last-column-styles="false" table:use-last-row-styles="false">
            <table:table-column table:style-name="a1424" table:default-cell-style-name=""/>
            <table:table-column table:style-name="a1425" table:default-cell-style-name=""/>
            <table:table-row table:style-name="a1426" table:default-cell-style-name="">
              <table:table-cell table:style-name="a1431">
                <text:list text:style-name="a1430">
                  <text:list-item>
                    <text:p text:style-name="a1429" text:class-names="" text:cond-style-name=""><text:span text:style-name="a1427" text:class-names="">時間</text:span><text:span text:style-name="a1428" text:class-names=""/></text:p>
                  </text:list-item>
                </text:list>
              </table:table-cell>
              <table:table-cell table:style-name="a1436">
                <text:list text:style-name="a1435">
                  <text:list-item>
                    <text:p text:style-name="a1434" text:class-names="" text:cond-style-name=""><text:span text:style-name="a1432" text:class-names="">項目</text:span><text:span text:style-name="a1433" text:class-names=""/></text:p>
                  </text:list-item>
                </text:list>
              </table:table-cell>
            </table:table-row>
            <table:table-row table:style-name="a1437" table:default-cell-style-name="">
              <table:table-cell table:style-name="a1444">
                <text:p text:style-name="a1443" text:class-names="" text:cond-style-name=""><text:span text:style-name="a1438" text:class-names="">4/8(</text:span><text:span text:style-name="a1439" text:class-names="">四</text:span><text:span text:style-name="a1440" text:class-names="">)</text:span><text:span text:style-name="a1441" text:class-names="">第七節</text:span><text:span text:style-name="a1442" text:class-names=""/></text:p>
              </table:table-cell>
              <table:table-cell table:style-name="a1452">
                <text:p text:style-name="a1451" text:class-names="" text:cond-style-name=""><text:span text:style-name="a1445" text:class-names="">技藝教育遴選說明會</text:span><text:span text:style-name="a1446" text:class-names="">(</text:span><text:span text:style-name="a1447" text:class-names="">八導</text:span><text:span text:style-name="a1448" text:class-names="">)</text:span><text:span text:style-name="a1449" text:class-names="">，第二會議室</text:span><text:span text:style-name="a1450" text:class-names=""/></text:p>
              </table:table-cell>
            </table:table-row>
            <table:table-row table:style-name="a1453" table:default-cell-style-name="">
              <table:table-cell table:style-name="a1460">
                <text:p text:style-name="a1459" text:class-names="" text:cond-style-name=""><text:span text:style-name="a1454" text:class-names="">4/28(</text:span><text:span text:style-name="a1455" text:class-names="">三</text:span><text:span text:style-name="a1456" text:class-names="">)</text:span><text:span text:style-name="a1457" text:class-names="">18:30-21:00</text:span><text:span text:style-name="a1458" text:class-names=""/></text:p>
              </table:table-cell>
              <table:table-cell table:style-name="a1468">
                <text:p text:style-name="a1467" text:class-names="" text:cond-style-name=""><text:span text:style-name="a1461" text:class-names="">技藝教育遴選說明會</text:span><text:span text:style-name="a1462" text:class-names="">(</text:span><text:span text:style-name="a1463" text:class-names="">八年級</text:span><text:span text:style-name="a1464" text:class-names="">家長學生</text:span><text:span text:style-name="a1465" text:class-names="">)</text:span><text:span text:style-name="a1466" text:class-names=""/></text:p>
              </table:table-cell>
            </table:table-row>
            <table:table-row table:style-name="a1469" table:default-cell-style-name="">
              <table:table-cell table:style-name="a1476">
                <text:p text:style-name="a1475" text:class-names="" text:cond-style-name=""><text:span text:style-name="a1470" text:class-names="">5/5(</text:span><text:span text:style-name="a1471" text:class-names="">三</text:span><text:span text:style-name="a1472" text:class-names="">) <text:s text:c="1"/>12:30</text:span><text:span text:style-name="a1473" text:class-names="">前</text:span><text:span text:style-name="a1474" text:class-names=""/></text:p>
              </table:table-cell>
              <table:table-cell table:style-name="a1480">
                <text:p text:style-name="a1479" text:class-names="" text:cond-style-name=""><text:span text:style-name="a1477" text:class-names="">學生繳交報名表件</text:span><text:span text:style-name="a1478" text:class-names=""/></text:p>
              </table:table-cell>
            </table:table-row>
            <table:table-row table:style-name="a1481" table:default-cell-style-name="">
              <table:table-cell table:style-name="a1487">
                <text:p text:style-name="a1486" text:class-names="" text:cond-style-name=""><text:span text:style-name="a1482" text:class-names="">5/10(</text:span><text:span text:style-name="a1483" text:class-names="">一</text:span><text:span text:style-name="a1484" text:class-names="">) 12:30</text:span><text:span text:style-name="a1485" text:class-names=""/></text:p>
              </table:table-cell>
              <table:table-cell table:style-name="a1491">
                <text:p text:style-name="a1490" text:class-names="" text:cond-style-name=""><text:span text:style-name="a1488" text:class-names="">召開「技藝教育學生遴薦及輔導會」</text:span><text:span text:style-name="a1489" text:class-names=""/></text:p>
              </table:table-cell>
            </table:table-row>
            <table:table-row table:style-name="a1492" table:default-cell-style-name="">
              <table:table-cell table:style-name="a1498">
                <text:p text:style-name="a1497" text:class-names="" text:cond-style-name=""><text:span text:style-name="a1493" text:class-names="">5/12(</text:span><text:span text:style-name="a1494" text:class-names="">三</text:span><text:span text:style-name="a1495" text:class-names="">)</text:span><text:span text:style-name="a1496" text:class-names=""/></text:p>
              </table:table-cell>
              <table:table-cell table:style-name="a1502">
                <text:p text:style-name="a1501" text:class-names="" text:cond-style-name=""><text:span text:style-name="a1499" text:class-names="">公布「初步錄取通知」、學生領取「職群確認書」</text:span><text:span text:style-name="a1500" text:class-names=""/></text:p>
              </table:table-cell>
            </table:table-row>
            <table:table-row table:style-name="a1503" table:default-cell-style-name="">
              <table:table-cell table:style-name="a1510">
                <text:p text:style-name="a1509" text:class-names="" text:cond-style-name=""><text:span text:style-name="a1504" text:class-names="">5/14(</text:span><text:span text:style-name="a1505" text:class-names="">五</text:span><text:span text:style-name="a1506" text:class-names="">) <text:s text:c="1"/>12:30</text:span><text:span text:style-name="a1507" text:class-names="">前</text:span><text:span text:style-name="a1508" text:class-names=""/></text:p>
              </table:table-cell>
              <table:table-cell table:style-name="a1514">
                <text:p text:style-name="a1513" text:class-names="" text:cond-style-name=""><text:span text:style-name="a1511" text:class-names="">學生繳回「職群確認書」，正式錄取</text:span><text:span text:style-name="a1512" text:class-names=""/></text:p>
              </table:table-cell>
            </table:table-row>
          </table:table>
          <draw:image xlink:href="media/image8.png" xlink:type="simple" xlink:show="embed" xlink:actuate="onLoad"/>
          <svg:title/>
          <svg:desc/>
        </draw:frame>
        <presentation:notes draw:style-name="a1525">
          <draw:page-thumbnail draw:page-number="7" svg:x="1.25in" svg:y="0.75in" svg:width="5in" svg:height="3.75in" presentation:class="page" draw:id="id301" presentation:style-name="a1523" draw:name="Google Shape;1651;g8b83711d28_0_3640:notes">
            <svg:title/>
            <svg:desc/>
          </draw:page-thumbnail>
          <draw:frame draw:id="id302" presentation:style-name="a1524" draw:name="Google Shape;1652;g8b83711d28_0_3640:notes" svg:x="0.75in" svg:y="4.75in" svg:width="6in" svg:height="4.5in" presentation:class="notes" presentation:placeholder="true">
            <draw:text-box/>
            <svg:title/>
            <svg:desc/>
          </draw:frame>
        </presentation:notes>
      </draw:page>
      <draw:page draw:name="Slide136" draw:style-name="a1526" draw:master-page-name="Master1-Layout7-cust-Title-only-5" presentation:presentation-page-layout-name="Master1-PPL7" draw:id="Slide-391">
        <draw:custom-shape svg:x="8.04511in" svg:y="0.00644in" svg:width="1.95489in" svg:height="0.72886in" draw:id="id303" draw:style-name="a1529" draw:name="圓角矩形 29">
          <svg:title/>
          <svg:desc/>
          <text:p text:style-name="a1528" text:class-names="" text:cond-style-name=""><text:span text:style-name="a1527"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04" presentation:style-name="a1532" draw:name="Google Shape;1654;p69" svg:x="0.08527in" svg:y="0in" svg:width="5.86364in" svg:height="1.13156in" presentation:class="title" presentation:placeholder="false">
          <draw:text-box>
            <text:p text:style-name="a1531" text:class-names="" text:cond-style-name=""><text:span text:style-name="a1530" text:class-names="">新北線上教育博覽會</text:span></text:p>
          </draw:text-box>
          <svg:title/>
          <svg:desc/>
        </draw:frame>
        <draw:frame draw:id="id305" draw:style-name="a1533" draw:name="圖片 1" svg:x="0.75555in" svg:y="2.11002in" svg:width="8.06in" svg:height="5.04622in" style:rel-width="scale" style:rel-height="scale">
          <draw:image xlink:href="media/image9.jpg" xlink:type="simple" xlink:show="embed" xlink:actuate="onLoad"/>
          <svg:title/>
          <svg:desc/>
        </draw:frame>
        <draw:custom-shape svg:x="0.87in" svg:y="0.85887in" svg:width="8.68in" svg:height="1.12757in" draw:id="id306" draw:style-name="a1549" draw:name="矩形 6">
          <svg:title/>
          <svg:desc/>
          <text:list text:style-name="a1541">
            <text:list-item>
              <text:p text:style-name="a1540" text:class-names="" text:cond-style-name=""><text:span text:style-name="a1534" text:class-names="">時間：</text:span><text:span text:style-name="a1535" text:class-names="">4/1(</text:span><text:span text:style-name="a1536" text:class-names="">四</text:span><text:span text:style-name="a1537" text:class-names="">)9:00-5/31(</text:span><text:span text:style-name="a1538" text:class-names="">一</text:span><text:span text:style-name="a1539" text:class-names="">)16:00</text:span></text:p>
            </text:list-item>
          </text:list>
          <text:list text:style-name="a1548">
            <text:list-item>
              <text:p text:style-name="a1547" text:class-names="" text:cond-style-name=""><text:span text:style-name="a1542" text:class-names="">網址：</text:span><text:span text:style-name="a1543" text:class-names=""><text:a xlink:href="https://se.ntpc.edu.tw/expo/" text:style-name="" text:visited-style-name="">https://</text:a></text:span><text:span text:style-name="a1544" text:class-names=""><text:a xlink:href="https://se.ntpc.edu.tw/expo/" text:style-name="" text:visited-style-name="">se.ntpc.edu.tw</text:a></text:span><text:span text:style-name="a1545" text:class-names=""><text:a xlink:href="https://se.ntpc.edu.tw/expo/" text:style-name="" text:visited-style-name="">/expo/</text:a></text:span><text:span text:style-name="a1546" text:class-names=""><text:s text:c="1"/></text:span></text:p>
            </text:list-item>
          </text:list>
          <draw:enhanced-geometry xmlns:dr3d="urn:oasis:names:tc:opendocument:xmlns:dr3d:1.0" draw:type="non-primitive" svg:viewBox="0 0 21600 21600" draw:enhanced-path="M 0 0 L 21600 0 21600 21600 0 21600 Z N"/>
        </draw:custom-shape>
        <presentation:notes draw:style-name="a1552">
          <draw:page-thumbnail draw:page-number="8" svg:x="1.25in" svg:y="0.75in" svg:width="5in" svg:height="3.75in" presentation:class="page" draw:id="id307" presentation:style-name="a1550" draw:name="Google Shape;1651;g8b83711d28_0_3640:notes">
            <svg:title/>
            <svg:desc/>
          </draw:page-thumbnail>
          <draw:frame draw:id="id308" presentation:style-name="a1551" draw:name="Google Shape;1652;g8b83711d28_0_3640:notes" svg:x="0.75in" svg:y="4.75in" svg:width="6in" svg:height="4.5in" presentation:class="notes" presentation:placeholder="true">
            <draw:text-box/>
            <svg:title/>
            <svg:desc/>
          </draw:frame>
        </presentation:notes>
      </draw:page>
      <draw:page draw:name="Slide144" draw:style-name="a1553" draw:master-page-name="Master1-Layout7-cust-Title-only-5" presentation:presentation-page-layout-name="Master1-PPL7" draw:id="Slide-399">
        <draw:frame draw:id="id309" presentation:style-name="a1558" draw:name="標題 1" svg:x="0.88611in" svg:y="0.78628in" svg:width="3.75511in" svg:height="0.65704in" presentation:class="title" presentation:placeholder="false">
          <draw:text-box>
            <text:p text:style-name="a1557" text:class-names="" text:cond-style-name=""><text:span text:style-name="a1554" text:class-names="">新北市</text:span><text:span text:style-name="a1555" text:class-names="">技藝競賽</text:span><text:span text:style-name="a1556" text:class-names="">成績</text:span></text:p>
          </draw:text-box>
          <svg:title/>
          <svg:desc/>
        </draw:frame>
        <draw:frame draw:id="id310" draw:style-name="a1559" draw:name="圖片 2" svg:x="0.73832in" svg:y="1.65522in" svg:width="4.05069in" svg:height="5.73848in" style:rel-width="scale" style:rel-height="scale">
          <draw:image xlink:href="media/image10.png" xlink:type="simple" xlink:show="embed" xlink:actuate="onLoad"/>
          <svg:title/>
          <svg:desc/>
        </draw:frame>
        <draw:frame draw:id="id311" draw:style-name="a1564" draw:name="標題 1" svg:x="5.39167in" svg:y="0.80024in" svg:width="4.35833in" svg:height="0.65704in">
          <draw:text-box>
            <text:p text:style-name="a1563" text:class-names="" text:cond-style-name=""><text:span text:style-name="a1560" text:class-names="">新北市</text:span><text:span text:style-name="a1561" text:class-names="">技藝績優學生</text:span><text:span text:style-name="a1562" text:class-names="">獎</text:span></text:p>
          </draw:text-box>
          <svg:title/>
          <svg:desc/>
        </draw:frame>
        <draw:frame draw:id="id312" draw:style-name="a1565" draw:name="圖片 4" svg:x="5.39167in" svg:y="1.52222in" svg:width="4.14722in" svg:height="5.87148in" style:rel-width="scale" style:rel-height="scale">
          <draw:image xlink:href="media/image11.png" xlink:type="simple" xlink:show="embed" xlink:actuate="onLoad"/>
          <svg:title/>
          <svg:desc/>
        </draw:frame>
        <draw:custom-shape svg:x="8.04511in" svg:y="0.00644in" svg:width="1.95489in" svg:height="0.72886in" draw:id="id313" draw:style-name="a1568" draw:name="圓角矩形 29">
          <svg:title/>
          <svg:desc/>
          <text:p text:style-name="a1567" text:class-names="" text:cond-style-name=""><text:span text:style-name="a1566"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page>
      <draw:page draw:name="Slide149" draw:style-name="a1569" draw:master-page-name="Master1-Layout7-cust-Title-only-5" presentation:presentation-page-layout-name="Master1-PPL7" draw:id="Slide-404">
        <draw:frame draw:id="id314" presentation:style-name="a1572" draw:name="Google Shape;1654;p69" svg:x="0.08527in" svg:y="0in" svg:width="5.86364in" svg:height="1.13156in" presentation:class="title" presentation:placeholder="false">
          <draw:text-box>
            <text:p text:style-name="a1571" text:class-names="" text:cond-style-name=""><text:span text:style-name="a1570" text:class-names="">考試評量服務</text:span></text:p>
          </draw:text-box>
          <svg:title/>
          <svg:desc/>
        </draw:frame>
        <draw:custom-shape svg:x="8.04511in" svg:y="0in" svg:width="1.95489in" svg:height="0.72886in" draw:id="id315" draw:style-name="a1575" draw:name="圓角矩形 29">
          <svg:title/>
          <svg:desc/>
          <text:p text:style-name="a1574" text:class-names="" text:cond-style-name=""><text:span text:style-name="a1573"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73in" svg:y="0.87976in" svg:width="8.60683in" svg:height="1.68294in" draw:id="id316" draw:style-name="a1583" draw:name="矩形 1">
          <svg:title/>
          <svg:desc/>
          <text:list text:style-name="a1580">
            <text:list-item>
              <text:p text:style-name="a1579" text:class-names="" text:cond-style-name=""><text:span text:style-name="a1576" text:class-names="">第一次段考考評服務已順利結束，感謝教務處與級導師協助，</text:span><text:span text:style-name="a1577" text:class-names="">本次若有發現該生身障生作答速度過慢的情況，也請於第二次段考時提出。</text:span><text:span text:style-name="a1578" text:class-names=""/></text:p>
            </text:list-item>
          </text:list>
          <text:p text:style-name="a1582" text:class-names="" text:cond-style-name=""><text:span text:style-name="a1581" text:class-names=""/></text:p>
          <draw:enhanced-geometry xmlns:dr3d="urn:oasis:names:tc:opendocument:xmlns:dr3d:1.0" draw:type="non-primitive" svg:viewBox="0 0 21600 21600" draw:enhanced-path="M 0 0 L 21600 0 21600 21600 0 21600 Z N"/>
        </draw:custom-shape>
        <draw:frame draw:id="id317" draw:style-name="a1586" draw:name="Google Shape;1654;p69" svg:x="0.08527in" svg:y="2.7136in" svg:width="5.86364in" svg:height="1.13156in">
          <draw:text-box>
            <text:p text:style-name="a1585" text:class-names="" text:cond-style-name=""><text:span text:style-name="a1584" text:class-names="">九年級身障生適性安置輔導</text:span></text:p>
          </draw:text-box>
          <svg:title/>
          <svg:desc/>
        </draw:frame>
        <draw:custom-shape svg:x="0.94891in" svg:y="3.84517in" svg:width="7.77109in" svg:height="1.7166in" draw:id="id318" draw:style-name="a1606" draw:name="矩形 2">
          <svg:title/>
          <svg:desc/>
          <text:list text:style-name="a1590">
            <text:list-item>
              <text:p text:style-name="a1589" text:class-names="" text:cond-style-name=""><text:span text:style-name="a1587" text:class-names="">智障類學生升學綜合職能科（高職特教班）：</text:span><text:span text:style-name="a1588" text:class-names=""/></text:p>
            </text:list-item>
          </text:list>
          <text:p text:style-name="a1594" text:class-names="" text:cond-style-name=""><text:span text:style-name="a1591" text:class-names=""><text:s text:c="2"/></text:span><text:span text:style-name="a1592" text:class-names="">能力評估測驗：</text:span><text:span text:style-name="a1593" text:class-names=""/></text:p>
          <text:p text:style-name="a1600" text:class-names="" text:cond-style-name=""><text:span text:style-name="a1595" text:class-names=""><text:s text:c="5"/>4/10(</text:span><text:span text:style-name="a1596" text:class-names="">六</text:span><text:span text:style-name="a1597" text:class-names="">)</text:span><text:span text:style-name="a1598" text:class-names="">林口新北特教學校舉行</text:span><text:span text:style-name="a1599" text:class-names=""><text:s text:c="1"/></text:span></text:p>
          <text:p text:style-name="a1605" text:class-names="" text:cond-style-name=""><text:span text:style-name="a1601" text:class-names=""><text:s text:c="5"/>4/22(</text:span><text:span text:style-name="a1602" text:class-names="">四</text:span><text:span text:style-name="a1603" text:class-names="">)</text:span><text:span text:style-name="a1604" text:class-names="">公告切截分數</text:span></text:p>
          <draw:enhanced-geometry xmlns:dr3d="urn:oasis:names:tc:opendocument:xmlns:dr3d:1.0" draw:type="non-primitive" svg:viewBox="0 0 21600 21600" draw:enhanced-path="M 0 0 L 21600 0 21600 21600 0 21600 Z N"/>
        </draw:custom-shape>
        <presentation:notes draw:style-name="a1609">
          <draw:page-thumbnail draw:page-number="10" svg:x="1.25in" svg:y="0.75in" svg:width="5in" svg:height="3.75in" presentation:class="page" draw:id="id319" presentation:style-name="a1607" draw:name="Google Shape;1651;g8b83711d28_0_3640:notes">
            <svg:title/>
            <svg:desc/>
          </draw:page-thumbnail>
          <draw:frame draw:id="id320" presentation:style-name="a1608" draw:name="Google Shape;1652;g8b83711d28_0_3640:notes" svg:x="0.75in" svg:y="4.75in" svg:width="6in" svg:height="4.5in" presentation:class="notes" presentation:placeholder="true">
            <draw:text-box/>
            <svg:title/>
            <svg:desc/>
          </draw:frame>
        </presentation:notes>
      </draw:page>
      <draw:page draw:name="Slide150" draw:style-name="a1610" draw:master-page-name="Master1-Layout7-cust-Title-only-5" presentation:presentation-page-layout-name="Master1-PPL7" draw:id="Slide-405">
        <draw:frame draw:id="id321" presentation:style-name="a1613" draw:name="Google Shape;1654;p69" svg:x="0.08527in" svg:y="0in" svg:width="5.86364in" svg:height="1.13156in" presentation:class="title" presentation:placeholder="false">
          <draw:text-box>
            <text:p text:style-name="a1612" text:class-names="" text:cond-style-name=""><text:span text:style-name="a1611" text:class-names="">資源班活動</text:span></text:p>
          </draw:text-box>
          <svg:title/>
          <svg:desc/>
        </draw:frame>
        <draw:custom-shape svg:x="8.04511in" svg:y="0in" svg:width="1.95489in" svg:height="0.72886in" draw:id="id322" draw:style-name="a1616" draw:name="圓角矩形 29">
          <svg:title/>
          <svg:desc/>
          <text:p text:style-name="a1615" text:class-names="" text:cond-style-name=""><text:span text:style-name="a1614"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73in" svg:y="0.87976in" svg:width="8.60683in" svg:height="2.16763in" draw:id="id323" draw:style-name="a1644" draw:name="矩形 1">
          <svg:title/>
          <svg:desc/>
          <text:list text:style-name="a1630">
            <text:list-item>
              <text:p text:style-name="a1629" text:class-names="" text:cond-style-name=""><text:span text:style-name="a1617" text:class-names="">資源班校外教學預計於</text:span><text:span text:style-name="a1618" text:class-names="">5</text:span><text:span text:style-name="a1619" text:class-names="">月辦理，</text:span><text:span text:style-name="a1620" text:class-names="">4</text:span><text:span text:style-name="a1621" text:class-names="">月會發下報名表</text:span><text:span text:style-name="a1622" text:class-names="">(</text:span><text:span text:style-name="a1623" text:class-names="">報名人數以</text:span><text:span text:style-name="a1624" text:class-names="">30</text:span><text:span text:style-name="a1625" text:class-names="">人為限</text:span><text:span text:style-name="a1626" text:class-names="">)</text:span><text:span text:style-name="a1627" text:class-names="">。</text:span><text:span text:style-name="a1628" text:class-names=""/></text:p>
            </text:list-item>
          </text:list>
          <text:list text:style-name="a1641">
            <text:list-item>
              <text:p text:style-name="a1640" text:class-names="" text:cond-style-name=""><text:span text:style-name="a1631" text:class-names="">4/23</text:span><text:span text:style-name="a1632" text:class-names="">、</text:span><text:span text:style-name="a1633" text:class-names="">5/21(</text:span><text:span text:style-name="a1634" text:class-names="">五</text:span><text:span text:style-name="a1635" text:class-names="">)</text:span><text:span text:style-name="a1636" text:class-names="">下午辦理語文工作坊研習，單場</text:span><text:span text:style-name="a1637" text:class-names="">30</text:span><text:span text:style-name="a1638" text:class-names="">人為限，再以便簽方式周知相關處室。</text:span><text:span text:style-name="a1639" text:class-names=""/></text:p>
            </text:list-item>
          </text:list>
          <text:p text:style-name="a1643" text:class-names="" text:cond-style-name=""><text:span text:style-name="a1642" text:class-names=""/></text:p>
          <draw:enhanced-geometry xmlns:dr3d="urn:oasis:names:tc:opendocument:xmlns:dr3d:1.0" draw:type="non-primitive" svg:viewBox="0 0 21600 21600" draw:enhanced-path="M 0 0 L 21600 0 21600 21600 0 21600 Z N"/>
        </draw:custom-shape>
        <draw:frame draw:id="id324" draw:style-name="a1647" draw:name="Google Shape;1654;p69" svg:x="0.08527in" svg:y="2.8805in" svg:width="5.86364in" svg:height="1.13156in">
          <draw:text-box>
            <text:p text:style-name="a1646" text:class-names="" text:cond-style-name=""><text:span text:style-name="a1645" text:class-names="">鑑定安置</text:span></text:p>
          </draw:text-box>
          <svg:title/>
          <svg:desc/>
        </draw:frame>
        <draw:custom-shape svg:x="0.92949in" svg:y="3.59431in" svg:width="8.02969in" svg:height="1.3127in" draw:id="id325" draw:style-name="a1663" draw:name="矩形 2">
          <svg:title/>
          <svg:desc/>
          <text:list text:style-name="a1658">
            <text:list-item>
              <text:p text:style-name="a1657" text:class-names="" text:cond-style-name=""><text:span text:style-name="a1648" text:class-names="">11002</text:span><text:span text:style-name="a1649" text:class-names="">梯次提報</text:span><text:span text:style-name="a1650" text:class-names="">814</text:span><text:span text:style-name="a1651" text:class-names="">余生、</text:span><text:span text:style-name="a1652" text:class-names="">807</text:span><text:span text:style-name="a1653" text:class-names="">劉生</text:span><text:span text:style-name="a1654" text:class-names="">(</text:span><text:span text:style-name="a1655" text:class-names="">更改資格</text:span><text:span text:style-name="a1656" text:class-names="">)</text:span></text:p>
            </text:list-item>
          </text:list>
          <text:list text:style-name="a1662">
            <text:list-item>
              <text:p text:style-name="a1661" text:class-names="" text:cond-style-name=""><text:span text:style-name="a1659" text:class-names="">若導師有發掘班上學生有學習落後、學習困難特質等特殊原因請盡快向輔導組提出轉介事宜。</text:span><text:span text:style-name="a1660" text:class-names=""/></text:p>
            </text:list-item>
          </text:list>
          <draw:enhanced-geometry xmlns:dr3d="urn:oasis:names:tc:opendocument:xmlns:dr3d:1.0" draw:type="non-primitive" svg:viewBox="0 0 21600 21600" draw:enhanced-path="M 0 0 L 21600 0 21600 21600 0 21600 Z N"/>
        </draw:custom-shape>
        <presentation:notes draw:style-name="a1666">
          <draw:page-thumbnail draw:page-number="11" svg:x="1.25in" svg:y="0.75in" svg:width="5in" svg:height="3.75in" presentation:class="page" draw:id="id326" presentation:style-name="a1664" draw:name="Google Shape;1651;g8b83711d28_0_3640:notes">
            <svg:title/>
            <svg:desc/>
          </draw:page-thumbnail>
          <draw:frame draw:id="id327" presentation:style-name="a1665" draw:name="Google Shape;1652;g8b83711d28_0_3640:notes" svg:x="0.75in" svg:y="4.75in" svg:width="6in" svg:height="4.5in" presentation:class="notes" presentation:placeholder="true">
            <draw:text-box/>
            <svg:title/>
            <svg:desc/>
          </draw:frame>
        </presentation:notes>
      </draw:page>
      <draw:page draw:name="Slide114" draw:style-name="a1667" draw:master-page-name="Master2-Layout29-cust-Title-only-5" presentation:presentation-page-layout-name="Master2-PPL29" draw:id="Slide-369">
        <draw:frame draw:id="id328" presentation:style-name="a1670" draw:name="Google Shape;1654;p69" svg:x="0.08527in" svg:y="0in" svg:width="5.86364in" svg:height="1.13156in" presentation:class="title" presentation:placeholder="false">
          <draw:text-box>
            <text:p text:style-name="a1669" text:class-names="" text:cond-style-name=""><text:span text:style-name="a1668" text:class-names="">藝術才能音樂班</text:span></text:p>
          </draw:text-box>
          <svg:title/>
          <svg:desc/>
        </draw:frame>
        <draw:custom-shape svg:x="8.04511in" svg:y="0in" svg:width="1.95489in" svg:height="0.72886in" draw:id="id329" draw:style-name="a1673" draw:name="圓角矩形 29">
          <svg:title/>
          <svg:desc/>
          <text:p text:style-name="a1672" text:class-names="" text:cond-style-name=""><text:span text:style-name="a1671"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30" draw:name="表格 4" svg:x="0.38462in" svg:y="1.83044in" svg:width="9.23077in" svg:height="4.77844in">
          <table:table table:style-name="a1674" table:template-name="{2A488322-F2BA-4B5B-9748-0D474271808F}" table:use-banding-columns-styles="false" table:use-banding-rows-styles="true" table:use-first-column-styles="false" table:use-first-row-styles="true" table:use-last-column-styles="false" table:use-last-row-styles="false">
            <table:table-column table:style-name="a1675" table:default-cell-style-name=""/>
            <table:table-column table:style-name="a1676" table:default-cell-style-name=""/>
            <table:table-column table:style-name="a1677" table:default-cell-style-name=""/>
            <table:table-column table:style-name="a1678" table:default-cell-style-name=""/>
            <table:table-row table:style-name="a1679" table:default-cell-style-name="">
              <table:table-cell table:style-name="a1683">
                <text:list text:style-name="a1682">
                  <text:list-item>
                    <text:p text:style-name="a1681" text:class-names="" text:cond-style-name=""><text:span text:style-name="a1680" text:class-names="">日期</text:span></text:p>
                  </text:list-item>
                </text:list>
              </table:table-cell>
              <table:table-cell table:style-name="a1687">
                <text:list text:style-name="a1686">
                  <text:list-item>
                    <text:p text:style-name="a1685" text:class-names="" text:cond-style-name=""><text:span text:style-name="a1684" text:class-names="">項目</text:span></text:p>
                  </text:list-item>
                </text:list>
              </table:table-cell>
              <table:table-cell table:style-name="a1691">
                <text:list text:style-name="a1690">
                  <text:list-item>
                    <text:p text:style-name="a1689" text:class-names="" text:cond-style-name=""><text:span text:style-name="a1688" text:class-names="">參賽學生</text:span></text:p>
                  </text:list-item>
                </text:list>
              </table:table-cell>
              <table:table-cell table:style-name="a1695">
                <text:list text:style-name="a1694">
                  <text:list-item>
                    <text:p text:style-name="a1693" text:class-names="" text:cond-style-name=""><text:span text:style-name="a1692" text:class-names="">評定等第</text:span></text:p>
                  </text:list-item>
                </text:list>
              </table:table-cell>
            </table:table-row>
            <table:table-row table:style-name="a1696" table:default-cell-style-name="">
              <table:table-cell table:style-name="a1706">
                <text:p text:style-name="a1705" text:class-names="" text:cond-style-name=""><text:span text:style-name="a1697" text:class-names="">3</text:span><text:span text:style-name="a1698" text:class-names="">月</text:span><text:span text:style-name="a1699" text:class-names="">16</text:span><text:span text:style-name="a1700" text:class-names="">日</text:span><text:span text:style-name="a1701" text:class-names="">(</text:span><text:span text:style-name="a1702" text:class-names="">二</text:span><text:span text:style-name="a1703" text:class-names="">)</text:span><text:span text:style-name="a1704" text:class-names=""/></text:p>
              </table:table-cell>
              <table:table-cell table:style-name="a1714">
                <text:list text:style-name="a1713">
                  <text:list-item>
                    <text:p text:style-name="a1712" text:class-names="" text:cond-style-name=""><text:span text:style-name="a1707" text:class-names="">長笛獨奏</text:span><text:span text:style-name="a1708" text:class-names="">-</text:span><text:span text:style-name="a1709" text:class-names="">國中</text:span><text:span text:style-name="a1710" text:class-names="">A</text:span><text:span text:style-name="a1711" text:class-names="">組</text:span></text:p>
                  </text:list-item>
                </text:list>
              </table:table-cell>
              <table:table-cell table:style-name="a1720">
                <text:list text:style-name="a1719">
                  <text:list-item>
                    <text:p text:style-name="a1718" text:class-names="" text:cond-style-name=""><text:span text:style-name="a1715" text:class-names="">923</text:span><text:span text:style-name="a1716" text:class-names="">許孟凱</text:span><text:span text:style-name="a1717" text:class-names=""/></text:p>
                  </text:list-item>
                </text:list>
              </table:table-cell>
              <table:table-cell table:style-name="a1723">
                <text:p text:style-name="a1722" text:class-names="" text:cond-style-name=""><text:span text:style-name="a1721" text:class-names="">甲等</text:span></text:p>
              </table:table-cell>
            </table:table-row>
            <table:table-row table:style-name="a1724" table:default-cell-style-name="">
              <table:table-cell table:style-name="a1735">
                <text:list text:style-name="a1734">
                  <text:list-item>
                    <text:p text:style-name="a1733" text:class-names="" text:cond-style-name=""><text:span text:style-name="a1725" text:class-names="">3</text:span><text:span text:style-name="a1726" text:class-names="">月</text:span><text:span text:style-name="a1727" text:class-names="">19</text:span><text:span text:style-name="a1728" text:class-names="">日</text:span><text:span text:style-name="a1729" text:class-names="">(</text:span><text:span text:style-name="a1730" text:class-names="">五</text:span><text:span text:style-name="a1731" text:class-names="">)</text:span><text:span text:style-name="a1732" text:class-names=""/></text:p>
                  </text:list-item>
                </text:list>
              </table:table-cell>
              <table:table-cell table:style-name="a1744">
                <text:list text:style-name="a1743">
                  <text:list-item>
                    <text:p text:style-name="a1742" text:class-names="" text:cond-style-name=""><text:span text:style-name="a1736" text:class-names="">小號獨奏<text:s text:c="1"/></text:span><text:span text:style-name="a1737" text:class-names="">–</text:span><text:span text:style-name="a1738" text:class-names="">國中</text:span><text:span text:style-name="a1739" text:class-names="">A</text:span><text:span text:style-name="a1740" text:class-names="">組</text:span><text:span text:style-name="a1741" text:class-names=""/></text:p>
                  </text:list-item>
                </text:list>
              </table:table-cell>
              <table:table-cell table:style-name="a1750">
                <text:list text:style-name="a1749">
                  <text:list-item>
                    <text:p text:style-name="a1748" text:class-names="" text:cond-style-name=""><text:span text:style-name="a1745" text:class-names="">721</text:span><text:span text:style-name="a1746" text:class-names="">高子宸</text:span><text:span text:style-name="a1747" text:class-names=""/></text:p>
                  </text:list-item>
                </text:list>
              </table:table-cell>
              <table:table-cell table:style-name="a1754">
                <text:list text:style-name="a1753">
                  <text:list-item>
                    <text:p text:style-name="a1752" text:class-names="" text:cond-style-name=""><text:span text:style-name="a1751" text:class-names="">甲等</text:span></text:p>
                  </text:list-item>
                </text:list>
              </table:table-cell>
            </table:table-row>
            <table:table-row table:style-name="a1755" table:default-cell-style-name="">
              <table:table-cell table:style-name="a1765">
                <text:p text:style-name="a1764" text:class-names="" text:cond-style-name=""><text:span text:style-name="a1756" text:class-names="">3</text:span><text:span text:style-name="a1757" text:class-names="">月</text:span><text:span text:style-name="a1758" text:class-names="">20</text:span><text:span text:style-name="a1759" text:class-names="">日</text:span><text:span text:style-name="a1760" text:class-names="">(</text:span><text:span text:style-name="a1761" text:class-names="">六</text:span><text:span text:style-name="a1762" text:class-names="">)</text:span><text:span text:style-name="a1763" text:class-names=""/></text:p>
              </table:table-cell>
              <table:table-cell table:style-name="a1774">
                <text:p text:style-name="a1773" text:class-names="" text:cond-style-name=""><text:span text:style-name="a1766" text:class-names="">揚琴獨奏</text:span><text:span text:style-name="a1767" text:class-names="">–</text:span><text:span text:style-name="a1768" text:class-names="">國中</text:span><text:span text:style-name="a1769" text:class-names="">A</text:span><text:span text:style-name="a1770" text:class-names="">組</text:span><text:span text:style-name="a1771" text:class-names=""><text:s text:c="1"/></text:span><text:span text:style-name="a1772" text:class-names=""/></text:p>
              </table:table-cell>
              <table:table-cell table:style-name="a1780">
                <text:list text:style-name="a1779">
                  <text:list-item>
                    <text:p text:style-name="a1778" text:class-names="" text:cond-style-name=""><text:span text:style-name="a1775" text:class-names="">822</text:span><text:span text:style-name="a1776" text:class-names="">高堂恩</text:span><text:span text:style-name="a1777" text:class-names=""/></text:p>
                  </text:list-item>
                </text:list>
              </table:table-cell>
              <table:table-cell table:style-name="a1784">
                <text:list text:style-name="a1783">
                  <text:list-item>
                    <text:p text:style-name="a1782" text:class-names="" text:cond-style-name=""><text:span text:style-name="a1781" text:class-names="">優等</text:span></text:p>
                  </text:list-item>
                </text:list>
              </table:table-cell>
            </table:table-row>
            <table:table-row table:style-name="a1785" table:default-cell-style-name="">
              <table:table-cell table:style-name="a1795">
                <text:p text:style-name="a1794" text:class-names="" text:cond-style-name=""><text:span text:style-name="a1786" text:class-names="">3</text:span><text:span text:style-name="a1787" text:class-names="">月</text:span><text:span text:style-name="a1788" text:class-names="">23</text:span><text:span text:style-name="a1789" text:class-names="">日</text:span><text:span text:style-name="a1790" text:class-names="">(</text:span><text:span text:style-name="a1791" text:class-names="">二</text:span><text:span text:style-name="a1792" text:class-names="">)</text:span><text:span text:style-name="a1793" text:class-names=""/></text:p>
              </table:table-cell>
              <table:table-cell table:style-name="a1804">
                <text:p text:style-name="a1803" text:class-names="" text:cond-style-name=""><text:span text:style-name="a1796" text:class-names="">單簧管獨奏</text:span><text:span text:style-name="a1797" text:class-names="">–</text:span><text:span text:style-name="a1798" text:class-names="">國中</text:span><text:span text:style-name="a1799" text:class-names="">A</text:span><text:span text:style-name="a1800" text:class-names="">組</text:span><text:span text:style-name="a1801" text:class-names=""><text:s text:c="1"/></text:span><text:span text:style-name="a1802" text:class-names=""/></text:p>
              </table:table-cell>
              <table:table-cell table:style-name="a1810">
                <text:list text:style-name="a1809">
                  <text:list-item>
                    <text:p text:style-name="a1808" text:class-names="" text:cond-style-name=""><text:span text:style-name="a1805" text:class-names="">822</text:span><text:span text:style-name="a1806" text:class-names="">吳俞萱</text:span><text:span text:style-name="a1807" text:class-names=""/></text:p>
                  </text:list-item>
                </text:list>
              </table:table-cell>
              <table:table-cell table:style-name="a1814">
                <text:list text:style-name="a1813">
                  <text:list-item>
                    <text:p text:style-name="a1812" text:class-names="" text:cond-style-name=""><text:span text:style-name="a1811" text:class-names="">優等</text:span></text:p>
                  </text:list-item>
                </text:list>
              </table:table-cell>
            </table:table-row>
            <table:table-row table:style-name="a1815" table:default-cell-style-name="">
              <table:table-cell table:style-name="a1825">
                <text:p text:style-name="a1824" text:class-names="" text:cond-style-name=""><text:span text:style-name="a1816" text:class-names="">3</text:span><text:span text:style-name="a1817" text:class-names="">月</text:span><text:span text:style-name="a1818" text:class-names="">24</text:span><text:span text:style-name="a1819" text:class-names="">日</text:span><text:span text:style-name="a1820" text:class-names="">(</text:span><text:span text:style-name="a1821" text:class-names="">三</text:span><text:span text:style-name="a1822" text:class-names="">)</text:span><text:span text:style-name="a1823" text:class-names=""/></text:p>
              </table:table-cell>
              <table:table-cell table:style-name="a1830">
                <text:list text:style-name="a1829">
                  <text:list-item>
                    <text:p text:style-name="a1828" text:class-names="" text:cond-style-name=""><text:span text:style-name="a1826" text:class-names="">木琴獨奏<text:s text:c="1"/></text:span><text:span text:style-name="a1827" text:class-names=""/></text:p>
                  </text:list-item>
                </text:list>
              </table:table-cell>
              <table:table-cell table:style-name="a1836">
                <text:list text:style-name="a1835">
                  <text:list-item>
                    <text:p text:style-name="a1834" text:class-names="" text:cond-style-name=""><text:span text:style-name="a1831" text:class-names="">923</text:span><text:span text:style-name="a1832" text:class-names="">葉冠達<text:s text:c="1"/></text:span><text:span text:style-name="a1833" text:class-names=""/></text:p>
                  </text:list-item>
                </text:list>
              </table:table-cell>
              <table:table-cell table:style-name="a1840">
                <text:list text:style-name="a1839">
                  <text:list-item>
                    <text:p text:style-name="a1838" text:class-names="" text:cond-style-name=""><text:span text:style-name="a1837" text:class-names="">優等</text:span></text:p>
                  </text:list-item>
                </text:list>
              </table:table-cell>
            </table:table-row>
            <table:table-row table:style-name="a1841" table:default-cell-style-name="">
              <table:table-cell table:style-name="a1851">
                <text:p text:style-name="a1850" text:class-names="" text:cond-style-name=""><text:span text:style-name="a1842" text:class-names="">3</text:span><text:span text:style-name="a1843" text:class-names="">月</text:span><text:span text:style-name="a1844" text:class-names="">28</text:span><text:span text:style-name="a1845" text:class-names="">日</text:span><text:span text:style-name="a1846" text:class-names="">(</text:span><text:span text:style-name="a1847" text:class-names="">日</text:span><text:span text:style-name="a1848" text:class-names="">)</text:span><text:span text:style-name="a1849" text:class-names=""/></text:p>
              </table:table-cell>
              <table:table-cell table:style-name="a1861">
                <text:list text:style-name="a1860">
                  <text:list-item>
                    <text:p text:style-name="a1859" text:class-names="" text:cond-style-name=""><text:span text:style-name="a1852" text:class-names="">薩克斯風獨奏</text:span><text:span text:style-name="a1853" text:class-names="">–</text:span><text:span text:style-name="a1854" text:class-names="">國中</text:span><text:span text:style-name="a1855" text:class-names="">A</text:span><text:span text:style-name="a1856" text:class-names="">組</text:span><text:span text:style-name="a1857" text:class-names=""><text:s text:c="2"/></text:span><text:span text:style-name="a1858" text:class-names=""/></text:p>
                  </text:list-item>
                </text:list>
              </table:table-cell>
              <table:table-cell table:style-name="a1868">
                <text:list text:style-name="a1867">
                  <text:list-item>
                    <text:p text:style-name="a1866" text:class-names="" text:cond-style-name=""><text:span text:style-name="a1862" text:class-names="">822</text:span><text:span text:style-name="a1863" text:class-names="">洪翊恩</text:span><text:span text:style-name="a1864" text:class-names=""> </text:span><text:span text:style-name="a1865" text:class-names=""/></text:p>
                  </text:list-item>
                </text:list>
              </table:table-cell>
              <table:table-cell table:style-name="a1872">
                <text:list text:style-name="a1871">
                  <text:list-item>
                    <text:p text:style-name="a1870" text:class-names="" text:cond-style-name=""><text:span text:style-name="a1869" text:class-names="">優等</text:span></text:p>
                  </text:list-item>
                </text:list>
              </table:table-cell>
            </table:table-row>
          </table:table>
          <draw:image xlink:href="media/image12.png" xlink:type="simple" xlink:show="embed" xlink:actuate="onLoad"/>
          <svg:title/>
          <svg:desc/>
        </draw:frame>
        <draw:custom-shape svg:x="0.5in" svg:y="1.10158in" svg:width="8.68in" svg:height="0.5722in" draw:id="id331" draw:style-name="a1884" draw:name="矩形 5">
          <svg:title/>
          <svg:desc/>
          <text:p text:style-name="a1883" text:class-names="" text:cond-style-name=""><text:span text:style-name="a1880" text:class-names="">109</text:span><text:span text:style-name="a1881" text:class-names="">學年度全國音樂比賽個人項目榮獲佳績</text:span><text:span text:style-name="a1882" text:class-names=""/></text:p>
          <draw:enhanced-geometry xmlns:dr3d="urn:oasis:names:tc:opendocument:xmlns:dr3d:1.0" draw:type="non-primitive" svg:viewBox="0 0 21600 21600" draw:enhanced-path="M 0 0 L 21600 0 21600 21600 0 21600 Z N"/>
        </draw:custom-shape>
        <presentation:notes draw:style-name="a1887">
          <draw:page-thumbnail draw:page-number="12" svg:x="1.25in" svg:y="0.75in" svg:width="5in" svg:height="3.75in" presentation:class="page" draw:id="id332" presentation:style-name="a1885" draw:name="Google Shape;1651;g8b83711d28_0_3640:notes">
            <svg:title/>
            <svg:desc/>
          </draw:page-thumbnail>
          <draw:frame draw:id="id333" presentation:style-name="a1886" draw:name="Google Shape;1652;g8b83711d28_0_3640:notes" svg:x="0.75in" svg:y="4.75in" svg:width="6in" svg:height="4.5in" presentation:class="notes" presentation:placeholder="true">
            <draw:text-box/>
            <svg:title/>
            <svg:desc/>
          </draw:frame>
        </presentation:notes>
      </draw:page>
      <draw:page draw:name="Slide142" draw:style-name="a1888" draw:master-page-name="Master2-Layout9-cust-Caption" presentation:presentation-page-layout-name="Master2-PPL9" draw:id="Slide-397">
        <draw:frame draw:id="id334" draw:style-name="a1889" draw:name="Google Shape;2119;p72" svg:x="6.83894in" svg:y="0.54612in" svg:width="3.16106in" svg:height="2.41283in" style:rel-width="scale" style:rel-height="scale">
          <draw:image xlink:href="media/image13.jpg" xlink:type="simple" xlink:show="embed" xlink:actuate="onLoad"/>
          <svg:title/>
          <svg:desc/>
        </draw:frame>
        <draw:frame draw:id="id335" draw:style-name="a1890" draw:name="Google Shape;2119;p72" svg:x="3.44028in" svg:y="0.55269in" svg:width="3.36807in" svg:height="2.52491in" style:rel-width="scale" style:rel-height="scale">
          <draw:image xlink:href="media/image14.jpg" xlink:type="simple" xlink:show="embed" xlink:actuate="onLoad"/>
          <svg:title/>
          <svg:desc/>
        </draw:frame>
        <draw:frame draw:id="id336" draw:style-name="a1891" draw:name="圖片 4" svg:x="3.37905in" svg:y="4.05207in" svg:width="3.28399in" svg:height="2.36916in" style:rel-width="scale" style:rel-height="scale">
          <draw:image xlink:href="media/image15.jpg" xlink:type="simple" xlink:show="embed" xlink:actuate="onLoad"/>
          <svg:title/>
          <svg:desc/>
        </draw:frame>
        <draw:frame draw:id="id337" draw:style-name="a1892" draw:name="圖片 5" svg:x="-0.00012in" svg:y="4.04541in" svg:width="3.32887in" svg:height="2.37582in" style:rel-width="scale" style:rel-height="scale">
          <draw:image xlink:href="media/image16.jpg" xlink:type="simple" xlink:show="embed" xlink:actuate="onLoad"/>
          <svg:title/>
          <svg:desc/>
        </draw:frame>
        <draw:frame draw:id="id338" draw:style-name="a1893" draw:name="Google Shape;2119;p72" svg:x="0.01034in" svg:y="0.54612in" svg:width="3.31841in" svg:height="2.48769in" style:rel-width="scale" style:rel-height="scale">
          <draw:image xlink:href="media/image17.jpg" xlink:type="simple" xlink:show="embed" xlink:actuate="onLoad"/>
          <svg:title/>
          <svg:desc/>
        </draw:frame>
        <draw:frame draw:id="id339" draw:style-name="a1902" draw:name="Google Shape;1729;p76" svg:x="0in" svg:y="2.91434in" svg:width="10in" svg:height="0.55381in">
          <draw:text-box>
            <text:p text:style-name="a1901" text:class-names="" text:cond-style-name=""><text:span text:style-name="a1894" text:class-names="">3.18(</text:span><text:span text:style-name="a1895" text:class-names="">四</text:span><text:span text:style-name="a1896" text:class-names="">)</text:span><text:span text:style-name="a1897" text:class-names="">專輔宣導</text:span><text:span text:style-name="a1898" text:class-names="">-</text:span><text:span text:style-name="a1899" text:class-names="">網路交友與自我保護</text:span><text:span text:style-name="a1900" text:class-names=""/></text:p>
          </draw:text-box>
          <svg:title/>
          <svg:desc/>
        </draw:frame>
        <draw:frame draw:id="id340" draw:style-name="a1909" draw:name="Google Shape;1729;p76" svg:x="0.01034in" svg:y="6.42122in" svg:width="10in" svg:height="0.55381in">
          <draw:text-box>
            <text:p text:style-name="a1908" text:class-names="" text:cond-style-name=""><text:span text:style-name="a1903" text:class-names="">3.25(</text:span><text:span text:style-name="a1904" text:class-names="">四</text:span><text:span text:style-name="a1905" text:class-names="">)</text:span><text:span text:style-name="a1906" text:class-names="">友善校園訪視</text:span><text:span text:style-name="a1907" text:class-names=""/></text:p>
          </draw:text-box>
          <svg:title/>
          <svg:desc/>
        </draw:frame>
        <draw:frame draw:id="id341" draw:style-name="a1910" draw:name="圖片 9" svg:x="6.70934in" svg:y="4.04541in" svg:width="3.30744in" svg:height="2.37582in" style:rel-width="scale" style:rel-height="scale">
          <draw:image xlink:href="media/image18.jpg" xlink:type="simple" xlink:show="embed" xlink:actuate="onLoad"/>
          <svg:title/>
          <svg:desc/>
        </draw:frame>
      </draw:page>
      <draw:page draw:name="Slide140" draw:style-name="a1911" draw:master-page-name="Master2-Layout9-cust-Caption" presentation:presentation-page-layout-name="Master2-PPL9" draw:id="Slide-395">
        <draw:frame draw:id="id342" draw:style-name="a1912" draw:name="Google Shape;2119;p72" svg:x="6.82894in" svg:y="1.29687in" svg:width="3.16106in" svg:height="2.51159in" style:rel-width="scale" style:rel-height="scale">
          <draw:image xlink:href="media/image19.jpg" xlink:type="simple" xlink:show="embed" xlink:actuate="onLoad"/>
          <svg:title/>
          <svg:desc/>
        </draw:frame>
        <draw:frame draw:id="id343" draw:style-name="a1913" draw:name="Google Shape;2119;p72" svg:x="3.38925in" svg:y="1.28184in" svg:width="3.36807in" svg:height="2.52662in" style:rel-width="scale" style:rel-height="scale">
          <draw:image xlink:href="media/image20.jpg" xlink:type="simple" xlink:show="embed" xlink:actuate="onLoad"/>
          <svg:title/>
          <svg:desc/>
        </draw:frame>
        <draw:frame draw:id="id344" draw:style-name="a1914" draw:name="圖片 4" svg:x="2.2227in" svg:y="4.02455in" svg:width="2.04522in" svg:height="2.72634in" style:rel-width="scale" style:rel-height="scale">
          <draw:image xlink:href="media/image21.jpg" xlink:type="simple" xlink:show="embed" xlink:actuate="onLoad"/>
          <svg:title/>
          <svg:desc/>
        </draw:frame>
        <draw:frame draw:id="id345" draw:style-name="a1915" draw:name="圖片 5" svg:x="0.01286in" svg:y="4.01688in" svg:width="2.05096in" svg:height="2.734in" style:rel-width="scale" style:rel-height="scale">
          <draw:image xlink:href="media/image22.jpg" xlink:type="simple" xlink:show="embed" xlink:actuate="onLoad"/>
          <svg:title/>
          <svg:desc/>
        </draw:frame>
        <draw:frame draw:id="id346" draw:style-name="a1916" draw:name="Google Shape;2119;p72" svg:x="0.00146in" svg:y="1.27612in" svg:width="3.31617in" svg:height="2.53234in" style:rel-width="scale" style:rel-height="scale">
          <draw:image xlink:href="media/image23.jpg" xlink:type="simple" xlink:show="embed" xlink:actuate="onLoad"/>
          <svg:title/>
          <svg:desc/>
        </draw:frame>
        <draw:frame draw:id="id347" draw:style-name="a1921" draw:name="Google Shape;1729;p76" svg:x="-0.03813in" svg:y="0.1953in" svg:width="6.05095in" svg:height="0.55381in">
          <draw:text-box>
            <text:p text:style-name="a1920" text:class-names="" text:cond-style-name=""><text:span text:style-name="a1917" text:class-names="">3.15-3/19</text:span><text:span text:style-name="a1918" text:class-names="">八年級職業類科體驗營</text:span><text:span text:style-name="a1919" text:class-names=""/></text:p>
          </draw:text-box>
          <svg:title/>
          <svg:desc/>
        </draw:frame>
        <draw:frame draw:id="id348" draw:style-name="a1922" draw:name="Google Shape;2119;p72" svg:x="4.42679in" svg:y="4.02455in" svg:width="2.05567in" svg:height="2.72634in" style:rel-width="scale" style:rel-height="scale">
          <draw:image xlink:href="media/image24.jpg" xlink:type="simple" xlink:show="embed" xlink:actuate="onLoad"/>
          <svg:title/>
          <svg:desc/>
        </draw:frame>
        <draw:frame draw:id="id349" draw:style-name="a1923" draw:name="Google Shape;2119;p72" svg:x="6.63193in" svg:y="4.02455in" svg:width="3.36807in" svg:height="2.75945in" style:rel-width="scale" style:rel-height="scale">
          <draw:image xlink:href="media/image25.jpg" xlink:type="simple" xlink:show="embed" xlink:actuate="onLoad"/>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1-PPL2" style:display-name="SECTION_TITLE_AND_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1-PPL3" style:display-name="CUSTOM_28"/>
    <style:presentation-page-layout style:name="Master1-PPL4" style:display-name="CUSTOM_29"/>
    <style:presentation-page-layout style:name="Master1-PPL5" style:display-name="CUSTOM_30"/>
    <style:presentation-page-layout style:name="Master1-PPL6" style:display-name="CUSTOM_31"/>
    <style:presentation-page-layout style:name="Master1-PPL7" style:display-name="Title only 5">
      <presentation:placeholder presentation:object="title" svg:x="0.7874in" svg:y="0.7874in" svg:width="3.27264in" svg:height="1.50875in"/>
    </style:presentation-page-layout>
    <style:presentation-page-layout style:name="Master2-PPL1" style:display-name="Title slid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2-PPL2" style:display-name="Section header">
      <presentation:placeholder presentation:object="title" svg:x="5.95833in" svg:y="2.42957in" svg:width="3.2605in" svg:height="1.22747in"/>
      <presentation:placeholder presentation:object="title" svg:x="3.59383in" svg:y="2.31846in" svg:width="2.81234in" svg:height="2.86308in"/>
      <presentation:placeholder presentation:object="subtitle" svg:x="5.95833in" svg:y="3.58815in" svg:width="3.2605in" svg:height="1.0783in"/>
    </style:presentation-page-layout>
    <style:presentation-page-layout style:name="Master2-PPL3" style:display-name="Title and body">
      <presentation:placeholder presentation:object="title" svg:x="1.92077in" svg:y="1.75908in" svg:width="4.45013in" svg:height="0.83508in"/>
      <presentation:placeholder presentation:object="subtitle" svg:x="1.92077in" svg:y="2.97222in" svg:width="3.8084in" svg:height="2.77778in"/>
    </style:presentation-page-layout>
    <style:presentation-page-layout style:name="Master2-PPL4" style:display-name="Title and two columns">
      <presentation:placeholder presentation:object="title" svg:x="0.7874in" svg:y="0.7874in" svg:width="8.4252in" svg:height="1.44051in"/>
      <presentation:placeholder presentation:object="subtitle" svg:x="1.18425in" svg:y="4.30556in" svg:width="2.68766in" svg:height="0.75022in"/>
      <presentation:placeholder presentation:object="subtitle" svg:x="6.1281in" svg:y="4.30556in" svg:width="2.68766in" svg:height="0.75022in"/>
      <presentation:placeholder presentation:object="subtitle" svg:x="1.01476in" svg:y="4.91667in" svg:width="3.02657in" svg:height="1.29746in"/>
      <presentation:placeholder presentation:object="subtitle" svg:x="5.95866in" svg:y="4.91667in" svg:width="3.02657in" svg:height="1.29746in"/>
    </style:presentation-page-layout>
    <style:presentation-page-layout style:name="Master2-PPL5" style:display-name="Title only">
      <presentation:placeholder presentation:object="title" svg:x="0.7874in" svg:y="0.7874in" svg:width="8.41043in" svg:height="1.07393in"/>
    </style:presentation-page-layout>
    <style:presentation-page-layout style:name="Master2-PPL6" style:display-name="One column text">
      <presentation:placeholder presentation:object="title" svg:x="0.82242in" svg:y="0.81015in" svg:width="3.07087in" svg:height="1.10192in"/>
      <presentation:placeholder presentation:object="outline" svg:x="0.82242in" svg:y="2.02625in" svg:width="3.07087in" svg:height="2.3797in"/>
    </style:presentation-page-layout>
    <style:presentation-page-layout style:name="Master2-PPL7" style:display-name="Main point">
      <presentation:placeholder presentation:object="title" svg:x="2.68373in" svg:y="2.11702in" svg:width="4.63255in" svg:height="3.26597in"/>
    </style:presentation-page-layout>
    <style:presentation-page-layout style:name="Master2-PPL8" style:display-name="Section title and 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2-PPL9" style:display-name="Caption">
      <presentation:placeholder presentation:object="title" svg:x="0.7874in" svg:y="4.37945in" svg:width="2.77526in" svg:height="1.94401in"/>
    </style:presentation-page-layout>
    <style:presentation-page-layout style:name="Master2-PPL10" style:display-name="Big number">
      <presentation:placeholder presentation:object="title" svg:x="1.84744in" svg:y="2.52778in" svg:width="6.30512in" svg:height="1.44838in"/>
      <presentation:placeholder presentation:object="outline" svg:x="3.27789in" svg:y="3.80949in" svg:width="3.44423in" svg:height="0.63517in"/>
    </style:presentation-page-layout>
    <style:presentation-page-layout style:name="Master2-PPL11" style:display-name="Title and list">
      <presentation:placeholder presentation:object="title" svg:x="1.67602in" svg:y="0.7874in" svg:width="6.64797in" svg:height="1.04593in"/>
      <presentation:placeholder presentation:object="outline" svg:x="0.78281in" svg:y="1.75649in" svg:width="8.42979in" svg:height="4.93788in"/>
    </style:presentation-page-layout>
    <style:presentation-page-layout style:name="Master2-PPL12" style:display-name="Table of contents">
      <presentation:placeholder presentation:object="title" svg:x="0.7874in" svg:y="0.7874in" svg:width="8.4252in" svg:height="0.83508in"/>
      <presentation:placeholder presentation:object="subtitle" svg:x="2.75391in" svg:y="2.44444in" svg:width="1.89206in" svg:height="0.44444in"/>
      <presentation:placeholder presentation:object="subtitle" svg:x="6.57469in" svg:y="2.44444in" svg:width="1.89206in" svg:height="0.44444in"/>
      <presentation:placeholder presentation:object="subtitle" svg:x="6.57469in" svg:y="2.88889in" svg:width="1.95571in" svg:height="1.16667in"/>
      <presentation:placeholder presentation:object="subtitle" svg:x="2.75391in" svg:y="2.88889in" svg:width="1.95571in" svg:height="1.16667in"/>
      <presentation:placeholder presentation:object="subtitle" svg:x="2.75391in" svg:y="4.76815in" svg:width="1.89206in" svg:height="0.44444in"/>
      <presentation:placeholder presentation:object="subtitle" svg:x="6.57469in" svg:y="4.76815in" svg:width="1.89206in" svg:height="0.44444in"/>
      <presentation:placeholder presentation:object="subtitle" svg:x="6.57469in" svg:y="5.2126in" svg:width="1.95571in" svg:height="1.16667in"/>
      <presentation:placeholder presentation:object="subtitle" svg:x="2.75391in" svg:y="5.2126in" svg:width="1.95571in" svg:height="1.16667in"/>
      <presentation:placeholder presentation:object="title" svg:x="1.51299in" svg:y="2.44444in" svg:width="1.04035in" svg:height="0.96457in"/>
      <presentation:placeholder presentation:object="title" svg:x="5.33591in" svg:y="2.44444in" svg:width="1.04035in" svg:height="0.96457in"/>
      <presentation:placeholder presentation:object="title" svg:x="1.51299in" svg:y="4.73611in" svg:width="1.04035in" svg:height="0.96457in"/>
      <presentation:placeholder presentation:object="title" svg:x="5.33591in" svg:y="4.73611in" svg:width="1.04035in" svg:height="0.96457in"/>
    </style:presentation-page-layout>
    <style:presentation-page-layout style:name="Master2-PPL13" style:display-name="Quote">
      <presentation:placeholder presentation:object="title" svg:x="1.14214in" svg:y="4.73371in" svg:width="3.66437in" svg:height="0.83508in"/>
      <presentation:placeholder presentation:object="subtitle" svg:x="1.14214in" svg:y="1.84055in" svg:width="3.66437in" svg:height="2.7979in"/>
    </style:presentation-page-layout>
    <style:presentation-page-layout style:name="Master2-PPL14" style:display-name="Title only 1">
      <presentation:placeholder presentation:object="title" svg:x="1.88927in" svg:y="0.7874in" svg:width="6.22146in" svg:height="0.88364in"/>
    </style:presentation-page-layout>
    <style:presentation-page-layout style:name="Master2-PPL15" style:display-name="Title and list 1">
      <presentation:placeholder presentation:object="title" svg:x="0.77838in" svg:y="0.7874in" svg:width="4.04528in" svg:height="1.47419in"/>
      <presentation:placeholder presentation:object="outline" svg:x="0.7874in" svg:y="2.17472in" svg:width="4.7664in" svg:height="4.52012in"/>
    </style:presentation-page-layout>
    <style:presentation-page-layout style:name="Master2-PPL16" style:display-name="Section header 1">
      <presentation:placeholder presentation:object="title" svg:x="6.125in" svg:y="2.42957in" svg:width="3.2605in" svg:height="1.22747in"/>
      <presentation:placeholder presentation:object="title" svg:x="3.59383in" svg:y="2.31846in" svg:width="2.81234in" svg:height="2.86308in"/>
      <presentation:placeholder presentation:object="subtitle" svg:x="6.125in" svg:y="3.58815in" svg:width="3.2605in" svg:height="1.0783in"/>
    </style:presentation-page-layout>
    <style:presentation-page-layout style:name="Master2-PPL17" style:display-name="Title and three columns">
      <presentation:placeholder presentation:object="title" svg:x="2.24295in" svg:y="0.7874in" svg:width="5.51411in" svg:height="1.61286in"/>
      <presentation:placeholder presentation:object="subtitle" svg:x="1.03124in" svg:y="4.26619in" svg:width="1.75in" svg:height="0.44444in"/>
      <presentation:placeholder presentation:object="subtitle" svg:x="4.125in" svg:y="4.26619in" svg:width="1.75in" svg:height="0.44444in"/>
      <presentation:placeholder presentation:object="subtitle" svg:x="7.21874in" svg:y="4.26619in" svg:width="1.75in" svg:height="0.44444in"/>
      <presentation:placeholder presentation:object="subtitle" svg:x="3.89582in" svg:y="4.77264in" svg:width="2.20833in" svg:height="1.16667in"/>
      <presentation:placeholder presentation:object="subtitle" svg:x="6.98958in" svg:y="4.77264in" svg:width="2.20833in" svg:height="1.16667in"/>
      <presentation:placeholder presentation:object="subtitle" svg:x="0.80207in" svg:y="4.77264in" svg:width="2.20833in" svg:height="1.16667in"/>
    </style:presentation-page-layout>
    <style:presentation-page-layout style:name="Master2-PPL18" style:display-name="Title and four columns">
      <presentation:placeholder presentation:object="title" svg:x="2.28789in" svg:y="0.7874in" svg:width="5.42421in" svg:height="1.97638in"/>
      <presentation:placeholder presentation:object="subtitle" svg:x="7.70693in" svg:y="4.68052in" svg:width="1.46096in" svg:height="0.44444in"/>
      <presentation:placeholder presentation:object="subtitle" svg:x="7.66215in" svg:y="5.25795in" svg:width="1.55052in" svg:height="1.04724in"/>
      <presentation:placeholder presentation:object="subtitle" svg:x="0.83212in" svg:y="4.69842in" svg:width="1.46096in" svg:height="0.44444in"/>
      <presentation:placeholder presentation:object="subtitle" svg:x="0.78733in" svg:y="5.25798in" svg:width="1.55052in" svg:height="1.04724in"/>
      <presentation:placeholder presentation:object="subtitle" svg:x="3.12372in" svg:y="4.69842in" svg:width="1.46096in" svg:height="0.44444in"/>
      <presentation:placeholder presentation:object="subtitle" svg:x="3.07893in" svg:y="5.25798in" svg:width="1.55052in" svg:height="1.04724in"/>
      <presentation:placeholder presentation:object="subtitle" svg:x="5.41533in" svg:y="4.69842in" svg:width="1.46096in" svg:height="0.44444in"/>
      <presentation:placeholder presentation:object="subtitle" svg:x="5.37055in" svg:y="5.25798in" svg:width="1.55052in" svg:height="1.04724in"/>
    </style:presentation-page-layout>
    <style:presentation-page-layout style:name="Master2-PPL19" style:display-name="One column text 1">
      <presentation:placeholder presentation:object="title" svg:x="2.85203in" svg:y="0.7874in" svg:width="4.29593in" svg:height="0.90639in"/>
      <presentation:placeholder presentation:object="subtitle" svg:x="3.17241in" svg:y="3.92396in" svg:width="3.65518in" svg:height="2.60105in"/>
      <presentation:placeholder presentation:object="subtitle" svg:x="4.00312in" svg:y="3.34061in" svg:width="1.99377in" svg:height="0.44444in"/>
    </style:presentation-page-layout>
    <style:presentation-page-layout style:name="Master2-PPL20" style:display-name="Title and text">
      <presentation:placeholder presentation:object="title" svg:x="0.7874in" svg:y="2.41218in" svg:width="4.29167in" svg:height="1.45757in"/>
      <presentation:placeholder presentation:object="subtitle" svg:x="0.79167in" svg:y="4.04493in" svg:width="4.29167in" svg:height="1.04287in"/>
    </style:presentation-page-layout>
    <style:presentation-page-layout style:name="Master2-PPL21" style:display-name="Big numbers and text">
      <presentation:placeholder presentation:object="title" svg:x="0.90754in" svg:y="0.89851in" svg:width="4.25295in" svg:height="0.96457in"/>
      <presentation:placeholder presentation:object="subtitle" svg:x="0.70833in" svg:y="1.85302in" svg:width="4.54593in" svg:height="0.56605in"/>
      <presentation:placeholder presentation:object="title" svg:x="0.90754in" svg:y="2.95407in" svg:width="4.25295in" svg:height="0.96457in"/>
      <presentation:placeholder presentation:object="subtitle" svg:x="0.70833in" svg:y="3.76in" svg:width="4.54593in" svg:height="0.56605in"/>
      <presentation:placeholder presentation:object="title" svg:x="0.90754in" svg:y="5.01495in" svg:width="4.25295in" svg:height="0.96457in"/>
      <presentation:placeholder presentation:object="subtitle" svg:x="0.70833in" svg:y="5.81567in" svg:width="4.54593in" svg:height="0.56605in"/>
    </style:presentation-page-layout>
    <style:presentation-page-layout style:name="Master2-PPL22" style:display-name="Title only 2">
      <presentation:placeholder presentation:object="title" svg:x="0.7874in" svg:y="0.7874in" svg:width="6.22146in" svg:height="1.50875in"/>
    </style:presentation-page-layout>
    <style:presentation-page-layout style:name="Master2-PPL23" style:display-name="Title and six columns">
      <presentation:placeholder presentation:object="title" svg:x="0.7874in" svg:y="2.21829in" svg:width="2.80545in" svg:height="3.06343in"/>
      <presentation:placeholder presentation:object="subtitle" svg:x="4.59331in" svg:y="2.95755in" svg:width="1.45374in" svg:height="0.44444in"/>
      <presentation:placeholder presentation:object="subtitle" svg:x="7.66995in" svg:y="2.93965in" svg:width="1.45374in" svg:height="0.44444in"/>
      <presentation:placeholder presentation:object="subtitle" svg:x="4.59331in" svg:y="3.40203in" svg:width="1.54265in" svg:height="1.04724in"/>
      <presentation:placeholder presentation:object="subtitle" svg:x="7.66995in" svg:y="3.40199in" svg:width="1.54265in" svg:height="1.04724in"/>
      <presentation:placeholder presentation:object="subtitle" svg:x="4.59331in" svg:y="5.1098in" svg:width="1.45374in" svg:height="0.44444in"/>
      <presentation:placeholder presentation:object="subtitle" svg:x="7.66995in" svg:y="5.0919in" svg:width="1.45374in" svg:height="0.44444in"/>
      <presentation:placeholder presentation:object="subtitle" svg:x="4.59331in" svg:y="5.55428in" svg:width="1.54265in" svg:height="1.04724in"/>
      <presentation:placeholder presentation:object="subtitle" svg:x="7.66995in" svg:y="5.55424in" svg:width="1.54265in" svg:height="1.04724in"/>
      <presentation:placeholder presentation:object="subtitle" svg:x="4.59331in" svg:y="0.8053in" svg:width="1.45374in" svg:height="0.44444in"/>
      <presentation:placeholder presentation:object="subtitle" svg:x="7.66995in" svg:y="0.7874in" svg:width="1.45374in" svg:height="0.44444in"/>
      <presentation:placeholder presentation:object="subtitle" svg:x="4.59331in" svg:y="1.24978in" svg:width="1.54265in" svg:height="1.04724in"/>
      <presentation:placeholder presentation:object="subtitle" svg:x="7.66995in" svg:y="1.24975in" svg:width="1.54265in" svg:height="1.04724in"/>
    </style:presentation-page-layout>
    <style:presentation-page-layout style:name="Master2-PPL24" style:display-name="Percentages">
      <presentation:placeholder presentation:object="title" svg:x="0.7874in" svg:y="0.7874in" svg:width="8.4252in" svg:height="0.83508in"/>
      <presentation:placeholder presentation:object="subtitle" svg:x="1.03124in" svg:y="5.28204in" svg:width="1.75in" svg:height="0.44444in"/>
      <presentation:placeholder presentation:object="subtitle" svg:x="4.125in" svg:y="5.28204in" svg:width="1.75in" svg:height="0.44444in"/>
      <presentation:placeholder presentation:object="subtitle" svg:x="7.13328in" svg:y="5.28204in" svg:width="1.75in" svg:height="0.44444in"/>
      <presentation:placeholder presentation:object="title" svg:x="1.20497in" svg:y="3.58333in" svg:width="1.40256in" svg:height="0.54156in"/>
      <presentation:placeholder presentation:object="title" svg:x="4.29872in" svg:y="3.58333in" svg:width="1.40256in" svg:height="0.54156in"/>
      <presentation:placeholder presentation:object="title" svg:x="7.30701in" svg:y="3.58333in" svg:width="1.40256in" svg:height="0.54156in"/>
      <presentation:placeholder presentation:object="subtitle" svg:x="3.81037in" svg:y="5.81354in" svg:width="2.37927in" svg:height="0.89895in"/>
      <presentation:placeholder presentation:object="subtitle" svg:x="6.81865in" svg:y="5.81354in" svg:width="2.37927in" svg:height="0.89895in"/>
      <presentation:placeholder presentation:object="subtitle" svg:x="0.7874in" svg:y="5.81354in" svg:width="2.37927in" svg:height="0.89895in"/>
    </style:presentation-page-layout>
    <style:presentation-page-layout style:name="Master2-PPL25" style:display-name="Main Point 1">
      <presentation:placeholder presentation:object="title" svg:x="3in" svg:y="2.11144in" svg:width="4in" svg:height="2.44882in"/>
      <presentation:placeholder presentation:object="subtitle" svg:x="3.05331in" svg:y="4.22692in" svg:width="3.89337in" svg:height="1.91207in"/>
    </style:presentation-page-layout>
    <style:presentation-page-layout style:name="Master2-PPL26" style:display-name="Title and two columns 1">
      <presentation:placeholder presentation:object="subtitle" svg:x="1.18425in" svg:y="5.40278in" svg:width="2.68766in" svg:height="0.65311in"/>
      <presentation:placeholder presentation:object="subtitle" svg:x="6.12811in" svg:y="5.40278in" svg:width="2.68766in" svg:height="0.65311in"/>
      <presentation:placeholder presentation:object="subtitle" svg:x="1.01476in" svg:y="5.8773in" svg:width="3.02657in" svg:height="0.83508in"/>
      <presentation:placeholder presentation:object="subtitle" svg:x="5.95866in" svg:y="5.8773in" svg:width="3.02657in" svg:height="0.83508in"/>
      <presentation:placeholder presentation:object="title" svg:x="4.02133in" svg:y="0.7874in" svg:width="1.95735in" svg:height="0.83508in"/>
    </style:presentation-page-layout>
    <style:presentation-page-layout style:name="Master2-PPL27" style:display-name="Title only 3">
      <presentation:placeholder presentation:object="title" svg:x="0.7874in" svg:y="0.7874in" svg:width="6.22146in" svg:height="1.50875in"/>
    </style:presentation-page-layout>
    <style:presentation-page-layout style:name="Master2-PPL28" style:display-name="Title only 4">
      <presentation:placeholder presentation:object="title" svg:x="0.7874in" svg:y="0.7874in" svg:width="3.37697in" svg:height="1.50875in"/>
    </style:presentation-page-layout>
    <style:presentation-page-layout style:name="Master2-PPL29" style:display-name="Title only 5">
      <presentation:placeholder presentation:object="title" svg:x="0.7874in" svg:y="0.7874in" svg:width="3.27264in" svg:height="1.50875in"/>
    </style:presentation-page-layout>
    <style:presentation-page-layout style:name="Master2-PPL30" style:display-name="Mockup 1">
      <presentation:placeholder presentation:object="title" svg:x="6.58022in" svg:y="2.21315in" svg:width="2.31266in" svg:height="1.87927in"/>
      <presentation:placeholder presentation:object="subtitle" svg:x="6.32825in" svg:y="3.89797in" svg:width="2.8166in" svg:height="1.38889in"/>
    </style:presentation-page-layout>
    <style:presentation-page-layout style:name="Master2-PPL31" style:display-name="Mockup 2">
      <presentation:placeholder presentation:object="title" svg:x="1.1227in" svg:y="2.21315in" svg:width="2.31266in" svg:height="1.87927in"/>
      <presentation:placeholder presentation:object="subtitle" svg:x="0.87074in" svg:y="3.89797in" svg:width="2.8166in" svg:height="1.38889in"/>
    </style:presentation-page-layout>
    <style:presentation-page-layout style:name="Master2-PPL32" style:display-name="Title and three columns 1">
      <presentation:placeholder presentation:object="title" svg:x="2.65436in" svg:y="0.7874in" svg:width="4.69127in" svg:height="1.08749in"/>
      <presentation:placeholder presentation:object="subtitle" svg:x="1.28124in" svg:y="5.26389in" svg:width="1.75in" svg:height="0.44444in"/>
      <presentation:placeholder presentation:object="subtitle" svg:x="4.125in" svg:y="5.26389in" svg:width="1.75in" svg:height="0.44444in"/>
      <presentation:placeholder presentation:object="subtitle" svg:x="6.96874in" svg:y="5.26389in" svg:width="1.75in" svg:height="0.44444in"/>
      <presentation:placeholder presentation:object="subtitle" svg:x="4.09383in" svg:y="3.85182in" svg:width="1.81234in" svg:height="1.16667in"/>
      <presentation:placeholder presentation:object="subtitle" svg:x="6.93758in" svg:y="3.85182in" svg:width="1.81234in" svg:height="1.16667in"/>
      <presentation:placeholder presentation:object="subtitle" svg:x="1.25008in" svg:y="3.85182in" svg:width="1.81234in" svg:height="1.16667in"/>
    </style:presentation-page-layout>
    <style:presentation-page-layout style:name="Master2-PPL33" style:display-name="Title and list 2">
      <presentation:placeholder presentation:object="title" svg:x="1.67602in" svg:y="0.7874in" svg:width="6.64797in" svg:height="1.04593in"/>
      <presentation:placeholder presentation:object="outline" svg:x="0.84367in" svg:y="2.59722in" svg:width="4.17487in" svg:height="3.96369in"/>
      <presentation:placeholder presentation:object="outline" svg:x="5.27904in" svg:y="2.59722in" svg:width="3.95308in" svg:height="3.96369in"/>
      <presentation:placeholder presentation:object="subtitle" svg:x="0.84367in" svg:y="2.09948in" svg:width="8.36909in" svg:height="0.51094in"/>
    </style:presentation-page-layout>
    <style:presentation-page-layout style:name="Master2-PPL34" style:display-name="Background"/>
    <style:presentation-page-layout style:name="Master2-PPL35" style:display-name="Background 2"/>
    <style:presentation-page-layout style:name="Master2-PPL36" style:display-name="Background 3"/>
    <style:style style:family="table-cell" style:name="a1873">
      <style:table-cell-properties fo:background-color="#ffffff" fo:border-top="0.02778in solid #0a5265" fo:border-bottom="0.02778in solid #0a5265"/>
      <style:text-properties fo:color="#0a5265" fo:font-family="+mn-lt" style:font-family-asian="+mn-ea" style:font-family-complex="+mn-cs"/>
    </style:style>
    <style:style style:family="graphic" style:name="Graphics"/>
    <style:style style:family="table-cell" style:name="a1874">
      <style:table-cell-properties fo:background-color="#e7e9ea"/>
    </style:style>
    <style:style style:family="table-cell" style:name="a890">
      <style:table-cell-properties/>
      <style:text-properties/>
    </style:style>
    <style:style style:family="table-cell" style:name="a1875">
      <style:table-cell-properties fo:background-color="#e7e9ea"/>
    </style:style>
    <style:style style:family="table-cell" style:name="a891">
      <style:table-cell-properties/>
      <style:text-properties/>
    </style:style>
    <style:style style:family="table-cell" style:name="a1876">
      <style:table-cell-properties fo:background-color="#fd5f5a" fo:border-bottom="0.02778in solid #0a5265"/>
      <style:text-properties fo:color="#ffffff" fo:font-family="+mn-lt" style:font-family-asian="+mn-ea" style:font-family-complex="+mn-cs" fo:font-weight="bold" style:font-weight-asian="bold" style:font-weight-complex="bold"/>
    </style:style>
    <style:style style:family="table-cell" style:name="a1877">
      <style:table-cell-properties fo:background-color="#ffffff" fo:border-top="0.05556in double #0a5265"/>
      <style:text-properties fo:font-weight="bold" style:font-weight-asian="bold" style:font-weight-complex="bold"/>
    </style:style>
    <style:style style:family="table-cell" style:name="a1520">
      <style:table-cell-properties fo:background-color="transparent" fo:border-top="0.01389in solid #fd5f5a"/>
      <style:text-properties fo:font-weight="bold" style:font-weight-asian="bold" style:font-weight-complex="bold"/>
    </style:style>
    <style:style style:family="table-cell" style:name="a1878">
      <style:table-cell-properties fo:background-color="#fd5f5a"/>
      <style:text-properties fo:color="#ffffff" fo:font-family="+mn-lt" style:font-family-asian="+mn-ea" style:font-family-complex="+mn-cs" fo:font-weight="bold" style:font-weight-asian="bold" style:font-weight-complex="bold"/>
    </style:style>
    <style:style style:family="table-cell" style:name="a1521">
      <style:table-cell-properties/>
      <style:text-properties fo:font-weight="bold" style:font-weight-asian="bold" style:font-weight-complex="bold"/>
    </style:style>
    <style:style style:family="table-cell" style:name="a1879">
      <style:table-cell-properties fo:background-color="#fd5f5a"/>
      <style:text-properties fo:color="#ffffff" fo:font-family="+mn-lt" style:font-family-asian="+mn-ea" style:font-family-complex="+mn-cs" fo:font-weight="bold" style:font-weight-asian="bold" style:font-weight-complex="bold"/>
    </style:style>
    <style:style style:family="table-cell" style:name="a1522">
      <style:table-cell-properties/>
      <style:text-properties fo:font-weight="bold" style:font-weight-asian="bold" style:font-weight-complex="bold"/>
    </style:style>
    <style:style style:family="table-cell" style:name="a883">
      <style:table-cell-properties fo:border-top="0.01042in solid #9e9e9e" fo:border-bottom="0.01042in solid #9e9e9e" fo:border-left="0.01042in solid #9e9e9e" fo:border-right="0.01042in solid #9e9e9e"/>
      <style:text-properties fo:color="#000000" fo:font-family="Arial" style:font-family-asian="Arial" style:font-family-complex="Arial"/>
    </style:style>
    <style:style style:family="table-cell" style:name="a884">
      <style:table-cell-properties/>
      <style:text-properties/>
    </style:style>
    <style:style style:family="table-cell" style:name="a885">
      <style:table-cell-properties/>
      <style:text-properties/>
    </style:style>
    <style:style style:family="table-cell" style:name="a886">
      <style:table-cell-properties/>
      <style:text-properties/>
    </style:style>
    <style:style style:family="table-cell" style:name="a887">
      <style:table-cell-properties/>
      <style:text-properties/>
    </style:style>
    <style:style style:family="table-cell" style:name="a1515">
      <style:table-cell-properties fo:background-color="transparent" fo:border-top="0.01389in solid #fd5f5a" fo:border-bottom="0.01389in solid #fd5f5a"/>
      <style:text-properties fo:color="#0a5265" fo:font-family="+mn-lt" style:font-family-asian="+mn-ea" style:font-family-complex="+mn-cs"/>
    </style:style>
    <style:style style:family="table-cell" style:name="a888">
      <style:table-cell-properties/>
      <style:text-properties/>
    </style:style>
    <style:style style:family="table-cell" style:name="a1516">
      <style:table-cell-properties fo:background-color="#fd5f5a"/>
    </style:style>
    <style:style style:family="table-cell" style:name="a889">
      <style:table-cell-properties/>
      <style:text-properties/>
    </style:style>
    <style:style style:family="table-cell" style:name="a1517">
      <style:table-cell-properties/>
    </style:style>
    <style:style style:family="table-cell" style:name="a1518">
      <style:table-cell-properties fo:background-color="#fd5f5a"/>
    </style:style>
    <style:style style:family="table-cell" style:name="a1519">
      <style:table-cell-properties fo:background-color="transparent" fo:border-bottom="0.01389in solid #fd5f5a"/>
      <style:text-properties fo:font-weight="bold" style:font-weight-asian="bold" style:font-weight-complex="bold"/>
    </style:style>
    <style:default-style style:family="graphic">
      <style:graphic-properties draw:fill="solid" draw:fill-color="#1f98d7" draw:opacity="100%" draw:stroke="solid" svg:stroke-width="0.02778in" svg:stroke-color="#146e9e" svg:stroke-opacity="100%" svg:stroke-linecap="butt"/>
    </style:default-style>
    <table:table-template table:name="{68D230F3-CF80-4859-8CE7-A43EE81993B5}">
      <table:first-row table:style-name="a1519" table:paragraph-style-name=""/>
      <table:last-row table:style-name="a1520" table:paragraph-style-name=""/>
      <table:first-column table:style-name="a1521" table:paragraph-style-name=""/>
      <table:last-column table:style-name="a1522" table:paragraph-style-name=""/>
      <table:body table:style-name="a1515" table:paragraph-style-name=""/>
      <table:even-rows table:style-name="a1517" table:paragraph-style-name=""/>
      <table:odd-rows table:style-name="a1518" table:paragraph-style-name=""/>
      <table:odd-columns table:style-name="a1516" table:paragraph-style-name=""/>
    </table:table-template>
    <table:table-template table:name="{2A488322-F2BA-4B5B-9748-0D474271808F}">
      <table:first-row table:style-name="a1876" table:paragraph-style-name=""/>
      <table:last-row table:style-name="a1877" table:paragraph-style-name=""/>
      <table:first-column table:style-name="a1878" table:paragraph-style-name=""/>
      <table:last-column table:style-name="a1879" table:paragraph-style-name=""/>
      <table:body table:style-name="a1873" table:paragraph-style-name=""/>
      <table:odd-rows table:style-name="a1875" table:paragraph-style-name=""/>
      <table:odd-columns table:style-name="a1874" table:paragraph-style-name=""/>
    </table:table-template>
    <table:table-template table:name="{06063059-F6FE-4576-9B22-FDCD02F652C9}">
      <table:first-row table:style-name="a888" table:paragraph-style-name=""/>
      <table:last-row table:style-name="a889" table:paragraph-style-name=""/>
      <table:first-column table:style-name="a890" table:paragraph-style-name=""/>
      <table:last-column table:style-name="a891" table:paragraph-style-name=""/>
      <table:body table:style-name="a883" table:paragraph-style-name=""/>
      <table:even-rows table:style-name="a886" table:paragraph-style-name=""/>
      <table:odd-rows table:style-name="a887" table:paragraph-style-name=""/>
      <table:even-columns table:style-name="a884" table:paragraph-style-name=""/>
      <table:odd-columns table:style-name="a885"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resentation" style:name="a2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0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2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draw:fill="none" draw:stroke="solid" svg:stroke-width="0.01042in" svg:stroke-color="#000000" svg:stroke-opacity="100%" draw:stroke-linejoin="round" svg:stroke-linecap="butt"/>
    </style:style>
    <style:style style:family="paragraph" style:name="a229">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0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52">
      <style:graphic-properties draw:fill="none" draw:stroke="solid" svg:stroke-width="0.01042in" svg:stroke-color="#000000" svg:stroke-opacity="100%" draw:stroke-linejoin="round" svg:stroke-linecap="butt"/>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drawing-page" style:name="a15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3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31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23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presentation" style:name="a31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3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18">
      <style:graphic-properties draw:fill="none" draw:stroke="solid" svg:stroke-width="0.01042in" svg:stroke-color="#000000" svg:stroke-opacity="100%" draw:stroke-linejoin="round" svg:stroke-linecap="butt"/>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16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3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47">
      <style:graphic-properties draw:fill="none" draw:stroke="solid" svg:stroke-width="0.01042in" svg:stroke-color="#000000" svg:stroke-opacity="100%" draw:stroke-linejoin="round" svg:stroke-linecap="butt"/>
    </style:style>
    <style:style style:family="drawing-page" style:name="a3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4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2">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graphic" style:name="a32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5">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8">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ext" style:name="a40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76">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drawing-page" style:name="a2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33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33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1.11111in" style:font-size-asian="1.11111in" style:font-size-complex="1.1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1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3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1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0.49999in" fo:margin-right="0in" fo:text-indent="-0.3472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16">
      <style:graphic-properties draw:fill="none" draw:stroke="solid" svg:stroke-width="0.01042in" svg:stroke-color="#000000" svg:stroke-opacity="100%" draw:stroke-linejoin="round" svg:stroke-linecap="butt"/>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
      <style:graphic-properties draw:fill="none" draw:stroke="solid" svg:stroke-width="0.01042in" svg:stroke-color="#000000" svg:stroke-opacity="100%" draw:stroke-linejoin="round" svg:stroke-linecap="butt"/>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draw:fill="none" draw:stroke="solid" svg:stroke-width="0.01042in" svg:stroke-color="#000000" svg:stroke-opacity="100%" draw:stroke-linejoin="round" svg:stroke-linecap="butt"/>
    </style:style>
    <style:style style:family="presentation" style:name="a1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6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8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34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4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9">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4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4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4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0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5">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4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26">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draw:fill="none" draw:stroke="solid" svg:stroke-width="0.01042in" svg:stroke-color="#000000" svg:stroke-opacity="100%" draw:stroke-linejoin="round" svg:stroke-linecap="butt"/>
    </style:style>
    <style:style style:family="paragraph" style:name="a4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8">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50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19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7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19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5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
      <style:graphic-properties draw:fill="none" draw:stroke="solid" svg:stroke-width="0.01042in" svg:stroke-color="#000000" svg:stroke-opacity="100%" draw:stroke-linejoin="round" svg:stroke-linecap="butt"/>
    </style:style>
    <style:style style:family="paragraph" style:name="a35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7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358">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2">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5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draw:fill="none" draw:stroke="solid" svg:stroke-width="0.01042in" svg:stroke-color="#000000" svg:stroke-opacity="100%" draw:stroke-linejoin="round" svg:stroke-linecap="butt"/>
    </style:style>
    <style:style style:family="presentation" style:name="a51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1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60">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28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87">
      <style:graphic-properties draw:fill="none" draw:stroke="solid" svg:stroke-width="0.01042in" svg:stroke-color="#000000" svg:stroke-opacity="100%" draw:stroke-linejoin="round" svg:stroke-linecap="butt"/>
    </style:style>
    <style:style style:family="presentation" style:name="a363">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4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
      <style:graphic-properties draw:fill="none" draw:stroke="solid" svg:stroke-width="0.01042in" svg:stroke-color="#000000" svg:stroke-opacity="100%" draw:stroke-linejoin="round" svg:stroke-linecap="butt"/>
    </style:style>
    <style:style style:family="paragraph" style:name="a3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6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67">
      <style:graphic-properties draw:fill="none" draw:stroke="solid" svg:stroke-width="0.01042in" svg:stroke-color="#000000" svg:stroke-opacity="100%" draw:stroke-linejoin="round" svg:stroke-linecap="butt"/>
    </style:style>
    <style:style style:family="drawing-page" style:name="a444">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4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2">
      <style:graphic-properties draw:fill="none" draw:stroke="solid" svg:stroke-width="0.01042in" svg:stroke-color="#000000" svg:stroke-opacity="100%" draw:stroke-linejoin="round" svg:stroke-linecap="butt"/>
    </style:style>
    <style:style style:family="presentation" style:name="a44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0">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52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0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0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28">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60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3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97222in" style:font-size-asian="0.97222in" style:font-size-complex="0.97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3">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45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37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9">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45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5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37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31">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5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5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1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37">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ext" style:name="a61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0">
      <style:graphic-properties draw:fill="none" draw:stroke="solid" svg:stroke-width="0.01042in" svg:stroke-color="#000000" svg:stroke-opacity="100%" draw:stroke-linejoin="round" svg:stroke-linecap="butt"/>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6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6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3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6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38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54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draw:fill="none" draw:stroke="solid" svg:stroke-width="0.01042in" svg:stroke-color="#000000" svg:stroke-opacity="100%" draw:stroke-linejoin="round" svg:stroke-linecap="butt"/>
    </style:style>
    <style:style style:family="paragraph" style:name="a54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draw:fill="none" draw:stroke="solid" svg:stroke-width="0.01042in" svg:stroke-color="#000000" svg:stroke-opacity="100%" draw:stroke-linejoin="round" svg:stroke-linecap="butt"/>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0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0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26">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0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2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0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93">
      <style:graphic-properties draw:fill="none" draw:stroke="solid" svg:stroke-width="0.01042in" svg:stroke-color="#000000" svg:stroke-opacity="100%" draw:stroke-linejoin="round" svg:stroke-linecap="butt"/>
    </style:style>
    <style:style style:family="presentation" style:name="a47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9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5">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drawing-page" style:name="a3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5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7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6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5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3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6">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55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3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71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7">
      <style:graphic-properties draw:fill="none" draw:stroke="solid" svg:stroke-width="0.01042in" svg:stroke-color="#000000" svg:stroke-opacity="100%" draw:stroke-linejoin="round" svg:stroke-linecap="butt"/>
    </style:style>
    <style:style style:family="presentation" style:name="a71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draw:fill="none" draw:stroke="solid" svg:stroke-width="0.01042in" svg:stroke-color="#000000" svg:stroke-opacity="100%" draw:stroke-linejoin="round" svg:stroke-linecap="butt"/>
    </style:style>
    <style:style style:family="paragraph" style:name="a63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8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8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6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2">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8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56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6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3">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2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drawing-page" style:name="a7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4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
      <style:graphic-properties draw:fill="none" draw:stroke="solid" svg:stroke-width="0.01042in" svg:stroke-color="#000000" svg:stroke-opacity="100%" draw:stroke-linejoin="round" svg:stroke-linecap="butt"/>
    </style:style>
    <style:style style:family="presentation" style:name="a56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721">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6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4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25">
      <style:graphic-properties draw:fill="none" draw:stroke="solid" svg:stroke-width="0.01042in" svg:stroke-color="#000000" svg:stroke-opacity="100%" draw:stroke-linejoin="round" svg:stroke-linecap="butt"/>
    </style:style>
    <style:style style:family="presentation" style:name="a64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8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7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0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0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9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9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9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72">
      <style:graphic-properties draw:fill="none" draw:stroke="solid" svg:stroke-width="0.01042in" svg:stroke-color="#000000" svg:stroke-opacity="100%" draw:stroke-linejoin="round" svg:stroke-linecap="butt"/>
    </style:style>
    <style:style style:family="text" style:name="a49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7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5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5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5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7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5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5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7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5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1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9">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1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1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5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fo:text-align="left" style:tab-stop-distance="1in" fo:margin-left="0.49998in" fo:margin-right="0in" fo:text-indent="-0.3749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4">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1">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4">
      <style:graphic-properties draw:fill="none" draw:stroke="solid" svg:stroke-width="0.01042in" svg:stroke-color="#000000" svg:stroke-opacity="100%" draw:stroke-linejoin="round" svg:stroke-linecap="butt"/>
    </style:style>
    <style:style style:family="paragraph" style:name="a5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2">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7">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664">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1">
      <style:graphic-properties draw:fill="none" draw:stroke="solid" svg:stroke-width="0.01042in" svg:stroke-color="#000000" svg:stroke-opacity="100%" draw:stroke-linejoin="round" svg:stroke-linecap="butt"/>
    </style:style>
    <style:style style:family="text" style:name="a66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4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2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6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2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7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26">
      <style:graphic-properties draw:fill="none" draw:stroke="solid" svg:stroke-width="0.01042in" svg:stroke-color="#000000" svg:stroke-opacity="100%" draw:stroke-linejoin="round" svg:stroke-linecap="butt"/>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0">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resentation" style:name="a591">
      <style:graphic-properties draw:fill="none" draw:stroke="solid" svg:stroke-width="0.01042in" svg:stroke-color="#000000" svg:stroke-opacity="100%" draw:stroke-linejoin="round" svg:stroke-linecap="butt"/>
    </style:style>
    <style:style style:family="drawing-page" style:name="a5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
      <style:graphic-properties draw:fill="none" draw:stroke="solid" svg:stroke-width="0.01042in" svg:stroke-color="#000000" svg:stroke-opacity="100%" draw:stroke-linejoin="round" svg:stroke-linecap="butt"/>
    </style:style>
    <style:style style:family="paragraph" style:name="a59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5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7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7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7">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674">
      <style:graphic-properties draw:fill="none" draw:stroke="solid" svg:stroke-width="0.01042in" svg:stroke-color="#000000" svg:stroke-opacity="100%" draw:stroke-linejoin="round" svg:stroke-linecap="butt"/>
    </style:style>
    <style:style style:family="drawing-page" style:name="a57">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9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
      <style:graphic-properties draw:fill="none" draw:stroke="solid" svg:stroke-width="0.01042in" svg:stroke-color="#000000" svg:stroke-opacity="100%" draw:stroke-linejoin="round" svg:stroke-linecap="butt"/>
    </style:style>
    <style:style style:family="paragraph" style:name="a5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67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3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832">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757">
      <style:graphic-properties draw:fill="none" draw:stroke="solid" svg:stroke-width="0.01042in" svg:stroke-color="#000000" svg:stroke-opacity="100%" draw:stroke-linejoin="round" svg:stroke-linecap="butt"/>
    </style:style>
    <style:style style:family="text" style:name="a83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7">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6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draw:fill="none" draw:stroke="solid" svg:stroke-width="0.01042in" svg:stroke-color="#000000" svg:stroke-opacity="100%" draw:stroke-linejoin="round" svg:stroke-linecap="butt"/>
    </style:style>
    <style:style style:family="presentation" style:name="a76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8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8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8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841">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7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9">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aragraph" style:name="a84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47">
      <style:graphic-properties draw:fill="none" draw:stroke="solid" svg:stroke-width="0.01042in" svg:stroke-color="#000000" svg:stroke-opacity="100%" draw:stroke-linejoin="round" svg:stroke-linecap="butt"/>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90">
      <style:graphic-properties draw:fill="none" draw:stroke="solid" svg:stroke-width="0.01042in" svg:stroke-color="#000000" svg:stroke-opacity="100%" draw:stroke-linejoin="round" svg:stroke-linecap="butt"/>
    </style:style>
    <style:style style:family="drawing-page" style:name="a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77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69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9">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77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76">
      <style:graphic-properties draw:fill="none" draw:stroke="solid" svg:stroke-width="0.01042in" svg:stroke-color="#000000" svg:stroke-opacity="100%" draw:stroke-linejoin="round" svg:stroke-linecap="butt"/>
    </style:style>
    <style:style style:family="drawing-page" style:name="a8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3">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77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4">
      <style:graphic-properties draw:fill="none" draw:stroke="solid" svg:stroke-width="0.01042in" svg:stroke-color="#000000" svg:stroke-opacity="100%" draw:stroke-linejoin="round" svg:stroke-linecap="butt"/>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8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1">
      <style:graphic-properties draw:fill="none" draw:stroke="solid" svg:stroke-width="0.01042in" svg:stroke-color="#000000" svg:stroke-opacity="100%" draw:stroke-linejoin="round" svg:stroke-linecap="butt"/>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8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85">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78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64">
      <style:graphic-properties draw:fill="none" draw:stroke="solid" svg:stroke-width="0.01042in" svg:stroke-color="#000000" svg:stroke-opacity="100%" draw:stroke-linejoin="round" svg:stroke-linecap="butt"/>
    </style:style>
    <style:style style:family="text" style:name="a78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6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97">
      <style:graphic-properties draw:fill="none" draw:stroke="solid" svg:stroke-width="0.01042in" svg:stroke-color="#000000" svg:stroke-opacity="100%" draw:stroke-linejoin="round" svg:stroke-linecap="butt"/>
    </style:style>
    <style:style style:family="paragraph" style:name="a79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9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4">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drawing-page" style:name="a8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95">
      <style:graphic-properties draw:fill="none" draw:stroke="solid" svg:stroke-width="0.01042in" svg:stroke-color="#000000" svg:stroke-opacity="100%" draw:stroke-linejoin="round" svg:stroke-linecap="butt"/>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8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77">
      <style:graphic-properties draw:fill="none" draw:stroke="solid" svg:stroke-width="0.01042in" svg:stroke-color="#000000" svg:stroke-opacity="100%" draw:stroke-linejoin="round" svg:stroke-linecap="butt"/>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0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11">
      <style:graphic-properties draw:fill="none" draw:stroke="solid" svg:stroke-width="0.01042in" svg:stroke-color="#000000" svg:stroke-opacity="100%" draw:stroke-linejoin="round" svg:stroke-linecap="butt"/>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12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20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129">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20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08">
      <style:graphic-properties draw:fill="none" draw:stroke="solid" svg:stroke-width="0.01042in" svg:stroke-color="#000000" svg:stroke-opacity="100%" draw:stroke-linejoin="round" svg:stroke-linecap="butt"/>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
      <style:graphic-properties draw:fill="none" draw:stroke="solid" svg:stroke-width="0.01042in" svg:stroke-color="#000000" svg:stroke-opacity="100%" draw:stroke-linejoin="round" svg:stroke-linecap="butt"/>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3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4">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18">
      <style:graphic-properties draw:fill="none" draw:stroke="solid" svg:stroke-width="0.01042in" svg:stroke-color="#000000" svg:stroke-opacity="100%" draw:stroke-linejoin="round" svg:stroke-linecap="butt"/>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14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8">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30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fo:text-align="center"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82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0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4">
      <text:list-level-style-bullet text:level="1" text:bullet-char="●">
        <style:list-level-properties text:space-before="0.15277in" text:min-label-width="0.34721in"/>
        <style:text-properties fo:color="#4c5a5e" fo:font-family="Nunito" fo:font-size="0.19444in"/>
      </text:list-level-style-bullet>
      <text:list-level-style-bullet text:level="2" text:bullet-char="●">
        <style:list-level-properties text:space-before="0.65276in" text:min-label-width="0.34721in"/>
        <style:text-properties fo:color="#4c5a5e" fo:font-family="Nunito" fo:font-size="0.19444in"/>
      </text:list-level-style-bullet>
      <text:list-level-style-bullet text:level="3" text:bullet-char="●">
        <style:list-level-properties text:space-before="1.15275in" text:min-label-width="0.34721in"/>
        <style:text-properties fo:color="#4c5a5e" fo:font-family="Nunito" fo:font-size="0.19444in"/>
      </text:list-level-style-bullet>
      <text:list-level-style-bullet text:level="4" text:bullet-char="●">
        <style:list-level-properties text:space-before="1.65274in" text:min-label-width="0.34721in"/>
        <style:text-properties fo:color="#4c5a5e" fo:font-family="Nunito" fo:font-size="0.19444in"/>
      </text:list-level-style-bullet>
      <text:list-level-style-bullet text:level="5" text:bullet-char="●">
        <style:list-level-properties text:space-before="2.15272in" text:min-label-width="0.34721in"/>
        <style:text-properties fo:color="#4c5a5e" fo:font-family="Nunito" fo:font-size="0.19444in"/>
      </text:list-level-style-bullet>
      <text:list-level-style-bullet text:level="6" text:bullet-char="●">
        <style:list-level-properties text:space-before="2.65271in" text:min-label-width="0.34721in"/>
        <style:text-properties fo:color="#4c5a5e" fo:font-family="Nunito" fo:font-size="0.19444in"/>
      </text:list-level-style-bullet>
      <text:list-level-style-bullet text:level="7" text:bullet-char="●">
        <style:list-level-properties text:space-before="3.1527in" text:min-label-width="0.34721in"/>
        <style:text-properties fo:color="#4c5a5e" fo:font-family="Nunito" fo:font-size="0.19444in"/>
      </text:list-level-style-bullet>
      <text:list-level-style-bullet text:level="8" text:bullet-char="●">
        <style:list-level-properties text:space-before="3.65269in" text:min-label-width="0.34721in"/>
        <style:text-properties fo:color="#4c5a5e" fo:font-family="Nunito" fo:font-size="0.19444in"/>
      </text:list-level-style-bullet>
      <text:list-level-style-bullet text:level="9" text:bullet-char="●">
        <style:list-level-properties text:space-before="4.15267in" text:min-label-width="0.34721in"/>
        <style:text-properties fo:color="#4c5a5e" fo:font-family="Nunito" fo:font-size="0.19444in"/>
      </text:list-level-style-bullet>
    </text:list-style>
    <text:list-style style:name="a64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9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1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5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5">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7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2">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230">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1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6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8">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44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9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7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6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9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4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7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8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2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2">
      <text:list-level-style-bullet text:level="1" text:bullet-char="●">
        <style:list-level-properties text:space-before="0.125in" text:min-label-width="0.37498in"/>
        <style:text-properties fo:color="#4c5a5e" fo:font-family="Nunito" fo:font-size="0.25in"/>
      </text:list-level-style-bullet>
      <text:list-level-style-bullet text:level="2" text:bullet-char="●">
        <style:list-level-properties text:space-before="0.62497in" text:min-label-width="0.37498in"/>
        <style:text-properties fo:color="#4c5a5e" fo:font-family="Nunito" fo:font-size="0.25in"/>
      </text:list-level-style-bullet>
      <text:list-level-style-bullet text:level="3" text:bullet-char="●">
        <style:list-level-properties text:space-before="1.12495in" text:min-label-width="0.37498in"/>
        <style:text-properties fo:color="#4c5a5e" fo:font-family="Nunito" fo:font-size="0.25in"/>
      </text:list-level-style-bullet>
      <text:list-level-style-bullet text:level="4" text:bullet-char="●">
        <style:list-level-properties text:space-before="1.62492in" text:min-label-width="0.37498in"/>
        <style:text-properties fo:color="#4c5a5e" fo:font-family="Nunito" fo:font-size="0.25in"/>
      </text:list-level-style-bullet>
      <text:list-level-style-bullet text:level="5" text:bullet-char="●">
        <style:list-level-properties text:space-before="2.1249in" text:min-label-width="0.37498in"/>
        <style:text-properties fo:color="#4c5a5e" fo:font-family="Nunito" fo:font-size="0.25in"/>
      </text:list-level-style-bullet>
      <text:list-level-style-bullet text:level="6" text:bullet-char="●">
        <style:list-level-properties text:space-before="2.62487in" text:min-label-width="0.37498in"/>
        <style:text-properties fo:color="#4c5a5e" fo:font-family="Nunito" fo:font-size="0.25in"/>
      </text:list-level-style-bullet>
      <text:list-level-style-bullet text:level="7" text:bullet-char="●">
        <style:list-level-properties text:space-before="3.12484in" text:min-label-width="0.37498in"/>
        <style:text-properties fo:color="#4c5a5e" fo:font-family="Nunito" fo:font-size="0.25in"/>
      </text:list-level-style-bullet>
      <text:list-level-style-bullet text:level="8" text:bullet-char="●">
        <style:list-level-properties text:space-before="3.62482in" text:min-label-width="0.37498in"/>
        <style:text-properties fo:color="#4c5a5e" fo:font-family="Nunito" fo:font-size="0.25in"/>
      </text:list-level-style-bullet>
      <text:list-level-style-bullet text:level="9" text:bullet-char="●">
        <style:list-level-properties text:space-before="4.12479in" text:min-label-width="0.37498in"/>
        <style:text-properties fo:color="#4c5a5e" fo:font-family="Nunito" fo:font-size="0.25in"/>
      </text:list-level-style-bullet>
    </text:list-style>
    <text:list-style style:name="a88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9">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6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16">
      <text:list-level-style-number text:level="1" style:num-format="1" style:num-suffix=".">
        <style:list-level-properties text:space-before="0.125in" text:min-label-width="0.37499in"/>
        <style:text-properties fo:color="#4c5a5e" fo:font-family="Nunito" fo:font-size="0.25in"/>
      </text:list-level-style-number>
      <text:list-level-style-number text:level="2" style:num-format="1" style:num-suffix=".">
        <style:list-level-properties text:space-before="0.62498in" text:min-label-width="0.37499in"/>
        <style:text-properties fo:color="#4c5a5e" fo:font-family="Nunito" fo:font-size="0.25in"/>
      </text:list-level-style-number>
      <text:list-level-style-number text:level="3" style:num-format="1" style:num-suffix=".">
        <style:list-level-properties text:space-before="1.12497in" text:min-label-width="0.37499in"/>
        <style:text-properties fo:color="#4c5a5e" fo:font-family="Nunito" fo:font-size="0.25in"/>
      </text:list-level-style-number>
      <text:list-level-style-number text:level="4" style:num-format="1" style:num-suffix=".">
        <style:list-level-properties text:space-before="1.62496in" text:min-label-width="0.37499in"/>
        <style:text-properties fo:color="#4c5a5e" fo:font-family="Nunito" fo:font-size="0.25in"/>
      </text:list-level-style-number>
      <text:list-level-style-number text:level="5" style:num-format="1" style:num-suffix=".">
        <style:list-level-properties text:space-before="2.12495in" text:min-label-width="0.37499in"/>
        <style:text-properties fo:color="#4c5a5e" fo:font-family="Nunito" fo:font-size="0.25in"/>
      </text:list-level-style-number>
      <text:list-level-style-number text:level="6" style:num-format="1" style:num-suffix=".">
        <style:list-level-properties text:space-before="2.62493in" text:min-label-width="0.37499in"/>
        <style:text-properties fo:color="#4c5a5e" fo:font-family="Nunito" fo:font-size="0.25in"/>
      </text:list-level-style-number>
      <text:list-level-style-number text:level="7" style:num-format="1" style:num-suffix=".">
        <style:list-level-properties text:space-before="3.12492in" text:min-label-width="0.37499in"/>
        <style:text-properties fo:color="#4c5a5e" fo:font-family="Nunito" fo:font-size="0.25in"/>
      </text:list-level-style-number>
      <text:list-level-style-number text:level="8" style:num-format="1" style:num-suffix=".">
        <style:list-level-properties text:space-before="3.62491in" text:min-label-width="0.37499in"/>
        <style:text-properties fo:color="#4c5a5e" fo:font-family="Nunito" fo:font-size="0.25in"/>
      </text:list-level-style-number>
      <text:list-level-style-number text:level="9" style:num-format="1" style:num-suffix=".">
        <style:list-level-properties text:space-before="4.1249in" text:min-label-width="0.37499in"/>
        <style:text-properties fo:color="#4c5a5e" fo:font-family="Nunito" fo:font-size="0.25in"/>
      </text:list-level-style-number>
    </text:list-style>
    <text:list-style style:name="a842">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86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2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9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2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5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7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office:automatic-styles>
  <office:master-styles>
    <draw:layer-set>
      <draw:layer draw:name="Master1-bg" draw:protected="true"/>
      <draw:layer draw:name="Master2-bg" draw:protected="true"/>
    </draw:layer-set>
    <style:master-page style:name="Master1-Orief-Presentation-by-Slidesgo" style:page-layout-name="pageLayout1" draw:style-name="a0">
      <draw:frame draw:id="id0" presentation:style-name="a3" draw:name="Google Shape;6;p1" svg:x="0.7874in" svg:y="0.7874in" svg:width="8.4252in" svg:height="0.83508in" presentation:class="title" presentation:placeholder="false">
        <draw:text-box>
          <text:p text:style-name="a2" text:class-names="" text:cond-style-name=""><text:span text:style-name="a1" text:class-names=""/></text:p>
        </draw:text-box>
        <svg:title/>
        <svg:desc/>
      </draw:frame>
      <draw:frame draw:id="id1" presentation:style-name="a7" draw:name="Google Shape;7;p1" svg:x="0.7874in" svg:y="1.68048in" svg:width="8.87172in" svg:height="4.98163in" presentation:class="outline" presentation:placeholder="false">
        <draw:text-box>
          <text:list text:style-name="a6">
            <text:list-item>
              <text:p text:style-name="a5" text:class-names="" text:cond-style-name=""><text:span text:style-name="a4" text:class-names=""/></text:p>
            </text:list-item>
          </text:list>
        </draw:text-box>
        <svg:title/>
        <svg:desc/>
      </draw:frame>
      <presentation:notes style:page-layout-name="pageLayout2" draw:style-name="a13">
        <draw:page-thumbnail svg:x="1.25in" svg:y="0.75in" svg:width="5in" svg:height="3.75in" presentation:class="page" draw:id="id2" presentation:style-name="a8" draw:name="Google Shape;3;n">
          <svg:title/>
          <svg:desc/>
        </draw:page-thumbnail>
        <draw:frame draw:id="id3" presentation:style-name="a12" draw:name="Google Shape;4;n" svg:x="0.75in" svg:y="4.75in" svg:width="6in" svg:height="4.5in" presentation:class="notes" presentation:placeholder="false">
          <draw:text-box>
            <text:list text:style-name="a11">
              <text:list-item>
                <text:p text:style-name="a10" text:class-names="" text:cond-style-name=""><text:span text:style-name="a9" text:class-names=""/></text:p>
              </text:list-item>
            </text:list>
          </draw:text-box>
          <svg:title/>
          <svg:desc/>
        </draw:frame>
      </presentation:notes>
    </style:master-page>
    <style:master-page style:name="Master1-Layout1-title-TITLE" style:page-layout-name="pageLayout1" draw:style-name="a14">
      <draw:g draw:name="Google Shape;9;p2" draw:id="id4">
        <svg:title/>
        <svg:desc/>
        <draw:custom-shape svg:x="3.57944in" svg:y="-4.33173in" svg:width="7.58091in" svg:height="10.08796in" draw:id="id7" draw:style-name="a23" draw:name="Google Shape;10;p2">
          <svg:title/>
          <svg:desc/>
          <text:p text:style-name="a22" text:class-names="" text:cond-style-name=""><text:span text:style-name="a2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8" draw:style-name="a26" draw:name="Google Shape;11;p2">
          <svg:title/>
          <svg:desc/>
          <text:p text:style-name="a25" text:class-names="" text:cond-style-name=""><text:span text:style-name="a2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 presentation:style-name="a17" draw:name="Google Shape;12;p2" svg:x="0.7874in" svg:y="2.42775in" svg:width="4.97703in" svg:height="2.993in" presentation:class="title" presentation:placeholder="false">
        <draw:text-box>
          <text:p text:style-name="a16" text:class-names="" text:cond-style-name=""><text:span text:style-name="a15" text:class-names=""/></text:p>
        </draw:text-box>
        <svg:title/>
        <svg:desc/>
      </draw:frame>
      <draw:frame draw:id="id6" presentation:style-name="a20" draw:name="Google Shape;13;p2" svg:x="0.7874in" svg:y="5.25241in" svg:width="3.53281in" svg:height="1.46019in" presentation:class="subtitle" presentation:placeholder="false">
        <draw:text-box>
          <text:p text:style-name="a19" text:class-names="" text:cond-style-name=""><text:span text:style-name="a18" text:class-names=""/></text:p>
        </draw:text-box>
        <svg:title/>
        <svg:desc/>
      </draw:frame>
      <presentation:notes style:page-layout-name="pageLayout2" draw:style-name="a32">
        <draw:page-thumbnail svg:x="1.25in" svg:y="0.75in" svg:width="5in" svg:height="3.75in" presentation:class="page" draw:id="id2" presentation:style-name="a27" draw:name="Google Shape;3;n">
          <svg:title/>
          <svg:desc/>
        </draw:page-thumbnail>
        <draw:frame draw:id="id3" presentation:style-name="a31" draw:name="Google Shape;4;n" svg:x="0.75in" svg:y="4.75in" svg:width="6in" svg:height="4.5in" presentation:class="notes" presentation:placeholder="false">
          <draw:text-box>
            <text:list text:style-name="a30">
              <text:list-item>
                <text:p text:style-name="a29" text:class-names="" text:cond-style-name=""><text:span text:style-name="a28" text:class-names=""/></text:p>
              </text:list-item>
            </text:list>
          </draw:text-box>
          <svg:title/>
          <svg:desc/>
        </draw:frame>
      </presentation:notes>
    </style:master-page>
    <style:master-page style:name="Master1-Layout2-cust-SECTION_TITLE_AND_DESCRIPTION" style:page-layout-name="pageLayout1" draw:style-name="a33">
      <draw:frame draw:id="id9" presentation:style-name="a36" draw:name="Google Shape;52;p9" svg:x="0.29035in" svg:y="1.79816in" svg:width="4.42388in" svg:height="2.16142in" presentation:class="title" presentation:placeholder="false">
        <draw:text-box>
          <text:p text:style-name="a35" text:class-names="" text:cond-style-name=""><text:span text:style-name="a34" text:class-names=""/></text:p>
        </draw:text-box>
        <svg:title/>
        <svg:desc/>
      </draw:frame>
      <draw:frame draw:id="id10" presentation:style-name="a39" draw:name="Google Shape;53;p9" svg:x="0.29035in" svg:y="4.08731in" svg:width="4.42388in" svg:height="1.80096in" presentation:class="subtitle" presentation:placeholder="false">
        <draw:text-box>
          <text:p text:style-name="a38" text:class-names="" text:cond-style-name=""><text:span text:style-name="a37" text:class-names=""/></text:p>
        </draw:text-box>
        <svg:title/>
        <svg:desc/>
      </draw:frame>
      <draw:frame draw:id="id11" presentation:style-name="a43" draw:name="Google Shape;54;p9" svg:x="5.4019in" svg:y="1.05581in" svg:width="4.19619in" svg:height="5.38801in" presentation:class="outline" presentation:placeholder="false">
        <draw:text-box>
          <text:list text:style-name="a42">
            <text:list-item>
              <text:p text:style-name="a41" text:class-names="" text:cond-style-name=""><text:span text:style-name="a40" text:class-names=""/></text:p>
            </text:list-item>
          </text:list>
        </draw:text-box>
        <svg:title/>
        <svg:desc/>
      </draw:frame>
      <presentation:notes style:page-layout-name="pageLayout2" draw:style-name="a49">
        <draw:page-thumbnail svg:x="1.25in" svg:y="0.75in" svg:width="5in" svg:height="3.75in" presentation:class="page" draw:id="id2" presentation:style-name="a44" draw:name="Google Shape;3;n">
          <svg:title/>
          <svg:desc/>
        </draw:page-thumbnail>
        <draw:frame draw:id="id3" presentation:style-name="a48" draw:name="Google Shape;4;n" svg:x="0.75in" svg:y="4.75in" svg:width="6in" svg:height="4.5in" presentation:class="notes" presentation:placeholder="false">
          <draw:text-box>
            <text:list text:style-name="a47">
              <text:list-item>
                <text:p text:style-name="a46" text:class-names="" text:cond-style-name=""><text:span text:style-name="a45" text:class-names=""/></text:p>
              </text:list-item>
            </text:list>
          </draw:text-box>
          <svg:title/>
          <svg:desc/>
        </draw:frame>
      </presentation:notes>
    </style:master-page>
    <style:master-page style:name="Master1-Layout3-cust-CUSTOM_28" style:page-layout-name="pageLayout1" draw:style-name="a50">
      <presentation:notes style:page-layout-name="pageLayout2" draw:style-name="a56">
        <draw:page-thumbnail svg:x="1.25in" svg:y="0.75in" svg:width="5in" svg:height="3.75in" presentation:class="page" draw:id="id2" presentation:style-name="a51" draw:name="Google Shape;3;n">
          <svg:title/>
          <svg:desc/>
        </draw:page-thumbnail>
        <draw:frame draw:id="id3" presentation:style-name="a55" draw:name="Google Shape;4;n" svg:x="0.75in" svg:y="4.75in" svg:width="6in" svg:height="4.5in" presentation:class="notes" presentation:placeholder="false">
          <draw:text-box>
            <text:list text:style-name="a54">
              <text:list-item>
                <text:p text:style-name="a53" text:class-names="" text:cond-style-name=""><text:span text:style-name="a52" text:class-names=""/></text:p>
              </text:list-item>
            </text:list>
          </draw:text-box>
          <svg:title/>
          <svg:desc/>
        </draw:frame>
      </presentation:notes>
    </style:master-page>
    <style:master-page style:name="Master1-Layout4-cust-CUSTOM_29" style:page-layout-name="pageLayout1" draw:style-name="a57">
      <presentation:notes style:page-layout-name="pageLayout2" draw:style-name="a63">
        <draw:page-thumbnail svg:x="1.25in" svg:y="0.75in" svg:width="5in" svg:height="3.75in" presentation:class="page" draw:id="id2" presentation:style-name="a58" draw:name="Google Shape;3;n">
          <svg:title/>
          <svg:desc/>
        </draw:page-thumbnail>
        <draw:frame draw:id="id3" presentation:style-name="a62" draw:name="Google Shape;4;n" svg:x="0.75in" svg:y="4.75in" svg:width="6in" svg:height="4.5in" presentation:class="notes" presentation:placeholder="false">
          <draw:text-box>
            <text:list text:style-name="a61">
              <text:list-item>
                <text:p text:style-name="a60" text:class-names="" text:cond-style-name=""><text:span text:style-name="a59" text:class-names=""/></text:p>
              </text:list-item>
            </text:list>
          </draw:text-box>
          <svg:title/>
          <svg:desc/>
        </draw:frame>
      </presentation:notes>
    </style:master-page>
    <style:master-page style:name="Master1-Layout5-cust-CUSTOM_30" style:page-layout-name="pageLayout1" draw:style-name="a64">
      <draw:custom-shape svg:x="-0.13742in" svg:y="-0.6881in" svg:width="10.27483in" svg:height="9.09551in" draw:id="id12" draw:style-name="a67" draw:name="Google Shape;218;p38">
        <svg:title/>
        <svg:desc/>
        <text:p text:style-name="a66" text:class-names="" text:cond-style-name=""><text:span text:style-name="a65"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73">
        <draw:page-thumbnail svg:x="1.25in" svg:y="0.75in" svg:width="5in" svg:height="3.75in" presentation:class="page" draw:id="id2" presentation:style-name="a68" draw:name="Google Shape;3;n">
          <svg:title/>
          <svg:desc/>
        </draw:page-thumbnail>
        <draw:frame draw:id="id3" presentation:style-name="a72" draw:name="Google Shape;4;n" svg:x="0.75in" svg:y="4.75in" svg:width="6in" svg:height="4.5in" presentation:class="notes" presentation:placeholder="false">
          <draw:text-box>
            <text:list text:style-name="a71">
              <text:list-item>
                <text:p text:style-name="a70" text:class-names="" text:cond-style-name=""><text:span text:style-name="a69" text:class-names=""/></text:p>
              </text:list-item>
            </text:list>
          </draw:text-box>
          <svg:title/>
          <svg:desc/>
        </draw:frame>
      </presentation:notes>
    </style:master-page>
    <style:master-page style:name="Master1-Layout6-cust-CUSTOM_31" style:page-layout-name="pageLayout1" draw:style-name="a74">
      <draw:g draw:name="Google Shape;220;p39" draw:id="id13">
        <svg:title/>
        <svg:desc/>
        <draw:custom-shape svg:x="0.06694in" svg:y="-0.10747in" svg:width="6.66458in" svg:height="8.8861in" draw:id="id14" draw:style-name="a77" draw:name="Google Shape;221;p39">
          <svg:title/>
          <svg:desc/>
          <text:p text:style-name="a76" text:class-names="" text:cond-style-name=""><text:span text:style-name="a7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5" draw:style-name="a80" draw:name="Google Shape;222;p39">
          <svg:title/>
          <svg:desc/>
          <text:p text:style-name="a79" text:class-names="" text:cond-style-name=""><text:span text:style-name="a7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86">
        <draw:page-thumbnail svg:x="1.25in" svg:y="0.75in" svg:width="5in" svg:height="3.75in" presentation:class="page" draw:id="id2" presentation:style-name="a81" draw:name="Google Shape;3;n">
          <svg:title/>
          <svg:desc/>
        </draw:page-thumbnail>
        <draw:frame draw:id="id3" presentation:style-name="a85" draw:name="Google Shape;4;n" svg:x="0.75in" svg:y="4.75in" svg:width="6in" svg:height="4.5in" presentation:class="notes" presentation:placeholder="false">
          <draw:text-box>
            <text:list text:style-name="a84">
              <text:list-item>
                <text:p text:style-name="a83" text:class-names="" text:cond-style-name=""><text:span text:style-name="a82" text:class-names=""/></text:p>
              </text:list-item>
            </text:list>
          </draw:text-box>
          <svg:title/>
          <svg:desc/>
        </draw:frame>
      </presentation:notes>
    </style:master-page>
    <style:master-page style:name="Master1-Layout7-cust-Title-only-5" style:page-layout-name="pageLayout1" draw:style-name="a87">
      <draw:g draw:name="Google Shape;187;p31" draw:id="id16">
        <svg:title/>
        <svg:desc/>
        <draw:custom-shape svg:width="8.5778in" svg:height="8.17954in" draw:id="id18" draw:style-name="a93" draw:transform="translate(-4.2889in -4.08977in) rotate(-3.43325) translate(2.08675in 9.04699in)" draw:name="Google Shape;188;p31">
          <svg:title/>
          <svg:desc/>
          <text:p text:style-name="a92" text:class-names="" text:cond-style-name=""><text:span text:style-name="a9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9" draw:style-name="a96" draw:transform="translate(-3.25889in -3.10758in) rotate(-3.43325) translate(7.29731in 9.60374in)" draw:name="Google Shape;189;p31">
          <svg:title/>
          <svg:desc/>
          <text:p text:style-name="a95" text:class-names="" text:cond-style-name=""><text:span text:style-name="a9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 presentation:style-name="a90" draw:name="Google Shape;190;p31" svg:x="0.7874in" svg:y="0.7874in" svg:width="3.27264in" svg:height="1.50875in" presentation:class="title" presentation:placeholder="false">
        <draw:text-box>
          <text:p text:style-name="a89" text:class-names="" text:cond-style-name=""><text:span text:style-name="a88" text:class-names=""/></text:p>
        </draw:text-box>
        <svg:title/>
        <svg:desc/>
      </draw:frame>
      <presentation:notes style:page-layout-name="pageLayout2" draw:style-name="a102">
        <draw:page-thumbnail svg:x="1.25in" svg:y="0.75in" svg:width="5in" svg:height="3.75in" presentation:class="page" draw:id="id2" presentation:style-name="a97" draw:name="Google Shape;3;n">
          <svg:title/>
          <svg:desc/>
        </draw:page-thumbnail>
        <draw:frame draw:id="id3" presentation:style-name="a101" draw:name="Google Shape;4;n" svg:x="0.75in" svg:y="4.75in" svg:width="6in" svg:height="4.5in" presentation:class="notes" presentation:placeholder="false">
          <draw:text-box>
            <text:list text:style-name="a100">
              <text:list-item>
                <text:p text:style-name="a99" text:class-names="" text:cond-style-name=""><text:span text:style-name="a98" text:class-names=""/></text:p>
              </text:list-item>
            </text:list>
          </draw:text-box>
          <svg:title/>
          <svg:desc/>
        </draw:frame>
      </presentation:notes>
    </style:master-page>
    <style:master-page style:name="Master2-1_Orief-Presentation-by-Slidesgo" style:page-layout-name="pageLayout1" draw:style-name="a103">
      <draw:frame draw:id="id20" presentation:style-name="a106" draw:name="Google Shape;6;p1" svg:x="0.7874in" svg:y="0.7874in" svg:width="8.4252in" svg:height="0.83508in" presentation:class="title" presentation:placeholder="false">
        <draw:text-box>
          <text:p text:style-name="a105" text:class-names="" text:cond-style-name=""><text:span text:style-name="a104" text:class-names=""/></text:p>
        </draw:text-box>
        <svg:title/>
        <svg:desc/>
      </draw:frame>
      <draw:frame draw:id="id21" presentation:style-name="a110" draw:name="Google Shape;7;p1" svg:x="0.7874in" svg:y="1.68048in" svg:width="8.87172in" svg:height="4.98163in" presentation:class="outline" presentation:placeholder="false">
        <draw:text-box>
          <text:list text:style-name="a109">
            <text:list-item>
              <text:p text:style-name="a108" text:class-names="" text:cond-style-name=""><text:span text:style-name="a107" text:class-names=""/></text:p>
            </text:list-item>
          </text:list>
        </draw:text-box>
        <svg:title/>
        <svg:desc/>
      </draw:frame>
      <presentation:notes style:page-layout-name="pageLayout2" draw:style-name="a116">
        <draw:page-thumbnail svg:x="1.25in" svg:y="0.75in" svg:width="5in" svg:height="3.75in" presentation:class="page" draw:id="id2" presentation:style-name="a111" draw:name="Google Shape;3;n">
          <svg:title/>
          <svg:desc/>
        </draw:page-thumbnail>
        <draw:frame draw:id="id3" presentation:style-name="a115" draw:name="Google Shape;4;n" svg:x="0.75in" svg:y="4.75in" svg:width="6in" svg:height="4.5in" presentation:class="notes" presentation:placeholder="false">
          <draw:text-box>
            <text:list text:style-name="a114">
              <text:list-item>
                <text:p text:style-name="a113" text:class-names="" text:cond-style-name=""><text:span text:style-name="a112" text:class-names=""/></text:p>
              </text:list-item>
            </text:list>
          </draw:text-box>
          <svg:title/>
          <svg:desc/>
        </draw:frame>
      </presentation:notes>
    </style:master-page>
    <style:master-page style:name="Master2-Layout1-title-Title-slide" style:page-layout-name="pageLayout1" draw:style-name="a117">
      <draw:g draw:name="Google Shape;9;p2" draw:id="id22">
        <svg:title/>
        <svg:desc/>
        <draw:custom-shape svg:x="3.57943in" svg:y="-4.33173in" svg:width="7.58091in" svg:height="10.08796in" draw:id="id25" draw:style-name="a126" draw:name="Google Shape;10;p2">
          <svg:title/>
          <svg:desc/>
          <text:p text:style-name="a125" text:class-names="" text:cond-style-name=""><text:span text:style-name="a124"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26" draw:style-name="a129" draw:name="Google Shape;11;p2">
          <svg:title/>
          <svg:desc/>
          <text:p text:style-name="a128" text:class-names="" text:cond-style-name=""><text:span text:style-name="a127"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23" presentation:style-name="a120" draw:name="Google Shape;12;p2" svg:x="0.7874in" svg:y="2.42775in" svg:width="4.97703in" svg:height="2.993in" presentation:class="title" presentation:placeholder="false">
        <draw:text-box>
          <text:p text:style-name="a119" text:class-names="" text:cond-style-name=""><text:span text:style-name="a118" text:class-names=""/></text:p>
        </draw:text-box>
        <svg:title/>
        <svg:desc/>
      </draw:frame>
      <draw:frame draw:id="id24" presentation:style-name="a123" draw:name="Google Shape;13;p2" svg:x="0.7874in" svg:y="5.25241in" svg:width="3.53281in" svg:height="1.46019in" presentation:class="subtitle" presentation:placeholder="false">
        <draw:text-box>
          <text:p text:style-name="a122" text:class-names="" text:cond-style-name=""><text:span text:style-name="a121" text:class-names=""/></text:p>
        </draw:text-box>
        <svg:title/>
        <svg:desc/>
      </draw:frame>
      <presentation:notes style:page-layout-name="pageLayout2" draw:style-name="a135">
        <draw:page-thumbnail svg:x="1.25in" svg:y="0.75in" svg:width="5in" svg:height="3.75in" presentation:class="page" draw:id="id2" presentation:style-name="a130" draw:name="Google Shape;3;n">
          <svg:title/>
          <svg:desc/>
        </draw:page-thumbnail>
        <draw:frame draw:id="id3" presentation:style-name="a134" draw:name="Google Shape;4;n" svg:x="0.75in" svg:y="4.75in" svg:width="6in" svg:height="4.5in" presentation:class="notes" presentation:placeholder="false">
          <draw:text-box>
            <text:list text:style-name="a133">
              <text:list-item>
                <text:p text:style-name="a132" text:class-names="" text:cond-style-name=""><text:span text:style-name="a131" text:class-names=""/></text:p>
              </text:list-item>
            </text:list>
          </draw:text-box>
          <svg:title/>
          <svg:desc/>
        </draw:frame>
      </presentation:notes>
    </style:master-page>
    <style:master-page style:name="Master2-Layout2-secHead-Section-header" style:page-layout-name="pageLayout1" draw:style-name="a136">
      <draw:g draw:name="Google Shape;15;p3" draw:id="id27">
        <svg:title/>
        <svg:desc/>
        <draw:custom-shape svg:x="3.46831in" svg:y="-0.10747in" svg:width="6.66458in" svg:height="8.8861in" draw:id="id31" draw:style-name="a148" draw:name="Google Shape;16;p3">
          <svg:title/>
          <svg:desc/>
          <text:p text:style-name="a147" text:class-names="" text:cond-style-name=""><text:span text:style-name="a146"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32" draw:style-name="a151" draw:name="Google Shape;17;p3">
          <svg:title/>
          <svg:desc/>
          <text:p text:style-name="a150" text:class-names="" text:cond-style-name=""><text:span text:style-name="a149"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28" presentation:style-name="a139" draw:name="Google Shape;18;p3" svg:x="5.95833in" svg:y="2.42957in" svg:width="3.2605in" svg:height="1.22747in" presentation:class="title" presentation:placeholder="false">
        <draw:text-box>
          <text:p text:style-name="a138" text:class-names="" text:cond-style-name=""><text:span text:style-name="a137" text:class-names=""/></text:p>
        </draw:text-box>
        <svg:title/>
        <svg:desc/>
      </draw:frame>
      <draw:frame draw:id="id29" presentation:style-name="a142" draw:name="Google Shape;19;p3" svg:x="3.59383in" svg:y="2.31846in" svg:width="2.81234in" svg:height="2.86308in" presentation:class="title" presentation:placeholder="false">
        <draw:text-box>
          <text:p text:style-name="a141" text:class-names="" text:cond-style-name=""><text:span text:style-name="a140" text:class-names="">xx%</text:span></text:p>
        </draw:text-box>
        <svg:title/>
        <svg:desc/>
      </draw:frame>
      <draw:frame draw:id="id30" presentation:style-name="a145" draw:name="Google Shape;20;p3" svg:x="5.95833in" svg:y="3.58815in" svg:width="3.2605in" svg:height="1.0783in" presentation:class="subtitle" presentation:placeholder="false">
        <draw:text-box>
          <text:p text:style-name="a144" text:class-names="" text:cond-style-name=""><text:span text:style-name="a143" text:class-names=""/></text:p>
        </draw:text-box>
        <svg:title/>
        <svg:desc/>
      </draw:frame>
      <presentation:notes style:page-layout-name="pageLayout2" draw:style-name="a157">
        <draw:page-thumbnail svg:x="1.25in" svg:y="0.75in" svg:width="5in" svg:height="3.75in" presentation:class="page" draw:id="id2" presentation:style-name="a152" draw:name="Google Shape;3;n">
          <svg:title/>
          <svg:desc/>
        </draw:page-thumbnail>
        <draw:frame draw:id="id3" presentation:style-name="a156" draw:name="Google Shape;4;n" svg:x="0.75in" svg:y="4.75in" svg:width="6in" svg:height="4.5in" presentation:class="notes" presentation:placeholder="false">
          <draw:text-box>
            <text:list text:style-name="a155">
              <text:list-item>
                <text:p text:style-name="a154" text:class-names="" text:cond-style-name=""><text:span text:style-name="a153" text:class-names=""/></text:p>
              </text:list-item>
            </text:list>
          </draw:text-box>
          <svg:title/>
          <svg:desc/>
        </draw:frame>
      </presentation:notes>
    </style:master-page>
    <style:master-page style:name="Master2-Layout3-tx-Title-and-body" style:page-layout-name="pageLayout1" draw:style-name="a158">
      <draw:custom-shape svg:x="-0.88542in" svg:y="-1.04167in" svg:width="8.66667in" svg:height="11.55556in" draw:id="id33" draw:style-name="a161" draw:name="Google Shape;22;p4">
        <svg:title/>
        <svg:desc/>
        <text:p text:style-name="a160" text:class-names="" text:cond-style-name=""><text:span text:style-name="a15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Google Shape;23;p4" draw:id="id34">
        <svg:title/>
        <svg:desc/>
        <draw:custom-shape svg:x="8.49067in" svg:y="0.71504in" svg:width="0.30637in" svg:height="0.16475in" draw:id="id40" draw:style-name="a176" draw:name="Google Shape;24;p4">
          <svg:title/>
          <svg:desc/>
          <text:p text:style-name="a175" text:class-names="" text:cond-style-name=""><text:span text:style-name="a174" text:class-names=""/></text:p>
          <draw:enhanced-geometry xmlns:dr3d="urn:oasis:names:tc:opendocument:xmlns:dr3d:1.0" draw:type="non-primitive" svg:viewBox="0 0 8859 3573" draw:enhanced-path="F M 0 3573 C 2727 846 7668 1 8859 2561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59"/>
            <draw:equation draw:name="f7" draw:formula="?f4 / 3573"/>
            <draw:equation draw:name="f8" draw:formula="?f0 / ?f6"/>
            <draw:equation draw:name="f9" draw:formula="?f1 / ?f6"/>
            <draw:equation draw:name="f10" draw:formula="?f2 / ?f7"/>
            <draw:equation draw:name="f11" draw:formula="?f3 / ?f7"/>
          </draw:enhanced-geometry>
        </draw:custom-shape>
        <draw:custom-shape svg:x="8.75665in" svg:y="0.55038in" svg:width="0.2648in" svg:height="0.28275in" draw:id="id41" draw:style-name="a179" draw:name="Google Shape;25;p4">
          <svg:title/>
          <svg:desc/>
          <text:p text:style-name="a178" text:class-names="" text:cond-style-name=""><text:span text:style-name="a177" text:class-names=""/></text:p>
          <draw:enhanced-geometry xmlns:dr3d="urn:oasis:names:tc:opendocument:xmlns:dr3d:1.0" draw:type="non-primitive" svg:viewBox="0 0 7657 6132" draw:enhanced-path="F M 7657 0 C 3823 333 1 3572 1192 613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657"/>
            <draw:equation draw:name="f7" draw:formula="?f4 / 6132"/>
            <draw:equation draw:name="f8" draw:formula="?f0 / ?f6"/>
            <draw:equation draw:name="f9" draw:formula="?f1 / ?f6"/>
            <draw:equation draw:name="f10" draw:formula="?f2 / ?f7"/>
            <draw:equation draw:name="f11" draw:formula="?f3 / ?f7"/>
          </draw:enhanced-geometry>
        </draw:custom-shape>
      </draw:g>
      <draw:frame draw:id="id35" presentation:style-name="a164" draw:name="Google Shape;26;p4" svg:x="1.92077in" svg:y="1.75908in" svg:width="4.45013in" svg:height="0.83508in" presentation:class="title" presentation:placeholder="false">
        <draw:text-box>
          <text:p text:style-name="a163" text:class-names="" text:cond-style-name=""><text:span text:style-name="a162" text:class-names=""/></text:p>
        </draw:text-box>
        <svg:title/>
        <svg:desc/>
      </draw:frame>
      <draw:frame draw:id="id36" presentation:style-name="a167" draw:name="Google Shape;27;p4" svg:x="1.92077in" svg:y="2.97222in" svg:width="3.8084in" svg:height="2.77778in" presentation:class="subtitle" presentation:placeholder="false">
        <draw:text-box>
          <text:p text:style-name="a166" text:class-names="" text:cond-style-name=""><text:span text:style-name="a165" text:class-names=""/></text:p>
        </draw:text-box>
        <svg:title/>
        <svg:desc/>
      </draw:frame>
      <draw:g draw:name="Google Shape;28;p4" draw:id="id37">
        <svg:title/>
        <svg:desc/>
        <draw:custom-shape svg:x="9.13372in" svg:y="3.91389in" svg:width="0.12615in" svg:height="0.1415in" draw:id="id38" draw:style-name="a170" draw:name="Google Shape;29;p4">
          <svg:title/>
          <svg:desc/>
          <text:p text:style-name="a169" text:class-names="" text:cond-style-name=""><text:span text:style-name="a168" text:class-names=""/></text:p>
          <draw:enhanced-geometry xmlns:dr3d="urn:oasis:names:tc:opendocument:xmlns:dr3d:1.0" draw:type="non-primitive" svg:viewBox="0 0 4120 3466" draw:enhanced-path="F M 0 0 C 2084 250 4120 2096 3417 346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
            <draw:equation draw:name="f7" draw:formula="?f4 / 3466"/>
            <draw:equation draw:name="f8" draw:formula="?f0 / ?f6"/>
            <draw:equation draw:name="f9" draw:formula="?f1 / ?f6"/>
            <draw:equation draw:name="f10" draw:formula="?f2 / ?f7"/>
            <draw:equation draw:name="f11" draw:formula="?f3 / ?f7"/>
          </draw:enhanced-geometry>
        </draw:custom-shape>
        <draw:custom-shape svg:x="9.23798in" svg:y="3.99942in" svg:width="0.14767in" svg:height="0.08561in" draw:id="id39" draw:style-name="a173" draw:name="Google Shape;30;p4">
          <svg:title/>
          <svg:desc/>
          <text:p text:style-name="a172" text:class-names="" text:cond-style-name=""><text:span text:style-name="a171" text:class-names=""/></text:p>
          <draw:enhanced-geometry xmlns:dr3d="urn:oasis:names:tc:opendocument:xmlns:dr3d:1.0" draw:type="non-primitive" svg:viewBox="0 0 4823 2097" draw:enhanced-path="F M 4822 2096 C 3394 549 703 1 0 137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823"/>
            <draw:equation draw:name="f7" draw:formula="?f4 / 2097"/>
            <draw:equation draw:name="f8" draw:formula="?f0 / ?f6"/>
            <draw:equation draw:name="f9" draw:formula="?f1 / ?f6"/>
            <draw:equation draw:name="f10" draw:formula="?f2 / ?f7"/>
            <draw:equation draw:name="f11" draw:formula="?f3 / ?f7"/>
          </draw:enhanced-geometry>
        </draw:custom-shape>
      </draw:g>
      <presentation:notes style:page-layout-name="pageLayout2" draw:style-name="a185">
        <draw:page-thumbnail svg:x="1.25in" svg:y="0.75in" svg:width="5in" svg:height="3.75in" presentation:class="page" draw:id="id2" presentation:style-name="a180" draw:name="Google Shape;3;n">
          <svg:title/>
          <svg:desc/>
        </draw:page-thumbnail>
        <draw:frame draw:id="id3" presentation:style-name="a184" draw:name="Google Shape;4;n" svg:x="0.75in" svg:y="4.75in" svg:width="6in" svg:height="4.5in" presentation:class="notes" presentation:placeholder="false">
          <draw:text-box>
            <text:list text:style-name="a183">
              <text:list-item>
                <text:p text:style-name="a182" text:class-names="" text:cond-style-name=""><text:span text:style-name="a181" text:class-names=""/></text:p>
              </text:list-item>
            </text:list>
          </draw:text-box>
          <svg:title/>
          <svg:desc/>
        </draw:frame>
      </presentation:notes>
    </style:master-page>
    <style:master-page style:name="Master2-Layout4-twoColTx-Title-and-two-columns" style:page-layout-name="pageLayout1" draw:style-name="a186">
      <draw:custom-shape svg:x="4.90249in" svg:y="2.55942in" svg:width="5.13891in" svg:height="6.85188in" draw:id="id42" draw:style-name="a189" draw:name="Google Shape;32;p5">
        <svg:title/>
        <svg:desc/>
        <text:p text:style-name="a188" text:class-names="" text:cond-style-name=""><text:span text:style-name="a187"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0414in" svg:y="2.55942in" svg:width="5.13891in" svg:height="6.85188in" draw:id="id43" draw:style-name="a192" draw:name="Google Shape;33;p5">
        <svg:title/>
        <svg:desc/>
        <text:p text:style-name="a191" text:class-names="" text:cond-style-name=""><text:span text:style-name="a190"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44" presentation:style-name="a195" draw:name="Google Shape;34;p5" svg:x="0.7874in" svg:y="0.7874in" svg:width="8.4252in" svg:height="1.44051in" presentation:class="title" presentation:placeholder="false">
        <draw:text-box>
          <text:p text:style-name="a194" text:class-names="" text:cond-style-name=""><text:span text:style-name="a193" text:class-names=""/></text:p>
        </draw:text-box>
        <svg:title/>
        <svg:desc/>
      </draw:frame>
      <draw:frame draw:id="id45" presentation:style-name="a198" draw:name="Google Shape;35;p5" svg:x="1.18425in" svg:y="4.30556in" svg:width="2.68766in" svg:height="0.75022in" presentation:class="subtitle" presentation:placeholder="false">
        <draw:text-box>
          <text:p text:style-name="a197" text:class-names="" text:cond-style-name=""><text:span text:style-name="a196" text:class-names=""/></text:p>
        </draw:text-box>
        <svg:title/>
        <svg:desc/>
      </draw:frame>
      <draw:frame draw:id="id46" presentation:style-name="a201" draw:name="Google Shape;36;p5" svg:x="6.1281in" svg:y="4.30556in" svg:width="2.68766in" svg:height="0.75022in" presentation:class="subtitle" presentation:placeholder="false">
        <draw:text-box>
          <text:p text:style-name="a200" text:class-names="" text:cond-style-name=""><text:span text:style-name="a199" text:class-names=""/></text:p>
        </draw:text-box>
        <svg:title/>
        <svg:desc/>
      </draw:frame>
      <draw:frame draw:id="id47" presentation:style-name="a204" draw:name="Google Shape;37;p5" svg:x="1.01476in" svg:y="4.91667in" svg:width="3.02657in" svg:height="1.29746in" presentation:class="subtitle" presentation:placeholder="false">
        <draw:text-box>
          <text:p text:style-name="a203" text:class-names="" text:cond-style-name=""><text:span text:style-name="a202" text:class-names=""/></text:p>
        </draw:text-box>
        <svg:title/>
        <svg:desc/>
      </draw:frame>
      <draw:frame draw:id="id48" presentation:style-name="a207" draw:name="Google Shape;38;p5" svg:x="5.95866in" svg:y="4.91667in" svg:width="3.02657in" svg:height="1.29746in" presentation:class="subtitle" presentation:placeholder="false">
        <draw:text-box>
          <text:p text:style-name="a206" text:class-names="" text:cond-style-name=""><text:span text:style-name="a205" text:class-names=""/></text:p>
        </draw:text-box>
        <svg:title/>
        <svg:desc/>
      </draw:frame>
      <presentation:notes style:page-layout-name="pageLayout2" draw:style-name="a213">
        <draw:page-thumbnail svg:x="1.25in" svg:y="0.75in" svg:width="5in" svg:height="3.75in" presentation:class="page" draw:id="id2" presentation:style-name="a208" draw:name="Google Shape;3;n">
          <svg:title/>
          <svg:desc/>
        </draw:page-thumbnail>
        <draw:frame draw:id="id3" presentation:style-name="a212" draw:name="Google Shape;4;n" svg:x="0.75in" svg:y="4.75in" svg:width="6in" svg:height="4.5in" presentation:class="notes" presentation:placeholder="false">
          <draw:text-box>
            <text:list text:style-name="a211">
              <text:list-item>
                <text:p text:style-name="a210" text:class-names="" text:cond-style-name=""><text:span text:style-name="a209" text:class-names=""/></text:p>
              </text:list-item>
            </text:list>
          </draw:text-box>
          <svg:title/>
          <svg:desc/>
        </draw:frame>
      </presentation:notes>
    </style:master-page>
    <style:master-page style:name="Master2-Layout5-titleOnly-Title-only" style:page-layout-name="pageLayout1" draw:style-name="a214">
      <draw:frame draw:id="id49" presentation:style-name="a217" draw:name="Google Shape;40;p6" svg:x="0.7874in" svg:y="0.7874in" svg:width="8.41043in" svg:height="1.07393in" presentation:class="title" presentation:placeholder="false">
        <draw:text-box>
          <text:p text:style-name="a216" text:class-names="" text:cond-style-name=""><text:span text:style-name="a215" text:class-names=""/></text:p>
        </draw:text-box>
        <svg:title/>
        <svg:desc/>
      </draw:frame>
      <presentation:notes style:page-layout-name="pageLayout2" draw:style-name="a223">
        <draw:page-thumbnail svg:x="1.25in" svg:y="0.75in" svg:width="5in" svg:height="3.75in" presentation:class="page" draw:id="id2" presentation:style-name="a218" draw:name="Google Shape;3;n">
          <svg:title/>
          <svg:desc/>
        </draw:page-thumbnail>
        <draw:frame draw:id="id3" presentation:style-name="a222" draw:name="Google Shape;4;n" svg:x="0.75in" svg:y="4.75in" svg:width="6in" svg:height="4.5in" presentation:class="notes" presentation:placeholder="false">
          <draw:text-box>
            <text:list text:style-name="a221">
              <text:list-item>
                <text:p text:style-name="a220" text:class-names="" text:cond-style-name=""><text:span text:style-name="a219" text:class-names=""/></text:p>
              </text:list-item>
            </text:list>
          </draw:text-box>
          <svg:title/>
          <svg:desc/>
        </draw:frame>
      </presentation:notes>
    </style:master-page>
    <style:master-page style:name="Master2-Layout6-cust-One-column-text" style:page-layout-name="pageLayout1" draw:style-name="a224">
      <draw:g draw:name="Google Shape;42;p7" draw:id="id50">
        <svg:title/>
        <svg:desc/>
        <draw:custom-shape svg:x="2.78309in" svg:y="-5.71406in" svg:width="7.96338in" svg:height="10.5969in" draw:id="id54" draw:style-name="a243" draw:name="Google Shape;43;p7">
          <svg:title/>
          <svg:desc/>
          <text:p text:style-name="a242" text:class-names="" text:cond-style-name=""><text:span text:style-name="a24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1.52402in" svg:y="-0.09382in" svg:width="6.86769in" svg:height="9.13872in" draw:id="id55" draw:style-name="a246" draw:name="Google Shape;44;p7">
          <svg:title/>
          <svg:desc/>
          <text:p text:style-name="a245" text:class-names="" text:cond-style-name=""><text:span text:style-name="a24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1" presentation:style-name="a227" draw:name="Google Shape;45;p7" svg:x="0.82242in" svg:y="0.81015in" svg:width="3.07087in" svg:height="1.10192in" presentation:class="title" presentation:placeholder="false">
        <draw:text-box>
          <text:p text:style-name="a226" text:class-names="" text:cond-style-name=""><text:span text:style-name="a225" text:class-names=""/></text:p>
        </draw:text-box>
        <svg:title/>
        <svg:desc/>
      </draw:frame>
      <draw:frame draw:id="id52" presentation:style-name="a231" draw:name="Google Shape;46;p7" svg:x="0.82242in" svg:y="2.02625in" svg:width="3.07087in" svg:height="2.3797in" presentation:class="outline" presentation:placeholder="false">
        <draw:text-box>
          <text:list text:style-name="a230">
            <text:list-item>
              <text:p text:style-name="a229" text:class-names="" text:cond-style-name=""><text:span text:style-name="a228" text:class-names=""/></text:p>
            </text:list-item>
          </text:list>
        </draw:text-box>
        <svg:title/>
        <svg:desc/>
      </draw:frame>
      <draw:frame draw:id="id53" draw:style-name="a240" draw:name="Google Shape;47;p7" svg:x="0.81808in" svg:y="5.63464in" svg:width="3.28084in" svg:height="0.95976in">
        <draw:text-box>
          <text:p text:style-name="a239" text:class-names="" text:cond-style-name=""><text:span text:style-name="a232" text:class-names="">CREDITS: This presentation template was created by<text:s text:c="1"/></text:span><text:span text:style-name="a233" text:class-names=""><text:a xlink:href="http://bit.ly/2Tynxth" text:style-name="" text:visited-style-name="">Slidesgo</text:a></text:span><text:span text:style-name="a234" text:class-names="">, including icons by<text:s text:c="1"/></text:span><text:span text:style-name="a235" text:class-names=""><text:a xlink:href="http://bit.ly/2TyoMsr" text:style-name="" text:visited-style-name="">Flaticon</text:a></text:span><text:span text:style-name="a236" text:class-names="">, and infographics &amp; images by<text:s text:c="1"/></text:span><text:span text:style-name="a237" text:class-names=""><text:a xlink:href="http://bit.ly/2TtBDfr" text:style-name="" text:visited-style-name="">Freepik</text:a></text:span><text:span text:style-name="a238" text:class-names=""/></text:p>
        </draw:text-box>
        <svg:title/>
        <svg:desc/>
      </draw:frame>
      <presentation:notes style:page-layout-name="pageLayout2" draw:style-name="a252">
        <draw:page-thumbnail svg:x="1.25in" svg:y="0.75in" svg:width="5in" svg:height="3.75in" presentation:class="page" draw:id="id2" presentation:style-name="a247" draw:name="Google Shape;3;n">
          <svg:title/>
          <svg:desc/>
        </draw:page-thumbnail>
        <draw:frame draw:id="id3" presentation:style-name="a251" draw:name="Google Shape;4;n" svg:x="0.75in" svg:y="4.75in" svg:width="6in" svg:height="4.5in" presentation:class="notes" presentation:placeholder="false">
          <draw:text-box>
            <text:list text:style-name="a250">
              <text:list-item>
                <text:p text:style-name="a249" text:class-names="" text:cond-style-name=""><text:span text:style-name="a248" text:class-names=""/></text:p>
              </text:list-item>
            </text:list>
          </draw:text-box>
          <svg:title/>
          <svg:desc/>
        </draw:frame>
      </presentation:notes>
    </style:master-page>
    <style:master-page style:name="Master2-Layout7-cust-Main-point" style:page-layout-name="pageLayout1" draw:style-name="a253">
      <draw:custom-shape svg:x="0.21443in" svg:y="-1.26965in" svg:width="9.57119in" svg:height="12.76159in" draw:id="id56" draw:style-name="a256" draw:name="Google Shape;49;p8">
        <svg:title/>
        <svg:desc/>
        <text:p text:style-name="a255" text:class-names="" text:cond-style-name=""><text:span text:style-name="a25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57" presentation:style-name="a259" draw:name="Google Shape;50;p8" svg:x="2.68373in" svg:y="2.11702in" svg:width="4.63255in" svg:height="3.26597in" presentation:class="title" presentation:placeholder="false">
        <draw:text-box>
          <text:p text:style-name="a258" text:class-names="" text:cond-style-name=""><text:span text:style-name="a257" text:class-names=""/></text:p>
        </draw:text-box>
        <svg:title/>
        <svg:desc/>
      </draw:frame>
      <presentation:notes style:page-layout-name="pageLayout2" draw:style-name="a265">
        <draw:page-thumbnail svg:x="1.25in" svg:y="0.75in" svg:width="5in" svg:height="3.75in" presentation:class="page" draw:id="id2" presentation:style-name="a260" draw:name="Google Shape;3;n">
          <svg:title/>
          <svg:desc/>
        </draw:page-thumbnail>
        <draw:frame draw:id="id3" presentation:style-name="a264" draw:name="Google Shape;4;n" svg:x="0.75in" svg:y="4.75in" svg:width="6in" svg:height="4.5in" presentation:class="notes" presentation:placeholder="false">
          <draw:text-box>
            <text:list text:style-name="a263">
              <text:list-item>
                <text:p text:style-name="a262" text:class-names="" text:cond-style-name=""><text:span text:style-name="a261" text:class-names=""/></text:p>
              </text:list-item>
            </text:list>
          </draw:text-box>
          <svg:title/>
          <svg:desc/>
        </draw:frame>
      </presentation:notes>
    </style:master-page>
    <style:master-page style:name="Master2-Layout8-cust-Section-title-and-description" style:page-layout-name="pageLayout1" draw:style-name="a266">
      <draw:frame draw:id="id58" presentation:style-name="a269" draw:name="Google Shape;52;p9" svg:x="0.29035in" svg:y="1.79816in" svg:width="4.42388in" svg:height="2.16142in" presentation:class="title" presentation:placeholder="false">
        <draw:text-box>
          <text:p text:style-name="a268" text:class-names="" text:cond-style-name=""><text:span text:style-name="a267" text:class-names=""/></text:p>
        </draw:text-box>
        <svg:title/>
        <svg:desc/>
      </draw:frame>
      <draw:frame draw:id="id59" presentation:style-name="a272" draw:name="Google Shape;53;p9" svg:x="0.29035in" svg:y="4.08731in" svg:width="4.42388in" svg:height="1.80096in" presentation:class="subtitle" presentation:placeholder="false">
        <draw:text-box>
          <text:p text:style-name="a271" text:class-names="" text:cond-style-name=""><text:span text:style-name="a270" text:class-names=""/></text:p>
        </draw:text-box>
        <svg:title/>
        <svg:desc/>
      </draw:frame>
      <draw:frame draw:id="id60" presentation:style-name="a276" draw:name="Google Shape;54;p9" svg:x="5.4019in" svg:y="1.05581in" svg:width="4.19619in" svg:height="5.38801in" presentation:class="outline" presentation:placeholder="false">
        <draw:text-box>
          <text:list text:style-name="a275">
            <text:list-item>
              <text:p text:style-name="a274" text:class-names="" text:cond-style-name=""><text:span text:style-name="a273" text:class-names=""/></text:p>
            </text:list-item>
          </text:list>
        </draw:text-box>
        <svg:title/>
        <svg:desc/>
      </draw:frame>
      <presentation:notes style:page-layout-name="pageLayout2" draw:style-name="a282">
        <draw:page-thumbnail svg:x="1.25in" svg:y="0.75in" svg:width="5in" svg:height="3.75in" presentation:class="page" draw:id="id2" presentation:style-name="a277" draw:name="Google Shape;3;n">
          <svg:title/>
          <svg:desc/>
        </draw:page-thumbnail>
        <draw:frame draw:id="id3" presentation:style-name="a281" draw:name="Google Shape;4;n" svg:x="0.75in" svg:y="4.75in" svg:width="6in" svg:height="4.5in" presentation:class="notes" presentation:placeholder="false">
          <draw:text-box>
            <text:list text:style-name="a280">
              <text:list-item>
                <text:p text:style-name="a279" text:class-names="" text:cond-style-name=""><text:span text:style-name="a278" text:class-names=""/></text:p>
              </text:list-item>
            </text:list>
          </draw:text-box>
          <svg:title/>
          <svg:desc/>
        </draw:frame>
      </presentation:notes>
    </style:master-page>
    <style:master-page style:name="Master2-Layout9-cust-Caption" style:page-layout-name="pageLayout1" draw:style-name="a283">
      <draw:frame draw:id="id61" presentation:style-name="a286" draw:name="Google Shape;56;p10" svg:x="0.7874in" svg:y="4.37945in" svg:width="2.77526in" svg:height="1.94401in" presentation:class="title" presentation:placeholder="false">
        <draw:text-box>
          <text:p text:style-name="a285" text:class-names="" text:cond-style-name=""><text:span text:style-name="a284" text:class-names=""/></text:p>
        </draw:text-box>
        <svg:title/>
        <svg:desc/>
      </draw:frame>
      <presentation:notes style:page-layout-name="pageLayout2" draw:style-name="a292">
        <draw:page-thumbnail svg:x="1.25in" svg:y="0.75in" svg:width="5in" svg:height="3.75in" presentation:class="page" draw:id="id2" presentation:style-name="a287" draw:name="Google Shape;3;n">
          <svg:title/>
          <svg:desc/>
        </draw:page-thumbnail>
        <draw:frame draw:id="id3" presentation:style-name="a291" draw:name="Google Shape;4;n" svg:x="0.75in" svg:y="4.75in" svg:width="6in" svg:height="4.5in" presentation:class="notes" presentation:placeholder="false">
          <draw:text-box>
            <text:list text:style-name="a290">
              <text:list-item>
                <text:p text:style-name="a289" text:class-names="" text:cond-style-name=""><text:span text:style-name="a288" text:class-names=""/></text:p>
              </text:list-item>
            </text:list>
          </draw:text-box>
          <svg:title/>
          <svg:desc/>
        </draw:frame>
      </presentation:notes>
    </style:master-page>
    <style:master-page style:name="Master2-Layout10-cust-Big-number" style:page-layout-name="pageLayout1" draw:style-name="a293">
      <draw:custom-shape svg:x="-0.13742in" svg:y="-0.6881in" svg:width="10.27483in" svg:height="9.09551in" draw:id="id62" draw:style-name="a296" draw:name="Google Shape;58;p11">
        <svg:title/>
        <svg:desc/>
        <text:p text:style-name="a295" text:class-names="" text:cond-style-name=""><text:span text:style-name="a294"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draw:frame draw:id="id63" presentation:style-name="a299" draw:name="Google Shape;59;p11" svg:x="1.84744in" svg:y="2.52778in" svg:width="6.30512in" svg:height="1.44838in" presentation:class="title" presentation:placeholder="false">
        <draw:text-box>
          <text:p text:style-name="a298" text:class-names="" text:cond-style-name=""><text:span text:style-name="a297" text:class-names="">xx%</text:span></text:p>
        </draw:text-box>
        <svg:title/>
        <svg:desc/>
      </draw:frame>
      <draw:frame draw:id="id64" presentation:style-name="a303" draw:name="Google Shape;60;p11" svg:x="3.27789in" svg:y="3.80949in" svg:width="3.44423in" svg:height="0.63517in" presentation:class="outline" presentation:placeholder="false">
        <draw:text-box>
          <text:list text:style-name="a302">
            <text:list-item>
              <text:p text:style-name="a301" text:class-names="" text:cond-style-name=""><text:span text:style-name="a300" text:class-names=""/></text:p>
            </text:list-item>
          </text:list>
        </draw:text-box>
        <svg:title/>
        <svg:desc/>
      </draw:frame>
      <presentation:notes style:page-layout-name="pageLayout2" draw:style-name="a309">
        <draw:page-thumbnail svg:x="1.25in" svg:y="0.75in" svg:width="5in" svg:height="3.75in" presentation:class="page" draw:id="id2" presentation:style-name="a304" draw:name="Google Shape;3;n">
          <svg:title/>
          <svg:desc/>
        </draw:page-thumbnail>
        <draw:frame draw:id="id3" presentation:style-name="a308" draw:name="Google Shape;4;n" svg:x="0.75in" svg:y="4.75in" svg:width="6in" svg:height="4.5in" presentation:class="notes" presentation:placeholder="false">
          <draw:text-box>
            <text:list text:style-name="a307">
              <text:list-item>
                <text:p text:style-name="a306" text:class-names="" text:cond-style-name=""><text:span text:style-name="a305" text:class-names=""/></text:p>
              </text:list-item>
            </text:list>
          </draw:text-box>
          <svg:title/>
          <svg:desc/>
        </draw:frame>
      </presentation:notes>
    </style:master-page>
    <style:master-page style:name="Master2-Layout11-cust-Title-and-list" style:page-layout-name="pageLayout1" draw:style-name="a310">
      <draw:frame draw:id="id65" presentation:style-name="a313" draw:name="Google Shape;63;p13" svg:x="1.67602in" svg:y="0.7874in" svg:width="6.64797in" svg:height="1.04593in" presentation:class="title" presentation:placeholder="false">
        <draw:text-box>
          <text:p text:style-name="a312" text:class-names="" text:cond-style-name=""><text:span text:style-name="a311" text:class-names=""/></text:p>
        </draw:text-box>
        <svg:title/>
        <svg:desc/>
      </draw:frame>
      <draw:frame draw:id="id66" presentation:style-name="a317" draw:name="Google Shape;64;p13" svg:x="0.78281in" svg:y="1.75649in" svg:width="8.42979in" svg:height="4.93788in" presentation:class="outline" presentation:placeholder="false">
        <draw:text-box>
          <text:list text:style-name="a316">
            <text:list-item>
              <text:p text:style-name="a315" text:class-names="" text:cond-style-name=""><text:span text:style-name="a314" text:class-names=""/></text:p>
            </text:list-item>
          </text:list>
        </draw:text-box>
        <svg:title/>
        <svg:desc/>
      </draw:frame>
      <presentation:notes style:page-layout-name="pageLayout2" draw:style-name="a323">
        <draw:page-thumbnail svg:x="1.25in" svg:y="0.75in" svg:width="5in" svg:height="3.75in" presentation:class="page" draw:id="id2" presentation:style-name="a318" draw:name="Google Shape;3;n">
          <svg:title/>
          <svg:desc/>
        </draw:page-thumbnail>
        <draw:frame draw:id="id3" presentation:style-name="a322" draw:name="Google Shape;4;n" svg:x="0.75in" svg:y="4.75in" svg:width="6in" svg:height="4.5in" presentation:class="notes" presentation:placeholder="false">
          <draw:text-box>
            <text:list text:style-name="a321">
              <text:list-item>
                <text:p text:style-name="a320" text:class-names="" text:cond-style-name=""><text:span text:style-name="a319" text:class-names=""/></text:p>
              </text:list-item>
            </text:list>
          </draw:text-box>
          <svg:title/>
          <svg:desc/>
        </draw:frame>
      </presentation:notes>
    </style:master-page>
    <style:master-page style:name="Master2-Layout12-cust-Table-of-contents" style:page-layout-name="pageLayout1" draw:style-name="a324">
      <draw:custom-shape svg:x="0.66667in" svg:y="-1.16667in" svg:width="8.66667in" svg:height="11.55556in" draw:id="id67" draw:style-name="a327" draw:name="Google Shape;66;p14">
        <svg:title/>
        <svg:desc/>
        <text:p text:style-name="a326" text:class-names="" text:cond-style-name=""><text:span text:style-name="a3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68" presentation:style-name="a330" draw:name="Google Shape;67;p14" svg:x="0.7874in" svg:y="0.7874in" svg:width="8.4252in" svg:height="0.83508in" presentation:class="title" presentation:placeholder="false">
        <draw:text-box>
          <text:p text:style-name="a329" text:class-names="" text:cond-style-name=""><text:span text:style-name="a328" text:class-names=""/></text:p>
        </draw:text-box>
        <svg:title/>
        <svg:desc/>
      </draw:frame>
      <draw:frame draw:id="id69" presentation:style-name="a333" draw:name="Google Shape;68;p14" svg:x="2.75391in" svg:y="2.44444in" svg:width="1.89206in" svg:height="0.44444in" presentation:class="subtitle" presentation:placeholder="false">
        <draw:text-box>
          <text:p text:style-name="a332" text:class-names="" text:cond-style-name=""><text:span text:style-name="a331" text:class-names=""/></text:p>
        </draw:text-box>
        <svg:title/>
        <svg:desc/>
      </draw:frame>
      <draw:frame draw:id="id70" presentation:style-name="a336" draw:name="Google Shape;69;p14" svg:x="6.57469in" svg:y="2.44444in" svg:width="1.89206in" svg:height="0.44444in" presentation:class="subtitle" presentation:placeholder="false">
        <draw:text-box>
          <text:p text:style-name="a335" text:class-names="" text:cond-style-name=""><text:span text:style-name="a334" text:class-names=""/></text:p>
        </draw:text-box>
        <svg:title/>
        <svg:desc/>
      </draw:frame>
      <draw:frame draw:id="id71" presentation:style-name="a339" draw:name="Google Shape;70;p14" svg:x="6.57469in" svg:y="2.88889in" svg:width="1.95571in" svg:height="1.16667in" presentation:class="subtitle" presentation:placeholder="false">
        <draw:text-box>
          <text:p text:style-name="a338" text:class-names="" text:cond-style-name=""><text:span text:style-name="a337" text:class-names=""/></text:p>
        </draw:text-box>
        <svg:title/>
        <svg:desc/>
      </draw:frame>
      <draw:frame draw:id="id72" presentation:style-name="a342" draw:name="Google Shape;71;p14" svg:x="2.75391in" svg:y="2.88889in" svg:width="1.95571in" svg:height="1.16667in" presentation:class="subtitle" presentation:placeholder="false">
        <draw:text-box>
          <text:p text:style-name="a341" text:class-names="" text:cond-style-name=""><text:span text:style-name="a340" text:class-names=""/></text:p>
        </draw:text-box>
        <svg:title/>
        <svg:desc/>
      </draw:frame>
      <draw:frame draw:id="id73" presentation:style-name="a345" draw:name="Google Shape;72;p14" svg:x="2.75391in" svg:y="4.76815in" svg:width="1.89206in" svg:height="0.44444in" presentation:class="subtitle" presentation:placeholder="false">
        <draw:text-box>
          <text:p text:style-name="a344" text:class-names="" text:cond-style-name=""><text:span text:style-name="a343" text:class-names=""/></text:p>
        </draw:text-box>
        <svg:title/>
        <svg:desc/>
      </draw:frame>
      <draw:frame draw:id="id74" presentation:style-name="a348" draw:name="Google Shape;73;p14" svg:x="6.57469in" svg:y="4.76815in" svg:width="1.89206in" svg:height="0.44444in" presentation:class="subtitle" presentation:placeholder="false">
        <draw:text-box>
          <text:p text:style-name="a347" text:class-names="" text:cond-style-name=""><text:span text:style-name="a346" text:class-names=""/></text:p>
        </draw:text-box>
        <svg:title/>
        <svg:desc/>
      </draw:frame>
      <draw:frame draw:id="id75" presentation:style-name="a351" draw:name="Google Shape;74;p14" svg:x="6.57469in" svg:y="5.2126in" svg:width="1.95571in" svg:height="1.16667in" presentation:class="subtitle" presentation:placeholder="false">
        <draw:text-box>
          <text:p text:style-name="a350" text:class-names="" text:cond-style-name=""><text:span text:style-name="a349" text:class-names=""/></text:p>
        </draw:text-box>
        <svg:title/>
        <svg:desc/>
      </draw:frame>
      <draw:frame draw:id="id76" presentation:style-name="a354" draw:name="Google Shape;75;p14" svg:x="2.75391in" svg:y="5.2126in" svg:width="1.95571in" svg:height="1.16667in" presentation:class="subtitle" presentation:placeholder="false">
        <draw:text-box>
          <text:p text:style-name="a353" text:class-names="" text:cond-style-name=""><text:span text:style-name="a352" text:class-names=""/></text:p>
        </draw:text-box>
        <svg:title/>
        <svg:desc/>
      </draw:frame>
      <draw:frame draw:id="id77" presentation:style-name="a357" draw:name="Google Shape;76;p14" svg:x="1.51299in" svg:y="2.44444in" svg:width="1.04035in" svg:height="0.96457in" presentation:class="title" presentation:placeholder="false">
        <draw:text-box>
          <text:p text:style-name="a356" text:class-names="" text:cond-style-name=""><text:span text:style-name="a355" text:class-names="">xx%</text:span></text:p>
        </draw:text-box>
        <svg:title/>
        <svg:desc/>
      </draw:frame>
      <draw:frame draw:id="id78" presentation:style-name="a360" draw:name="Google Shape;77;p14" svg:x="5.33591in" svg:y="2.44444in" svg:width="1.04035in" svg:height="0.96457in" presentation:class="title" presentation:placeholder="false">
        <draw:text-box>
          <text:p text:style-name="a359" text:class-names="" text:cond-style-name=""><text:span text:style-name="a358" text:class-names="">xx%</text:span></text:p>
        </draw:text-box>
        <svg:title/>
        <svg:desc/>
      </draw:frame>
      <draw:frame draw:id="id79" presentation:style-name="a363" draw:name="Google Shape;78;p14" svg:x="1.51299in" svg:y="4.73611in" svg:width="1.04035in" svg:height="0.96457in" presentation:class="title" presentation:placeholder="false">
        <draw:text-box>
          <text:p text:style-name="a362" text:class-names="" text:cond-style-name=""><text:span text:style-name="a361" text:class-names="">xx%</text:span></text:p>
        </draw:text-box>
        <svg:title/>
        <svg:desc/>
      </draw:frame>
      <draw:frame draw:id="id80" presentation:style-name="a366" draw:name="Google Shape;79;p14" svg:x="5.33591in" svg:y="4.73611in" svg:width="1.04035in" svg:height="0.96457in" presentation:class="title" presentation:placeholder="false">
        <draw:text-box>
          <text:p text:style-name="a365" text:class-names="" text:cond-style-name=""><text:span text:style-name="a364" text:class-names="">xx%</text:span></text:p>
        </draw:text-box>
        <svg:title/>
        <svg:desc/>
      </draw:frame>
      <presentation:notes style:page-layout-name="pageLayout2" draw:style-name="a372">
        <draw:page-thumbnail svg:x="1.25in" svg:y="0.75in" svg:width="5in" svg:height="3.75in" presentation:class="page" draw:id="id2" presentation:style-name="a367" draw:name="Google Shape;3;n">
          <svg:title/>
          <svg:desc/>
        </draw:page-thumbnail>
        <draw:frame draw:id="id3" presentation:style-name="a371" draw:name="Google Shape;4;n" svg:x="0.75in" svg:y="4.75in" svg:width="6in" svg:height="4.5in" presentation:class="notes" presentation:placeholder="false">
          <draw:text-box>
            <text:list text:style-name="a370">
              <text:list-item>
                <text:p text:style-name="a369" text:class-names="" text:cond-style-name=""><text:span text:style-name="a368" text:class-names=""/></text:p>
              </text:list-item>
            </text:list>
          </draw:text-box>
          <svg:title/>
          <svg:desc/>
        </draw:frame>
      </presentation:notes>
    </style:master-page>
    <style:master-page style:name="Master2-Layout13-cust-Quote" style:page-layout-name="pageLayout1" draw:style-name="a373">
      <draw:frame draw:id="id81" presentation:style-name="a376" draw:name="Google Shape;81;p15" svg:x="1.14214in" svg:y="4.73371in" svg:width="3.66437in" svg:height="0.83508in" presentation:class="title" presentation:placeholder="false">
        <draw:text-box>
          <text:p text:style-name="a375" text:class-names="" text:cond-style-name=""><text:span text:style-name="a374" text:class-names=""/></text:p>
        </draw:text-box>
        <svg:title/>
        <svg:desc/>
      </draw:frame>
      <draw:frame draw:id="id82" presentation:style-name="a379" draw:name="Google Shape;82;p15" svg:x="1.14214in" svg:y="1.84055in" svg:width="3.66437in" svg:height="2.7979in" presentation:class="subtitle" presentation:placeholder="false">
        <draw:text-box>
          <text:p text:style-name="a378" text:class-names="" text:cond-style-name=""><text:span text:style-name="a377" text:class-names=""/></text:p>
        </draw:text-box>
        <svg:title/>
        <svg:desc/>
      </draw:frame>
      <presentation:notes style:page-layout-name="pageLayout2" draw:style-name="a385">
        <draw:page-thumbnail svg:x="1.25in" svg:y="0.75in" svg:width="5in" svg:height="3.75in" presentation:class="page" draw:id="id2" presentation:style-name="a380" draw:name="Google Shape;3;n">
          <svg:title/>
          <svg:desc/>
        </draw:page-thumbnail>
        <draw:frame draw:id="id3" presentation:style-name="a384" draw:name="Google Shape;4;n" svg:x="0.75in" svg:y="4.75in" svg:width="6in" svg:height="4.5in" presentation:class="notes" presentation:placeholder="false">
          <draw:text-box>
            <text:list text:style-name="a383">
              <text:list-item>
                <text:p text:style-name="a382" text:class-names="" text:cond-style-name=""><text:span text:style-name="a381" text:class-names=""/></text:p>
              </text:list-item>
            </text:list>
          </draw:text-box>
          <svg:title/>
          <svg:desc/>
        </draw:frame>
      </presentation:notes>
    </style:master-page>
    <style:master-page style:name="Master2-Layout14-cust-Title-only-1" style:page-layout-name="pageLayout1" draw:style-name="a386">
      <draw:custom-shape svg:x="1.85406in" svg:y="-5.57385in" svg:width="6.396in" svg:height="8.528in" draw:id="id83" draw:style-name="a389" draw:name="Google Shape;84;p16">
        <svg:title/>
        <svg:desc/>
        <text:p text:style-name="a388" text:class-names="" text:cond-style-name=""><text:span text:style-name="a38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84" presentation:style-name="a392" draw:name="Google Shape;85;p16" svg:x="1.88927in" svg:y="0.7874in" svg:width="6.22146in" svg:height="0.88364in" presentation:class="title" presentation:placeholder="false">
        <draw:text-box>
          <text:p text:style-name="a391" text:class-names="" text:cond-style-name=""><text:span text:style-name="a390" text:class-names=""/></text:p>
        </draw:text-box>
        <svg:title/>
        <svg:desc/>
      </draw:frame>
      <presentation:notes style:page-layout-name="pageLayout2" draw:style-name="a398">
        <draw:page-thumbnail svg:x="1.25in" svg:y="0.75in" svg:width="5in" svg:height="3.75in" presentation:class="page" draw:id="id2" presentation:style-name="a393" draw:name="Google Shape;3;n">
          <svg:title/>
          <svg:desc/>
        </draw:page-thumbnail>
        <draw:frame draw:id="id3" presentation:style-name="a397" draw:name="Google Shape;4;n" svg:x="0.75in" svg:y="4.75in" svg:width="6in" svg:height="4.5in" presentation:class="notes" presentation:placeholder="false">
          <draw:text-box>
            <text:list text:style-name="a396">
              <text:list-item>
                <text:p text:style-name="a395" text:class-names="" text:cond-style-name=""><text:span text:style-name="a394" text:class-names=""/></text:p>
              </text:list-item>
            </text:list>
          </draw:text-box>
          <svg:title/>
          <svg:desc/>
        </draw:frame>
      </presentation:notes>
    </style:master-page>
    <style:master-page style:name="Master2-Layout15-cust-Title-and-list-1" style:page-layout-name="pageLayout1" draw:style-name="a399">
      <draw:custom-shape svg:width="6.25133in" svg:height="8.33505in" draw:id="id85" draw:style-name="a402" draw:transform="translate(-3.12566in -4.16752in) rotate(0.08592) translate(6.47999in -1.65001in)" draw:name="Google Shape;87;p17">
        <svg:title/>
        <svg:desc/>
        <text:p text:style-name="a401" text:class-names="" text:cond-style-name=""><text:span text:style-name="a400"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86" draw:style-name="a405" draw:transform="translate(-4.1671in -5.5561in) rotate(0.08592) translate(3.40703in 4.56114in)" draw:name="Google Shape;88;p17">
        <svg:title/>
        <svg:desc/>
        <text:p text:style-name="a404" text:class-names="" text:cond-style-name=""><text:span text:style-name="a403"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87" draw:style-name="a408" draw:transform="translate(-2.1164in -2.82186in) rotate(0.08592) translate(6.47993in -1.65005in)" draw:name="Google Shape;89;p17">
        <svg:title/>
        <svg:desc/>
        <text:p text:style-name="a407" text:class-names="" text:cond-style-name=""><text:span text:style-name="a406"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88" presentation:style-name="a411" draw:name="Google Shape;90;p17" svg:x="0.77838in" svg:y="0.7874in" svg:width="4.04528in" svg:height="1.47419in" presentation:class="title" presentation:placeholder="false">
        <draw:text-box>
          <text:p text:style-name="a410" text:class-names="" text:cond-style-name=""><text:span text:style-name="a409" text:class-names=""/></text:p>
        </draw:text-box>
        <svg:title/>
        <svg:desc/>
      </draw:frame>
      <draw:frame draw:id="id89" presentation:style-name="a415" draw:name="Google Shape;91;p17" svg:x="0.7874in" svg:y="2.17472in" svg:width="4.7664in" svg:height="4.52012in" presentation:class="outline" presentation:placeholder="false">
        <draw:text-box>
          <text:list text:style-name="a414">
            <text:list-item>
              <text:p text:style-name="a413" text:class-names="" text:cond-style-name=""><text:span text:style-name="a412" text:class-names=""/></text:p>
            </text:list-item>
          </text:list>
        </draw:text-box>
        <svg:title/>
        <svg:desc/>
      </draw:frame>
      <presentation:notes style:page-layout-name="pageLayout2" draw:style-name="a421">
        <draw:page-thumbnail svg:x="1.25in" svg:y="0.75in" svg:width="5in" svg:height="3.75in" presentation:class="page" draw:id="id2" presentation:style-name="a416" draw:name="Google Shape;3;n">
          <svg:title/>
          <svg:desc/>
        </draw:page-thumbnail>
        <draw:frame draw:id="id3" presentation:style-name="a420" draw:name="Google Shape;4;n" svg:x="0.75in" svg:y="4.75in" svg:width="6in" svg:height="4.5in" presentation:class="notes" presentation:placeholder="false">
          <draw:text-box>
            <text:list text:style-name="a419">
              <text:list-item>
                <text:p text:style-name="a418" text:class-names="" text:cond-style-name=""><text:span text:style-name="a417" text:class-names=""/></text:p>
              </text:list-item>
            </text:list>
          </draw:text-box>
          <svg:title/>
          <svg:desc/>
        </draw:frame>
      </presentation:notes>
    </style:master-page>
    <style:master-page style:name="Master2-Layout16-cust-Section-header-1" style:page-layout-name="pageLayout1" draw:style-name="a422">
      <draw:g draw:name="Google Shape;93;p18" draw:id="id90">
        <svg:title/>
        <svg:desc/>
        <draw:custom-shape svg:x="3.46831in" svg:y="-0.10747in" svg:width="6.66458in" svg:height="8.8861in" draw:id="id94" draw:style-name="a434" draw:name="Google Shape;94;p18">
          <svg:title/>
          <svg:desc/>
          <text:p text:style-name="a433" text:class-names="" text:cond-style-name=""><text:span text:style-name="a43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95" draw:style-name="a437" draw:name="Google Shape;95;p18">
          <svg:title/>
          <svg:desc/>
          <text:p text:style-name="a436" text:class-names="" text:cond-style-name=""><text:span text:style-name="a43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91" presentation:style-name="a425" draw:name="Google Shape;96;p18" svg:x="6.125in" svg:y="2.42957in" svg:width="3.2605in" svg:height="1.22747in" presentation:class="title" presentation:placeholder="false">
        <draw:text-box>
          <text:p text:style-name="a424" text:class-names="" text:cond-style-name=""><text:span text:style-name="a423" text:class-names=""/></text:p>
        </draw:text-box>
        <svg:title/>
        <svg:desc/>
      </draw:frame>
      <draw:frame draw:id="id92" presentation:style-name="a428" draw:name="Google Shape;97;p18" svg:x="3.59383in" svg:y="2.31846in" svg:width="2.81234in" svg:height="2.86308in" presentation:class="title" presentation:placeholder="false">
        <draw:text-box>
          <text:p text:style-name="a427" text:class-names="" text:cond-style-name=""><text:span text:style-name="a426" text:class-names="">xx%</text:span></text:p>
        </draw:text-box>
        <svg:title/>
        <svg:desc/>
      </draw:frame>
      <draw:frame draw:id="id93" presentation:style-name="a431" draw:name="Google Shape;98;p18" svg:x="6.125in" svg:y="3.58815in" svg:width="3.2605in" svg:height="1.0783in" presentation:class="subtitle" presentation:placeholder="false">
        <draw:text-box>
          <text:p text:style-name="a430" text:class-names="" text:cond-style-name=""><text:span text:style-name="a429" text:class-names=""/></text:p>
        </draw:text-box>
        <svg:title/>
        <svg:desc/>
      </draw:frame>
      <presentation:notes style:page-layout-name="pageLayout2" draw:style-name="a443">
        <draw:page-thumbnail svg:x="1.25in" svg:y="0.75in" svg:width="5in" svg:height="3.75in" presentation:class="page" draw:id="id2" presentation:style-name="a438" draw:name="Google Shape;3;n">
          <svg:title/>
          <svg:desc/>
        </draw:page-thumbnail>
        <draw:frame draw:id="id3" presentation:style-name="a442" draw:name="Google Shape;4;n" svg:x="0.75in" svg:y="4.75in" svg:width="6in" svg:height="4.5in" presentation:class="notes" presentation:placeholder="false">
          <draw:text-box>
            <text:list text:style-name="a441">
              <text:list-item>
                <text:p text:style-name="a440" text:class-names="" text:cond-style-name=""><text:span text:style-name="a439" text:class-names=""/></text:p>
              </text:list-item>
            </text:list>
          </draw:text-box>
          <svg:title/>
          <svg:desc/>
        </draw:frame>
      </presentation:notes>
    </style:master-page>
    <style:master-page style:name="Master2-Layout17-cust-Title-and-three-columns" style:page-layout-name="pageLayout1" draw:style-name="a444">
      <draw:frame draw:id="id96" presentation:style-name="a447" draw:name="Google Shape;100;p19" svg:x="2.24295in" svg:y="0.7874in" svg:width="5.51411in" svg:height="1.61286in" presentation:class="title" presentation:placeholder="false">
        <draw:text-box>
          <text:p text:style-name="a446" text:class-names="" text:cond-style-name=""><text:span text:style-name="a445" text:class-names=""/></text:p>
        </draw:text-box>
        <svg:title/>
        <svg:desc/>
      </draw:frame>
      <draw:frame draw:id="id97" presentation:style-name="a450" draw:name="Google Shape;101;p19" svg:x="1.03124in" svg:y="4.26619in" svg:width="1.75in" svg:height="0.44444in" presentation:class="subtitle" presentation:placeholder="false">
        <draw:text-box>
          <text:p text:style-name="a449" text:class-names="" text:cond-style-name=""><text:span text:style-name="a448" text:class-names=""/></text:p>
        </draw:text-box>
        <svg:title/>
        <svg:desc/>
      </draw:frame>
      <draw:frame draw:id="id98" presentation:style-name="a453" draw:name="Google Shape;102;p19" svg:x="4.125in" svg:y="4.26619in" svg:width="1.75in" svg:height="0.44444in" presentation:class="subtitle" presentation:placeholder="false">
        <draw:text-box>
          <text:p text:style-name="a452" text:class-names="" text:cond-style-name=""><text:span text:style-name="a451" text:class-names=""/></text:p>
        </draw:text-box>
        <svg:title/>
        <svg:desc/>
      </draw:frame>
      <draw:frame draw:id="id99" presentation:style-name="a456" draw:name="Google Shape;103;p19" svg:x="7.21874in" svg:y="4.26619in" svg:width="1.75in" svg:height="0.44444in" presentation:class="subtitle" presentation:placeholder="false">
        <draw:text-box>
          <text:p text:style-name="a455" text:class-names="" text:cond-style-name=""><text:span text:style-name="a454" text:class-names=""/></text:p>
        </draw:text-box>
        <svg:title/>
        <svg:desc/>
      </draw:frame>
      <draw:frame draw:id="id100" presentation:style-name="a459" draw:name="Google Shape;104;p19" svg:x="3.89582in" svg:y="4.77264in" svg:width="2.20833in" svg:height="1.16667in" presentation:class="subtitle" presentation:placeholder="false">
        <draw:text-box>
          <text:p text:style-name="a458" text:class-names="" text:cond-style-name=""><text:span text:style-name="a457" text:class-names=""/></text:p>
        </draw:text-box>
        <svg:title/>
        <svg:desc/>
      </draw:frame>
      <draw:frame draw:id="id101" presentation:style-name="a462" draw:name="Google Shape;105;p19" svg:x="6.98958in" svg:y="4.77264in" svg:width="2.20833in" svg:height="1.16667in" presentation:class="subtitle" presentation:placeholder="false">
        <draw:text-box>
          <text:p text:style-name="a461" text:class-names="" text:cond-style-name=""><text:span text:style-name="a460" text:class-names=""/></text:p>
        </draw:text-box>
        <svg:title/>
        <svg:desc/>
      </draw:frame>
      <draw:frame draw:id="id102" presentation:style-name="a465" draw:name="Google Shape;106;p19" svg:x="0.80207in" svg:y="4.77264in" svg:width="2.20833in" svg:height="1.16667in" presentation:class="subtitle" presentation:placeholder="false">
        <draw:text-box>
          <text:p text:style-name="a464" text:class-names="" text:cond-style-name=""><text:span text:style-name="a463" text:class-names=""/></text:p>
        </draw:text-box>
        <svg:title/>
        <svg:desc/>
      </draw:frame>
      <presentation:notes style:page-layout-name="pageLayout2" draw:style-name="a471">
        <draw:page-thumbnail svg:x="1.25in" svg:y="0.75in" svg:width="5in" svg:height="3.75in" presentation:class="page" draw:id="id2" presentation:style-name="a466" draw:name="Google Shape;3;n">
          <svg:title/>
          <svg:desc/>
        </draw:page-thumbnail>
        <draw:frame draw:id="id3" presentation:style-name="a470" draw:name="Google Shape;4;n" svg:x="0.75in" svg:y="4.75in" svg:width="6in" svg:height="4.5in" presentation:class="notes" presentation:placeholder="false">
          <draw:text-box>
            <text:list text:style-name="a469">
              <text:list-item>
                <text:p text:style-name="a468" text:class-names="" text:cond-style-name=""><text:span text:style-name="a467" text:class-names=""/></text:p>
              </text:list-item>
            </text:list>
          </draw:text-box>
          <svg:title/>
          <svg:desc/>
        </draw:frame>
      </presentation:notes>
    </style:master-page>
    <style:master-page style:name="Master2-Layout18-cust-Title-and-four-columns" style:page-layout-name="pageLayout1" draw:style-name="a472">
      <draw:custom-shape svg:x="1.802in" svg:y="-5.59121in" svg:width="6.396in" svg:height="8.528in" draw:id="id103" draw:style-name="a475" draw:name="Google Shape;108;p20">
        <svg:title/>
        <svg:desc/>
        <text:p text:style-name="a474" text:class-names="" text:cond-style-name=""><text:span text:style-name="a47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04" presentation:style-name="a478" draw:name="Google Shape;109;p20" svg:x="2.28789in" svg:y="0.7874in" svg:width="5.42421in" svg:height="1.97638in" presentation:class="title" presentation:placeholder="false">
        <draw:text-box>
          <text:p text:style-name="a477" text:class-names="" text:cond-style-name=""><text:span text:style-name="a476" text:class-names=""/></text:p>
        </draw:text-box>
        <svg:title/>
        <svg:desc/>
      </draw:frame>
      <draw:frame draw:id="id105" presentation:style-name="a481" draw:name="Google Shape;110;p20" svg:x="7.70693in" svg:y="4.68052in" svg:width="1.46096in" svg:height="0.44444in" presentation:class="subtitle" presentation:placeholder="false">
        <draw:text-box>
          <text:p text:style-name="a480" text:class-names="" text:cond-style-name=""><text:span text:style-name="a479" text:class-names=""/></text:p>
        </draw:text-box>
        <svg:title/>
        <svg:desc/>
      </draw:frame>
      <draw:frame draw:id="id106" presentation:style-name="a484" draw:name="Google Shape;111;p20" svg:x="7.66215in" svg:y="5.25795in" svg:width="1.55052in" svg:height="1.04724in" presentation:class="subtitle" presentation:placeholder="false">
        <draw:text-box>
          <text:p text:style-name="a483" text:class-names="" text:cond-style-name=""><text:span text:style-name="a482" text:class-names=""/></text:p>
        </draw:text-box>
        <svg:title/>
        <svg:desc/>
      </draw:frame>
      <draw:frame draw:id="id107" presentation:style-name="a487" draw:name="Google Shape;112;p20" svg:x="0.83212in" svg:y="4.69842in" svg:width="1.46096in" svg:height="0.44444in" presentation:class="subtitle" presentation:placeholder="false">
        <draw:text-box>
          <text:p text:style-name="a486" text:class-names="" text:cond-style-name=""><text:span text:style-name="a485" text:class-names=""/></text:p>
        </draw:text-box>
        <svg:title/>
        <svg:desc/>
      </draw:frame>
      <draw:frame draw:id="id108" presentation:style-name="a490" draw:name="Google Shape;113;p20" svg:x="0.78733in" svg:y="5.25798in" svg:width="1.55052in" svg:height="1.04724in" presentation:class="subtitle" presentation:placeholder="false">
        <draw:text-box>
          <text:p text:style-name="a489" text:class-names="" text:cond-style-name=""><text:span text:style-name="a488" text:class-names=""/></text:p>
        </draw:text-box>
        <svg:title/>
        <svg:desc/>
      </draw:frame>
      <draw:frame draw:id="id109" presentation:style-name="a493" draw:name="Google Shape;114;p20" svg:x="3.12372in" svg:y="4.69842in" svg:width="1.46096in" svg:height="0.44444in" presentation:class="subtitle" presentation:placeholder="false">
        <draw:text-box>
          <text:p text:style-name="a492" text:class-names="" text:cond-style-name=""><text:span text:style-name="a491" text:class-names=""/></text:p>
        </draw:text-box>
        <svg:title/>
        <svg:desc/>
      </draw:frame>
      <draw:frame draw:id="id110" presentation:style-name="a496" draw:name="Google Shape;115;p20" svg:x="3.07893in" svg:y="5.25798in" svg:width="1.55052in" svg:height="1.04724in" presentation:class="subtitle" presentation:placeholder="false">
        <draw:text-box>
          <text:p text:style-name="a495" text:class-names="" text:cond-style-name=""><text:span text:style-name="a494" text:class-names=""/></text:p>
        </draw:text-box>
        <svg:title/>
        <svg:desc/>
      </draw:frame>
      <draw:frame draw:id="id111" presentation:style-name="a499" draw:name="Google Shape;116;p20" svg:x="5.41533in" svg:y="4.69842in" svg:width="1.46096in" svg:height="0.44444in" presentation:class="subtitle" presentation:placeholder="false">
        <draw:text-box>
          <text:p text:style-name="a498" text:class-names="" text:cond-style-name=""><text:span text:style-name="a497" text:class-names=""/></text:p>
        </draw:text-box>
        <svg:title/>
        <svg:desc/>
      </draw:frame>
      <draw:frame draw:id="id112" presentation:style-name="a502" draw:name="Google Shape;117;p20" svg:x="5.37055in" svg:y="5.25798in" svg:width="1.55052in" svg:height="1.04724in" presentation:class="subtitle" presentation:placeholder="false">
        <draw:text-box>
          <text:p text:style-name="a501" text:class-names="" text:cond-style-name=""><text:span text:style-name="a500" text:class-names=""/></text:p>
        </draw:text-box>
        <svg:title/>
        <svg:desc/>
      </draw:frame>
      <presentation:notes style:page-layout-name="pageLayout2" draw:style-name="a508">
        <draw:page-thumbnail svg:x="1.25in" svg:y="0.75in" svg:width="5in" svg:height="3.75in" presentation:class="page" draw:id="id2" presentation:style-name="a503" draw:name="Google Shape;3;n">
          <svg:title/>
          <svg:desc/>
        </draw:page-thumbnail>
        <draw:frame draw:id="id3" presentation:style-name="a507" draw:name="Google Shape;4;n" svg:x="0.75in" svg:y="4.75in" svg:width="6in" svg:height="4.5in" presentation:class="notes" presentation:placeholder="false">
          <draw:text-box>
            <text:list text:style-name="a506">
              <text:list-item>
                <text:p text:style-name="a505" text:class-names="" text:cond-style-name=""><text:span text:style-name="a504" text:class-names=""/></text:p>
              </text:list-item>
            </text:list>
          </draw:text-box>
          <svg:title/>
          <svg:desc/>
        </draw:frame>
      </presentation:notes>
    </style:master-page>
    <style:master-page style:name="Master2-Layout19-cust-One-column-text-1" style:page-layout-name="pageLayout1" draw:style-name="a509">
      <draw:custom-shape svg:x="0.21443in" svg:y="-1.26965in" svg:width="9.57119in" svg:height="12.76159in" draw:id="id113" draw:style-name="a512" draw:name="Google Shape;119;p21">
        <svg:title/>
        <svg:desc/>
        <text:p text:style-name="a511" text:class-names="" text:cond-style-name=""><text:span text:style-name="a51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14" presentation:style-name="a515" draw:name="Google Shape;120;p21" svg:x="2.85203in" svg:y="0.7874in" svg:width="4.29593in" svg:height="0.90639in" presentation:class="title" presentation:placeholder="false">
        <draw:text-box>
          <text:p text:style-name="a514" text:class-names="" text:cond-style-name=""><text:span text:style-name="a513" text:class-names=""/></text:p>
        </draw:text-box>
        <svg:title/>
        <svg:desc/>
      </draw:frame>
      <draw:frame draw:id="id115" presentation:style-name="a518" draw:name="Google Shape;121;p21" svg:x="3.17241in" svg:y="3.92396in" svg:width="3.65518in" svg:height="2.60105in" presentation:class="subtitle" presentation:placeholder="false">
        <draw:text-box>
          <text:p text:style-name="a517" text:class-names="" text:cond-style-name=""><text:span text:style-name="a516" text:class-names=""/></text:p>
        </draw:text-box>
        <svg:title/>
        <svg:desc/>
      </draw:frame>
      <draw:frame draw:id="id116" presentation:style-name="a521" draw:name="Google Shape;122;p21" svg:x="4.00312in" svg:y="3.34061in" svg:width="1.99377in" svg:height="0.44444in" presentation:class="subtitle" presentation:placeholder="false">
        <draw:text-box>
          <text:p text:style-name="a520" text:class-names="" text:cond-style-name=""><text:span text:style-name="a519" text:class-names=""/></text:p>
        </draw:text-box>
        <svg:title/>
        <svg:desc/>
      </draw:frame>
      <presentation:notes style:page-layout-name="pageLayout2" draw:style-name="a527">
        <draw:page-thumbnail svg:x="1.25in" svg:y="0.75in" svg:width="5in" svg:height="3.75in" presentation:class="page" draw:id="id2" presentation:style-name="a522" draw:name="Google Shape;3;n">
          <svg:title/>
          <svg:desc/>
        </draw:page-thumbnail>
        <draw:frame draw:id="id3" presentation:style-name="a526" draw:name="Google Shape;4;n" svg:x="0.75in" svg:y="4.75in" svg:width="6in" svg:height="4.5in" presentation:class="notes" presentation:placeholder="false">
          <draw:text-box>
            <text:list text:style-name="a525">
              <text:list-item>
                <text:p text:style-name="a524" text:class-names="" text:cond-style-name=""><text:span text:style-name="a523" text:class-names=""/></text:p>
              </text:list-item>
            </text:list>
          </draw:text-box>
          <svg:title/>
          <svg:desc/>
        </draw:frame>
      </presentation:notes>
    </style:master-page>
    <style:master-page style:name="Master2-Layout20-cust-Title-and-text" style:page-layout-name="pageLayout1" draw:style-name="a528">
      <draw:custom-shape svg:width="6.25133in" svg:height="8.33505in" draw:id="id117" draw:style-name="a531" draw:transform="translate(-3.12566in -4.16752in) rotate(0.08592) translate(6.11541in -1.65001in)" draw:name="Google Shape;124;p22">
        <svg:title/>
        <svg:desc/>
        <text:p text:style-name="a530" text:class-names="" text:cond-style-name=""><text:span text:style-name="a529"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118" draw:style-name="a534" draw:transform="translate(-4.1671in -5.5561in) rotate(0.08592) translate(3.04244in 4.56114in)" draw:name="Google Shape;125;p22">
        <svg:title/>
        <svg:desc/>
        <text:p text:style-name="a533" text:class-names="" text:cond-style-name=""><text:span text:style-name="a532"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119" draw:style-name="a537" draw:transform="translate(-2.1164in -2.82186in) rotate(0.08592) translate(6.11535in -1.65005in)" draw:name="Google Shape;126;p22">
        <svg:title/>
        <svg:desc/>
        <text:p text:style-name="a536" text:class-names="" text:cond-style-name=""><text:span text:style-name="a535"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120" presentation:style-name="a540" draw:name="Google Shape;127;p22" svg:x="0.7874in" svg:y="2.41218in" svg:width="4.29167in" svg:height="1.45757in" presentation:class="title" presentation:placeholder="false">
        <draw:text-box>
          <text:p text:style-name="a539" text:class-names="" text:cond-style-name=""><text:span text:style-name="a538" text:class-names=""/></text:p>
        </draw:text-box>
        <svg:title/>
        <svg:desc/>
      </draw:frame>
      <draw:frame draw:id="id121" presentation:style-name="a543" draw:name="Google Shape;128;p22" svg:x="0.79167in" svg:y="4.04493in" svg:width="4.29167in" svg:height="1.04287in" presentation:class="subtitle" presentation:placeholder="false">
        <draw:text-box>
          <text:p text:style-name="a542" text:class-names="" text:cond-style-name=""><text:span text:style-name="a541" text:class-names=""/></text:p>
        </draw:text-box>
        <svg:title/>
        <svg:desc/>
      </draw:frame>
      <presentation:notes style:page-layout-name="pageLayout2" draw:style-name="a549">
        <draw:page-thumbnail svg:x="1.25in" svg:y="0.75in" svg:width="5in" svg:height="3.75in" presentation:class="page" draw:id="id2" presentation:style-name="a544" draw:name="Google Shape;3;n">
          <svg:title/>
          <svg:desc/>
        </draw:page-thumbnail>
        <draw:frame draw:id="id3" presentation:style-name="a548" draw:name="Google Shape;4;n" svg:x="0.75in" svg:y="4.75in" svg:width="6in" svg:height="4.5in" presentation:class="notes" presentation:placeholder="false">
          <draw:text-box>
            <text:list text:style-name="a547">
              <text:list-item>
                <text:p text:style-name="a546" text:class-names="" text:cond-style-name=""><text:span text:style-name="a545" text:class-names=""/></text:p>
              </text:list-item>
            </text:list>
          </draw:text-box>
          <svg:title/>
          <svg:desc/>
        </draw:frame>
      </presentation:notes>
    </style:master-page>
    <style:master-page style:name="Master2-Layout21-cust-Big-numbers-and-text" style:page-layout-name="pageLayout1" draw:style-name="a550">
      <draw:custom-shape svg:x="-1.05342in" svg:y="-2.01356in" svg:width="8.17487in" svg:height="10.89983in" draw:id="id122" draw:style-name="a553" draw:name="Google Shape;130;p23">
        <svg:title/>
        <svg:desc/>
        <text:p text:style-name="a552" text:class-names="" text:cond-style-name=""><text:span text:style-name="a55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23" presentation:style-name="a556" draw:name="Google Shape;131;p23" svg:x="0.90754in" svg:y="0.89851in" svg:width="4.25295in" svg:height="0.96457in" presentation:class="title" presentation:placeholder="false">
        <draw:text-box>
          <text:p text:style-name="a555" text:class-names="" text:cond-style-name=""><text:span text:style-name="a554" text:class-names="">xx%</text:span></text:p>
        </draw:text-box>
        <svg:title/>
        <svg:desc/>
      </draw:frame>
      <draw:frame draw:id="id124" presentation:style-name="a559" draw:name="Google Shape;132;p23" svg:x="0.70833in" svg:y="1.85302in" svg:width="4.54593in" svg:height="0.56605in" presentation:class="subtitle" presentation:placeholder="false">
        <draw:text-box>
          <text:p text:style-name="a558" text:class-names="" text:cond-style-name=""><text:span text:style-name="a557" text:class-names=""/></text:p>
        </draw:text-box>
        <svg:title/>
        <svg:desc/>
      </draw:frame>
      <draw:frame draw:id="id125" presentation:style-name="a562" draw:name="Google Shape;133;p23" svg:x="0.90754in" svg:y="2.95407in" svg:width="4.25295in" svg:height="0.96457in" presentation:class="title" presentation:placeholder="false">
        <draw:text-box>
          <text:p text:style-name="a561" text:class-names="" text:cond-style-name=""><text:span text:style-name="a560" text:class-names="">xx%</text:span></text:p>
        </draw:text-box>
        <svg:title/>
        <svg:desc/>
      </draw:frame>
      <draw:frame draw:id="id126" presentation:style-name="a565" draw:name="Google Shape;134;p23" svg:x="0.70833in" svg:y="3.76in" svg:width="4.54593in" svg:height="0.56605in" presentation:class="subtitle" presentation:placeholder="false">
        <draw:text-box>
          <text:p text:style-name="a564" text:class-names="" text:cond-style-name=""><text:span text:style-name="a563" text:class-names=""/></text:p>
        </draw:text-box>
        <svg:title/>
        <svg:desc/>
      </draw:frame>
      <draw:frame draw:id="id127" presentation:style-name="a568" draw:name="Google Shape;135;p23" svg:x="0.90754in" svg:y="5.01495in" svg:width="4.25295in" svg:height="0.96457in" presentation:class="title" presentation:placeholder="false">
        <draw:text-box>
          <text:p text:style-name="a567" text:class-names="" text:cond-style-name=""><text:span text:style-name="a566" text:class-names="">xx%</text:span></text:p>
        </draw:text-box>
        <svg:title/>
        <svg:desc/>
      </draw:frame>
      <draw:frame draw:id="id128" presentation:style-name="a571" draw:name="Google Shape;136;p23" svg:x="0.70833in" svg:y="5.81567in" svg:width="4.54593in" svg:height="0.56605in" presentation:class="subtitle" presentation:placeholder="false">
        <draw:text-box>
          <text:p text:style-name="a570" text:class-names="" text:cond-style-name=""><text:span text:style-name="a569" text:class-names=""/></text:p>
        </draw:text-box>
        <svg:title/>
        <svg:desc/>
      </draw:frame>
      <presentation:notes style:page-layout-name="pageLayout2" draw:style-name="a577">
        <draw:page-thumbnail svg:x="1.25in" svg:y="0.75in" svg:width="5in" svg:height="3.75in" presentation:class="page" draw:id="id2" presentation:style-name="a572" draw:name="Google Shape;3;n">
          <svg:title/>
          <svg:desc/>
        </draw:page-thumbnail>
        <draw:frame draw:id="id3" presentation:style-name="a576" draw:name="Google Shape;4;n" svg:x="0.75in" svg:y="4.75in" svg:width="6in" svg:height="4.5in" presentation:class="notes" presentation:placeholder="false">
          <draw:text-box>
            <text:list text:style-name="a575">
              <text:list-item>
                <text:p text:style-name="a574" text:class-names="" text:cond-style-name=""><text:span text:style-name="a573" text:class-names=""/></text:p>
              </text:list-item>
            </text:list>
          </draw:text-box>
          <svg:title/>
          <svg:desc/>
        </draw:frame>
      </presentation:notes>
    </style:master-page>
    <style:master-page style:name="Master2-Layout22-cust-Title-only-2" style:page-layout-name="pageLayout1" draw:style-name="a578">
      <draw:g draw:name="Google Shape;138;p24" draw:id="id129">
        <svg:title/>
        <svg:desc/>
        <draw:custom-shape svg:width="7.88513in" svg:height="5.91381in" draw:id="id131" draw:style-name="a584" draw:transform="translate(-3.94256in -2.9569in) rotate(-0.99464) translate(6.42129in 4.42468in)" draw:name="Google Shape;139;p24">
          <svg:title/>
          <svg:desc/>
          <text:p text:style-name="a583" text:class-names="" text:cond-style-name=""><text:span text:style-name="a582"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12.04122in" svg:height="9.03087in" draw:id="id132" draw:style-name="a587" draw:transform="translate(-6.02061in -4.51544in) rotate(-0.99464) translate(1.01722in 2.77654in)" draw:name="Google Shape;140;p24">
          <svg:title/>
          <svg:desc/>
          <text:p text:style-name="a586" text:class-names="" text:cond-style-name=""><text:span text:style-name="a585"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5.33905in" svg:height="4.00429in" draw:id="id133" draw:style-name="a590" draw:transform="translate(-2.66952in -2.00214in) rotate(-0.99464) translate(6.42136in 4.42463in)" draw:name="Google Shape;141;p24">
          <svg:title/>
          <svg:desc/>
          <text:p text:style-name="a589" text:class-names="" text:cond-style-name=""><text:span text:style-name="a588"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g>
      <draw:frame draw:id="id130" presentation:style-name="a581" draw:name="Google Shape;142;p24" svg:x="0.7874in" svg:y="0.7874in" svg:width="6.22146in" svg:height="1.50875in" presentation:class="title" presentation:placeholder="false">
        <draw:text-box>
          <text:p text:style-name="a580" text:class-names="" text:cond-style-name=""><text:span text:style-name="a579" text:class-names=""/></text:p>
        </draw:text-box>
        <svg:title/>
        <svg:desc/>
      </draw:frame>
      <presentation:notes style:page-layout-name="pageLayout2" draw:style-name="a596">
        <draw:page-thumbnail svg:x="1.25in" svg:y="0.75in" svg:width="5in" svg:height="3.75in" presentation:class="page" draw:id="id2" presentation:style-name="a591" draw:name="Google Shape;3;n">
          <svg:title/>
          <svg:desc/>
        </draw:page-thumbnail>
        <draw:frame draw:id="id3" presentation:style-name="a595" draw:name="Google Shape;4;n" svg:x="0.75in" svg:y="4.75in" svg:width="6in" svg:height="4.5in" presentation:class="notes" presentation:placeholder="false">
          <draw:text-box>
            <text:list text:style-name="a594">
              <text:list-item>
                <text:p text:style-name="a593" text:class-names="" text:cond-style-name=""><text:span text:style-name="a592" text:class-names=""/></text:p>
              </text:list-item>
            </text:list>
          </draw:text-box>
          <svg:title/>
          <svg:desc/>
        </draw:frame>
      </presentation:notes>
    </style:master-page>
    <style:master-page style:name="Master2-Layout23-cust-Title-and-six-columns" style:page-layout-name="pageLayout1" draw:style-name="a597">
      <draw:frame draw:id="id134" presentation:style-name="a600" draw:name="Google Shape;144;p25" svg:x="0.7874in" svg:y="2.21829in" svg:width="2.80545in" svg:height="3.06343in" presentation:class="title" presentation:placeholder="false">
        <draw:text-box>
          <text:p text:style-name="a599" text:class-names="" text:cond-style-name=""><text:span text:style-name="a598" text:class-names=""/></text:p>
        </draw:text-box>
        <svg:title/>
        <svg:desc/>
      </draw:frame>
      <draw:frame draw:id="id135" presentation:style-name="a603" draw:name="Google Shape;145;p25" svg:x="4.59331in" svg:y="2.95755in" svg:width="1.45374in" svg:height="0.44444in" presentation:class="subtitle" presentation:placeholder="false">
        <draw:text-box>
          <text:p text:style-name="a602" text:class-names="" text:cond-style-name=""><text:span text:style-name="a601" text:class-names=""/></text:p>
        </draw:text-box>
        <svg:title/>
        <svg:desc/>
      </draw:frame>
      <draw:frame draw:id="id136" presentation:style-name="a606" draw:name="Google Shape;146;p25" svg:x="7.66995in" svg:y="2.93965in" svg:width="1.45374in" svg:height="0.44444in" presentation:class="subtitle" presentation:placeholder="false">
        <draw:text-box>
          <text:p text:style-name="a605" text:class-names="" text:cond-style-name=""><text:span text:style-name="a604" text:class-names=""/></text:p>
        </draw:text-box>
        <svg:title/>
        <svg:desc/>
      </draw:frame>
      <draw:frame draw:id="id137" presentation:style-name="a609" draw:name="Google Shape;147;p25" svg:x="4.59331in" svg:y="3.40203in" svg:width="1.54265in" svg:height="1.04724in" presentation:class="subtitle" presentation:placeholder="false">
        <draw:text-box>
          <text:p text:style-name="a608" text:class-names="" text:cond-style-name=""><text:span text:style-name="a607" text:class-names=""/></text:p>
        </draw:text-box>
        <svg:title/>
        <svg:desc/>
      </draw:frame>
      <draw:frame draw:id="id138" presentation:style-name="a612" draw:name="Google Shape;148;p25" svg:x="7.66995in" svg:y="3.40199in" svg:width="1.54265in" svg:height="1.04724in" presentation:class="subtitle" presentation:placeholder="false">
        <draw:text-box>
          <text:p text:style-name="a611" text:class-names="" text:cond-style-name=""><text:span text:style-name="a610" text:class-names=""/></text:p>
        </draw:text-box>
        <svg:title/>
        <svg:desc/>
      </draw:frame>
      <draw:frame draw:id="id139" presentation:style-name="a615" draw:name="Google Shape;149;p25" svg:x="4.59331in" svg:y="5.1098in" svg:width="1.45374in" svg:height="0.44444in" presentation:class="subtitle" presentation:placeholder="false">
        <draw:text-box>
          <text:p text:style-name="a614" text:class-names="" text:cond-style-name=""><text:span text:style-name="a613" text:class-names=""/></text:p>
        </draw:text-box>
        <svg:title/>
        <svg:desc/>
      </draw:frame>
      <draw:frame draw:id="id140" presentation:style-name="a618" draw:name="Google Shape;150;p25" svg:x="7.66995in" svg:y="5.0919in" svg:width="1.45374in" svg:height="0.44444in" presentation:class="subtitle" presentation:placeholder="false">
        <draw:text-box>
          <text:p text:style-name="a617" text:class-names="" text:cond-style-name=""><text:span text:style-name="a616" text:class-names=""/></text:p>
        </draw:text-box>
        <svg:title/>
        <svg:desc/>
      </draw:frame>
      <draw:frame draw:id="id141" presentation:style-name="a621" draw:name="Google Shape;151;p25" svg:x="4.59331in" svg:y="5.55428in" svg:width="1.54265in" svg:height="1.04724in" presentation:class="subtitle" presentation:placeholder="false">
        <draw:text-box>
          <text:p text:style-name="a620" text:class-names="" text:cond-style-name=""><text:span text:style-name="a619" text:class-names=""/></text:p>
        </draw:text-box>
        <svg:title/>
        <svg:desc/>
      </draw:frame>
      <draw:frame draw:id="id142" presentation:style-name="a624" draw:name="Google Shape;152;p25" svg:x="7.66995in" svg:y="5.55424in" svg:width="1.54265in" svg:height="1.04724in" presentation:class="subtitle" presentation:placeholder="false">
        <draw:text-box>
          <text:p text:style-name="a623" text:class-names="" text:cond-style-name=""><text:span text:style-name="a622" text:class-names=""/></text:p>
        </draw:text-box>
        <svg:title/>
        <svg:desc/>
      </draw:frame>
      <draw:frame draw:id="id143" presentation:style-name="a627" draw:name="Google Shape;153;p25" svg:x="4.59331in" svg:y="0.8053in" svg:width="1.45374in" svg:height="0.44444in" presentation:class="subtitle" presentation:placeholder="false">
        <draw:text-box>
          <text:p text:style-name="a626" text:class-names="" text:cond-style-name=""><text:span text:style-name="a625" text:class-names=""/></text:p>
        </draw:text-box>
        <svg:title/>
        <svg:desc/>
      </draw:frame>
      <draw:frame draw:id="id144" presentation:style-name="a630" draw:name="Google Shape;154;p25" svg:x="7.66995in" svg:y="0.7874in" svg:width="1.45374in" svg:height="0.44444in" presentation:class="subtitle" presentation:placeholder="false">
        <draw:text-box>
          <text:p text:style-name="a629" text:class-names="" text:cond-style-name=""><text:span text:style-name="a628" text:class-names=""/></text:p>
        </draw:text-box>
        <svg:title/>
        <svg:desc/>
      </draw:frame>
      <draw:frame draw:id="id145" presentation:style-name="a633" draw:name="Google Shape;155;p25" svg:x="4.59331in" svg:y="1.24978in" svg:width="1.54265in" svg:height="1.04724in" presentation:class="subtitle" presentation:placeholder="false">
        <draw:text-box>
          <text:p text:style-name="a632" text:class-names="" text:cond-style-name=""><text:span text:style-name="a631" text:class-names=""/></text:p>
        </draw:text-box>
        <svg:title/>
        <svg:desc/>
      </draw:frame>
      <draw:frame draw:id="id146" presentation:style-name="a636" draw:name="Google Shape;156;p25" svg:x="7.66995in" svg:y="1.24975in" svg:width="1.54265in" svg:height="1.04724in" presentation:class="subtitle" presentation:placeholder="false">
        <draw:text-box>
          <text:p text:style-name="a635" text:class-names="" text:cond-style-name=""><text:span text:style-name="a634" text:class-names=""/></text:p>
        </draw:text-box>
        <svg:title/>
        <svg:desc/>
      </draw:frame>
      <presentation:notes style:page-layout-name="pageLayout2" draw:style-name="a642">
        <draw:page-thumbnail svg:x="1.25in" svg:y="0.75in" svg:width="5in" svg:height="3.75in" presentation:class="page" draw:id="id2" presentation:style-name="a637" draw:name="Google Shape;3;n">
          <svg:title/>
          <svg:desc/>
        </draw:page-thumbnail>
        <draw:frame draw:id="id3" presentation:style-name="a641" draw:name="Google Shape;4;n" svg:x="0.75in" svg:y="4.75in" svg:width="6in" svg:height="4.5in" presentation:class="notes" presentation:placeholder="false">
          <draw:text-box>
            <text:list text:style-name="a640">
              <text:list-item>
                <text:p text:style-name="a639" text:class-names="" text:cond-style-name=""><text:span text:style-name="a638" text:class-names=""/></text:p>
              </text:list-item>
            </text:list>
          </draw:text-box>
          <svg:title/>
          <svg:desc/>
        </draw:frame>
      </presentation:notes>
    </style:master-page>
    <style:master-page style:name="Master2-Layout24-cust-Percentages" style:page-layout-name="pageLayout1" draw:style-name="a643">
      <draw:frame draw:id="id147" presentation:style-name="a646" draw:name="Google Shape;158;p26" svg:x="0.7874in" svg:y="0.7874in" svg:width="8.4252in" svg:height="0.83508in" presentation:class="title" presentation:placeholder="false">
        <draw:text-box>
          <text:p text:style-name="a645" text:class-names="" text:cond-style-name=""><text:span text:style-name="a644" text:class-names=""/></text:p>
        </draw:text-box>
        <svg:title/>
        <svg:desc/>
      </draw:frame>
      <draw:frame draw:id="id148" presentation:style-name="a649" draw:name="Google Shape;159;p26" svg:x="1.03124in" svg:y="5.28204in" svg:width="1.75in" svg:height="0.44444in" presentation:class="subtitle" presentation:placeholder="false">
        <draw:text-box>
          <text:p text:style-name="a648" text:class-names="" text:cond-style-name=""><text:span text:style-name="a647" text:class-names=""/></text:p>
        </draw:text-box>
        <svg:title/>
        <svg:desc/>
      </draw:frame>
      <draw:frame draw:id="id149" presentation:style-name="a652" draw:name="Google Shape;160;p26" svg:x="4.125in" svg:y="5.28204in" svg:width="1.75in" svg:height="0.44444in" presentation:class="subtitle" presentation:placeholder="false">
        <draw:text-box>
          <text:p text:style-name="a651" text:class-names="" text:cond-style-name=""><text:span text:style-name="a650" text:class-names=""/></text:p>
        </draw:text-box>
        <svg:title/>
        <svg:desc/>
      </draw:frame>
      <draw:frame draw:id="id150" presentation:style-name="a655" draw:name="Google Shape;161;p26" svg:x="7.13328in" svg:y="5.28204in" svg:width="1.75in" svg:height="0.44444in" presentation:class="subtitle" presentation:placeholder="false">
        <draw:text-box>
          <text:p text:style-name="a654" text:class-names="" text:cond-style-name=""><text:span text:style-name="a653" text:class-names=""/></text:p>
        </draw:text-box>
        <svg:title/>
        <svg:desc/>
      </draw:frame>
      <draw:frame draw:id="id151" presentation:style-name="a658" draw:name="Google Shape;162;p26" svg:x="1.20497in" svg:y="3.58333in" svg:width="1.40256in" svg:height="0.54156in" presentation:class="title" presentation:placeholder="false">
        <draw:text-box>
          <text:p text:style-name="a657" text:class-names="" text:cond-style-name=""><text:span text:style-name="a656" text:class-names="">xx%</text:span></text:p>
        </draw:text-box>
        <svg:title/>
        <svg:desc/>
      </draw:frame>
      <draw:frame draw:id="id152" presentation:style-name="a661" draw:name="Google Shape;163;p26" svg:x="4.29872in" svg:y="3.58333in" svg:width="1.40256in" svg:height="0.54156in" presentation:class="title" presentation:placeholder="false">
        <draw:text-box>
          <text:p text:style-name="a660" text:class-names="" text:cond-style-name=""><text:span text:style-name="a659" text:class-names="">xx%</text:span></text:p>
        </draw:text-box>
        <svg:title/>
        <svg:desc/>
      </draw:frame>
      <draw:frame draw:id="id153" presentation:style-name="a664" draw:name="Google Shape;164;p26" svg:x="7.30701in" svg:y="3.58333in" svg:width="1.40256in" svg:height="0.54156in" presentation:class="title" presentation:placeholder="false">
        <draw:text-box>
          <text:p text:style-name="a663" text:class-names="" text:cond-style-name=""><text:span text:style-name="a662" text:class-names="">xx%</text:span></text:p>
        </draw:text-box>
        <svg:title/>
        <svg:desc/>
      </draw:frame>
      <draw:frame draw:id="id154" presentation:style-name="a667" draw:name="Google Shape;165;p26" svg:x="3.81037in" svg:y="5.81354in" svg:width="2.37927in" svg:height="0.89895in" presentation:class="subtitle" presentation:placeholder="false">
        <draw:text-box>
          <text:p text:style-name="a666" text:class-names="" text:cond-style-name=""><text:span text:style-name="a665" text:class-names=""/></text:p>
        </draw:text-box>
        <svg:title/>
        <svg:desc/>
      </draw:frame>
      <draw:frame draw:id="id155" presentation:style-name="a670" draw:name="Google Shape;166;p26" svg:x="6.81865in" svg:y="5.81354in" svg:width="2.37927in" svg:height="0.89895in" presentation:class="subtitle" presentation:placeholder="false">
        <draw:text-box>
          <text:p text:style-name="a669" text:class-names="" text:cond-style-name=""><text:span text:style-name="a668" text:class-names=""/></text:p>
        </draw:text-box>
        <svg:title/>
        <svg:desc/>
      </draw:frame>
      <draw:frame draw:id="id156" presentation:style-name="a673" draw:name="Google Shape;167;p26" svg:x="0.7874in" svg:y="5.81354in" svg:width="2.37927in" svg:height="0.89895in" presentation:class="subtitle" presentation:placeholder="false">
        <draw:text-box>
          <text:p text:style-name="a672" text:class-names="" text:cond-style-name=""><text:span text:style-name="a671" text:class-names=""/></text:p>
        </draw:text-box>
        <svg:title/>
        <svg:desc/>
      </draw:frame>
      <presentation:notes style:page-layout-name="pageLayout2" draw:style-name="a679">
        <draw:page-thumbnail svg:x="1.25in" svg:y="0.75in" svg:width="5in" svg:height="3.75in" presentation:class="page" draw:id="id2" presentation:style-name="a674" draw:name="Google Shape;3;n">
          <svg:title/>
          <svg:desc/>
        </draw:page-thumbnail>
        <draw:frame draw:id="id3" presentation:style-name="a678" draw:name="Google Shape;4;n" svg:x="0.75in" svg:y="4.75in" svg:width="6in" svg:height="4.5in" presentation:class="notes" presentation:placeholder="false">
          <draw:text-box>
            <text:list text:style-name="a677">
              <text:list-item>
                <text:p text:style-name="a676" text:class-names="" text:cond-style-name=""><text:span text:style-name="a675" text:class-names=""/></text:p>
              </text:list-item>
            </text:list>
          </draw:text-box>
          <svg:title/>
          <svg:desc/>
        </draw:frame>
      </presentation:notes>
    </style:master-page>
    <style:master-page style:name="Master2-Layout25-cust-Main-Point-1" style:page-layout-name="pageLayout1" draw:style-name="a680">
      <draw:custom-shape svg:x="0.21443in" svg:y="-1.26965in" svg:width="9.57119in" svg:height="12.76159in" draw:id="id157" draw:style-name="a683" draw:name="Google Shape;169;p27">
        <svg:title/>
        <svg:desc/>
        <text:p text:style-name="a682" text:class-names="" text:cond-style-name=""><text:span text:style-name="a68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58" presentation:style-name="a686" draw:name="Google Shape;170;p27" svg:x="3in" svg:y="2.11144in" svg:width="4in" svg:height="2.44882in" presentation:class="title" presentation:placeholder="false">
        <draw:text-box>
          <text:p text:style-name="a685" text:class-names="" text:cond-style-name=""><text:span text:style-name="a684" text:class-names=""/></text:p>
        </draw:text-box>
        <svg:title/>
        <svg:desc/>
      </draw:frame>
      <draw:frame draw:id="id159" presentation:style-name="a689" draw:name="Google Shape;171;p27" svg:x="3.05331in" svg:y="4.22692in" svg:width="3.89337in" svg:height="1.91207in" presentation:class="subtitle" presentation:placeholder="false">
        <draw:text-box>
          <text:p text:style-name="a688" text:class-names="" text:cond-style-name=""><text:span text:style-name="a687" text:class-names=""/></text:p>
        </draw:text-box>
        <svg:title/>
        <svg:desc/>
      </draw:frame>
      <presentation:notes style:page-layout-name="pageLayout2" draw:style-name="a695">
        <draw:page-thumbnail svg:x="1.25in" svg:y="0.75in" svg:width="5in" svg:height="3.75in" presentation:class="page" draw:id="id2" presentation:style-name="a690" draw:name="Google Shape;3;n">
          <svg:title/>
          <svg:desc/>
        </draw:page-thumbnail>
        <draw:frame draw:id="id3" presentation:style-name="a694" draw:name="Google Shape;4;n" svg:x="0.75in" svg:y="4.75in" svg:width="6in" svg:height="4.5in" presentation:class="notes" presentation:placeholder="false">
          <draw:text-box>
            <text:list text:style-name="a693">
              <text:list-item>
                <text:p text:style-name="a692" text:class-names="" text:cond-style-name=""><text:span text:style-name="a691" text:class-names=""/></text:p>
              </text:list-item>
            </text:list>
          </draw:text-box>
          <svg:title/>
          <svg:desc/>
        </draw:frame>
      </presentation:notes>
    </style:master-page>
    <style:master-page style:name="Master2-Layout26-cust-Title-and-two-columns-1" style:page-layout-name="pageLayout1" draw:style-name="a696">
      <draw:custom-shape svg:x="1.802in" svg:y="-5.59121in" svg:width="6.396in" svg:height="8.528in" draw:id="id160" draw:style-name="a699" draw:name="Google Shape;173;p28">
        <svg:title/>
        <svg:desc/>
        <text:p text:style-name="a698" text:class-names="" text:cond-style-name=""><text:span text:style-name="a69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61" presentation:style-name="a702" draw:name="Google Shape;174;p28" svg:x="1.18425in" svg:y="5.40278in" svg:width="2.68766in" svg:height="0.65311in" presentation:class="subtitle" presentation:placeholder="false">
        <draw:text-box>
          <text:p text:style-name="a701" text:class-names="" text:cond-style-name=""><text:span text:style-name="a700" text:class-names=""/></text:p>
        </draw:text-box>
        <svg:title/>
        <svg:desc/>
      </draw:frame>
      <draw:frame draw:id="id162" presentation:style-name="a705" draw:name="Google Shape;175;p28" svg:x="6.12811in" svg:y="5.40278in" svg:width="2.68766in" svg:height="0.65311in" presentation:class="subtitle" presentation:placeholder="false">
        <draw:text-box>
          <text:p text:style-name="a704" text:class-names="" text:cond-style-name=""><text:span text:style-name="a703" text:class-names=""/></text:p>
        </draw:text-box>
        <svg:title/>
        <svg:desc/>
      </draw:frame>
      <draw:frame draw:id="id163" presentation:style-name="a708" draw:name="Google Shape;176;p28" svg:x="1.01476in" svg:y="5.8773in" svg:width="3.02657in" svg:height="0.83508in" presentation:class="subtitle" presentation:placeholder="false">
        <draw:text-box>
          <text:p text:style-name="a707" text:class-names="" text:cond-style-name=""><text:span text:style-name="a706" text:class-names=""/></text:p>
        </draw:text-box>
        <svg:title/>
        <svg:desc/>
      </draw:frame>
      <draw:frame draw:id="id164" presentation:style-name="a711" draw:name="Google Shape;177;p28" svg:x="5.95866in" svg:y="5.8773in" svg:width="3.02657in" svg:height="0.83508in" presentation:class="subtitle" presentation:placeholder="false">
        <draw:text-box>
          <text:p text:style-name="a710" text:class-names="" text:cond-style-name=""><text:span text:style-name="a709" text:class-names=""/></text:p>
        </draw:text-box>
        <svg:title/>
        <svg:desc/>
      </draw:frame>
      <draw:frame draw:id="id165" presentation:style-name="a714" draw:name="Google Shape;178;p28" svg:x="4.02133in" svg:y="0.7874in" svg:width="1.95735in" svg:height="0.83508in" presentation:class="title" presentation:placeholder="false">
        <draw:text-box>
          <text:p text:style-name="a713" text:class-names="" text:cond-style-name=""><text:span text:style-name="a712" text:class-names=""/></text:p>
        </draw:text-box>
        <svg:title/>
        <svg:desc/>
      </draw:frame>
      <presentation:notes style:page-layout-name="pageLayout2" draw:style-name="a720">
        <draw:page-thumbnail svg:x="1.25in" svg:y="0.75in" svg:width="5in" svg:height="3.75in" presentation:class="page" draw:id="id2" presentation:style-name="a715" draw:name="Google Shape;3;n">
          <svg:title/>
          <svg:desc/>
        </draw:page-thumbnail>
        <draw:frame draw:id="id3" presentation:style-name="a719" draw:name="Google Shape;4;n" svg:x="0.75in" svg:y="4.75in" svg:width="6in" svg:height="4.5in" presentation:class="notes" presentation:placeholder="false">
          <draw:text-box>
            <text:list text:style-name="a718">
              <text:list-item>
                <text:p text:style-name="a717" text:class-names="" text:cond-style-name=""><text:span text:style-name="a716" text:class-names=""/></text:p>
              </text:list-item>
            </text:list>
          </draw:text-box>
          <svg:title/>
          <svg:desc/>
        </draw:frame>
      </presentation:notes>
    </style:master-page>
    <style:master-page style:name="Master2-Layout27-cust-Title-only-3" style:page-layout-name="pageLayout1" draw:style-name="a721">
      <draw:frame draw:id="id166" presentation:style-name="a724" draw:name="Google Shape;180;p29" svg:x="0.7874in" svg:y="0.7874in" svg:width="6.22146in" svg:height="1.50875in" presentation:class="title" presentation:placeholder="false">
        <draw:text-box>
          <text:p text:style-name="a723" text:class-names="" text:cond-style-name=""><text:span text:style-name="a722" text:class-names=""/></text:p>
        </draw:text-box>
        <svg:title/>
        <svg:desc/>
      </draw:frame>
      <presentation:notes style:page-layout-name="pageLayout2" draw:style-name="a730">
        <draw:page-thumbnail svg:x="1.25in" svg:y="0.75in" svg:width="5in" svg:height="3.75in" presentation:class="page" draw:id="id2" presentation:style-name="a725" draw:name="Google Shape;3;n">
          <svg:title/>
          <svg:desc/>
        </draw:page-thumbnail>
        <draw:frame draw:id="id3" presentation:style-name="a729" draw:name="Google Shape;4;n" svg:x="0.75in" svg:y="4.75in" svg:width="6in" svg:height="4.5in" presentation:class="notes" presentation:placeholder="false">
          <draw:text-box>
            <text:list text:style-name="a728">
              <text:list-item>
                <text:p text:style-name="a727" text:class-names="" text:cond-style-name=""><text:span text:style-name="a726" text:class-names=""/></text:p>
              </text:list-item>
            </text:list>
          </draw:text-box>
          <svg:title/>
          <svg:desc/>
        </draw:frame>
      </presentation:notes>
    </style:master-page>
    <style:master-page style:name="Master2-Layout28-cust-Title-only-4" style:page-layout-name="pageLayout1" draw:style-name="a731">
      <draw:g draw:name="Google Shape;182;p30" draw:id="id167">
        <svg:title/>
        <svg:desc/>
        <draw:custom-shape svg:width="6.66458in" svg:height="8.8861in" draw:id="id169" draw:style-name="a737" draw:transform="translate(-3.33229in -4.44305in) rotate(-3.14159) translate(2.06755in -1.50626in)" draw:name="Google Shape;183;p30">
          <svg:title/>
          <svg:desc/>
          <text:p text:style-name="a736" text:class-names="" text:cond-style-name=""><text:span text:style-name="a73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5.06403in" svg:height="6.75204in" draw:id="id170" draw:style-name="a740" draw:transform="translate(-2.53202in -3.37602in) rotate(-3.14159) translate(6.06935in -2.55461in)" draw:name="Google Shape;184;p30">
          <svg:title/>
          <svg:desc/>
          <text:p text:style-name="a739" text:class-names="" text:cond-style-name=""><text:span text:style-name="a73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68" presentation:style-name="a734" draw:name="Google Shape;185;p30" svg:x="0.7874in" svg:y="0.7874in" svg:width="3.37697in" svg:height="1.50875in" presentation:class="title" presentation:placeholder="false">
        <draw:text-box>
          <text:p text:style-name="a733" text:class-names="" text:cond-style-name=""><text:span text:style-name="a732" text:class-names=""/></text:p>
        </draw:text-box>
        <svg:title/>
        <svg:desc/>
      </draw:frame>
      <presentation:notes style:page-layout-name="pageLayout2" draw:style-name="a746">
        <draw:page-thumbnail svg:x="1.25in" svg:y="0.75in" svg:width="5in" svg:height="3.75in" presentation:class="page" draw:id="id2" presentation:style-name="a741" draw:name="Google Shape;3;n">
          <svg:title/>
          <svg:desc/>
        </draw:page-thumbnail>
        <draw:frame draw:id="id3" presentation:style-name="a745" draw:name="Google Shape;4;n" svg:x="0.75in" svg:y="4.75in" svg:width="6in" svg:height="4.5in" presentation:class="notes" presentation:placeholder="false">
          <draw:text-box>
            <text:list text:style-name="a744">
              <text:list-item>
                <text:p text:style-name="a743" text:class-names="" text:cond-style-name=""><text:span text:style-name="a742" text:class-names=""/></text:p>
              </text:list-item>
            </text:list>
          </draw:text-box>
          <svg:title/>
          <svg:desc/>
        </draw:frame>
      </presentation:notes>
    </style:master-page>
    <style:master-page style:name="Master2-Layout29-cust-Title-only-5" style:page-layout-name="pageLayout1" draw:style-name="a747">
      <draw:g draw:name="Google Shape;187;p31" draw:id="id171">
        <svg:title/>
        <svg:desc/>
        <draw:custom-shape svg:width="8.5778in" svg:height="8.17954in" draw:id="id173" draw:style-name="a753" draw:transform="translate(-4.2889in -4.08977in) rotate(-3.43325) translate(2.08675in 9.04699in)" draw:name="Google Shape;188;p31">
          <svg:title/>
          <svg:desc/>
          <text:p text:style-name="a752" text:class-names="" text:cond-style-name=""><text:span text:style-name="a75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74" draw:style-name="a756" draw:transform="translate(-3.25889in -3.10758in) rotate(-3.43325) translate(7.29731in 9.60374in)" draw:name="Google Shape;189;p31">
          <svg:title/>
          <svg:desc/>
          <text:p text:style-name="a755" text:class-names="" text:cond-style-name=""><text:span text:style-name="a75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2" presentation:style-name="a750" draw:name="Google Shape;190;p31" svg:x="0.7874in" svg:y="0.7874in" svg:width="3.27264in" svg:height="1.50875in" presentation:class="title" presentation:placeholder="false">
        <draw:text-box>
          <text:p text:style-name="a749" text:class-names="" text:cond-style-name=""><text:span text:style-name="a748" text:class-names=""/></text:p>
        </draw:text-box>
        <svg:title/>
        <svg:desc/>
      </draw:frame>
      <presentation:notes style:page-layout-name="pageLayout2" draw:style-name="a762">
        <draw:page-thumbnail svg:x="1.25in" svg:y="0.75in" svg:width="5in" svg:height="3.75in" presentation:class="page" draw:id="id2" presentation:style-name="a757" draw:name="Google Shape;3;n">
          <svg:title/>
          <svg:desc/>
        </draw:page-thumbnail>
        <draw:frame draw:id="id3" presentation:style-name="a761" draw:name="Google Shape;4;n" svg:x="0.75in" svg:y="4.75in" svg:width="6in" svg:height="4.5in" presentation:class="notes" presentation:placeholder="false">
          <draw:text-box>
            <text:list text:style-name="a760">
              <text:list-item>
                <text:p text:style-name="a759" text:class-names="" text:cond-style-name=""><text:span text:style-name="a758" text:class-names=""/></text:p>
              </text:list-item>
            </text:list>
          </draw:text-box>
          <svg:title/>
          <svg:desc/>
        </draw:frame>
      </presentation:notes>
    </style:master-page>
    <style:master-page style:name="Master2-Layout30-cust-Mockup-1" style:page-layout-name="pageLayout1" draw:style-name="a763">
      <draw:custom-shape svg:x="3.93028in" svg:y="-1.26167in" svg:width="10.10104in" svg:height="14.61519in" draw:id="id175" draw:style-name="a766" draw:name="Google Shape;192;p32">
        <svg:title/>
        <svg:desc/>
        <text:p text:style-name="a765" text:class-names="" text:cond-style-name=""><text:span text:style-name="a764"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custom-shape svg:x="9.02891in" svg:y="6.68351in" svg:width="4.13321in" svg:height="5.51094in" draw:id="id176" draw:style-name="a769" draw:name="Google Shape;193;p32">
        <svg:title/>
        <svg:desc/>
        <text:p text:style-name="a768" text:class-names="" text:cond-style-name=""><text:span text:style-name="a767"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177" presentation:style-name="a772" draw:name="Google Shape;194;p32" svg:x="6.58022in" svg:y="2.21315in" svg:width="2.31266in" svg:height="1.87927in" presentation:class="title" presentation:placeholder="false">
        <draw:text-box>
          <text:p text:style-name="a771" text:class-names="" text:cond-style-name=""><text:span text:style-name="a770" text:class-names=""/></text:p>
        </draw:text-box>
        <svg:title/>
        <svg:desc/>
      </draw:frame>
      <draw:frame draw:id="id178" presentation:style-name="a775" draw:name="Google Shape;195;p32" svg:x="6.32825in" svg:y="3.89797in" svg:width="2.8166in" svg:height="1.38889in" presentation:class="subtitle" presentation:placeholder="false">
        <draw:text-box>
          <text:p text:style-name="a774" text:class-names="" text:cond-style-name=""><text:span text:style-name="a773" text:class-names=""/></text:p>
        </draw:text-box>
        <svg:title/>
        <svg:desc/>
      </draw:frame>
      <presentation:notes style:page-layout-name="pageLayout2" draw:style-name="a781">
        <draw:page-thumbnail svg:x="1.25in" svg:y="0.75in" svg:width="5in" svg:height="3.75in" presentation:class="page" draw:id="id2" presentation:style-name="a776" draw:name="Google Shape;3;n">
          <svg:title/>
          <svg:desc/>
        </draw:page-thumbnail>
        <draw:frame draw:id="id3" presentation:style-name="a780" draw:name="Google Shape;4;n" svg:x="0.75in" svg:y="4.75in" svg:width="6in" svg:height="4.5in" presentation:class="notes" presentation:placeholder="false">
          <draw:text-box>
            <text:list text:style-name="a779">
              <text:list-item>
                <text:p text:style-name="a778" text:class-names="" text:cond-style-name=""><text:span text:style-name="a777" text:class-names=""/></text:p>
              </text:list-item>
            </text:list>
          </draw:text-box>
          <svg:title/>
          <svg:desc/>
        </draw:frame>
      </presentation:notes>
    </style:master-page>
    <style:master-page style:name="Master2-Layout31-cust-Mockup-2" style:page-layout-name="pageLayout1" draw:style-name="a782">
      <draw:custom-shape svg:x="-4.04888in" svg:y="-1.26167in" svg:width="10.10104in" svg:height="14.61519in" draw:id="id179" draw:style-name="a785" draw:name="Google Shape;197;p33">
        <svg:title/>
        <svg:desc/>
        <text:p text:style-name="a784" text:class-names="" text:cond-style-name=""><text:span text:style-name="a783"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frame draw:id="id180" presentation:style-name="a788" draw:name="Google Shape;198;p33" svg:x="1.1227in" svg:y="2.21315in" svg:width="2.31266in" svg:height="1.87927in" presentation:class="title" presentation:placeholder="false">
        <draw:text-box>
          <text:p text:style-name="a787" text:class-names="" text:cond-style-name=""><text:span text:style-name="a786" text:class-names=""/></text:p>
        </draw:text-box>
        <svg:title/>
        <svg:desc/>
      </draw:frame>
      <draw:frame draw:id="id181" presentation:style-name="a791" draw:name="Google Shape;199;p33" svg:x="0.87074in" svg:y="3.89797in" svg:width="2.8166in" svg:height="1.38889in" presentation:class="subtitle" presentation:placeholder="false">
        <draw:text-box>
          <text:p text:style-name="a790" text:class-names="" text:cond-style-name=""><text:span text:style-name="a789" text:class-names=""/></text:p>
        </draw:text-box>
        <svg:title/>
        <svg:desc/>
      </draw:frame>
      <draw:custom-shape svg:x="-3.17968in" svg:y="6.68351in" svg:width="4.13321in" svg:height="5.51094in" draw:id="id182" draw:style-name="a794" draw:name="Google Shape;200;p33">
        <svg:title/>
        <svg:desc/>
        <text:p text:style-name="a793" text:class-names="" text:cond-style-name=""><text:span text:style-name="a79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presentation:notes style:page-layout-name="pageLayout2" draw:style-name="a800">
        <draw:page-thumbnail svg:x="1.25in" svg:y="0.75in" svg:width="5in" svg:height="3.75in" presentation:class="page" draw:id="id2" presentation:style-name="a795" draw:name="Google Shape;3;n">
          <svg:title/>
          <svg:desc/>
        </draw:page-thumbnail>
        <draw:frame draw:id="id3" presentation:style-name="a799" draw:name="Google Shape;4;n" svg:x="0.75in" svg:y="4.75in" svg:width="6in" svg:height="4.5in" presentation:class="notes" presentation:placeholder="false">
          <draw:text-box>
            <text:list text:style-name="a798">
              <text:list-item>
                <text:p text:style-name="a797" text:class-names="" text:cond-style-name=""><text:span text:style-name="a796" text:class-names=""/></text:p>
              </text:list-item>
            </text:list>
          </draw:text-box>
          <svg:title/>
          <svg:desc/>
        </draw:frame>
      </presentation:notes>
    </style:master-page>
    <style:master-page style:name="Master2-Layout32-cust-Title-and-three-columns-1" style:page-layout-name="pageLayout1" draw:style-name="a801">
      <draw:custom-shape svg:x="1.85406in" svg:y="-5.59121in" svg:width="6.396in" svg:height="8.528in" draw:id="id183" draw:style-name="a804" draw:name="Google Shape;202;p34">
        <svg:title/>
        <svg:desc/>
        <text:p text:style-name="a803" text:class-names="" text:cond-style-name=""><text:span text:style-name="a80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84" presentation:style-name="a807" draw:name="Google Shape;203;p34" svg:x="2.65436in" svg:y="0.7874in" svg:width="4.69127in" svg:height="1.08749in" presentation:class="title" presentation:placeholder="false">
        <draw:text-box>
          <text:p text:style-name="a806" text:class-names="" text:cond-style-name=""><text:span text:style-name="a805" text:class-names=""/></text:p>
        </draw:text-box>
        <svg:title/>
        <svg:desc/>
      </draw:frame>
      <draw:frame draw:id="id185" presentation:style-name="a810" draw:name="Google Shape;204;p34" svg:x="1.28124in" svg:y="5.26389in" svg:width="1.75in" svg:height="0.44444in" presentation:class="subtitle" presentation:placeholder="false">
        <draw:text-box>
          <text:p text:style-name="a809" text:class-names="" text:cond-style-name=""><text:span text:style-name="a808" text:class-names=""/></text:p>
        </draw:text-box>
        <svg:title/>
        <svg:desc/>
      </draw:frame>
      <draw:frame draw:id="id186" presentation:style-name="a813" draw:name="Google Shape;205;p34" svg:x="4.125in" svg:y="5.26389in" svg:width="1.75in" svg:height="0.44444in" presentation:class="subtitle" presentation:placeholder="false">
        <draw:text-box>
          <text:p text:style-name="a812" text:class-names="" text:cond-style-name=""><text:span text:style-name="a811" text:class-names=""/></text:p>
        </draw:text-box>
        <svg:title/>
        <svg:desc/>
      </draw:frame>
      <draw:frame draw:id="id187" presentation:style-name="a816" draw:name="Google Shape;206;p34" svg:x="6.96874in" svg:y="5.26389in" svg:width="1.75in" svg:height="0.44444in" presentation:class="subtitle" presentation:placeholder="false">
        <draw:text-box>
          <text:p text:style-name="a815" text:class-names="" text:cond-style-name=""><text:span text:style-name="a814" text:class-names=""/></text:p>
        </draw:text-box>
        <svg:title/>
        <svg:desc/>
      </draw:frame>
      <draw:frame draw:id="id188" presentation:style-name="a819" draw:name="Google Shape;207;p34" svg:x="4.09383in" svg:y="3.85182in" svg:width="1.81234in" svg:height="1.16667in" presentation:class="subtitle" presentation:placeholder="false">
        <draw:text-box>
          <text:p text:style-name="a818" text:class-names="" text:cond-style-name=""><text:span text:style-name="a817" text:class-names=""/></text:p>
        </draw:text-box>
        <svg:title/>
        <svg:desc/>
      </draw:frame>
      <draw:frame draw:id="id189" presentation:style-name="a822" draw:name="Google Shape;208;p34" svg:x="6.93758in" svg:y="3.85182in" svg:width="1.81234in" svg:height="1.16667in" presentation:class="subtitle" presentation:placeholder="false">
        <draw:text-box>
          <text:p text:style-name="a821" text:class-names="" text:cond-style-name=""><text:span text:style-name="a820" text:class-names=""/></text:p>
        </draw:text-box>
        <svg:title/>
        <svg:desc/>
      </draw:frame>
      <draw:frame draw:id="id190" presentation:style-name="a825" draw:name="Google Shape;209;p34" svg:x="1.25008in" svg:y="3.85182in" svg:width="1.81234in" svg:height="1.16667in" presentation:class="subtitle" presentation:placeholder="false">
        <draw:text-box>
          <text:p text:style-name="a824" text:class-names="" text:cond-style-name=""><text:span text:style-name="a823" text:class-names=""/></text:p>
        </draw:text-box>
        <svg:title/>
        <svg:desc/>
      </draw:frame>
      <presentation:notes style:page-layout-name="pageLayout2" draw:style-name="a831">
        <draw:page-thumbnail svg:x="1.25in" svg:y="0.75in" svg:width="5in" svg:height="3.75in" presentation:class="page" draw:id="id2" presentation:style-name="a826" draw:name="Google Shape;3;n">
          <svg:title/>
          <svg:desc/>
        </draw:page-thumbnail>
        <draw:frame draw:id="id3" presentation:style-name="a830" draw:name="Google Shape;4;n" svg:x="0.75in" svg:y="4.75in" svg:width="6in" svg:height="4.5in" presentation:class="notes" presentation:placeholder="false">
          <draw:text-box>
            <text:list text:style-name="a829">
              <text:list-item>
                <text:p text:style-name="a828" text:class-names="" text:cond-style-name=""><text:span text:style-name="a827" text:class-names=""/></text:p>
              </text:list-item>
            </text:list>
          </draw:text-box>
          <svg:title/>
          <svg:desc/>
        </draw:frame>
      </presentation:notes>
    </style:master-page>
    <style:master-page style:name="Master2-Layout33-cust-Title-and-list-2" style:page-layout-name="pageLayout1" draw:style-name="a832">
      <draw:frame draw:id="id191" presentation:style-name="a835" draw:name="Google Shape;211;p35" svg:x="1.67602in" svg:y="0.7874in" svg:width="6.64797in" svg:height="1.04593in" presentation:class="title" presentation:placeholder="false">
        <draw:text-box>
          <text:p text:style-name="a834" text:class-names="" text:cond-style-name=""><text:span text:style-name="a833" text:class-names=""/></text:p>
        </draw:text-box>
        <svg:title/>
        <svg:desc/>
      </draw:frame>
      <draw:frame draw:id="id192" presentation:style-name="a839" draw:name="Google Shape;212;p35" svg:x="0.84367in" svg:y="2.59722in" svg:width="4.17487in" svg:height="3.96369in" presentation:class="outline" presentation:placeholder="false">
        <draw:text-box>
          <text:list text:style-name="a838">
            <text:list-item>
              <text:p text:style-name="a837" text:class-names="" text:cond-style-name=""><text:span text:style-name="a836" text:class-names=""/></text:p>
            </text:list-item>
          </text:list>
        </draw:text-box>
        <svg:title/>
        <svg:desc/>
      </draw:frame>
      <draw:frame draw:id="id193" presentation:style-name="a843" draw:name="Google Shape;213;p35" svg:x="5.27904in" svg:y="2.59722in" svg:width="3.95308in" svg:height="3.96369in" presentation:class="outline" presentation:placeholder="false">
        <draw:text-box>
          <text:list text:style-name="a842">
            <text:list-item>
              <text:p text:style-name="a841" text:class-names="" text:cond-style-name=""><text:span text:style-name="a840" text:class-names=""/></text:p>
            </text:list-item>
          </text:list>
        </draw:text-box>
        <svg:title/>
        <svg:desc/>
      </draw:frame>
      <draw:frame draw:id="id194" presentation:style-name="a846" draw:name="Google Shape;214;p35" svg:x="0.84367in" svg:y="2.09948in" svg:width="8.36909in" svg:height="0.51094in" presentation:class="subtitle" presentation:placeholder="false">
        <draw:text-box>
          <text:p text:style-name="a845" text:class-names="" text:cond-style-name=""><text:span text:style-name="a844" text:class-names=""/></text:p>
        </draw:text-box>
        <svg:title/>
        <svg:desc/>
      </draw:frame>
      <presentation:notes style:page-layout-name="pageLayout2" draw:style-name="a852">
        <draw:page-thumbnail svg:x="1.25in" svg:y="0.75in" svg:width="5in" svg:height="3.75in" presentation:class="page" draw:id="id2" presentation:style-name="a847" draw:name="Google Shape;3;n">
          <svg:title/>
          <svg:desc/>
        </draw:page-thumbnail>
        <draw:frame draw:id="id3" presentation:style-name="a851" draw:name="Google Shape;4;n" svg:x="0.75in" svg:y="4.75in" svg:width="6in" svg:height="4.5in" presentation:class="notes" presentation:placeholder="false">
          <draw:text-box>
            <text:list text:style-name="a850">
              <text:list-item>
                <text:p text:style-name="a849" text:class-names="" text:cond-style-name=""><text:span text:style-name="a848" text:class-names=""/></text:p>
              </text:list-item>
            </text:list>
          </draw:text-box>
          <svg:title/>
          <svg:desc/>
        </draw:frame>
      </presentation:notes>
    </style:master-page>
    <style:master-page style:name="Master2-Layout34-cust-Background" style:page-layout-name="pageLayout1" draw:style-name="a853">
      <presentation:notes style:page-layout-name="pageLayout2" draw:style-name="a859">
        <draw:page-thumbnail svg:x="1.25in" svg:y="0.75in" svg:width="5in" svg:height="3.75in" presentation:class="page" draw:id="id2" presentation:style-name="a854" draw:name="Google Shape;3;n">
          <svg:title/>
          <svg:desc/>
        </draw:page-thumbnail>
        <draw:frame draw:id="id3" presentation:style-name="a858" draw:name="Google Shape;4;n" svg:x="0.75in" svg:y="4.75in" svg:width="6in" svg:height="4.5in" presentation:class="notes" presentation:placeholder="false">
          <draw:text-box>
            <text:list text:style-name="a857">
              <text:list-item>
                <text:p text:style-name="a856" text:class-names="" text:cond-style-name=""><text:span text:style-name="a855" text:class-names=""/></text:p>
              </text:list-item>
            </text:list>
          </draw:text-box>
          <svg:title/>
          <svg:desc/>
        </draw:frame>
      </presentation:notes>
    </style:master-page>
    <style:master-page style:name="Master2-Layout35-cust-Background-2" style:page-layout-name="pageLayout1" draw:style-name="a860">
      <draw:custom-shape svg:x="-0.13742in" svg:y="-0.6881in" svg:width="10.27483in" svg:height="9.09551in" draw:id="id195" draw:style-name="a863" draw:name="Google Shape;218;p38">
        <svg:title/>
        <svg:desc/>
        <text:p text:style-name="a862" text:class-names="" text:cond-style-name=""><text:span text:style-name="a861"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869">
        <draw:page-thumbnail svg:x="1.25in" svg:y="0.75in" svg:width="5in" svg:height="3.75in" presentation:class="page" draw:id="id2" presentation:style-name="a864" draw:name="Google Shape;3;n">
          <svg:title/>
          <svg:desc/>
        </draw:page-thumbnail>
        <draw:frame draw:id="id3" presentation:style-name="a868" draw:name="Google Shape;4;n" svg:x="0.75in" svg:y="4.75in" svg:width="6in" svg:height="4.5in" presentation:class="notes" presentation:placeholder="false">
          <draw:text-box>
            <text:list text:style-name="a867">
              <text:list-item>
                <text:p text:style-name="a866" text:class-names="" text:cond-style-name=""><text:span text:style-name="a865" text:class-names=""/></text:p>
              </text:list-item>
            </text:list>
          </draw:text-box>
          <svg:title/>
          <svg:desc/>
        </draw:frame>
      </presentation:notes>
    </style:master-page>
    <style:master-page style:name="Master2-Layout36-cust-Background-3" style:page-layout-name="pageLayout1" draw:style-name="a870">
      <draw:g draw:name="Google Shape;220;p39" draw:id="id196">
        <svg:title/>
        <svg:desc/>
        <draw:custom-shape svg:x="0.06694in" svg:y="-0.10747in" svg:width="6.66458in" svg:height="8.8861in" draw:id="id197" draw:style-name="a873" draw:name="Google Shape;221;p39">
          <svg:title/>
          <svg:desc/>
          <text:p text:style-name="a872" text:class-names="" text:cond-style-name=""><text:span text:style-name="a87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98" draw:style-name="a876" draw:name="Google Shape;222;p39">
          <svg:title/>
          <svg:desc/>
          <text:p text:style-name="a875" text:class-names="" text:cond-style-name=""><text:span text:style-name="a87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882">
        <draw:page-thumbnail svg:x="1.25in" svg:y="0.75in" svg:width="5in" svg:height="3.75in" presentation:class="page" draw:id="id2" presentation:style-name="a877" draw:name="Google Shape;3;n">
          <svg:title/>
          <svg:desc/>
        </draw:page-thumbnail>
        <draw:frame draw:id="id3" presentation:style-name="a881" draw:name="Google Shape;4;n" svg:x="0.75in" svg:y="4.75in" svg:width="6in" svg:height="4.5in" presentation:class="notes" presentation:placeholder="false">
          <draw:text-box>
            <text:list text:style-name="a880">
              <text:list-item>
                <text:p text:style-name="a879" text:class-names="" text:cond-style-name=""><text:span text:style-name="a878" text:class-names=""/></text:p>
              </text:list-item>
            </text:list>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Orief Presentation</dc:title>
    <meta:initial-creator>user</meta:initial-creator>
    <dc:creator>user</dc:creator>
    <dc:date>2021-04-15T02:04:02Z</dc:date>
    <meta:editing-cycles>225</meta:editing-cycles>
    <meta:editing-duration>PT81615S</meta:editing-duration>
    <meta:document-statistic meta:paragraph-count="154" meta:word-count="852"/>
  </office:meta>
</office:document-meta>
</file>