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g" manifest:media-type="image/jpeg"/>
  <manifest:file-entry manifest:full-path="media/image2.jpe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emf" manifest:media-type=""/>
  <manifest:file-entry manifest:full-path="media/image11.emf" manifest:media-type=""/>
  <manifest:file-entry manifest:full-path="media/image12.emf" manifest:media-type="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g" manifest:media-type="image/jpeg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png" manifest:media-type="image/png"/>
  <manifest:file-entry manifest:full-path="media/image29.png" manifest:media-type="image/png"/>
  <manifest:file-entry manifest:full-path="media/image30.emf" manifest:media-type="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able-cell" style:name="a154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4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true"/>
    </style:style>
    <style:style style:family="text" style:name="a154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44">
      <style:paragraph-properties fo:text-align="center" fo:margin-bottom="0in"/>
    </style:style>
    <style:style style:family="table-cell" style:name="a154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47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54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49">
      <style:paragraph-properties fo:text-align="center" fo:margin-bottom="0in"/>
    </style:style>
    <style:style style:family="paragraph" style:name="a2200">
      <style:paragraph-properties fo:line-height="15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203">
      <style:graphic-properties draw:fill="none" draw:stroke="solid" svg:stroke-width="0.01389in" svg:stroke-color="#000000" svg:stroke-opacity="100%"/>
    </style:style>
    <style:style style:family="presentation" style:name="a2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55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552">
      <style:table-row-properties style:row-height="0.47404in"/>
    </style:style>
    <style:style style:family="text" style:name="a1553">
      <style:text-properties fo:font-size="0.38889in" style:font-size-asian="0.38889in" style:font-size-complex="0.38889in" style:language-asian="zh" style:country-asian="TW" style:letter-kerning="false"/>
    </style:style>
    <style:style style:family="text" style:name="a155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555">
      <style:paragraph-properties fo:text-align="center" fo:margin-bottom="0in"/>
    </style:style>
    <style:style style:family="table-cell" style:name="a155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58">
      <style:text-properties fo:font-family="Calibri" style:font-family-asian="微軟正黑體" style:font-family-generic-asian="swiss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5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drawing-page" style:name="a221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0">
      <style:paragraph-properties fo:text-align="center" fo:margin-bottom="0in"/>
    </style:style>
    <style:style style:family="table-cell" style:name="a156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63">
      <style:text-properties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6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65">
      <style:paragraph-properties fo:text-align="center" fo:margin-bottom="0in"/>
    </style:style>
    <style:style style:family="table-cell" style:name="a156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68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56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text" style:name="a2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5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9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0">
      <style:paragraph-properties fo:text-align="center" fo:margin-bottom="0in"/>
    </style:style>
    <style:style style:family="table-cell" style:name="a157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573">
      <style:table-row-properties style:row-height="0.47404in"/>
    </style:style>
    <style:style style:family="text" style:name="a1574">
      <style:text-properties fo:font-size="0.38889in" style:font-size-asian="0.38889in" style:font-size-complex="0.38889in" fo:language="en" style:language-asian="zh" fo:country="US" style:country-asian="TW" style:letter-kerning="false"/>
    </style:style>
    <style:style style:family="text" style:name="a1575">
      <style:text-properties fo:font-size="0.38889in" style:font-size-asian="0.38889in" style:font-size-complex="0.38889in" style:language-asian="zh" style:country-asian="TW" style:letter-kerning="false"/>
    </style:style>
    <style:style style:family="text" style:name="a157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577">
      <style:paragraph-properties fo:text-align="center" fo:margin-bottom="0in"/>
    </style:style>
    <style:style style:family="table-cell" style:name="a157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5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font-family="Calibri" style:font-family-asian="微軟正黑體" style:font-family-generic-asian="swiss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8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82">
      <style:paragraph-properties fo:text-align="center" fo:margin-bottom="0in"/>
    </style:style>
    <style:style style:family="table-cell" style:name="a158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85">
      <style:text-properties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8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87">
      <style:paragraph-properties fo:text-align="center" fo:margin-bottom="0in"/>
    </style:style>
    <style:style style:family="table-cell" style:name="a158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1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4167in" style:font-size-asian="0.54167in" style:font-size-complex="0.54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4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4167in" style:font-size-asian="0.54167in" style:font-size-complex="0.54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7">
      <style:paragraph-properties fo:line-height="80%" fo:text-align="left" style:tab-stop-distance="1in" fo:margin-left="0.05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4167in" style:font-size-asian="0.54167in" style:font-size-complex="0.54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0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59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92">
      <style:paragraph-properties fo:text-align="center" fo:margin-bottom="0in"/>
    </style:style>
    <style:style style:family="table-cell" style:name="a159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595">
      <style:table-row-properties style:row-height="0.47404in"/>
    </style:style>
    <style:style style:family="text" style:name="a1596">
      <style:text-properties fo:font-size="0.38889in" style:font-size-asian="0.38889in" style:font-size-complex="0.38889in" style:language-asian="zh" style:country-asian="TW" style:letter-kerning="false"/>
    </style:style>
    <style:style style:family="text" style:name="a159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598">
      <style:paragraph-properties fo:text-align="center" fo:margin-bottom="0in"/>
    </style:style>
    <style:style style:family="text" style:name="a22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54167in" style:font-size-asian="0.54167in" style:font-size-complex="0.54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1">
      <style:paragraph-properties fo:line-height="80%" fo:text-align="left" style:tab-stop-distance="1in" fo:margin-left="0.05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4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57" style:parent-style-name="Graphics">
      <style:graphic-properties draw:fill="none" draw:stroke="none"/>
    </style:style>
    <style:style style:family="paragraph" style:name="a1805">
      <style:paragraph-properties fo:line-height="14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8">
      <style:graphic-properties draw:fill="none" draw:stroke="solid" svg:stroke-width="0.01389in" svg:stroke-color="#000000" svg:stroke-opacity="100%"/>
    </style:style>
    <style:style style:family="presentation" style:name="a22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8">
      <style:paragraph-properties fo:line-height="14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11">
      <style:paragraph-properties fo:line-height="14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26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6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14">
      <style:graphic-properties draw:fill="none" draw:stroke="solid" svg:stroke-width="0.01389in" svg:stroke-color="#000000" svg:stroke-opacity="100%"/>
    </style:style>
    <style:style style:family="text" style:name="a226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8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2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7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2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6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6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67">
      <style:graphic-properties draw:fill="none" fo:clip="rect(0.87958in, 0in, 0.87958in, 0in)" draw:stroke="none"/>
    </style:style>
    <style:style style:family="presentation" style:name="a868">
      <style:graphic-properties draw:fill="none" fo:clip="rect(0in, 1.26069in, 0in, 1.26069in)" draw:stroke="none"/>
    </style:style>
    <style:style style:family="presentation" style:name="a869">
      <style:graphic-properties draw:fill="none" fo:clip="rect(0in, 1.8208in, 0in, 1.8208in)" draw:stroke="none"/>
    </style:style>
    <style:style style:family="text" style:name="a2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1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5">
      <style:text-properties fo:font-variant="normal" fo:text-transform="none" fo:color="#9d22e2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4">
      <style:paragraph-properties fo:line-height="14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8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9">
      <style:paragraph-properties fo:line-height="14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50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0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87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size="0.44444in" style:font-size-asian="0.44444in" style:font-size-complex="0.44444in" style:language-asian="zh" style:country-asian="TW" style:letter-kerning="false"/>
    </style:style>
    <style:style style:family="text" style:name="a8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3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paragraph" style:name="a1004">
      <style:paragraph-properties fo:text-align="center" fo:margin-bottom="0in"/>
    </style:style>
    <style:style style:family="table-cell" style:name="a100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007">
      <style:table-row-properties style:row-height="0.70579in"/>
    </style:style>
    <style:style style:family="text" style:name="a1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8">
      <style:text-properties fo:font-size="0.44444in" style:font-size-asian="0.44444in" style:font-size-complex="0.44444in" style:language-asian="zh" style:country-asian="TW" style:letter-kerning="false"/>
    </style:style>
    <style:style style:family="text" style:name="a18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9">
      <style:text-properties fo:font-size="0.44444in" style:font-size-asian="0.44444in" style:font-size-complex="0.44444in" style:language-asian="zh" style:country-asian="TW" style:letter-kerning="false"/>
    </style:style>
    <style:style style:family="text" style:name="a18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5">
      <style:paragraph-properties fo:line-height="14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1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513">
      <style:table-properties style:writing-mode="lr-tb"/>
    </style:style>
    <style:style style:family="table-column" style:name="a2514">
      <style:table-column-properties style:column-width="1.81718in"/>
    </style:style>
    <style:style style:family="table-column" style:name="a2515">
      <style:table-column-properties style:column-width="1.2505in"/>
    </style:style>
    <style:style style:family="table-column" style:name="a2516">
      <style:table-column-properties style:column-width="2.23645in"/>
    </style:style>
    <style:style style:family="table-column" style:name="a2517">
      <style:table-column-properties style:column-width="2.04795in"/>
    </style:style>
    <style:style style:family="table-column" style:name="a2518">
      <style:table-column-properties style:column-width="3.93883in"/>
    </style:style>
    <style:style style:family="table-row" style:name="a2519">
      <style:table-row-properties style:row-height="0.72087in"/>
    </style:style>
    <style:style style:family="text" style:name="a88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55556in" style:font-size-asian="0.55556in" style:font-size-complex="0.55556in" fo:letter-spacing="-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33333in" style:font-size-asian="0.33333in" style:font-size-complex="0.33333in" fo:letter-spacing="0.00694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resentation" style:name="a88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11">
      <style:paragraph-properties fo:text-align="center" fo:margin-bottom="0in"/>
    </style:style>
    <style:style style:family="text" style:name="a8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1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14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015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016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1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8">
      <style:paragraph-properties fo:text-align="center" fo:margin-bottom="0in"/>
    </style:style>
    <style:style style:family="paragraph" style:name="a1862">
      <style:paragraph-properties fo:line-height="14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5">
      <style:paragraph-properties fo:line-height="140%" fo:text-align="left" style:tab-stop-distance="1in" fo:margin-left="0.65in" fo:margin-right="0in" fo:text-indent="-0.2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8">
      <style:paragraph-properties fo:line-height="8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0">
      <style:text-properties fo:color="#000000" fo:font-size="0.33333in" style:font-size-asian="0.33333in" style:font-size-complex="0.33333in" fo:language="en" fo:country="US" style:letter-kerning="true"/>
    </style:style>
    <style:style style:family="text" style:name="a2521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22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23">
      <style:paragraph-properties fo:line-height="0.25in" fo:text-align="center" fo:margin-bottom="0in"/>
    </style:style>
    <style:style style:family="table-cell" style:name="a252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26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27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28">
      <style:paragraph-properties fo:line-height="0.25in" fo:text-align="center" fo:margin-bottom="0in"/>
    </style:style>
    <style:style style:family="paragraph" style:name="a8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1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5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2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8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文鼎細圓" style:font-family-asian="文鼎細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1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paragraph" style:name="a8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graphic" style:name="a899">
      <style:graphic-properties fo:wrap-option="wrap" fo:padding-top="0.05in" fo:padding-bottom="0.05in" fo:padding-left="0.1in" fo:padding-right="0.1in" draw:textarea-vertical-align="middle" draw:textarea-horizontal-align="center" draw:fill="solid" draw:fill-color="#7f4f00" draw:opacity="100%" draw:stroke="solid" svg:stroke-width="0.01389in" svg:stroke-color="#ebf6c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023">
      <style:paragraph-properties fo:text-align="center" fo:margin-bottom="0in"/>
    </style:style>
    <style:style style:family="table-cell" style:name="a102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26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8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paragraph" style:name="a1871">
      <style:paragraph-properties fo:line-height="8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8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2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18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4">
      <style:paragraph-properties fo:line-height="80%" fo:text-align="left" style:tab-stop-distance="1in" fo:margin-left="0.05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877">
      <style:graphic-properties draw:fill="none" draw:stroke="solid" svg:stroke-width="0.01389in" svg:stroke-color="#000000" svg:stroke-opacity="100%"/>
    </style:style>
    <style:style style:family="presentation" style:name="a18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530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31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32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33">
      <style:paragraph-properties fo:line-height="0.25in" fo:text-align="center" fo:margin-bottom="0in"/>
    </style:style>
    <style:style style:family="table-cell" style:name="a253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36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37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38">
      <style:paragraph-properties fo:line-height="0.25in" fo:text-align="center" fo:margin-bottom="0in"/>
    </style:style>
    <style:style style:family="paragraph" style:name="a1030">
      <style:paragraph-properties fo:text-align="center" fo:margin-bottom="0in"/>
    </style:style>
    <style:style style:family="table-cell" style:name="a103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33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34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035">
      <style:paragraph-properties fo:text-align="center" fo:margin-bottom="0in"/>
    </style:style>
    <style:style style:family="text" style:name="a18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7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paragraph" style:name="a18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8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graphic" style:name="a18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39">
      <style:paragraph-properties fo:text-align="center" fo:margin-bottom="0in"/>
    </style:style>
    <style:style style:family="drawing-page" style:name="a18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88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8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540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41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anguage="en" style:language-asian="zh" fo:country="US" style:country-asian="TW" style:letter-kerning="true"/>
    </style:style>
    <style:style style:family="paragraph" style:name="a2542">
      <style:paragraph-properties fo:line-height="0.25in" fo:text-align="center" fo:margin-bottom="0in"/>
    </style:style>
    <style:style style:family="text" style:name="a2544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45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46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47">
      <style:paragraph-properties fo:line-height="0.25in" fo:text-align="center" fo:margin-bottom="0in"/>
    </style:style>
    <style:style style:family="table-cell" style:name="a2549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1041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42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043">
      <style:paragraph-properties fo:text-align="center" fo:margin-bottom="0in"/>
    </style:style>
    <style:style style:family="text" style:name="a1045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46">
      <style:text-properties fo:color="#ff0000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89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text-align="center" fo:margin-bottom="0in"/>
    </style:style>
    <style:style style:family="text" style:name="a1891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9">
      <style:text-properties fo:color="#ff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paragraph" style:name="a189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550">
      <style:table-row-properties style:row-height="1.38647in"/>
    </style:style>
    <style:style style:family="text" style:name="a2551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552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anguage="en" style:language-asian="zh" fo:country="US" style:country-asian="TW" fo:font-weight="normal" style:font-weight-asian="normal" style:font-weight-complex="normal" style:letter-kerning="true"/>
    </style:style>
    <style:style style:family="text" style:name="a2553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554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anguage="en" style:language-asian="zh" fo:country="US" style:country-asian="TW" fo:font-weight="normal" style:font-weight-asian="normal" style:font-weight-complex="normal" style:letter-kerning="true"/>
    </style:style>
    <style:style style:family="text" style:name="a2555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paragraph" style:name="a2556">
      <style:paragraph-properties fo:line-height="0.25in" fo:text-align="center" fo:margin-bottom="0in"/>
    </style:style>
    <style:style style:family="text" style:name="a2558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paragraph" style:name="a2559">
      <style:paragraph-properties fo:line-height="0.25in" fo:text-align="center" fo:margin-bottom="0in"/>
    </style:style>
    <style:style style:family="text" style:name="a1050">
      <style:text-properties fo:color="#ff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051">
      <style:paragraph-properties fo:text-align="center" fo:margin-bottom="0in"/>
    </style:style>
    <style:style style:family="table-cell" style:name="a105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054">
      <style:table-row-properties style:row-height="0.70579in"/>
    </style:style>
    <style:style style:family="text" style:name="a1055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056">
      <style:text-properties fo:font-size="0.44444in" style:font-size-asian="0.44444in" style:font-size-complex="0.44444in" style:language-asian="zh" style:country-asian="TW" style:letter-kerning="false"/>
    </style:style>
    <style:style style:family="text" style:name="a1057">
      <style:text-properties fo:font-size="0.44444in" style:font-size-asian="0.44444in" style:font-size-complex="0.44444in" style:language-asian="zh" style:country-asian="TW" style:letter-kerning="false"/>
    </style:style>
    <style:style style:family="text" style:name="a105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059">
      <style:paragraph-properties fo:text-align="center" fo:margin-bottom="0in"/>
    </style:style>
    <style:style style:family="text" style:name="a2561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562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text" style:name="a2563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56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paragraph" style:name="a2565">
      <style:paragraph-properties fo:line-height="0.25in" fo:text-align="center" fo:margin-bottom="0in"/>
    </style:style>
    <style:style style:family="table-cell" style:name="a256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68">
      <style:text-properties fo:color="#000000" fo:font-size="0.33333in" style:font-size-asian="0.33333in" style:font-size-complex="0.33333in" fo:language="en" fo:country="US" style:letter-kerning="true"/>
    </style:style>
    <style:style style:family="paragraph" style:name="a2569">
      <style:paragraph-properties fo:line-height="0.25in" fo:text-align="center" fo:margin-bottom="0in"/>
    </style:style>
    <style:style style:family="table-cell" style:name="a106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62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063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06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065">
      <style:paragraph-properties fo:text-align="center" fo:margin-bottom="0in"/>
    </style:style>
    <style:style style:family="table-cell" style:name="a106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68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06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2571">
      <style:text-properties fo:color="#000000" fo:font-size="0.33333in" style:font-size-asian="0.33333in" style:font-size-complex="0.33333in" fo:language="en" fo:country="US" style:letter-kerning="true"/>
    </style:style>
    <style:style style:family="paragraph" style:name="a2572">
      <style:paragraph-properties fo:line-height="0.25in" fo:text-align="center" fo:margin-bottom="0in"/>
    </style:style>
    <style:style style:family="text" style:name="a2574">
      <style:text-properties fo:color="#000000" fo:font-size="0.33333in" style:font-size-asian="0.33333in" style:font-size-complex="0.33333in" fo:language="en" fo:country="US" style:letter-kerning="true"/>
    </style:style>
    <style:style style:family="text" style:name="a2575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76">
      <style:paragraph-properties fo:line-height="0.25in" fo:text-align="center" fo:margin-bottom="0in"/>
    </style:style>
    <style:style style:family="table-cell" style:name="a257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79">
      <style:text-properties fo:color="#000000" fo:font-size="0.33333in" style:font-size-asian="0.33333in" style:font-size-complex="0.33333in" fo:language="en" fo:country="US" style:letter-kerning="true"/>
    </style:style>
    <style:style style:family="paragraph" style:name="a1070">
      <style:paragraph-properties fo:text-align="center" fo:margin-bottom="0in"/>
    </style:style>
    <style:style style:family="table-cell" style:name="a107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73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74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075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7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077">
      <style:paragraph-properties fo:text-align="center" fo:margin-bottom="0in"/>
    </style:style>
    <style:style style:family="table-cell" style:name="a107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580">
      <style:text-properties fo:color="#00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style:letter-kerning="true"/>
    </style:style>
    <style:style style:family="text" style:name="a2581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82">
      <style:paragraph-properties fo:line-height="0.25in" fo:text-align="center" fo:margin-bottom="0in"/>
    </style:style>
    <style:style style:family="table-cell" style:name="a258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58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style:language-asian="zh" fo:country="US" style:country-asian="TW" style:letter-kerning="true"/>
    </style:style>
    <style:style style:family="text" style:name="a258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587">
      <style:paragraph-properties fo:line-height="0.25in" fo:text-align="center" fo:margin-bottom="0in"/>
    </style:style>
    <style:style style:family="table-cell" style:name="a258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1080">
      <style:table-row-properties style:row-height="0.70579in"/>
    </style:style>
    <style:style style:family="text" style:name="a1081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082">
      <style:text-properties fo:font-size="0.44444in" style:font-size-asian="0.44444in" style:font-size-complex="0.44444in" style:language-asian="zh" style:country-asian="TW" style:letter-kerning="false"/>
    </style:style>
    <style:style style:family="text" style:name="a1083">
      <style:text-properties fo:font-size="0.44444in" style:font-size-asian="0.44444in" style:font-size-complex="0.44444in" style:language-asian="zh" style:country-asian="TW" style:letter-kerning="false"/>
    </style:style>
    <style:style style:family="text" style:name="a108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085">
      <style:paragraph-properties fo:text-align="center" fo:margin-bottom="0in"/>
    </style:style>
    <style:style style:family="table-cell" style:name="a108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88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08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2590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2591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2592">
      <style:paragraph-properties fo:line-height="0.25in" fo:text-align="center" fo:margin-bottom="0in"/>
    </style:style>
    <style:style style:family="table-cell" style:name="a259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2595">
      <style:table-row-properties style:row-height="1.57423in"/>
    </style:style>
    <style:style style:family="text" style:name="a2596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597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anguage="en" style:language-asian="zh" fo:country="US" style:country-asian="TW" fo:font-weight="normal" style:font-weight-asian="normal" style:font-weight-complex="normal" style:letter-kerning="true"/>
    </style:style>
    <style:style style:family="text" style:name="a2598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599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anguage="en" style:language-asian="zh" fo:country="US" style:country-asian="TW" fo:font-weight="normal" style:font-weight-asian="normal" style:font-weight-complex="normal" style:letter-kerning="true"/>
    </style:style>
    <style:style style:family="text" style:name="a280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0">
      <style:paragraph-properties fo:text-align="center" fo:margin-bottom="0in"/>
    </style:style>
    <style:style style:family="presentation" style:name="a280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0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80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paragraph" style:name="a280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resentation" style:name="a280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95">
      <style:paragraph-properties fo:text-align="center" fo:margin-bottom="0in"/>
    </style:style>
    <style:style style:family="presentation" style:name="a2808">
      <style:graphic-properties draw:fill="none" fo:clip="rect(0.26773in, 0in, 0.26773in, 0in)" draw:stroke="none"/>
    </style:style>
    <style:style style:family="table-cell" style:name="a109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98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099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paragraph" style:name="a1300">
      <style:paragraph-properties fo:text-align="center" fo:margin-bottom="0in"/>
    </style:style>
    <style:style style:family="table-cell" style:name="a130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03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304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05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30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07">
      <style:paragraph-properties fo:text-align="center" fo:margin-bottom="0in"/>
    </style:style>
    <style:style style:family="table-cell" style:name="a130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310">
      <style:table-row-properties style:row-height="0.70579in"/>
    </style:style>
    <style:style style:family="text" style:name="a1311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312">
      <style:text-properties fo:font-size="0.44444in" style:font-size-asian="0.44444in" style:font-size-complex="0.44444in" style:language-asian="zh" style:country-asian="TW" style:letter-kerning="false"/>
    </style:style>
    <style:style style:family="text" style:name="a131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314">
      <style:paragraph-properties fo:text-align="center" fo:margin-bottom="0in"/>
    </style:style>
    <style:style style:family="table-cell" style:name="a13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17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1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19">
      <style:paragraph-properties fo:text-align="center" fo:margin-bottom="0in"/>
    </style:style>
    <style:style style:family="table-cell" style:name="a132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22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2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24">
      <style:paragraph-properties fo:text-align="center" fo:margin-bottom="0in"/>
    </style:style>
    <style:style style:family="table-cell" style:name="a132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27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328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29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33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31">
      <style:paragraph-properties fo:text-align="center" fo:margin-bottom="0in"/>
    </style:style>
    <style:style style:family="table-cell" style:name="a133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334">
      <style:table-row-properties style:row-height="0.70579in"/>
    </style:style>
    <style:style style:family="text" style:name="a1335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336">
      <style:text-properties fo:font-size="0.44444in" style:font-size-asian="0.44444in" style:font-size-complex="0.44444in" style:language-asian="zh" style:country-asian="TW" style:letter-kerning="false"/>
    </style:style>
    <style:style style:family="text" style:name="a133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338">
      <style:paragraph-properties fo:text-align="center" fo:margin-bottom="0in"/>
    </style:style>
    <style:style style:family="table-cell" style:name="a134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41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342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4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44">
      <style:paragraph-properties fo:text-align="center" fo:margin-bottom="0in"/>
    </style:style>
    <style:style style:family="table-cell" style:name="a134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47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4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49">
      <style:paragraph-properties fo:text-align="center" fo:margin-bottom="0in"/>
    </style:style>
    <style:style style:family="presentation" style:name="a2000">
      <style:graphic-properties draw:fill="none" draw:stroke="solid" svg:stroke-width="0.01389in" svg:stroke-color="#000000" svg:stroke-opacity="100%"/>
    </style:style>
    <style:style style:family="presentation" style:name="a20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00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0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5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52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353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354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35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356">
      <style:paragraph-properties fo:text-align="center" fo:margin-bottom="0in"/>
    </style:style>
    <style:style style:family="table-cell" style:name="a135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359">
      <style:table-row-properties style:row-height="1.41157in"/>
    </style:style>
    <style:style style:family="text" style:name="a201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1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2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1361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136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fo:language="en" style:language-asian="zh" fo:country="US" style:country-asian="TW" style:letter-kerning="true"/>
    </style:style>
    <style:style style:family="text" style:name="a136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364">
      <style:paragraph-properties fo:text-align="center" fo:margin-bottom="0in"/>
    </style:style>
    <style:style style:family="table-cell" style:name="a136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9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0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4">
      <style:paragraph-properties fo:line-height="90%" fo:text-align="justify" fo:text-align-last="star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0" style:parent-style-name="Graphics">
      <style:graphic-properties draw:fill="none" fo:clip="rect(0in, 0in, 0in, 0in)" draw:stroke="none"/>
    </style:style>
    <style:style style:family="presentation" style:name="a1371">
      <style:graphic-properties draw:fill="none" draw:stroke="solid" svg:stroke-width="0.01389in" svg:stroke-color="#000000" svg:stroke-opacity="100%"/>
    </style:style>
    <style:style style:family="presentation" style:name="a1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78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7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0">
      <style:paragraph-properties fo:line-height="90%" fo:text-align="justify" fo:text-align-last="star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2">
      <style:paragraph-properties fo:line-height="90%" fo:text-align="justify" fo:text-align-last="star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8">
      <style:paragraph-properties fo:line-height="90%" fo:text-align="justify" fo:text-align-last="star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5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able" style:name="a1396">
      <style:table-properties style:writing-mode="lr-tb"/>
    </style:style>
    <style:style style:family="table-column" style:name="a1397">
      <style:table-column-properties style:column-width="3.26433in"/>
    </style:style>
    <style:style style:family="table-column" style:name="a1398">
      <style:table-column-properties style:column-width="1.65857in"/>
    </style:style>
    <style:style style:family="table-column" style:name="a1399">
      <style:table-column-properties style:column-width="2.47221in"/>
    </style:style>
    <style:style style:family="text" style:name="a20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1">
      <style:paragraph-properties fo:line-height="15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0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resentation" style:name="a20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01">
      <style:text-properties fo:font-size="0.38889in" style:font-size-asian="0.38889in" style:font-size-complex="0.38889in" fo:language="en" fo:country="US" fo:font-weight="bold" style:font-weight-asian="bold" style:font-weight-complex="bold" style:letter-kerning="false"/>
    </style:style>
    <style:style style:family="presentation" style:name="a2054">
      <style:graphic-properties draw:fill="none" draw:stroke="solid" svg:stroke-width="0.01389in" svg:stroke-color="#000000" svg:stroke-opacity="100%"/>
    </style:style>
    <style:style style:family="text" style:name="a1602">
      <style:text-properties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presentation" style:name="a20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text" style:name="a20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4">
      <style:paragraph-properties fo:text-align="center" fo:margin-bottom="0in"/>
    </style:style>
    <style:style style:family="text" style:name="a20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0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graphic" style:name="a20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7">
      <style:text-properties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60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609">
      <style:paragraph-properties fo:text-align="center" fo:margin-bottom="0in"/>
    </style:style>
    <style:style style:family="drawing-page" style:name="a20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06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6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1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06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2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206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206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4">
      <style:paragraph-properties fo:text-align="center" fo:margin-bottom="0in"/>
    </style:style>
    <style:style style:family="presentation" style:name="a20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617">
      <style:table-row-properties style:row-height="0.94807in"/>
    </style:style>
    <style:style style:family="text" style:name="a161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1619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20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2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2">
      <style:paragraph-properties fo:text-align="center" fo:margin-bottom="0in"/>
    </style:style>
    <style:style style:family="text" style:name="a2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2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graphic" style:name="a1625" style:parent-style-name="Graphics">
      <style:graphic-properties draw:fill="none" fo:clip="rect(0in, 0in, 0in, 0in)" draw:stroke="none"/>
    </style:style>
    <style:style style:family="text" style:name="a2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26">
      <style:graphic-properties draw:fill="none" draw:stroke="solid" svg:stroke-width="0.01389in" svg:stroke-color="#000000" svg:stroke-opacity="100%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3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8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4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5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6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0">
      <style:paragraph-properties fo:line-height="90%" fo:text-align="center" style:tab-stop-distance="1in" fo:margin-left="0.05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93">
      <style:graphic-properties draw:fill="none" draw:stroke="solid" svg:stroke-width="0.01389in" svg:stroke-color="#000000" svg:stroke-opacity="100%"/>
    </style:style>
    <style:style style:family="paragraph" style:name="a164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9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4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07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graphic" style:name="a2308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graphic" style:name="a2309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16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3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7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10">
      <style:graphic-properties draw:fill="none" draw:stroke="solid" svg:stroke-width="0.01389in" svg:stroke-color="#000000" svg:stroke-opacity="100%"/>
    </style:style>
    <style:style style:family="presentation" style:name="a2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31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1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1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9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0">
      <style:graphic-properties draw:fill="none" draw:stroke="solid" svg:stroke-width="0.01389in" svg:stroke-color="#000000" svg:stroke-opacity="100%"/>
    </style:style>
    <style:style style:family="text" style:name="a16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2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5">
      <style:paragraph-properties fo:line-height="150%" fo:text-align="left" style:tab-stop-distance="1in" fo:margin-left="0.3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907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78" style:parent-style-name="Graphics">
      <style:graphic-properties draw:fill="none" draw:stroke="none"/>
    </style:style>
    <style:style style:family="text" style:name="a9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79">
      <style:graphic-properties draw:fill="none" draw:stroke="solid" svg:stroke-width="0.01389in" svg:stroke-color="#000000" svg:stroke-opacity="100%"/>
    </style:style>
    <style:style style:family="paragraph" style:name="a9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4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4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5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8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6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1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22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3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6">
      <style:paragraph-properties fo:line-height="150%" fo:text-align="left" style:tab-stop-distance="1in" fo:margin-left="0.3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0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3">
      <style:text-properties fo:font-variant="normal" fo:text-transform="none" fo:color="#9d22e2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6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5">
      <style:paragraph-properties fo:line-height="100%" fo:text-align="left" style:tab-stop-distance="1in" fo:margin-left="0.65in" fo:margin-right="0in" fo:text-indent="-0.2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9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9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62" style:parent-style-name="Graphics">
      <style:graphic-properties draw:fill="none" draw:stroke="none" draw:shadow="visible" draw:shadow-offset-x="0in" draw:shadow-offset-y="0in" draw:shadow-color="#000000" draw:shadow-opacity="70%"/>
    </style:style>
    <style:style style:family="text" style:name="a1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63" style:parent-style-name="Graphics">
      <style:graphic-properties draw:fill="none" draw:stroke="none" draw:shadow="visible" draw:shadow-offset-x="0in" draw:shadow-offset-y="0in" draw:shadow-color="#000000" draw:shadow-opacity="70%"/>
    </style:style>
    <style:style style:family="text" style:name="a1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64" style:parent-style-name="Graphics">
      <style:graphic-properties draw:fill="none" draw:stroke="none" draw:shadow="visible" draw:shadow-offset-x="0in" draw:shadow-offset-y="0in" draw:shadow-color="#000000" draw:shadow-opacity="70%"/>
    </style:style>
    <style:style style:family="text" style:name="a1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5">
      <style:graphic-properties draw:fill="none" draw:stroke="solid" svg:stroke-width="0.01389in" svg:stroke-color="#000000" svg:stroke-opacity="100%"/>
    </style:style>
    <style:style style:family="paragraph" style:name="a1914">
      <style:paragraph-properties fo:line-height="100%" fo:text-align="left" style:tab-stop-distance="1in" fo:margin-left="0.65in" fo:margin-right="0in" fo:text-indent="-0.2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7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928">
      <style:paragraph-properties fo:line-height="100%" fo:text-align="left" style:tab-stop-distance="1in" fo:margin-left="0.65in" fo:margin-right="0in" fo:text-indent="-0.2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0">
      <style:graphic-properties fo:wrap-option="wrap" fo:padding-top="0.05in" fo:padding-bottom="0.05in" fo:padding-left="0.1in" fo:padding-right="0.1in" draw:textarea-vertical-align="middle" draw:textarea-horizontal-align="center" draw:fill="solid" draw:fill-color="#df5327" draw:opacity="100%" draw:stroke="solid" svg:stroke-width="0.01389in" svg:stroke-color="#a43b1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951" style:parent-style-name="Graphics">
      <style:graphic-properties draw:fill="none" fo:clip="rect(0.83296in, 1.72941in, 0.36437in, 2.12724in)" draw:stroke="none"/>
    </style:style>
    <style:style style:family="graphic" style:name="a952" style:parent-style-name="Graphics">
      <style:graphic-properties draw:fill="none" draw:stroke="none"/>
    </style:style>
    <style:style style:family="presentation" style:name="a953">
      <style:graphic-properties draw:fill="none" draw:stroke="solid" svg:stroke-width="0.01389in" svg:stroke-color="#000000" svg:stroke-opacity="100%"/>
    </style:style>
    <style:style style:family="presentation" style:name="a9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1">
      <style:paragraph-properties fo:line-height="7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3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4">
      <style:paragraph-properties fo:line-height="7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7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7">
      <style:paragraph-properties fo:line-height="70%" fo:text-align="left" style:tab-stop-distance="1in" fo:margin-left="0.05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960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7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8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1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0">
      <style:graphic-properties draw:fill="none" draw:stroke="solid" svg:stroke-width="0.01389in" svg:stroke-color="#000000" svg:stroke-opacity="100%"/>
    </style:style>
    <style:style style:family="presentation" style:name="a19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98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4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4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9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0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paragraph" style:name="a2601">
      <style:paragraph-properties fo:line-height="0.25in" fo:text-align="center" fo:margin-bottom="0in"/>
    </style:style>
    <style:style style:family="text" style:name="a2603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paragraph" style:name="a2604">
      <style:paragraph-properties fo:line-height="0.25in" fo:text-align="center" fo:margin-bottom="0in"/>
    </style:style>
    <style:style style:family="text" style:name="a2606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607">
      <style:text-properties fo:color="#ff0000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text" style:name="a2608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609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presentation" style:name="a97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975">
      <style:table-properties style:writing-mode="lr-tb"/>
    </style:style>
    <style:style style:family="text" style:name="a1100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able-column" style:name="a976">
      <style:table-column-properties style:column-width="2.48148in"/>
    </style:style>
    <style:style style:family="text" style:name="a110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able-column" style:name="a977">
      <style:table-column-properties style:column-width="1.06173in"/>
    </style:style>
    <style:style style:family="paragraph" style:name="a1102">
      <style:paragraph-properties fo:text-align="center" fo:margin-bottom="0in"/>
    </style:style>
    <style:style style:family="table-column" style:name="a978">
      <style:table-column-properties style:column-width="2.08642in"/>
    </style:style>
    <style:style style:family="table-column" style:name="a979">
      <style:table-column-properties style:column-width="2.94091in"/>
    </style:style>
    <style:style style:family="table-cell" style:name="a110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105">
      <style:table-row-properties style:row-height="0.70579in"/>
    </style:style>
    <style:style style:family="text" style:name="a1106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95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7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95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8">
      <style:text-properties fo:font-size="0.44444in" style:font-size-asian="0.44444in" style:font-size-complex="0.44444in" style:language-asian="zh" style:country-asian="TW" style:letter-kerning="false"/>
    </style:style>
    <style:style style:family="paragraph" style:name="a195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9">
      <style:text-properties fo:font-size="0.44444in" style:font-size-asian="0.44444in" style:font-size-complex="0.44444in" style:language-asian="zh" style:country-asian="TW" style:letter-kerning="false"/>
    </style:style>
    <style:style style:family="presentation" style:name="a19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0">
      <style:paragraph-properties fo:line-height="0.25in" fo:text-align="center" fo:margin-bottom="0in"/>
    </style:style>
    <style:style style:family="table-cell" style:name="a261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13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style:language-asian="zh" fo:country="US" style:country-asian="TW" style:letter-kerning="true"/>
    </style:style>
    <style:style style:family="text" style:name="a261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615">
      <style:paragraph-properties fo:line-height="0.25in" fo:text-align="center" fo:margin-bottom="0in"/>
    </style:style>
    <style:style style:family="table-cell" style:name="a261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18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2619">
      <style:text-properties fo:color="#00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table-column" style:name="a980">
      <style:table-column-properties style:column-width="2.14551in"/>
    </style:style>
    <style:style style:family="table-row" style:name="a981">
      <style:table-row-properties style:row-height="0.76529in"/>
    </style:style>
    <style:style style:family="text" style:name="a982">
      <style:text-properties fo:font-size="0.44444in" style:font-size-asian="0.44444in" style:font-size-complex="0.44444in" style:language-asian="zh" style:country-asian="TW" style:letter-kerning="false"/>
    </style:style>
    <style:style style:family="text" style:name="a98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984">
      <style:paragraph-properties fo:text-align="center" fo:margin-bottom="0in"/>
    </style:style>
    <style:style style:family="table-cell" style:name="a98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1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987">
      <style:text-properties fo:font-size="0.44444in" style:font-size-asian="0.44444in" style:font-size-complex="0.44444in" style:language-asian="zh" style:country-asian="TW" style:letter-kerning="false"/>
    </style:style>
    <style:style style:family="paragraph" style:name="a1111">
      <style:paragraph-properties fo:text-align="center" fo:margin-bottom="0in"/>
    </style:style>
    <style:style style:family="text" style:name="a98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989">
      <style:paragraph-properties fo:text-align="center" fo:margin-bottom="0in"/>
    </style:style>
    <style:style style:family="table-cell" style:name="a111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14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115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11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960">
      <style:paragraph-properties fo:line-height="10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7">
      <style:paragraph-properties fo:text-align="center" fo:margin-bottom="0in"/>
    </style:style>
    <style:style style:family="text" style:name="a19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1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9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7">
      <style:paragraph-properties fo:line-height="10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0">
      <style:paragraph-properties fo:line-height="0.25in" fo:text-align="center" fo:margin-bottom="0in"/>
    </style:style>
    <style:style style:family="table-cell" style:name="a262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" style:name="a2623">
      <style:table-properties style:writing-mode="lr-tb"/>
    </style:style>
    <style:style style:family="table-column" style:name="a2624">
      <style:table-column-properties style:column-width="1.80909in"/>
    </style:style>
    <style:style style:family="table-column" style:name="a2625">
      <style:table-column-properties style:column-width="3.48182in"/>
    </style:style>
    <style:style style:family="table-column" style:name="a2626">
      <style:table-column-properties style:column-width="2.05455in"/>
    </style:style>
    <style:style style:family="table-column" style:name="a2627">
      <style:table-column-properties style:column-width="3.94545in"/>
    </style:style>
    <style:style style:family="table-row" style:name="a2628">
      <style:table-row-properties style:row-height="0.47475in"/>
    </style:style>
    <style:style style:family="text" style:name="a2629">
      <style:text-properties fo:color="#000000" fo:font-size="0.33333in" style:font-size-asian="0.33333in" style:font-size-complex="0.33333in" fo:language="en" fo:country="US" style:letter-kerning="true"/>
    </style:style>
    <style:style style:family="table-cell" style:name="a99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992">
      <style:text-properties fo:font-size="0.44444in" style:font-size-asian="0.44444in" style:font-size-complex="0.44444in" style:language-asian="zh" style:country-asian="TW" style:letter-kerning="false"/>
    </style:style>
    <style:style style:family="text" style:name="a99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994">
      <style:paragraph-properties fo:text-align="center" fo:margin-bottom="0in"/>
    </style:style>
    <style:style style:family="table-cell" style:name="a99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20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997">
      <style:text-properties fo:font-size="0.44444in" style:font-size-asian="0.44444in" style:font-size-complex="0.44444in" style:language-asian="zh" style:country-asian="TW" style:letter-kerning="false"/>
    </style:style>
    <style:style style:family="text" style:name="a112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99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122">
      <style:paragraph-properties fo:text-align="center" fo:margin-bottom="0in"/>
    </style:style>
    <style:style style:family="paragraph" style:name="a999">
      <style:paragraph-properties fo:text-align="center" fo:margin-bottom="0in"/>
    </style:style>
    <style:style style:family="table-cell" style:name="a112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25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126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1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9">
      <style:paragraph-properties fo:text-align="center" fo:margin-bottom="0in"/>
    </style:style>
    <style:style style:family="text" style:name="a1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4">
      <style:paragraph-properties fo:line-height="10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0">
      <style:text-properties fo:color="#000000" fo:font-size="0.33333in" style:font-size-asian="0.33333in" style:font-size-complex="0.33333in" style:language-asian="zh" style:country-asian="TW" style:letter-kerning="true"/>
    </style:style>
    <style:style style:family="text" style:name="a2631">
      <style:text-properties fo:color="#00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632">
      <style:paragraph-properties fo:line-height="100%" fo:text-align="center" fo:margin-top="0in" fo:margin-bottom="0in"/>
    </style:style>
    <style:style style:family="table-cell" style:name="a263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35">
      <style:text-properties fo:color="#000000" fo:font-size="0.33333in" style:font-size-asian="0.33333in" style:font-size-complex="0.33333in" style:language-asian="zh" style:country-asian="TW" style:letter-kerning="true"/>
    </style:style>
    <style:style style:family="text" style:name="a2636">
      <style:text-properties fo:color="#00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637">
      <style:paragraph-properties fo:line-height="100%" fo:text-align="center" fo:margin-top="0in" fo:margin-bottom="0in"/>
    </style:style>
    <style:style style:family="table-cell" style:name="a263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cell" style:name="a113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132">
      <style:table-row-properties style:row-height="0.70579in"/>
    </style:style>
    <style:style style:family="text" style:name="a1133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134">
      <style:text-properties fo:font-size="0.44444in" style:font-size-asian="0.44444in" style:font-size-complex="0.44444in" style:language-asian="zh" style:country-asian="TW" style:letter-kerning="false"/>
    </style:style>
    <style:style style:family="text" style:name="a113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136">
      <style:paragraph-properties fo:text-align="center" fo:margin-bottom="0in"/>
    </style:style>
    <style:style style:family="text" style:name="a1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3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5">
      <style:paragraph-properties fo:line-height="10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7">
      <style:text-properties fo:font-variant="normal" fo:text-transform="none" fo:color="#7717ac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8">
      <style:text-properties fo:font-variant="normal" fo:text-transform="none" fo:color="#7717ac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9">
      <style:text-properties fo:font-variant="normal" fo:text-transform="none" fo:color="#7717ac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40">
      <style:text-properties fo:color="#000000" fo:font-size="0.33333in" style:font-size-asian="0.33333in" style:font-size-complex="0.33333in" style:language-asian="zh" style:country-asian="TW" style:letter-kerning="true"/>
    </style:style>
    <style:style style:family="text" style:name="a2641">
      <style:text-properties fo:color="#00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642">
      <style:paragraph-properties fo:line-height="100%" fo:text-align="center" fo:margin-top="0in" fo:margin-bottom="0in"/>
    </style:style>
    <style:style style:family="table-cell" style:name="a264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45">
      <style:text-properties fo:color="#000000" fo:font-size="0.33333in" style:font-size-asian="0.33333in" style:font-size-complex="0.33333in" style:language-asian="zh" style:country-asian="TW" style:letter-kerning="true"/>
    </style:style>
    <style:style style:family="text" style:name="a2646">
      <style:text-properties fo:color="#00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style:letter-kerning="true"/>
    </style:style>
    <style:style style:family="paragraph" style:name="a2647">
      <style:paragraph-properties fo:line-height="100%" fo:text-align="center" fo:margin-top="0in" fo:margin-bottom="0in"/>
    </style:style>
    <style:style style:family="table-cell" style:name="a264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14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141">
      <style:paragraph-properties fo:text-align="center" fo:margin-bottom="0in"/>
    </style:style>
    <style:style style:family="table-cell" style:name="a114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44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14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146">
      <style:paragraph-properties fo:text-align="center" fo:margin-bottom="0in"/>
    </style:style>
    <style:style style:family="paragraph" style:name="a1990">
      <style:paragraph-properties fo:line-height="10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4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9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9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9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7">
      <style:paragraph-properties fo:line-height="10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2650">
      <style:table-row-properties style:row-height="1.12798in"/>
    </style:style>
    <style:style style:family="text" style:name="a2651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652">
      <style:text-properties fo:color="#ff0000" fo:font-size="0.33333in" style:font-size-asian="0.33333in" style:font-size-complex="0.33333in" fo:language="en" style:language-asian="zh" fo:country="US" style:country-asian="TW" fo:font-weight="normal" style:font-weight-asian="normal" style:font-weight-complex="normal" style:letter-kerning="true"/>
    </style:style>
    <style:style style:family="text" style:name="a2653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654">
      <style:text-properties fo:color="#ff0000" fo:font-size="0.5in" style:font-size-asian="0.5in" style:font-size-complex="0.5in" fo:language="en" fo:country="US" fo:font-weight="normal" style:font-weight-asian="normal" style:font-weight-complex="normal" style:letter-kerning="true"/>
    </style:style>
    <style:style style:family="text" style:name="a2655">
      <style:text-properties fo:color="#ff0000" fo:font-size="0.5in" style:font-size-asian="0.5in" style:font-size-complex="0.5in" style:language-asian="zh" style:country-asian="TW" fo:font-weight="normal" style:font-weight-asian="normal" style:font-weight-complex="normal" style:letter-kerning="true"/>
    </style:style>
    <style:style style:family="paragraph" style:name="a2656">
      <style:paragraph-properties fo:line-height="0.52778in" fo:text-align="center" fo:margin-bottom="0in"/>
    </style:style>
    <style:style style:family="text" style:name="a2658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659">
      <style:text-properties fo:color="#ff0000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text" style:name="a1150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151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15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153">
      <style:paragraph-properties fo:text-align="center" fo:margin-bottom="0in"/>
    </style:style>
    <style:style style:family="table-cell" style:name="a115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156">
      <style:table-row-properties style:row-height="0.70579in"/>
    </style:style>
    <style:style style:family="text" style:name="a1157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158">
      <style:text-properties fo:font-size="0.44444in" style:font-size-asian="0.44444in" style:font-size-complex="0.44444in" style:language-asian="zh" style:country-asian="TW" style:letter-kerning="false"/>
    </style:style>
    <style:style style:family="text" style:name="a115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2660">
      <style:text-properties fo:color="#ff0000" fo:font-size="0.33333in" style:font-size-asian="0.33333in" style:font-size-complex="0.33333in" fo:language="en" fo:country="US" fo:font-weight="normal" style:font-weight-asian="normal" style:font-weight-complex="normal" style:letter-kerning="true"/>
    </style:style>
    <style:style style:family="text" style:name="a2661">
      <style:text-properties fo:color="#ff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normal" style:font-weight-asian="normal" style:font-weight-complex="normal" style:letter-kerning="true"/>
    </style:style>
    <style:style style:family="paragraph" style:name="a2662">
      <style:paragraph-properties fo:line-height="0.52778in" fo:text-align="center" fo:margin-bottom="0in"/>
    </style:style>
    <style:style style:family="table-cell" style:name="a266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65">
      <style:text-properties fo:color="#000000" fo:font-size="0.38889in" style:font-size-asian="0.38889in" style:font-size-complex="0.38889in" fo:language="en" fo:country="US" style:letter-kerning="true"/>
    </style:style>
    <style:style style:family="text" style:name="a2666">
      <style:text-properties fo:color="#00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2667">
      <style:paragraph-properties fo:line-height="0.52778in" fo:text-align="center" fo:margin-bottom="0in"/>
    </style:style>
    <style:style style:family="table-cell" style:name="a266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paragraph" style:name="a1160">
      <style:paragraph-properties fo:text-align="center" fo:margin-bottom="0in"/>
    </style:style>
    <style:style style:family="table-cell" style:name="a116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63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164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16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166">
      <style:paragraph-properties fo:text-align="center" fo:margin-bottom="0in"/>
    </style:style>
    <style:style style:family="table-cell" style:name="a116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69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267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2671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paragraph" style:name="a2672">
      <style:paragraph-properties fo:line-height="0.44444in" fo:text-align="center" fo:margin-top="0.16667in" fo:margin-bottom="0in"/>
    </style:style>
    <style:style style:family="text" style:name="a267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267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2676">
      <style:paragraph-properties fo:line-height="0.44444in" fo:text-align="center" fo:margin-top="0.16667in" fo:margin-bottom="0in"/>
    </style:style>
    <style:style style:family="table-cell" style:name="a267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79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style:letter-kerning="true"/>
    </style:style>
    <style:style style:family="text" style:name="a117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171">
      <style:paragraph-properties fo:text-align="center" fo:margin-bottom="0in"/>
    </style:style>
    <style:style style:family="table-cell" style:name="a117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74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175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176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17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178">
      <style:paragraph-properties fo:text-align="center" fo:margin-bottom="0in"/>
    </style:style>
    <style:style style:family="text" style:name="a268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2681">
      <style:paragraph-properties fo:line-height="0.38889in" fo:text-align="center" fo:margin-top="0.25in" fo:margin-bottom="0in"/>
    </style:style>
    <style:style style:family="table-cell" style:name="a268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6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87">
      <style:graphic-properties fo:wrap-option="wrap" fo:padding-top="0.05in" fo:padding-bottom="0.05in" fo:padding-left="0.1in" fo:padding-right="0.1in" draw:textarea-vertical-align="middle" draw:textarea-horizontal-align="center" draw:fill="solid" draw:fill-color="#d8a7f3" draw:opacity="100%" draw:stroke="solid" svg:stroke-width="0.01389in" svg:stroke-color="#627b1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2688">
      <style:graphic-properties draw:fill="none" draw:stroke="solid" svg:stroke-width="0.01389in" svg:stroke-color="#000000" svg:stroke-opacity="100%"/>
    </style:style>
    <style:style style:family="presentation" style:name="a26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18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3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184" style:parent-style-name="Graphics">
      <style:graphic-properties draw:fill="none" fo:clip="rect(0in, 0in, 0in, 0in)" draw:stroke="none"/>
    </style:style>
    <style:style style:family="presentation" style:name="a1185">
      <style:graphic-properties draw:fill="none" draw:stroke="solid" svg:stroke-width="0.01389in" svg:stroke-color="#000000" svg:stroke-opacity="100%"/>
    </style:style>
    <style:style style:family="presentation" style:name="a1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69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9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8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92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9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00">
      <style:table-column-properties style:column-width="3.28389in"/>
    </style:style>
    <style:style style:family="table-row" style:name="a1401">
      <style:table-row-properties style:row-height="0.514in"/>
    </style:style>
    <style:style style:family="text" style:name="a1402">
      <style:text-properties fo:font-size="0.38889in" style:font-size-asian="0.38889in" style:font-size-complex="0.38889in" style:language-asian="zh" style:country-asian="TW" style:letter-kerning="false"/>
    </style:style>
    <style:style style:family="text" style:name="a140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404">
      <style:paragraph-properties fo:text-align="center" fo:margin-bottom="0in"/>
    </style:style>
    <style:style style:family="table-cell" style:name="a140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07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40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09">
      <style:paragraph-properties fo:text-align="center" fo:margin-bottom="0in"/>
    </style:style>
    <style:style style:family="table-cell" style:name="a141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12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41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14">
      <style:paragraph-properties fo:text-align="center" fo:margin-bottom="0in"/>
    </style:style>
    <style:style style:family="table-cell" style:name="a14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17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41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19">
      <style:paragraph-properties fo:text-align="center" fo:margin-bottom="0in"/>
    </style:style>
    <style:style style:family="table-cell" style:name="a142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422">
      <style:table-row-properties style:row-height="0.47404in"/>
    </style:style>
    <style:style style:family="text" style:name="a1423">
      <style:text-properties fo:font-size="0.38889in" style:font-size-asian="0.38889in" style:font-size-complex="0.38889in" fo:language="en" style:language-asian="zh" fo:country="US" style:country-asian="TW" style:letter-kerning="false"/>
    </style:style>
    <style:style style:family="text" style:name="a1424">
      <style:text-properties fo:font-size="0.38889in" style:font-size-asian="0.38889in" style:font-size-complex="0.38889in" style:language-asian="zh" style:country-asian="TW" style:letter-kerning="false"/>
    </style:style>
    <style:style style:family="text" style:name="a142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426">
      <style:paragraph-properties fo:text-align="center" fo:margin-bottom="0in"/>
    </style:style>
    <style:style style:family="table-cell" style:name="a142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29">
      <style:text-properties fo:font-family="Calibri" style:font-family-asian="微軟正黑體" style:font-family-generic-asian="swiss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43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31">
      <style:paragraph-properties fo:text-align="center" fo:margin-bottom="0in"/>
    </style:style>
    <style:style style:family="table-cell" style:name="a143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34">
      <style:text-properties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43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36">
      <style:paragraph-properties fo:text-align="center" fo:margin-bottom="0in"/>
    </style:style>
    <style:style style:family="table-cell" style:name="a143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39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44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41">
      <style:paragraph-properties fo:text-align="center" fo:margin-bottom="0in"/>
    </style:style>
    <style:style style:family="table-cell" style:name="a144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444">
      <style:table-row-properties style:row-height="0.47404in"/>
    </style:style>
    <style:style style:family="text" style:name="a1445">
      <style:text-properties fo:font-size="0.38889in" style:font-size-asian="0.38889in" style:font-size-complex="0.38889in" style:language-asian="zh" style:country-asian="TW" style:letter-kerning="false"/>
    </style:style>
    <style:style style:family="text" style:name="a144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447">
      <style:paragraph-properties fo:text-align="center" fo:margin-bottom="0in"/>
    </style:style>
    <style:style style:family="table-cell" style:name="a144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drawing-page" style:name="a210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0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4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9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0">
      <style:text-properties fo:font-family="Calibri" style:font-family-asian="微軟正黑體" style:font-family-generic-asian="swiss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45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52">
      <style:paragraph-properties fo:text-align="center" fo:margin-bottom="0in"/>
    </style:style>
    <style:style style:family="table-cell" style:name="a145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5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true"/>
    </style:style>
    <style:style style:family="text" style:name="a145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57">
      <style:paragraph-properties fo:text-align="center" fo:margin-bottom="0in"/>
    </style:style>
    <style:style style:family="table-cell" style:name="a145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21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9">
      <style:paragraph-properties fo:line-height="100%" fo:text-align="lef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0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46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62">
      <style:paragraph-properties fo:text-align="center" fo:margin-bottom="0in"/>
    </style:style>
    <style:style style:family="table-cell" style:name="a146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465">
      <style:table-row-properties style:row-height="0.47404in"/>
    </style:style>
    <style:style style:family="text" style:name="a1466">
      <style:text-properties fo:font-size="0.38889in" style:font-size-asian="0.38889in" style:font-size-complex="0.38889in" style:language-asian="zh" style:country-asian="TW" style:letter-kerning="false"/>
    </style:style>
    <style:style style:family="text" style:name="a146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468">
      <style:paragraph-properties fo:text-align="center" fo:margin-bottom="0in"/>
    </style:style>
    <style:style style:family="presentation" style:name="a2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22">
      <style:graphic-properties draw:fill="none" draw:stroke="solid" svg:stroke-width="0.01389in" svg:stroke-color="#000000" svg:stroke-opacity="100%"/>
    </style:style>
    <style:style style:family="presentation" style:name="a21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12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47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71">
      <style:text-properties fo:font-size="0.38889in" style:font-size-asian="0.38889in" style:font-size-complex="0.38889in" fo:language="en" fo:country="US" fo:font-weight="bold" style:font-weight-asian="bold" style:font-weight-complex="bold" style:letter-kerning="false"/>
    </style:style>
    <style:style style:family="text" style:name="a1472">
      <style:text-properties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47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74">
      <style:paragraph-properties fo:text-align="center" fo:margin-bottom="0in"/>
    </style:style>
    <style:style style:family="table-cell" style:name="a147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7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true"/>
    </style:style>
    <style:style style:family="text" style:name="a147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79">
      <style:paragraph-properties fo:text-align="center" fo:margin-bottom="0in"/>
    </style:style>
    <style:style style:family="text" style:name="a213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2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8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82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48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84">
      <style:paragraph-properties fo:text-align="center" fo:margin-bottom="0in"/>
    </style:style>
    <style:style style:family="table-cell" style:name="a148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487">
      <style:table-row-properties style:row-height="0.47404in"/>
    </style:style>
    <style:style style:family="text" style:name="a1488">
      <style:text-properties fo:font-size="0.38889in" style:font-size-asian="0.38889in" style:font-size-complex="0.38889in" style:language-asian="zh" style:country-asian="TW" style:letter-kerning="false"/>
    </style:style>
    <style:style style:family="text" style:name="a148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text" style:name="a21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5">
      <style:paragraph-properties fo:line-height="100%" fo:text-align="lef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0">
      <style:paragraph-properties fo:text-align="center" fo:margin-bottom="0in"/>
    </style:style>
    <style:style style:family="table-cell" style:name="a14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93">
      <style:text-properties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494">
      <style:text-properties fo:font-size="0.38889in" style:font-size-asian="0.38889in" style:font-size-complex="0.38889in" fo:language="en" fo:country="US" fo:font-weight="bold" style:font-weight-asian="bold" style:font-weight-complex="bold" style:letter-kerning="false"/>
    </style:style>
    <style:style style:family="text" style:name="a149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496">
      <style:paragraph-properties fo:text-align="center" fo:margin-bottom="0in"/>
    </style:style>
    <style:style style:family="table-cell" style:name="a149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499">
      <style:text-properties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2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2">
      <style:paragraph-properties fo:line-height="100%" fo:text-align="justify" fo:text-align-last="start" style:tab-stop-distance="1in" fo:margin-left="0.08854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2">
      <style:paragraph-properties fo:line-height="0.70833in" fo:text-align="justify" fo:text-align-last="star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8">
      <style:paragraph-properties fo:line-height="100%" fo:text-align="justify" fo:text-align-last="start" style:tab-stop-distance="1in" fo:margin-left="0.08854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9">
      <style:paragraph-properties fo:line-height="0.70833in" fo:text-align="justify" fo:text-align-last="star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5">
      <style:paragraph-properties fo:line-height="100%" fo:text-align="justify" fo:text-align-last="start" style:tab-stop-distance="1in" fo:margin-left="0.08854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4">
      <style:paragraph-properties fo:line-height="150%" fo:text-align="left" style:tab-stop-distance="1in" fo:margin-left="0.3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7">
      <style:paragraph-properties fo:line-height="150%" fo:text-align="left" style:tab-stop-distance="1in" fo:margin-left="0.3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0">
      <style:paragraph-properties fo:line-height="150%" fo:text-align="left" style:tab-stop-distance="1in" fo:margin-left="0.3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23" style:parent-style-name="Graphics">
      <style:graphic-properties draw:fill="none" draw:stroke="none"/>
    </style:style>
    <style:style style:family="text" style:name="a21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24">
      <style:graphic-properties draw:fill="none" draw:stroke="solid" svg:stroke-width="0.01389in" svg:stroke-color="#000000" svg:stroke-opacity="100%"/>
    </style:style>
    <style:style style:family="paragraph" style:name="a2176">
      <style:paragraph-properties fo:line-height="100%" fo:text-align="justify" fo:text-align-last="start" style:tab-stop-distance="1in" fo:margin-left="0.58854in" fo:margin-right="0in" fo:text-indent="-0.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3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83">
      <style:paragraph-properties fo:line-height="100%" fo:text-align="justify" fo:text-align-last="start" style:tab-stop-distance="1in" fo:margin-left="0.08854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9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0">
      <style:paragraph-properties fo:line-height="100%" fo:text-align="justify" fo:text-align-last="start" style:tab-stop-distance="1in" fo:margin-left="0.08854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0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7">
      <style:paragraph-properties fo:line-height="100%" fo:text-align="justify" fo:text-align-last="start" style:tab-stop-distance="1in" fo:margin-left="0.08854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9">
      <style:paragraph-properties fo:line-height="15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1">
      <style:text-properties fo:font-variant="normal" fo:text-transform="none" fo:color="#9d22e2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2">
      <style:text-properties fo:font-variant="normal" fo:text-transform="none" fo:color="#9d22e2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3">
      <style:text-properties fo:font-variant="normal" fo:text-transform="none" fo:color="#9d22e2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6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9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5">
      <style:paragraph-properties fo:line-height="15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9">
      <style:paragraph-properties fo:line-height="15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412" style:parent-style-name="Graphics">
      <style:graphic-properties draw:fill="solid" draw:fill-color="#ededed" draw:opacity="100%" draw:stroke="solid" svg:stroke-width="0.20833in" svg:stroke-color="#ffffff" svg:stroke-opacity="100%" draw:stroke-linejoin="miter" svg:stroke-linecap="square" draw:shadow="visible" draw:shadow-offset-x="0in" draw:shadow-offset-y="0.01969in" draw:shadow-color="#000000" draw:shadow-opacity="40%"/>
    </style:style>
    <style:style style:family="graphic" style:name="a2413" style:parent-style-name="Graphics">
      <style:graphic-properties draw:fill="solid" draw:fill-color="#ededed" draw:opacity="100%" draw:stroke="solid" svg:stroke-width="0.20833in" svg:stroke-color="#ffffff" svg:stroke-opacity="100%" draw:stroke-linejoin="miter" svg:stroke-linecap="square" draw:shadow="visible" draw:shadow-offset-x="-0.04551in" draw:shadow-offset-y="-0.03187in" draw:shadow-color="#000000" draw:shadow-opacity="30%"/>
    </style:style>
    <style:style style:family="graphic" style:name="a2414" style:parent-style-name="Graphics">
      <style:graphic-properties draw:fill="solid" draw:fill-color="#ededed" draw:opacity="100%" draw:stroke="solid" svg:stroke-width="0.20833in" svg:stroke-color="#ffffff" svg:stroke-opacity="100%" draw:stroke-linejoin="miter" svg:stroke-linecap="square" draw:shadow="visible" draw:shadow-offset-x="-0.04551in" draw:shadow-offset-y="-0.03187in" draw:shadow-color="#000000" draw:shadow-opacity="30%"/>
    </style:style>
    <style:style style:family="presentation" style:name="a2415">
      <style:graphic-properties draw:fill="none" draw:stroke="solid" svg:stroke-width="0.01389in" svg:stroke-color="#000000" svg:stroke-opacity="100%"/>
    </style:style>
    <style:style style:family="presentation" style:name="a24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4">
      <style:paragraph-properties fo:line-height="150%" fo:text-align="left" style:tab-stop-distance="1in" fo:margin-left="0.6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7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422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2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5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6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7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70">
      <style:paragraph-properties fo:line-height="90%" fo:text-align="left" style:tab-stop-distance="1in" fo:margin-left="0.05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73">
      <style:graphic-properties draw:fill="none" draw:stroke="solid" svg:stroke-width="0.01389in" svg:stroke-color="#000000" svg:stroke-opacity="100%"/>
    </style:style>
    <style:style style:family="presentation" style:name="a17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4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8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8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8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2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3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4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2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7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Wingdings" style:font-family-asian="文鼎中黑" style:font-family-generic-asian="modern" style:font-pitch="variable" style:font-pitch-asian="fixed" style:font-charset="x-symbol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7">
      <style:paragraph-properties fo:line-height="14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3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459" style:parent-style-name="Graphics">
      <style:graphic-properties draw:fill="solid" draw:fill-color="#ededed" draw:opacity="100%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5%"/>
    </style:style>
    <style:style style:family="graphic" style:name="a2460" style:parent-style-name="Graphics">
      <style:graphic-properties draw:fill="solid" draw:fill-color="#ededed" draw:opacity="100%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5%"/>
    </style:style>
    <style:style style:family="graphic" style:name="a2461" style:parent-style-name="Graphics">
      <style:graphic-properties draw:fill="solid" draw:fill-color="#ededed" draw:opacity="100%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5%"/>
    </style:style>
    <style:style style:family="presentation" style:name="a2462">
      <style:graphic-properties draw:fill="none" draw:stroke="solid" svg:stroke-width="0.01389in" svg:stroke-color="#000000" svg:stroke-opacity="100%"/>
    </style:style>
    <style:style style:family="presentation" style:name="a24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46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7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1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2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3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0">
      <style:paragraph-properties fo:line-height="9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6">
      <style:paragraph-properties fo:line-height="9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0">
      <style:paragraph-properties fo:line-height="9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3">
      <style:paragraph-properties fo:line-height="8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496" style:parent-style-name="Graphics">
      <style:graphic-properties draw:fill="solid" draw:fill-color="#ffffff" draw:opacity="100%" draw:stroke="solid" svg:stroke-width="0.08333in" svg:stroke-color="#eaeaea" svg:stroke-opacity="100%" draw:stroke-linejoin="miter" svg:stroke-linecap="square"/>
    </style:style>
    <style:style style:family="graphic" style:name="a2497" style:parent-style-name="Graphics">
      <style:graphic-properties draw:fill="solid" draw:fill-color="#ffffff" draw:opacity="100%" draw:stroke="solid" svg:stroke-width="0.08333in" svg:stroke-color="#eaeaea" svg:stroke-opacity="100%" draw:stroke-linejoin="miter" svg:stroke-linecap="square"/>
    </style:style>
    <style:style style:family="graphic" style:name="a2498" style:parent-style-name="Graphics">
      <style:graphic-properties draw:fill="solid" draw:fill-color="#ffffff" draw:opacity="100%" draw:stroke="solid" svg:stroke-width="0.08333in" svg:stroke-color="#eaeaea" svg:stroke-opacity="100%" draw:stroke-linejoin="miter" svg:stroke-linecap="square"/>
    </style:style>
    <style:style style:family="presentation" style:name="a2499">
      <style:graphic-properties draw:fill="none" draw:stroke="solid" svg:stroke-width="0.01389in" svg:stroke-color="#000000" svg:stroke-opacity="100%"/>
    </style:style>
    <style:style style:family="text" style:name="a2700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0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0">
      <style:text-properties fo:text-transform="uppercase" fo:color="#ebd3f9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in" style:font-size-asian="0.5in" style:font-size-complex="0.5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微軟正黑體" style:font-family-generic-asian="swiss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1207">
      <style:table-properties style:writing-mode="lr-tb"/>
    </style:style>
    <style:style style:family="table-column" style:name="a1208">
      <style:table-column-properties style:column-width="2.48148in"/>
    </style:style>
    <style:style style:family="table-column" style:name="a1209">
      <style:table-column-properties style:column-width="1.06173in"/>
    </style:style>
    <style:style style:family="text" style:name="a2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5">
      <style:paragraph-properties fo:line-height="0.80556in" fo:text-align="left" style:tab-stop-distance="1in" fo:margin-left="0.8125in" fo:margin-right="0in" fo:text-indent="-0.8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210">
      <style:table-column-properties style:column-width="2.08642in"/>
    </style:style>
    <style:style style:family="table-column" style:name="a1211">
      <style:table-column-properties style:column-width="2.94091in"/>
    </style:style>
    <style:style style:family="table-column" style:name="a1212">
      <style:table-column-properties style:column-width="2.14551in"/>
    </style:style>
    <style:style style:family="table-row" style:name="a1213">
      <style:table-row-properties style:row-height="0.76529in"/>
    </style:style>
    <style:style style:family="text" style:name="a1214">
      <style:text-properties fo:font-size="0.44444in" style:font-size-asian="0.44444in" style:font-size-complex="0.44444in" style:language-asian="zh" style:country-asian="TW" style:letter-kerning="false"/>
    </style:style>
    <style:style style:family="text" style:name="a121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216">
      <style:paragraph-properties fo:text-align="center" fo:margin-bottom="0in"/>
    </style:style>
    <style:style style:family="table-cell" style:name="a121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19">
      <style:text-properties fo:font-size="0.44444in" style:font-size-asian="0.44444in" style:font-size-complex="0.44444in" style:language-asian="zh" style:country-asian="TW" style:letter-kerning="false"/>
    </style:style>
    <style:style style:family="text" style:name="a27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221">
      <style:paragraph-properties fo:text-align="center" fo:margin-bottom="0in"/>
    </style:style>
    <style:style style:family="table-cell" style:name="a122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24">
      <style:text-properties fo:font-size="0.44444in" style:font-size-asian="0.44444in" style:font-size-complex="0.44444in" style:language-asian="zh" style:country-asian="TW" style:letter-kerning="false"/>
    </style:style>
    <style:style style:family="text" style:name="a122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226">
      <style:paragraph-properties fo:text-align="center" fo:margin-bottom="0in"/>
    </style:style>
    <style:style style:family="table-cell" style:name="a122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29">
      <style:text-properties fo:font-size="0.44444in" style:font-size-asian="0.44444in" style:font-size-complex="0.44444in" style:language-asian="zh" style:country-asian="TW" style:letter-kerning="false"/>
    </style:style>
    <style:style style:family="text" style:name="a2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1">
      <style:paragraph-properties fo:line-height="0.80556in" fo:text-align="left" style:tab-stop-distance="1in" fo:margin-left="0.8125in" fo:margin-right="0in" fo:text-indent="-0.8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4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737">
      <style:graphic-properties draw:fill="none" draw:stroke="solid" svg:stroke-width="0.01389in" svg:stroke-color="#000000" svg:stroke-opacity="100%"/>
    </style:style>
    <style:style style:family="presentation" style:name="a27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231">
      <style:paragraph-properties fo:text-align="center" fo:margin-bottom="0in"/>
    </style:style>
    <style:style style:family="table-cell" style:name="a123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34">
      <style:text-properties fo:font-size="0.44444in" style:font-size-asian="0.44444in" style:font-size-complex="0.44444in" style:language-asian="zh" style:country-asian="TW" style:letter-kerning="false"/>
    </style:style>
    <style:style style:family="text" style:name="a1235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paragraph" style:name="a1236">
      <style:paragraph-properties fo:text-align="center" fo:margin-bottom="0in"/>
    </style:style>
    <style:style style:family="table-cell" style:name="a123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239">
      <style:table-row-properties style:row-height="0.70579in"/>
    </style:style>
    <style:style style:family="text" style:name="a27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4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744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45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6">
      <style:text-properties fo:text-transform="uppercase" fo:color="#43550e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7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8">
      <style:text-properties fo:text-transform="uppercase" fo:color="#722811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241">
      <style:text-properties fo:font-size="0.44444in" style:font-size-asian="0.44444in" style:font-size-complex="0.44444in" style:language-asian="zh" style:country-asian="TW" style:letter-kerning="false"/>
    </style:style>
    <style:style style:family="text" style:name="a1242">
      <style:text-properties fo:font-size="0.44444in" style:font-size-asian="0.44444in" style:font-size-complex="0.44444in" style:language-asian="zh" style:country-asian="TW" style:letter-kerning="false"/>
    </style:style>
    <style:style style:family="text" style:name="a124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244">
      <style:paragraph-properties fo:text-align="center" fo:margin-bottom="0in"/>
    </style:style>
    <style:style style:family="table-cell" style:name="a124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47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24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49">
      <style:paragraph-properties fo:text-align="center" fo:margin-bottom="0in"/>
    </style:style>
    <style:style style:family="presentation" style:name="a27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7">
      <style:paragraph-properties fo:line-height="0.69444in" fo:text-align="left" style:tab-stop-distance="1in" fo:margin-left="0.5625in" fo:margin-right="0in" fo:text-indent="-0.5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5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52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25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54">
      <style:paragraph-properties fo:text-align="center" fo:margin-bottom="0in"/>
    </style:style>
    <style:style style:family="table-cell" style:name="a125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57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258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259">
      <style:text-properties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2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61">
      <style:paragraph-properties fo:text-align="center" fo:margin-bottom="0in"/>
    </style:style>
    <style:style style:family="table-cell" style:name="a126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64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265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66">
      <style:paragraph-properties fo:text-align="center" fo:margin-bottom="0in"/>
    </style:style>
    <style:style style:family="text" style:name="a1268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269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2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8">
      <style:paragraph-properties fo:line-height="0.69444in" fo:text-align="left" style:tab-stop-distance="1in" fo:margin-left="0.5625in" fo:margin-right="0in" fo:text-indent="-0.5625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0">
      <style:paragraph-properties fo:text-align="center" fo:margin-bottom="0in"/>
    </style:style>
    <style:style style:family="text" style:name="a1272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273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74">
      <style:paragraph-properties fo:text-align="center" fo:margin-bottom="0in"/>
    </style:style>
    <style:style style:family="text" style:name="a1276">
      <style:text-properties fo:color="#ff0000" fo:font-size="0.44444in" style:font-size-asian="0.44444in" style:font-size-complex="0.44444in" style:language-asian="zh" style:country-asian="TW" fo:font-weight="bold" style:font-weight-asian="bold" style:font-weight-complex="bold" style:letter-kerning="false"/>
    </style:style>
    <style:style style:family="text" style:name="a1277">
      <style:text-properties fo:color="#ff0000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paragraph" style:name="a1278">
      <style:paragraph-properties fo:text-align="center" fo:margin-bottom="0in"/>
    </style:style>
    <style:style style:family="text" style:name="a2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黑" style:font-family-asian="文鼎中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4">
      <style:paragraph-properties fo:line-height="0.69444in" fo:text-align="left" style:tab-stop-distance="1in" fo:margin-left="0.5625in" fo:margin-right="0in" fo:text-indent="-0.5625in" fo:margin-top="0.33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7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0">
      <style:text-properties fo:color="#ff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281">
      <style:text-properties fo:color="#ff0000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82">
      <style:paragraph-properties fo:text-align="center" fo:margin-bottom="0in"/>
    </style:style>
    <style:style style:family="table-cell" style:name="a128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285">
      <style:table-row-properties style:row-height="0.70579in"/>
    </style:style>
    <style:style style:family="text" style:name="a1286">
      <style:text-properties fo:font-size="0.44444in" style:font-size-asian="0.44444in" style:font-size-complex="0.44444in" fo:language="en" style:language-asian="zh" fo:country="US" style:country-asian="TW" style:letter-kerning="false"/>
    </style:style>
    <style:style style:family="text" style:name="a1287">
      <style:text-properties fo:font-size="0.44444in" style:font-size-asian="0.44444in" style:font-size-complex="0.44444in" style:language-asian="zh" style:country-asian="TW" style:letter-kerning="false"/>
    </style:style>
    <style:style style:family="text" style:name="a128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paragraph" style:name="a1289">
      <style:paragraph-properties fo:text-align="center" fo:margin-bottom="0in"/>
    </style:style>
    <style:style style:family="presentation" style:name="a2790">
      <style:graphic-properties draw:fill="none" draw:stroke="solid" svg:stroke-width="0.01389in" svg:stroke-color="#000000" svg:stroke-opacity="100%"/>
    </style:style>
    <style:style style:family="presentation" style:name="a27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79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9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9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92">
      <style:text-properties fo:font-size="0.44444in" style:font-size-asian="0.44444in" style:font-size-complex="0.44444in" fo:language="en" fo:country="US" fo:font-weight="bold" style:font-weight-asian="bold" style:font-weight-complex="bold" style:letter-kerning="false"/>
    </style:style>
    <style:style style:family="text" style:name="a1293">
      <style:text-properties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29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paragraph" style:name="a1295">
      <style:paragraph-properties fo:text-align="center" fo:margin-bottom="0in"/>
    </style:style>
    <style:style style:family="table-cell" style:name="a129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98">
      <style:text-properties fo:font-family="Calibri" style:font-family-asian="微軟正黑體" style:font-family-generic-asian="swiss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false"/>
    </style:style>
    <style:style style:family="text" style:name="a129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fo:font-weight="bold" style:font-weight-asian="bold" style:font-weight-complex="bold" style:letter-kerning="true"/>
    </style:style>
    <style:style style:family="text" style:name="a150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01">
      <style:paragraph-properties fo:text-align="center" fo:margin-bottom="0in"/>
    </style:style>
    <style:style style:family="table-cell" style:name="a150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04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50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06">
      <style:paragraph-properties fo:text-align="center" fo:margin-bottom="0in"/>
    </style:style>
    <style:style style:family="table-cell" style:name="a150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509">
      <style:table-row-properties style:row-height="0.47404in"/>
    </style:style>
    <style:style style:family="text" style:name="a1510">
      <style:text-properties fo:font-size="0.38889in" style:font-size-asian="0.38889in" style:font-size-complex="0.38889in" fo:language="en" style:language-asian="zh" fo:country="US" style:country-asian="TW" style:letter-kerning="false"/>
    </style:style>
    <style:style style:family="text" style:name="a1511">
      <style:text-properties fo:font-size="0.38889in" style:font-size-asian="0.38889in" style:font-size-complex="0.38889in" style:language-asian="zh" style:country-asian="TW" style:letter-kerning="false"/>
    </style:style>
    <style:style style:family="text" style:name="a151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513">
      <style:paragraph-properties fo:text-align="center" fo:margin-bottom="0in"/>
    </style:style>
    <style:style style:family="table-cell" style:name="a151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16">
      <style:text-properties fo:font-family="Calibri" style:font-family-asian="微軟正黑體" style:font-family-generic-asian="swiss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1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18">
      <style:paragraph-properties fo:text-align="center" fo:margin-bottom="0in"/>
    </style:style>
    <style:style style:family="table-cell" style:name="a152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21">
      <style:text-properties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2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23">
      <style:paragraph-properties fo:text-align="center" fo:margin-bottom="0in"/>
    </style:style>
    <style:style style:family="table-cell" style:name="a152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26">
      <style:text-properties fo:font-size="0.38889in" style:font-size-asian="0.38889in" style:font-size-complex="0.38889in" style:language-asian="zh" style:country-asian="TW" fo:font-weight="bold" style:font-weight-asian="bold" style:font-weight-complex="bold" style:letter-kerning="false"/>
    </style:style>
    <style:style style:family="text" style:name="a152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28">
      <style:paragraph-properties fo:text-align="center" fo:margin-bottom="0in"/>
    </style:style>
    <style:style style:family="table-cell" style:name="a153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1531">
      <style:table-row-properties style:row-height="0.47404in"/>
    </style:style>
    <style:style style:family="text" style:name="a1532">
      <style:text-properties fo:font-size="0.38889in" style:font-size-asian="0.38889in" style:font-size-complex="0.38889in" style:language-asian="zh" style:country-asian="TW" style:letter-kerning="false"/>
    </style:style>
    <style:style style:family="text" style:name="a153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style:letter-kerning="true"/>
    </style:style>
    <style:style style:family="paragraph" style:name="a1534">
      <style:paragraph-properties fo:text-align="center" fo:margin-bottom="0in"/>
    </style:style>
    <style:style style:family="table-cell" style:name="a153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537">
      <style:text-properties fo:font-family="Calibri" style:font-family-asian="微軟正黑體" style:font-family-generic-asian="swiss" style:font-pitch-asian="variable" fo:font-size="0.38889in" style:font-size-asian="0.38889in" style:font-size-complex="0.38889in" fo:language="en" style:language-asian="zh" fo:country="US" style:country-asian="TW" fo:font-weight="bold" style:font-weight-asian="bold" style:font-weight-complex="bold" style:letter-kerning="false"/>
    </style:style>
    <style:style style:family="text" style:name="a153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paragraph" style:name="a1539">
      <style:paragraph-properties fo:text-align="center" fo:margin-bottom="0in"/>
    </style:style>
    <text:list-style style:name="a1275"/>
    <text:list-style style:name="a1469"/>
    <text:list-style style:name="a1130"/>
    <text:list-style style:name="a1325"/>
    <text:list-style style:name="a1519"/>
    <text:list-style style:name="a1279"/>
    <text:list-style style:name="a1086"/>
    <text:list-style style:name="a1137"/>
    <text:list-style style:name="a199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657"/>
    <text:list-style style:name="a185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99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08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78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185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85"/>
    <text:list-style style:name="a171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08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90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6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71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75"/>
    <text:list-style style:name="a1283"/>
    <text:list-style style:name="a1524"/>
    <text:list-style style:name="a171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332"/>
    <text:list-style style:name="a1091"/>
    <text:list-style style:name="a1529"/>
    <text:list-style style:name="a1142"/>
    <text:list-style style:name="a1096"/>
    <text:list-style style:name="a1339"/>
    <text:list-style style:name="a2663"/>
    <text:list-style style:name="a1000"/>
    <text:list-style style:name="a1147"/>
    <text:list-style style:name="a2668"/>
    <text:list-style style:name="a1005"/>
    <text:list-style style:name="a2716">
      <text:list-level-style-number text:level="1" style:num-format="1" style:num-suffix=".">
        <style:list-level-properties text:space-before="0in" text:min-label-width="0.8125in"/>
        <style:text-properties fo:font-family="Calibri Light" fo:font-size="100%"/>
      </text:list-level-style-number>
      <text:list-level-style-number text:level="2" style:num-format="1" style:num-suffix=".">
        <style:list-level-properties text:space-before="0.35in" text:min-label-width="0.8125in"/>
        <style:text-properties fo:font-family="Calibri Light" fo:font-size="100%"/>
      </text:list-level-style-number>
      <text:list-level-style-number text:level="3" style:num-format="1" style:num-suffix=".">
        <style:list-level-properties text:space-before="0.7in" text:min-label-width="0.8125in"/>
        <style:text-properties fo:font-family="Calibri Light" fo:font-size="100%"/>
      </text:list-level-style-number>
      <text:list-level-style-number text:level="4" style:num-format="1" style:num-suffix=".">
        <style:list-level-properties text:space-before="1in" text:min-label-width="0.8125in"/>
        <style:text-properties fo:font-family="Calibri Light" fo:font-size="100%"/>
      </text:list-level-style-number>
      <text:list-level-style-number text:level="5" style:num-format="1" style:num-suffix=".">
        <style:list-level-properties text:space-before="1.3in" text:min-label-width="0.8125in"/>
        <style:text-properties fo:font-family="Calibri Light" fo:font-size="100%"/>
      </text:list-level-style-number>
      <text:list-level-style-number text:level="6" style:num-format="1" style:num-suffix=".">
        <style:list-level-properties text:space-before="1.55in" text:min-label-width="0.8125in"/>
        <style:text-properties fo:font-family="Calibri Light" fo:font-size="100%"/>
      </text:list-level-style-number>
      <text:list-level-style-number text:level="7" style:num-format="1" style:num-suffix=".">
        <style:list-level-properties text:space-before="1.8in" text:min-label-width="0.8125in"/>
        <style:text-properties fo:font-family="Calibri Light" fo:font-size="100%"/>
      </text:list-level-style-number>
      <text:list-level-style-number text:level="8" style:num-format="1" style:num-suffix=".">
        <style:list-level-properties text:space-before="2.05in" text:min-label-width="0.8125in"/>
        <style:text-properties fo:font-family="Calibri Light" fo:font-size="100%"/>
      </text:list-level-style-number>
      <text:list-level-style-number text:level="9" style:num-format="1" style:num-suffix=".">
        <style:list-level-properties text:space-before="2.3in" text:min-label-width="0.8125in"/>
        <style:text-properties fo:font-family="Calibri Light" fo:font-size="100%"/>
      </text:list-level-style-number>
    </text:list-style>
    <text:list-style style:name="a2283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524"/>
    <text:list-style style:name="a2330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990"/>
    <text:list-style style:name="a2091">
      <text:list-level-style-number text:level="1" style:num-format="">
        <style:list-level-properties text:space-before="0.05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05in"/>
      </text:list-level-style-number>
      <text:list-level-style-number text:level="5" style:num-format="">
        <style:list-level-properties text:space-before="1.35in"/>
      </text:list-level-style-number>
      <text:list-level-style-number text:level="6" style:num-format="">
        <style:list-level-properties text:space-before="1.6in"/>
      </text:list-level-style-number>
      <text:list-level-style-number text:level="7" style:num-format="">
        <style:list-level-properties text:space-before="1.85in"/>
      </text:list-level-style-number>
      <text:list-level-style-number text:level="8" style:num-format="">
        <style:list-level-properties text:space-before="2.1in"/>
      </text:list-level-style-number>
      <text:list-level-style-number text:level="9" style:num-format="">
        <style:list-level-properties text:space-before="2.35in"/>
      </text:list-level-style-number>
    </text:list-style>
    <text:list-style style:name="a186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87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335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529"/>
    <text:list-style style:name="a186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95"/>
    <text:list-style style:name="a167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91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80"/>
    <text:list-style style:name="a172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86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7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46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290"/>
    <text:list-style style:name="a1485"/>
    <text:list-style style:name="a1535"/>
    <text:list-style style:name="a1296"/>
    <text:list-style style:name="a1345"/>
    <text:list-style style:name="a1154"/>
    <text:list-style style:name="a2673"/>
    <text:list-style style:name="a2481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1012"/>
    <text:list-style style:name="a2677"/>
    <text:list-style style:name="a2292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487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534"/>
    <text:list-style style:name="a187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342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1019"/>
    <text:list-style style:name="a1875">
      <text:list-level-style-number text:level="1" style:num-format="">
        <style:list-level-properties text:space-before="0.05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05in"/>
      </text:list-level-style-number>
      <text:list-level-style-number text:level="5" style:num-format="">
        <style:list-level-properties text:space-before="1.35in"/>
      </text:list-level-style-number>
      <text:list-level-style-number text:level="6" style:num-format="">
        <style:list-level-properties text:space-before="1.6in"/>
      </text:list-level-style-number>
      <text:list-level-style-number text:level="7" style:num-format="">
        <style:list-level-properties text:space-before="1.85in"/>
      </text:list-level-style-number>
      <text:list-level-style-number text:level="8" style:num-format="">
        <style:list-level-properties text:space-before="2.1in"/>
      </text:list-level-style-number>
      <text:list-level-style-number text:level="9" style:num-format="">
        <style:list-level-properties text:space-before="2.35in"/>
      </text:list-level-style-number>
    </text:list-style>
    <text:list-style style:name="a2539"/>
    <text:list-style style:name="a2299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153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20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91"/>
    <text:list-style style:name="a1540"/>
    <text:list-style style:name="a192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59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497"/>
    <text:list-style style:name="a1350"/>
    <text:list-style style:name="a1545"/>
    <text:list-style style:name="a1161"/>
    <text:list-style style:name="a1357"/>
    <text:list-style style:name="a1405"/>
    <text:list-style style:name="a2682"/>
    <text:list-style style:name="a1167"/>
    <text:list-style style:name="a2491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732">
      <text:list-level-style-number text:level="1" style:num-format="1" style:num-suffix=".">
        <style:list-level-properties text:space-before="0in" text:min-label-width="0.8125in"/>
        <style:text-properties fo:font-family="Calibri Light" fo:font-size="100%"/>
      </text:list-level-style-number>
      <text:list-level-style-number text:level="2" style:num-format="1" style:num-suffix=".">
        <style:list-level-properties text:space-before="0.35in" text:min-label-width="0.8125in"/>
        <style:text-properties fo:font-family="Calibri Light" fo:font-size="100%"/>
      </text:list-level-style-number>
      <text:list-level-style-number text:level="3" style:num-format="1" style:num-suffix=".">
        <style:list-level-properties text:space-before="0.7in" text:min-label-width="0.8125in"/>
        <style:text-properties fo:font-family="Calibri Light" fo:font-size="100%"/>
      </text:list-level-style-number>
      <text:list-level-style-number text:level="4" style:num-format="1" style:num-suffix=".">
        <style:list-level-properties text:space-before="1in" text:min-label-width="0.8125in"/>
        <style:text-properties fo:font-family="Calibri Light" fo:font-size="100%"/>
      </text:list-level-style-number>
      <text:list-level-style-number text:level="5" style:num-format="1" style:num-suffix=".">
        <style:list-level-properties text:space-before="1.3in" text:min-label-width="0.8125in"/>
        <style:text-properties fo:font-family="Calibri Light" fo:font-size="100%"/>
      </text:list-level-style-number>
      <text:list-level-style-number text:level="6" style:num-format="1" style:num-suffix=".">
        <style:list-level-properties text:space-before="1.55in" text:min-label-width="0.8125in"/>
        <style:text-properties fo:font-family="Calibri Light" fo:font-size="100%"/>
      </text:list-level-style-number>
      <text:list-level-style-number text:level="7" style:num-format="1" style:num-suffix=".">
        <style:list-level-properties text:space-before="1.8in" text:min-label-width="0.8125in"/>
        <style:text-properties fo:font-family="Calibri Light" fo:font-size="100%"/>
      </text:list-level-style-number>
      <text:list-level-style-number text:level="8" style:num-format="1" style:num-suffix=".">
        <style:list-level-properties text:space-before="2.05in" text:min-label-width="0.8125in"/>
        <style:text-properties fo:font-family="Calibri Light" fo:font-size="100%"/>
      </text:list-level-style-number>
      <text:list-level-style-number text:level="9" style:num-format="1" style:num-suffix=".">
        <style:list-level-properties text:space-before="2.3in" text:min-label-width="0.8125in"/>
        <style:text-properties fo:font-family="Calibri Light" fo:font-size="100%"/>
      </text:list-level-style-number>
    </text:list-style>
    <text:list-style style:name="a1217"/>
    <text:list-style style:name="a1024"/>
    <text:list-style style:name="a273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49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543"/>
    <text:list-style style:name="a2351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548"/>
    <text:list-style style:name="a193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357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193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66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407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1550"/>
    <text:list-style style:name="a169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938">
      <text:list-level-style-number text:level="1" style:num-format="">
        <style:list-level-properties text:space-before="0.05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05in"/>
      </text:list-level-style-number>
      <text:list-level-style-number text:level="5" style:num-format="">
        <style:list-level-properties text:space-before="1.35in"/>
      </text:list-level-style-number>
      <text:list-level-style-number text:level="6" style:num-format="">
        <style:list-level-properties text:space-before="1.6in"/>
      </text:list-level-style-number>
      <text:list-level-style-number text:level="7" style:num-format="">
        <style:list-level-properties text:space-before="1.85in"/>
      </text:list-level-style-number>
      <text:list-level-style-number text:level="8" style:num-format="">
        <style:list-level-properties text:space-before="2.1in"/>
      </text:list-level-style-number>
      <text:list-level-style-number text:level="9" style:num-format="">
        <style:list-level-properties text:space-before="2.35in"/>
      </text:list-level-style-number>
    </text:list-style>
    <text:list-style style:name="a202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556"/>
    <text:list-style style:name="a1410"/>
    <text:list-style style:name="a1605"/>
    <text:list-style style:name="a1365"/>
    <text:list-style style:name="a1172"/>
    <text:list-style style:name="a1415"/>
    <text:list-style style:name="a1222"/>
    <text:list-style style:name="a1031"/>
    <text:list-style style:name="a1179"/>
    <text:list-style style:name="a1227"/>
    <text:list-style style:name="a1036"/>
    <text:list-style style:name="a236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602"/>
    <text:list-style style:name="a241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557"/>
    <text:list-style style:name="a2605"/>
    <text:list-style style:name="a175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77">
      <text:list-level-style-bullet text:level="1" text:bullet-char="▪">
        <style:list-level-properties text:space-before="0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8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3854in" text:min-label-width="0.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8854in" text:min-label-width="0.5in"/>
        <style:text-properties fo:color="#43550e" fo:font-family="Arial" style:font-family-generic="swiss" style:font-pitch="variable" fo:font-size="100%"/>
      </text:list-level-style-bullet>
    </text:list-style>
    <text:list-style style:name="a1561"/>
    <text:list-style style:name="a203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75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2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10"/>
    <text:list-style style:name="a180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566"/>
    <text:list-style style:name="a1420"/>
    <text:list-style style:name="a180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15"/>
    <text:list-style style:name="a1232"/>
    <text:list-style style:name="a1427"/>
    <text:list-style style:name="a1040"/>
    <text:list-style style:name="a1237"/>
    <text:list-style style:name="a2560"/>
    <text:list-style style:name="a1044"/>
    <text:list-style style:name="a2611"/>
    <text:list-style style:name="a2758">
      <text:list-level-style-number text:level="1" style:num-format="1" style:num-suffix=".">
        <style:list-level-properties text:space-before="0in" text:min-label-width="0.5625in"/>
        <style:text-properties fo:font-family="Calibri Light" fo:font-size="100%"/>
      </text:list-level-style-number>
      <text:list-level-style-number text:level="2" style:num-format="1" style:num-suffix=".">
        <style:list-level-properties text:space-before="0.35in" text:min-label-width="0.5625in"/>
        <style:text-properties fo:font-family="Calibri Light" fo:font-size="100%"/>
      </text:list-level-style-number>
      <text:list-level-style-number text:level="3" style:num-format="1" style:num-suffix=".">
        <style:list-level-properties text:space-before="0.7in" text:min-label-width="0.5625in"/>
        <style:text-properties fo:font-family="Calibri Light" fo:font-size="100%"/>
      </text:list-level-style-number>
      <text:list-level-style-number text:level="4" style:num-format="1" style:num-suffix=".">
        <style:list-level-properties text:space-before="1in" text:min-label-width="0.5625in"/>
        <style:text-properties fo:font-family="Calibri Light" fo:font-size="100%"/>
      </text:list-level-style-number>
      <text:list-level-style-number text:level="5" style:num-format="1" style:num-suffix=".">
        <style:list-level-properties text:space-before="1.3in" text:min-label-width="0.5625in"/>
        <style:text-properties fo:font-family="Calibri Light" fo:font-size="100%"/>
      </text:list-level-style-number>
      <text:list-level-style-number text:level="6" style:num-format="1" style:num-suffix=".">
        <style:list-level-properties text:space-before="1.55in" text:min-label-width="0.5625in"/>
        <style:text-properties fo:font-family="Calibri Light" fo:font-size="100%"/>
      </text:list-level-style-number>
      <text:list-level-style-number text:level="7" style:num-format="1" style:num-suffix=".">
        <style:list-level-properties text:space-before="1.8in" text:min-label-width="0.5625in"/>
        <style:text-properties fo:font-family="Calibri Light" fo:font-size="100%"/>
      </text:list-level-style-number>
      <text:list-level-style-number text:level="8" style:num-format="1" style:num-suffix=".">
        <style:list-level-properties text:space-before="2.05in" text:min-label-width="0.5625in"/>
        <style:text-properties fo:font-family="Calibri Light" fo:font-size="100%"/>
      </text:list-level-style-number>
      <text:list-level-style-number text:level="9" style:num-format="1" style:num-suffix=".">
        <style:list-level-properties text:space-before="2.3in" text:min-label-width="0.5625in"/>
        <style:text-properties fo:font-family="Calibri Light" fo:font-size="100%"/>
      </text:list-level-style-number>
    </text:list-style>
    <text:list-style style:name="a1048"/>
    <text:list-style style:name="a2566"/>
    <text:list-style style:name="a2616"/>
    <text:list-style style:name="a176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3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84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76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571"/>
    <text:list-style style:name="a181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3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04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76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23"/>
    <text:list-style style:name="a1578"/>
    <text:list-style style:name="a204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32"/>
    <text:list-style style:name="a1437"/>
    <text:list-style style:name="a1245"/>
    <text:list-style style:name="a1052"/>
    <text:list-style style:name="a2570"/>
    <text:list-style style:name="a1103"/>
    <text:list-style style:name="a2573"/>
    <text:list-style style:name="a2621"/>
    <text:list-style style:name="a2577"/>
    <text:list-style style:name="a196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384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191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388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1771">
      <text:list-level-style-number text:level="1" style:num-format="">
        <style:list-level-properties text:space-before="0.05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05in"/>
      </text:list-level-style-number>
      <text:list-level-style-number text:level="5" style:num-format="">
        <style:list-level-properties text:space-before="1.35in"/>
      </text:list-level-style-number>
      <text:list-level-style-number text:level="6" style:num-format="">
        <style:list-level-properties text:space-before="1.6in"/>
      </text:list-level-style-number>
      <text:list-level-style-number text:level="7" style:num-format="">
        <style:list-level-properties text:space-before="1.85in"/>
      </text:list-level-style-number>
      <text:list-level-style-number text:level="8" style:num-format="">
        <style:list-level-properties text:space-before="2.1in"/>
      </text:list-level-style-number>
      <text:list-level-style-number text:level="9" style:num-format="">
        <style:list-level-properties text:space-before="2.35in"/>
      </text:list-level-style-number>
    </text:list-style>
    <text:list-style style:name="a2435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24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96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439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24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98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205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583"/>
    <text:list-style style:name="a2248">
      <text:list-level-style-number text:level="1" style:num-format="">
        <style:list-level-properties text:space-before="0.05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05in"/>
      </text:list-level-style-number>
      <text:list-level-style-number text:level="5" style:num-format="">
        <style:list-level-properties text:space-before="1.35in"/>
      </text:list-level-style-number>
      <text:list-level-style-number text:level="6" style:num-format="">
        <style:list-level-properties text:space-before="1.6in"/>
      </text:list-level-style-number>
      <text:list-level-style-number text:level="7" style:num-format="">
        <style:list-level-properties text:space-before="1.85in"/>
      </text:list-level-style-number>
      <text:list-level-style-number text:level="8" style:num-format="">
        <style:list-level-properties text:space-before="2.1in"/>
      </text:list-level-style-number>
      <text:list-level-style-number text:level="9" style:num-format="">
        <style:list-level-properties text:space-before="2.35in"/>
      </text:list-level-style-number>
    </text:list-style>
    <text:list-style style:name="a1588"/>
    <text:list-style style:name="a1442"/>
    <text:list-style style:name="a1250"/>
    <text:list-style style:name="a1060"/>
    <text:list-style style:name="a1301"/>
    <text:list-style style:name="a1448"/>
    <text:list-style style:name="a1255"/>
    <text:list-style style:name="a1112"/>
    <text:list-style style:name="a1066"/>
    <text:list-style style:name="a2583"/>
    <text:list-style style:name="a1308"/>
    <text:list-style style:name="a2779">
      <text:list-level-style-number text:level="1" style:num-format="1" style:num-suffix=".">
        <style:list-level-properties text:space-before="0in" text:min-label-width="0.5625in"/>
        <style:text-properties fo:font-family="Calibri Light" fo:font-size="100%"/>
      </text:list-level-style-number>
      <text:list-level-style-number text:level="2" style:num-format="1" style:num-suffix=".">
        <style:list-level-properties text:space-before="0.35in" text:min-label-width="0.5625in"/>
        <style:text-properties fo:font-family="Calibri Light" fo:font-size="100%"/>
      </text:list-level-style-number>
      <text:list-level-style-number text:level="3" style:num-format="1" style:num-suffix=".">
        <style:list-level-properties text:space-before="0.7in" text:min-label-width="0.5625in"/>
        <style:text-properties fo:font-family="Calibri Light" fo:font-size="100%"/>
      </text:list-level-style-number>
      <text:list-level-style-number text:level="4" style:num-format="1" style:num-suffix=".">
        <style:list-level-properties text:space-before="1in" text:min-label-width="0.5625in"/>
        <style:text-properties fo:font-family="Calibri Light" fo:font-size="100%"/>
      </text:list-level-style-number>
      <text:list-level-style-number text:level="5" style:num-format="1" style:num-suffix=".">
        <style:list-level-properties text:space-before="1.3in" text:min-label-width="0.5625in"/>
        <style:text-properties fo:font-family="Calibri Light" fo:font-size="100%"/>
      </text:list-level-style-number>
      <text:list-level-style-number text:level="6" style:num-format="1" style:num-suffix=".">
        <style:list-level-properties text:space-before="1.55in" text:min-label-width="0.5625in"/>
        <style:text-properties fo:font-family="Calibri Light" fo:font-size="100%"/>
      </text:list-level-style-number>
      <text:list-level-style-number text:level="7" style:num-format="1" style:num-suffix=".">
        <style:list-level-properties text:space-before="1.8in" text:min-label-width="0.5625in"/>
        <style:text-properties fo:font-family="Calibri Light" fo:font-size="100%"/>
      </text:list-level-style-number>
      <text:list-level-style-number text:level="8" style:num-format="1" style:num-suffix=".">
        <style:list-level-properties text:space-before="2.05in" text:min-label-width="0.5625in"/>
        <style:text-properties fo:font-family="Calibri Light" fo:font-size="100%"/>
      </text:list-level-style-number>
      <text:list-level-style-number text:level="9" style:num-format="1" style:num-suffix=".">
        <style:list-level-properties text:space-before="2.3in" text:min-label-width="0.5625in"/>
        <style:text-properties fo:font-family="Calibri Light" fo:font-size="100%"/>
      </text:list-level-style-number>
    </text:list-style>
    <text:list-style style:name="a2392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633"/>
    <text:list-style style:name="a1118"/>
    <text:list-style style:name="a2588"/>
    <text:list-style style:name="a2443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638"/>
    <text:list-style style:name="a197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399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252">
      <text:list-level-style-number text:level="1" style:num-format="">
        <style:list-level-properties text:space-before="0.05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05in"/>
      </text:list-level-style-number>
      <text:list-level-style-number text:level="5" style:num-format="">
        <style:list-level-properties text:space-before="1.35in"/>
      </text:list-level-style-number>
      <text:list-level-style-number text:level="6" style:num-format="">
        <style:list-level-properties text:space-before="1.6in"/>
      </text:list-level-style-number>
      <text:list-level-style-number text:level="7" style:num-format="">
        <style:list-level-properties text:space-before="1.85in"/>
      </text:list-level-style-number>
      <text:list-level-style-number text:level="8" style:num-format="">
        <style:list-level-properties text:space-before="2.1in"/>
      </text:list-level-style-number>
      <text:list-level-style-number text:level="9" style:num-format="">
        <style:list-level-properties text:space-before="2.35in"/>
      </text:list-level-style-number>
    </text:list-style>
    <text:list-style style:name="a2448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3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5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1.55in"/>
      </text:list-level-style-number>
      <text:list-level-style-number text:level="7" style:num-format="">
        <style:list-level-properties text:space-before="1.8in"/>
      </text:list-level-style-number>
      <text:list-level-style-number text:level="8" style:num-format="">
        <style:list-level-properties text:space-before="2.05in"/>
      </text:list-level-style-number>
      <text:list-level-style-number text:level="9" style:num-format="">
        <style:list-level-properties text:space-before="2.3in"/>
      </text:list-level-style-number>
    </text:list-style>
    <text:list-style style:name="a225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593"/>
    <text:list-style style:name="a211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30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599"/>
    <text:list-style style:name="a211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53"/>
    <text:list-style style:name="a1502"/>
    <text:list-style style:name="a1262"/>
    <text:list-style style:name="a1458"/>
    <text:list-style style:name="a1071"/>
    <text:list-style style:name="a1507"/>
    <text:list-style style:name="a1267"/>
    <text:list-style style:name="a1315"/>
    <text:list-style style:name="a2785">
      <text:list-level-style-number text:level="1" style:num-format="1" style:num-suffix="." text:start-value="3">
        <style:list-level-properties text:space-before="0in" text:min-label-width="0.5625in"/>
        <style:text-properties fo:font-family="Calibri Light" fo:font-size="100%"/>
      </text:list-level-style-number>
      <text:list-level-style-number text:level="2" style:num-format="1" style:num-suffix="." text:start-value="3">
        <style:list-level-properties text:space-before="0.35in" text:min-label-width="0.5625in"/>
        <style:text-properties fo:font-family="Calibri Light" fo:font-size="100%"/>
      </text:list-level-style-number>
      <text:list-level-style-number text:level="3" style:num-format="1" style:num-suffix="." text:start-value="3">
        <style:list-level-properties text:space-before="0.7in" text:min-label-width="0.5625in"/>
        <style:text-properties fo:font-family="Calibri Light" fo:font-size="100%"/>
      </text:list-level-style-number>
      <text:list-level-style-number text:level="4" style:num-format="1" style:num-suffix="." text:start-value="3">
        <style:list-level-properties text:space-before="1in" text:min-label-width="0.5625in"/>
        <style:text-properties fo:font-family="Calibri Light" fo:font-size="100%"/>
      </text:list-level-style-number>
      <text:list-level-style-number text:level="5" style:num-format="1" style:num-suffix="." text:start-value="3">
        <style:list-level-properties text:space-before="1.3in" text:min-label-width="0.5625in"/>
        <style:text-properties fo:font-family="Calibri Light" fo:font-size="100%"/>
      </text:list-level-style-number>
      <text:list-level-style-number text:level="6" style:num-format="1" style:num-suffix="." text:start-value="3">
        <style:list-level-properties text:space-before="1.55in" text:min-label-width="0.5625in"/>
        <style:text-properties fo:font-family="Calibri Light" fo:font-size="100%"/>
      </text:list-level-style-number>
      <text:list-level-style-number text:level="7" style:num-format="1" style:num-suffix="." text:start-value="3">
        <style:list-level-properties text:space-before="1.8in" text:min-label-width="0.5625in"/>
        <style:text-properties fo:font-family="Calibri Light" fo:font-size="100%"/>
      </text:list-level-style-number>
      <text:list-level-style-number text:level="8" style:num-format="1" style:num-suffix="." text:start-value="3">
        <style:list-level-properties text:space-before="2.05in" text:min-label-width="0.5625in"/>
        <style:text-properties fo:font-family="Calibri Light" fo:font-size="100%"/>
      </text:list-level-style-number>
      <text:list-level-style-number text:level="9" style:num-format="1" style:num-suffix="." text:start-value="3">
        <style:list-level-properties text:space-before="2.3in" text:min-label-width="0.5625in"/>
        <style:text-properties fo:font-family="Calibri Light" fo:font-size="100%"/>
      </text:list-level-style-number>
    </text:list-style>
    <text:list-style style:name="a1123"/>
    <text:list-style style:name="a2593"/>
    <text:list-style style:name="a278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078"/>
    <text:list-style style:name="a2643"/>
    <text:list-style style:name="a2454">
      <text:list-level-style-bullet text:level="1" text:bullet-char="▪">
        <style:list-level-properties text:space-before="0in" text:min-label-width="0.5in"/>
        <style:text-properties fo:font-family="Arial" style:font-family-generic="swiss" style:font-pitch="variable" fo:font-size="100%"/>
      </text:list-level-style-bullet>
      <text:list-level-style-bullet text:level="2" text:bullet-char="▪">
        <style:list-level-properties text:space-before="0.35in" text:min-label-width="0.5in"/>
        <style:text-properties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in" text:min-label-width="0.5in"/>
        <style:text-properties fo:font-family="Arial" style:font-family-generic="swiss" style:font-pitch="variable" fo:font-size="100%"/>
      </text:list-level-style-bullet>
      <text:list-level-style-bullet text:level="4" text:bullet-char="▪">
        <style:list-level-properties text:space-before="1in" text:min-label-width="0.5in"/>
        <style:text-properties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in" text:min-label-width="0.5in"/>
        <style:text-properties fo:font-family="Arial" style:font-family-generic="swiss" style:font-pitch="variable" fo:font-size="100%"/>
      </text:list-level-style-bullet>
      <text:list-level-style-bullet text:level="6" text:bullet-char="▪">
        <style:list-level-properties text:space-before="1.55in" text:min-label-width="0.5in"/>
        <style:text-properties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in" text:min-label-width="0.5in"/>
        <style:text-properties fo:font-family="Arial" style:font-family-generic="swiss" style:font-pitch="variable" fo:font-size="100%"/>
      </text:list-level-style-bullet>
      <text:list-level-style-bullet text:level="8" text:bullet-char="▪">
        <style:list-level-properties text:space-before="2.05in" text:min-label-width="0.5in"/>
        <style:text-properties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in" text:min-label-width="0.5in"/>
        <style:text-properties fo:font-family="Arial" style:font-family-generic="swiss" style:font-pitch="variable" fo:font-size="100%"/>
      </text:list-level-style-bullet>
    </text:list-style>
    <text:list-style style:name="a2648"/>
    <text:list-style style:name="a198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45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120">
      <text:list-level-style-number text:level="1" style:num-format="">
        <style:list-level-properties text:space-before="0.08854in"/>
      </text:list-level-style-number>
      <text:list-level-style-number text:level="2" style:num-format="">
        <style:list-level-properties text:space-before="0.43854in"/>
      </text:list-level-style-number>
      <text:list-level-style-number text:level="3" style:num-format="">
        <style:list-level-properties text:space-before="0.78854in"/>
      </text:list-level-style-number>
      <text:list-level-style-number text:level="4" style:num-format="">
        <style:list-level-properties text:space-before="1.08854in"/>
      </text:list-level-style-number>
      <text:list-level-style-number text:level="5" style:num-format="">
        <style:list-level-properties text:space-before="1.38854in"/>
      </text:list-level-style-number>
      <text:list-level-style-number text:level="6" style:num-format="">
        <style:list-level-properties text:space-before="1.63854in"/>
      </text:list-level-style-number>
      <text:list-level-style-number text:level="7" style:num-format="">
        <style:list-level-properties text:space-before="1.88854in"/>
      </text:list-level-style-number>
      <text:list-level-style-number text:level="8" style:num-format="">
        <style:list-level-properties text:space-before="2.13854in"/>
      </text:list-level-style-number>
      <text:list-level-style-number text:level="9" style:num-format="">
        <style:list-level-properties text:space-before="2.38854in"/>
      </text:list-level-style-number>
    </text:list-style>
    <text:list-style style:name="a179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84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5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07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70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463"/>
    <text:list-style style:name="a165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271"/>
    <text:list-style style:name="a1320"/>
    <text:list-style style:name="a1514"/>
  </office:automatic-styles>
  <office:body>
    <office:presentation>
      <draw:page draw:name="Slide7" draw:style-name="a866" draw:master-page-name="Master1-Layout2-cust-含圖片的標題投影片" presentation:presentation-page-layout-name="Master1-PPL2" draw:id="Slide-262">
        <draw:frame draw:id="id78" presentation:style-name="a867" draw:name="圖片版面配置區 16" svg:x="0in" svg:y="0in" svg:width="4.4in" svg:height="5.19in" style:rel-width="scale" style:rel-height="scale" presentation:class="graphic" presentation:placeholder="false">
          <draw:image xlink:href="media/image1.jpg" xlink:type="simple" xlink:show="embed" xlink:actuate="onLoad"/>
          <svg:title/>
          <svg:desc/>
        </draw:frame>
        <draw:frame draw:id="id79" presentation:style-name="a868" draw:name="圖片版面配置區 6" svg:x="4.45151in" svg:y="0in" svg:width="4.4in" svg:height="5.19in" style:rel-width="scale" style:rel-height="scale" presentation:class="graphic" presentation:placeholder="false">
          <draw:image xlink:href="media/image2.jpeg" xlink:type="simple" xlink:show="embed" xlink:actuate="onLoad"/>
          <svg:title/>
          <svg:desc/>
        </draw:frame>
        <draw:frame draw:id="id80" presentation:style-name="a869" draw:name="圖片版面配置區 14" svg:x="8.93333in" svg:y="0in" svg:width="4.4in" svg:height="5.19in" style:rel-width="scale" style:rel-height="scale" presentation:class="graphic" presentation:placeholder="false">
          <draw:image xlink:href="media/image3.jpg" xlink:type="simple" xlink:show="embed" xlink:actuate="onLoad"/>
          <svg:title/>
          <svg:desc/>
        </draw:frame>
        <draw:frame draw:id="id81" presentation:style-name="a882" draw:name="標題 1" svg:x="0.58333in" svg:y="5.75516in" svg:width="12.16667in" svg:height="1in" presentation:class="title" presentation:placeholder="false">
          <draw:text-box>
            <text:p text:style-name="a881" text:class-names="" text:cond-style-name=""><text:span text:style-name="a870" text:class-names="">中平</text:span><text:span text:style-name="a871" text:class-names="">國中</text:span><text:span text:style-name="a872" text:class-names="">109</text:span><text:span text:style-name="a873" text:class-names="">學年</text:span><text:span text:style-name="a874" text:class-names="">度第</text:span><text:span text:style-name="a875" text:class-names="">1</text:span><text:span text:style-name="a876" text:class-names="">學期</text:span><text:span text:style-name="a877" text:class-names=""><text:line-break/></text:span><text:span text:style-name="a878" text:class-names="">11</text:span><text:span text:style-name="a879" text:class-names="">月份行政會報</text:span><text:span text:style-name="a880" text:class-names=""/></text:p>
          </draw:text-box>
          <svg:title/>
          <svg:desc/>
        </draw:frame>
        <draw:frame draw:id="id82" presentation:style-name="a887" draw:name="副標題 2" svg:x="0.58333in" svg:y="6.875in" svg:width="12.16667in" svg:height="0.625in" presentation:class="subtitle" presentation:placeholder="false">
          <draw:text-box>
            <text:p text:style-name="a886" text:class-names="" text:cond-style-name=""><text:span text:style-name="a883" text:class-names="">教務處業務報告<text:s text:c="1"/></text:span><text:span text:style-name="a884" text:class-names="">109.11.9</text:span><text:span text:style-name="a885" text:class-names=""/></text:p>
          </draw:text-box>
          <svg:title/>
          <svg:desc/>
        </draw:frame>
        <draw:custom-shape svg:x="2.79394in" svg:y="3.86677in" svg:width="1.60606in" svg:height="1.32323in" draw:id="id84" draw:style-name="a891" draw:name="流程圖: 接點 17">
          <svg:title/>
          <svg:desc/>
          <text:p text:style-name="a890" text:class-names="" text:cond-style-name="" text:id="id83"><text:span text:style-name="a888" text:class-names="">閱讀</text:span><text:span text:style-name="a889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7.24545in" svg:y="3.86677in" svg:width="1.60606in" svg:height="1.32323in" draw:id="id86" draw:style-name="a895" draw:name="流程圖: 接點 18">
          <svg:title/>
          <svg:desc/>
          <text:p text:style-name="a894" text:class-names="" text:cond-style-name="" text:id="id85"><text:span text:style-name="a892" text:class-names="">國際</text:span><text:span text:style-name="a89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1.72727in" svg:y="3.89379in" svg:width="1.60606in" svg:height="1.32323in" draw:id="id88" draw:style-name="a899" draw:name="流程圖: 接點 19">
          <svg:title/>
          <svg:desc/>
          <text:p text:style-name="a898" text:class-names="" text:cond-style-name="" text:id="id87"><text:span text:style-name="a896" text:class-names="">素養</text:span><text:span text:style-name="a897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anim:par xmlns:anim="urn:oasis:names:tc:opendocument:xmlns:animation:1.0" presentation:node-type="timing-root">
          <anim:seq presentation:node-type="main-sequence" smil:dur="indefinite">
            <anim:par smil:begin="indefinite" smil:fill="hold">
              <anim:par smil:begin="0.0s" smil:fill="hold">
                <anim:par presentation:node-type="on-click" presentation:preset-id="53" presentation:preset-sub-type="16" presentation:preset-class="entrance" presentation:group-id="0" smil:begin="0.0s" smil:fill="hold">
                  <anim:set smil:targetElement="id84" smil:attributeName="visibility" smil:to="visible" smil:begin="0.0s" smil:dur="0.001s" smil:fill="hold"/>
                  <anim:animate smil:targetElement="id84" smil:attributeName="width" smil:values="0;width" smil:keyTimes="0.0;1.0" smil:dur="0.5s" smil:fill="hold"/>
                  <anim:animate smil:targetElement="id84" smil:attributeName="height" smil:values="0;height" smil:keyTimes="0.0;1.0" smil:dur="0.5s" smil:fill="hold"/>
                  <anim:transitionFilter smil:targetElement="id84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53" presentation:preset-sub-type="16" presentation:preset-class="entrance" presentation:group-id="0" smil:begin="0.0s" smil:fill="hold">
                  <anim:set smil:targetElement="id86" smil:attributeName="visibility" smil:to="visible" smil:begin="0.0s" smil:dur="0.001s" smil:fill="hold"/>
                  <anim:animate smil:targetElement="id86" smil:attributeName="width" smil:values="0;width" smil:keyTimes="0.0;1.0" smil:dur="0.5s" smil:fill="hold"/>
                  <anim:animate smil:targetElement="id86" smil:attributeName="height" smil:values="0;height" smil:keyTimes="0.0;1.0" smil:dur="0.5s" smil:fill="hold"/>
                  <anim:transitionFilter smil:targetElement="id86" smil:type="fade" smil:subtype="crossfade" smil:dur="0.5s"/>
                </anim:par>
              </anim:par>
            </anim:par>
            <anim:par smil:begin="indefinite" smil:fill="hold">
              <anim:par smil:begin="0.0s" smil:fill="hold">
                <anim:par presentation:node-type="on-click" presentation:preset-id="53" presentation:preset-sub-type="16" presentation:preset-class="entrance" presentation:group-id="0" smil:begin="0.0s" smil:fill="hold">
                  <anim:set smil:targetElement="id88" smil:attributeName="visibility" smil:to="visible" smil:begin="0.0s" smil:dur="0.001s" smil:fill="hold"/>
                  <anim:animate smil:targetElement="id88" smil:attributeName="width" smil:values="0;width" smil:keyTimes="0.0;1.0" smil:dur="0.5s" smil:fill="hold"/>
                  <anim:animate smil:targetElement="id88" smil:attributeName="height" smil:values="0;height" smil:keyTimes="0.0;1.0" smil:dur="0.5s" smil:fill="hold"/>
                  <anim:transitionFilter smil:targetElement="id88" smil:type="fade" smil:subtype="crossfade" smil:dur="0.5s"/>
                </anim:par>
              </anim:par>
            </anim:par>
          </anim:seq>
        </anim:par>
        <presentation:notes draw:style-name="a906">
          <draw:page-thumbnail draw:page-number="1" svg:x="0.75in" svg:y="1.25in" svg:width="6in" svg:height="3.375in" presentation:class="page" draw:id="id89" presentation:style-name="a900" draw:name="投影片圖像版面配置區 1">
            <svg:title/>
            <svg:desc/>
          </draw:page-thumbnail>
          <draw:frame draw:id="id90" presentation:style-name="a90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91" draw:style-name="a905" draw:name="投影片編號版面配置區 3" svg:x="4.24826in" svg:y="9.49826in" svg:width="3.25in" svg:height="0.50174in">
            <draw:text-box>
              <text:p text:style-name="a904" text:class-names="" text:cond-style-name=""><text:span text:style-name="a902" text:class-names=""><text:page-number style:num-format="1" text:fixed="false">1</text:page-number></text:span><text:span text:style-name="a903" text:class-names=""/></text:p>
            </draw:text-box>
            <svg:title/>
            <svg:desc/>
          </draw:frame>
        </presentation:notes>
      </draw:page>
      <draw:page draw:name="Slide93" draw:style-name="a907" draw:master-page-name="Master1-Layout4-cust-章節標題" presentation:presentation-page-layout-name="Master1-PPL4" draw:id="Slide-348">
        <draw:custom-shape svg:x="0.17014in" svg:y="-0.15799in" svg:width="0.33333in" svg:height="0.33333in" draw:id="id92" draw:style-name="a910" draw:name="AutoShape 4">
          <svg:title/>
          <svg:desc>ãè®ç¾ãçåçæå°çµæ</svg:desc>
          <text:p text:style-name="a909" text:class-names="" text:cond-style-name=""><text:span text:style-name="a90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93" draw:style-name="a913" draw:name="AutoShape 10">
          <svg:title/>
          <svg:desc>ãè®ç¾ãçåçæå°çµæ</svg:desc>
          <text:p text:style-name="a912" text:class-names="" text:cond-style-name=""><text:span text:style-name="a9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4" presentation:style-name="a925" draw:name="標題 1" svg:x="2.12673in" svg:y="0.44229in" svg:width="10.84297in" svg:height="1.4981in" presentation:class="title" presentation:placeholder="false">
          <draw:text-box>
            <text:p text:style-name="a924" text:class-names="" text:cond-style-name=""><text:span text:style-name="a914" text:class-names="">新北市</text:span><text:span text:style-name="a915" text:class-names="">109</text:span><text:span text:style-name="a916" text:class-names="">學年度</text:span><text:span text:style-name="a917" text:class-names="">2020</text:span><text:span text:style-name="a918" text:class-names="">年臺灣能</text:span><text:span text:style-name="a919" text:class-names="">─</text:span><text:span text:style-name="a920" text:class-names=""><text:line-break/></text:span><text:span text:style-name="a921" text:class-names="">潔</text:span><text:span text:style-name="a922" text:class-names="">能科技創意實作競賽</text:span><text:span text:style-name="a923" text:class-names=""/></text:p>
          </draw:text-box>
          <svg:title/>
          <svg:desc/>
        </draw:frame>
        <draw:custom-shape svg:x="1.05398in" svg:y="1.84128in" svg:width="10.32986in" svg:height="0.5in" draw:id="id95" draw:style-name="a928" draw:name="Rectangle 1">
          <svg:title/>
          <svg:desc/>
          <text:p text:style-name="a927" text:class-names="" text:cond-style-name=""><text:span text:style-name="a92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6" draw:style-name="a946" draw:name="文字方塊 4" svg:x="0.77808in" svg:y="2.57624in" svg:width="6.54451in" svg:height="3.73613in">
          <draw:text-box>
            <text:p text:style-name="a939" text:class-names="" text:cond-style-name=""><text:span text:style-name="a929" text:class-names="">818</text:span><text:span text:style-name="a930" text:class-names="">方媛怡</text:span><text:span text:style-name="a931" text:class-names="">、</text:span><text:span text:style-name="a932" text:class-names="">819</text:span><text:span text:style-name="a933" text:class-names="">江昱德</text:span><text:span text:style-name="a934" text:class-names="">參加「</text:span><text:span text:style-name="a935" text:class-names="">2020</text:span><text:span text:style-name="a936" text:class-names="">年臺灣能─潔能科技創意實作競賽」獲得全國第一名的佳績</text:span><text:span text:style-name="a937" text:class-names="">！</text:span><text:span text:style-name="a938" text:class-names=""/></text:p>
            <text:p text:style-name="a945" text:class-names="" text:cond-style-name=""><text:span text:style-name="a940" text:class-names="">特別感謝</text:span><text:span text:style-name="a941" text:class-names="">林志軒</text:span><text:span text:style-name="a942" text:class-names="">老師</text:span><text:span text:style-name="a943" text:class-names="">的辛苦指導</text:span><text:span text:style-name="a944" text:class-names=""/></text:p>
          </draw:text-box>
          <svg:title/>
          <svg:desc/>
        </draw:frame>
        <draw:custom-shape svg:width="2.96502in" svg:height="1.37156in" draw:id="id97" draw:style-name="a950" draw:transform="translate(-1.48251in -0.68578in) rotate(-0.13222) translate(5.53213in 6.39721in)" draw:name="橢圓 6">
          <svg:title/>
          <svg:desc/>
          <text:p text:style-name="a949" text:class-names="" text:cond-style-name=""><text:span text:style-name="a947" text:class-names="">第一</text:span><text:span text:style-name="a948" text:class-names="">名</text:span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frame draw:id="id98" draw:style-name="a951" draw:name="圖片 9" svg:x="7.36386in" svg:y="2.11111in" svg:width="5.47452in" svg:height="4.90767in" style:rel-width="scale" style:rel-height="scale">
          <draw:image xlink:href="media/image4.jpg" xlink:type="simple" xlink:show="embed" xlink:actuate="onLoad"/>
          <svg:title/>
          <svg:desc/>
        </draw:frame>
        <draw:frame draw:id="id99" draw:style-name="a952" draw:name="圖片 1" svg:x="0.67014in" svg:y="0.46918in" svg:width="2.73958in" svg:height="1.98958in" style:rel-width="scale" style:rel-height="scale">
          <draw:image xlink:href="media/image5.jpg" xlink:type="simple" xlink:show="embed" xlink:actuate="onLoad"/>
          <svg:title/>
          <svg:desc/>
        </draw:frame>
        <presentation:notes draw:style-name="a959">
          <draw:page-thumbnail draw:page-number="2" svg:x="0.75in" svg:y="1.25in" svg:width="6in" svg:height="3.375in" presentation:class="page" draw:id="id100" presentation:style-name="a953" draw:name="投影片圖像版面配置區 1">
            <svg:title/>
            <svg:desc/>
          </draw:page-thumbnail>
          <draw:frame draw:id="id101" presentation:style-name="a95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02" draw:style-name="a958" draw:name="投影片編號版面配置區 3" svg:x="4.24826in" svg:y="9.49826in" svg:width="3.25in" svg:height="0.50174in">
            <draw:text-box>
              <text:p text:style-name="a957" text:class-names="" text:cond-style-name=""><text:span text:style-name="a955" text:class-names=""><text:page-number style:num-format="1" text:fixed="false">2</text:page-number></text:span><text:span text:style-name="a956" text:class-names=""/></text:p>
            </draw:text-box>
            <svg:title/>
            <svg:desc/>
          </draw:frame>
        </presentation:notes>
      </draw:page>
      <draw:page draw:name="Slide107" draw:style-name="a960" draw:master-page-name="Master1-Layout4-cust-章節標題" presentation:presentation-page-layout-name="Master1-PPL4" draw:id="Slide-362">
        <draw:custom-shape svg:x="0.17014in" svg:y="-0.15799in" svg:width="0.33333in" svg:height="0.33333in" draw:id="id103" draw:style-name="a963" draw:name="AutoShape 4">
          <svg:title/>
          <svg:desc>ãè®ç¾ãçåçæå°çµæ</svg:desc>
          <text:p text:style-name="a962" text:class-names="" text:cond-style-name=""><text:span text:style-name="a96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04" draw:style-name="a966" draw:name="AutoShape 10">
          <svg:title/>
          <svg:desc>ãè®ç¾ãçåçæå°çµæ</svg:desc>
          <text:p text:style-name="a965" text:class-names="" text:cond-style-name=""><text:span text:style-name="a9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5" presentation:style-name="a970" draw:name="標題 1" svg:x="0.78413in" svg:y="0.42606in" svg:width="12.13052in" svg:height="0.7197in" presentation:class="title" presentation:placeholder="false">
          <draw:text-box>
            <text:p text:style-name="a969" text:class-names="" text:cond-style-name=""><text:span text:style-name="a967" text:class-names="">新北市西區學生美術比賽</text:span><text:span text:style-name="a968" text:class-names=""/></text:p>
          </draw:text-box>
          <svg:title/>
          <svg:desc/>
        </draw:frame>
        <draw:frame draw:id="id106" draw:style-name="a974" draw:transform="translate(-1.39985in -0.55537in) rotate(-6.00023) translate(1.66938in 0.9953in)" draw:name="文字方塊 5" svg:width="2.7997in" svg:height="1.11074in">
          <draw:text-box>
            <text:p text:style-name="a973" text:class-names="" text:cond-style-name=""><text:span text:style-name="a971" text:class-names="">狂賀！</text:span><text:span text:style-name="a972" text:class-names=""/></text:p>
          </draw:text-box>
          <svg:title/>
          <svg:desc/>
        </draw:frame>
        <draw:frame draw:id="id107" draw:name="表格 9" svg:x="1.09877in" svg:y="1.53528in" svg:width="10.71605in" svg:height="5in">
          <table:table table:style-name="a975" table:template-name="{69CF1AB2-1976-4502-BF36-3FF5EA218861}" table:use-banding-columns-styles="false" table:use-banding-rows-styles="true" table:use-first-column-styles="true" table:use-first-row-styles="true" table:use-last-column-styles="false" table:use-last-row-styles="false">
            <table:table-column table:style-name="a976" table:default-cell-style-name=""/>
            <table:table-column table:style-name="a977" table:default-cell-style-name=""/>
            <table:table-column table:style-name="a978" table:default-cell-style-name=""/>
            <table:table-column table:style-name="a979" table:default-cell-style-name=""/>
            <table:table-column table:style-name="a980" table:default-cell-style-name=""/>
            <table:table-row table:style-name="a981" table:default-cell-style-name="">
              <table:table-cell table:style-name="a986">
                <text:list text:style-name="a985">
                  <text:list-item>
                    <text:p text:style-name="a984" text:class-names="" text:cond-style-name=""><text:span text:style-name="a982" text:class-names="">類別</text:span><text:span text:style-name="a983" text:class-names=""/></text:p>
                  </text:list-item>
                </text:list>
              </table:table-cell>
              <table:table-cell table:style-name="a991">
                <text:list text:style-name="a990">
                  <text:list-item>
                    <text:p text:style-name="a989" text:class-names="" text:cond-style-name=""><text:span text:style-name="a987" text:class-names="">班級</text:span><text:span text:style-name="a988" text:class-names=""/></text:p>
                  </text:list-item>
                </text:list>
              </table:table-cell>
              <table:table-cell table:style-name="a996">
                <text:list text:style-name="a995">
                  <text:list-item>
                    <text:p text:style-name="a994" text:class-names="" text:cond-style-name=""><text:span text:style-name="a992" text:class-names="">姓名</text:span><text:span text:style-name="a993" text:class-names=""/></text:p>
                  </text:list-item>
                </text:list>
              </table:table-cell>
              <table:table-cell table:style-name="a1001">
                <text:list text:style-name="a1000">
                  <text:list-item>
                    <text:p text:style-name="a999" text:class-names="" text:cond-style-name=""><text:span text:style-name="a997" text:class-names="">比賽名次</text:span><text:span text:style-name="a998" text:class-names=""/></text:p>
                  </text:list-item>
                </text:list>
              </table:table-cell>
              <table:table-cell table:style-name="a1006">
                <text:list text:style-name="a1005">
                  <text:list-item>
                    <text:p text:style-name="a1004" text:class-names="" text:cond-style-name=""><text:span text:style-name="a1002" text:class-names="">備註</text:span><text:span text:style-name="a1003" text:class-names=""/></text:p>
                  </text:list-item>
                </text:list>
              </table:table-cell>
            </table:table-row>
            <table:table-row table:style-name="a1007" table:default-cell-style-name="">
              <table:table-cell table:style-name="a1013">
                <text:list text:style-name="a1012">
                  <text:list-item>
                    <text:p text:style-name="a1011" text:class-names="" text:cond-style-name=""><text:span text:style-name="a1008" text:class-names="">西畫</text:span><text:span text:style-name="a1009" text:class-names="">類</text:span><text:span text:style-name="a1010" text:class-names=""/></text:p>
                  </text:list-item>
                </text:list>
              </table:table-cell>
              <table:table-cell table:style-name="a1020">
                <text:list text:style-name="a1019">
                  <text:list-item>
                    <text:p text:style-name="a1018" text:class-names="" text:cond-style-name=""><text:span text:style-name="a1014" text:class-names="">9</text:span><text:span text:style-name="a1015" text:class-names="">2</text:span><text:span text:style-name="a1016" text:class-names="">2</text:span><text:span text:style-name="a1017" text:class-names=""/></text:p>
                  </text:list-item>
                </text:list>
              </table:table-cell>
              <table:table-cell table:style-name="a1025">
                <text:list text:style-name="a1024">
                  <text:list-item>
                    <text:p text:style-name="a1023" text:class-names="" text:cond-style-name=""><text:span text:style-name="a1021" text:class-names="">劉芷伶</text:span><text:span text:style-name="a1022" text:class-names=""/></text:p>
                  </text:list-item>
                </text:list>
              </table:table-cell>
              <table:table-cell table:style-name="a1032">
                <text:list text:style-name="a1031">
                  <text:list-item>
                    <text:p text:style-name="a1030" text:class-names="" text:cond-style-name=""><text:span text:style-name="a1026" text:class-names="">第</text:span><text:span text:style-name="a1027" text:class-names="">二</text:span><text:span text:style-name="a1028" text:class-names="">名</text:span><text:span text:style-name="a1029" text:class-names=""/></text:p>
                  </text:list-item>
                </text:list>
              </table:table-cell>
              <table:table-cell table:style-name="a1053" table:number-rows-spanned="6">
                <text:list text:style-name="a1036">
                  <text:list-item>
                    <text:p text:style-name="a1035" text:class-names="" text:cond-style-name=""><text:span text:style-name="a1033" text:class-names="">進</text:span><text:span text:style-name="a1034" text:class-names=""/></text:p>
                  </text:list-item>
                </text:list>
                <text:list text:style-name="a1040">
                  <text:list-item>
                    <text:p text:style-name="a1039" text:class-names="" text:cond-style-name=""><text:span text:style-name="a1037" text:class-names="">入</text:span><text:span text:style-name="a1038" text:class-names=""/></text:p>
                  </text:list-item>
                </text:list>
                <text:list text:style-name="a1044">
                  <text:list-item>
                    <text:p text:style-name="a1043" text:class-names="" text:cond-style-name=""><text:span text:style-name="a1041" text:class-names="">國</text:span><text:span text:style-name="a1042" text:class-names=""/></text:p>
                  </text:list-item>
                </text:list>
                <text:list text:style-name="a1048">
                  <text:list-item>
                    <text:p text:style-name="a1047" text:class-names="" text:cond-style-name=""><text:span text:style-name="a1045" text:class-names="">賽</text:span><text:span text:style-name="a1046" text:class-names=""/></text:p>
                  </text:list-item>
                </text:list>
                <text:list text:style-name="a1052">
                  <text:list-item>
                    <text:p text:style-name="a1051" text:class-names="" text:cond-style-name=""><text:span text:style-name="a1049" text:class-names="">！</text:span><text:span text:style-name="a1050" text:class-names=""/></text:p>
                  </text:list-item>
                </text:list>
              </table:table-cell>
            </table:table-row>
            <table:table-row table:style-name="a1054" table:default-cell-style-name="">
              <table:table-cell table:style-name="a1061">
                <text:list text:style-name="a1060">
                  <text:list-item>
                    <text:p text:style-name="a1059" text:class-names="" text:cond-style-name=""><text:span text:style-name="a1055" text:class-names="">西</text:span><text:span text:style-name="a1056" text:class-names="">畫</text:span><text:span text:style-name="a1057" text:class-names="">類</text:span><text:span text:style-name="a1058" text:class-names=""/></text:p>
                  </text:list-item>
                </text:list>
              </table:table-cell>
              <table:table-cell table:style-name="a1067">
                <text:list text:style-name="a1066">
                  <text:list-item>
                    <text:p text:style-name="a1065" text:class-names="" text:cond-style-name=""><text:span text:style-name="a1062" text:class-names="">9</text:span><text:span text:style-name="a1063" text:class-names="">18</text:span><text:span text:style-name="a1064" text:class-names=""/></text:p>
                  </text:list-item>
                </text:list>
              </table:table-cell>
              <table:table-cell table:style-name="a1072">
                <text:list text:style-name="a1071">
                  <text:list-item>
                    <text:p text:style-name="a1070" text:class-names="" text:cond-style-name=""><text:span text:style-name="a1068" text:class-names="">王昱蘋</text:span><text:span text:style-name="a1069" text:class-names=""/></text:p>
                  </text:list-item>
                </text:list>
              </table:table-cell>
              <table:table-cell table:style-name="a1079">
                <text:list text:style-name="a1078">
                  <text:list-item>
                    <text:p text:style-name="a1077" text:class-names="" text:cond-style-name=""><text:span text:style-name="a1073" text:class-names="">第</text:span><text:span text:style-name="a1074" text:class-names="">三</text:span><text:span text:style-name="a1075" text:class-names="">名</text:span><text:span text:style-name="a1076" text:class-names=""/></text:p>
                  </text:list-item>
                </text:list>
              </table:table-cell>
              <table:covered-table-cell table:style-name=""/>
            </table:table-row>
            <table:table-row table:style-name="a1080" table:default-cell-style-name="">
              <table:table-cell table:style-name="a1087">
                <text:list text:style-name="a1086">
                  <text:list-item>
                    <text:p text:style-name="a1085" text:class-names="" text:cond-style-name=""><text:span text:style-name="a1081" text:class-names="">西</text:span><text:span text:style-name="a1082" text:class-names="">畫</text:span><text:span text:style-name="a1083" text:class-names="">類</text:span><text:span text:style-name="a1084" text:class-names=""/></text:p>
                  </text:list-item>
                </text:list>
              </table:table-cell>
              <table:table-cell table:style-name="a1092">
                <text:list text:style-name="a1091">
                  <text:list-item>
                    <text:p text:style-name="a1090" text:class-names="" text:cond-style-name=""><text:span text:style-name="a1088" text:class-names="">718</text:span><text:span text:style-name="a1089" text:class-names=""/></text:p>
                  </text:list-item>
                </text:list>
              </table:table-cell>
              <table:table-cell table:style-name="a1097">
                <text:list text:style-name="a1096">
                  <text:list-item>
                    <text:p text:style-name="a1095" text:class-names="" text:cond-style-name=""><text:span text:style-name="a1093" text:class-names="">張芷菱</text:span><text:span text:style-name="a1094" text:class-names=""/></text:p>
                  </text:list-item>
                </text:list>
              </table:table-cell>
              <table:table-cell table:style-name="a1104">
                <text:list text:style-name="a1103">
                  <text:list-item>
                    <text:p text:style-name="a1102" text:class-names="" text:cond-style-name=""><text:span text:style-name="a1098" text:class-names="">第</text:span><text:span text:style-name="a1099" text:class-names="">三</text:span><text:span text:style-name="a1100" text:class-names="">名</text:span><text:span text:style-name="a1101" text:class-names=""/></text:p>
                  </text:list-item>
                </text:list>
              </table:table-cell>
              <table:covered-table-cell table:style-name=""/>
            </table:table-row>
            <table:table-row table:style-name="a1105" table:default-cell-style-name="">
              <table:table-cell table:style-name="a1113">
                <text:list text:style-name="a1112">
                  <text:list-item>
                    <text:p text:style-name="a1111" text:class-names="" text:cond-style-name=""><text:span text:style-name="a1106" text:class-names="">水</text:span><text:span text:style-name="a1107" text:class-names="">墨</text:span><text:span text:style-name="a1108" text:class-names="">畫</text:span><text:span text:style-name="a1109" text:class-names="">類</text:span><text:span text:style-name="a1110" text:class-names=""/></text:p>
                  </text:list-item>
                </text:list>
              </table:table-cell>
              <table:table-cell table:style-name="a1119">
                <text:list text:style-name="a1118">
                  <text:list-item>
                    <text:p text:style-name="a1117" text:class-names="" text:cond-style-name=""><text:span text:style-name="a1114" text:class-names="">81</text:span><text:span text:style-name="a1115" text:class-names="">8</text:span><text:span text:style-name="a1116" text:class-names=""/></text:p>
                  </text:list-item>
                </text:list>
              </table:table-cell>
              <table:table-cell table:style-name="a1124">
                <text:list text:style-name="a1123">
                  <text:list-item>
                    <text:p text:style-name="a1122" text:class-names="" text:cond-style-name=""><text:span text:style-name="a1120" text:class-names="">陳祥榕</text:span><text:span text:style-name="a1121" text:class-names=""/></text:p>
                  </text:list-item>
                </text:list>
              </table:table-cell>
              <table:table-cell table:style-name="a1131">
                <text:list text:style-name="a1130">
                  <text:list-item>
                    <text:p text:style-name="a1129" text:class-names="" text:cond-style-name=""><text:span text:style-name="a1125" text:class-names="">第</text:span><text:span text:style-name="a1126" text:class-names="">二</text:span><text:span text:style-name="a1127" text:class-names="">名</text:span><text:span text:style-name="a1128" text:class-names=""/></text:p>
                  </text:list-item>
                </text:list>
              </table:table-cell>
              <table:covered-table-cell table:style-name=""/>
            </table:table-row>
            <table:table-row table:style-name="a1132" table:default-cell-style-name="">
              <table:table-cell table:style-name="a1138">
                <text:list text:style-name="a1137">
                  <text:list-item>
                    <text:p text:style-name="a1136" text:class-names="" text:cond-style-name=""><text:span text:style-name="a1133" text:class-names="">水墨畫</text:span><text:span text:style-name="a1134" text:class-names="">類</text:span><text:span text:style-name="a1135" text:class-names=""/></text:p>
                  </text:list-item>
                </text:list>
              </table:table-cell>
              <table:table-cell table:style-name="a1143">
                <text:list text:style-name="a1142">
                  <text:list-item>
                    <text:p text:style-name="a1141" text:class-names="" text:cond-style-name=""><text:span text:style-name="a1139" text:class-names="">805</text:span><text:span text:style-name="a1140" text:class-names=""/></text:p>
                  </text:list-item>
                </text:list>
              </table:table-cell>
              <table:table-cell table:style-name="a1148">
                <text:list text:style-name="a1147">
                  <text:list-item>
                    <text:p text:style-name="a1146" text:class-names="" text:cond-style-name=""><text:span text:style-name="a1144" text:class-names="">林佳妤</text:span><text:span text:style-name="a1145" text:class-names=""/></text:p>
                  </text:list-item>
                </text:list>
              </table:table-cell>
              <table:table-cell table:style-name="a1155">
                <text:list text:style-name="a1154">
                  <text:list-item>
                    <text:p text:style-name="a1153" text:class-names="" text:cond-style-name=""><text:span text:style-name="a1149" text:class-names="">第</text:span><text:span text:style-name="a1150" text:class-names="">三</text:span><text:span text:style-name="a1151" text:class-names="">名</text:span><text:span text:style-name="a1152" text:class-names=""/></text:p>
                  </text:list-item>
                </text:list>
              </table:table-cell>
              <table:covered-table-cell table:style-name=""/>
            </table:table-row>
            <table:table-row table:style-name="a1156" table:default-cell-style-name="">
              <table:table-cell table:style-name="a1162">
                <text:list text:style-name="a1161">
                  <text:list-item>
                    <text:p text:style-name="a1160" text:class-names="" text:cond-style-name=""><text:span text:style-name="a1157" text:class-names="">漫畫</text:span><text:span text:style-name="a1158" text:class-names="">類</text:span><text:span text:style-name="a1159" text:class-names=""/></text:p>
                  </text:list-item>
                </text:list>
              </table:table-cell>
              <table:table-cell table:style-name="a1168">
                <text:list text:style-name="a1167">
                  <text:list-item>
                    <text:p text:style-name="a1166" text:class-names="" text:cond-style-name=""><text:span text:style-name="a1163" text:class-names="">7</text:span><text:span text:style-name="a1164" text:class-names="">07</text:span><text:span text:style-name="a1165" text:class-names=""/></text:p>
                  </text:list-item>
                </text:list>
              </table:table-cell>
              <table:table-cell table:style-name="a1173">
                <text:list text:style-name="a1172">
                  <text:list-item>
                    <text:p text:style-name="a1171" text:class-names="" text:cond-style-name=""><text:span text:style-name="a1169" text:class-names="">邵群庭</text:span><text:span text:style-name="a1170" text:class-names=""/></text:p>
                  </text:list-item>
                </text:list>
              </table:table-cell>
              <table:table-cell table:style-name="a1180">
                <text:list text:style-name="a1179">
                  <text:list-item>
                    <text:p text:style-name="a1178" text:class-names="" text:cond-style-name=""><text:span text:style-name="a1174" text:class-names="">第</text:span><text:span text:style-name="a1175" text:class-names="">三</text:span><text:span text:style-name="a1176" text:class-names="">名</text:span><text:span text:style-name="a1177" text:class-names=""/></text:p>
                  </text:list-item>
                </text:list>
              </table:table-cell>
              <table:covered-table-cell table:style-name=""/>
            </table:table-row>
          </table:table>
          <draw:image xlink:href="media/image6.png" xlink:type="simple" xlink:show="embed" xlink:actuate="onLoad"/>
          <svg:title/>
          <svg:desc/>
        </draw:frame>
        <draw:custom-shape svg:x="3.46007in" svg:y="3.05729in" svg:width="13.33333in" svg:height="0.5in" draw:id="id108" draw:style-name="a1183" draw:name="Rectangle 1">
          <svg:title/>
          <svg:desc/>
          <text:p text:style-name="a1182" text:class-names="" text:cond-style-name=""><text:span text:style-name="a11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9" draw:style-name="a1184" draw:transform="translate(-1.23607in -1.00767in) rotate(-0.08953) translate(11.66772in 6.16328in)" draw:name="Picture 3" svg:width="2.47215in" svg:height="2.01534in" style:rel-width="scale" style:rel-height="scale">
          <draw:image xlink:href="media/image7.png" xlink:type="simple" xlink:show="embed" xlink:actuate="onLoad"/>
          <svg:title/>
          <svg:desc>「讚 卡拉赫那」的圖片搜尋結果</svg:desc>
        </draw:frame>
        <presentation:notes draw:style-name="a1191">
          <draw:page-thumbnail draw:page-number="3" svg:x="0.75in" svg:y="1.25in" svg:width="6in" svg:height="3.375in" presentation:class="page" draw:id="id110" presentation:style-name="a1185" draw:name="投影片圖像版面配置區 1">
            <svg:title/>
            <svg:desc/>
          </draw:page-thumbnail>
          <draw:frame draw:id="id111" presentation:style-name="a118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12" draw:style-name="a1190" draw:name="投影片編號版面配置區 3" svg:x="4.24826in" svg:y="9.49826in" svg:width="3.25in" svg:height="0.50174in">
            <draw:text-box>
              <text:p text:style-name="a1189" text:class-names="" text:cond-style-name=""><text:span text:style-name="a1187" text:class-names=""><text:page-number style:num-format="1" text:fixed="false">3</text:page-number></text:span><text:span text:style-name="a1188" text:class-names=""/></text:p>
            </draw:text-box>
            <svg:title/>
            <svg:desc/>
          </draw:frame>
        </presentation:notes>
      </draw:page>
      <draw:page draw:name="Slide108" draw:style-name="a1192" draw:master-page-name="Master1-Layout4-cust-章節標題" presentation:presentation-page-layout-name="Master1-PPL4" draw:id="Slide-363">
        <draw:custom-shape svg:x="0.17014in" svg:y="-0.15799in" svg:width="0.33333in" svg:height="0.33333in" draw:id="id113" draw:style-name="a1195" draw:name="AutoShape 4">
          <svg:title/>
          <svg:desc>ãè®ç¾ãçåçæå°çµæ</svg:desc>
          <text:p text:style-name="a1194" text:class-names="" text:cond-style-name=""><text:span text:style-name="a11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14" draw:style-name="a1198" draw:name="AutoShape 10">
          <svg:title/>
          <svg:desc>ãè®ç¾ãçåçæå°çµæ</svg:desc>
          <text:p text:style-name="a1197" text:class-names="" text:cond-style-name=""><text:span text:style-name="a119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5" presentation:style-name="a1202" draw:name="標題 1" svg:x="0.78413in" svg:y="0.42606in" svg:width="12.13052in" svg:height="0.7197in" presentation:class="title" presentation:placeholder="false">
          <draw:text-box>
            <text:p text:style-name="a1201" text:class-names="" text:cond-style-name=""><text:span text:style-name="a1199" text:class-names="">新北市西區學生美術比賽</text:span><text:span text:style-name="a1200" text:class-names=""/></text:p>
          </draw:text-box>
          <svg:title/>
          <svg:desc/>
        </draw:frame>
        <draw:frame draw:id="id116" draw:style-name="a1206" draw:transform="translate(-1.39985in -0.55537in) rotate(-6.00023) translate(1.66938in 0.9953in)" draw:name="文字方塊 5" svg:width="2.7997in" svg:height="1.11074in">
          <draw:text-box>
            <text:p text:style-name="a1205" text:class-names="" text:cond-style-name=""><text:span text:style-name="a1203" text:class-names="">狂賀！</text:span><text:span text:style-name="a1204" text:class-names=""/></text:p>
          </draw:text-box>
          <svg:title/>
          <svg:desc/>
        </draw:frame>
        <draw:frame draw:id="id117" draw:name="表格 9" svg:x="1.49137in" svg:y="1.50064in" svg:width="10.71605in" svg:height="5in">
          <table:table table:style-name="a1207" table:template-name="{69CF1AB2-1976-4502-BF36-3FF5EA218861}" table:use-banding-columns-styles="false" table:use-banding-rows-styles="true" table:use-first-column-styles="true" table:use-first-row-styles="true" table:use-last-column-styles="false" table:use-last-row-styles="false">
            <table:table-column table:style-name="a1208" table:default-cell-style-name=""/>
            <table:table-column table:style-name="a1209" table:default-cell-style-name=""/>
            <table:table-column table:style-name="a1210" table:default-cell-style-name=""/>
            <table:table-column table:style-name="a1211" table:default-cell-style-name=""/>
            <table:table-column table:style-name="a1212" table:default-cell-style-name=""/>
            <table:table-row table:style-name="a1213" table:default-cell-style-name="">
              <table:table-cell table:style-name="a1218">
                <text:list text:style-name="a1217">
                  <text:list-item>
                    <text:p text:style-name="a1216" text:class-names="" text:cond-style-name=""><text:span text:style-name="a1214" text:class-names="">類別</text:span><text:span text:style-name="a1215" text:class-names=""/></text:p>
                  </text:list-item>
                </text:list>
              </table:table-cell>
              <table:table-cell table:style-name="a1223">
                <text:list text:style-name="a1222">
                  <text:list-item>
                    <text:p text:style-name="a1221" text:class-names="" text:cond-style-name=""><text:span text:style-name="a1219" text:class-names="">班級</text:span><text:span text:style-name="a1220" text:class-names=""/></text:p>
                  </text:list-item>
                </text:list>
              </table:table-cell>
              <table:table-cell table:style-name="a1228">
                <text:list text:style-name="a1227">
                  <text:list-item>
                    <text:p text:style-name="a1226" text:class-names="" text:cond-style-name=""><text:span text:style-name="a1224" text:class-names="">姓名</text:span><text:span text:style-name="a1225" text:class-names=""/></text:p>
                  </text:list-item>
                </text:list>
              </table:table-cell>
              <table:table-cell table:style-name="a1233">
                <text:list text:style-name="a1232">
                  <text:list-item>
                    <text:p text:style-name="a1231" text:class-names="" text:cond-style-name=""><text:span text:style-name="a1229" text:class-names="">比賽名次</text:span><text:span text:style-name="a1230" text:class-names=""/></text:p>
                  </text:list-item>
                </text:list>
              </table:table-cell>
              <table:table-cell table:style-name="a1238">
                <text:list text:style-name="a1237">
                  <text:list-item>
                    <text:p text:style-name="a1236" text:class-names="" text:cond-style-name=""><text:span text:style-name="a1234" text:class-names="">備註</text:span><text:span text:style-name="a1235" text:class-names=""/></text:p>
                  </text:list-item>
                </text:list>
              </table:table-cell>
            </table:table-row>
            <table:table-row table:style-name="a1239" table:default-cell-style-name="">
              <table:table-cell table:style-name="a1246">
                <text:list text:style-name="a1245">
                  <text:list-item>
                    <text:p text:style-name="a1244" text:class-names="" text:cond-style-name=""><text:span text:style-name="a1240" text:class-names="">版</text:span><text:span text:style-name="a1241" text:class-names="">畫</text:span><text:span text:style-name="a1242" text:class-names="">類</text:span><text:span text:style-name="a1243" text:class-names=""/></text:p>
                  </text:list-item>
                </text:list>
              </table:table-cell>
              <table:table-cell table:style-name="a1251">
                <text:list text:style-name="a1250">
                  <text:list-item>
                    <text:p text:style-name="a1249" text:class-names="" text:cond-style-name=""><text:span text:style-name="a1247" text:class-names="">718</text:span><text:span text:style-name="a1248" text:class-names=""/></text:p>
                  </text:list-item>
                </text:list>
              </table:table-cell>
              <table:table-cell table:style-name="a1256">
                <text:list text:style-name="a1255">
                  <text:list-item>
                    <text:p text:style-name="a1254" text:class-names="" text:cond-style-name=""><text:span text:style-name="a1252" text:class-names="">林幸儀</text:span><text:span text:style-name="a1253" text:class-names=""/></text:p>
                  </text:list-item>
                </text:list>
              </table:table-cell>
              <table:table-cell table:style-name="a1263">
                <text:list text:style-name="a1262">
                  <text:list-item>
                    <text:p text:style-name="a1261" text:class-names="" text:cond-style-name=""><text:span text:style-name="a1257" text:class-names="">第</text:span><text:span text:style-name="a1258" text:class-names="">三</text:span><text:span text:style-name="a1259" text:class-names="">名</text:span><text:span text:style-name="a1260" text:class-names=""/></text:p>
                  </text:list-item>
                </text:list>
              </table:table-cell>
              <table:table-cell table:style-name="a1284" table:number-rows-spanned="5">
                <text:list text:style-name="a1267">
                  <text:list-item>
                    <text:p text:style-name="a1266" text:class-names="" text:cond-style-name=""><text:span text:style-name="a1264" text:class-names="">進</text:span><text:span text:style-name="a1265" text:class-names=""/></text:p>
                  </text:list-item>
                </text:list>
                <text:list text:style-name="a1271">
                  <text:list-item>
                    <text:p text:style-name="a1270" text:class-names="" text:cond-style-name=""><text:span text:style-name="a1268" text:class-names="">入</text:span><text:span text:style-name="a1269" text:class-names=""/></text:p>
                  </text:list-item>
                </text:list>
                <text:list text:style-name="a1275">
                  <text:list-item>
                    <text:p text:style-name="a1274" text:class-names="" text:cond-style-name=""><text:span text:style-name="a1272" text:class-names="">國</text:span><text:span text:style-name="a1273" text:class-names=""/></text:p>
                  </text:list-item>
                </text:list>
                <text:list text:style-name="a1279">
                  <text:list-item>
                    <text:p text:style-name="a1278" text:class-names="" text:cond-style-name=""><text:span text:style-name="a1276" text:class-names="">賽</text:span><text:span text:style-name="a1277" text:class-names=""/></text:p>
                  </text:list-item>
                </text:list>
                <text:list text:style-name="a1283">
                  <text:list-item>
                    <text:p text:style-name="a1282" text:class-names="" text:cond-style-name=""><text:span text:style-name="a1280" text:class-names="">！</text:span><text:span text:style-name="a1281" text:class-names=""/></text:p>
                  </text:list-item>
                </text:list>
              </table:table-cell>
            </table:table-row>
            <table:table-row table:style-name="a1285" table:default-cell-style-name="">
              <table:table-cell table:style-name="a1291">
                <text:list text:style-name="a1290">
                  <text:list-item>
                    <text:p text:style-name="a1289" text:class-names="" text:cond-style-name=""><text:span text:style-name="a1286" text:class-names="">書法</text:span><text:span text:style-name="a1287" text:class-names="">類</text:span><text:span text:style-name="a1288" text:class-names=""/></text:p>
                  </text:list-item>
                </text:list>
              </table:table-cell>
              <table:table-cell table:style-name="a1297">
                <text:list text:style-name="a1296">
                  <text:list-item>
                    <text:p text:style-name="a1295" text:class-names="" text:cond-style-name=""><text:span text:style-name="a1292" text:class-names="">9</text:span><text:span text:style-name="a1293" text:class-names="">23</text:span><text:span text:style-name="a1294" text:class-names=""/></text:p>
                  </text:list-item>
                </text:list>
              </table:table-cell>
              <table:table-cell table:style-name="a1302">
                <text:list text:style-name="a1301">
                  <text:list-item>
                    <text:p text:style-name="a1300" text:class-names="" text:cond-style-name=""><text:span text:style-name="a1298" text:class-names="">張容華</text:span><text:span text:style-name="a1299" text:class-names=""/></text:p>
                  </text:list-item>
                </text:list>
              </table:table-cell>
              <table:table-cell table:style-name="a1309">
                <text:list text:style-name="a1308">
                  <text:list-item>
                    <text:p text:style-name="a1307" text:class-names="" text:cond-style-name=""><text:span text:style-name="a1303" text:class-names="">第</text:span><text:span text:style-name="a1304" text:class-names="">二</text:span><text:span text:style-name="a1305" text:class-names="">名</text:span><text:span text:style-name="a1306" text:class-names=""/></text:p>
                  </text:list-item>
                </text:list>
              </table:table-cell>
              <table:covered-table-cell table:style-name=""/>
            </table:table-row>
            <table:table-row table:style-name="a1310" table:default-cell-style-name="">
              <table:table-cell table:style-name="a1316">
                <text:list text:style-name="a1315">
                  <text:list-item>
                    <text:p text:style-name="a1314" text:class-names="" text:cond-style-name=""><text:span text:style-name="a1311" text:class-names="">書法</text:span><text:span text:style-name="a1312" text:class-names="">類</text:span><text:span text:style-name="a1313" text:class-names=""/></text:p>
                  </text:list-item>
                </text:list>
              </table:table-cell>
              <table:table-cell table:style-name="a1321">
                <text:list text:style-name="a1320">
                  <text:list-item>
                    <text:p text:style-name="a1319" text:class-names="" text:cond-style-name=""><text:span text:style-name="a1317" text:class-names="">815</text:span><text:span text:style-name="a1318" text:class-names=""/></text:p>
                  </text:list-item>
                </text:list>
              </table:table-cell>
              <table:table-cell table:style-name="a1326">
                <text:list text:style-name="a1325">
                  <text:list-item>
                    <text:p text:style-name="a1324" text:class-names="" text:cond-style-name=""><text:span text:style-name="a1322" text:class-names="">張芯瑜</text:span><text:span text:style-name="a1323" text:class-names=""/></text:p>
                  </text:list-item>
                </text:list>
              </table:table-cell>
              <table:table-cell table:style-name="a1333">
                <text:list text:style-name="a1332">
                  <text:list-item>
                    <text:p text:style-name="a1331" text:class-names="" text:cond-style-name=""><text:span text:style-name="a1327" text:class-names="">第</text:span><text:span text:style-name="a1328" text:class-names="">二</text:span><text:span text:style-name="a1329" text:class-names="">名</text:span><text:span text:style-name="a1330" text:class-names=""/></text:p>
                  </text:list-item>
                </text:list>
              </table:table-cell>
              <table:covered-table-cell table:style-name=""/>
            </table:table-row>
            <table:table-row table:style-name="a1334" table:default-cell-style-name="">
              <table:table-cell table:style-name="a1340">
                <text:list text:style-name="a1339">
                  <text:list-item>
                    <text:p text:style-name="a1338" text:class-names="" text:cond-style-name=""><text:span text:style-name="a1335" text:class-names="">書法</text:span><text:span text:style-name="a1336" text:class-names="">類</text:span><text:span text:style-name="a1337" text:class-names=""/></text:p>
                  </text:list-item>
                </text:list>
              </table:table-cell>
              <table:table-cell table:style-name="a1346">
                <text:list text:style-name="a1345">
                  <text:list-item>
                    <text:p text:style-name="a1344" text:class-names="" text:cond-style-name=""><text:span text:style-name="a1341" text:class-names="">8</text:span><text:span text:style-name="a1342" text:class-names="">03</text:span><text:span text:style-name="a1343" text:class-names=""/></text:p>
                  </text:list-item>
                </text:list>
              </table:table-cell>
              <table:table-cell table:style-name="a1351">
                <text:list text:style-name="a1350">
                  <text:list-item>
                    <text:p text:style-name="a1349" text:class-names="" text:cond-style-name=""><text:span text:style-name="a1347" text:class-names="">洪品儀</text:span><text:span text:style-name="a1348" text:class-names=""/></text:p>
                  </text:list-item>
                </text:list>
              </table:table-cell>
              <table:table-cell table:style-name="a1358">
                <text:list text:style-name="a1357">
                  <text:list-item>
                    <text:p text:style-name="a1356" text:class-names="" text:cond-style-name=""><text:span text:style-name="a1352" text:class-names="">第</text:span><text:span text:style-name="a1353" text:class-names="">三</text:span><text:span text:style-name="a1354" text:class-names="">名</text:span><text:span text:style-name="a1355" text:class-names=""/></text:p>
                  </text:list-item>
                </text:list>
              </table:table-cell>
              <table:covered-table-cell table:style-name=""/>
            </table:table-row>
            <table:table-row table:style-name="a1359" table:default-cell-style-name="">
              <table:table-cell table:style-name="a1366" table:number-columns-spanned="4">
                <text:list text:style-name="a1365">
                  <text:list-item>
                    <text:p text:style-name="a1364" text:class-names="" text:cond-style-name=""><text:span text:style-name="a1360" text:class-names="">共計</text:span><text:span text:style-name="a1361" text:class-names="">10</text:span><text:span text:style-name="a1362" text:class-names="">位</text:span><text:span text:style-name="a1363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</table:table>
          <draw:image xlink:href="media/image8.png" xlink:type="simple" xlink:show="embed" xlink:actuate="onLoad"/>
          <svg:title/>
          <svg:desc/>
        </draw:frame>
        <draw:custom-shape svg:x="3.46007in" svg:y="3.05729in" svg:width="13.33333in" svg:height="0.5in" draw:id="id118" draw:style-name="a1369" draw:name="Rectangle 1">
          <svg:title/>
          <svg:desc/>
          <text:p text:style-name="a1368" text:class-names="" text:cond-style-name=""><text:span text:style-name="a136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9" draw:style-name="a1370" draw:transform="translate(-1.23607in -1.00767in) rotate(-0.08953) translate(11.66772in 6.16328in)" draw:name="Picture 3" svg:width="2.47215in" svg:height="2.01534in" style:rel-width="scale" style:rel-height="scale">
          <draw:image xlink:href="media/image7.png" xlink:type="simple" xlink:show="embed" xlink:actuate="onLoad"/>
          <svg:title/>
          <svg:desc>「讚 卡拉赫那」的圖片搜尋結果</svg:desc>
        </draw:frame>
        <presentation:notes draw:style-name="a1377">
          <draw:page-thumbnail draw:page-number="4" svg:x="0.75in" svg:y="1.25in" svg:width="6in" svg:height="3.375in" presentation:class="page" draw:id="id120" presentation:style-name="a1371" draw:name="投影片圖像版面配置區 1">
            <svg:title/>
            <svg:desc/>
          </draw:page-thumbnail>
          <draw:frame draw:id="id121" presentation:style-name="a1372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22" draw:style-name="a1376" draw:name="投影片編號版面配置區 3" svg:x="4.24826in" svg:y="9.49826in" svg:width="3.25in" svg:height="0.50174in">
            <draw:text-box>
              <text:p text:style-name="a1375" text:class-names="" text:cond-style-name=""><text:span text:style-name="a1373" text:class-names=""><text:page-number style:num-format="1" text:fixed="false">4</text:page-number></text:span><text:span text:style-name="a1374" text:class-names=""/></text:p>
            </draw:text-box>
            <svg:title/>
            <svg:desc/>
          </draw:frame>
        </presentation:notes>
      </draw:page>
      <draw:page draw:name="Slide109" draw:style-name="a1378" draw:master-page-name="Master1-Layout4-cust-章節標題" presentation:presentation-page-layout-name="Master1-PPL4" draw:id="Slide-364">
        <draw:custom-shape svg:x="0.17014in" svg:y="-0.15799in" svg:width="0.33333in" svg:height="0.33333in" draw:id="id123" draw:style-name="a1381" draw:name="AutoShape 4">
          <svg:title/>
          <svg:desc>ãè®ç¾ãçåçæå°çµæ</svg:desc>
          <text:p text:style-name="a1380" text:class-names="" text:cond-style-name=""><text:span text:style-name="a13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3681in" svg:y="0.00868in" svg:width="0.33333in" svg:height="0.33333in" draw:id="id124" draw:style-name="a1384" draw:name="AutoShape 10">
          <svg:title/>
          <svg:desc>ãè®ç¾ãçåçæå°çµæ</svg:desc>
          <text:p text:style-name="a1383" text:class-names="" text:cond-style-name=""><text:span text:style-name="a13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5" presentation:style-name="a1388" draw:name="標題 1" svg:x="0.78413in" svg:y="0.42606in" svg:width="12.13052in" svg:height="0.7197in" presentation:class="title" presentation:placeholder="false">
          <draw:text-box>
            <text:p text:style-name="a1387" text:class-names="" text:cond-style-name=""><text:span text:style-name="a1385" text:class-names="">新北市西區學生美術比賽</text:span><text:span text:style-name="a1386" text:class-names=""/></text:p>
          </draw:text-box>
          <svg:title/>
          <svg:desc/>
        </draw:frame>
        <draw:frame draw:id="id126" draw:style-name="a1392" draw:transform="translate(-1.39985in -0.55537in) rotate(-6.00023) translate(1.72512in 0.90193in)" draw:name="文字方塊 5" svg:width="2.7997in" svg:height="1.11074in">
          <draw:text-box>
            <text:p text:style-name="a1391" text:class-names="" text:cond-style-name=""><text:span text:style-name="a1389" text:class-names="">狂賀！</text:span><text:span text:style-name="a1390" text:class-names=""/></text:p>
          </draw:text-box>
          <svg:title/>
          <svg:desc/>
        </draw:frame>
        <draw:custom-shape svg:x="3.46007in" svg:y="3.05729in" svg:width="13.33333in" svg:height="0.5in" draw:id="id127" draw:style-name="a1395" draw:name="Rectangle 1">
          <svg:title/>
          <svg:desc/>
          <text:p text:style-name="a1394" text:class-names="" text:cond-style-name=""><text:span text:style-name="a13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28" draw:name="表格 1" svg:x="1.50989in" svg:y="1.30625in" svg:width="10.67901in" svg:height="5.72839in">
          <table:table table:style-name="a1396" table:template-name="{69CF1AB2-1976-4502-BF36-3FF5EA218861}" table:use-banding-columns-styles="false" table:use-banding-rows-styles="true" table:use-first-column-styles="true" table:use-first-row-styles="true" table:use-last-column-styles="false" table:use-last-row-styles="false">
            <table:table-column table:style-name="a1397" table:default-cell-style-name=""/>
            <table:table-column table:style-name="a1398" table:default-cell-style-name=""/>
            <table:table-column table:style-name="a1399" table:default-cell-style-name=""/>
            <table:table-column table:style-name="a1400" table:default-cell-style-name=""/>
            <table:table-row table:style-name="a1401" table:default-cell-style-name="">
              <table:table-cell table:style-name="a1406">
                <text:list text:style-name="a1405">
                  <text:list-item>
                    <text:p text:style-name="a1404" text:class-names="" text:cond-style-name=""><text:span text:style-name="a1402" text:class-names="">類別</text:span><text:span text:style-name="a1403" text:class-names=""/></text:p>
                  </text:list-item>
                </text:list>
              </table:table-cell>
              <table:table-cell table:style-name="a1411">
                <text:list text:style-name="a1410">
                  <text:list-item>
                    <text:p text:style-name="a1409" text:class-names="" text:cond-style-name=""><text:span text:style-name="a1407" text:class-names="">班級</text:span><text:span text:style-name="a1408" text:class-names=""/></text:p>
                  </text:list-item>
                </text:list>
              </table:table-cell>
              <table:table-cell table:style-name="a1416">
                <text:list text:style-name="a1415">
                  <text:list-item>
                    <text:p text:style-name="a1414" text:class-names="" text:cond-style-name=""><text:span text:style-name="a1412" text:class-names="">姓名</text:span><text:span text:style-name="a1413" text:class-names=""/></text:p>
                  </text:list-item>
                </text:list>
              </table:table-cell>
              <table:table-cell table:style-name="a1421">
                <text:list text:style-name="a1420">
                  <text:list-item>
                    <text:p text:style-name="a1419" text:class-names="" text:cond-style-name=""><text:span text:style-name="a1417" text:class-names="">比賽名次</text:span><text:span text:style-name="a1418" text:class-names=""/></text:p>
                  </text:list-item>
                </text:list>
              </table:table-cell>
            </table:table-row>
            <table:table-row table:style-name="a1422" table:default-cell-style-name="">
              <table:table-cell table:style-name="a1428">
                <text:list text:style-name="a1427">
                  <text:list-item>
                    <text:p text:style-name="a1426" text:class-names="" text:cond-style-name=""><text:span text:style-name="a1423" text:class-names="">水墨畫</text:span><text:span text:style-name="a1424" text:class-names="">類</text:span><text:span text:style-name="a1425" text:class-names=""/></text:p>
                  </text:list-item>
                </text:list>
              </table:table-cell>
              <table:table-cell table:style-name="a1433">
                <text:list text:style-name="a1432">
                  <text:list-item>
                    <text:p text:style-name="a1431" text:class-names="" text:cond-style-name=""><text:span text:style-name="a1429" text:class-names="">817</text:span><text:span text:style-name="a1430" text:class-names=""/></text:p>
                  </text:list-item>
                </text:list>
              </table:table-cell>
              <table:table-cell table:style-name="a1438">
                <text:list text:style-name="a1437">
                  <text:list-item>
                    <text:p text:style-name="a1436" text:class-names="" text:cond-style-name=""><text:span text:style-name="a1434" text:class-names="">黃啟嘉</text:span><text:span text:style-name="a1435" text:class-names=""/></text:p>
                  </text:list-item>
                </text:list>
              </table:table-cell>
              <table:table-cell table:style-name="a1443">
                <text:list text:style-name="a1442">
                  <text:list-item>
                    <text:p text:style-name="a1441" text:class-names="" text:cond-style-name=""><text:span text:style-name="a1439" text:class-names="">佳作</text:span><text:span text:style-name="a1440" text:class-names=""/></text:p>
                  </text:list-item>
                </text:list>
              </table:table-cell>
            </table:table-row>
            <table:table-row table:style-name="a1444" table:default-cell-style-name="">
              <table:table-cell table:style-name="a1449">
                <text:list text:style-name="a1448">
                  <text:list-item>
                    <text:p text:style-name="a1447" text:class-names="" text:cond-style-name=""><text:span text:style-name="a1445" text:class-names="">水墨畫類</text:span><text:span text:style-name="a1446" text:class-names=""/></text:p>
                  </text:list-item>
                </text:list>
              </table:table-cell>
              <table:table-cell table:style-name="a1454">
                <text:list text:style-name="a1453">
                  <text:list-item>
                    <text:p text:style-name="a1452" text:class-names="" text:cond-style-name=""><text:span text:style-name="a1450" text:class-names="">815</text:span><text:span text:style-name="a1451" text:class-names=""/></text:p>
                  </text:list-item>
                </text:list>
              </table:table-cell>
              <table:table-cell table:style-name="a1459">
                <text:list text:style-name="a1458">
                  <text:list-item>
                    <text:p text:style-name="a1457" text:class-names="" text:cond-style-name=""><text:span text:style-name="a1455" text:class-names="">李昀芸</text:span><text:span text:style-name="a1456" text:class-names=""/></text:p>
                  </text:list-item>
                </text:list>
              </table:table-cell>
              <table:table-cell table:style-name="a1464">
                <text:list text:style-name="a1463">
                  <text:list-item>
                    <text:p text:style-name="a1462" text:class-names="" text:cond-style-name=""><text:span text:style-name="a1460" text:class-names="">佳作</text:span><text:span text:style-name="a1461" text:class-names=""/></text:p>
                  </text:list-item>
                </text:list>
              </table:table-cell>
            </table:table-row>
            <table:table-row table:style-name="a1465" table:default-cell-style-name="">
              <table:table-cell table:style-name="a1470">
                <text:list text:style-name="a1469">
                  <text:list-item>
                    <text:p text:style-name="a1468" text:class-names="" text:cond-style-name=""><text:span text:style-name="a1466" text:class-names="">水墨畫類</text:span><text:span text:style-name="a1467" text:class-names=""/></text:p>
                  </text:list-item>
                </text:list>
              </table:table-cell>
              <table:table-cell table:style-name="a1476">
                <text:list text:style-name="a1475">
                  <text:list-item>
                    <text:p text:style-name="a1474" text:class-names="" text:cond-style-name=""><text:span text:style-name="a1471" text:class-names="">7</text:span><text:span text:style-name="a1472" text:class-names="">02</text:span><text:span text:style-name="a1473" text:class-names=""/></text:p>
                  </text:list-item>
                </text:list>
              </table:table-cell>
              <table:table-cell table:style-name="a1481">
                <text:list text:style-name="a1480">
                  <text:list-item>
                    <text:p text:style-name="a1479" text:class-names="" text:cond-style-name=""><text:span text:style-name="a1477" text:class-names="">林怡岑</text:span><text:span text:style-name="a1478" text:class-names=""/></text:p>
                  </text:list-item>
                </text:list>
              </table:table-cell>
              <table:table-cell table:style-name="a1486">
                <text:list text:style-name="a1485">
                  <text:list-item>
                    <text:p text:style-name="a1484" text:class-names="" text:cond-style-name=""><text:span text:style-name="a1482" text:class-names="">佳作</text:span><text:span text:style-name="a1483" text:class-names=""/></text:p>
                  </text:list-item>
                </text:list>
              </table:table-cell>
            </table:table-row>
            <table:table-row table:style-name="a1487" table:default-cell-style-name="">
              <table:table-cell table:style-name="a1492">
                <text:list text:style-name="a1491">
                  <text:list-item>
                    <text:p text:style-name="a1490" text:class-names="" text:cond-style-name=""><text:span text:style-name="a1488" text:class-names="">版畫類</text:span><text:span text:style-name="a1489" text:class-names=""/></text:p>
                  </text:list-item>
                </text:list>
              </table:table-cell>
              <table:table-cell table:style-name="a1498">
                <text:list text:style-name="a1497">
                  <text:list-item>
                    <text:p text:style-name="a1496" text:class-names="" text:cond-style-name=""><text:span text:style-name="a1493" text:class-names="">9</text:span><text:span text:style-name="a1494" text:class-names="">22</text:span><text:span text:style-name="a1495" text:class-names=""/></text:p>
                  </text:list-item>
                </text:list>
              </table:table-cell>
              <table:table-cell table:style-name="a1503">
                <text:list text:style-name="a1502">
                  <text:list-item>
                    <text:p text:style-name="a1501" text:class-names="" text:cond-style-name=""><text:span text:style-name="a1499" text:class-names="">沈佳成</text:span><text:span text:style-name="a1500" text:class-names=""/></text:p>
                  </text:list-item>
                </text:list>
              </table:table-cell>
              <table:table-cell table:style-name="a1508">
                <text:list text:style-name="a1507">
                  <text:list-item>
                    <text:p text:style-name="a1506" text:class-names="" text:cond-style-name=""><text:span text:style-name="a1504" text:class-names="">佳作</text:span><text:span text:style-name="a1505" text:class-names=""/></text:p>
                  </text:list-item>
                </text:list>
              </table:table-cell>
            </table:table-row>
            <table:table-row table:style-name="a1509" table:default-cell-style-name="">
              <table:table-cell table:style-name="a1515">
                <text:list text:style-name="a1514">
                  <text:list-item>
                    <text:p text:style-name="a1513" text:class-names="" text:cond-style-name=""><text:span text:style-name="a1510" text:class-names="">版畫</text:span><text:span text:style-name="a1511" text:class-names="">類</text:span><text:span text:style-name="a1512" text:class-names=""/></text:p>
                  </text:list-item>
                </text:list>
              </table:table-cell>
              <table:table-cell table:style-name="a1520">
                <text:list text:style-name="a1519">
                  <text:list-item>
                    <text:p text:style-name="a1518" text:class-names="" text:cond-style-name=""><text:span text:style-name="a1516" text:class-names="">810</text:span><text:span text:style-name="a1517" text:class-names=""/></text:p>
                  </text:list-item>
                </text:list>
              </table:table-cell>
              <table:table-cell table:style-name="a1525">
                <text:list text:style-name="a1524">
                  <text:list-item>
                    <text:p text:style-name="a1523" text:class-names="" text:cond-style-name=""><text:span text:style-name="a1521" text:class-names="">許維珊</text:span><text:span text:style-name="a1522" text:class-names=""/></text:p>
                  </text:list-item>
                </text:list>
              </table:table-cell>
              <table:table-cell table:style-name="a1530">
                <text:list text:style-name="a1529">
                  <text:list-item>
                    <text:p text:style-name="a1528" text:class-names="" text:cond-style-name=""><text:span text:style-name="a1526" text:class-names="">佳作</text:span><text:span text:style-name="a1527" text:class-names=""/></text:p>
                  </text:list-item>
                </text:list>
              </table:table-cell>
            </table:table-row>
            <table:table-row table:style-name="a1531" table:default-cell-style-name="">
              <table:table-cell table:style-name="a1536">
                <text:list text:style-name="a1535">
                  <text:list-item>
                    <text:p text:style-name="a1534" text:class-names="" text:cond-style-name=""><text:span text:style-name="a1532" text:class-names="">平面設計類</text:span><text:span text:style-name="a1533" text:class-names=""/></text:p>
                  </text:list-item>
                </text:list>
              </table:table-cell>
              <table:table-cell table:style-name="a1541">
                <text:list text:style-name="a1540">
                  <text:list-item>
                    <text:p text:style-name="a1539" text:class-names="" text:cond-style-name=""><text:span text:style-name="a1537" text:class-names="">805</text:span><text:span text:style-name="a1538" text:class-names=""/></text:p>
                  </text:list-item>
                </text:list>
              </table:table-cell>
              <table:table-cell table:style-name="a1546">
                <text:list text:style-name="a1545">
                  <text:list-item>
                    <text:p text:style-name="a1544" text:class-names="" text:cond-style-name=""><text:span text:style-name="a1542" text:class-names="">杜汯溱</text:span><text:span text:style-name="a1543" text:class-names=""/></text:p>
                  </text:list-item>
                </text:list>
              </table:table-cell>
              <table:table-cell table:style-name="a1551">
                <text:list text:style-name="a1550">
                  <text:list-item>
                    <text:p text:style-name="a1549" text:class-names="" text:cond-style-name=""><text:span text:style-name="a1547" text:class-names="">佳作</text:span><text:span text:style-name="a1548" text:class-names=""/></text:p>
                  </text:list-item>
                </text:list>
              </table:table-cell>
            </table:table-row>
            <table:table-row table:style-name="a1552" table:default-cell-style-name="">
              <table:table-cell table:style-name="a1557">
                <text:list text:style-name="a1556">
                  <text:list-item>
                    <text:p text:style-name="a1555" text:class-names="" text:cond-style-name=""><text:span text:style-name="a1553" text:class-names="">平面設計類</text:span><text:span text:style-name="a1554" text:class-names=""/></text:p>
                  </text:list-item>
                </text:list>
              </table:table-cell>
              <table:table-cell table:style-name="a1562">
                <text:list text:style-name="a1561">
                  <text:list-item>
                    <text:p text:style-name="a1560" text:class-names="" text:cond-style-name=""><text:span text:style-name="a1558" text:class-names="">820</text:span><text:span text:style-name="a1559" text:class-names=""/></text:p>
                  </text:list-item>
                </text:list>
              </table:table-cell>
              <table:table-cell table:style-name="a1567">
                <text:list text:style-name="a1566">
                  <text:list-item>
                    <text:p text:style-name="a1565" text:class-names="" text:cond-style-name=""><text:span text:style-name="a1563" text:class-names="">邱奕綸</text:span><text:span text:style-name="a1564" text:class-names=""/></text:p>
                  </text:list-item>
                </text:list>
              </table:table-cell>
              <table:table-cell table:style-name="a1572">
                <text:list text:style-name="a1571">
                  <text:list-item>
                    <text:p text:style-name="a1570" text:class-names="" text:cond-style-name=""><text:span text:style-name="a1568" text:class-names="">佳作</text:span><text:span text:style-name="a1569" text:class-names=""/></text:p>
                  </text:list-item>
                </text:list>
              </table:table-cell>
            </table:table-row>
            <table:table-row table:style-name="a1573" table:default-cell-style-name="">
              <table:table-cell table:style-name="a1579">
                <text:list text:style-name="a1578">
                  <text:list-item>
                    <text:p text:style-name="a1577" text:class-names="" text:cond-style-name=""><text:span text:style-name="a1574" text:class-names="">平面設計</text:span><text:span text:style-name="a1575" text:class-names="">類</text:span><text:span text:style-name="a1576" text:class-names=""/></text:p>
                  </text:list-item>
                </text:list>
              </table:table-cell>
              <table:table-cell table:style-name="a1584">
                <text:list text:style-name="a1583">
                  <text:list-item>
                    <text:p text:style-name="a1582" text:class-names="" text:cond-style-name=""><text:span text:style-name="a1580" text:class-names="">714</text:span><text:span text:style-name="a1581" text:class-names=""/></text:p>
                  </text:list-item>
                </text:list>
              </table:table-cell>
              <table:table-cell table:style-name="a1589">
                <text:list text:style-name="a1588">
                  <text:list-item>
                    <text:p text:style-name="a1587" text:class-names="" text:cond-style-name=""><text:span text:style-name="a1585" text:class-names="">厲侑瑾</text:span><text:span text:style-name="a1586" text:class-names=""/></text:p>
                  </text:list-item>
                </text:list>
              </table:table-cell>
              <table:table-cell table:style-name="a1594">
                <text:list text:style-name="a1593">
                  <text:list-item>
                    <text:p text:style-name="a1592" text:class-names="" text:cond-style-name=""><text:span text:style-name="a1590" text:class-names="">佳作</text:span><text:span text:style-name="a1591" text:class-names=""/></text:p>
                  </text:list-item>
                </text:list>
              </table:table-cell>
            </table:table-row>
            <table:table-row table:style-name="a1595" table:default-cell-style-name="">
              <table:table-cell table:style-name="a1600">
                <text:list text:style-name="a1599">
                  <text:list-item>
                    <text:p text:style-name="a1598" text:class-names="" text:cond-style-name=""><text:span text:style-name="a1596" text:class-names="">漫畫類</text:span><text:span text:style-name="a1597" text:class-names=""/></text:p>
                  </text:list-item>
                </text:list>
              </table:table-cell>
              <table:table-cell table:style-name="a1606">
                <text:list text:style-name="a1605">
                  <text:list-item>
                    <text:p text:style-name="a1604" text:class-names="" text:cond-style-name=""><text:span text:style-name="a1601" text:class-names="">8</text:span><text:span text:style-name="a1602" text:class-names="">05</text:span><text:span text:style-name="a1603" text:class-names=""/></text:p>
                  </text:list-item>
                </text:list>
              </table:table-cell>
              <table:table-cell table:style-name="a1611">
                <text:list text:style-name="a1610">
                  <text:list-item>
                    <text:p text:style-name="a1609" text:class-names="" text:cond-style-name=""><text:span text:style-name="a1607" text:class-names="">杜汯溱</text:span><text:span text:style-name="a1608" text:class-names=""/></text:p>
                  </text:list-item>
                </text:list>
              </table:table-cell>
              <table:table-cell table:style-name="a1616">
                <text:list text:style-name="a1615">
                  <text:list-item>
                    <text:p text:style-name="a1614" text:class-names="" text:cond-style-name=""><text:span text:style-name="a1612" text:class-names="">佳作</text:span><text:span text:style-name="a1613" text:class-names=""/></text:p>
                  </text:list-item>
                </text:list>
              </table:table-cell>
            </table:table-row>
            <table:table-row table:style-name="a1617" table:default-cell-style-name="">
              <table:table-cell table:style-name="a1624" table:number-columns-spanned="4">
                <text:list text:style-name="a1623">
                  <text:list-item>
                    <text:p text:style-name="a1622" text:class-names="" text:cond-style-name=""><text:span text:style-name="a1618" text:class-names="">共計</text:span><text:span text:style-name="a1619" text:class-names="">9</text:span><text:span text:style-name="a1620" text:class-names="">位</text:span><text:span text:style-name="a1621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</table:table>
          <draw:image xlink:href="media/image9.png" xlink:type="simple" xlink:show="embed" xlink:actuate="onLoad"/>
          <svg:title/>
          <svg:desc/>
        </draw:frame>
        <draw:frame draw:id="id129" draw:style-name="a1625" draw:transform="translate(-1.07431in -0.8758in) rotate(-0.08953) translate(11.95161in 6.22679in)" draw:name="Picture 3" svg:width="2.14862in" svg:height="1.75159in" style:rel-width="scale" style:rel-height="scale">
          <draw:image xlink:href="media/image7.png" xlink:type="simple" xlink:show="embed" xlink:actuate="onLoad"/>
          <svg:title/>
          <svg:desc>「讚 卡拉赫那」的圖片搜尋結果</svg:desc>
        </draw:frame>
        <presentation:notes draw:style-name="a1632">
          <draw:page-thumbnail draw:page-number="5" svg:x="0.75in" svg:y="1.25in" svg:width="6in" svg:height="3.375in" presentation:class="page" draw:id="id130" presentation:style-name="a1626" draw:name="投影片圖像版面配置區 1">
            <svg:title/>
            <svg:desc/>
          </draw:page-thumbnail>
          <draw:frame draw:id="id131" presentation:style-name="a1627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32" draw:style-name="a1631" draw:name="投影片編號版面配置區 3" svg:x="4.24826in" svg:y="9.49826in" svg:width="3.25in" svg:height="0.50174in">
            <draw:text-box>
              <text:p text:style-name="a1630" text:class-names="" text:cond-style-name=""><text:span text:style-name="a1628" text:class-names=""><text:page-number style:num-format="1" text:fixed="false">5</text:page-number></text:span><text:span text:style-name="a1629" text:class-names=""/></text:p>
            </draw:text-box>
            <svg:title/>
            <svg:desc/>
          </draw:frame>
        </presentation:notes>
      </draw:page>
      <draw:page draw:name="Slide97" draw:style-name="a1633" draw:master-page-name="Master1-Layout3-obj-標題及內容" presentation:presentation-page-layout-name="Master1-PPL3" draw:id="Slide-352">
        <draw:frame draw:id="id133" presentation:style-name="a1642" draw:name="標題 1" svg:x="0.9899in" svg:y="0.47853in" svg:width="9.12121in" svg:height="0.7197in" presentation:class="title" presentation:placeholder="false">
          <draw:text-box>
            <text:p text:style-name="a1641" text:class-names="" text:cond-style-name=""><text:span text:style-name="a1634" text:class-names="">回覆</text:span><text:span text:style-name="a1635" text:class-names="">8</text:span><text:span text:style-name="a1636" text:class-names="">導建議單</text:span><text:span text:style-name="a1637" text:class-names="">-</text:span><text:span text:style-name="a1638" text:class-names="">學生段考</text:span><text:span text:style-name="a1639" text:class-names="">提問</text:span><text:span text:style-name="a1640" text:class-names=""/></text:p>
          </draw:text-box>
          <svg:title/>
          <svg:desc/>
        </draw:frame>
        <draw:frame draw:id="id134" presentation:style-name="a1677" draw:name="內容預留位置 2" svg:x="0.89899in" svg:y="1.40025in" svg:width="11.61616in" svg:height="5.66035in" presentation:class="outline" presentation:placeholder="false">
          <draw:text-box>
            <text:list text:style-name="a1654">
              <text:list-item>
                <text:p text:style-name="a1653" text:class-names="" text:cond-style-name=""><text:span text:style-name="a1643" text:class-names="">教務處</text:span><text:span text:style-name="a1644" text:class-names="">【</text:span><text:span text:style-name="a1645" text:class-names="">段考前叮嚀</text:span><text:span text:style-name="a1646" text:class-names="">】</text:span><text:span text:style-name="a1647" text:class-names="">第</text:span><text:span text:style-name="a1648" text:class-names="">6</text:span><text:span text:style-name="a1649" text:class-names="">項，如此宣導：</text:span><text:span text:style-name="a1650" text:class-names="">【</text:span><text:span text:style-name="a1651" text:class-names="">若發現試題有問題或有錯誤，不必向監考老師發問，命題老師會斟酌處理。</text:span><text:span text:style-name="a1652" text:class-names="">】</text:span></text:p>
              </text:list-item>
            </text:list>
            <text:list text:style-name="a1658">
              <text:list-item>
                <text:p text:style-name="a1657" text:class-names="" text:cond-style-name=""><text:span text:style-name="a1655" text:class-names="">本</text:span><text:span text:style-name="a1656" text:class-names="">次是學生理解錯誤，發現沒有答案卷，一開始不敢向監考老師發問，又剛好監考老師是新進教師以為環保考量沒有答案卷。</text:span></text:p>
              </text:list-item>
            </text:list>
            <text:list text:style-name="a1666">
              <text:list-item>
                <text:p text:style-name="a1665" text:class-names="" text:cond-style-name=""><text:span text:style-name="a1659" text:class-names="">教務處</text:span><text:span text:style-name="a1660" text:class-names="">油印室的疏失，我們已經檢討改善。但教務處沒有規定學生</text:span><text:span text:style-name="a1661" text:class-names="">【</text:span><text:span text:style-name="a1662" text:class-names="">不能提問</text:span><text:span text:style-name="a1663" text:class-names="">】</text:span><text:span text:style-name="a1664" text:class-names="">，學生少拿試卷、身體不舒服，本來就是可以舉手跟監考老師反映。會考時也一樣，要舉手反映。</text:span></text:p>
              </text:list-item>
            </text:list>
            <text:list text:style-name="a1673">
              <text:list-item>
                <text:p text:style-name="a1672" text:class-names="" text:cond-style-name=""><text:span text:style-name="a1667" text:class-names="">下</text:span><text:span text:style-name="a1668" text:class-names="">一次段考，教務處會再更仔細告知學生：</text:span><text:span text:style-name="a1669" text:class-names="">【</text:span><text:span text:style-name="a1670" text:class-names="">針對試題內容有疑問才不能問監考老師，其他的狀況當然要機靈反映。</text:span><text:span text:style-name="a1671" text:class-names="">】</text:span></text:p>
              </text:list-item>
            </text:list>
            <text:list text:style-name="a1676">
              <text:list-item>
                <text:p text:style-name="a1675" text:class-names="" text:cond-style-name=""><text:span text:style-name="a1674" text:class-names=""/></text:p>
              </text:list-item>
            </text:list>
          </draw:text-box>
          <svg:title/>
          <svg:desc/>
        </draw:frame>
        <draw:frame draw:id="id135" draw:style-name="a1678" draw:name="圖片 3" svg:x="10.25583in" svg:y="0.18705in" svg:width="2.0775in" svg:height="1.11219in" style:rel-width="scale" style:rel-height="scale">
          <draw:image xlink:href="media/image10.emf" xlink:type="simple" xlink:show="embed" xlink:actuate="onLoad"/>
          <svg:title/>
          <svg:desc/>
        </draw:frame>
        <presentation:notes draw:style-name="a1685">
          <draw:page-thumbnail draw:page-number="6" svg:x="0.75in" svg:y="1.25in" svg:width="6in" svg:height="3.375in" presentation:class="page" draw:id="id136" presentation:style-name="a1679" draw:name="投影片圖像版面配置區 1">
            <svg:title/>
            <svg:desc/>
          </draw:page-thumbnail>
          <draw:frame draw:id="id137" presentation:style-name="a168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38" draw:style-name="a1684" draw:name="投影片編號版面配置區 3" svg:x="4.24826in" svg:y="9.49826in" svg:width="3.25in" svg:height="0.50174in">
            <draw:text-box>
              <text:p text:style-name="a1683" text:class-names="" text:cond-style-name=""><text:span text:style-name="a1681" text:class-names=""><text:page-number style:num-format="1" text:fixed="false">6</text:page-number></text:span><text:span text:style-name="a1682" text:class-names=""/></text:p>
            </draw:text-box>
            <svg:title/>
            <svg:desc/>
          </draw:frame>
        </presentation:notes>
      </draw:page>
      <draw:page draw:name="Slide80" draw:style-name="a1686" draw:master-page-name="Master1-Layout3-obj-標題及內容" presentation:presentation-page-layout-name="Master1-PPL3" draw:id="Slide-335">
        <draw:frame draw:id="id139" presentation:style-name="a1692" draw:name="標題 1" svg:x="0.9798in" svg:y="0.68055in" svg:width="9.12121in" svg:height="0.7197in" presentation:class="title" presentation:placeholder="false">
          <draw:text-box>
            <text:p text:style-name="a1691" text:class-names="" text:cond-style-name=""><text:span text:style-name="a1687" text:class-names="">重要事項提醒</text:span><text:span text:style-name="a1688" text:class-names="">-</text:span><text:span text:style-name="a1689" text:class-names="">段考監考</text:span><text:span text:style-name="a1690" text:class-names=""/></text:p>
          </draw:text-box>
          <svg:title/>
          <svg:desc/>
        </draw:frame>
        <draw:frame draw:id="id140" presentation:style-name="a1722" draw:name="內容預留位置 2" svg:x="0.9798in" svg:y="1.40025in" svg:width="11.61616in" svg:height="5.66035in" presentation:class="outline" presentation:placeholder="false">
          <draw:text-box>
            <text:list text:style-name="a1697">
              <text:list-item>
                <text:p text:style-name="a1696" text:class-names="" text:cond-style-name=""><text:span text:style-name="a1693" text:class-names="">教師的狀況比學生還多</text:span><text:span text:style-name="a1694" text:class-names="">???</text:span><text:span text:style-name="a1695" text:class-names=""/></text:p>
              </text:list-item>
            </text:list>
            <text:list text:style-name="a1703">
              <text:list-item>
                <text:list text:style-name="a1703">
                  <text:list-item>
                    <text:p text:style-name="a1702" text:class-names="" text:cond-style-name=""><text:span text:style-name="a1698" text:class-names="">不知道教室位置？提前發試卷</text:span><text:span text:style-name="a1699" text:class-names="">?</text:span><text:span text:style-name="a1700" text:class-names="">監考時滑手機？</text:span><text:span text:style-name="a1701" text:class-names=""/></text:p>
                  </text:list-item>
                </text:list>
              </text:list-item>
            </text:list>
            <text:list text:style-name="a1710">
              <text:list-item>
                <text:list text:style-name="a1710">
                  <text:list-item>
                    <text:p text:style-name="a1709" text:class-names="" text:cond-style-name=""><text:span text:style-name="a1704" text:class-names="">考試鐘響前</text:span><text:span text:style-name="a1705" text:class-names="">5</text:span><text:span text:style-name="a1706" text:class-names="">分鐘尚未領取，全校廣播！</text:span><text:span text:style-name="a1707" text:class-names="">教務處的做法與用意，請老師理解並體諒，為爭取更多處理突發狀況的時間。</text:span><text:span text:style-name="a1708" text:class-names=""/></text:p>
                  </text:list-item>
                </text:list>
              </text:list-item>
            </text:list>
            <text:list text:style-name="a1715">
              <text:list-item>
                <text:p text:style-name="a1714" text:class-names="" text:cond-style-name=""><text:span text:style-name="a1711" text:class-names="">再次提醒老師：</text:span><text:span text:style-name="a1712" text:class-names="">用心！謹慎</text:span><text:span text:style-name="a1713" text:class-names="">!</text:span></text:p>
              </text:list-item>
            </text:list>
            <text:list text:style-name="a1718">
              <text:list-item>
                <text:p text:style-name="a1717" text:class-names="" text:cond-style-name=""><text:span text:style-name="a1716" text:class-names=""/></text:p>
              </text:list-item>
            </text:list>
            <text:list text:style-name="a1721">
              <text:list-item>
                <text:p text:style-name="a1720" text:class-names="" text:cond-style-name=""><text:span text:style-name="a1719" text:class-names=""/></text:p>
              </text:list-item>
            </text:list>
          </draw:text-box>
          <svg:title/>
          <svg:desc/>
        </draw:frame>
        <draw:frame draw:id="id141" draw:style-name="a1723" draw:name="圖片 3" svg:x="9.59932in" svg:y="5.08649in" svg:width="2.43099in" svg:height="2.0833in" style:rel-width="scale" style:rel-height="scale">
          <draw:image xlink:href="media/image11.emf" xlink:type="simple" xlink:show="embed" xlink:actuate="onLoad"/>
          <svg:title/>
          <svg:desc/>
        </draw:frame>
        <presentation:notes draw:style-name="a1730">
          <draw:page-thumbnail draw:page-number="7" svg:x="0.75in" svg:y="1.25in" svg:width="6in" svg:height="3.375in" presentation:class="page" draw:id="id142" presentation:style-name="a1724" draw:name="投影片圖像版面配置區 1">
            <svg:title/>
            <svg:desc/>
          </draw:page-thumbnail>
          <draw:frame draw:id="id143" presentation:style-name="a172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44" draw:style-name="a1729" draw:name="投影片編號版面配置區 3" svg:x="4.24826in" svg:y="9.49826in" svg:width="3.25in" svg:height="0.50174in">
            <draw:text-box>
              <text:p text:style-name="a1728" text:class-names="" text:cond-style-name=""><text:span text:style-name="a1726" text:class-names=""><text:page-number style:num-format="1" text:fixed="false">7</text:page-number></text:span><text:span text:style-name="a1727" text:class-names=""/></text:p>
            </draw:text-box>
            <svg:title/>
            <svg:desc/>
          </draw:frame>
        </presentation:notes>
      </draw:page>
      <draw:page draw:name="Slide57" draw:style-name="a1731" draw:master-page-name="Master1-Layout3-obj-標題及內容" presentation:presentation-page-layout-name="Master1-PPL3" draw:id="Slide-312">
        <draw:frame draw:id="id145" presentation:style-name="a1743" draw:name="標題 1" svg:x="1.13131in" svg:y="0.85227in" svg:width="11.0101in" svg:height="0.7197in" presentation:class="title" presentation:placeholder="false">
          <draw:text-box>
            <text:p text:style-name="a1742" text:class-names="" text:cond-style-name=""><text:span text:style-name="a1732" text:class-names="">重要事項</text:span><text:span text:style-name="a1733" text:class-names="">提醒</text:span><text:span text:style-name="a1734" text:class-names="">-</text:span><text:span text:style-name="a1735" text:class-names="">109</text:span><text:span text:style-name="a1736" text:class-names="">學年</text:span><text:span text:style-name="a1737" text:class-names="">度第</text:span><text:span text:style-name="a1738" text:class-names="">2</text:span><text:span text:style-name="a1739" text:class-names="">學期</text:span><text:span text:style-name="a1740" text:class-names="">行事曆</text:span><text:span text:style-name="a1741" text:class-names=""/></text:p>
          </draw:text-box>
          <svg:title/>
          <svg:desc/>
        </draw:frame>
        <draw:frame draw:id="id146" presentation:style-name="a1772" draw:name="內容預留位置 2" svg:x="0.77778in" svg:y="1.57197in" svg:width="12.10101in" svg:height="4.53914in" presentation:class="outline" presentation:placeholder="false">
          <draw:text-box>
            <text:list text:style-name="a1750">
              <text:list-item>
                <text:list text:style-name="a1750">
                  <text:list-item>
                    <text:p text:style-name="a1749" text:class-names="" text:cond-style-name=""><text:span text:style-name="a1744" text:class-names="">感謝各處室於</text:span><text:span text:style-name="a1745" text:class-names="">10/31</text:span><text:span text:style-name="a1746" text:class-names="">之前</text:span><text:span text:style-name="a1747" text:class-names="">完成，交給教務處彙整。</text:span><text:span text:style-name="a1748" text:class-names=""/></text:p>
                  </text:list-item>
                </text:list>
              </text:list-item>
            </text:list>
            <text:list text:style-name="a1756">
              <text:list-item>
                <text:list text:style-name="a1756">
                  <text:list-item>
                    <text:p text:style-name="a1755" text:class-names="" text:cond-style-name=""><text:span text:style-name="a1751" text:class-names="">彙整後之行事曆將</text:span><text:span text:style-name="a1752" text:class-names="">email</text:span><text:span text:style-name="a1753" text:class-names="">給全校教師提供意見。</text:span><text:span text:style-name="a1754" text:class-names=""/></text:p>
                  </text:list-item>
                </text:list>
              </text:list-item>
            </text:list>
            <text:list text:style-name="a1760">
              <text:list-item>
                <text:list text:style-name="a1760">
                  <text:list-item>
                    <text:p text:style-name="a1759" text:class-names="" text:cond-style-name=""><text:span text:style-name="a1757" text:class-names="">草案之確認版將提供老師撰寫下學期行事曆參考。</text:span><text:span text:style-name="a1758" text:class-names=""/></text:p>
                  </text:list-item>
                </text:list>
              </text:list-item>
            </text:list>
            <text:list text:style-name="a1765">
              <text:list-item>
                <text:list text:style-name="a1765">
                  <text:list-item>
                    <text:p text:style-name="a1764" text:class-names="" text:cond-style-name=""><text:span text:style-name="a1761" text:class-names="">1/20</text:span><text:span text:style-name="a1762" text:class-names="">期末校務會議討論通過。</text:span><text:span text:style-name="a1763" text:class-names=""/></text:p>
                  </text:list-item>
                </text:list>
              </text:list-item>
            </text:list>
            <text:list text:style-name="a1768">
              <text:list-item>
                <text:list text:style-name="a1768">
                  <text:list-item>
                    <text:p text:style-name="a1767" text:class-names="" text:cond-style-name=""><text:span text:style-name="a1766" text:class-names=""/></text:p>
                  </text:list-item>
                </text:list>
              </text:list-item>
            </text:list>
            <text:list text:style-name="a1771">
              <text:list-item>
                <text:p text:style-name="a1770" text:class-names="" text:cond-style-name=""><text:span text:style-name="a1769" text:class-names=""/></text:p>
              </text:list-item>
            </text:list>
          </draw:text-box>
          <svg:title/>
          <svg:desc/>
        </draw:frame>
        <presentation:notes draw:style-name="a1779">
          <draw:page-thumbnail draw:page-number="8" svg:x="0.75in" svg:y="1.25in" svg:width="6in" svg:height="3.375in" presentation:class="page" draw:id="id147" presentation:style-name="a1773" draw:name="投影片圖像版面配置區 1">
            <svg:title/>
            <svg:desc/>
          </draw:page-thumbnail>
          <draw:frame draw:id="id148" presentation:style-name="a177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49" draw:style-name="a1778" draw:name="投影片編號版面配置區 3" svg:x="4.24826in" svg:y="9.49826in" svg:width="3.25in" svg:height="0.50174in">
            <draw:text-box>
              <text:p text:style-name="a1777" text:class-names="" text:cond-style-name=""><text:span text:style-name="a1775" text:class-names=""><text:page-number style:num-format="1" text:fixed="false">8</text:page-number></text:span><text:span text:style-name="a1776" text:class-names=""/></text:p>
            </draw:text-box>
            <svg:title/>
            <svg:desc/>
          </draw:frame>
        </presentation:notes>
      </draw:page>
      <draw:page draw:name="Slide81" draw:style-name="a1780" draw:master-page-name="Master1-Layout3-obj-標題及內容" presentation:presentation-page-layout-name="Master1-PPL3" draw:id="Slide-336">
        <draw:frame draw:id="id150" presentation:style-name="a1786" draw:name="標題 1" svg:x="1.09091in" svg:y="0.68055in" svg:width="9.12121in" svg:height="0.7197in" presentation:class="title" presentation:placeholder="false">
          <draw:text-box>
            <text:p text:style-name="a1785" text:class-names="" text:cond-style-name=""><text:span text:style-name="a1781" text:class-names="">重要事項提醒</text:span><text:span text:style-name="a1782" text:class-names="">-</text:span><text:span text:style-name="a1783" text:class-names="">校慶專任教師工作分配</text:span><text:span text:style-name="a1784" text:class-names=""/></text:p>
          </draw:text-box>
          <svg:title/>
          <svg:desc/>
        </draw:frame>
        <draw:frame draw:id="id151" presentation:style-name="a1813" draw:name="內容預留位置 2" svg:x="1.09091in" svg:y="1.60258in" svg:width="11.57576in" svg:height="4.55904in" presentation:class="outline" presentation:placeholder="false">
          <draw:text-box>
            <text:list text:style-name="a1798">
              <text:list-item>
                <text:p text:style-name="a1797" text:class-names="" text:cond-style-name=""><text:span text:style-name="a1787" text:class-names="">請各處室配合，先分配協助處室工作的老師</text:span><text:span text:style-name="a1788" text:class-names="">(</text:span><text:span text:style-name="a1789" text:class-names="">教務處</text:span><text:span text:style-name="a1790" text:class-names=""></text:span><text:span text:style-name="a1791" text:class-names="">學務處</text:span><text:span text:style-name="a1792" text:class-names=""></text:span><text:span text:style-name="a1793" text:class-names="">輔導處</text:span><text:span text:style-name="a1794" text:class-names="">)</text:span><text:span text:style-name="a1795" text:class-names="">，最後名單給生教組排定樓梯管制輪值，教務處負責通知專任教師。</text:span><text:span text:style-name="a1796" text:class-names=""/></text:p>
              </text:list-item>
            </text:list>
            <text:list text:style-name="a1806">
              <text:list-item>
                <text:p text:style-name="a1805" text:class-names="" text:cond-style-name=""><text:span text:style-name="a1799" text:class-names="">教務處在</text:span><text:span text:style-name="a1800" text:class-names="">4</text:span><text:span text:style-name="a1801" text:class-names="">樓會議室辦理學生學習成果展，感謝專</text:span><text:span text:style-name="a1802" text:class-names="">任</text:span><text:span text:style-name="a1803" text:class-names="">老師擔任工作人員。</text:span><text:span text:style-name="a1804" text:class-names=""/></text:p>
              </text:list-item>
            </text:list>
            <text:list text:style-name="a1809">
              <text:list-item>
                <text:p text:style-name="a1808" text:class-names="" text:cond-style-name=""><text:span text:style-name="a1807" text:class-names=""/></text:p>
              </text:list-item>
            </text:list>
            <text:list text:style-name="a1812">
              <text:list-item>
                <text:p text:style-name="a1811" text:class-names="" text:cond-style-name=""><text:span text:style-name="a1810" text:class-names=""/></text:p>
              </text:list-item>
            </text:list>
          </draw:text-box>
          <svg:title/>
          <svg:desc/>
        </draw:frame>
        <presentation:notes draw:style-name="a1820">
          <draw:page-thumbnail draw:page-number="9" svg:x="0.75in" svg:y="1.25in" svg:width="6in" svg:height="3.375in" presentation:class="page" draw:id="id152" presentation:style-name="a1814" draw:name="投影片圖像版面配置區 1">
            <svg:title/>
            <svg:desc/>
          </draw:page-thumbnail>
          <draw:frame draw:id="id153" presentation:style-name="a181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54" draw:style-name="a1819" draw:name="投影片編號版面配置區 3" svg:x="4.24826in" svg:y="9.49826in" svg:width="3.25in" svg:height="0.50174in">
            <draw:text-box>
              <text:p text:style-name="a1818" text:class-names="" text:cond-style-name=""><text:span text:style-name="a1816" text:class-names=""><text:page-number style:num-format="1" text:fixed="false">9</text:page-number></text:span><text:span text:style-name="a1817" text:class-names=""/></text:p>
            </draw:text-box>
            <svg:title/>
            <svg:desc/>
          </draw:frame>
        </presentation:notes>
      </draw:page>
      <draw:page draw:name="Slide2" draw:style-name="a1821" draw:master-page-name="Master1-Layout3-obj-標題及內容" presentation:presentation-page-layout-name="Master1-PPL3" draw:id="Slide-257">
        <draw:frame draw:id="id155" presentation:style-name="a1831" draw:name="標題 1" svg:x="1.11616in" svg:y="0.65656in" svg:width="11.54545in" svg:height="0.7197in" presentation:class="title" presentation:placeholder="false">
          <draw:text-box>
            <text:p text:style-name="a1830" text:class-names="" text:cond-style-name=""><text:span text:style-name="a1822" text:class-names="">重要事項</text:span><text:span text:style-name="a1823" text:class-names="">提醒</text:span><text:span text:style-name="a1824" text:class-names="">-</text:span><text:span text:style-name="a1825" text:class-names="">109</text:span><text:span text:style-name="a1826" text:class-names="">學年</text:span><text:span text:style-name="a1827" text:class-names="">度家長參與教學</text:span><text:span text:style-name="a1828" text:class-names="">活動</text:span><text:span text:style-name="a1829" text:class-names=""/></text:p>
          </draw:text-box>
          <svg:title/>
          <svg:desc/>
        </draw:frame>
        <draw:frame draw:id="id156" presentation:style-name="a1876" draw:name="內容預留位置 2" svg:x="0.64142in" svg:y="1.5101in" svg:width="12.0202in" svg:height="5.45833in" presentation:class="outline" presentation:placeholder="false">
          <draw:text-box>
            <text:list text:style-name="a1845">
              <text:list-item>
                <text:list text:style-name="a1845">
                  <text:list-item>
                    <text:p text:style-name="a1844" text:class-names="" text:cond-style-name=""><text:span text:style-name="a1832" text:class-names="">時間：</text:span><text:span text:style-name="a1833" text:class-names="">11/9(</text:span><text:span text:style-name="a1834" text:class-names="">一</text:span><text:span text:style-name="a1835" text:class-names="">)</text:span><text:span text:style-name="a1836" text:class-names="">第</text:span><text:span text:style-name="a1837" text:class-names="">6</text:span><text:span text:style-name="a1838" text:class-names="">節</text:span><text:span text:style-name="a1839" text:class-names="">，</text:span><text:span text:style-name="a1840" text:class-names="">共</text:span><text:span text:style-name="a1841" text:class-names="">221</text:span><text:span text:style-name="a1842" text:class-names="">位家長報名參加。</text:span><text:span text:style-name="a1843" text:class-names=""/></text:p>
                  </text:list-item>
                </text:list>
              </text:list-item>
            </text:list>
            <text:list text:style-name="a1850">
              <text:list-item>
                <text:list text:style-name="a1850">
                  <text:list-item>
                    <text:p text:style-name="a1849" text:class-names="" text:cond-style-name=""><text:span text:style-name="a1846" text:class-names="">11/3</text:span><text:span text:style-name="a1847" text:class-names="">已經發給行前通知暨校園通行證。</text:span><text:span text:style-name="a1848" text:class-names=""/></text:p>
                  </text:list-item>
                </text:list>
              </text:list-item>
            </text:list>
            <text:list text:style-name="a1856">
              <text:list-item>
                <text:list text:style-name="a1856">
                  <text:list-item>
                    <text:p text:style-name="a1855" text:class-names="" text:cond-style-name=""><text:span text:style-name="a1851" text:class-names="">當天煩請學務處在校門口協助引導，</text:span><text:span text:style-name="a1852" text:class-names="">沒有通行證絕對不放行</text:span><text:span text:style-name="a1853" text:class-names="">。</text:span><text:span text:style-name="a1854" text:class-names=""/></text:p>
                  </text:list-item>
                </text:list>
              </text:list-item>
            </text:list>
            <text:list text:style-name="a1863">
              <text:list-item>
                <text:list text:style-name="a1863">
                  <text:list-item>
                    <text:p text:style-name="a1862" text:class-names="" text:cond-style-name=""><text:span text:style-name="a1857" text:class-names="">11/6</text:span><text:span text:style-name="a1858" text:class-names="">中午</text:span><text:span text:style-name="a1859" text:class-names="">會請各班同學到教務處</text:span><text:span text:style-name="a1860" text:class-names="">搬塑膠椅</text:span><text:span text:style-name="a1861" text:class-names="">到各班教室給家長坐。</text:span></text:p>
                  </text:list-item>
                </text:list>
              </text:list-item>
            </text:list>
            <text:list text:style-name="a1866">
              <text:list-item>
                <text:list text:style-name="a1866">
                  <text:list-item>
                    <text:p text:style-name="a1865" text:class-names="" text:cond-style-name=""><text:span text:style-name="a1864" text:class-names=""/></text:p>
                  </text:list-item>
                </text:list>
              </text:list-item>
            </text:list>
            <text:list text:style-name="a1869">
              <text:list-item>
                <text:list text:style-name="a1869">
                  <text:list-item>
                    <text:p text:style-name="a1868" text:class-names="" text:cond-style-name=""><text:span text:style-name="a1867" text:class-names=""/></text:p>
                  </text:list-item>
                </text:list>
              </text:list-item>
            </text:list>
            <text:list text:style-name="a1872">
              <text:list-item>
                <text:list text:style-name="a1872">
                  <text:list-item>
                    <text:p text:style-name="a1871" text:class-names="" text:cond-style-name=""><text:span text:style-name="a1870" text:class-names=""/></text:p>
                  </text:list-item>
                </text:list>
              </text:list-item>
            </text:list>
            <text:list text:style-name="a1875">
              <text:list-item>
                <text:p text:style-name="a1874" text:class-names="" text:cond-style-name=""><text:span text:style-name="a1873" text:class-names=""/></text:p>
              </text:list-item>
            </text:list>
          </draw:text-box>
          <svg:title/>
          <svg:desc/>
        </draw:frame>
        <presentation:notes draw:style-name="a1883">
          <draw:page-thumbnail draw:page-number="10" svg:x="0.75in" svg:y="1.25in" svg:width="6in" svg:height="3.375in" presentation:class="page" draw:id="id157" presentation:style-name="a1877" draw:name="投影片圖像版面配置區 1">
            <svg:title/>
            <svg:desc/>
          </draw:page-thumbnail>
          <draw:frame draw:id="id158" presentation:style-name="a1878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59" draw:style-name="a1882" draw:name="投影片編號版面配置區 3" svg:x="4.24826in" svg:y="9.49826in" svg:width="3.25in" svg:height="0.50174in">
            <draw:text-box>
              <text:p text:style-name="a1881" text:class-names="" text:cond-style-name=""><text:span text:style-name="a1879" text:class-names=""><text:page-number style:num-format="1" text:fixed="false">10</text:page-number></text:span><text:span text:style-name="a1880" text:class-names=""/></text:p>
            </draw:text-box>
            <svg:title/>
            <svg:desc/>
          </draw:frame>
        </presentation:notes>
      </draw:page>
      <draw:page draw:name="Slide78" draw:style-name="a1884" draw:master-page-name="Master1-Layout3-obj-標題及內容" presentation:presentation-page-layout-name="Master1-PPL3" draw:id="Slide-333">
        <draw:frame draw:id="id160" presentation:style-name="a1894" draw:name="標題 1" svg:x="1.11616in" svg:y="0.65656in" svg:width="11.54545in" svg:height="0.7197in" presentation:class="title" presentation:placeholder="false">
          <draw:text-box>
            <text:p text:style-name="a1893" text:class-names="" text:cond-style-name=""><text:span text:style-name="a1885" text:class-names="">重要事項</text:span><text:span text:style-name="a1886" text:class-names="">提醒</text:span><text:span text:style-name="a1887" text:class-names="">-</text:span><text:span text:style-name="a1888" text:class-names="">109</text:span><text:span text:style-name="a1889" text:class-names="">學年</text:span><text:span text:style-name="a1890" text:class-names="">度家長參與教學</text:span><text:span text:style-name="a1891" text:class-names="">活動</text:span><text:span text:style-name="a1892" text:class-names=""/></text:p>
          </draw:text-box>
          <svg:title/>
          <svg:desc/>
        </draw:frame>
        <draw:frame draw:id="id161" presentation:style-name="a1939" draw:name="內容預留位置 2" svg:x="0.72222in" svg:y="1.5101in" svg:width="12.10101in" svg:height="5.45833in" presentation:class="outline" presentation:placeholder="false">
          <draw:text-box>
            <text:list text:style-name="a1906">
              <text:list-item>
                <text:list text:style-name="a1906">
                  <text:list-item>
                    <text:p text:style-name="a1905" text:class-names="" text:cond-style-name=""><text:span text:style-name="a1895" text:class-names="">由教務</text:span><text:span text:style-name="a1896" text:class-names="">處</text:span><text:span text:style-name="a1897" text:class-names="">印製</text:span><text:span text:style-name="a1898" text:class-names="">家長</text:span><text:span text:style-name="a1899" text:class-names="">簽到</text:span><text:span text:style-name="a1900" text:class-names="">表</text:span><text:span text:style-name="a1901" text:class-names="">，發給各班學藝股長當天協助給家長簽名，也可</text:span><text:span text:style-name="a1902" text:class-names="">請觀課</text:span><text:span text:style-name="a1903" text:class-names="">教師引導</text:span><text:span text:style-name="a1904" text:class-names="">家長簽名。</text:span></text:p>
                  </text:list-item>
                </text:list>
              </text:list-item>
            </text:list>
            <text:list text:style-name="a1915">
              <text:list-item>
                <text:list text:style-name="a1915">
                  <text:list-item>
                    <text:p text:style-name="a1914" text:class-names="" text:cond-style-name=""><text:span text:style-name="a1907" text:class-names="">請</text:span><text:span text:style-name="a1908" text:class-names="">先檢查通行證</text:span><text:span text:style-name="a1909" text:class-names="">，確認是本班家長才請他入座</text:span><text:span text:style-name="a1910" text:class-names="">(</text:span><text:span text:style-name="a1911" text:class-names="">通行證上有印班級和學生姓名</text:span><text:span text:style-name="a1912" text:class-names="">)</text:span><text:span text:style-name="a1913" text:class-names="">，並提醒家長勿使用手機攝影或錄影。</text:span></text:p>
                  </text:list-item>
                </text:list>
              </text:list-item>
            </text:list>
            <text:list text:style-name="a1929">
              <text:list-item>
                <text:list text:style-name="a1929">
                  <text:list-item>
                    <text:p text:style-name="a1928" text:class-names="" text:cond-style-name=""><text:span text:style-name="a1916" text:class-names="">11/9</text:span><text:span text:style-name="a1917" text:class-names="">當天</text:span><text:span text:style-name="a1918" text:class-names="">若教師臨時有狀況</text:span><text:span text:style-name="a1919" text:class-names="">(</text:span><text:span text:style-name="a1920" text:class-names="">病假或事假</text:span><text:span text:style-name="a1921" text:class-names="">)</text:span><text:span text:style-name="a1922" text:class-names="">，請立即聯繫教務處，由教務處通知家長</text:span><text:span text:style-name="a1923" text:class-names="">11/9</text:span><text:span text:style-name="a1924" text:class-names="">取消</text:span><text:span text:style-name="a1925" text:class-names="">，另行通知舉辦日期</text:span><text:span text:style-name="a1926" text:class-names="">。</text:span><text:span text:style-name="a1927" text:class-names=""/></text:p>
                  </text:list-item>
                </text:list>
              </text:list-item>
            </text:list>
            <text:list text:style-name="a1932">
              <text:list-item>
                <text:list text:style-name="a1932">
                  <text:list-item>
                    <text:p text:style-name="a1931" text:class-names="" text:cond-style-name=""><text:span text:style-name="a1930" text:class-names=""/></text:p>
                  </text:list-item>
                </text:list>
              </text:list-item>
            </text:list>
            <text:list text:style-name="a1935">
              <text:list-item>
                <text:list text:style-name="a1935">
                  <text:list-item>
                    <text:p text:style-name="a1934" text:class-names="" text:cond-style-name=""><text:span text:style-name="a1933" text:class-names=""/></text:p>
                  </text:list-item>
                </text:list>
              </text:list-item>
            </text:list>
            <text:list text:style-name="a1938">
              <text:list-item>
                <text:p text:style-name="a1937" text:class-names="" text:cond-style-name=""><text:span text:style-name="a1936" text:class-names=""/></text:p>
              </text:list-item>
            </text:list>
          </draw:text-box>
          <svg:title/>
          <svg:desc/>
        </draw:frame>
        <presentation:notes draw:style-name="a1946">
          <draw:page-thumbnail draw:page-number="11" svg:x="0.75in" svg:y="1.25in" svg:width="6in" svg:height="3.375in" presentation:class="page" draw:id="id162" presentation:style-name="a1940" draw:name="投影片圖像版面配置區 1">
            <svg:title/>
            <svg:desc/>
          </draw:page-thumbnail>
          <draw:frame draw:id="id163" presentation:style-name="a194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64" draw:style-name="a1945" draw:name="投影片編號版面配置區 3" svg:x="4.24826in" svg:y="9.49826in" svg:width="3.25in" svg:height="0.50174in">
            <draw:text-box>
              <text:p text:style-name="a1944" text:class-names="" text:cond-style-name=""><text:span text:style-name="a1942" text:class-names=""><text:page-number style:num-format="1" text:fixed="false">11</text:page-number></text:span><text:span text:style-name="a1943" text:class-names=""/></text:p>
            </draw:text-box>
            <svg:title/>
            <svg:desc/>
          </draw:frame>
        </presentation:notes>
      </draw:page>
      <draw:page draw:name="Slide40" draw:style-name="a1947" draw:master-page-name="Master1-Layout3-obj-標題及內容" presentation:presentation-page-layout-name="Master1-PPL3" draw:id="Slide-295">
        <draw:frame draw:id="id165" presentation:style-name="a1953" draw:name="標題 1" svg:x="1.11111in" svg:y="0.68056in" svg:width="9.0101in" svg:height="0.7197in" presentation:class="title" presentation:placeholder="false">
          <draw:text-box>
            <text:p text:style-name="a1952" text:class-names="" text:cond-style-name=""><text:span text:style-name="a1948" text:class-names="">教學組</text:span><text:span text:style-name="a1949" text:class-names="">-</text:span><text:span text:style-name="a1950" text:class-names="">行事曆提醒</text:span><text:span text:style-name="a1951" text:class-names=""/></text:p>
          </draw:text-box>
          <svg:title/>
          <svg:desc/>
        </draw:frame>
        <draw:frame draw:id="id166" presentation:style-name="a1999" draw:name="內容預留位置 2" svg:x="1.0303in" svg:y="1.68308in" svg:width="11.06061in" svg:height="5.04419in" presentation:class="outline" presentation:placeholder="false">
          <draw:text-box>
            <text:list text:style-name="a1961">
              <text:list-item>
                <text:p text:style-name="a1960" text:class-names="" text:cond-style-name=""><text:span text:style-name="a1954" text:class-names="">11/06<text:s text:c="1"/></text:span><text:span text:style-name="a1955" text:class-names="">七八</text:span><text:span text:style-name="a1956" text:class-names="">年級擴大英語抽背</text:span><text:span text:style-name="a1957" text:class-names="">(</text:span><text:span text:style-name="a1958" text:class-names="">導報時間</text:span><text:span text:style-name="a1959" text:class-names="">)</text:span></text:p>
              </text:list-item>
            </text:list>
            <text:list text:style-name="a1968">
              <text:list-item>
                <text:p text:style-name="a1967" text:class-names="" text:cond-style-name=""><text:span text:style-name="a1962" text:class-names="">11/09</text:span><text:span text:style-name="a1963" text:class-names=""><text:s text:c="1"/>家</text:span><text:span text:style-name="a1964" text:class-names="">長進班參與教學</text:span><text:span text:style-name="a1965" text:class-names="">活動</text:span><text:span text:style-name="a1966" text:class-names=""/></text:p>
              </text:list-item>
            </text:list>
            <text:list text:style-name="a1975">
              <text:list-item>
                <text:p text:style-name="a1974" text:class-names="" text:cond-style-name=""><text:span text:style-name="a1969" text:class-names="">11/10<text:s text:c="1"/></text:span><text:span text:style-name="a1970" text:class-names="">校內舞文弄墨語文競賽</text:span><text:span text:style-name="a1971" text:class-names="">(</text:span><text:span text:style-name="a1972" text:class-names="">作文</text:span><text:span text:style-name="a1973" text:class-names="">)</text:span></text:p>
              </text:list-item>
            </text:list>
            <text:list text:style-name="a1986">
              <text:list-item>
                <text:p text:style-name="a1985" text:class-names="" text:cond-style-name=""><text:span text:style-name="a1976" text:class-names="">11/17<text:s text:c="1"/></text:span><text:span text:style-name="a1977" text:class-names="">校</text:span><text:span text:style-name="a1978" text:class-names="">內舞文弄墨語文競賽</text:span><text:span text:style-name="a1979" text:class-names="">(</text:span><text:span text:style-name="a1980" text:class-names="">書法</text:span><text:span text:style-name="a1981" text:class-names="">+</text:span><text:span text:style-name="a1982" text:class-names="">字音字形</text:span><text:span text:style-name="a1983" text:class-names="">)</text:span><text:span text:style-name="a1984" text:class-names=""/></text:p>
              </text:list-item>
            </text:list>
            <text:list text:style-name="a1991">
              <text:list-item>
                <text:p text:style-name="a1990" text:class-names="" text:cond-style-name=""><text:span text:style-name="a1987" text:class-names="">11/25-11/27</text:span><text:span text:style-name="a1988" text:class-names=""><text:s text:c="1"/>校慶學習成果展送件至教學組</text:span><text:span text:style-name="a1989" text:class-names=""/></text:p>
              </text:list-item>
            </text:list>
            <text:list text:style-name="a1998">
              <text:list-item>
                <text:p text:style-name="a1997" text:class-names="" text:cond-style-name=""><text:span text:style-name="a1992" text:class-names="">12/01-12/02</text:span><text:span text:style-name="a1993" text:class-names=""><text:s text:c="1"/>第</text:span><text:span text:style-name="a1994" text:class-names="">2</text:span><text:span text:style-name="a1995" text:class-names="">次段考</text:span><text:span text:style-name="a1996" text:class-names=""/></text:p>
              </text:list-item>
            </text:list>
          </draw:text-box>
          <svg:title/>
          <svg:desc/>
        </draw:frame>
        <presentation:notes draw:style-name="a2006">
          <draw:page-thumbnail draw:page-number="12" svg:x="0.75in" svg:y="1.25in" svg:width="6in" svg:height="3.375in" presentation:class="page" draw:id="id167" presentation:style-name="a2000" draw:name="投影片圖像版面配置區 1">
            <svg:title/>
            <svg:desc/>
          </draw:page-thumbnail>
          <draw:frame draw:id="id168" presentation:style-name="a200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69" draw:style-name="a2005" draw:name="投影片編號版面配置區 3" svg:x="4.24826in" svg:y="9.49826in" svg:width="3.25in" svg:height="0.50174in">
            <draw:text-box>
              <text:p text:style-name="a2004" text:class-names="" text:cond-style-name=""><text:span text:style-name="a2002" text:class-names=""><text:page-number style:num-format="1" text:fixed="false">12</text:page-number></text:span><text:span text:style-name="a2003" text:class-names=""/></text:p>
            </draw:text-box>
            <svg:title/>
            <svg:desc/>
          </draw:frame>
        </presentation:notes>
      </draw:page>
      <draw:page draw:name="Slide99" draw:style-name="a2007" draw:master-page-name="Master1-Layout3-obj-標題及內容" presentation:presentation-page-layout-name="Master1-PPL3" draw:id="Slide-354">
        <draw:frame draw:id="id170" presentation:style-name="a2015" draw:name="標題 1" svg:x="1.09091in" svg:y="0.68055in" svg:width="9.12121in" svg:height="0.7197in" presentation:class="title" presentation:placeholder="false">
          <draw:text-box>
            <text:p text:style-name="a2014" text:class-names="" text:cond-style-name=""><text:span text:style-name="a2008" text:class-names="">註冊組</text:span><text:span text:style-name="a2009" text:class-names="">-</text:span><text:span text:style-name="a2010" text:class-names="">109.11.27</text:span><text:span text:style-name="a2011" text:class-names="">新生入學說明</text:span><text:span text:style-name="a2012" text:class-names="">會</text:span><text:span text:style-name="a2013" text:class-names=""/></text:p>
          </draw:text-box>
          <svg:title/>
          <svg:desc/>
        </draw:frame>
        <draw:frame draw:id="id171" presentation:style-name="a2053" draw:name="內容預留位置 2" svg:x="1.09091in" svg:y="1.63288in" svg:width="11.48485in" svg:height="5.07419in" presentation:class="outline" presentation:placeholder="false">
          <draw:text-box>
            <text:list text:style-name="a2025">
              <text:list-item>
                <text:p text:style-name="a2024" text:class-names="" text:cond-style-name=""><text:span text:style-name="a2016" text:class-names="">日期：</text:span><text:span text:style-name="a2017" text:class-names="">11/27</text:span><text:span text:style-name="a2018" text:class-names="">(</text:span><text:span text:style-name="a2019" text:class-names="">五</text:span><text:span text:style-name="a2020" text:class-names="">)</text:span><text:span text:style-name="a2021" text:class-names="">晚上</text:span><text:span text:style-name="a2022" text:class-names="">7:00</text:span><text:span text:style-name="a2023" text:class-names="">開始</text:span></text:p>
              </text:list-item>
            </text:list>
            <text:list text:style-name="a2031">
              <text:list-item>
                <text:p text:style-name="a2030" text:class-names="" text:cond-style-name=""><text:span text:style-name="a2026" text:class-names="">地點</text:span><text:span text:style-name="a2027" text:class-names="">：</text:span><text:span text:style-name="a2028" text:class-names="">4</text:span><text:span text:style-name="a2029" text:class-names="">樓會議室</text:span></text:p>
              </text:list-item>
            </text:list>
            <text:list text:style-name="a2043">
              <text:list-item>
                <text:p text:style-name="a2042" text:class-names="" text:cond-style-name=""><text:span text:style-name="a2032" text:class-names="">家長</text:span><text:span text:style-name="a2033" text:class-names="">：將近</text:span><text:span text:style-name="a2034" text:class-names="">500</text:span><text:span text:style-name="a2035" text:class-names="">名國小家長報名，錄取前</text:span><text:span text:style-name="a2036" text:class-names="">220</text:span><text:span text:style-name="a2037" text:class-names="">位參加，同時採</text:span><text:span text:style-name="a2038" text:class-names="">【</text:span><text:span text:style-name="a2039" text:class-names="">線上直播</text:span><text:span text:style-name="a2040" text:class-names="">】</text:span><text:span text:style-name="a2041" text:class-names="">，請無法到現場的家長，在線上收看說明會。</text:span></text:p>
              </text:list-item>
            </text:list>
            <text:list text:style-name="a2049">
              <text:list-item>
                <text:p text:style-name="a2048" text:class-names="" text:cond-style-name=""><text:span text:style-name="a2044" text:class-names="">邀請</text:span><text:span text:style-name="a2045" text:class-names="">各處室主任出席，報告校務發展特點，並</text:span><text:span text:style-name="a2046" text:class-names="">回答。</text:span><text:span text:style-name="a2047" text:class-names=""/></text:p>
              </text:list-item>
            </text:list>
            <text:list text:style-name="a2052">
              <text:list-item>
                <text:p text:style-name="a2051" text:class-names="" text:cond-style-name=""><text:span text:style-name="a2050" text:class-names=""/></text:p>
              </text:list-item>
            </text:list>
          </draw:text-box>
          <svg:title/>
          <svg:desc/>
        </draw:frame>
        <presentation:notes draw:style-name="a2060">
          <draw:page-thumbnail draw:page-number="13" svg:x="0.75in" svg:y="1.25in" svg:width="6in" svg:height="3.375in" presentation:class="page" draw:id="id172" presentation:style-name="a2054" draw:name="投影片圖像版面配置區 1">
            <svg:title/>
            <svg:desc/>
          </draw:page-thumbnail>
          <draw:frame draw:id="id173" presentation:style-name="a2055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74" draw:style-name="a2059" draw:name="投影片編號版面配置區 3" svg:x="4.24826in" svg:y="9.49826in" svg:width="3.25in" svg:height="0.50174in">
            <draw:text-box>
              <text:p text:style-name="a2058" text:class-names="" text:cond-style-name=""><text:span text:style-name="a2056" text:class-names=""><text:page-number style:num-format="1" text:fixed="false">13</text:page-number></text:span><text:span text:style-name="a2057" text:class-names=""/></text:p>
            </draw:text-box>
            <svg:title/>
            <svg:desc/>
          </draw:frame>
        </presentation:notes>
      </draw:page>
      <draw:page draw:name="Slide84" draw:style-name="a2061" draw:master-page-name="Master1-Layout3-obj-標題及內容" presentation:presentation-page-layout-name="Master1-PPL3" draw:id="Slide-339">
        <draw:frame draw:id="id175" presentation:style-name="a2067" draw:name="標題 1" svg:x="1.09091in" svg:y="0.68055in" svg:width="9.12121in" svg:height="0.7197in" presentation:class="title" presentation:placeholder="false">
          <draw:text-box>
            <text:p text:style-name="a2066" text:class-names="" text:cond-style-name=""><text:span text:style-name="a2062" text:class-names="">註冊組</text:span><text:span text:style-name="a2063" text:class-names="">-</text:span><text:span text:style-name="a2064" text:class-names="">定期評量成績輸入</text:span><text:span text:style-name="a2065" text:class-names=""/></text:p>
          </draw:text-box>
          <svg:title/>
          <svg:desc/>
        </draw:frame>
        <draw:frame draw:id="id176" presentation:style-name="a2092" draw:name="內容預留位置 2" svg:x="1.0101in" svg:y="1.55207in" svg:width="11.35354in" svg:height="5.07419in" presentation:class="outline" presentation:placeholder="false">
          <draw:text-box>
            <text:list text:style-name="a2077">
              <text:list-item>
                <text:p text:style-name="a2076" text:class-names="" text:cond-style-name=""><text:span text:style-name="a2068" text:class-names="">段</text:span><text:span text:style-name="a2069" text:class-names="">考結束後</text:span><text:span text:style-name="a2070" text:class-names="">5</text:span><text:span text:style-name="a2071" text:class-names="">天內</text:span><text:span text:style-name="a2072" text:class-names="">(</text:span><text:span text:style-name="a2073" text:class-names="">含周末兩天</text:span><text:span text:style-name="a2074" text:class-names="">)</text:span><text:span text:style-name="a2075" text:class-names="">至教務行政系統將成績輸入完畢。</text:span></text:p>
              </text:list-item>
            </text:list>
            <text:list text:style-name="a2081">
              <text:list-item>
                <text:p text:style-name="a2080" text:class-names="" text:cond-style-name=""><text:span text:style-name="a2078" text:class-names="">成績</text:span><text:span text:style-name="a2079" text:class-names="">輸入完畢後，請務必檢查並按「提交封存」。</text:span></text:p>
              </text:list-item>
            </text:list>
            <text:list text:style-name="a2087">
              <text:list-item>
                <text:p text:style-name="a2086" text:class-names="" text:cond-style-name=""><text:span text:style-name="a2082" text:class-names="">學生</text:span><text:span text:style-name="a2083" text:class-names="">拿到個人成績單</text:span><text:span text:style-name="a2084" text:class-names="">3</text:span><text:span text:style-name="a2085" text:class-names="">天內至註冊組更正成績後，註冊組再印發各班校排總表給導師參考，了解學生進退步情形。</text:span></text:p>
              </text:list-item>
            </text:list>
            <text:list text:style-name="a2091">
              <text:list-item>
                <text:p text:style-name="a2090" text:class-names="" text:cond-style-name=""><text:span text:style-name="a2088" text:class-names="">請勿遲交成績！請務必檢查降低錯誤率！</text:span><text:span text:style-name="a2089" text:class-names=""/></text:p>
              </text:list-item>
            </text:list>
          </draw:text-box>
          <svg:title/>
          <svg:desc/>
        </draw:frame>
        <presentation:notes draw:style-name="a2099">
          <draw:page-thumbnail draw:page-number="14" svg:x="0.75in" svg:y="1.25in" svg:width="6in" svg:height="3.375in" presentation:class="page" draw:id="id177" presentation:style-name="a2093" draw:name="投影片圖像版面配置區 1">
            <svg:title/>
            <svg:desc/>
          </draw:page-thumbnail>
          <draw:frame draw:id="id178" presentation:style-name="a209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79" draw:style-name="a2098" draw:name="投影片編號版面配置區 3" svg:x="4.24826in" svg:y="9.49826in" svg:width="3.25in" svg:height="0.50174in">
            <draw:text-box>
              <text:p text:style-name="a2097" text:class-names="" text:cond-style-name=""><text:span text:style-name="a2095" text:class-names=""><text:page-number style:num-format="1" text:fixed="false">14</text:page-number></text:span><text:span text:style-name="a2096" text:class-names=""/></text:p>
            </draw:text-box>
            <svg:title/>
            <svg:desc/>
          </draw:frame>
        </presentation:notes>
      </draw:page>
      <draw:page draw:name="Slide87" draw:style-name="a2100" draw:master-page-name="Master1-Layout3-obj-標題及內容" presentation:presentation-page-layout-name="Master1-PPL3" draw:id="Slide-342">
        <draw:frame draw:id="id180" presentation:style-name="a2106" draw:name="標題 1" svg:x="1.09091in" svg:y="0.68055in" svg:width="9.12121in" svg:height="0.7197in" presentation:class="title" presentation:placeholder="false">
          <draw:text-box>
            <text:p text:style-name="a2105" text:class-names="" text:cond-style-name=""><text:span text:style-name="a2101" text:class-names="">註冊組</text:span><text:span text:style-name="a2102" text:class-names="">-</text:span><text:span text:style-name="a2103" text:class-names="">中輟生的成績</text:span><text:span text:style-name="a2104" text:class-names=""/></text:p>
          </draw:text-box>
          <svg:title/>
          <svg:desc/>
        </draw:frame>
        <draw:frame draw:id="id181" presentation:style-name="a2121" draw:name="內容預留位置 2" svg:x="1.09091in" svg:y="1.73359in" svg:width="11.10606in" svg:height="3.38763in" presentation:class="outline" presentation:placeholder="false">
          <draw:text-box>
            <text:list text:style-name="a2110">
              <text:list-item>
                <text:p text:style-name="a2109" text:class-names="" text:cond-style-name=""><text:span text:style-name="a2107" text:class-names="">中</text:span><text:span text:style-name="a2108" text:class-names="">輟生未到校期間內，無法完整參加各次平時及期評量者，授課教師仍請於成績欄位輸入該生應得之分數。</text:span></text:p>
              </text:list-item>
            </text:list>
            <text:list text:style-name="a2117">
              <text:list-item>
                <text:p text:style-name="a2116" text:class-names="" text:cond-style-name=""><text:span text:style-name="a2111" text:class-names="">成績</text:span><text:span text:style-name="a2112" text:class-names="">欄位不可空白，需登打分數，系統才能完整</text:span><text:span text:style-name="a2113" text:class-names="">結算</text:span><text:span text:style-name="a2114" text:class-names="">。</text:span><text:span text:style-name="a2115" text:class-names=""/></text:p>
              </text:list-item>
            </text:list>
            <text:list text:style-name="a2120">
              <text:list-item>
                <text:p text:style-name="a2119" text:class-names="" text:cond-style-name=""><text:span text:style-name="a2118" text:class-names=""/></text:p>
              </text:list-item>
            </text:list>
          </draw:text-box>
          <svg:title/>
          <svg:desc/>
        </draw:frame>
        <presentation:notes draw:style-name="a2128">
          <draw:page-thumbnail draw:page-number="15" svg:x="0.75in" svg:y="1.25in" svg:width="6in" svg:height="3.375in" presentation:class="page" draw:id="id182" presentation:style-name="a2122" draw:name="投影片圖像版面配置區 1">
            <svg:title/>
            <svg:desc/>
          </draw:page-thumbnail>
          <draw:frame draw:id="id183" presentation:style-name="a212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84" draw:style-name="a2127" draw:name="投影片編號版面配置區 3" svg:x="4.24826in" svg:y="9.49826in" svg:width="3.25in" svg:height="0.50174in">
            <draw:text-box>
              <text:p text:style-name="a2126" text:class-names="" text:cond-style-name=""><text:span text:style-name="a2124" text:class-names=""><text:page-number style:num-format="1" text:fixed="false">15</text:page-number></text:span><text:span text:style-name="a2125" text:class-names=""/></text:p>
            </draw:text-box>
            <svg:title/>
            <svg:desc/>
          </draw:frame>
        </presentation:notes>
      </draw:page>
      <draw:page draw:name="Slide86" draw:style-name="a2129" draw:master-page-name="Master1-Layout3-obj-標題及內容" presentation:presentation-page-layout-name="Master1-PPL3" draw:id="Slide-341">
        <draw:frame draw:id="id185" presentation:style-name="a2135" draw:name="標題 1" svg:x="1.09091in" svg:y="0.53914in" svg:width="9.12121in" svg:height="0.7197in" presentation:class="title" presentation:placeholder="false">
          <draw:text-box>
            <text:p text:style-name="a2134" text:class-names="" text:cond-style-name=""><text:span text:style-name="a2130" text:class-names="">註冊組</text:span><text:span text:style-name="a2131" text:class-names="">-</text:span><text:span text:style-name="a2132" text:class-names="">定期評量獎勵類別</text:span><text:span text:style-name="a2133" text:class-names=""/></text:p>
          </draw:text-box>
          <svg:title/>
          <svg:desc/>
        </draw:frame>
        <draw:frame draw:id="id186" presentation:style-name="a2202" draw:name="內容預留位置 2" svg:x="1.09091in" svg:y="1.25884in" svg:width="11.54546in" svg:height="5.46813in" presentation:class="outline" presentation:placeholder="false">
          <draw:text-box>
            <text:list text:style-name="a2146">
              <text:list-item>
                <text:p text:style-name="a2145" text:class-names="" text:cond-style-name=""><text:span text:style-name="a2136" text:class-names="">書卷</text:span><text:span text:style-name="a2137" text:class-names="">獎</text:span><text:span text:style-name="a2138" text:class-names="">(</text:span><text:span text:style-name="a2139" text:class-names="">段考</text:span><text:span text:style-name="a2140" text:class-names="">/</text:span><text:span text:style-name="a2141" text:class-names="">模擬考</text:span><text:span text:style-name="a2142" text:class-names="">)</text:span><text:span text:style-name="a2143" text:class-names="">：</text:span><text:span text:style-name="a2144" text:class-names=""/></text:p>
              </text:list-item>
            </text:list>
            <text:list text:style-name="a2153">
              <text:list-item>
                <text:p text:style-name="a2152" text:class-names="" text:cond-style-name=""><text:span text:style-name="a2147" text:class-names=""><text:s text:c="2"/></text:span><text:span text:style-name="a2148" text:class-names="">1.</text:span><text:span text:style-name="a2149" text:class-names="">國、英、數、自、社等五科段考分數平均取</text:span><text:span text:style-name="a2150" text:class-names="">全</text:span><text:span text:style-name="a2151" text:class-names=""/></text:p>
              </text:list-item>
            </text:list>
            <text:list text:style-name="a2159">
              <text:list-item>
                <text:p text:style-name="a2158" text:class-names="" text:cond-style-name=""><text:span text:style-name="a2154" text:class-names=""><text:s text:c="4"/>校前</text:span><text:span text:style-name="a2155" text:class-names="">30</text:span><text:span text:style-name="a2156" text:class-names="">名。（九年級取模擬考，不取段考）</text:span><text:span text:style-name="a2157" text:class-names=""/></text:p>
              </text:list-item>
            </text:list>
            <text:list text:style-name="a2166">
              <text:list-item>
                <text:p text:style-name="a2165" text:class-names="" text:cond-style-name=""><text:span text:style-name="a2160" text:class-names=""><text:s text:c="2"/></text:span><text:span text:style-name="a2161" text:class-names="">2.</text:span><text:span text:style-name="a2162" text:class-names="">利用朝會</text:span><text:span text:style-name="a2163" text:class-names="">頒發獎狀及獎勵金（家長會提供）。</text:span><text:span text:style-name="a2164" text:class-names=""/></text:p>
              </text:list-item>
            </text:list>
            <text:list text:style-name="a2177">
              <text:list-item>
                <text:p text:style-name="a2176" text:class-names="" text:cond-style-name=""><text:span text:style-name="a2167" text:class-names="">成績</text:span><text:span text:style-name="a2168" text:class-names="">優異</text:span><text:span text:style-name="a2169" text:class-names="">(</text:span><text:span text:style-name="a2170" text:class-names="">段考</text:span><text:span text:style-name="a2171" text:class-names="">/</text:span><text:span text:style-name="a2172" text:class-names="">學期</text:span><text:span text:style-name="a2173" text:class-names="">)</text:span><text:span text:style-name="a2174" text:class-names="">：</text:span><text:span text:style-name="a2175" text:class-names=""/></text:p>
              </text:list-item>
            </text:list>
            <text:list text:style-name="a2184">
              <text:list-item>
                <text:p text:style-name="a2183" text:class-names="" text:cond-style-name=""><text:span text:style-name="a2178" text:class-names=""><text:s text:c="2"/></text:span><text:span text:style-name="a2179" text:class-names="">1.</text:span><text:span text:style-name="a2180" text:class-names="">國、英、數、自、社、健、綜、藝等所有</text:span><text:span text:style-name="a2181" text:class-names="">科目</text:span><text:span text:style-name="a2182" text:class-names=""/></text:p>
              </text:list-item>
            </text:list>
            <text:list text:style-name="a2191">
              <text:list-item>
                <text:p text:style-name="a2190" text:class-names="" text:cond-style-name=""><text:span text:style-name="a2185" text:class-names=""><text:s text:c="4"/></text:span><text:span text:style-name="a2186" text:class-names="">定期及平時分數加權平均後，各班取前</text:span><text:span text:style-name="a2187" text:class-names="">3</text:span><text:span text:style-name="a2188" text:class-names="">名。</text:span><text:span text:style-name="a2189" text:class-names=""/></text:p>
              </text:list-item>
            </text:list>
            <text:list text:style-name="a2198">
              <text:list-item>
                <text:p text:style-name="a2197" text:class-names="" text:cond-style-name=""><text:span text:style-name="a2192" text:class-names=""><text:s text:c="2"/></text:span><text:span text:style-name="a2193" text:class-names="">2.</text:span><text:span text:style-name="a2194" text:class-names="">僅提供獎狀，無公開頒獎</text:span><text:span text:style-name="a2195" text:class-names="">。請導師協助頒發。</text:span><text:span text:style-name="a2196" text:class-names=""/></text:p>
              </text:list-item>
            </text:list>
            <text:list text:style-name="a2201">
              <text:list-item>
                <text:p text:style-name="a2200" text:class-names="" text:cond-style-name=""><text:span text:style-name="a2199" text:class-names=""/></text:p>
              </text:list-item>
            </text:list>
          </draw:text-box>
          <svg:title/>
          <svg:desc/>
        </draw:frame>
        <presentation:notes draw:style-name="a2209">
          <draw:page-thumbnail draw:page-number="16" svg:x="0.75in" svg:y="1.25in" svg:width="6in" svg:height="3.375in" presentation:class="page" draw:id="id187" presentation:style-name="a2203" draw:name="投影片圖像版面配置區 1">
            <svg:title/>
            <svg:desc/>
          </draw:page-thumbnail>
          <draw:frame draw:id="id188" presentation:style-name="a2204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89" draw:style-name="a2208" draw:name="投影片編號版面配置區 3" svg:x="4.24826in" svg:y="9.49826in" svg:width="3.25in" svg:height="0.50174in">
            <draw:text-box>
              <text:p text:style-name="a2207" text:class-names="" text:cond-style-name=""><text:span text:style-name="a2205" text:class-names=""><text:page-number style:num-format="1" text:fixed="false">16</text:page-number></text:span><text:span text:style-name="a2206" text:class-names=""/></text:p>
            </draw:text-box>
            <svg:title/>
            <svg:desc/>
          </draw:frame>
        </presentation:notes>
      </draw:page>
      <draw:page draw:name="Slide100" draw:style-name="a2210" draw:master-page-name="Master1-Layout3-obj-標題及內容" presentation:presentation-page-layout-name="Master1-PPL3" draw:id="Slide-355">
        <draw:frame draw:id="id190" presentation:style-name="a2217" draw:name="標題 1" svg:x="1.09091in" svg:y="0.68055in" svg:width="9.12121in" svg:height="0.7197in" presentation:class="title" presentation:placeholder="false">
          <draw:text-box>
            <text:p text:style-name="a2216" text:class-names="" text:cond-style-name=""><text:span text:style-name="a2211" text:class-names="">設備組</text:span><text:span text:style-name="a2212" text:class-names="">-</text:span><text:span text:style-name="a2213" text:class-names="">新北市科學教育嘉</text:span><text:span text:style-name="a2214" text:class-names="">年華</text:span><text:span text:style-name="a2215" text:class-names=""/></text:p>
          </draw:text-box>
          <svg:title/>
          <svg:desc/>
        </draw:frame>
        <draw:frame draw:id="id191" presentation:style-name="a2256" draw:name="內容版面配置區 5" svg:x="1.09091in" svg:y="1.55556in" svg:width="11.77778in" svg:height="5.38384in" presentation:class="outline" presentation:placeholder="false">
          <draw:text-box>
            <text:list text:style-name="a2226">
              <text:list-item>
                <text:p text:style-name="a2225" text:class-names="" text:cond-style-name=""><text:span text:style-name="a2218" text:class-names="">日期</text:span><text:span text:style-name="a2219" text:class-names="">：</text:span><text:span text:style-name="a2220" text:class-names="">11/13(</text:span><text:span text:style-name="a2221" text:class-names="">五</text:span><text:span text:style-name="a2222" text:class-names="">)-11/14(</text:span><text:span text:style-name="a2223" text:class-names="">六</text:span><text:span text:style-name="a2224" text:class-names="">)</text:span></text:p>
              </text:list-item>
            </text:list>
            <text:list text:style-name="a2230">
              <text:list-item>
                <text:p text:style-name="a2229" text:class-names="" text:cond-style-name=""><text:span text:style-name="a2227" text:class-names="">地點</text:span><text:span text:style-name="a2228" text:class-names="">：新莊體育館</text:span></text:p>
              </text:list-item>
            </text:list>
            <text:list text:style-name="a2236">
              <text:list-item>
                <text:p text:style-name="a2235" text:class-names="" text:cond-style-name=""><text:span text:style-name="a2231" text:class-names="">設</text:span><text:span text:style-name="a2232" text:class-names="">攤位老師：</text:span><text:span text:style-name="a2233" text:class-names="">陳重佑老師</text:span><text:span text:style-name="a2234" text:class-names=""/></text:p>
              </text:list-item>
            </text:list>
            <text:list text:style-name="a2242">
              <text:list-item>
                <text:p text:style-name="a2241" text:class-names="" text:cond-style-name=""><text:span text:style-name="a2237" text:class-names="">攤位</text:span><text:span text:style-name="a2238" text:class-names="">名稱</text:span><text:span text:style-name="a2239" text:class-names="">：爆漿粉圓</text:span><text:span text:style-name="a2240" text:class-names=""/></text:p>
              </text:list-item>
            </text:list>
            <text:list text:style-name="a2245">
              <text:list-item>
                <text:p text:style-name="a2244" text:class-names="" text:cond-style-name=""><text:span text:style-name="a2243" text:class-names=""/></text:p>
              </text:list-item>
            </text:list>
            <text:list text:style-name="a2248">
              <text:list-item>
                <text:p text:style-name="a2247" text:class-names="" text:cond-style-name=""><text:span text:style-name="a2246" text:class-names="">感謝陳重佑老師的付出</text:span></text:p>
              </text:list-item>
            </text:list>
            <text:list text:style-name="a2252">
              <text:list-item>
                <text:p text:style-name="a2251" text:class-names="" text:cond-style-name=""><text:span text:style-name="a2249" text:class-names="">鼓勵各班申請校外教學</text:span><text:span text:style-name="a2250" text:class-names=""/></text:p>
              </text:list-item>
            </text:list>
            <text:list text:style-name="a2255">
              <text:list-item>
                <text:p text:style-name="a2254" text:class-names="" text:cond-style-name=""><text:span text:style-name="a2253" text:class-names=""/></text:p>
              </text:list-item>
            </text:list>
          </draw:text-box>
          <svg:title/>
          <svg:desc/>
        </draw:frame>
        <draw:frame draw:id="id192" draw:style-name="a2257" draw:name="圖片 2" svg:x="9.10945in" svg:y="4.01389in" svg:width="3.49828in" svg:height="2.80556in" style:rel-width="scale" style:rel-height="scale">
          <draw:image xlink:href="media/image12.emf" xlink:type="simple" xlink:show="embed" xlink:actuate="onLoad"/>
          <svg:title/>
          <svg:desc/>
        </draw:frame>
        <presentation:notes draw:style-name="a2264">
          <draw:page-thumbnail draw:page-number="17" svg:x="0.75in" svg:y="1.25in" svg:width="6in" svg:height="3.375in" presentation:class="page" draw:id="id193" presentation:style-name="a2258" draw:name="投影片圖像版面配置區 1">
            <svg:title/>
            <svg:desc/>
          </draw:page-thumbnail>
          <draw:frame draw:id="id194" presentation:style-name="a2259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195" draw:style-name="a2263" draw:name="投影片編號版面配置區 3" svg:x="4.24826in" svg:y="9.49826in" svg:width="3.25in" svg:height="0.50174in">
            <draw:text-box>
              <text:p text:style-name="a2262" text:class-names="" text:cond-style-name=""><text:span text:style-name="a2260" text:class-names=""><text:page-number style:num-format="1" text:fixed="false">17</text:page-number></text:span><text:span text:style-name="a2261" text:class-names=""/></text:p>
            </draw:text-box>
            <svg:title/>
            <svg:desc/>
          </draw:frame>
        </presentation:notes>
      </draw:page>
      <draw:page draw:name="Slide101" draw:style-name="a2265" draw:master-page-name="Master1-Layout3-obj-標題及內容" presentation:presentation-page-layout-name="Master1-PPL3" draw:id="Slide-356">
        <draw:frame draw:id="id196" presentation:style-name="a2272" draw:name="標題 1" svg:x="1.09091in" svg:y="0.68055in" svg:width="9.12121in" svg:height="0.7197in" presentation:class="title" presentation:placeholder="false">
          <draw:text-box>
            <text:p text:style-name="a2271" text:class-names="" text:cond-style-name=""><text:span text:style-name="a2266" text:class-names="">設備組</text:span><text:span text:style-name="a2267" text:class-names="">-</text:span><text:span text:style-name="a2268" text:class-names="">專書導讀</text:span><text:span text:style-name="a2269" text:class-names="">(711-715)</text:span><text:span text:style-name="a2270" text:class-names=""/></text:p>
          </draw:text-box>
          <svg:title/>
          <svg:desc/>
        </draw:frame>
        <draw:frame draw:id="id197" presentation:style-name="a2306" draw:name="內容版面配置區 5" svg:x="0.96363in" svg:y="1.36717in" svg:width="8.75758in" svg:height="3.07955in" presentation:class="outline" presentation:placeholder="false">
          <draw:text-box>
            <text:list text:style-name="a2278">
              <text:list-item>
                <text:p text:style-name="a2277" text:class-names="" text:cond-style-name=""><text:span text:style-name="a2273" text:class-names="">日期</text:span><text:span text:style-name="a2274" text:class-names="">：</text:span><text:span text:style-name="a2275" text:class-names="">10/20</text:span><text:span text:style-name="a2276" text:class-names=""/></text:p>
              </text:list-item>
            </text:list>
            <text:list text:style-name="a2283">
              <text:list-item>
                <text:p text:style-name="a2282" text:class-names="" text:cond-style-name=""><text:span text:style-name="a2279" text:class-names="">領域</text:span><text:span text:style-name="a2280" text:class-names="">：健體領域</text:span><text:span text:style-name="a2281" text:class-names=""/></text:p>
              </text:list-item>
            </text:list>
            <text:list text:style-name="a2287">
              <text:list-item>
                <text:p text:style-name="a2286" text:class-names="" text:cond-style-name=""><text:span text:style-name="a2284" text:class-names="">書名：動</text:span><text:span text:style-name="a2285" text:class-names="">動眼肌 視力自然好回來</text:span></text:p>
              </text:list-item>
            </text:list>
            <text:list text:style-name="a2292">
              <text:list-item>
                <text:p text:style-name="a2291" text:class-names="" text:cond-style-name=""><text:span text:style-name="a2288" text:class-names="">作者：力歐</text:span><text:span text:style-name="a2289" text:class-names="">‧</text:span><text:span text:style-name="a2290" text:class-names="">安加特</text:span></text:p>
              </text:list-item>
            </text:list>
            <text:list text:style-name="a2299">
              <text:list-item>
                <text:p text:style-name="a2298" text:class-names="" text:cond-style-name=""><text:span text:style-name="a2293" text:class-names="">講師</text:span><text:span text:style-name="a2294" text:class-names="">：</text:span><text:span text:style-name="a2295" text:class-names="">陳貞琇</text:span><text:span text:style-name="a2296" text:class-names="">老師</text:span><text:span text:style-name="a2297" text:class-names=""/></text:p>
              </text:list-item>
            </text:list>
            <text:list text:style-name="a2302">
              <text:list-item>
                <text:p text:style-name="a2301" text:class-names="" text:cond-style-name=""><text:span text:style-name="a2300" text:class-names=""/></text:p>
              </text:list-item>
            </text:list>
            <text:list text:style-name="a2305">
              <text:list-item>
                <text:p text:style-name="a2304" text:class-names="" text:cond-style-name=""><text:span text:style-name="a2303" text:class-names=""/></text:p>
              </text:list-item>
            </text:list>
          </draw:text-box>
          <svg:title/>
          <svg:desc/>
        </draw:frame>
        <draw:frame draw:id="id198" draw:style-name="a2307" draw:name="圖片 2" svg:x="8.45455in" svg:y="0.48422in" svg:width="4.38344in" svg:height="3.28851in" style:rel-width="scale" style:rel-height="scale">
          <draw:image xlink:href="media/image13.jpeg" xlink:type="simple" xlink:show="embed" xlink:actuate="onLoad"/>
          <svg:title/>
          <svg:desc/>
        </draw:frame>
        <draw:frame draw:id="id199" draw:style-name="a2308" draw:name="圖片 3" svg:x="1.67273in" svg:y="4.38182in" svg:width="3.15293in" svg:height="2.36363in" style:rel-width="scale" style:rel-height="scale">
          <draw:image xlink:href="media/image14.jpeg" xlink:type="simple" xlink:show="embed" xlink:actuate="onLoad"/>
          <svg:title/>
          <svg:desc/>
        </draw:frame>
        <draw:frame draw:id="id200" draw:style-name="a2309" draw:name="圖片 4" svg:x="5.90383in" svg:y="4.35in" svg:width="3.23782in" svg:height="2.42727in" style:rel-width="scale" style:rel-height="scale">
          <draw:image xlink:href="media/image15.jpeg" xlink:type="simple" xlink:show="embed" xlink:actuate="onLoad"/>
          <svg:title/>
          <svg:desc/>
        </draw:frame>
        <presentation:notes draw:style-name="a2316">
          <draw:page-thumbnail draw:page-number="18" svg:x="0.75in" svg:y="1.25in" svg:width="6in" svg:height="3.375in" presentation:class="page" draw:id="id201" presentation:style-name="a2310" draw:name="投影片圖像版面配置區 1">
            <svg:title/>
            <svg:desc/>
          </draw:page-thumbnail>
          <draw:frame draw:id="id202" presentation:style-name="a231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03" draw:style-name="a2315" draw:name="投影片編號版面配置區 3" svg:x="4.24826in" svg:y="9.49826in" svg:width="3.25in" svg:height="0.50174in">
            <draw:text-box>
              <text:p text:style-name="a2314" text:class-names="" text:cond-style-name=""><text:span text:style-name="a2312" text:class-names=""><text:page-number style:num-format="1" text:fixed="false">18</text:page-number></text:span><text:span text:style-name="a2313" text:class-names=""/></text:p>
            </draw:text-box>
            <svg:title/>
            <svg:desc/>
          </draw:frame>
        </presentation:notes>
      </draw:page>
      <draw:page draw:name="Slide102" draw:style-name="a2317" draw:master-page-name="Master1-Layout3-obj-標題及內容" presentation:presentation-page-layout-name="Master1-PPL3" draw:id="Slide-357">
        <draw:frame draw:id="id204" presentation:style-name="a2324" draw:name="標題 1" svg:x="1.09091in" svg:y="0.68055in" svg:width="9.12121in" svg:height="0.7197in" presentation:class="title" presentation:placeholder="false">
          <draw:text-box>
            <text:p text:style-name="a2323" text:class-names="" text:cond-style-name=""><text:span text:style-name="a2318" text:class-names="">設備組</text:span><text:span text:style-name="a2319" text:class-names="">-</text:span><text:span text:style-name="a2320" text:class-names="">專書導讀</text:span><text:span text:style-name="a2321" text:class-names="">(716-721)</text:span><text:span text:style-name="a2322" text:class-names=""/></text:p>
          </draw:text-box>
          <svg:title/>
          <svg:desc/>
        </draw:frame>
        <draw:frame draw:id="id205" presentation:style-name="a2361" draw:name="內容版面配置區 5" svg:x="1.09091in" svg:y="1.38409in" svg:width="7.05051in" svg:height="3.07955in" presentation:class="outline" presentation:placeholder="false">
          <draw:text-box>
            <text:list text:style-name="a2330">
              <text:list-item>
                <text:p text:style-name="a2329" text:class-names="" text:cond-style-name=""><text:span text:style-name="a2325" text:class-names="">日期</text:span><text:span text:style-name="a2326" text:class-names="">：</text:span><text:span text:style-name="a2327" text:class-names="">10/22</text:span><text:span text:style-name="a2328" text:class-names=""/></text:p>
              </text:list-item>
            </text:list>
            <text:list text:style-name="a2335">
              <text:list-item>
                <text:p text:style-name="a2334" text:class-names="" text:cond-style-name=""><text:span text:style-name="a2331" text:class-names="">領域</text:span><text:span text:style-name="a2332" text:class-names="">：</text:span><text:span text:style-name="a2333" text:class-names="">自然</text:span></text:p>
              </text:list-item>
            </text:list>
            <text:list text:style-name="a2342">
              <text:list-item>
                <text:p text:style-name="a2341" text:class-names="" text:cond-style-name=""><text:span text:style-name="a2336" text:class-names="">書名：蘭的</text:span><text:span text:style-name="a2337" text:class-names="">10</text:span><text:span text:style-name="a2338" text:class-names="">個</text:span><text:span text:style-name="a2339" text:class-names="">誘惑</text:span><text:span text:style-name="a2340" text:class-names=""/></text:p>
              </text:list-item>
            </text:list>
            <text:list text:style-name="a2351">
              <text:list-item>
                <text:p text:style-name="a2350" text:class-names="" text:cond-style-name=""><text:span text:style-name="a2343" text:class-names="">作者</text:span><text:span text:style-name="a2344" text:class-names="">：呂長澤</text:span><text:span text:style-name="a2345" text:class-names="">,<text:s text:c="1"/></text:span><text:span text:style-name="a2346" text:class-names="">莊貴竣</text:span><text:span text:style-name="a2347" text:class-names="">,<text:s text:c="1"/></text:span><text:span text:style-name="a2348" text:class-names="">鄭杏倩</text:span><text:span text:style-name="a2349" text:class-names=""/></text:p>
              </text:list-item>
            </text:list>
            <text:list text:style-name="a2357">
              <text:list-item>
                <text:p text:style-name="a2356" text:class-names="" text:cond-style-name=""><text:span text:style-name="a2352" text:class-names="">講師：</text:span><text:span text:style-name="a2353" text:class-names="">溫怡婷</text:span><text:span text:style-name="a2354" text:class-names="">老師</text:span><text:span text:style-name="a2355" text:class-names=""/></text:p>
              </text:list-item>
            </text:list>
            <text:list text:style-name="a2360">
              <text:list-item>
                <text:p text:style-name="a2359" text:class-names="" text:cond-style-name=""><text:span text:style-name="a2358" text:class-names=""/></text:p>
              </text:list-item>
            </text:list>
          </draw:text-box>
          <svg:title/>
          <svg:desc/>
        </draw:frame>
        <draw:frame draw:id="id206" draw:style-name="a2362" draw:name="圖片 2" svg:x="8.43518in" svg:y="0.68055in" svg:width="4.29209in" svg:height="3.22242in" style:rel-width="scale" style:rel-height="scale">
          <draw:image xlink:href="media/image16.jpeg" xlink:type="simple" xlink:show="embed" xlink:actuate="onLoad"/>
          <svg:title/>
          <svg:desc/>
        </draw:frame>
        <draw:frame draw:id="id207" draw:style-name="a2363" draw:name="圖片 3" svg:x="1.91032in" svg:y="4.46364in" svg:width="3.44823in" svg:height="2.58887in" style:rel-width="scale" style:rel-height="scale">
          <draw:image xlink:href="media/image17.jpeg" xlink:type="simple" xlink:show="embed" xlink:actuate="onLoad"/>
          <svg:title/>
          <svg:desc/>
        </draw:frame>
        <draw:frame draw:id="id208" draw:style-name="a2364" draw:name="圖片 4" svg:x="7.40645in" svg:y="4.46364in" svg:width="3.45338in" svg:height="2.58887in" style:rel-width="scale" style:rel-height="scale">
          <draw:image xlink:href="media/image18.jpeg" xlink:type="simple" xlink:show="embed" xlink:actuate="onLoad"/>
          <svg:title/>
          <svg:desc/>
        </draw:frame>
        <presentation:notes draw:style-name="a2371">
          <draw:page-thumbnail draw:page-number="19" svg:x="0.75in" svg:y="1.25in" svg:width="6in" svg:height="3.375in" presentation:class="page" draw:id="id209" presentation:style-name="a2365" draw:name="投影片圖像版面配置區 1">
            <svg:title/>
            <svg:desc/>
          </draw:page-thumbnail>
          <draw:frame draw:id="id210" presentation:style-name="a236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11" draw:style-name="a2370" draw:name="投影片編號版面配置區 3" svg:x="4.24826in" svg:y="9.49826in" svg:width="3.25in" svg:height="0.50174in">
            <draw:text-box>
              <text:p text:style-name="a2369" text:class-names="" text:cond-style-name=""><text:span text:style-name="a2367" text:class-names=""><text:page-number style:num-format="1" text:fixed="false">19</text:page-number></text:span><text:span text:style-name="a2368" text:class-names=""/></text:p>
            </draw:text-box>
            <svg:title/>
            <svg:desc/>
          </draw:frame>
        </presentation:notes>
      </draw:page>
      <draw:page draw:name="Slide103" draw:style-name="a2372" draw:master-page-name="Master1-Layout3-obj-標題及內容" presentation:presentation-page-layout-name="Master1-PPL3" draw:id="Slide-358">
        <draw:frame draw:id="id212" presentation:style-name="a2379" draw:name="標題 1" svg:x="1.09091in" svg:y="0.68055in" svg:width="9.12121in" svg:height="0.7197in" presentation:class="title" presentation:placeholder="false">
          <draw:text-box>
            <text:p text:style-name="a2378" text:class-names="" text:cond-style-name=""><text:span text:style-name="a2373" text:class-names="">設備組</text:span><text:span text:style-name="a2374" text:class-names="">-</text:span><text:span text:style-name="a2375" text:class-names="">專書導讀</text:span><text:span text:style-name="a2376" text:class-names="">(801-806)</text:span><text:span text:style-name="a2377" text:class-names=""/></text:p>
          </draw:text-box>
          <svg:title/>
          <svg:desc/>
        </draw:frame>
        <draw:frame draw:id="id213" presentation:style-name="a2411" draw:name="內容版面配置區 5" svg:x="1.09091in" svg:y="1.35463in" svg:width="5.76768in" svg:height="3.07955in" presentation:class="outline" presentation:placeholder="false">
          <draw:text-box>
            <text:list text:style-name="a2384">
              <text:list-item>
                <text:p text:style-name="a2383" text:class-names="" text:cond-style-name=""><text:span text:style-name="a2380" text:class-names="">日期：</text:span><text:span text:style-name="a2381" text:class-names="">10/27</text:span><text:span text:style-name="a2382" text:class-names=""/></text:p>
              </text:list-item>
            </text:list>
            <text:list text:style-name="a2388">
              <text:list-item>
                <text:p text:style-name="a2387" text:class-names="" text:cond-style-name=""><text:span text:style-name="a2385" text:class-names="">領域：社會</text:span><text:span text:style-name="a2386" text:class-names=""/></text:p>
              </text:list-item>
            </text:list>
            <text:list text:style-name="a2392">
              <text:list-item>
                <text:p text:style-name="a2391" text:class-names="" text:cond-style-name=""><text:span text:style-name="a2389" text:class-names="">書名：島內出走</text:span><text:span text:style-name="a2390" text:class-names=""/></text:p>
              </text:list-item>
            </text:list>
            <text:list text:style-name="a2399">
              <text:list-item>
                <text:p text:style-name="a2398" text:class-names="" text:cond-style-name=""><text:span text:style-name="a2393" text:class-names="">作者：</text:span><text:span text:style-name="a2394" text:class-names="">FROG</text:span><text:span text:style-name="a2395" text:class-names="">蛙</text:span><text:span text:style-name="a2396" text:class-names="">大</text:span><text:span text:style-name="a2397" text:class-names=""/></text:p>
              </text:list-item>
            </text:list>
            <text:list text:style-name="a2407">
              <text:list-item>
                <text:p text:style-name="a2406" text:class-names="" text:cond-style-name=""><text:span text:style-name="a2400" text:class-names="">講師：</text:span><text:span text:style-name="a2401" text:class-names="">劉</text:span><text:span text:style-name="a2402" text:class-names="">昶</text:span><text:span text:style-name="a2403" text:class-names="">亨</text:span><text:span text:style-name="a2404" text:class-names="">老師</text:span><text:span text:style-name="a2405" text:class-names=""/></text:p>
              </text:list-item>
            </text:list>
            <text:list text:style-name="a2410">
              <text:list-item>
                <text:p text:style-name="a2409" text:class-names="" text:cond-style-name=""><text:span text:style-name="a2408" text:class-names=""/></text:p>
              </text:list-item>
            </text:list>
          </draw:text-box>
          <svg:title/>
          <svg:desc/>
        </draw:frame>
        <draw:frame draw:id="id214" draw:style-name="a2412" draw:name="圖片 2" svg:x="1.99091in" svg:y="4.38854in" svg:width="3.35012in" svg:height="2.51145in" style:rel-width="scale" style:rel-height="scale">
          <draw:image xlink:href="media/image19.jpeg" xlink:type="simple" xlink:show="embed" xlink:actuate="onLoad"/>
          <svg:title/>
          <svg:desc/>
        </draw:frame>
        <draw:frame draw:id="id215" draw:style-name="a2413" draw:name="圖片 3" svg:x="7.55455in" svg:y="0.76389in" svg:width="4.56392in" svg:height="2.57434in" style:rel-width="scale" style:rel-height="scale">
          <draw:image xlink:href="media/image20.jpeg" xlink:type="simple" xlink:show="embed" xlink:actuate="onLoad"/>
          <svg:title/>
          <svg:desc/>
        </draw:frame>
        <draw:frame draw:id="id216" draw:style-name="a2414" draw:name="圖片 4" svg:x="7.57951in" svg:y="3.65731in" svg:width="4.53896in" svg:height="2.87586in" style:rel-width="scale" style:rel-height="scale">
          <draw:image xlink:href="media/image21.jpeg" xlink:type="simple" xlink:show="embed" xlink:actuate="onLoad"/>
          <svg:title/>
          <svg:desc/>
        </draw:frame>
        <presentation:notes draw:style-name="a2421">
          <draw:page-thumbnail draw:page-number="20" svg:x="0.75in" svg:y="1.25in" svg:width="6in" svg:height="3.375in" presentation:class="page" draw:id="id217" presentation:style-name="a2415" draw:name="投影片圖像版面配置區 1">
            <svg:title/>
            <svg:desc/>
          </draw:page-thumbnail>
          <draw:frame draw:id="id218" presentation:style-name="a2416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19" draw:style-name="a2420" draw:name="投影片編號版面配置區 3" svg:x="4.24826in" svg:y="9.49826in" svg:width="3.25in" svg:height="0.50174in">
            <draw:text-box>
              <text:p text:style-name="a2419" text:class-names="" text:cond-style-name=""><text:span text:style-name="a2417" text:class-names=""><text:page-number style:num-format="1" text:fixed="false">20</text:page-number></text:span><text:span text:style-name="a2418" text:class-names=""/></text:p>
            </draw:text-box>
            <svg:title/>
            <svg:desc/>
          </draw:frame>
        </presentation:notes>
      </draw:page>
      <draw:page draw:name="Slide104" draw:style-name="a2422" draw:master-page-name="Master1-Layout3-obj-標題及內容" presentation:presentation-page-layout-name="Master1-PPL3" draw:id="Slide-359">
        <draw:frame draw:id="id220" presentation:style-name="a2429" draw:name="標題 1" svg:x="1.09091in" svg:y="0.68055in" svg:width="9.12121in" svg:height="0.7197in" presentation:class="title" presentation:placeholder="false">
          <draw:text-box>
            <text:p text:style-name="a2428" text:class-names="" text:cond-style-name=""><text:span text:style-name="a2423" text:class-names="">設備組</text:span><text:span text:style-name="a2424" text:class-names="">-</text:span><text:span text:style-name="a2425" text:class-names="">專書導讀</text:span><text:span text:style-name="a2426" text:class-names="">(807-812)</text:span><text:span text:style-name="a2427" text:class-names=""/></text:p>
          </draw:text-box>
          <svg:title/>
          <svg:desc/>
        </draw:frame>
        <draw:frame draw:id="id221" presentation:style-name="a2458" draw:name="內容版面配置區 5" svg:x="1.09091in" svg:y="1.40025in" svg:width="6.34195in" svg:height="2.87045in" presentation:class="outline" presentation:placeholder="false">
          <draw:text-box>
            <text:list text:style-name="a2435">
              <text:list-item>
                <text:p text:style-name="a2434" text:class-names="" text:cond-style-name=""><text:span text:style-name="a2430" text:class-names="">日期</text:span><text:span text:style-name="a2431" text:class-names="">：</text:span><text:span text:style-name="a2432" text:class-names="">10/29</text:span><text:span text:style-name="a2433" text:class-names=""/></text:p>
              </text:list-item>
            </text:list>
            <text:list text:style-name="a2439">
              <text:list-item>
                <text:p text:style-name="a2438" text:class-names="" text:cond-style-name=""><text:span text:style-name="a2436" text:class-names="">領域：國文</text:span><text:span text:style-name="a2437" text:class-names=""/></text:p>
              </text:list-item>
            </text:list>
            <text:list text:style-name="a2443">
              <text:list-item>
                <text:p text:style-name="a2442" text:class-names="" text:cond-style-name=""><text:span text:style-name="a2440" text:class-names="">書名：鏡花緣</text:span><text:span text:style-name="a2441" text:class-names=""/></text:p>
              </text:list-item>
            </text:list>
            <text:list text:style-name="a2448">
              <text:list-item>
                <text:p text:style-name="a2447" text:class-names="" text:cond-style-name=""><text:span text:style-name="a2444" text:class-names="">作者</text:span><text:span text:style-name="a2445" text:class-names="">：李汝珍</text:span><text:span text:style-name="a2446" text:class-names=""/></text:p>
              </text:list-item>
            </text:list>
            <text:list text:style-name="a2454">
              <text:list-item>
                <text:p text:style-name="a2453" text:class-names="" text:cond-style-name=""><text:span text:style-name="a2449" text:class-names="">講師：</text:span><text:span text:style-name="a2450" text:class-names="">孫梓耘</text:span><text:span text:style-name="a2451" text:class-names="">老師</text:span><text:span text:style-name="a2452" text:class-names=""/></text:p>
              </text:list-item>
            </text:list>
            <text:list text:style-name="a2457">
              <text:list-item>
                <text:p text:style-name="a2456" text:class-names="" text:cond-style-name=""><text:span text:style-name="a2455" text:class-names=""/></text:p>
              </text:list-item>
            </text:list>
          </draw:text-box>
          <svg:title/>
          <svg:desc/>
        </draw:frame>
        <draw:frame draw:id="id222" draw:style-name="a2459" draw:name="圖片 2" svg:x="8.77273in" svg:y="0.68055in" svg:width="3.42455in" svg:height="2.74766in" style:rel-width="scale" style:rel-height="scale">
          <draw:image xlink:href="media/image22.jpeg" xlink:type="simple" xlink:show="embed" xlink:actuate="onLoad"/>
          <svg:title/>
          <svg:desc/>
        </draw:frame>
        <draw:frame draw:id="id223" draw:style-name="a2460" draw:name="圖片 3" svg:x="1.54545in" svg:y="4.39091in" svg:width="3.56146in" svg:height="2.67388in" style:rel-width="scale" style:rel-height="scale">
          <draw:image xlink:href="media/image23.jpeg" xlink:type="simple" xlink:show="embed" xlink:actuate="onLoad"/>
          <svg:title/>
          <svg:desc/>
        </draw:frame>
        <draw:frame draw:id="id224" draw:style-name="a2461" draw:name="圖片 4" svg:x="6.85771in" svg:y="4.09361in" svg:width="3.35441in" svg:height="2.96087in" style:rel-width="scale" style:rel-height="scale">
          <draw:image xlink:href="media/image24.jpg" xlink:type="simple" xlink:show="embed" xlink:actuate="onLoad"/>
          <svg:title/>
          <svg:desc/>
        </draw:frame>
        <presentation:notes draw:style-name="a2468">
          <draw:page-thumbnail draw:page-number="21" svg:x="0.75in" svg:y="1.25in" svg:width="6in" svg:height="3.375in" presentation:class="page" draw:id="id225" presentation:style-name="a2462" draw:name="投影片圖像版面配置區 1">
            <svg:title/>
            <svg:desc/>
          </draw:page-thumbnail>
          <draw:frame draw:id="id226" presentation:style-name="a2463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27" draw:style-name="a2467" draw:name="投影片編號版面配置區 3" svg:x="4.24826in" svg:y="9.49826in" svg:width="3.25in" svg:height="0.50174in">
            <draw:text-box>
              <text:p text:style-name="a2466" text:class-names="" text:cond-style-name=""><text:span text:style-name="a2464" text:class-names=""><text:page-number style:num-format="1" text:fixed="false">21</text:page-number></text:span><text:span text:style-name="a2465" text:class-names=""/></text:p>
            </draw:text-box>
            <svg:title/>
            <svg:desc/>
          </draw:frame>
        </presentation:notes>
      </draw:page>
      <draw:page draw:name="Slide105" draw:style-name="a2469" draw:master-page-name="Master1-Layout3-obj-標題及內容" presentation:presentation-page-layout-name="Master1-PPL3" draw:id="Slide-360">
        <draw:frame draw:id="id228" presentation:style-name="a2475" draw:name="標題 1" svg:x="1.09091in" svg:y="0.68055in" svg:width="9.12121in" svg:height="0.7197in" presentation:class="title" presentation:placeholder="false">
          <draw:text-box>
            <text:p text:style-name="a2474" text:class-names="" text:cond-style-name=""><text:span text:style-name="a2470" text:class-names="">設備組</text:span><text:span text:style-name="a2471" text:class-names="">-</text:span><text:span text:style-name="a2472" text:class-names="">教師讀書會</text:span><text:span text:style-name="a2473" text:class-names=""/></text:p>
          </draw:text-box>
          <svg:title/>
          <svg:desc/>
        </draw:frame>
        <draw:frame draw:id="id229" presentation:style-name="a2495" draw:name="內容版面配置區 5" svg:x="1.09091in" svg:y="1.52045in" svg:width="6.34195in" svg:height="1.60682in" presentation:class="outline" presentation:placeholder="false">
          <draw:text-box>
            <text:list text:style-name="a2481">
              <text:list-item>
                <text:p text:style-name="a2480" text:class-names="" text:cond-style-name=""><text:span text:style-name="a2476" text:class-names="">日期</text:span><text:span text:style-name="a2477" text:class-names="">：</text:span><text:span text:style-name="a2478" text:class-names="">10/27</text:span><text:span text:style-name="a2479" text:class-names=""/></text:p>
              </text:list-item>
            </text:list>
            <text:list text:style-name="a2487">
              <text:list-item>
                <text:p text:style-name="a2486" text:class-names="" text:cond-style-name=""><text:span text:style-name="a2482" text:class-names="">講師：</text:span><text:span text:style-name="a2483" text:class-names="">黃珮珈</text:span><text:span text:style-name="a2484" text:class-names="">老師</text:span><text:span text:style-name="a2485" text:class-names=""/></text:p>
              </text:list-item>
            </text:list>
            <text:list text:style-name="a2491">
              <text:list-item>
                <text:p text:style-name="a2490" text:class-names="" text:cond-style-name=""><text:span text:style-name="a2488" text:class-names="">主題：熱轉印手提袋</text:span><text:span text:style-name="a2489" text:class-names=""/></text:p>
              </text:list-item>
            </text:list>
            <text:list text:style-name="a2494">
              <text:list-item>
                <text:p text:style-name="a2493" text:class-names="" text:cond-style-name=""><text:span text:style-name="a2492" text:class-names=""/></text:p>
              </text:list-item>
            </text:list>
          </draw:text-box>
          <svg:title/>
          <svg:desc/>
        </draw:frame>
        <draw:frame draw:id="id230" draw:style-name="a2496" draw:name="圖片 2" svg:x="0.40726in" svg:y="3.41454in" svg:width="4.05031in" svg:height="3.03636in" style:rel-width="scale" style:rel-height="scale">
          <draw:image xlink:href="media/image25.jpeg" xlink:type="simple" xlink:show="embed" xlink:actuate="onLoad"/>
          <svg:title/>
          <svg:desc/>
        </draw:frame>
        <draw:frame draw:id="id231" draw:style-name="a2497" draw:name="圖片 3" svg:x="9.43636in" svg:y="0.36977in" svg:width="3.53244in" svg:height="4.71205in" style:rel-width="scale" style:rel-height="scale">
          <draw:image xlink:href="media/image26.jpeg" xlink:type="simple" xlink:show="embed" xlink:actuate="onLoad"/>
          <svg:title/>
          <svg:desc/>
        </draw:frame>
        <draw:frame draw:id="id232" draw:style-name="a2498" draw:name="圖片 4" svg:x="4.92181in" svg:y="3.41454in" svg:width="4.05031in" svg:height="3.03636in" style:rel-width="scale" style:rel-height="scale">
          <draw:image xlink:href="media/image27.jpeg" xlink:type="simple" xlink:show="embed" xlink:actuate="onLoad"/>
          <svg:title/>
          <svg:desc/>
        </draw:frame>
        <presentation:notes draw:style-name="a2505">
          <draw:page-thumbnail draw:page-number="22" svg:x="0.75in" svg:y="1.25in" svg:width="6in" svg:height="3.375in" presentation:class="page" draw:id="id233" presentation:style-name="a2499" draw:name="投影片圖像版面配置區 1">
            <svg:title/>
            <svg:desc/>
          </draw:page-thumbnail>
          <draw:frame draw:id="id234" presentation:style-name="a250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35" draw:style-name="a2504" draw:name="投影片編號版面配置區 3" svg:x="4.24826in" svg:y="9.49826in" svg:width="3.25in" svg:height="0.50174in">
            <draw:text-box>
              <text:p text:style-name="a2503" text:class-names="" text:cond-style-name=""><text:span text:style-name="a2501" text:class-names=""><text:page-number style:num-format="1" text:fixed="false">22</text:page-number></text:span><text:span text:style-name="a2502" text:class-names=""/></text:p>
            </draw:text-box>
            <svg:title/>
            <svg:desc/>
          </draw:frame>
        </presentation:notes>
      </draw:page>
      <draw:page draw:name="Slide106" draw:style-name="a2506" draw:master-page-name="Master1-Layout3-obj-標題及內容" presentation:presentation-page-layout-name="Master1-PPL3" draw:id="Slide-361">
        <draw:frame draw:id="id236" presentation:style-name="a2512" draw:name="標題 1" svg:x="0.58182in" svg:y="0.19874in" svg:width="9.12121in" svg:height="0.7197in" presentation:class="title" presentation:placeholder="false">
          <draw:text-box>
            <text:p text:style-name="a2511" text:class-names="" text:cond-style-name=""><text:span text:style-name="a2507" text:class-names="">設備組</text:span><text:span text:style-name="a2508" text:class-names="">-</text:span><text:span text:style-name="a2509" text:class-names="">與作家有約及教師讀書會提醒</text:span><text:span text:style-name="a2510" text:class-names=""/></text:p>
          </draw:text-box>
          <svg:title/>
          <svg:desc/>
        </draw:frame>
        <draw:frame draw:id="id237" draw:name="內容版面配置區 4" svg:x="0.58182in" svg:y="1.17298in" svg:width="11.29091in" svg:height="3.68157in">
          <table:table table:style-name="a2513" table:template-name="{69CF1AB2-1976-4502-BF36-3FF5EA218861}" table:use-banding-columns-styles="false" table:use-banding-rows-styles="true" table:use-first-column-styles="true" table:use-first-row-styles="true" table:use-last-column-styles="false" table:use-last-row-styles="false">
            <table:table-column table:style-name="a2514" table:default-cell-style-name=""/>
            <table:table-column table:style-name="a2515" table:default-cell-style-name=""/>
            <table:table-column table:style-name="a2516" table:default-cell-style-name=""/>
            <table:table-column table:style-name="a2517" table:default-cell-style-name=""/>
            <table:table-column table:style-name="a2518" table:default-cell-style-name=""/>
            <table:table-row table:style-name="a2519" table:default-cell-style-name="">
              <table:table-cell table:style-name="a2525">
                <text:list text:style-name="a2524">
                  <text:list-item>
                    <text:p text:style-name="a2523" text:class-names="" text:cond-style-name=""><text:span text:style-name="a2520" text:class-names=""><text:s text:c="3"/></text:span><text:span text:style-name="a2521" text:class-names="">日期</text:span><text:span text:style-name="a2522" text:class-names=""/></text:p>
                  </text:list-item>
                </text:list>
              </table:table-cell>
              <table:table-cell table:style-name="a2530">
                <text:list text:style-name="a2529">
                  <text:list-item>
                    <text:p text:style-name="a2528" text:class-names="" text:cond-style-name=""><text:span text:style-name="a2526" text:class-names="">時間</text:span><text:span text:style-name="a2527" text:class-names=""/></text:p>
                  </text:list-item>
                </text:list>
              </table:table-cell>
              <table:table-cell table:style-name="a2535">
                <text:list text:style-name="a2534">
                  <text:list-item>
                    <text:p text:style-name="a2533" text:class-names="" text:cond-style-name=""><text:span text:style-name="a2531" text:class-names="">地點</text:span><text:span text:style-name="a2532" text:class-names=""/></text:p>
                  </text:list-item>
                </text:list>
              </table:table-cell>
              <table:table-cell table:style-name="a2540">
                <text:list text:style-name="a2539">
                  <text:list-item>
                    <text:p text:style-name="a2538" text:class-names="" text:cond-style-name=""><text:span text:style-name="a2536" text:class-names="">作家</text:span><text:span text:style-name="a2537" text:class-names=""/></text:p>
                  </text:list-item>
                </text:list>
              </table:table-cell>
              <table:table-cell table:style-name="a2549">
                <text:list text:style-name="a2543">
                  <text:list-item>
                    <text:p text:style-name="a2542" text:class-names="" text:cond-style-name=""><text:span text:style-name="a2541" text:class-names=""/></text:p>
                  </text:list-item>
                </text:list>
                <text:list text:style-name="a2548">
                  <text:list-item>
                    <text:p text:style-name="a2547" text:class-names="" text:cond-style-name=""><text:span text:style-name="a2544" text:class-names="">參加</text:span><text:span text:style-name="a2545" text:class-names="">班級</text:span><text:span text:style-name="a2546" text:class-names=""/></text:p>
                  </text:list-item>
                </text:list>
              </table:table-cell>
            </table:table-row>
            <table:table-row table:style-name="a2550" table:default-cell-style-name="">
              <table:table-cell table:style-name="a2567">
                <text:list text:style-name="a2557">
                  <text:list-item>
                    <text:p text:style-name="a2556" text:class-names="" text:cond-style-name=""><text:span text:style-name="a2551" text:class-names="">10</text:span><text:span text:style-name="a2552" text:class-names="">9</text:span><text:span text:style-name="a2553" text:class-names="">/11/1</text:span><text:span text:style-name="a2554" text:class-names="">6</text:span><text:span text:style-name="a2555" text:class-names=""/></text:p>
                  </text:list-item>
                </text:list>
                <text:list text:style-name="a2560">
                  <text:list-item>
                    <text:p text:style-name="a2559" text:class-names="" text:cond-style-name=""><text:span text:style-name="a2558" text:class-names=""/></text:p>
                  </text:list-item>
                </text:list>
                <text:list text:style-name="a2566">
                  <text:list-item>
                    <text:p text:style-name="a2565" text:class-names="" text:cond-style-name=""><text:span text:style-name="a2561" text:class-names="">(</text:span><text:span text:style-name="a2562" text:class-names="">一</text:span><text:span text:style-name="a2563" text:class-names="">)</text:span><text:span text:style-name="a2564" text:class-names=""/></text:p>
                  </text:list-item>
                </text:list>
              </table:table-cell>
              <table:table-cell table:style-name="a2578" table:number-rows-spanned="2">
                <text:list text:style-name="a2570">
                  <text:list-item>
                    <text:p text:style-name="a2569" text:class-names="" text:cond-style-name=""><text:span text:style-name="a2568" text:class-names="">8:30-</text:span></text:p>
                  </text:list-item>
                </text:list>
                <text:list text:style-name="a2573">
                  <text:list-item>
                    <text:p text:style-name="a2572" text:class-names="" text:cond-style-name=""><text:span text:style-name="a2571" text:class-names=""/></text:p>
                  </text:list-item>
                </text:list>
                <text:list text:style-name="a2577">
                  <text:list-item>
                    <text:p text:style-name="a2576" text:class-names="" text:cond-style-name=""><text:span text:style-name="a2574" text:class-names="">10:00</text:span><text:span text:style-name="a2575" text:class-names=""/></text:p>
                  </text:list-item>
                </text:list>
              </table:table-cell>
              <table:table-cell table:style-name="a2584" table:number-rows-spanned="2">
                <text:list text:style-name="a2583">
                  <text:list-item>
                    <text:p text:style-name="a2582" text:class-names="" text:cond-style-name=""><text:span text:style-name="a2579" text:class-names="">4</text:span><text:span text:style-name="a2580" text:class-names="">樓會議室</text:span><text:span text:style-name="a2581" text:class-names=""/></text:p>
                  </text:list-item>
                </text:list>
              </table:table-cell>
              <table:table-cell table:style-name="a2589">
                <text:list text:style-name="a2588">
                  <text:list-item>
                    <text:p text:style-name="a2587" text:class-names="" text:cond-style-name=""><text:span text:style-name="a2585" text:class-names="">謝金魚</text:span><text:span text:style-name="a2586" text:class-names=""/></text:p>
                  </text:list-item>
                </text:list>
              </table:table-cell>
              <table:table-cell table:style-name="a2594">
                <text:list text:style-name="a2593">
                  <text:list-item>
                    <text:p text:style-name="a2592" text:class-names="" text:cond-style-name=""><text:span text:style-name="a2590" text:class-names="">719.804.807.809.810</text:span><text:span text:style-name="a2591" text:class-names=""/></text:p>
                  </text:list-item>
                </text:list>
              </table:table-cell>
            </table:table-row>
            <table:table-row table:style-name="a2595" table:default-cell-style-name="">
              <table:table-cell table:style-name="a2612">
                <text:list text:style-name="a2602">
                  <text:list-item>
                    <text:p text:style-name="a2601" text:class-names="" text:cond-style-name=""><text:span text:style-name="a2596" text:class-names="">10</text:span><text:span text:style-name="a2597" text:class-names="">9</text:span><text:span text:style-name="a2598" text:class-names="">/12/2</text:span><text:span text:style-name="a2599" text:class-names="">1</text:span><text:span text:style-name="a2600" text:class-names=""/></text:p>
                  </text:list-item>
                </text:list>
                <text:list text:style-name="a2605">
                  <text:list-item>
                    <text:p text:style-name="a2604" text:class-names="" text:cond-style-name=""><text:span text:style-name="a2603" text:class-names=""/></text:p>
                  </text:list-item>
                </text:list>
                <text:list text:style-name="a2611">
                  <text:list-item>
                    <text:p text:style-name="a2610" text:class-names="" text:cond-style-name=""><text:span text:style-name="a2606" text:class-names="">(</text:span><text:span text:style-name="a2607" text:class-names="">一</text:span><text:span text:style-name="a2608" text:class-names="">)</text:span><text:span text:style-name="a2609" text:class-names=""/></text:p>
                  </text:list-item>
                </text:list>
              </table:table-cell>
              <table:covered-table-cell table:style-name=""/>
              <table:covered-table-cell table:style-name=""/>
              <table:table-cell table:style-name="a2617">
                <text:list text:style-name="a2616">
                  <text:list-item>
                    <text:p text:style-name="a2615" text:class-names="" text:cond-style-name=""><text:span text:style-name="a2613" text:class-names="">楊宗翰</text:span><text:span text:style-name="a2614" text:class-names=""/></text:p>
                  </text:list-item>
                </text:list>
              </table:table-cell>
              <table:table-cell table:style-name="a2622">
                <text:list text:style-name="a2621">
                  <text:list-item>
                    <text:p text:style-name="a2620" text:class-names="" text:cond-style-name=""><text:span text:style-name="a2618" text:class-names="">701.710.711.720.816</text:span><text:span text:style-name="a2619" text:class-names=""/></text:p>
                  </text:list-item>
                </text:list>
              </table:table-cell>
            </table:table-row>
          </table:table>
          <draw:image xlink:href="media/image28.png" xlink:type="simple" xlink:show="embed" xlink:actuate="onLoad"/>
          <svg:title/>
          <svg:desc/>
        </draw:frame>
        <draw:frame draw:id="id238" draw:name="內容版面配置區 3" svg:x="0.58182in" svg:y="5in" svg:width="11.29091in" svg:height="1.60272in" presentation:class="table" presentation:placeholder="false">
          <table:table table:style-name="a2623" table:template-name="{69CF1AB2-1976-4502-BF36-3FF5EA218861}" table:use-banding-columns-styles="false" table:use-banding-rows-styles="true" table:use-first-column-styles="true" table:use-first-row-styles="true" table:use-last-column-styles="false" table:use-last-row-styles="false">
            <table:table-column table:style-name="a2624" table:default-cell-style-name=""/>
            <table:table-column table:style-name="a2625" table:default-cell-style-name=""/>
            <table:table-column table:style-name="a2626" table:default-cell-style-name=""/>
            <table:table-column table:style-name="a2627" table:default-cell-style-name=""/>
            <table:table-row table:style-name="a2628" table:default-cell-style-name="">
              <table:table-cell table:style-name="a2634">
                <text:list text:style-name="a2633">
                  <text:list-item>
                    <text:p text:style-name="a2632" text:class-names="" text:cond-style-name=""><text:span text:style-name="a2629" text:class-names=""><text:s text:c="3"/></text:span><text:span text:style-name="a2630" text:class-names="">日期</text:span><text:span text:style-name="a2631" text:class-names=""/></text:p>
                  </text:list-item>
                </text:list>
              </table:table-cell>
              <table:table-cell table:style-name="a2639">
                <text:list text:style-name="a2638">
                  <text:list-item>
                    <text:p text:style-name="a2637" text:class-names="" text:cond-style-name=""><text:span text:style-name="a2635" text:class-names="">時間</text:span><text:span text:style-name="a2636" text:class-names=""/></text:p>
                  </text:list-item>
                </text:list>
              </table:table-cell>
              <table:table-cell table:style-name="a2644">
                <text:list text:style-name="a2643">
                  <text:list-item>
                    <text:p text:style-name="a2642" text:class-names="" text:cond-style-name=""><text:span text:style-name="a2640" text:class-names="">研習主題</text:span><text:span text:style-name="a2641" text:class-names=""/></text:p>
                  </text:list-item>
                </text:list>
              </table:table-cell>
              <table:table-cell table:style-name="a2649">
                <text:list text:style-name="a2648">
                  <text:list-item>
                    <text:p text:style-name="a2647" text:class-names="" text:cond-style-name=""><text:span text:style-name="a2645" text:class-names="">主講人</text:span><text:span text:style-name="a2646" text:class-names=""/></text:p>
                  </text:list-item>
                </text:list>
              </table:table-cell>
            </table:table-row>
            <table:table-row table:style-name="a2650" table:default-cell-style-name="">
              <table:table-cell table:style-name="a2664">
                <text:list text:style-name="a2657">
                  <text:list-item>
                    <text:p text:style-name="a2656" text:class-names="" text:cond-style-name=""><text:span text:style-name="a2651" text:class-names="">10</text:span><text:span text:style-name="a2652" text:class-names="">9</text:span><text:span text:style-name="a2653" text:class-names="">/12/</text:span><text:span text:style-name="a2654" text:class-names="">28</text:span><text:span text:style-name="a2655" text:class-names=""/></text:p>
                  </text:list-item>
                </text:list>
                <text:list text:style-name="a2663">
                  <text:list-item>
                    <text:p text:style-name="a2662" text:class-names="" text:cond-style-name=""><text:span text:style-name="a2658" text:class-names="">(</text:span><text:span text:style-name="a2659" text:class-names="">一</text:span><text:span text:style-name="a2660" text:class-names="">)</text:span><text:span text:style-name="a2661" text:class-names=""/></text:p>
                  </text:list-item>
                </text:list>
              </table:table-cell>
              <table:table-cell table:style-name="a2669">
                <text:list text:style-name="a2668">
                  <text:list-item>
                    <text:p text:style-name="a2667" text:class-names="" text:cond-style-name=""><text:span text:style-name="a2665" text:class-names="">10:10-11:50</text:span><text:span text:style-name="a2666" text:class-names=""/></text:p>
                  </text:list-item>
                </text:list>
              </table:table-cell>
              <table:table-cell table:style-name="a2678">
                <text:list text:style-name="a2673">
                  <text:list-item>
                    <text:p text:style-name="a2672" text:class-names="" text:cond-style-name=""><text:span text:style-name="a2670" text:class-names="">生極限</text:span><text:span text:style-name="a2671" text:class-names=""/></text:p>
                  </text:list-item>
                </text:list>
                <text:list text:style-name="a2677">
                  <text:list-item>
                    <text:p text:style-name="a2676" text:class-names="" text:cond-style-name=""><text:span text:style-name="a2674" text:class-names="">愛無限</text:span><text:span text:style-name="a2675" text:class-names=""/></text:p>
                  </text:list-item>
                </text:list>
              </table:table-cell>
              <table:table-cell table:style-name="a2683">
                <text:list text:style-name="a2682">
                  <text:list-item>
                    <text:p text:style-name="a2681" text:class-names="" text:cond-style-name=""><text:span text:style-name="a2679" text:class-names="">舒夢蘭女士</text:span><text:span text:style-name="a2680" text:class-names=""/></text:p>
                  </text:list-item>
                </text:list>
              </table:table-cell>
            </table:table-row>
          </table:table>
          <draw:image xlink:href="media/image29.png" xlink:type="simple" xlink:show="embed" xlink:actuate="onLoad"/>
          <svg:title/>
          <svg:desc/>
        </draw:frame>
        <draw:custom-shape svg:x="2.43434in" svg:y="4.13131in" svg:width="2.71717in" svg:height="1.34343in" draw:id="id239" draw:style-name="a2687" draw:name="橢圓形圖說文字 2">
          <svg:title/>
          <svg:desc/>
          <text:p text:style-name="a2686" text:class-names="" text:cond-style-name=""><text:span text:style-name="a2684" text:class-names="">改日期喔！</text:span><text:span text:style-name="a2685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-2713 21803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  <presentation:notes draw:style-name="a2694">
          <draw:page-thumbnail draw:page-number="23" svg:x="0.75in" svg:y="1.25in" svg:width="6in" svg:height="3.375in" presentation:class="page" draw:id="id240" presentation:style-name="a2688" draw:name="投影片圖像版面配置區 1">
            <svg:title/>
            <svg:desc/>
          </draw:page-thumbnail>
          <draw:frame draw:id="id241" presentation:style-name="a2689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42" draw:style-name="a2693" draw:name="投影片編號版面配置區 3" svg:x="4.24826in" svg:y="9.49826in" svg:width="3.25in" svg:height="0.50174in">
            <draw:text-box>
              <text:p text:style-name="a2692" text:class-names="" text:cond-style-name=""><text:span text:style-name="a2690" text:class-names=""><text:page-number style:num-format="1" text:fixed="false">23</text:page-number></text:span><text:span text:style-name="a2691" text:class-names=""/></text:p>
            </draw:text-box>
            <svg:title/>
            <svg:desc/>
          </draw:frame>
        </presentation:notes>
      </draw:page>
      <draw:page draw:name="Slide95" draw:style-name="a2695" draw:master-page-name="Master1-Layout3-obj-標題及內容" presentation:presentation-page-layout-name="Master1-PPL3" draw:id="Slide-350">
        <draw:frame draw:id="id243" presentation:style-name="a2702" draw:name="標題 1" svg:x="1.09091in" svg:y="0.68055in" svg:width="9.12121in" svg:height="0.7197in" presentation:class="title" presentation:placeholder="false">
          <draw:text-box>
            <text:p text:style-name="a2701" text:class-names="" text:cond-style-name=""><text:span text:style-name="a2696" text:class-names="">資訊</text:span><text:span text:style-name="a2697" text:class-names="">組</text:span><text:span text:style-name="a2698" text:class-names="">-</text:span><text:span text:style-name="a2699" text:class-names="">班級平板電腦管理要點</text:span><text:span text:style-name="a2700" text:class-names=""/></text:p>
          </draw:text-box>
          <svg:title/>
          <svg:desc/>
        </draw:frame>
        <draw:frame draw:id="id244" presentation:style-name="a2736" draw:name="內容版面配置區 5" svg:x="1.09091in" svg:y="1.52045in" svg:width="11.65195in" svg:height="5.0605in" presentation:class="outline" presentation:placeholder="false">
          <draw:text-box>
            <text:list text:style-name="a2716">
              <text:list-item>
                <text:p text:style-name="a2715" text:class-names="" text:cond-style-name=""><text:span text:style-name="a2703" text:class-names="">班級</text:span><text:span text:style-name="a2704" text:class-names="">平</text:span><text:span text:style-name="a2705" text:class-names="">板</text:span><text:span text:style-name="a2706" text:class-names="">電腦借用管理</text:span><text:span text:style-name="a2707" text:class-names="">要點，掛載在學校首頁</text:span><text:span text:style-name="a2708" text:class-names="">/</text:span><text:span text:style-name="a2709" text:class-names="">規章辦理</text:span><text:span text:style-name="a2710" text:class-names="">/</text:span><text:span text:style-name="a2711" text:class-names="">教務處</text:span><text:span text:style-name="a2712" text:class-names="">/</text:span><text:span text:style-name="a2713" text:class-names="">資訊組，請同仁參閱。</text:span><text:span text:style-name="a2714" text:class-names=""/></text:p>
              </text:list-item>
            </text:list>
            <text:list text:style-name="a2732">
              <text:list-item>
                <text:p text:style-name="a2731" text:class-names="" text:cond-style-name=""><text:span text:style-name="a2717" text:class-names="">11</text:span><text:span text:style-name="a2718" text:class-names="">月</text:span><text:span text:style-name="a2719" text:class-names="">2</text:span><text:span text:style-name="a2720" text:class-names="">日起</text:span><text:span text:style-name="a2721" text:class-names="">，開始至資訊組填寫申請單借用</text:span><text:span text:style-name="a2722" text:class-names="">；</text:span><text:span text:style-name="a2723" text:class-names="">如要查詢可至學校首頁</text:span><text:span text:style-name="a2724" text:class-names="">/</text:span><text:span text:style-name="a2725" text:class-names="">校務行政</text:span><text:span text:style-name="a2726" text:class-names="">/</text:span><text:span text:style-name="a2727" text:class-names="">場地預約查詢</text:span><text:span text:style-name="a2728" text:class-names="">/</text:span><text:span text:style-name="a2729" text:class-names="">班級電腦平板。</text:span><text:span text:style-name="a2730" text:class-names=""/></text:p>
              </text:list-item>
            </text:list>
            <text:list text:style-name="a2735">
              <text:list-item>
                <text:p text:style-name="a2734" text:class-names="" text:cond-style-name=""><text:span text:style-name="a2733" text:class-names=""/></text:p>
              </text:list-item>
            </text:list>
          </draw:text-box>
          <svg:title/>
          <svg:desc/>
        </draw:frame>
        <presentation:notes draw:style-name="a2743">
          <draw:page-thumbnail draw:page-number="24" svg:x="0.75in" svg:y="1.25in" svg:width="6in" svg:height="3.375in" presentation:class="page" draw:id="id245" presentation:style-name="a2737" draw:name="投影片圖像版面配置區 1">
            <svg:title/>
            <svg:desc/>
          </draw:page-thumbnail>
          <draw:frame draw:id="id246" presentation:style-name="a2738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47" draw:style-name="a2742" draw:name="投影片編號版面配置區 3" svg:x="4.24826in" svg:y="9.49826in" svg:width="3.25in" svg:height="0.50174in">
            <draw:text-box>
              <text:p text:style-name="a2741" text:class-names="" text:cond-style-name=""><text:span text:style-name="a2739" text:class-names=""><text:page-number style:num-format="1" text:fixed="false">24</text:page-number></text:span><text:span text:style-name="a2740" text:class-names=""/></text:p>
            </draw:text-box>
            <svg:title/>
            <svg:desc/>
          </draw:frame>
        </presentation:notes>
      </draw:page>
      <draw:page draw:name="Slide96" draw:style-name="a2744" draw:master-page-name="Master1-Layout3-obj-標題及內容" presentation:presentation-page-layout-name="Master1-PPL3" draw:id="Slide-351">
        <draw:frame draw:id="id248" presentation:style-name="a2750" draw:name="標題 1" svg:x="1.09091in" svg:y="0.68055in" svg:width="11.65195in" svg:height="0.55754in" presentation:class="title" presentation:placeholder="false">
          <draw:text-box>
            <text:p text:style-name="a2749" text:class-names="" text:cond-style-name=""><text:span text:style-name="a2745" text:class-names="">資訊組</text:span><text:span text:style-name="a2746" text:class-names="">-</text:span><text:span text:style-name="a2747" text:class-names="">智慧學習教室資訊科技應用層次使用情況表</text:span><text:span text:style-name="a2748" text:class-names=""/></text:p>
          </draw:text-box>
          <svg:title/>
          <svg:desc/>
        </draw:frame>
        <draw:frame draw:id="id249" presentation:style-name="a2789" draw:name="內容版面配置區 5" svg:x="1.09091in" svg:y="1.52045in" svg:width="11.65195in" svg:height="5.0605in" presentation:class="outline" presentation:placeholder="false">
          <draw:text-box>
            <text:list text:style-name="a2758">
              <text:list-item>
                <text:p text:style-name="a2757" text:class-names="" text:cond-style-name=""><text:span text:style-name="a2751" text:class-names="">依據</text:span><text:span text:style-name="a2752" text:class-names="">新北教研資字第</text:span><text:span text:style-name="a2753" text:class-names="">1091975809</text:span><text:span text:style-name="a2754" text:class-names="">號來文</text:span><text:span text:style-name="a2755" text:class-names="">。</text:span><text:span text:style-name="a2756" text:class-names=""/></text:p>
              </text:list-item>
            </text:list>
            <text:list text:style-name="a2779">
              <text:list-item>
                <text:p text:style-name="a2778" text:class-names="" text:cond-style-name=""><text:span text:style-name="a2759" text:class-names="">已於</text:span><text:span text:style-name="a2760" text:class-names="">109</text:span><text:span text:style-name="a2761" text:class-names="">年</text:span><text:span text:style-name="a2762" text:class-names="">10</text:span><text:span text:style-name="a2763" text:class-names="">月</text:span><text:span text:style-name="a2764" text:class-names="">21</text:span><text:span text:style-name="a2765" text:class-names="">日</text:span><text:span text:style-name="a2766" text:class-names="">email</text:span><text:span text:style-name="a2767" text:class-names="">至同仁電子信箱，請</text:span><text:span text:style-name="a2768" text:class-names="">同仁</text:span><text:span text:style-name="a2769" text:class-names="">協助填寫，</text:span><text:span text:style-name="a2770" text:class-names="">即日起至</text:span><text:span text:style-name="a2771" text:class-names="">109</text:span><text:span text:style-name="a2772" text:class-names="">年</text:span><text:span text:style-name="a2773" text:class-names="">11</text:span><text:span text:style-name="a2774" text:class-names="">月</text:span><text:span text:style-name="a2775" text:class-names="">30</text:span><text:span text:style-name="a2776" text:class-names="">日。</text:span><text:span text:style-name="a2777" text:class-names=""/></text:p>
              </text:list-item>
            </text:list>
            <text:list text:style-name="a2785">
              <text:list-item>
                <text:p text:style-name="a2784" text:class-names="" text:cond-style-name=""><text:span text:style-name="a2780" text:class-names="">如未收到</text:span><text:span text:style-name="a2781" text:class-names="">email</text:span><text:span text:style-name="a2782" text:class-names="">或有任何問題，請洽資訊組。</text:span><text:span text:style-name="a2783" text:class-names=""/></text:p>
              </text:list-item>
            </text:list>
            <text:list text:style-name="a2788">
              <text:list-item>
                <text:p text:style-name="a2787" text:class-names="" text:cond-style-name=""><text:span text:style-name="a2786" text:class-names=""/></text:p>
              </text:list-item>
            </text:list>
          </draw:text-box>
          <svg:title/>
          <svg:desc/>
        </draw:frame>
        <presentation:notes draw:style-name="a2796">
          <draw:page-thumbnail draw:page-number="25" svg:x="0.75in" svg:y="1.25in" svg:width="6in" svg:height="3.375in" presentation:class="page" draw:id="id250" presentation:style-name="a2790" draw:name="投影片圖像版面配置區 1">
            <svg:title/>
            <svg:desc/>
          </draw:page-thumbnail>
          <draw:frame draw:id="id251" presentation:style-name="a2791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252" draw:style-name="a2795" draw:name="投影片編號版面配置區 3" svg:x="4.24826in" svg:y="9.49826in" svg:width="3.25in" svg:height="0.50174in">
            <draw:text-box>
              <text:p text:style-name="a2794" text:class-names="" text:cond-style-name=""><text:span text:style-name="a2792" text:class-names=""><text:page-number style:num-format="1" text:fixed="false">25</text:page-number></text:span><text:span text:style-name="a2793" text:class-names=""/></text:p>
            </draw:text-box>
            <svg:title/>
            <svg:desc/>
          </draw:frame>
        </presentation:notes>
      </draw:page>
      <draw:page draw:name="Slide92" draw:style-name="a2797" draw:master-page-name="Master1-Layout2-cust-含圖片的標題投影片" presentation:presentation-page-layout-name="Master1-PPL2" draw:id="Slide-347">
        <draw:frame draw:id="id253" presentation:style-name="a2803" draw:name="標題 1" svg:x="0.42832in" svg:y="6.14996in" svg:width="12.16667in" svg:height="1in" presentation:class="title" presentation:placeholder="false">
          <draw:text-box>
            <text:p text:style-name="a2802" text:class-names="" text:cond-style-name=""><text:span text:style-name="a2798" text:class-names=""><text:s text:c="1"/>教務處</text:span><text:span text:style-name="a2799" text:class-names="">全體</text:span><text:span text:style-name="a2800" text:class-names="">同仁感謝</text:span><text:span text:style-name="a2801" text:class-names=""/></text:p>
          </draw:text-box>
          <svg:title/>
          <svg:desc/>
        </draw:frame>
        <draw:frame draw:id="id254" presentation:style-name="a2807" draw:name="副標題 5" svg:x="0.58333in" svg:y="5.52496in" svg:width="12.16667in" svg:height="0.625in" presentation:class="subtitle" presentation:placeholder="false">
          <draw:text-box>
            <text:p text:style-name="a2806" text:class-names="" text:cond-style-name=""><text:span text:style-name="a2804" text:class-names="">感謝各位同仁不分彼此 <text:s text:c="1"/>配合協助相關業務</text:span><text:span text:style-name="a2805" text:class-names=""/></text:p>
          </draw:text-box>
          <svg:title/>
          <svg:desc/>
        </draw:frame>
        <draw:frame draw:id="id255" presentation:style-name="a2808" draw:name="圖片版面配置區 7" svg:x="1.91674in" svg:y="0.29293in" svg:width="9.18983in" svg:height="5.23203in" style:rel-width="scale" style:rel-height="scale" presentation:class="graphic" presentation:placeholder="false">
          <draw:image xlink:href="media/image30.emf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91667in" svg:y="1.69318in" svg:width="11.5in" svg:height="2.45in"/>
      <presentation:placeholder presentation:object="subtitle" svg:x="0.91667in" svg:y="4.21551in" svg:width="11.5in" svg:height="1.25in"/>
    </style:presentation-page-layout>
    <style:presentation-page-layout style:name="Master1-PPL2" style:display-name="含圖片的標題投影片">
      <presentation:placeholder presentation:object="title" svg:x="0.58333in" svg:y="5.56046in" svg:width="12.16667in" svg:height="1in"/>
      <presentation:placeholder presentation:object="graphic" svg:x="0in" svg:y="0in" svg:width="4.4in" svg:height="5.19in"/>
      <presentation:placeholder presentation:object="graphic" svg:x="4.46667in" svg:y="0in" svg:width="4.4in" svg:height="5.19in"/>
      <presentation:placeholder presentation:object="graphic" svg:x="8.93333in" svg:y="0in" svg:width="4.4in" svg:height="5.19in"/>
      <presentation:placeholder presentation:object="subtitle" svg:x="0.58333in" svg:y="6.60884in" svg:width="12.16667in" svg:height="0.625in"/>
    </style:presentation-page-layout>
    <style:presentation-page-layout style:name="Master1-PPL3" style:display-name="標題及內容">
      <presentation:placeholder presentation:object="title" svg:x="1.66667in" svg:y="0.5in" svg:width="10in" svg:height="1.25in"/>
      <presentation:placeholder presentation:object="object" svg:x="1.66667in" svg:y="1.875in" svg:width="10in" svg:height="4.87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4" style:display-name="章節標題">
      <presentation:placeholder presentation:object="title" svg:x="0.90972in" svg:y="2.71591in" svg:width="11.5in" svg:height="3in"/>
      <presentation:placeholder presentation:object="outline" svg:x="0.91319in" svg:y="5.75in" svg:width="11.5in" svg:height="1in"/>
    </style:presentation-page-layout>
    <style:presentation-page-layout style:name="Master1-PPL5" style:display-name="兩個內容">
      <presentation:placeholder presentation:object="title" svg:x="1.66667in" svg:y="0.5in" svg:width="10in" svg:height="1.25in"/>
      <presentation:placeholder presentation:object="object" svg:x="1.66667in" svg:y="1.875in" svg:width="4.91667in" svg:height="4.88in"/>
      <presentation:placeholder presentation:object="object" svg:x="6.75in" svg:y="1.875in" svg:width="4.91667in" svg:height="4.88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6" style:display-name="比較">
      <presentation:placeholder presentation:object="title" svg:x="1.66667in" svg:y="0.5in" svg:width="10in" svg:height="1.25in"/>
      <presentation:placeholder presentation:object="outline" svg:x="1.67in" svg:y="1.89541in" svg:width="4.92in" svg:height="0.75in"/>
      <presentation:placeholder presentation:object="object" svg:x="1.67in" svg:y="2.71429in" svg:width="4.92in" svg:height="4.03571in"/>
      <presentation:placeholder presentation:object="outline" svg:x="6.75in" svg:y="1.89541in" svg:width="4.92in" svg:height="0.75in"/>
      <presentation:placeholder presentation:object="object" svg:x="6.75in" svg:y="2.71429in" svg:width="4.92in" svg:height="4.03571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7" style:display-name="只有標題">
      <presentation:placeholder presentation:object="title" svg:x="1.66667in" svg:y="0.5in" svg:width="10in" svg:height="1.2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8" style:display-name="空白"/>
    <style:presentation-page-layout style:name="Master1-PPL9" style:display-name="含標題的內容">
      <presentation:placeholder presentation:object="title" svg:x="8.91493in" svg:y="1.82954in" svg:width="3.83507in" svg:height="3.15in"/>
      <presentation:placeholder presentation:object="object" svg:x="0.58in" svg:y="0.5in" svg:width="7.92007in" svg:height="6.25in"/>
      <presentation:placeholder presentation:object="outline" svg:x="8.91493in" svg:y="5.02in" svg:width="3.84357in" svg:height="1.73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10" style:display-name="含標題的圖片">
      <presentation:placeholder presentation:object="title" svg:x="9.3316in" svg:y="1.84091in" svg:width="3.4184in" svg:height="3.14661in"/>
      <presentation:placeholder presentation:object="graphic" svg:x="0in" svg:y="0in" svg:width="8.86in" svg:height="7.5in"/>
      <presentation:placeholder presentation:object="outline" svg:x="9.3316in" svg:y="5.02161in" svg:width="3.4184in" svg:height="1.72839in"/>
    </style:presentation-page-layout>
    <style:presentation-page-layout style:name="Master1-PPL11" style:display-name="標題及直排文字">
      <presentation:placeholder presentation:object="title" svg:x="1.66667in" svg:y="0.5in" svg:width="10in" svg:height="1.25in"/>
      <presentation:placeholder presentation:object="outline" svg:x="1.66667in" svg:y="1.875in" svg:width="10in" svg:height="4.875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presentation-page-layout style:name="Master1-PPL12" style:display-name="直排標題及文字">
      <presentation:placeholder presentation:object="title" svg:x="9.54167in" svg:y="0.5in" svg:width="2.125in" svg:height="6.25521in"/>
      <presentation:placeholder presentation:object="outline" svg:x="1.66667in" svg:y="0.5in" svg:width="7.70833in" svg:height="6.25521in"/>
      <presentation:placeholder presentation:object="footer" svg:x="1.66667in" svg:y="7.21955in" svg:width="7.09906in" svg:height="0.25in"/>
      <presentation:placeholder presentation:object="date-time" svg:x="8.95441in" svg:y="7.21955in" svg:width="1.67767in" svg:height="0.25in"/>
      <presentation:placeholder presentation:object="page-number" svg:x="10.82076in" svg:y="7.21955in" svg:width="0.84591in" svg:height="0.25in"/>
    </style:presentation-page-layout>
    <style:style style:family="table-cell" style:name="a850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1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2">
      <style:table-cell-properties fo:background-color="#ffffff" fo:border-top="0.01389in solid #87a91b" fo:border-bottom="0.01389in solid #87a91b" fo:border-left="0.01389in solid #87a91b" fo:border-right="0.01389in solid #87a91b"/>
      <style:text-properties fo:color="#595959" fo:font-family="+mn-lt" style:font-family-asian="+mn-ea" style:font-family-complex="+mn-cs"/>
    </style:style>
    <style:style style:family="table-cell" style:name="a853">
      <style:table-cell-properties fo:background-color="#edf1e7"/>
    </style:style>
    <style:style style:family="table-cell" style:name="a854">
      <style:table-cell-properties fo:background-color="#edf1e7"/>
    </style:style>
    <style:style style:family="table-cell" style:name="a855">
      <style:table-cell-properties fo:background-color="#87a91b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56">
      <style:table-cell-properties fo:background-color="#ffffff" fo:border-top="0.05556in double #87a91b"/>
      <style:text-properties fo:font-weight="bold" style:font-weight-asian="bold" style:font-weight-complex="bold"/>
    </style:style>
    <style:style style:family="table-cell" style:name="a857">
      <style:table-cell-properties/>
      <style:text-properties fo:font-weight="bold" style:font-weight-asian="bold" style:font-weight-complex="bold"/>
    </style:style>
    <style:style style:family="table-cell" style:name="a858">
      <style:table-cell-properties/>
      <style:text-properties fo:font-weight="bold" style:font-weight-asian="bold" style:font-weight-complex="bold"/>
    </style:style>
    <style:style style:family="graphic" style:name="Graphics"/>
    <style:style style:family="table-cell" style:name="a859">
      <style:table-cell-properties fo:background-color="#edf1e7" fo:border-top="0.01389in solid #87a91b" fo:border-bottom="0.01389in solid #87a91b" fo:border-left="0.01389in solid #87a91b" fo:border-right="0.01389in solid #87a91b"/>
      <style:text-properties fo:color="#595959" fo:font-family="+mn-lt" style:font-family-asian="+mn-ea" style:font-family-complex="+mn-cs"/>
    </style:style>
    <style:style style:family="table-cell" style:name="a843">
      <style:table-cell-properties fo:background-color="#edf1e7" fo:border-top="0.01389in solid #ffffff" fo:border-bottom="0.01389in solid #ffffff" fo:border-left="0.01389in solid #ffffff" fo:border-right="0.01389in solid #ffffff"/>
      <style:text-properties fo:color="#595959" fo:font-family="+mn-lt" style:font-family-asian="+mn-ea" style:font-family-complex="+mn-cs"/>
    </style:style>
    <style:style style:family="table-cell" style:name="a844">
      <style:table-cell-properties/>
    </style:style>
    <style:style style:family="table-cell" style:name="a845">
      <style:table-cell-properties fo:background-color="#d9e2cc"/>
    </style:style>
    <style:style style:family="table-cell" style:name="a846">
      <style:table-cell-properties/>
    </style:style>
    <style:style style:family="table-cell" style:name="a847">
      <style:table-cell-properties fo:background-color="#d9e2cc"/>
    </style:style>
    <style:style style:family="table-cell" style:name="a848">
      <style:table-cell-properties fo:background-color="#87a91b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9">
      <style:table-cell-properties fo:background-color="#87a91b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0">
      <style:table-cell-properties fo:background-color="#d9e2cc"/>
    </style:style>
    <style:style style:family="table-cell" style:name="a861">
      <style:table-cell-properties fo:background-color="#d9e2cc"/>
    </style:style>
    <style:style style:family="table-cell" style:name="a862">
      <style:table-cell-properties fo:background-color="#edf1e7"/>
      <style:text-properties fo:font-weight="bold" style:font-weight-asian="bold" style:font-weight-complex="bold"/>
    </style:style>
    <style:style style:family="table-cell" style:name="a863">
      <style:table-cell-properties fo:background-color="#edf1e7" fo:border-top="0.02778in solid #87a91b"/>
      <style:text-properties fo:font-weight="bold" style:font-weight-asian="bold" style:font-weight-complex="bold"/>
    </style:style>
    <style:style style:family="table-cell" style:name="a864">
      <style:table-cell-properties/>
      <style:text-properties fo:font-weight="bold" style:font-weight-asian="bold" style:font-weight-complex="bold"/>
    </style:style>
    <style:style style:family="table-cell" style:name="a865">
      <style:table-cell-properties/>
      <style:text-properties fo:font-weight="bold" style:font-weight-asian="bold" style:font-weight-complex="bold"/>
    </style:style>
    <style:default-style style:family="graphic">
      <style:graphic-properties draw:fill="solid" draw:fill-color="#87a91b" draw:opacity="100%" draw:stroke="solid" svg:stroke-width="0.01389in" svg:stroke-color="#627b11" svg:stroke-opacity="100%" draw:stroke-linejoin="miter" svg:stroke-linecap="butt"/>
    </style:default-style>
    <table:table-template table:name="{5C22544A-7EE6-4342-B048-85BDC9FD1C3A}">
      <table:first-row table:style-name="a848" table:paragraph-style-name=""/>
      <table:last-row table:style-name="a849" table:paragraph-style-name=""/>
      <table:first-column table:style-name="a850" table:paragraph-style-name=""/>
      <table:last-column table:style-name="a851" table:paragraph-style-name=""/>
      <table:body table:style-name="a843" table:paragraph-style-name=""/>
      <table:even-rows table:style-name="a846" table:paragraph-style-name=""/>
      <table:odd-rows table:style-name="a847" table:paragraph-style-name=""/>
      <table:even-columns table:style-name="a844" table:paragraph-style-name=""/>
      <table:odd-columns table:style-name="a845" table:paragraph-style-name=""/>
    </table:table-template>
    <table:table-template table:name="{B301B821-A1FF-4177-AEE7-76D212191A09}">
      <table:first-row table:style-name="a855" table:paragraph-style-name=""/>
      <table:last-row table:style-name="a856" table:paragraph-style-name=""/>
      <table:first-column table:style-name="a857" table:paragraph-style-name=""/>
      <table:last-column table:style-name="a858" table:paragraph-style-name=""/>
      <table:body table:style-name="a852" table:paragraph-style-name=""/>
      <table:odd-rows table:style-name="a854" table:paragraph-style-name=""/>
      <table:odd-columns table:style-name="a853" table:paragraph-style-name=""/>
    </table:table-template>
    <table:table-template table:name="{69CF1AB2-1976-4502-BF36-3FF5EA218861}">
      <table:first-row table:style-name="a862" table:paragraph-style-name=""/>
      <table:last-row table:style-name="a863" table:paragraph-style-name=""/>
      <table:first-column table:style-name="a864" table:paragraph-style-name=""/>
      <table:last-column table:style-name="a865" table:paragraph-style-name=""/>
      <table:body table:style-name="a859" table:paragraph-style-name=""/>
      <table:odd-rows table:style-name="a861" table:paragraph-style-name=""/>
      <table:odd-columns table:style-name="a860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2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5556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85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8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4">
      <style:drawing-page-properties draw:fill="solid" draw:fill-color="#657f14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2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5556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resentation" style:name="a4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4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6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0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25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9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2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5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60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4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5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1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4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6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3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-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9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.00694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0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 Ligh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text" style:name="a16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6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text-transform="uppercase" fo:color="#657f14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 Light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36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.05in" fo:padding-bottom="0.05in" fo:padding-left="0.1in" fo:padding-right="0.1in" draw:textarea-vertical-align="middle" draw:textarea-horizontal-align="center" draw:fill="solid" draw:fill-color="#657f1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11">
      <style:paragraph-properties fo:line-height="90%" fo:text-align="left" style:tab-stop-distance="1in" fo:margin-left="0.3in" fo:margin-right="0in" fo:text-indent="-0.25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90%" fo:text-align="left" style:tab-stop-distance="1in" fo:margin-left="0.65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90%" fo:text-align="left" style:tab-stop-distance="1in" fo:margin-left="1in" fo:margin-right="0in" fo:text-indent="-0.2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90%" fo:text-align="center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9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20">
      <style:paragraph-properties fo:line-height="90%" fo:text-align="left" style:tab-stop-distance="1in" fo:margin-left="1.3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90%" fo:text-align="left" style:tab-stop-distance="1in" fo:margin-left="1.6in" fo:margin-right="0in" fo:text-indent="-0.2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31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9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31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1.85in"/>
      </text:list-level-style-number>
      <text:list-level-style-number text:level="7" style:num-format="">
        <style:list-level-properties text:space-before="2.1in"/>
      </text:list-level-style-number>
      <text:list-level-style-number text:level="8" style:num-format="">
        <style:list-level-properties text:space-before="2.35in"/>
      </text:list-level-style-number>
      <text:list-level-style-number text:level="9" style:num-format="">
        <style:list-level-properties text:space-before="2.6in"/>
      </text:list-level-style-number>
    </text:list-style>
    <text:list-style style:name="a5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6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18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7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76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7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4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8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1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1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4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8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97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2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3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5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9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2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2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5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6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8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6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83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186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0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89">
      <text:list-level-style-bullet text:level="1" text:bullet-char="▪">
        <style:list-level-properties text:space-before="0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in" text:min-label-width="0.25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7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0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3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in" text:min-label-width="0.25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85in" text:min-label-width="0.25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in" text:min-label-width="0.25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35in" text:min-label-width="0.25in"/>
        <style:text-properties fo:color="#43550e" fo:font-family="Arial" style:font-family-generic="swiss" style:font-pitch="variable" fo:font-size="10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bullet text:level="1" text:bullet-char="▪">
        <style:list-level-properties text:space-before="0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2" text:bullet-char="▪">
        <style:list-level-properties text:space-before="0.45in" text:min-label-width="0.2in"/>
        <style:text-properties fo:color="#43550e" fo:font-family="Arial" style:font-family-generic="swiss" style:font-pitch="variable" fo:font-size="100%"/>
      </text:list-level-style-bullet>
      <text:list-level-style-bullet text:level="3" text:bullet-char="▪">
        <style:list-level-properties text:space-before="0.8in" text:min-label-width="0.2in"/>
        <style:text-properties fo:color="#43550e" fo:font-family="Arial" style:font-family-generic="swiss" style:font-pitch="variable" fo:font-size="100%"/>
      </text:list-level-style-bullet>
      <text:list-level-style-bullet text:level="4" text:bullet-char="▪">
        <style:list-level-properties text:space-before="1.1in" text:min-label-width="0.2in"/>
        <style:text-properties fo:color="#43550e" fo:font-family="Arial" style:font-family-generic="swiss" style:font-pitch="variable" fo:font-size="100%"/>
      </text:list-level-style-bullet>
      <text:list-level-style-bullet text:level="5" text:bullet-char="▪">
        <style:list-level-properties text:space-before="1.4in" text:min-label-width="0.2in"/>
        <style:text-properties fo:color="#43550e" fo:font-family="Arial" style:font-family-generic="swiss" style:font-pitch="variable" fo:font-size="100%"/>
      </text:list-level-style-bullet>
      <text:list-level-style-bullet text:level="6" text:bullet-char="▪">
        <style:list-level-properties text:space-before="1.65in" text:min-label-width="0.2in"/>
        <style:text-properties fo:color="#43550e" fo:font-family="Arial" style:font-family-generic="swiss" style:font-pitch="variable" fo:font-size="100%"/>
      </text:list-level-style-bullet>
      <text:list-level-style-bullet text:level="7" text:bullet-char="▪">
        <style:list-level-properties text:space-before="1.9in" text:min-label-width="0.2in"/>
        <style:text-properties fo:color="#43550e" fo:font-family="Arial" style:font-family-generic="swiss" style:font-pitch="variable" fo:font-size="100%"/>
      </text:list-level-style-bullet>
      <text:list-level-style-bullet text:level="8" text:bullet-char="▪">
        <style:list-level-properties text:space-before="2.15in" text:min-label-width="0.2in"/>
        <style:text-properties fo:color="#43550e" fo:font-family="Arial" style:font-family-generic="swiss" style:font-pitch="variable" fo:font-size="100%"/>
      </text:list-level-style-bullet>
      <text:list-level-style-bullet text:level="9" text:bullet-char="▪">
        <style:list-level-properties text:space-before="2.4in" text:min-label-width="0.2in"/>
        <style:text-properties fo:color="#43550e" fo:font-family="Arial" style:font-family-generic="swiss" style:font-pitch="variable" fo:font-size="100%"/>
      </text:list-level-style-bullet>
    </text:list-style>
    <text:list-style style:name="a1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34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6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9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98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3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4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1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8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8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9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203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4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56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532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2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8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30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607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number:date-style xmlns:number="urn:oasis:names:tc:opendocument:xmlns:datastyle:1.0" style:name="a715" number:transliteration-format="" number:transliteration-style="long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</office:automatic-styles>
  <office:master-styles>
    <draw:layer-set>
      <draw:layer draw:name="Master1-bg" draw:protected="true"/>
    </draw:layer-set>
    <style:master-page style:name="Master1-健康與健身-16x9" style:page-layout-name="pageLayout1" draw:style-name="a0">
      <draw:frame draw:id="id0" presentation:style-name="a4" draw:name="標題預留位置 1" svg:x="1.66667in" svg:y="0.5in" svg:width="10in" svg:height="1.2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預留位置 2" svg:x="1.66667in" svg:y="1.875in" svg:width="10in" svg:height="4.87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custom-shape svg:x="0in" svg:y="7.2in" svg:width="13.33333in" svg:height="0.3in" draw:id="id2" draw:style-name="a24" draw:name="矩形 6">
        <svg:title/>
        <svg:desc/>
        <text:p text:style-name="a23" text:class-names="" text:cond-style-name=""><text:span text:style-name="a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28" draw:name="頁尾預留位置 4" svg:x="1.66667in" svg:y="7.21955in" svg:width="7.09906in" svg:height="0.25in" presentation:class="footer" presentation:placeholder="false">
        <draw:text-box>
          <text:p text:style-name="a27" text:class-names="" text:cond-style-name=""><text:span text:style-name="a25" text:class-names="">新增頁尾</text:span><text:span text:style-name="a26" text:class-names=""/></text:p>
        </draw:text-box>
        <svg:title/>
        <svg:desc/>
      </draw:frame>
      <draw:frame draw:id="id4" presentation:style-name="a33" draw:name="日期預留位置 3" svg:x="8.95441in" svg:y="7.21955in" svg:width="1.67767in" svg:height="0.25in" presentation:class="date-time" presentation:placeholder="false">
        <draw:text-box>
          <text:p text:style-name="a32" text:class-names="" text:cond-style-name=""><text:span text:style-name="a29" text:class-names=""><text:date text:fixed="false" style:data-style-name="a30">2020年11月4日</text:date></text:span><text:span text:style-name="a31" text:class-names=""/></text:p>
        </draw:text-box>
        <svg:title/>
        <svg:desc/>
      </draw:frame>
      <draw:frame draw:id="id5" presentation:style-name="a37" draw:name="投影片編號預留位置 5" svg:x="10.82076in" svg:y="7.21955in" svg:width="0.84591in" svg:height="0.25in" presentation:class="page-number" presentation:placeholder="false">
        <draw:text-box>
          <text:p text:style-name="a36" text:class-names="" text:cond-style-name=""><text:span text:style-name="a34" text:class-names=""><text:page-number style:num-format="1" text:fixed="false">‹#›</text:page-number></text:span><text:span text:style-name="a35" text:class-names=""/></text:p>
        </draw:text-box>
        <svg:title/>
        <svg:desc/>
      </draw:frame>
      <presentation:notes style:page-layout-name="pageLayout2" draw:style-name="a70">
        <draw:frame draw:id="id6" presentation:style-name="a40" draw:name="頁首預留位置 1" svg:x="0in" svg:y="0in" svg:width="3.25in" svg:height="0.50174in" presentation:class="header" presentation:placeholder="false">
          <draw:text-box>
            <text:p text:style-name="a39" text:class-names="" text:cond-style-name=""><text:span text:style-name="a38" text:class-names=""/></text:p>
          </draw:text-box>
          <svg:title/>
          <svg:desc/>
        </draw:frame>
        <draw:frame draw:id="id7" presentation:style-name="a45" draw:name="日期預留位置 2" svg:x="4.24826in" svg:y="0in" svg:width="3.25in" svg:height="0.50174in" presentation:class="date-time" presentation:placeholder="false">
          <draw:text-box>
            <text:p text:style-name="a44" text:class-names="" text:cond-style-name=""><text:span text:style-name="a41" text:class-names=""><text:date text:fixed="false" style:data-style-name="a42">2020年11月4日</text:date></text:span><text:span text:style-name="a43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46" draw:name="投影片影像預留位置 3">
          <svg:title/>
          <svg:desc/>
        </draw:page-thumbnail>
        <draw:frame draw:id="id9" presentation:style-name="a62" draw:name="備忘稿預留位置 4" svg:x="0.75in" svg:y="4.8125in" svg:width="6in" svg:height="3.9375in" presentation:class="notes" presentation:placeholder="false">
          <draw:text-box>
            <text:p text:style-name="a48" text:class-names="" text:cond-style-name=""><text:span text:style-name="a47" text:class-names="">按一下以編輯母片文字樣式</text:span></text:p>
            <text:list text:style-name="a51">
              <text:list-item>
                <text:list text:style-name="a51">
                  <text:list-item>
                    <text:p text:style-name="a50" text:class-names="" text:cond-style-name=""><text:span text:style-name="a49" text:class-names="">第二層</text:span></text:p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p text:style-name="a53" text:class-names="" text:cond-style-name=""><text:span text:style-name="a5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p text:style-name="a56" text:class-names="" text:cond-style-name=""><text:span text:style-name="a5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8" text:class-names="">第五層</text:span><text:span text:style-name="a5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5" draw:name="頁尾預留位置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11" presentation:style-name="a69" draw:name="投影片編號預留位置 6" svg:x="4.24826in" svg:y="9.49826in" svg:width="3.25in" svg:height="0.50174in" presentation:class="page-number" presentation:placeholder="false">
          <draw:text-box>
            <text:p text:style-name="a68" text:class-names="" text:cond-style-name=""><text:span text:style-name="a66" text:class-names=""><text:page-number style:num-format="1" text:fixed="false">‹#›</text:page-number></text:span><text:span text:style-name="a67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1">
      <draw:custom-shape svg:x="0.33333in" svg:y="0.33333in" svg:width="12.66667in" svg:height="6.83333in" draw:id="id12" draw:style-name="a74" draw:name="矩形 6">
        <svg:title/>
        <svg:desc/>
        <text:p text:style-name="a73" text:class-names="" text:cond-style-name=""><text:span text:style-name="a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presentation:style-name="a78" draw:name="標題 1" svg:x="0.91667in" svg:y="1.69318in" svg:width="11.5in" svg:height="2.45in" presentation:class="title" presentation:placeholder="false">
        <draw:text-box>
          <text:p text:style-name="a77" text:class-names="" text:cond-style-name=""><text:span text:style-name="a75" text:class-names="">按一下以編輯母片標題樣式</text:span><text:span text:style-name="a76" text:class-names=""/></text:p>
        </draw:text-box>
        <svg:title/>
        <svg:desc/>
      </draw:frame>
      <draw:frame draw:id="id14" presentation:style-name="a82" draw:name="副標題 2" svg:x="0.91667in" svg:y="4.21551in" svg:width="11.5in" svg:height="1.25in" presentation:class="subtitle" presentation:placeholder="false">
        <draw:text-box>
          <text:p text:style-name="a81" text:class-names="" text:cond-style-name=""><text:span text:style-name="a79" text:class-names="">按一下以編輯母片副標題樣式</text:span><text:span text:style-name="a80" text:class-names=""/></text:p>
        </draw:text-box>
        <svg:title/>
        <svg:desc/>
      </draw:frame>
      <presentation:notes style:page-layout-name="pageLayout2" draw:style-name="a115">
        <draw:frame draw:id="id6" presentation:style-name="a85" draw:name="頁首預留位置 1" svg:x="0in" svg:y="0in" svg:width="3.25in" svg:height="0.50174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90" draw:name="日期預留位置 2" svg:x="4.24826in" svg:y="0in" svg:width="3.25in" svg:height="0.50174in" presentation:class="date-time" presentation:placeholder="false">
          <draw:text-box>
            <text:p text:style-name="a89" text:class-names="" text:cond-style-name=""><text:span text:style-name="a86" text:class-names=""><text:date text:fixed="false" style:data-style-name="a87">2020年11月4日</text:date></text:span><text:span text:style-name="a8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91" draw:name="投影片影像預留位置 3">
          <svg:title/>
          <svg:desc/>
        </draw:page-thumbnail>
        <draw:frame draw:id="id9" presentation:style-name="a107" draw:name="備忘稿預留位置 4" svg:x="0.75in" svg:y="4.8125in" svg:width="6in" svg:height="3.9375in" presentation:class="notes" presentation:placeholder="false">
          <draw:text-box>
            <text:p text:style-name="a93" text:class-names="" text:cond-style-name=""><text:span text:style-name="a92" text:class-names="">按一下以編輯母片文字樣式</text:span></text:p>
            <text:list text:style-name="a96">
              <text:list-item>
                <text:list text:style-name="a96">
                  <text:list-item>
                    <text:p text:style-name="a95" text:class-names="" text:cond-style-name=""><text:span text:style-name="a94" text:class-names="">第二層</text:span></text:p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p text:style-name="a98" text:class-names="" text:cond-style-name=""><text:span text:style-name="a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2">
              <text:list-item>
                <text:list text:style-name="a102">
                  <text:list-item>
                    <text:list text:style-name="a102">
                      <text:list-item>
                        <text:list text:style-name="a102">
                          <text:list-item>
                            <text:p text:style-name="a101" text:class-names="" text:cond-style-name=""><text:span text:style-name="a1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6">
              <text:list-item>
                <text:list text:style-name="a106">
                  <text:list-item>
                    <text:list text:style-name="a106">
                      <text:list-item>
                        <text:list text:style-name="a106">
                          <text:list-item>
                            <text:list text:style-name="a106">
                              <text:list-item>
                                <text:p text:style-name="a105" text:class-names="" text:cond-style-name=""><text:span text:style-name="a103" text:class-names="">第五層</text:span><text:span text:style-name="a10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10" draw:name="頁尾預留位置 5" svg:x="0in" svg:y="9.49826in" svg:width="3.25in" svg:height="0.50174in" presentation:class="footer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frame draw:id="id11" presentation:style-name="a114" draw:name="投影片編號預留位置 6" svg:x="4.24826in" svg:y="9.49826in" svg:width="3.25in" svg:height="0.50174in" presentation:class="page-number" presentation:placeholder="false">
          <draw:text-box>
            <text:p text:style-name="a113" text:class-names="" text:cond-style-name=""><text:span text:style-name="a111" text:class-names=""><text:page-number style:num-format="1" text:fixed="false">‹#›</text:page-number></text:span><text:span text:style-name="a112" text:class-names=""/></text:p>
          </draw:text-box>
          <svg:title/>
          <svg:desc/>
        </draw:frame>
      </presentation:notes>
    </style:master-page>
    <style:master-page style:name="Master1-Layout2-cust-含圖片的標題投影片" style:page-layout-name="pageLayout1" draw:style-name="a116">
      <draw:custom-shape svg:x="0in" svg:y="5.25in" svg:width="13.33333in" svg:height="2.25in" draw:id="id15" draw:style-name="a119" draw:name="矩形 7">
        <svg:title/>
        <svg:desc/>
        <text:p text:style-name="a118" text:class-names="" text:cond-style-name=""><text:span text:style-name="a11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6" presentation:style-name="a123" draw:name="標題 1" svg:x="0.58333in" svg:y="5.56046in" svg:width="12.16667in" svg:height="1in" presentation:class="title" presentation:placeholder="false">
        <draw:text-box>
          <text:p text:style-name="a122" text:class-names="" text:cond-style-name=""><text:span text:style-name="a120" text:class-names="">按一下以編輯母片標題樣式</text:span><text:span text:style-name="a121" text:class-names=""/></text:p>
        </draw:text-box>
        <svg:title/>
        <svg:desc/>
      </draw:frame>
      <draw:frame draw:id="id17" presentation:style-name="a127" draw:name="圖片預留位置 2" svg:x="0in" svg:y="0in" svg:width="4.4in" svg:height="5.19in" presentation:class="graphic" presentation:placeholder="false">
        <draw:text-box>
          <text:p text:style-name="a126" text:class-names="" text:cond-style-name=""><text:span text:style-name="a124" text:class-names="">按一下圖示以新增圖片</text:span><text:span text:style-name="a125" text:class-names=""/></text:p>
        </draw:text-box>
        <svg:title/>
        <svg:desc>要新增影像的空白預留位置。按一下預留位置，然後選取您要新增的影像</svg:desc>
      </draw:frame>
      <draw:frame draw:id="id18" presentation:style-name="a131" draw:name="圖片預留位置 2" svg:x="4.46667in" svg:y="0in" svg:width="4.4in" svg:height="5.19in" presentation:class="graphic" presentation:placeholder="false">
        <draw:text-box>
          <text:p text:style-name="a130" text:class-names="" text:cond-style-name=""><text:span text:style-name="a128" text:class-names="">按一下圖示以新增圖片</text:span><text:span text:style-name="a129" text:class-names=""/></text:p>
        </draw:text-box>
        <svg:title/>
        <svg:desc>要新增影像的空白預留位置。按一下預留位置，然後選取您要新增的影像</svg:desc>
      </draw:frame>
      <draw:frame draw:id="id19" presentation:style-name="a135" draw:name="圖片預留位置 2" svg:x="8.93333in" svg:y="0in" svg:width="4.4in" svg:height="5.19in" presentation:class="graphic" presentation:placeholder="false">
        <draw:text-box>
          <text:p text:style-name="a134" text:class-names="" text:cond-style-name=""><text:span text:style-name="a132" text:class-names="">按一下圖示以新增圖片</text:span><text:span text:style-name="a133" text:class-names=""/></text:p>
        </draw:text-box>
        <svg:title/>
        <svg:desc>要新增影像的空白預留位置。按一下預留位置，然後選取您要新增的影像</svg:desc>
      </draw:frame>
      <draw:frame draw:id="id20" presentation:style-name="a139" draw:name="副標題 2" svg:x="0.58333in" svg:y="6.60884in" svg:width="12.16667in" svg:height="0.625in" presentation:class="subtitle" presentation:placeholder="false">
        <draw:text-box>
          <text:p text:style-name="a138" text:class-names="" text:cond-style-name=""><text:span text:style-name="a136" text:class-names="">按一下以編輯母片副標題樣式</text:span><text:span text:style-name="a137" text:class-names=""/></text:p>
        </draw:text-box>
        <svg:title/>
        <svg:desc/>
      </draw:frame>
      <presentation:notes style:page-layout-name="pageLayout2" draw:style-name="a172">
        <draw:frame draw:id="id6" presentation:style-name="a142" draw:name="頁首預留位置 1" svg:x="0in" svg:y="0in" svg:width="3.25in" svg:height="0.50174in" presentation:class="header" presentation:placeholder="false">
          <draw:text-box>
            <text:p text:style-name="a141" text:class-names="" text:cond-style-name=""><text:span text:style-name="a140" text:class-names=""/></text:p>
          </draw:text-box>
          <svg:title/>
          <svg:desc/>
        </draw:frame>
        <draw:frame draw:id="id7" presentation:style-name="a147" draw:name="日期預留位置 2" svg:x="4.24826in" svg:y="0in" svg:width="3.25in" svg:height="0.50174in" presentation:class="date-time" presentation:placeholder="false">
          <draw:text-box>
            <text:p text:style-name="a146" text:class-names="" text:cond-style-name=""><text:span text:style-name="a143" text:class-names=""><text:date text:fixed="false" style:data-style-name="a144">2020年11月4日</text:date></text:span><text:span text:style-name="a145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148" draw:name="投影片影像預留位置 3">
          <svg:title/>
          <svg:desc/>
        </draw:page-thumbnail>
        <draw:frame draw:id="id9" presentation:style-name="a164" draw:name="備忘稿預留位置 4" svg:x="0.75in" svg:y="4.8125in" svg:width="6in" svg:height="3.9375in" presentation:class="notes" presentation:placeholder="false">
          <draw:text-box>
            <text:p text:style-name="a150" text:class-names="" text:cond-style-name=""><text:span text:style-name="a149" text:class-names="">按一下以編輯母片文字樣式</text:span></text:p>
            <text:list text:style-name="a153">
              <text:list-item>
                <text:list text:style-name="a153">
                  <text:list-item>
                    <text:p text:style-name="a152" text:class-names="" text:cond-style-name=""><text:span text:style-name="a151" text:class-names="">第二層</text:span></text:p>
                  </text:list-item>
                </text:list>
              </text:list-item>
            </text:list>
            <text:list text:style-name="a156">
              <text:list-item>
                <text:list text:style-name="a156">
                  <text:list-item>
                    <text:list text:style-name="a156">
                      <text:list-item>
                        <text:p text:style-name="a155" text:class-names="" text:cond-style-name=""><text:span text:style-name="a1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9">
              <text:list-item>
                <text:list text:style-name="a159">
                  <text:list-item>
                    <text:list text:style-name="a159">
                      <text:list-item>
                        <text:list text:style-name="a159">
                          <text:list-item>
                            <text:p text:style-name="a158" text:class-names="" text:cond-style-name=""><text:span text:style-name="a1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0" text:class-names="">第五層</text:span><text:span text:style-name="a1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67" draw:name="頁尾預留位置 5" svg:x="0in" svg:y="9.49826in" svg:width="3.25in" svg:height="0.50174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1" presentation:style-name="a171" draw:name="投影片編號預留位置 6" svg:x="4.24826in" svg:y="9.49826in" svg:width="3.25in" svg:height="0.50174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obj-標題及內容" style:page-layout-name="pageLayout1" draw:style-name="a173">
      <draw:custom-shape svg:x="0in" svg:y="7.2in" svg:width="13.33333in" svg:height="0.3in" draw:id="id21" draw:layer="Master1-bg" draw:style-name="a176" draw:name="矩形 6">
        <svg:title/>
        <svg:desc/>
        <text:p text:style-name="a175" text:class-names="" text:cond-style-name=""><text:span text:style-name="a1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2" presentation:style-name="a180" draw:name="標題 1" svg:x="1.66667in" svg:y="0.5in" svg:width="10in" svg:height="1.25in" presentation:class="title" presentation:placeholder="false">
        <draw:text-box>
          <text:p text:style-name="a179" text:class-names="" text:cond-style-name=""><text:span text:style-name="a177" text:class-names="">按一下以編輯母片標題樣式</text:span><text:span text:style-name="a178" text:class-names=""/></text:p>
        </draw:text-box>
        <svg:title/>
        <svg:desc/>
      </draw:frame>
      <draw:frame draw:id="id23" presentation:style-name="a197" draw:name="內容預留位置 2" svg:x="1.66667in" svg:y="1.875in" svg:width="10in" svg:height="4.875in" presentation:class="object" presentation:placeholder="false">
        <draw:text-box>
          <text:list text:style-name="a183">
            <text:list-item>
              <text:p text:style-name="a182" text:class-names="" text:cond-style-name=""><text:span text:style-name="a181" text:class-names="">編輯母片文字樣式</text:span></text:p>
            </text:list-item>
          </text:list>
          <text:list text:style-name="a186">
            <text:list-item>
              <text:list text:style-name="a186">
                <text:list-item>
                  <text:p text:style-name="a185" text:class-names="" text:cond-style-name=""><text:span text:style-name="a184" text:class-names="">第二層</text:span></text:p>
                </text:list-item>
              </text:list>
            </text:list-item>
          </text:list>
          <text:list text:style-name="a189">
            <text:list-item>
              <text:list text:style-name="a189">
                <text:list-item>
                  <text:list text:style-name="a189">
                    <text:list-item>
                      <text:p text:style-name="a188" text:class-names="" text:cond-style-name=""><text:span text:style-name="a187" text:class-names="">第三層</text:span></text:p>
                    </text:list-item>
                  </text:list>
                </text:list-item>
              </text:list>
            </text:list-item>
          </text:list>
          <text:list text:style-name="a192">
            <text:list-item>
              <text:list text:style-name="a192">
                <text:list-item>
                  <text:list text:style-name="a192">
                    <text:list-item>
                      <text:list text:style-name="a192">
                        <text:list-item>
                          <text:p text:style-name="a191" text:class-names="" text:cond-style-name=""><text:span text:style-name="a19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6">
            <text:list-item>
              <text:list text:style-name="a196">
                <text:list-item>
                  <text:list text:style-name="a196">
                    <text:list-item>
                      <text:list text:style-name="a196">
                        <text:list-item>
                          <text:list text:style-name="a196">
                            <text:list-item>
                              <text:p text:style-name="a195" text:class-names="" text:cond-style-name=""><text:span text:style-name="a193" text:class-names="">第五層</text:span><text:span text:style-name="a19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4" presentation:style-name="a201" draw:name="頁尾預留位置 4" svg:x="1.66667in" svg:y="7.21955in" svg:width="7.09906in" svg:height="0.25in" presentation:class="footer" presentation:placeholder="false">
        <draw:text-box>
          <text:p text:style-name="a200" text:class-names="" text:cond-style-name=""><text:span text:style-name="a198" text:class-names="">新增頁尾</text:span><text:span text:style-name="a199" text:class-names=""/></text:p>
        </draw:text-box>
        <svg:title/>
        <svg:desc/>
      </draw:frame>
      <draw:frame draw:id="id25" presentation:style-name="a206" draw:name="日期預留位置 3" svg:x="8.95441in" svg:y="7.21955in" svg:width="1.67767in" svg:height="0.25in" presentation:class="date-time" presentation:placeholder="false">
        <draw:text-box>
          <text:p text:style-name="a205" text:class-names="" text:cond-style-name=""><text:span text:style-name="a202" text:class-names=""><text:date text:fixed="false" style:data-style-name="a203">2020年11月4日</text:date></text:span><text:span text:style-name="a204" text:class-names=""/></text:p>
        </draw:text-box>
        <svg:title/>
        <svg:desc/>
      </draw:frame>
      <draw:frame draw:id="id26" presentation:style-name="a210" draw:name="投影片編號預留位置 5" svg:x="10.82076in" svg:y="7.21955in" svg:width="0.84591in" svg:height="0.25in" presentation:class="page-number" presentation:placeholder="false">
        <draw:text-box>
          <text:p text:style-name="a209" text:class-names="" text:cond-style-name=""><text:span text:style-name="a207" text:class-names=""><text:page-number style:num-format="1" text:fixed="false">‹#›</text:page-number></text:span><text:span text:style-name="a208" text:class-names=""/></text:p>
        </draw:text-box>
        <svg:title/>
        <svg:desc/>
      </draw:frame>
      <presentation:notes style:page-layout-name="pageLayout2" draw:style-name="a243">
        <draw:frame draw:id="id6" presentation:style-name="a213" draw:name="頁首預留位置 1" svg:x="0in" svg:y="0in" svg:width="3.25in" svg:height="0.50174in" presentation:class="head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7" presentation:style-name="a218" draw:name="日期預留位置 2" svg:x="4.24826in" svg:y="0in" svg:width="3.25in" svg:height="0.50174in" presentation:class="date-time" presentation:placeholder="false">
          <draw:text-box>
            <text:p text:style-name="a217" text:class-names="" text:cond-style-name=""><text:span text:style-name="a214" text:class-names=""><text:date text:fixed="false" style:data-style-name="a215">2020年11月4日</text:date></text:span><text:span text:style-name="a216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219" draw:name="投影片影像預留位置 3">
          <svg:title/>
          <svg:desc/>
        </draw:page-thumbnail>
        <draw:frame draw:id="id9" presentation:style-name="a235" draw:name="備忘稿預留位置 4" svg:x="0.75in" svg:y="4.8125in" svg:width="6in" svg:height="3.9375in" presentation:class="notes" presentation:placeholder="false">
          <draw:text-box>
            <text:p text:style-name="a221" text:class-names="" text:cond-style-name=""><text:span text:style-name="a220" text:class-names="">按一下以編輯母片文字樣式</text:span></text:p>
            <text:list text:style-name="a224">
              <text:list-item>
                <text:list text:style-name="a224">
                  <text:list-item>
                    <text:p text:style-name="a223" text:class-names="" text:cond-style-name=""><text:span text:style-name="a222" text:class-names="">第二層</text:span></text:p>
                  </text:list-item>
                </text:list>
              </text:list-item>
            </text:list>
            <text:list text:style-name="a227">
              <text:list-item>
                <text:list text:style-name="a227">
                  <text:list-item>
                    <text:list text:style-name="a227">
                      <text:list-item>
                        <text:p text:style-name="a226" text:class-names="" text:cond-style-name=""><text:span text:style-name="a22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30">
              <text:list-item>
                <text:list text:style-name="a230">
                  <text:list-item>
                    <text:list text:style-name="a230">
                      <text:list-item>
                        <text:list text:style-name="a230">
                          <text:list-item>
                            <text:p text:style-name="a229" text:class-names="" text:cond-style-name=""><text:span text:style-name="a22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4">
              <text:list-item>
                <text:list text:style-name="a234">
                  <text:list-item>
                    <text:list text:style-name="a234">
                      <text:list-item>
                        <text:list text:style-name="a234">
                          <text:list-item>
                            <text:list text:style-name="a234">
                              <text:list-item>
                                <text:p text:style-name="a233" text:class-names="" text:cond-style-name=""><text:span text:style-name="a231" text:class-names="">第五層</text:span><text:span text:style-name="a23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38" draw:name="頁尾預留位置 5" svg:x="0in" svg:y="9.49826in" svg:width="3.25in" svg:height="0.50174in" presentation:class="footer" presentation:placeholder="false">
          <draw:text-box>
            <text:p text:style-name="a237" text:class-names="" text:cond-style-name=""><text:span text:style-name="a236" text:class-names=""/></text:p>
          </draw:text-box>
          <svg:title/>
          <svg:desc/>
        </draw:frame>
        <draw:frame draw:id="id11" presentation:style-name="a242" draw:name="投影片編號預留位置 6" svg:x="4.24826in" svg:y="9.49826in" svg:width="3.25in" svg:height="0.50174in" presentation:class="page-number" presentation:placeholder="false">
          <draw:text-box>
            <text:p text:style-name="a241" text:class-names="" text:cond-style-name=""><text:span text:style-name="a239" text:class-names=""><text:page-number style:num-format="1" text:fixed="false">‹#›</text:page-number></text:span><text:span text:style-name="a240" text:class-names=""/></text:p>
          </draw:text-box>
          <svg:title/>
          <svg:desc/>
        </draw:frame>
      </presentation:notes>
    </style:master-page>
    <style:master-page style:name="Master1-Layout4-cust-章節標題" style:page-layout-name="pageLayout1" draw:style-name="a244">
      <draw:custom-shape svg:x="0.33333in" svg:y="0.33333in" svg:width="12.66667in" svg:height="6.83333in" draw:id="id27" draw:style-name="a247" draw:name="矩形 6">
        <svg:title/>
        <svg:desc/>
        <text:p text:style-name="a246" text:class-names="" text:cond-style-name=""><text:span text:style-name="a24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8" presentation:style-name="a251" draw:name="標題 1" svg:x="0.90972in" svg:y="2.71591in" svg:width="11.5in" svg:height="3in" presentation:class="title" presentation:placeholder="false">
        <draw:text-box>
          <text:p text:style-name="a250" text:class-names="" text:cond-style-name=""><text:span text:style-name="a248" text:class-names="">按一下以編輯母片標題樣式</text:span><text:span text:style-name="a249" text:class-names=""/></text:p>
        </draw:text-box>
        <svg:title/>
        <svg:desc/>
      </draw:frame>
      <draw:frame draw:id="id29" presentation:style-name="a255" draw:name="文字預留位置 4" svg:x="0.91319in" svg:y="5.75in" svg:width="11.5in" svg:height="1in" presentation:class="outline" presentation:placeholder="false">
        <draw:text-box>
          <text:list text:style-name="a254">
            <text:list-item>
              <text:p text:style-name="a253" text:class-names="" text:cond-style-name=""><text:span text:style-name="a252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288">
        <draw:frame draw:id="id6" presentation:style-name="a258" draw:name="頁首預留位置 1" svg:x="0in" svg:y="0in" svg:width="3.25in" svg:height="0.50174in" presentation:class="header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  <draw:frame draw:id="id7" presentation:style-name="a263" draw:name="日期預留位置 2" svg:x="4.24826in" svg:y="0in" svg:width="3.25in" svg:height="0.50174in" presentation:class="date-time" presentation:placeholder="false">
          <draw:text-box>
            <text:p text:style-name="a262" text:class-names="" text:cond-style-name=""><text:span text:style-name="a259" text:class-names=""><text:date text:fixed="false" style:data-style-name="a260">2020年11月4日</text:date></text:span><text:span text:style-name="a261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264" draw:name="投影片影像預留位置 3">
          <svg:title/>
          <svg:desc/>
        </draw:page-thumbnail>
        <draw:frame draw:id="id9" presentation:style-name="a280" draw:name="備忘稿預留位置 4" svg:x="0.75in" svg:y="4.8125in" svg:width="6in" svg:height="3.9375in" presentation:class="notes" presentation:placeholder="false">
          <draw:text-box>
            <text:p text:style-name="a266" text:class-names="" text:cond-style-name=""><text:span text:style-name="a265" text:class-names="">按一下以編輯母片文字樣式</text:span></text:p>
            <text:list text:style-name="a269">
              <text:list-item>
                <text:list text:style-name="a269">
                  <text:list-item>
                    <text:p text:style-name="a268" text:class-names="" text:cond-style-name=""><text:span text:style-name="a267" text:class-names="">第二層</text:span></text:p>
                  </text:list-item>
                </text:list>
              </text:list-item>
            </text:list>
            <text:list text:style-name="a272">
              <text:list-item>
                <text:list text:style-name="a272">
                  <text:list-item>
                    <text:list text:style-name="a272">
                      <text:list-item>
                        <text:p text:style-name="a271" text:class-names="" text:cond-style-name=""><text:span text:style-name="a27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75">
              <text:list-item>
                <text:list text:style-name="a275">
                  <text:list-item>
                    <text:list text:style-name="a275">
                      <text:list-item>
                        <text:list text:style-name="a275">
                          <text:list-item>
                            <text:p text:style-name="a274" text:class-names="" text:cond-style-name=""><text:span text:style-name="a27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79">
              <text:list-item>
                <text:list text:style-name="a279">
                  <text:list-item>
                    <text:list text:style-name="a279">
                      <text:list-item>
                        <text:list text:style-name="a279">
                          <text:list-item>
                            <text:list text:style-name="a279">
                              <text:list-item>
                                <text:p text:style-name="a278" text:class-names="" text:cond-style-name=""><text:span text:style-name="a276" text:class-names="">第五層</text:span><text:span text:style-name="a27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83" draw:name="頁尾預留位置 5" svg:x="0in" svg:y="9.49826in" svg:width="3.25in" svg:height="0.50174in" presentation:class="footer" presentation:placeholder="false">
          <draw:text-box>
            <text:p text:style-name="a282" text:class-names="" text:cond-style-name=""><text:span text:style-name="a281" text:class-names=""/></text:p>
          </draw:text-box>
          <svg:title/>
          <svg:desc/>
        </draw:frame>
        <draw:frame draw:id="id11" presentation:style-name="a287" draw:name="投影片編號預留位置 6" svg:x="4.24826in" svg:y="9.49826in" svg:width="3.25in" svg:height="0.50174in" presentation:class="page-number" presentation:placeholder="false">
          <draw:text-box>
            <text:p text:style-name="a286" text:class-names="" text:cond-style-name=""><text:span text:style-name="a284" text:class-names=""><text:page-number style:num-format="1" text:fixed="false">‹#›</text:page-number></text:span><text:span text:style-name="a285" text:class-names=""/></text:p>
          </draw:text-box>
          <svg:title/>
          <svg:desc/>
        </draw:frame>
      </presentation:notes>
    </style:master-page>
    <style:master-page style:name="Master1-Layout5-twoObj-兩個內容" style:page-layout-name="pageLayout1" draw:style-name="a289">
      <draw:custom-shape svg:x="0in" svg:y="7.2in" svg:width="13.33333in" svg:height="0.3in" draw:id="id30" draw:layer="Master1-bg" draw:style-name="a292" draw:name="矩形 7">
        <svg:title/>
        <svg:desc/>
        <text:p text:style-name="a291" text:class-names="" text:cond-style-name=""><text:span text:style-name="a2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1" presentation:style-name="a296" draw:name="標題 1" svg:x="1.66667in" svg:y="0.5in" svg:width="10in" svg:height="1.25in" presentation:class="title" presentation:placeholder="false">
        <draw:text-box>
          <text:p text:style-name="a295" text:class-names="" text:cond-style-name=""><text:span text:style-name="a293" text:class-names="">按一下以編輯母片標題樣式</text:span><text:span text:style-name="a294" text:class-names=""/></text:p>
        </draw:text-box>
        <svg:title/>
        <svg:desc/>
      </draw:frame>
      <draw:frame draw:id="id32" presentation:style-name="a313" draw:name="內容預留位置 2" svg:x="1.66667in" svg:y="1.875in" svg:width="4.91667in" svg:height="4.88in" presentation:class="object" presentation:placeholder="false">
        <draw:text-box>
          <text:list text:style-name="a299">
            <text:list-item>
              <text:p text:style-name="a298" text:class-names="" text:cond-style-name=""><text:span text:style-name="a297" text:class-names="">編輯母片文字樣式</text:span></text:p>
            </text:list-item>
          </text:list>
          <text:list text:style-name="a302">
            <text:list-item>
              <text:list text:style-name="a302">
                <text:list-item>
                  <text:p text:style-name="a301" text:class-names="" text:cond-style-name=""><text:span text:style-name="a300" text:class-names="">第二層</text:span></text:p>
                </text:list-item>
              </text:list>
            </text:list-item>
          </text:list>
          <text:list text:style-name="a305">
            <text:list-item>
              <text:list text:style-name="a305">
                <text:list-item>
                  <text:list text:style-name="a305">
                    <text:list-item>
                      <text:p text:style-name="a304" text:class-names="" text:cond-style-name=""><text:span text:style-name="a303" text:class-names="">第三層</text:span></text:p>
                    </text:list-item>
                  </text:list>
                </text:list-item>
              </text:list>
            </text:list-item>
          </text:list>
          <text:list text:style-name="a308">
            <text:list-item>
              <text:list text:style-name="a308">
                <text:list-item>
                  <text:list text:style-name="a308">
                    <text:list-item>
                      <text:list text:style-name="a308">
                        <text:list-item>
                          <text:p text:style-name="a307" text:class-names="" text:cond-style-name=""><text:span text:style-name="a30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list text:style-name="a312">
                        <text:list-item>
                          <text:list text:style-name="a312">
                            <text:list-item>
                              <text:p text:style-name="a311" text:class-names="" text:cond-style-name=""><text:span text:style-name="a309" text:class-names="">第五層</text:span><text:span text:style-name="a31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330" draw:name="內容預留位置 3" svg:x="6.75in" svg:y="1.875in" svg:width="4.91667in" svg:height="4.88in" presentation:class="object" presentation:placeholder="false">
        <draw:text-box>
          <text:list text:style-name="a316">
            <text:list-item>
              <text:p text:style-name="a315" text:class-names="" text:cond-style-name=""><text:span text:style-name="a314" text:class-names="">編輯母片文字樣式</text:span></text:p>
            </text:list-item>
          </text:list>
          <text:list text:style-name="a319">
            <text:list-item>
              <text:list text:style-name="a319">
                <text:list-item>
                  <text:p text:style-name="a318" text:class-names="" text:cond-style-name=""><text:span text:style-name="a317" text:class-names="">第二層</text:span></text:p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p text:style-name="a321" text:class-names="" text:cond-style-name=""><text:span text:style-name="a320" text:class-names="">第三層</text:span></text:p>
                    </text:list-item>
                  </text:list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list text:style-name="a325">
                        <text:list-item>
                          <text:p text:style-name="a324" text:class-names="" text:cond-style-name=""><text:span text:style-name="a3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list text:style-name="a329">
                        <text:list-item>
                          <text:list text:style-name="a329">
                            <text:list-item>
                              <text:p text:style-name="a328" text:class-names="" text:cond-style-name=""><text:span text:style-name="a326" text:class-names="">第五層</text:span><text:span text:style-name="a3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334" draw:name="頁尾預留位置 5" svg:x="1.66667in" svg:y="7.21955in" svg:width="7.09906in" svg:height="0.25in" presentation:class="footer" presentation:placeholder="false">
        <draw:text-box>
          <text:p text:style-name="a333" text:class-names="" text:cond-style-name=""><text:span text:style-name="a331" text:class-names="">新增頁尾</text:span><text:span text:style-name="a332" text:class-names=""/></text:p>
        </draw:text-box>
        <svg:title/>
        <svg:desc/>
      </draw:frame>
      <draw:frame draw:id="id35" presentation:style-name="a339" draw:name="日期預留位置 4" svg:x="8.95441in" svg:y="7.21955in" svg:width="1.67767in" svg:height="0.25in" presentation:class="date-time" presentation:placeholder="false">
        <draw:text-box>
          <text:p text:style-name="a338" text:class-names="" text:cond-style-name=""><text:span text:style-name="a335" text:class-names=""><text:date text:fixed="false" style:data-style-name="a336">2020年11月4日</text:date></text:span><text:span text:style-name="a337" text:class-names=""/></text:p>
        </draw:text-box>
        <svg:title/>
        <svg:desc/>
      </draw:frame>
      <draw:frame draw:id="id36" presentation:style-name="a343" draw:name="投影片編號預留位置 6" svg:x="10.82076in" svg:y="7.21955in" svg:width="0.84591in" svg:height="0.25in" presentation:class="page-number" presentation:placeholder="false">
        <draw:text-box>
          <text:p text:style-name="a342" text:class-names="" text:cond-style-name=""><text:span text:style-name="a340" text:class-names=""><text:page-number style:num-format="1" text:fixed="false">‹#›</text:page-number></text:span><text:span text:style-name="a341" text:class-names=""/></text:p>
        </draw:text-box>
        <svg:title/>
        <svg:desc/>
      </draw:frame>
      <presentation:notes style:page-layout-name="pageLayout2" draw:style-name="a376">
        <draw:frame draw:id="id6" presentation:style-name="a346" draw:name="頁首預留位置 1" svg:x="0in" svg:y="0in" svg:width="3.25in" svg:height="0.50174in" presentation:class="header" presentation:placeholder="false">
          <draw:text-box>
            <text:p text:style-name="a345" text:class-names="" text:cond-style-name=""><text:span text:style-name="a344" text:class-names=""/></text:p>
          </draw:text-box>
          <svg:title/>
          <svg:desc/>
        </draw:frame>
        <draw:frame draw:id="id7" presentation:style-name="a351" draw:name="日期預留位置 2" svg:x="4.24826in" svg:y="0in" svg:width="3.25in" svg:height="0.50174in" presentation:class="date-time" presentation:placeholder="false">
          <draw:text-box>
            <text:p text:style-name="a350" text:class-names="" text:cond-style-name=""><text:span text:style-name="a347" text:class-names=""><text:date text:fixed="false" style:data-style-name="a348">2020年11月4日</text:date></text:span><text:span text:style-name="a34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352" draw:name="投影片影像預留位置 3">
          <svg:title/>
          <svg:desc/>
        </draw:page-thumbnail>
        <draw:frame draw:id="id9" presentation:style-name="a368" draw:name="備忘稿預留位置 4" svg:x="0.75in" svg:y="4.8125in" svg:width="6in" svg:height="3.9375in" presentation:class="notes" presentation:placeholder="false">
          <draw:text-box>
            <text:p text:style-name="a354" text:class-names="" text:cond-style-name=""><text:span text:style-name="a353" text:class-names="">按一下以編輯母片文字樣式</text:span></text:p>
            <text:list text:style-name="a357">
              <text:list-item>
                <text:list text:style-name="a357">
                  <text:list-item>
                    <text:p text:style-name="a356" text:class-names="" text:cond-style-name=""><text:span text:style-name="a355" text:class-names="">第二層</text:span></text:p>
                  </text:list-item>
                </text:list>
              </text:list-item>
            </text:list>
            <text:list text:style-name="a360">
              <text:list-item>
                <text:list text:style-name="a360">
                  <text:list-item>
                    <text:list text:style-name="a360">
                      <text:list-item>
                        <text:p text:style-name="a359" text:class-names="" text:cond-style-name=""><text:span text:style-name="a3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63">
              <text:list-item>
                <text:list text:style-name="a363">
                  <text:list-item>
                    <text:list text:style-name="a363">
                      <text:list-item>
                        <text:list text:style-name="a363">
                          <text:list-item>
                            <text:p text:style-name="a362" text:class-names="" text:cond-style-name=""><text:span text:style-name="a3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7">
              <text:list-item>
                <text:list text:style-name="a367">
                  <text:list-item>
                    <text:list text:style-name="a367">
                      <text:list-item>
                        <text:list text:style-name="a367">
                          <text:list-item>
                            <text:list text:style-name="a367">
                              <text:list-item>
                                <text:p text:style-name="a366" text:class-names="" text:cond-style-name=""><text:span text:style-name="a364" text:class-names="">第五層</text:span><text:span text:style-name="a3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71" draw:name="頁尾預留位置 5" svg:x="0in" svg:y="9.49826in" svg:width="3.25in" svg:height="0.50174in" presentation:class="footer" presentation:placeholder="false">
          <draw:text-box>
            <text:p text:style-name="a370" text:class-names="" text:cond-style-name=""><text:span text:style-name="a369" text:class-names=""/></text:p>
          </draw:text-box>
          <svg:title/>
          <svg:desc/>
        </draw:frame>
        <draw:frame draw:id="id11" presentation:style-name="a375" draw:name="投影片編號預留位置 6" svg:x="4.24826in" svg:y="9.49826in" svg:width="3.25in" svg:height="0.50174in" presentation:class="page-number" presentation:placeholder="false">
          <draw:text-box>
            <text:p text:style-name="a374" text:class-names="" text:cond-style-name=""><text:span text:style-name="a372" text:class-names=""><text:page-number style:num-format="1" text:fixed="false">‹#›</text:page-number></text:span><text:span text:style-name="a373" text:class-names=""/></text:p>
          </draw:text-box>
          <svg:title/>
          <svg:desc/>
        </draw:frame>
      </presentation:notes>
    </style:master-page>
    <style:master-page style:name="Master1-Layout6-twoTxTwoObj-比較" style:page-layout-name="pageLayout1" draw:style-name="a377">
      <draw:custom-shape svg:x="0in" svg:y="7.2in" svg:width="13.33333in" svg:height="0.3in" draw:id="id37" draw:layer="Master1-bg" draw:style-name="a380" draw:name="矩形 9">
        <svg:title/>
        <svg:desc/>
        <text:p text:style-name="a379" text:class-names="" text:cond-style-name=""><text:span text:style-name="a37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8" presentation:style-name="a384" draw:name="標題 1" svg:x="1.66667in" svg:y="0.5in" svg:width="10in" svg:height="1.25in" presentation:class="title" presentation:placeholder="false">
        <draw:text-box>
          <text:p text:style-name="a383" text:class-names="" text:cond-style-name=""><text:span text:style-name="a381" text:class-names="">按一下以編輯母片標題樣式</text:span><text:span text:style-name="a382" text:class-names=""/></text:p>
        </draw:text-box>
        <svg:title/>
        <svg:desc/>
      </draw:frame>
      <draw:frame draw:id="id39" presentation:style-name="a388" draw:name="文字預留位置 2" svg:x="1.67in" svg:y="1.89541in" svg:width="4.92in" svg:height="0.75in" presentation:class="outline" presentation:placeholder="false">
        <draw:text-box>
          <text:list text:style-name="a387">
            <text:list-item>
              <text:p text:style-name="a386" text:class-names="" text:cond-style-name=""><text:span text:style-name="a385" text:class-names="">編輯母片文字樣式</text:span></text:p>
            </text:list-item>
          </text:list>
        </draw:text-box>
        <svg:title/>
        <svg:desc/>
      </draw:frame>
      <draw:frame draw:id="id40" presentation:style-name="a405" draw:name="內容預留位置 3" svg:x="1.67in" svg:y="2.71429in" svg:width="4.92in" svg:height="4.03571in" presentation:class="object" presentation:placeholder="false">
        <draw:text-box>
          <text:list text:style-name="a391">
            <text:list-item>
              <text:p text:style-name="a390" text:class-names="" text:cond-style-name=""><text:span text:style-name="a389" text:class-names="">編輯母片文字樣式</text:span></text:p>
            </text:list-item>
          </text:list>
          <text:list text:style-name="a394">
            <text:list-item>
              <text:list text:style-name="a394">
                <text:list-item>
                  <text:p text:style-name="a393" text:class-names="" text:cond-style-name=""><text:span text:style-name="a392" text:class-names="">第二層</text:span></text:p>
                </text:list-item>
              </text:list>
            </text:list-item>
          </text:list>
          <text:list text:style-name="a397">
            <text:list-item>
              <text:list text:style-name="a397">
                <text:list-item>
                  <text:list text:style-name="a397">
                    <text:list-item>
                      <text:p text:style-name="a396" text:class-names="" text:cond-style-name=""><text:span text:style-name="a395" text:class-names="">第三層</text:span></text:p>
                    </text:list-item>
                  </text:list>
                </text:list-item>
              </text:list>
            </text:list-item>
          </text:list>
          <text:list text:style-name="a400">
            <text:list-item>
              <text:list text:style-name="a400">
                <text:list-item>
                  <text:list text:style-name="a400">
                    <text:list-item>
                      <text:list text:style-name="a400">
                        <text:list-item>
                          <text:p text:style-name="a399" text:class-names="" text:cond-style-name=""><text:span text:style-name="a39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list text:style-name="a404">
                        <text:list-item>
                          <text:list text:style-name="a404">
                            <text:list-item>
                              <text:p text:style-name="a403" text:class-names="" text:cond-style-name=""><text:span text:style-name="a401" text:class-names="">第五層</text:span><text:span text:style-name="a40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409" draw:name="文字預留位置 4" svg:x="6.75in" svg:y="1.89541in" svg:width="4.92in" svg:height="0.75in" presentation:class="outline" presentation:placeholder="false">
        <draw:text-box>
          <text:list text:style-name="a408">
            <text:list-item>
              <text:p text:style-name="a407" text:class-names="" text:cond-style-name=""><text:span text:style-name="a406" text:class-names="">編輯母片文字樣式</text:span></text:p>
            </text:list-item>
          </text:list>
        </draw:text-box>
        <svg:title/>
        <svg:desc/>
      </draw:frame>
      <draw:frame draw:id="id42" presentation:style-name="a426" draw:name="內容預留位置 5" svg:x="6.75in" svg:y="2.71429in" svg:width="4.92in" svg:height="4.03571in" presentation:class="object" presentation:placeholder="false">
        <draw:text-box>
          <text:list text:style-name="a412">
            <text:list-item>
              <text:p text:style-name="a411" text:class-names="" text:cond-style-name=""><text:span text:style-name="a410" text:class-names="">編輯母片文字樣式</text:span></text:p>
            </text:list-item>
          </text:list>
          <text:list text:style-name="a415">
            <text:list-item>
              <text:list text:style-name="a415">
                <text:list-item>
                  <text:p text:style-name="a414" text:class-names="" text:cond-style-name=""><text:span text:style-name="a413" text:class-names="">第二層</text:span></text:p>
                </text:list-item>
              </text:list>
            </text:list-item>
          </text:list>
          <text:list text:style-name="a418">
            <text:list-item>
              <text:list text:style-name="a418">
                <text:list-item>
                  <text:list text:style-name="a418">
                    <text:list-item>
                      <text:p text:style-name="a417" text:class-names="" text:cond-style-name=""><text:span text:style-name="a416" text:class-names="">第三層</text:span></text:p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p text:style-name="a420" text:class-names="" text:cond-style-name=""><text:span text:style-name="a41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5">
            <text:list-item>
              <text:list text:style-name="a425">
                <text:list-item>
                  <text:list text:style-name="a425">
                    <text:list-item>
                      <text:list text:style-name="a425">
                        <text:list-item>
                          <text:list text:style-name="a425">
                            <text:list-item>
                              <text:p text:style-name="a424" text:class-names="" text:cond-style-name=""><text:span text:style-name="a422" text:class-names="">第五層</text:span><text:span text:style-name="a42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430" draw:name="頁尾預留位置 7" svg:x="1.66667in" svg:y="7.21955in" svg:width="7.09906in" svg:height="0.25in" presentation:class="footer" presentation:placeholder="false">
        <draw:text-box>
          <text:p text:style-name="a429" text:class-names="" text:cond-style-name=""><text:span text:style-name="a427" text:class-names="">新增頁尾</text:span><text:span text:style-name="a428" text:class-names=""/></text:p>
        </draw:text-box>
        <svg:title/>
        <svg:desc/>
      </draw:frame>
      <draw:frame draw:id="id44" presentation:style-name="a435" draw:name="日期預留位置 6" svg:x="8.95441in" svg:y="7.21955in" svg:width="1.67767in" svg:height="0.25in" presentation:class="date-time" presentation:placeholder="false">
        <draw:text-box>
          <text:p text:style-name="a434" text:class-names="" text:cond-style-name=""><text:span text:style-name="a431" text:class-names=""><text:date text:fixed="false" style:data-style-name="a432">2020年11月4日</text:date></text:span><text:span text:style-name="a433" text:class-names=""/></text:p>
        </draw:text-box>
        <svg:title/>
        <svg:desc/>
      </draw:frame>
      <draw:frame draw:id="id45" presentation:style-name="a439" draw:name="投影片編號預留位置 8" svg:x="10.82076in" svg:y="7.21955in" svg:width="0.84591in" svg:height="0.25in" presentation:class="page-number" presentation:placeholder="false">
        <draw:text-box>
          <text:p text:style-name="a438" text:class-names="" text:cond-style-name=""><text:span text:style-name="a436" text:class-names=""><text:page-number style:num-format="1" text:fixed="false">‹#›</text:page-number></text:span><text:span text:style-name="a437" text:class-names=""/></text:p>
        </draw:text-box>
        <svg:title/>
        <svg:desc/>
      </draw:frame>
      <presentation:notes style:page-layout-name="pageLayout2" draw:style-name="a472">
        <draw:frame draw:id="id6" presentation:style-name="a442" draw:name="頁首預留位置 1" svg:x="0in" svg:y="0in" svg:width="3.25in" svg:height="0.50174in" presentation:class="header" presentation:placeholder="false">
          <draw:text-box>
            <text:p text:style-name="a441" text:class-names="" text:cond-style-name=""><text:span text:style-name="a440" text:class-names=""/></text:p>
          </draw:text-box>
          <svg:title/>
          <svg:desc/>
        </draw:frame>
        <draw:frame draw:id="id7" presentation:style-name="a447" draw:name="日期預留位置 2" svg:x="4.24826in" svg:y="0in" svg:width="3.25in" svg:height="0.50174in" presentation:class="date-time" presentation:placeholder="false">
          <draw:text-box>
            <text:p text:style-name="a446" text:class-names="" text:cond-style-name=""><text:span text:style-name="a443" text:class-names=""><text:date text:fixed="false" style:data-style-name="a444">2020年11月4日</text:date></text:span><text:span text:style-name="a445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448" draw:name="投影片影像預留位置 3">
          <svg:title/>
          <svg:desc/>
        </draw:page-thumbnail>
        <draw:frame draw:id="id9" presentation:style-name="a464" draw:name="備忘稿預留位置 4" svg:x="0.75in" svg:y="4.8125in" svg:width="6in" svg:height="3.9375in" presentation:class="notes" presentation:placeholder="false">
          <draw:text-box>
            <text:p text:style-name="a450" text:class-names="" text:cond-style-name=""><text:span text:style-name="a449" text:class-names="">按一下以編輯母片文字樣式</text:span></text:p>
            <text:list text:style-name="a453">
              <text:list-item>
                <text:list text:style-name="a453">
                  <text:list-item>
                    <text:p text:style-name="a452" text:class-names="" text:cond-style-name=""><text:span text:style-name="a451" text:class-names="">第二層</text:span></text:p>
                  </text:list-item>
                </text:list>
              </text:list-item>
            </text:list>
            <text:list text:style-name="a456">
              <text:list-item>
                <text:list text:style-name="a456">
                  <text:list-item>
                    <text:list text:style-name="a456">
                      <text:list-item>
                        <text:p text:style-name="a455" text:class-names="" text:cond-style-name=""><text:span text:style-name="a4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9">
              <text:list-item>
                <text:list text:style-name="a459">
                  <text:list-item>
                    <text:list text:style-name="a459">
                      <text:list-item>
                        <text:list text:style-name="a459">
                          <text:list-item>
                            <text:p text:style-name="a458" text:class-names="" text:cond-style-name=""><text:span text:style-name="a4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list text:style-name="a463">
                              <text:list-item>
                                <text:p text:style-name="a462" text:class-names="" text:cond-style-name=""><text:span text:style-name="a460" text:class-names="">第五層</text:span><text:span text:style-name="a46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67" draw:name="頁尾預留位置 5" svg:x="0in" svg:y="9.49826in" svg:width="3.25in" svg:height="0.50174in" presentation:class="footer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11" presentation:style-name="a471" draw:name="投影片編號預留位置 6" svg:x="4.24826in" svg:y="9.49826in" svg:width="3.25in" svg:height="0.50174in" presentation:class="page-number" presentation:placeholder="false">
          <draw:text-box>
            <text:p text:style-name="a470" text:class-names="" text:cond-style-name=""><text:span text:style-name="a468" text:class-names=""><text:page-number style:num-format="1" text:fixed="false">‹#›</text:page-number></text:span><text:span text:style-name="a469" text:class-names=""/></text:p>
          </draw:text-box>
          <svg:title/>
          <svg:desc/>
        </draw:frame>
      </presentation:notes>
    </style:master-page>
    <style:master-page style:name="Master1-Layout7-titleOnly-只有標題" style:page-layout-name="pageLayout1" draw:style-name="a473">
      <draw:custom-shape svg:x="0in" svg:y="7.2in" svg:width="13.33333in" svg:height="0.3in" draw:id="id46" draw:layer="Master1-bg" draw:style-name="a476" draw:name="矩形 5">
        <svg:title/>
        <svg:desc/>
        <text:p text:style-name="a475" text:class-names="" text:cond-style-name=""><text:span text:style-name="a4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480" draw:name="標題 1" svg:x="1.66667in" svg:y="0.5in" svg:width="10in" svg:height="1.25in" presentation:class="title" presentation:placeholder="false">
        <draw:text-box>
          <text:p text:style-name="a479" text:class-names="" text:cond-style-name=""><text:span text:style-name="a477" text:class-names="">按一下以編輯母片標題樣式</text:span><text:span text:style-name="a478" text:class-names=""/></text:p>
        </draw:text-box>
        <svg:title/>
        <svg:desc/>
      </draw:frame>
      <draw:frame draw:id="id48" presentation:style-name="a484" draw:name="頁尾預留位置 3" svg:x="1.66667in" svg:y="7.21955in" svg:width="7.09906in" svg:height="0.25in" presentation:class="footer" presentation:placeholder="false">
        <draw:text-box>
          <text:p text:style-name="a483" text:class-names="" text:cond-style-name=""><text:span text:style-name="a481" text:class-names="">新增頁尾</text:span><text:span text:style-name="a482" text:class-names=""/></text:p>
        </draw:text-box>
        <svg:title/>
        <svg:desc/>
      </draw:frame>
      <draw:frame draw:id="id49" presentation:style-name="a489" draw:name="日期預留位置 2" svg:x="8.95441in" svg:y="7.21955in" svg:width="1.67767in" svg:height="0.25in" presentation:class="date-time" presentation:placeholder="false">
        <draw:text-box>
          <text:p text:style-name="a488" text:class-names="" text:cond-style-name=""><text:span text:style-name="a485" text:class-names=""><text:date text:fixed="false" style:data-style-name="a486">2020年11月4日</text:date></text:span><text:span text:style-name="a487" text:class-names=""/></text:p>
        </draw:text-box>
        <svg:title/>
        <svg:desc/>
      </draw:frame>
      <draw:frame draw:id="id50" presentation:style-name="a493" draw:name="投影片編號預留位置 4" svg:x="10.82076in" svg:y="7.21955in" svg:width="0.84591in" svg:height="0.25in" presentation:class="page-number" presentation:placeholder="false">
        <draw:text-box>
          <text:p text:style-name="a492" text:class-names="" text:cond-style-name=""><text:span text:style-name="a490" text:class-names=""><text:page-number style:num-format="1" text:fixed="false">‹#›</text:page-number></text:span><text:span text:style-name="a491" text:class-names=""/></text:p>
        </draw:text-box>
        <svg:title/>
        <svg:desc/>
      </draw:frame>
      <presentation:notes style:page-layout-name="pageLayout2" draw:style-name="a526">
        <draw:frame draw:id="id6" presentation:style-name="a496" draw:name="頁首預留位置 1" svg:x="0in" svg:y="0in" svg:width="3.25in" svg:height="0.50174in" presentation:class="head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7" presentation:style-name="a501" draw:name="日期預留位置 2" svg:x="4.24826in" svg:y="0in" svg:width="3.25in" svg:height="0.50174in" presentation:class="date-time" presentation:placeholder="false">
          <draw:text-box>
            <text:p text:style-name="a500" text:class-names="" text:cond-style-name=""><text:span text:style-name="a497" text:class-names=""><text:date text:fixed="false" style:data-style-name="a498">2020年11月4日</text:date></text:span><text:span text:style-name="a49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502" draw:name="投影片影像預留位置 3">
          <svg:title/>
          <svg:desc/>
        </draw:page-thumbnail>
        <draw:frame draw:id="id9" presentation:style-name="a518" draw:name="備忘稿預留位置 4" svg:x="0.75in" svg:y="4.8125in" svg:width="6in" svg:height="3.9375in" presentation:class="notes" presentation:placeholder="false">
          <draw:text-box>
            <text:p text:style-name="a504" text:class-names="" text:cond-style-name=""><text:span text:style-name="a503" text:class-names="">按一下以編輯母片文字樣式</text:span></text:p>
            <text:list text:style-name="a507">
              <text:list-item>
                <text:list text:style-name="a507">
                  <text:list-item>
                    <text:p text:style-name="a506" text:class-names="" text:cond-style-name=""><text:span text:style-name="a505" text:class-names="">第二層</text:span></text:p>
                  </text:list-item>
                </text:list>
              </text:list-item>
            </text:list>
            <text:list text:style-name="a510">
              <text:list-item>
                <text:list text:style-name="a510">
                  <text:list-item>
                    <text:list text:style-name="a510">
                      <text:list-item>
                        <text:p text:style-name="a509" text:class-names="" text:cond-style-name=""><text:span text:style-name="a5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3">
              <text:list-item>
                <text:list text:style-name="a513">
                  <text:list-item>
                    <text:list text:style-name="a513">
                      <text:list-item>
                        <text:list text:style-name="a513">
                          <text:list-item>
                            <text:p text:style-name="a512" text:class-names="" text:cond-style-name=""><text:span text:style-name="a5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list text:style-name="a517">
                              <text:list-item>
                                <text:p text:style-name="a516" text:class-names="" text:cond-style-name=""><text:span text:style-name="a514" text:class-names="">第五層</text:span><text:span text:style-name="a5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21" draw:name="頁尾預留位置 5" svg:x="0in" svg:y="9.49826in" svg:width="3.25in" svg:height="0.50174in" presentation:class="footer" presentation:placeholder="false">
          <draw:text-box>
            <text:p text:style-name="a520" text:class-names="" text:cond-style-name=""><text:span text:style-name="a519" text:class-names=""/></text:p>
          </draw:text-box>
          <svg:title/>
          <svg:desc/>
        </draw:frame>
        <draw:frame draw:id="id11" presentation:style-name="a525" draw:name="投影片編號預留位置 6" svg:x="4.24826in" svg:y="9.49826in" svg:width="3.25in" svg:height="0.50174in" presentation:class="page-number" presentation:placeholder="false">
          <draw:text-box>
            <text:p text:style-name="a524" text:class-names="" text:cond-style-name=""><text:span text:style-name="a522" text:class-names=""><text:page-number style:num-format="1" text:fixed="false">‹#›</text:page-number></text:span><text:span text:style-name="a523" text:class-names=""/></text:p>
          </draw:text-box>
          <svg:title/>
          <svg:desc/>
        </draw:frame>
      </presentation:notes>
    </style:master-page>
    <style:master-page style:name="Master1-Layout8-blank-空白" style:page-layout-name="pageLayout1" draw:style-name="a527">
      <presentation:notes style:page-layout-name="pageLayout2" draw:style-name="a560">
        <draw:frame draw:id="id6" presentation:style-name="a530" draw:name="頁首預留位置 1" svg:x="0in" svg:y="0in" svg:width="3.25in" svg:height="0.50174in" presentation:class="header" presentation:placeholder="false">
          <draw:text-box>
            <text:p text:style-name="a529" text:class-names="" text:cond-style-name=""><text:span text:style-name="a528" text:class-names=""/></text:p>
          </draw:text-box>
          <svg:title/>
          <svg:desc/>
        </draw:frame>
        <draw:frame draw:id="id7" presentation:style-name="a535" draw:name="日期預留位置 2" svg:x="4.24826in" svg:y="0in" svg:width="3.25in" svg:height="0.50174in" presentation:class="date-time" presentation:placeholder="false">
          <draw:text-box>
            <text:p text:style-name="a534" text:class-names="" text:cond-style-name=""><text:span text:style-name="a531" text:class-names=""><text:date text:fixed="false" style:data-style-name="a532">2020年11月4日</text:date></text:span><text:span text:style-name="a533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536" draw:name="投影片影像預留位置 3">
          <svg:title/>
          <svg:desc/>
        </draw:page-thumbnail>
        <draw:frame draw:id="id9" presentation:style-name="a552" draw:name="備忘稿預留位置 4" svg:x="0.75in" svg:y="4.8125in" svg:width="6in" svg:height="3.9375in" presentation:class="notes" presentation:placeholder="false">
          <draw:text-box>
            <text:p text:style-name="a538" text:class-names="" text:cond-style-name=""><text:span text:style-name="a537" text:class-names="">按一下以編輯母片文字樣式</text:span></text:p>
            <text:list text:style-name="a541">
              <text:list-item>
                <text:list text:style-name="a541">
                  <text:list-item>
                    <text:p text:style-name="a540" text:class-names="" text:cond-style-name=""><text:span text:style-name="a539" text:class-names="">第二層</text:span></text:p>
                  </text:list-item>
                </text:list>
              </text:list-item>
            </text:list>
            <text:list text:style-name="a544">
              <text:list-item>
                <text:list text:style-name="a544">
                  <text:list-item>
                    <text:list text:style-name="a544">
                      <text:list-item>
                        <text:p text:style-name="a543" text:class-names="" text:cond-style-name=""><text:span text:style-name="a5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7">
              <text:list-item>
                <text:list text:style-name="a547">
                  <text:list-item>
                    <text:list text:style-name="a547">
                      <text:list-item>
                        <text:list text:style-name="a547">
                          <text:list-item>
                            <text:p text:style-name="a546" text:class-names="" text:cond-style-name=""><text:span text:style-name="a5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1">
              <text:list-item>
                <text:list text:style-name="a551">
                  <text:list-item>
                    <text:list text:style-name="a551">
                      <text:list-item>
                        <text:list text:style-name="a551">
                          <text:list-item>
                            <text:list text:style-name="a551">
                              <text:list-item>
                                <text:p text:style-name="a550" text:class-names="" text:cond-style-name=""><text:span text:style-name="a548" text:class-names="">第五層</text:span><text:span text:style-name="a54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5" draw:name="頁尾預留位置 5" svg:x="0in" svg:y="9.49826in" svg:width="3.25in" svg:height="0.50174in" presentation:class="footer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11" presentation:style-name="a559" draw:name="投影片編號預留位置 6" svg:x="4.24826in" svg:y="9.49826in" svg:width="3.25in" svg:height="0.50174in" presentation:class="page-number" presentation:placeholder="false">
          <draw:text-box>
            <text:p text:style-name="a558" text:class-names="" text:cond-style-name=""><text:span text:style-name="a556" text:class-names=""><text:page-number style:num-format="1" text:fixed="false">‹#›</text:page-number></text:span><text:span text:style-name="a557" text:class-names=""/></text:p>
          </draw:text-box>
          <svg:title/>
          <svg:desc/>
        </draw:frame>
      </presentation:notes>
    </style:master-page>
    <style:master-page style:name="Master1-Layout9-cust-含標題的內容" style:page-layout-name="pageLayout1" draw:style-name="a561">
      <draw:custom-shape svg:x="0in" svg:y="7.2in" svg:width="13.33333in" svg:height="0.3in" draw:id="id51" draw:layer="Master1-bg" draw:style-name="a564" draw:name="矩形 7">
        <svg:title/>
        <svg:desc/>
        <text:p text:style-name="a563" text:class-names="" text:cond-style-name=""><text:span text:style-name="a5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2" presentation:style-name="a568" draw:name="標題 1" svg:x="8.91493in" svg:y="1.82954in" svg:width="3.83507in" svg:height="3.15in" presentation:class="title" presentation:placeholder="false">
        <draw:text-box>
          <text:p text:style-name="a567" text:class-names="" text:cond-style-name=""><text:span text:style-name="a565" text:class-names="">按一下以編輯母片標題樣式</text:span><text:span text:style-name="a566" text:class-names=""/></text:p>
        </draw:text-box>
        <svg:title/>
        <svg:desc/>
      </draw:frame>
      <draw:frame draw:id="id53" presentation:style-name="a585" draw:name="內容預留位置 2" svg:x="0.58in" svg:y="0.5in" svg:width="7.92007in" svg:height="6.25in" presentation:class="object" presentation:placeholder="false">
        <draw:text-box>
          <text:list text:style-name="a571">
            <text:list-item>
              <text:p text:style-name="a570" text:class-names="" text:cond-style-name=""><text:span text:style-name="a569" text:class-names="">編輯母片文字樣式</text:span></text:p>
            </text:list-item>
          </text:list>
          <text:list text:style-name="a574">
            <text:list-item>
              <text:list text:style-name="a574">
                <text:list-item>
                  <text:p text:style-name="a573" text:class-names="" text:cond-style-name=""><text:span text:style-name="a572" text:class-names="">第二層</text:span></text:p>
                </text:list-item>
              </text:list>
            </text:list-item>
          </text:list>
          <text:list text:style-name="a577">
            <text:list-item>
              <text:list text:style-name="a577">
                <text:list-item>
                  <text:list text:style-name="a577">
                    <text:list-item>
                      <text:p text:style-name="a576" text:class-names="" text:cond-style-name=""><text:span text:style-name="a575" text:class-names="">第三層</text:span></text:p>
                    </text:list-item>
                  </text:list>
                </text:list-item>
              </text:list>
            </text:list-item>
          </text:list>
          <text:list text:style-name="a580">
            <text:list-item>
              <text:list text:style-name="a580">
                <text:list-item>
                  <text:list text:style-name="a580">
                    <text:list-item>
                      <text:list text:style-name="a580">
                        <text:list-item>
                          <text:p text:style-name="a579" text:class-names="" text:cond-style-name=""><text:span text:style-name="a5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84">
            <text:list-item>
              <text:list text:style-name="a584">
                <text:list-item>
                  <text:list text:style-name="a584">
                    <text:list-item>
                      <text:list text:style-name="a584">
                        <text:list-item>
                          <text:list text:style-name="a584">
                            <text:list-item>
                              <text:p text:style-name="a583" text:class-names="" text:cond-style-name=""><text:span text:style-name="a581" text:class-names="">第五層</text:span><text:span text:style-name="a5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" presentation:style-name="a589" draw:name="文字預留位置 3" svg:x="8.91493in" svg:y="5.02in" svg:width="3.84357in" svg:height="1.73in" presentation:class="outline" presentation:placeholder="false">
        <draw:text-box>
          <text:list text:style-name="a588">
            <text:list-item>
              <text:p text:style-name="a587" text:class-names="" text:cond-style-name=""><text:span text:style-name="a586" text:class-names="">編輯母片文字樣式</text:span></text:p>
            </text:list-item>
          </text:list>
        </draw:text-box>
        <svg:title/>
        <svg:desc/>
      </draw:frame>
      <draw:frame draw:id="id55" presentation:style-name="a593" draw:name="頁尾預留位置 5" svg:x="1.66667in" svg:y="7.21955in" svg:width="7.09906in" svg:height="0.25in" presentation:class="footer" presentation:placeholder="false">
        <draw:text-box>
          <text:p text:style-name="a592" text:class-names="" text:cond-style-name=""><text:span text:style-name="a590" text:class-names="">新增頁尾</text:span><text:span text:style-name="a591" text:class-names=""/></text:p>
        </draw:text-box>
        <svg:title/>
        <svg:desc/>
      </draw:frame>
      <draw:frame draw:id="id56" presentation:style-name="a598" draw:name="日期預留位置 4" svg:x="8.95441in" svg:y="7.21955in" svg:width="1.67767in" svg:height="0.25in" presentation:class="date-time" presentation:placeholder="false">
        <draw:text-box>
          <text:p text:style-name="a597" text:class-names="" text:cond-style-name=""><text:span text:style-name="a594" text:class-names=""><text:date text:fixed="false" style:data-style-name="a595">2020年11月4日</text:date></text:span><text:span text:style-name="a596" text:class-names=""/></text:p>
        </draw:text-box>
        <svg:title/>
        <svg:desc/>
      </draw:frame>
      <draw:frame draw:id="id57" presentation:style-name="a602" draw:name="投影片編號預留位置 6" svg:x="10.82076in" svg:y="7.21955in" svg:width="0.84591in" svg:height="0.25in" presentation:class="page-number" presentation:placeholder="false">
        <draw:text-box>
          <text:p text:style-name="a601" text:class-names="" text:cond-style-name=""><text:span text:style-name="a599" text:class-names=""><text:page-number style:num-format="1" text:fixed="false">‹#›</text:page-number></text:span><text:span text:style-name="a600" text:class-names=""/></text:p>
        </draw:text-box>
        <svg:title/>
        <svg:desc/>
      </draw:frame>
      <presentation:notes style:page-layout-name="pageLayout2" draw:style-name="a635">
        <draw:frame draw:id="id6" presentation:style-name="a605" draw:name="頁首預留位置 1" svg:x="0in" svg:y="0in" svg:width="3.25in" svg:height="0.50174in" presentation:class="header" presentation:placeholder="false">
          <draw:text-box>
            <text:p text:style-name="a604" text:class-names="" text:cond-style-name=""><text:span text:style-name="a603" text:class-names=""/></text:p>
          </draw:text-box>
          <svg:title/>
          <svg:desc/>
        </draw:frame>
        <draw:frame draw:id="id7" presentation:style-name="a610" draw:name="日期預留位置 2" svg:x="4.24826in" svg:y="0in" svg:width="3.25in" svg:height="0.50174in" presentation:class="date-time" presentation:placeholder="false">
          <draw:text-box>
            <text:p text:style-name="a609" text:class-names="" text:cond-style-name=""><text:span text:style-name="a606" text:class-names=""><text:date text:fixed="false" style:data-style-name="a607">2020年11月4日</text:date></text:span><text:span text:style-name="a60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611" draw:name="投影片影像預留位置 3">
          <svg:title/>
          <svg:desc/>
        </draw:page-thumbnail>
        <draw:frame draw:id="id9" presentation:style-name="a627" draw:name="備忘稿預留位置 4" svg:x="0.75in" svg:y="4.8125in" svg:width="6in" svg:height="3.9375in" presentation:class="notes" presentation:placeholder="false">
          <draw:text-box>
            <text:p text:style-name="a613" text:class-names="" text:cond-style-name=""><text:span text:style-name="a612" text:class-names="">按一下以編輯母片文字樣式</text:span></text:p>
            <text:list text:style-name="a616">
              <text:list-item>
                <text:list text:style-name="a616">
                  <text:list-item>
                    <text:p text:style-name="a615" text:class-names="" text:cond-style-name=""><text:span text:style-name="a614" text:class-names="">第二層</text:span></text:p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p text:style-name="a618" text:class-names="" text:cond-style-name=""><text:span text:style-name="a61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2">
              <text:list-item>
                <text:list text:style-name="a622">
                  <text:list-item>
                    <text:list text:style-name="a622">
                      <text:list-item>
                        <text:list text:style-name="a622">
                          <text:list-item>
                            <text:p text:style-name="a621" text:class-names="" text:cond-style-name=""><text:span text:style-name="a62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26">
              <text:list-item>
                <text:list text:style-name="a626">
                  <text:list-item>
                    <text:list text:style-name="a626">
                      <text:list-item>
                        <text:list text:style-name="a626">
                          <text:list-item>
                            <text:list text:style-name="a626">
                              <text:list-item>
                                <text:p text:style-name="a625" text:class-names="" text:cond-style-name=""><text:span text:style-name="a623" text:class-names="">第五層</text:span><text:span text:style-name="a62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30" draw:name="頁尾預留位置 5" svg:x="0in" svg:y="9.49826in" svg:width="3.25in" svg:height="0.50174in" presentation:class="footer" presentation:placeholder="false">
          <draw:text-box>
            <text:p text:style-name="a629" text:class-names="" text:cond-style-name=""><text:span text:style-name="a628" text:class-names=""/></text:p>
          </draw:text-box>
          <svg:title/>
          <svg:desc/>
        </draw:frame>
        <draw:frame draw:id="id11" presentation:style-name="a634" draw:name="投影片編號預留位置 6" svg:x="4.24826in" svg:y="9.49826in" svg:width="3.25in" svg:height="0.50174in" presentation:class="page-number" presentation:placeholder="false">
          <draw:text-box>
            <text:p text:style-name="a633" text:class-names="" text:cond-style-name=""><text:span text:style-name="a631" text:class-names=""><text:page-number style:num-format="1" text:fixed="false">‹#›</text:page-number></text:span><text:span text:style-name="a632" text:class-names=""/></text:p>
          </draw:text-box>
          <svg:title/>
          <svg:desc/>
        </draw:frame>
      </presentation:notes>
    </style:master-page>
    <style:master-page style:name="Master1-Layout10-cust-含標題的圖片" style:page-layout-name="pageLayout1" draw:style-name="a636">
      <draw:custom-shape svg:x="8.91667in" svg:y="0in" svg:width="4.41667in" svg:height="7.5in" draw:id="id58" draw:style-name="a639" draw:name="矩形 7">
        <svg:title/>
        <svg:desc/>
        <text:p text:style-name="a638" text:class-names="" text:cond-style-name=""><text:span text:style-name="a6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9" presentation:style-name="a643" draw:name="標題 1" svg:x="9.3316in" svg:y="1.84091in" svg:width="3.4184in" svg:height="3.14661in" presentation:class="title" presentation:placeholder="false">
        <draw:text-box>
          <text:p text:style-name="a642" text:class-names="" text:cond-style-name=""><text:span text:style-name="a640" text:class-names="">按一下以編輯母片標題樣式</text:span><text:span text:style-name="a641" text:class-names=""/></text:p>
        </draw:text-box>
        <svg:title/>
        <svg:desc/>
      </draw:frame>
      <draw:frame draw:id="id60" presentation:style-name="a647" draw:name="圖片預留位置 2" svg:x="0in" svg:y="0in" svg:width="8.86in" svg:height="7.5in" presentation:class="graphic" presentation:placeholder="false">
        <draw:text-box>
          <text:p text:style-name="a646" text:class-names="" text:cond-style-name=""><text:span text:style-name="a644" text:class-names="">按一下圖示以新增圖片</text:span><text:span text:style-name="a645" text:class-names=""/></text:p>
        </draw:text-box>
        <svg:title/>
        <svg:desc>要新增影像的空白預留位置。按一下預留位置，然後選取您要新增的影像</svg:desc>
      </draw:frame>
      <draw:frame draw:id="id61" presentation:style-name="a651" draw:name="文字預留位置 3" svg:x="9.3316in" svg:y="5.02161in" svg:width="3.4184in" svg:height="1.72839in" presentation:class="outline" presentation:placeholder="false">
        <draw:text-box>
          <text:list text:style-name="a650">
            <text:list-item>
              <text:p text:style-name="a649" text:class-names="" text:cond-style-name=""><text:span text:style-name="a648" text:class-names="">編輯母片文字樣式</text:span></text:p>
            </text:list-item>
          </text:list>
        </draw:text-box>
        <svg:title/>
        <svg:desc/>
      </draw:frame>
      <presentation:notes style:page-layout-name="pageLayout2" draw:style-name="a684">
        <draw:frame draw:id="id6" presentation:style-name="a654" draw:name="頁首預留位置 1" svg:x="0in" svg:y="0in" svg:width="3.25in" svg:height="0.50174in" presentation:class="header" presentation:placeholder="false">
          <draw:text-box>
            <text:p text:style-name="a653" text:class-names="" text:cond-style-name=""><text:span text:style-name="a652" text:class-names=""/></text:p>
          </draw:text-box>
          <svg:title/>
          <svg:desc/>
        </draw:frame>
        <draw:frame draw:id="id7" presentation:style-name="a659" draw:name="日期預留位置 2" svg:x="4.24826in" svg:y="0in" svg:width="3.25in" svg:height="0.50174in" presentation:class="date-time" presentation:placeholder="false">
          <draw:text-box>
            <text:p text:style-name="a658" text:class-names="" text:cond-style-name=""><text:span text:style-name="a655" text:class-names=""><text:date text:fixed="false" style:data-style-name="a656">2020年11月4日</text:date></text:span><text:span text:style-name="a657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660" draw:name="投影片影像預留位置 3">
          <svg:title/>
          <svg:desc/>
        </draw:page-thumbnail>
        <draw:frame draw:id="id9" presentation:style-name="a676" draw:name="備忘稿預留位置 4" svg:x="0.75in" svg:y="4.8125in" svg:width="6in" svg:height="3.9375in" presentation:class="notes" presentation:placeholder="false">
          <draw:text-box>
            <text:p text:style-name="a662" text:class-names="" text:cond-style-name=""><text:span text:style-name="a661" text:class-names="">按一下以編輯母片文字樣式</text:span></text:p>
            <text:list text:style-name="a665">
              <text:list-item>
                <text:list text:style-name="a665">
                  <text:list-item>
                    <text:p text:style-name="a664" text:class-names="" text:cond-style-name=""><text:span text:style-name="a663" text:class-names="">第二層</text:span></text:p>
                  </text:list-item>
                </text:list>
              </text:list-item>
            </text:list>
            <text:list text:style-name="a668">
              <text:list-item>
                <text:list text:style-name="a668">
                  <text:list-item>
                    <text:list text:style-name="a668">
                      <text:list-item>
                        <text:p text:style-name="a667" text:class-names="" text:cond-style-name=""><text:span text:style-name="a6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1">
              <text:list-item>
                <text:list text:style-name="a671">
                  <text:list-item>
                    <text:list text:style-name="a671">
                      <text:list-item>
                        <text:list text:style-name="a671">
                          <text:list-item>
                            <text:p text:style-name="a670" text:class-names="" text:cond-style-name=""><text:span text:style-name="a6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5">
              <text:list-item>
                <text:list text:style-name="a675">
                  <text:list-item>
                    <text:list text:style-name="a675">
                      <text:list-item>
                        <text:list text:style-name="a675">
                          <text:list-item>
                            <text:list text:style-name="a675">
                              <text:list-item>
                                <text:p text:style-name="a674" text:class-names="" text:cond-style-name=""><text:span text:style-name="a672" text:class-names="">第五層</text:span><text:span text:style-name="a6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79" draw:name="頁尾預留位置 5" svg:x="0in" svg:y="9.49826in" svg:width="3.25in" svg:height="0.50174in" presentation:class="foot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1" presentation:style-name="a683" draw:name="投影片編號預留位置 6" svg:x="4.24826in" svg:y="9.49826in" svg:width="3.25in" svg:height="0.50174in" presentation:class="page-number" presentation:placeholder="false">
          <draw:text-box>
            <text:p text:style-name="a682" text:class-names="" text:cond-style-name=""><text:span text:style-name="a680" text:class-names=""><text:page-number style:num-format="1" text:fixed="false">‹#›</text:page-number></text:span><text:span text:style-name="a681" text:class-names=""/></text:p>
          </draw:text-box>
          <svg:title/>
          <svg:desc/>
        </draw:frame>
      </presentation:notes>
    </style:master-page>
    <style:master-page style:name="Master1-Layout11-vertTx-標題及直排文字" style:page-layout-name="pageLayout1" draw:style-name="a685">
      <draw:custom-shape svg:x="0in" svg:y="7.2in" svg:width="13.33333in" svg:height="0.3in" draw:id="id62" draw:layer="Master1-bg" draw:style-name="a688" draw:name="矩形 6">
        <svg:title/>
        <svg:desc/>
        <text:p text:style-name="a687" text:class-names="" text:cond-style-name=""><text:span text:style-name="a68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3" presentation:style-name="a692" draw:name="標題 1" svg:x="1.66667in" svg:y="0.5in" svg:width="10in" svg:height="1.25in" presentation:class="title" presentation:placeholder="false">
        <draw:text-box>
          <text:p text:style-name="a691" text:class-names="" text:cond-style-name=""><text:span text:style-name="a689" text:class-names="">按一下以編輯母片標題樣式</text:span><text:span text:style-name="a690" text:class-names=""/></text:p>
        </draw:text-box>
        <svg:title/>
        <svg:desc/>
      </draw:frame>
      <draw:frame draw:id="id64" presentation:style-name="a709" draw:name="直排文字預留位置 2" svg:x="1.66667in" svg:y="1.875in" svg:width="10in" svg:height="4.875in" presentation:class="outline" presentation:placeholder="false">
        <draw:text-box>
          <text:list text:style-name="a695">
            <text:list-item>
              <text:p text:style-name="a694" text:class-names="" text:cond-style-name=""><text:span text:style-name="a693" text:class-names="">編輯母片文字樣式</text:span></text:p>
            </text:list-item>
          </text:list>
          <text:list text:style-name="a698">
            <text:list-item>
              <text:list text:style-name="a698">
                <text:list-item>
                  <text:p text:style-name="a697" text:class-names="" text:cond-style-name=""><text:span text:style-name="a696" text:class-names="">第二層</text:span></text:p>
                </text:list-item>
              </text:list>
            </text:list-item>
          </text:list>
          <text:list text:style-name="a701">
            <text:list-item>
              <text:list text:style-name="a701">
                <text:list-item>
                  <text:list text:style-name="a701">
                    <text:list-item>
                      <text:p text:style-name="a700" text:class-names="" text:cond-style-name=""><text:span text:style-name="a699" text:class-names="">第三層</text:span></text:p>
                    </text:list-item>
                  </text:list>
                </text:list-item>
              </text:list>
            </text:list-item>
          </text:list>
          <text:list text:style-name="a704">
            <text:list-item>
              <text:list text:style-name="a704">
                <text:list-item>
                  <text:list text:style-name="a704">
                    <text:list-item>
                      <text:list text:style-name="a704">
                        <text:list-item>
                          <text:p text:style-name="a703" text:class-names="" text:cond-style-name=""><text:span text:style-name="a70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08">
            <text:list-item>
              <text:list text:style-name="a708">
                <text:list-item>
                  <text:list text:style-name="a708">
                    <text:list-item>
                      <text:list text:style-name="a708">
                        <text:list-item>
                          <text:list text:style-name="a708">
                            <text:list-item>
                              <text:p text:style-name="a707" text:class-names="" text:cond-style-name=""><text:span text:style-name="a705" text:class-names="">第五層</text:span><text:span text:style-name="a70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5" presentation:style-name="a713" draw:name="頁尾預留位置 4" svg:x="1.66667in" svg:y="7.21955in" svg:width="7.09906in" svg:height="0.25in" presentation:class="footer" presentation:placeholder="false">
        <draw:text-box>
          <text:p text:style-name="a712" text:class-names="" text:cond-style-name=""><text:span text:style-name="a710" text:class-names="">新增頁尾</text:span><text:span text:style-name="a711" text:class-names=""/></text:p>
        </draw:text-box>
        <svg:title/>
        <svg:desc/>
      </draw:frame>
      <draw:frame draw:id="id66" presentation:style-name="a718" draw:name="日期預留位置 3" svg:x="8.95441in" svg:y="7.21955in" svg:width="1.67767in" svg:height="0.25in" presentation:class="date-time" presentation:placeholder="false">
        <draw:text-box>
          <text:p text:style-name="a717" text:class-names="" text:cond-style-name=""><text:span text:style-name="a714" text:class-names=""><text:date text:fixed="false" style:data-style-name="a715">2020年11月4日</text:date></text:span><text:span text:style-name="a716" text:class-names=""/></text:p>
        </draw:text-box>
        <svg:title/>
        <svg:desc/>
      </draw:frame>
      <draw:frame draw:id="id67" presentation:style-name="a722" draw:name="投影片編號預留位置 5" svg:x="10.82076in" svg:y="7.21955in" svg:width="0.84591in" svg:height="0.25in" presentation:class="page-number" presentation:placeholder="false">
        <draw:text-box>
          <text:p text:style-name="a721" text:class-names="" text:cond-style-name=""><text:span text:style-name="a719" text:class-names=""><text:page-number style:num-format="1" text:fixed="false">‹#›</text:page-number></text:span><text:span text:style-name="a720" text:class-names=""/></text:p>
        </draw:text-box>
        <svg:title/>
        <svg:desc/>
      </draw:frame>
      <presentation:notes style:page-layout-name="pageLayout2" draw:style-name="a755">
        <draw:frame draw:id="id6" presentation:style-name="a725" draw:name="頁首預留位置 1" svg:x="0in" svg:y="0in" svg:width="3.25in" svg:height="0.50174in" presentation:class="header" presentation:placeholder="false">
          <draw:text-box>
            <text:p text:style-name="a724" text:class-names="" text:cond-style-name=""><text:span text:style-name="a723" text:class-names=""/></text:p>
          </draw:text-box>
          <svg:title/>
          <svg:desc/>
        </draw:frame>
        <draw:frame draw:id="id7" presentation:style-name="a730" draw:name="日期預留位置 2" svg:x="4.24826in" svg:y="0in" svg:width="3.25in" svg:height="0.50174in" presentation:class="date-time" presentation:placeholder="false">
          <draw:text-box>
            <text:p text:style-name="a729" text:class-names="" text:cond-style-name=""><text:span text:style-name="a726" text:class-names=""><text:date text:fixed="false" style:data-style-name="a727">2020年11月4日</text:date></text:span><text:span text:style-name="a728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731" draw:name="投影片影像預留位置 3">
          <svg:title/>
          <svg:desc/>
        </draw:page-thumbnail>
        <draw:frame draw:id="id9" presentation:style-name="a747" draw:name="備忘稿預留位置 4" svg:x="0.75in" svg:y="4.8125in" svg:width="6in" svg:height="3.9375in" presentation:class="notes" presentation:placeholder="false">
          <draw:text-box>
            <text:p text:style-name="a733" text:class-names="" text:cond-style-name=""><text:span text:style-name="a732" text:class-names="">按一下以編輯母片文字樣式</text:span></text:p>
            <text:list text:style-name="a736">
              <text:list-item>
                <text:list text:style-name="a736">
                  <text:list-item>
                    <text:p text:style-name="a735" text:class-names="" text:cond-style-name=""><text:span text:style-name="a734" text:class-names="">第二層</text:span></text:p>
                  </text:list-item>
                </text:list>
              </text:list-item>
            </text:list>
            <text:list text:style-name="a739">
              <text:list-item>
                <text:list text:style-name="a739">
                  <text:list-item>
                    <text:list text:style-name="a739">
                      <text:list-item>
                        <text:p text:style-name="a738" text:class-names="" text:cond-style-name=""><text:span text:style-name="a7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42">
              <text:list-item>
                <text:list text:style-name="a742">
                  <text:list-item>
                    <text:list text:style-name="a742">
                      <text:list-item>
                        <text:list text:style-name="a742">
                          <text:list-item>
                            <text:p text:style-name="a741" text:class-names="" text:cond-style-name=""><text:span text:style-name="a7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6">
              <text:list-item>
                <text:list text:style-name="a746">
                  <text:list-item>
                    <text:list text:style-name="a746">
                      <text:list-item>
                        <text:list text:style-name="a746">
                          <text:list-item>
                            <text:list text:style-name="a746">
                              <text:list-item>
                                <text:p text:style-name="a745" text:class-names="" text:cond-style-name=""><text:span text:style-name="a743" text:class-names="">第五層</text:span><text:span text:style-name="a74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50" draw:name="頁尾預留位置 5" svg:x="0in" svg:y="9.49826in" svg:width="3.25in" svg:height="0.50174in" presentation:class="footer" presentation:placeholder="false">
          <draw:text-box>
            <text:p text:style-name="a749" text:class-names="" text:cond-style-name=""><text:span text:style-name="a748" text:class-names=""/></text:p>
          </draw:text-box>
          <svg:title/>
          <svg:desc/>
        </draw:frame>
        <draw:frame draw:id="id11" presentation:style-name="a754" draw:name="投影片編號預留位置 6" svg:x="4.24826in" svg:y="9.49826in" svg:width="3.25in" svg:height="0.50174in" presentation:class="page-number" presentation:placeholder="false">
          <draw:text-box>
            <text:p text:style-name="a753" text:class-names="" text:cond-style-name=""><text:span text:style-name="a751" text:class-names=""><text:page-number style:num-format="1" text:fixed="false">‹#›</text:page-number></text:span><text:span text:style-name="a752" text:class-names=""/></text:p>
          </draw:text-box>
          <svg:title/>
          <svg:desc/>
        </draw:frame>
      </presentation:notes>
    </style:master-page>
    <style:master-page style:name="Master1-Layout12-vertTitleAndTx-直排標題及文字" style:page-layout-name="pageLayout1" draw:style-name="a756">
      <draw:custom-shape svg:x="0in" svg:y="7.2in" svg:width="13.33333in" svg:height="0.3in" draw:id="id68" draw:layer="Master1-bg" draw:style-name="a759" draw:name="矩形 6">
        <svg:title/>
        <svg:desc/>
        <text:p text:style-name="a758" text:class-names="" text:cond-style-name=""><text:span text:style-name="a75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9" presentation:style-name="a763" draw:name="直排標題 1" svg:x="9.54167in" svg:y="0.5in" svg:width="2.125in" svg:height="6.25521in" presentation:class="title" presentation:placeholder="false">
        <draw:text-box>
          <text:p text:style-name="a762" text:class-names="" text:cond-style-name=""><text:span text:style-name="a760" text:class-names="">按一下以編輯母片標題樣式</text:span><text:span text:style-name="a761" text:class-names=""/></text:p>
        </draw:text-box>
        <svg:title/>
        <svg:desc/>
      </draw:frame>
      <draw:frame draw:id="id70" presentation:style-name="a780" draw:name="直排文字預留位置 2" svg:x="1.66667in" svg:y="0.5in" svg:width="7.70833in" svg:height="6.25521in" presentation:class="outline" presentation:placeholder="false">
        <draw:text-box>
          <text:list text:style-name="a766">
            <text:list-item>
              <text:p text:style-name="a765" text:class-names="" text:cond-style-name=""><text:span text:style-name="a764" text:class-names="">編輯母片文字樣式</text:span></text:p>
            </text:list-item>
          </text:list>
          <text:list text:style-name="a769">
            <text:list-item>
              <text:list text:style-name="a769">
                <text:list-item>
                  <text:p text:style-name="a768" text:class-names="" text:cond-style-name=""><text:span text:style-name="a767" text:class-names="">第二層</text:span></text:p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p text:style-name="a771" text:class-names="" text:cond-style-name=""><text:span text:style-name="a770" text:class-names="">第三層</text:span></text:p>
                    </text:list-item>
                  </text:list>
                </text:list-item>
              </text:list>
            </text:list-item>
          </text:list>
          <text:list text:style-name="a775">
            <text:list-item>
              <text:list text:style-name="a775">
                <text:list-item>
                  <text:list text:style-name="a775">
                    <text:list-item>
                      <text:list text:style-name="a775">
                        <text:list-item>
                          <text:p text:style-name="a774" text:class-names="" text:cond-style-name=""><text:span text:style-name="a7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9">
            <text:list-item>
              <text:list text:style-name="a779">
                <text:list-item>
                  <text:list text:style-name="a779">
                    <text:list-item>
                      <text:list text:style-name="a779">
                        <text:list-item>
                          <text:list text:style-name="a779">
                            <text:list-item>
                              <text:p text:style-name="a778" text:class-names="" text:cond-style-name=""><text:span text:style-name="a776" text:class-names="">第五層</text:span><text:span text:style-name="a7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784" draw:name="頁尾預留位置 4" svg:x="1.66667in" svg:y="7.21955in" svg:width="7.09906in" svg:height="0.25in" presentation:class="footer" presentation:placeholder="false">
        <draw:text-box>
          <text:p text:style-name="a783" text:class-names="" text:cond-style-name=""><text:span text:style-name="a781" text:class-names="">新增頁尾</text:span><text:span text:style-name="a782" text:class-names=""/></text:p>
        </draw:text-box>
        <svg:title/>
        <svg:desc/>
      </draw:frame>
      <draw:frame draw:id="id72" presentation:style-name="a789" draw:name="日期預留位置 3" svg:x="8.95441in" svg:y="7.21955in" svg:width="1.67767in" svg:height="0.25in" presentation:class="date-time" presentation:placeholder="false">
        <draw:text-box>
          <text:p text:style-name="a788" text:class-names="" text:cond-style-name=""><text:span text:style-name="a785" text:class-names=""><text:date text:fixed="false" style:data-style-name="a786">2020年11月4日</text:date></text:span><text:span text:style-name="a787" text:class-names=""/></text:p>
        </draw:text-box>
        <svg:title/>
        <svg:desc/>
      </draw:frame>
      <draw:frame draw:id="id73" presentation:style-name="a793" draw:name="投影片編號預留位置 5" svg:x="10.82076in" svg:y="7.21955in" svg:width="0.84591in" svg:height="0.25in" presentation:class="page-number" presentation:placeholder="false">
        <draw:text-box>
          <text:p text:style-name="a792" text:class-names="" text:cond-style-name=""><text:span text:style-name="a790" text:class-names=""><text:page-number style:num-format="1" text:fixed="false">‹#›</text:page-number></text:span><text:span text:style-name="a791" text:class-names=""/></text:p>
        </draw:text-box>
        <svg:title/>
        <svg:desc/>
      </draw:frame>
      <presentation:notes style:page-layout-name="pageLayout2" draw:style-name="a826">
        <draw:frame draw:id="id6" presentation:style-name="a796" draw:name="頁首預留位置 1" svg:x="0in" svg:y="0in" svg:width="3.25in" svg:height="0.50174in" presentation:class="header" presentation:placeholder="false">
          <draw:text-box>
            <text:p text:style-name="a795" text:class-names="" text:cond-style-name=""><text:span text:style-name="a794" text:class-names=""/></text:p>
          </draw:text-box>
          <svg:title/>
          <svg:desc/>
        </draw:frame>
        <draw:frame draw:id="id7" presentation:style-name="a801" draw:name="日期預留位置 2" svg:x="4.24826in" svg:y="0in" svg:width="3.25in" svg:height="0.50174in" presentation:class="date-time" presentation:placeholder="false">
          <draw:text-box>
            <text:p text:style-name="a800" text:class-names="" text:cond-style-name=""><text:span text:style-name="a797" text:class-names=""><text:date text:fixed="false" style:data-style-name="a798">2020年11月4日</text:date></text:span><text:span text:style-name="a799" text:class-names=""/></text:p>
          </draw:text-box>
          <svg:title/>
          <svg:desc/>
        </draw:frame>
        <draw:page-thumbnail svg:x="0.75in" svg:y="1.25in" svg:width="6in" svg:height="3.375in" presentation:class="page" draw:id="id8" presentation:style-name="a802" draw:name="投影片影像預留位置 3">
          <svg:title/>
          <svg:desc/>
        </draw:page-thumbnail>
        <draw:frame draw:id="id9" presentation:style-name="a818" draw:name="備忘稿預留位置 4" svg:x="0.75in" svg:y="4.8125in" svg:width="6in" svg:height="3.9375in" presentation:class="notes" presentation:placeholder="false">
          <draw:text-box>
            <text:p text:style-name="a804" text:class-names="" text:cond-style-name=""><text:span text:style-name="a803" text:class-names="">按一下以編輯母片文字樣式</text:span></text:p>
            <text:list text:style-name="a807">
              <text:list-item>
                <text:list text:style-name="a807">
                  <text:list-item>
                    <text:p text:style-name="a806" text:class-names="" text:cond-style-name=""><text:span text:style-name="a805" text:class-names="">第二層</text:span></text:p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p text:style-name="a809" text:class-names="" text:cond-style-name=""><text:span text:style-name="a80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13">
              <text:list-item>
                <text:list text:style-name="a813">
                  <text:list-item>
                    <text:list text:style-name="a813">
                      <text:list-item>
                        <text:list text:style-name="a813">
                          <text:list-item>
                            <text:p text:style-name="a812" text:class-names="" text:cond-style-name=""><text:span text:style-name="a81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7">
              <text:list-item>
                <text:list text:style-name="a817">
                  <text:list-item>
                    <text:list text:style-name="a817">
                      <text:list-item>
                        <text:list text:style-name="a817">
                          <text:list-item>
                            <text:list text:style-name="a817">
                              <text:list-item>
                                <text:p text:style-name="a816" text:class-names="" text:cond-style-name=""><text:span text:style-name="a814" text:class-names="">第五層</text:span><text:span text:style-name="a81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821" draw:name="頁尾預留位置 5" svg:x="0in" svg:y="9.49826in" svg:width="3.25in" svg:height="0.50174in" presentation:class="footer" presentation:placeholder="false">
          <draw:text-box>
            <text:p text:style-name="a820" text:class-names="" text:cond-style-name=""><text:span text:style-name="a819" text:class-names=""/></text:p>
          </draw:text-box>
          <svg:title/>
          <svg:desc/>
        </draw:frame>
        <draw:frame draw:id="id11" presentation:style-name="a825" draw:name="投影片編號預留位置 6" svg:x="4.24826in" svg:y="9.49826in" svg:width="3.25in" svg:height="0.50174in" presentation:class="page-number" presentation:placeholder="false">
          <draw:text-box>
            <text:p text:style-name="a824" text:class-names="" text:cond-style-name=""><text:span text:style-name="a822" text:class-names=""><text:page-number style:num-format="1" text:fixed="false">‹#›</text:page-number></text:span><text:span text:style-name="a823" text:class-names=""/></text:p>
          </draw:text-box>
          <svg:title/>
          <svg:desc/>
        </draw:frame>
      </presentation:notes>
    </style:master-page>
    <style:handout-master style:page-layout-name="pageLayout3" draw:style-name="a827">
      <draw:frame draw:id="id74" presentation:style-name="a830" draw:name="頁首預留位置 1" svg:x="0in" svg:y="0in" svg:width="3.25in" svg:height="0.50174in" presentation:class="header" presentation:placeholder="false">
        <draw:text-box>
          <text:p text:style-name="a829" text:class-names="" text:cond-style-name=""><text:span text:style-name="a828" text:class-names=""/></text:p>
        </draw:text-box>
        <svg:title/>
        <svg:desc/>
      </draw:frame>
      <draw:frame draw:id="id75" presentation:style-name="a835" draw:name="日期預留位置 2" svg:x="4.24826in" svg:y="0in" svg:width="3.25in" svg:height="0.50174in" presentation:class="date-time" presentation:placeholder="false">
        <draw:text-box>
          <text:p text:style-name="a834" text:class-names="" text:cond-style-name=""><text:span text:style-name="a831" text:class-names=""><text:date text:fixed="false" style:data-style-name="a832">2020年11月4日</text:date></text:span><text:span text:style-name="a833" text:class-names=""/></text:p>
        </draw:text-box>
        <svg:title/>
        <svg:desc/>
      </draw:frame>
      <draw:frame draw:id="id76" presentation:style-name="a838" draw:name="頁尾預留位置 3" svg:x="0in" svg:y="9.49826in" svg:width="3.25in" svg:height="0.50174in" presentation:class="footer" presentation:placeholder="false">
        <draw:text-box>
          <text:p text:style-name="a837" text:class-names="" text:cond-style-name=""><text:span text:style-name="a836" text:class-names=""/></text:p>
        </draw:text-box>
        <svg:title/>
        <svg:desc/>
      </draw:frame>
      <draw:frame draw:id="id77" presentation:style-name="a842" draw:name="投影片編號預留位置 4" svg:x="4.24826in" svg:y="9.49826in" svg:width="3.25in" svg:height="0.50174in" presentation:class="page-number" presentation:placeholder="false">
        <draw:text-box>
          <text:p text:style-name="a841" text:class-names="" text:cond-style-name=""><text:span text:style-name="a839" text:class-names=""><text:page-number style:num-format="1" text:fixed="false">‹#›</text:page-number></text:span><text:span text:style-name="a840" text:class-names=""/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中平國中107學年度第1學期 第2次行政會報</dc:title>
    <meta:initial-creator>user</meta:initial-creator>
    <dc:creator>user</dc:creator>
    <meta:creation-date>2018-09-21T00:08:08Z</meta:creation-date>
    <dc:date>2020-11-10T06:22:04Z</dc:date>
    <meta:template xlink:href="健康與健身簡報%20(寬螢幕)" xlink:type="simple"/>
    <meta:editing-cycles>198</meta:editing-cycles>
    <meta:editing-duration>PT50889S</meta:editing-duration>
    <meta:user-defined meta:name="ContentTypeId">0x010100AA3F7D94069FF64A86F7DFF56D60E3BE</meta:user-defined>
    <meta:document-statistic meta:paragraph-count="278" meta:word-count="1628"/>
  </office:meta>
</office:document-meta>
</file>