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P7" style:parent-style-name="內文" style:family="paragraph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B050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right" style:vertical-pos="from-top"/>
    </style:style>
  </office:automatic-styles>
  <office:body>
    <office:text text:use-soft-page-breaks="true">
      <text:p text:style-name="P1"><text:span text:style-name="T2">櫻花國度的夏日饗宴</text:span><text:span text:style-name="T3"><text:line-break/></text:span><text:span text:style-name="T4">餐飲管理科體驗活動</text:span></text:p>
      <text:p text:style-name="P5"><text:span text:style-name="T6"><draw:frame draw:z-index="251658240" draw:style-name="a0" draw:name="圖片 3" text:anchor-type="paragraph" svg:x="0in" svg:y="1.48958in" svg:width="2.41667in" svg:height="3.625in" style:rel-width="scale" style:rel-height="scale"><draw:image xlink:href="media/image1.jpeg" xlink:type="simple" xlink:show="embed" xlink:actuate="onLoad"/><svg:title/><svg:desc>L:\備份\2\馬偕\招生\S__342941807.jpg</svg:desc></draw:frame></text:span></text:p>
      <text:p text:style-name="P7">活動資訊</text:p>
      <text:p text:style-name="P8">日期: 110年4月17日</text:p>
      <text:p text:style-name="P9">時間: 09:00~12:00</text:p>
      <text:p text:style-name="P10">地點:<text:s/>馬偕專校關渡校區</text:p>
      <text:p text:style-name="P11">參加人數: 30人為限</text:p>
      <text:p text:style-name="內文"><text:span text:style-name="T12">活動行程</text:span></text:p>
      <text:p text:style-name="P13">09:00-09:20<text:tab/>相見歡/參觀餐飲管理科<text:line-break/>09:20-09:30<text:tab/>馬偕餐飲管理科簡介<text:line-break/>09:30-11:30<text:tab/>餐飲課程體驗<text:s/></text:p>
      <text:p text:style-name="P14">11:30-11:40<text:tab/>休息</text:p>
      <text:p text:style-name="P15">11:40-12:00<text:tab/>成品品鑑與QA時間</text:p>
      <text:p text:style-name="內文"><text:span text:style-name="T16">報名資料</text:span><text:span text:style-name="T17"><text:s/></text:span><text:span text:style-name="T18">(</text:span><text:span text:style-name="T19">資料必須填寫正確唷</text:span><text:span text:style-name="T20">)</text:span></text:p>
      <text:p text:style-name="P21">*參加學生資料:</text:p>
      <text:p text:style-name="P22">姓名: <text:s text:c="20"/>聯絡手機: <text:s text:c="12"/></text:p>
      <text:p text:style-name="P23"/>
      <text:p text:style-name="內文"><text:span text:style-name="T24">*</text:span><text:span text:style-name="T25">參加家長資料</text:span><text:span text:style-name="T26">:</text:span><text:span text:style-name="T27">(</text:span><text:span text:style-name="T28">若有第</text:span><text:span text:style-name="T29">2</text:span><text:span text:style-name="T30">為家人或家長，請自行增列</text:span><text:span text:style-name="T31">)</text:span></text:p>
      <text:p text:style-name="P32">姓名: <text:s text:c="20"/>聯絡手機: <text:s text:c="12"/></text:p>
      <text:p text:style-name="P33"/>
      <text:p text:style-name="P34">*保險資料:</text:p>
      <text:p text:style-name="內文"><text:span text:style-name="T35">學生身份證字號</text:span><text:span text:style-name="T36">:</text:span><text:span text:style-name="T37"><text:s text:c="18"/></text:span><text:span text:style-name="T38"><text:s/></text:span><text:span text:style-name="T39">學生生日</text:span><text:span text:style-name="T40">(</text:span><text:span text:style-name="T41">西元</text:span><text:span text:style-name="T42">)</text:span><text:span text:style-name="T43"><text:s text:c="6"/></text:span><text:span text:style-name="T44">年</text:span><text:span text:style-name="T45"><text:s/></text:span><text:span text:style-name="T46"><text:s text:c="3"/></text:span><text:span text:style-name="T47">月</text:span><text:span text:style-name="T48"><text:s text:c="5"/></text:span><text:span text:style-name="T49">日</text:span></text:p>
      <text:p text:style-name="P50"/>
      <text:p text:style-name="內文"><text:span text:style-name="T51">監護人姓名</text:span><text:span text:style-name="T52">:<text:s/></text:span><text:span text:style-name="T53"><text:s text:c="18"/></text:span></text:p>
      <text:p text:style-name="P54"/>
      <text:p text:style-name="P55"><text:span text:style-name="T56">*</text:span><text:span text:style-name="T57">可直接填寫報名表拍照</text:span><text:span text:style-name="T58">email</text:span><text:span text:style-name="T59">至</text:span><text:span text:style-name="T60"><text:s/>t110</text:span><text:span text:style-name="T61">@mail.mkc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3-24T05:04:00Z</meta:creation-date>
    <dc:date>2021-03-24T05:04:00Z</dc:date>
    <meta:template xlink:href="Normal" xlink:type="simple"/>
    <meta:editing-cycles>2</meta:editing-cycles>
    <meta:editing-duration>PT0S</meta:editing-duration>
    <meta:document-statistic meta:page-count="1" meta:paragraph-count="1" meta:word-count="68" meta:character-count="458" meta:row-count="3" meta:non-whitespace-character-count="391"/>
  </office:meta>
</office:document-meta>
</file>