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 fo:margin-left="0.4444in" fo:text-indent="-0.4444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2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3" style:parent-style-name="內文" style:family="paragraph">
      <style:paragraph-properties fo:margin-left="0.3888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" style:parent-style-name="內文" style:family="paragraph">
      <style:paragraph-properties fo:margin-left="0.3888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" style:parent-style-name="內文" style:family="paragraph">
      <style:paragraph-properties fo:margin-left="0.3888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olumn7" style:family="table-column">
      <style:table-column-properties style:column-width="1.4736in"/>
    </style:style>
    <style:style style:name="TableColumn8" style:family="table-column">
      <style:table-column-properties style:column-width="3.2479in"/>
    </style:style>
    <style:style style:name="TableColumn9" style:family="table-column">
      <style:table-column-properties style:column-width="2.109in"/>
    </style:style>
    <style:style style:name="Table6" style:family="table">
      <style:table-properties style:width="6.8305in" fo:margin-left="0in" table:align="center"/>
    </style:style>
    <style:style style:name="TableRow10" style:family="table-row">
      <style:table-row-properties style:min-row-height="0.1291in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17" style:family="table-row">
      <style:table-row-properties style:min-row-height="0.1409in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24" style:family="table-row">
      <style:table-row-properties style:min-row-height="1.3013in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P31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P32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P33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Row34" style:family="table-row">
      <style:table-row-properties style:min-row-height="1.0743in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39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P40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P43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P44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Row45" style:family="table-row">
      <style:table-row-properties style:min-row-height="0.3937in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Row52" style:family="table-row">
      <style:table-row-properties style:min-row-height="1.2645in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57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P58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P59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P62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P63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Row64" style:family="table-row">
      <style:table-row-properties style:min-row-height="1.2729in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P71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P72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P73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P74" style:parent-style-name="內文" style:family="paragraph">
      <style:text-properties style:font-name="標楷體" style:font-name-asian="標楷體" fo:color="#000000" fo:font-size="14pt" style:font-size-asian="14pt"/>
    </style:style>
    <style:style style:name="P75" style:parent-style-name="內文" style:family="paragraph">
      <style:paragraph-properties fo:widows="2" fo:orphans="2" fo:break-before="page"/>
      <style:text-properties style:font-name="標楷體" style:font-name-asian="標楷體" fo:color="#000000" fo:font-size="14pt" style:font-size-asian="14pt"/>
    </style:style>
    <style:style style:name="P76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77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78" style:parent-style-name="內文" style:family="paragraph">
      <style:paragraph-properties fo:margin-left="0.3888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9" style:parent-style-name="內文" style:family="paragraph">
      <style:paragraph-properties fo:margin-left="0.3888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80" style:parent-style-name="內文" style:family="paragraph">
      <style:paragraph-properties fo:margin-left="0.3888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olumn82" style:family="table-column">
      <style:table-column-properties style:column-width="1.4736in"/>
    </style:style>
    <style:style style:name="TableColumn83" style:family="table-column">
      <style:table-column-properties style:column-width="3.2479in"/>
    </style:style>
    <style:style style:name="TableColumn84" style:family="table-column">
      <style:table-column-properties style:column-width="2.109in"/>
    </style:style>
    <style:style style:name="Table81" style:family="table">
      <style:table-properties style:width="6.8305in" fo:margin-left="0in" table:align="center"/>
    </style:style>
    <style:style style:name="TableRow85" style:family="table-row">
      <style:table-row-properties style:min-row-height="0.1291in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92" style:family="table-row">
      <style:table-row-properties style:min-row-height="0.1409in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99" style:family="table-row">
      <style:table-row-properties style:min-row-height="1.3013in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P106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P107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P108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Row109" style:family="table-row">
      <style:table-row-properties style:min-row-height="1.0743in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14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P117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P118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Row119" style:family="table-row">
      <style:table-row-properties style:min-row-height="0.3937in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Row126" style:family="table-row">
      <style:table-row-properties style:min-row-height="1.2645in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31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P132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P135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P136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Row137" style:family="table-row">
      <style:table-row-properties style:min-row-height="1.2729in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P144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P145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P146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P147" style:parent-style-name="內文" style:family="paragraph">
      <style:text-properties style:font-name="標楷體" style:font-name-asian="標楷體" fo:color="#000000" fo:font-size="14pt" style:font-size-asian="14pt"/>
    </style:style>
    <style:style style:name="P148" style:parent-style-name="內文" style:family="paragraph">
      <style:text-properties style:font-name-asian="標楷體" fo:color="#000000" fo:font-size="14pt" style:font-size-asian="14pt"/>
    </style:style>
  </office:automatic-styles>
  <office:body>
    <office:text text:use-soft-page-breaks="true">
      <text:p text:style-name="P1">新北市109學年度國中小國際教育四堂課(國中組)</text:p>
      <text:p text:style-name="P2">課程方案成果分享會研習(第一場)</text:p>
      <text:p text:style-name="P3">日期：110年04月28日(星期三)</text:p>
      <text:p text:style-name="P4">地點：<text:s/>新北市立汐止國民中學2樓視聽教室</text:p>
      <text:p text:style-name="P5">流程表：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時間</text:p>
          </table:table-cell>
          <table:table-cell table:style-name="TableCell13">
            <text:p text:style-name="P14">內容</text:p>
          </table:table-cell>
          <table:table-cell table:style-name="TableCell15">
            <text:p text:style-name="P16">主持/主講人</text:p>
          </table:table-cell>
        </table:table-row>
        <table:table-row table:style-name="TableRow17">
          <table:table-cell table:style-name="TableCell18">
            <text:p text:style-name="P19">08：10-08：40</text:p>
          </table:table-cell>
          <table:table-cell table:style-name="TableCell20">
            <text:p text:style-name="P21">報到 相見歡</text:p>
          </table:table-cell>
          <table:table-cell table:style-name="TableCell22">
            <text:p text:style-name="P23">雙溪高中團隊</text:p>
          </table:table-cell>
        </table:table-row>
        <table:table-row table:style-name="TableRow24">
          <table:table-cell table:style-name="TableCell25">
            <text:p text:style-name="P26">08：40-09：00</text:p>
          </table:table-cell>
          <table:table-cell table:style-name="TableCell27">
            <text:p text:style-name="P28">開幕式</text:p>
          </table:table-cell>
          <table:table-cell table:style-name="TableCell29">
            <text:p text:style-name="P30">教育局<text:line-break/>新住民文教輔導科</text:p>
            <text:p text:style-name="P31">雙溪高中彭盛佐校長</text:p>
            <text:p text:style-name="P32">汐止國中吳慧蘭校長</text:p>
            <text:p text:style-name="P33">國際教育輔導團</text:p>
          </table:table-cell>
        </table:table-row>
        <table:table-row table:style-name="TableRow34">
          <table:table-cell table:style-name="TableCell35">
            <text:p text:style-name="P36">09：00-10：15</text:p>
          </table:table-cell>
          <table:table-cell table:style-name="TableCell37">
            <text:p text:style-name="P38">試辦學校課程方案發表及回饋</text:p>
            <text:p text:style-name="P39">[汐止國中、雙溪高中國中部、</text:p>
            <text:p text:style-name="P40">五股國中、福和國中、二重國中]</text:p>
          </table:table-cell>
          <table:table-cell table:style-name="TableCell41">
            <text:p text:style-name="P42">主持：雙溪高中</text:p>
            <text:p text:style-name="P43">主講：分享學校</text:p>
            <text:p text:style-name="P44">回饋：國際教育輔導團</text:p>
          </table:table-cell>
        </table:table-row>
        <table:table-row table:style-name="TableRow45">
          <table:table-cell table:style-name="TableCell46">
            <text:p text:style-name="P47">10：15-10：35</text:p>
          </table:table-cell>
          <table:table-cell table:style-name="TableCell48">
            <text:p text:style-name="P49">中場休息</text:p>
          </table:table-cell>
          <table:table-cell table:style-name="TableCell50">
            <text:p text:style-name="P51">雙溪高中</text:p>
          </table:table-cell>
        </table:table-row>
        <table:table-row table:style-name="TableRow52">
          <table:table-cell table:style-name="TableCell53">
            <text:p text:style-name="P54">10：35-11：50</text:p>
          </table:table-cell>
          <table:table-cell table:style-name="TableCell55">
            <text:p text:style-name="P56">試辦學校課程方案發表及回饋</text:p>
            <text:p text:style-name="P57">[永平高中國中部、桃子腳國中小、</text:p>
            <text:p text:style-name="P58">北大高中國中部、達觀國中小、</text:p>
            <text:p text:style-name="P59">正德國中]</text:p>
          </table:table-cell>
          <table:table-cell table:style-name="TableCell60">
            <text:p text:style-name="P61">主持：雙溪高中</text:p>
            <text:p text:style-name="P62">主講：分享學校</text:p>
            <text:p text:style-name="P63">回饋：國際教育輔導團</text:p>
          </table:table-cell>
        </table:table-row>
        <table:table-row table:style-name="TableRow64">
          <table:table-cell table:style-name="TableCell65">
            <text:p text:style-name="P66">11：50-12：20</text:p>
          </table:table-cell>
          <table:table-cell table:style-name="TableCell67">
            <text:p text:style-name="P68">綜合座談</text:p>
          </table:table-cell>
          <table:table-cell table:style-name="TableCell69">
            <text:p text:style-name="P70">教育局<text:line-break/>新住民文教輔導科</text:p>
            <text:p text:style-name="P71">雙溪高中彭盛佐校長</text:p>
            <text:p text:style-name="P72">汐止國中吳慧蘭校長</text:p>
            <text:p text:style-name="P73">國際教育輔導團</text:p>
          </table:table-cell>
        </table:table-row>
      </table:table>
      <text:p text:style-name="P74">備註：每校報告12分鐘，3分鐘回饋提問交流。</text:p>
      <text:p text:style-name="P75"/>
      <text:soft-page-break/>
      <text:p text:style-name="P76">新北市109學年度國中小國際教育四堂課(國中組)</text:p>
      <text:p text:style-name="P77">課程方案成果分享會研習(第二場)</text:p>
      <text:p text:style-name="P78">日期：110年05月26日(星期三)</text:p>
      <text:p text:style-name="P79">地點：新北市立福和國民中學綜合大樓4樓新如意廳</text:p>
      <text:p text:style-name="P80">流程表：</text:p>
      <table:table table:style-name="Table81">
        <table:table-columns>
          <table:table-column table:style-name="TableColumn82"/>
          <table:table-column table:style-name="TableColumn83"/>
          <table:table-column table:style-name="TableColumn84"/>
        </table:table-columns>
        <table:table-row table:style-name="TableRow85">
          <table:table-cell table:style-name="TableCell86">
            <text:p text:style-name="P87">時間</text:p>
          </table:table-cell>
          <table:table-cell table:style-name="TableCell88">
            <text:p text:style-name="P89">內容</text:p>
          </table:table-cell>
          <table:table-cell table:style-name="TableCell90">
            <text:p text:style-name="P91">主持/主講人</text:p>
          </table:table-cell>
        </table:table-row>
        <table:table-row table:style-name="TableRow92">
          <table:table-cell table:style-name="TableCell93">
            <text:p text:style-name="P94">08：10-08：40</text:p>
          </table:table-cell>
          <table:table-cell table:style-name="TableCell95">
            <text:p text:style-name="P96">報到 相見歡</text:p>
          </table:table-cell>
          <table:table-cell table:style-name="TableCell97">
            <text:p text:style-name="P98">雙溪高中團隊</text:p>
          </table:table-cell>
        </table:table-row>
        <table:table-row table:style-name="TableRow99">
          <table:table-cell table:style-name="TableCell100">
            <text:p text:style-name="P101">08：40-09：00</text:p>
          </table:table-cell>
          <table:table-cell table:style-name="TableCell102">
            <text:p text:style-name="P103">開幕式</text:p>
          </table:table-cell>
          <table:table-cell table:style-name="TableCell104">
            <text:p text:style-name="P105">教育局<text:line-break/>新住民文教輔導科</text:p>
            <text:p text:style-name="P106">雙溪高中彭盛佐校長</text:p>
            <text:p text:style-name="P107">福和國中范筱蓉校長</text:p>
            <text:p text:style-name="P108">國際教育輔導團</text:p>
          </table:table-cell>
        </table:table-row>
        <table:table-row table:style-name="TableRow109">
          <table:table-cell table:style-name="TableCell110">
            <text:p text:style-name="P111">09：00-10：15</text:p>
          </table:table-cell>
          <table:table-cell table:style-name="TableCell112">
            <text:p text:style-name="P113">試辦學校課程方案發表及回饋</text:p>
            <text:p text:style-name="P114">[漳和國中、尖山國中、中和國中、新莊國中、忠孝國中]</text:p>
          </table:table-cell>
          <table:table-cell table:style-name="TableCell115">
            <text:p text:style-name="P116">主持：雙溪高中</text:p>
            <text:p text:style-name="P117">主講：分享學校</text:p>
            <text:p text:style-name="P118">回饋：國際教育輔導團</text:p>
          </table:table-cell>
        </table:table-row>
        <table:table-row table:style-name="TableRow119">
          <table:table-cell table:style-name="TableCell120">
            <text:p text:style-name="P121">10：15-10：35</text:p>
          </table:table-cell>
          <table:table-cell table:style-name="TableCell122">
            <text:p text:style-name="P123">中場休息</text:p>
          </table:table-cell>
          <table:table-cell table:style-name="TableCell124">
            <text:p text:style-name="P125">雙溪高中</text:p>
          </table:table-cell>
        </table:table-row>
        <table:table-row table:style-name="TableRow126">
          <table:table-cell table:style-name="TableCell127">
            <text:p text:style-name="P128">10：35-12：05</text:p>
          </table:table-cell>
          <table:table-cell table:style-name="TableCell129">
            <text:p text:style-name="P130">試辦學校課程方案發表及回饋</text:p>
            <text:p text:style-name="P131">[貢寮國中、自強國中、瑞芳國中、積穗國中、萬里國中、</text:p>
            <text:p text:style-name="P132">秀峰高中國中部]</text:p>
          </table:table-cell>
          <table:table-cell table:style-name="TableCell133">
            <text:p text:style-name="P134">主持：雙溪高中</text:p>
            <text:p text:style-name="P135">主講：分享學校</text:p>
            <text:p text:style-name="P136">回饋：國際教育輔導團</text:p>
          </table:table-cell>
        </table:table-row>
        <table:table-row table:style-name="TableRow137">
          <table:table-cell table:style-name="TableCell138">
            <text:p text:style-name="P139">12：05-12：20</text:p>
          </table:table-cell>
          <table:table-cell table:style-name="TableCell140">
            <text:p text:style-name="P141">綜合座談</text:p>
          </table:table-cell>
          <table:table-cell table:style-name="TableCell142">
            <text:p text:style-name="P143">教育局<text:line-break/>新住民文教輔導科</text:p>
            <text:p text:style-name="P144">雙溪高中彭盛佐校長</text:p>
            <text:p text:style-name="P145">汐止國中吳慧蘭校長</text:p>
            <text:p text:style-name="P146">國際教育輔導團</text:p>
          </table:table-cell>
        </table:table-row>
      </table:table>
      <text:p text:style-name="P147">備註：每校報告12分鐘，3分鐘回饋提問交流。</text:p>
      <text:p text:style-name="P14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標題2字元" style:display-name="標題 2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false" fo:font-size="18pt" style:font-size-asian="18pt" style:font-size-complex="18pt"/>
    </style:style>
    <style:style style:name="l_map" style:display-name="l_map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d8421</meta:initial-creator>
    <dc:creator>楊小梅</dc:creator>
    <meta:creation-date>2021-03-16T23:55:00Z</meta:creation-date>
    <dc:date>2021-03-16T23:55:00Z</dc:date>
    <meta:print-date>2020-09-02T03:11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39" meta:character-count="935" meta:row-count="6" meta:non-whitespace-character-count="797"/>
  </office:meta>
</office:document-meta>
</file>