
<file path=META-INF/manifest.xml><?xml version="1.0" encoding="utf-8"?>
<manifest:manifest xmlns:manifest="urn:oasis:names:tc:opendocument:xmlns:manifest:1.0">
  <manifest:file-entry manifest:full-path="Object 2/" manifest:media-type="application/vnd.oasis.opendocument.chart"/>
  <manifest:file-entry manifest:full-path="/" manifest:media-type="application/vnd.oasis.opendocument.presentation"/>
  <manifest:file-entry manifest:full-path="Object 1/" manifest:media-type="application/vnd.oasis.opendocument.chart"/>
  <manifest:file-entry manifest:full-path="content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settings.xml" manifest:media-type="text/xml"/>
  <manifest:file-entry manifest:full-path="styles.xml" manifest:media-type="text/xml"/>
  <manifest:file-entry manifest:full-path="media/image20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8">
      <style:drawing-page-properties draw:fill="gradient" draw:fill-gradient-name="a7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1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77">
      <style:drawing-page-properties draw:fill="gradient" draw:fill-gradient-name="a47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98">
      <style:drawing-page-properties draw:fill="gradient" draw:fill-gradient-name="a49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70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02">
      <style:text-properties fo:font-size="0.16667in" style:font-size-asian="0.16667in" style:font-size-complex="0.16667in" style:language-asian="zh" style:country-asian="TW" style:letter-kerning="true"/>
    </style:style>
    <style:style style:family="text" style:name="a170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704">
      <style:paragraph-properties fo:text-align="center" fo:margin-left="0.03333in" fo:margin-right="0.03333in" fo:margin-top="0.01667in" fo:margin-bottom="0.01667in"/>
    </style:style>
    <style:style style:family="table-cell" style:name="a170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drawing-page" style:name="a1708">
      <style:drawing-page-properties draw:fill="gradient" draw:fill-gradient-name="a170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710">
      <style:table-properties style:writing-mode="lr-tb"/>
    </style:style>
    <style:style style:family="table-column" style:name="a1711">
      <style:table-column-properties style:column-width="1.64101in"/>
    </style:style>
    <style:style style:family="table-column" style:name="a1712">
      <style:table-column-properties style:column-width="0.66364in"/>
    </style:style>
    <style:style style:family="table-column" style:name="a1713">
      <style:table-column-properties style:column-width="0.65455in"/>
    </style:style>
    <style:style style:family="table-column" style:name="a1714">
      <style:table-column-properties style:column-width="1.3in"/>
    </style:style>
    <style:style style:family="table-column" style:name="a1715">
      <style:table-column-properties style:column-width="0.84545in"/>
    </style:style>
    <style:style style:family="table-column" style:name="a1716">
      <style:table-column-properties style:column-width="1.38182in"/>
    </style:style>
    <style:style style:family="table-column" style:name="a1717">
      <style:table-column-properties style:column-width="0.91818in"/>
    </style:style>
    <style:style style:family="table-column" style:name="a1718">
      <style:table-column-properties style:column-width="3.30909in"/>
    </style:style>
    <style:style style:family="table-row" style:name="a1719">
      <style:table-row-properties style:row-height="3.1818in"/>
    </style:style>
    <style:style style:family="table-column" style:name="a1400">
      <style:table-column-properties style:column-width="0.64593in"/>
    </style:style>
    <style:style style:family="table-column" style:name="a1401">
      <style:table-column-properties style:column-width="0.68829in"/>
    </style:style>
    <style:style style:family="table-column" style:name="a1402">
      <style:table-column-properties style:column-width="1.28128in"/>
    </style:style>
    <style:style style:family="table-column" style:name="a1403">
      <style:table-column-properties style:column-width="0.80687in"/>
    </style:style>
    <style:style style:family="table-column" style:name="a1404">
      <style:table-column-properties style:column-width="1.38404in"/>
    </style:style>
    <style:style style:family="table-column" style:name="a1405">
      <style:table-column-properties style:column-width="0.89684in"/>
    </style:style>
    <style:style style:family="table-column" style:name="a1406">
      <style:table-column-properties style:column-width="3.26989in"/>
    </style:style>
    <style:style style:family="table-row" style:name="a1407">
      <style:table-row-properties style:row-height="3.18244in"/>
    </style:style>
    <style:style style:family="text" style:name="a1408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409">
      <style:paragraph-properties fo:text-align="center" fo:margin-left="0.01667in" fo:margin-right="0.01667in" fo:margin-top="0.01667in" fo:margin-bottom="0.01667in"/>
    </style:style>
    <style:style style:family="text" style:name="a1720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721">
      <style:paragraph-properties fo:text-align="center" fo:margin-left="0.01667in" fo:margin-right="0.01667in" fo:margin-top="0.01667in" fo:margin-bottom="0.01667in"/>
    </style:style>
    <style:style style:family="text" style:name="a1723">
      <style:text-properties fo:font-size="0.25in" style:font-size-asian="0.25in" style:font-size-complex="0.25in" style:language-asian="zh" style:country-asian="TW" style:letter-kerning="true"/>
    </style:style>
    <style:style style:family="text" style:name="a1724">
      <style:text-properties fo:color="#000000" fo:font-family="Times New Roman" style:font-family-asian="標楷體" style:font-family-generic="roman" style:font-family-generic-asian="script" style:font-pitch="variable" style:font-pitch-asian="fixed" fo:font-size="0.25in" style:font-size-asian="0.25in" style:font-size-complex="0.25in" style:language-asian="zh" style:country-asian="TW" style:letter-kerning="true"/>
    </style:style>
    <style:style style:family="paragraph" style:name="a1725">
      <style:paragraph-properties fo:text-align="center" fo:margin-left="0.01667in" fo:margin-right="0.01667in" fo:margin-top="0.01667in" fo:margin-bottom="0.01667in"/>
    </style:style>
    <style:style style:family="table-cell" style:name="a172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28">
      <style:text-properties fo:font-size="0.27778in" style:font-size-asian="0.27778in" style:font-size-complex="0.27778in" style:language-asian="zh" style:country-asian="TW" style:letter-kerning="true"/>
    </style:style>
    <style:style style:family="text" style:name="a1729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1411">
      <style:text-properties fo:font-size="0.27778in" style:font-size-asian="0.27778in" style:font-size-complex="0.27778in" style:language-asian="zh" style:country-asian="TW" style:letter-kerning="true"/>
    </style:style>
    <style:style style:family="text" style:name="a1412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413">
      <style:paragraph-properties fo:text-align="center" fo:margin-left="0.01667in" fo:margin-right="0.01667in" fo:margin-top="0.01667in" fo:margin-bottom="0.01667in"/>
    </style:style>
    <style:style style:family="table-cell" style:name="a141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416">
      <style:text-properties fo:font-size="0.27778in" style:font-size-asian="0.27778in" style:font-size-complex="0.27778in" style:language-asian="zh" style:country-asian="TW" style:letter-kerning="true"/>
    </style:style>
    <style:style style:family="text" style:name="a1417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418">
      <style:paragraph-properties fo:text-align="center" fo:margin-left="0.01667in" fo:margin-right="0.01667in" fo:margin-top="0.01667in" fo:margin-bottom="0.01667in"/>
    </style:style>
    <style:style style:family="table-cell" style:name="a110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01">
      <style:text-properties fo:font-size="0.16667in" style:font-size-asian="0.16667in" style:font-size-complex="0.16667in" style:language-asian="zh" style:country-asian="TW" style:letter-kerning="true"/>
    </style:style>
    <style:style style:family="text" style:name="a110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03">
      <style:paragraph-properties fo:text-align="center" fo:margin-left="0.03333in" fo:margin-right="0.03333in" fo:margin-top="0.01667in" fo:margin-bottom="0.01667in"/>
    </style:style>
    <style:style style:family="table-cell" style:name="a110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1730">
      <style:paragraph-properties fo:text-align="center" fo:margin-left="0.01667in" fo:margin-right="0.01667in" fo:margin-top="0.01667in" fo:margin-bottom="0.01667in"/>
    </style:style>
    <style:style style:family="table-row" style:name="a1106">
      <style:table-row-properties style:row-height="0.67224in"/>
    </style:style>
    <style:style style:family="text" style:name="a1107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73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0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733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109">
      <style:paragraph-properties fo:text-align="center" fo:margin-left="0.01667in" fo:margin-right="0.01667in" fo:margin-top="0.01667in" fo:margin-bottom="0.01667in"/>
    </style:style>
    <style:style style:family="text" style:name="a1734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735">
      <style:paragraph-properties fo:text-align="center" fo:margin-left="0.01667in" fo:margin-right="0.01667in" fo:margin-top="0.01667in" fo:margin-bottom="0.01667in"/>
    </style:style>
    <style:style style:family="text" style:name="a1737">
      <style:text-properties fo:font-size="0.27778in" style:font-size-asian="0.27778in" style:font-size-complex="0.27778in" style:language-asian="zh" style:country-asian="TW" style:letter-kerning="true"/>
    </style:style>
    <style:style style:family="text" style:name="a1738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739">
      <style:paragraph-properties fo:text-align="center" fo:margin-left="0.01667in" fo:margin-right="0.01667in" fo:margin-top="0.01667in" fo:margin-bottom="0.01667in"/>
    </style:style>
    <style:style style:family="table-cell" style:name="a142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421">
      <style:text-properties fo:font-size="0.27778in" style:font-size-asian="0.27778in" style:font-size-complex="0.27778in" style:language-asian="zh" style:country-asian="TW" style:letter-kerning="true"/>
    </style:style>
    <style:style style:family="text" style:name="a1422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423">
      <style:paragraph-properties fo:text-align="center" fo:margin-left="0.01667in" fo:margin-right="0.01667in" fo:margin-top="0.01667in" fo:margin-bottom="0.01667in"/>
    </style:style>
    <style:style style:family="text" style:name="a1425">
      <style:text-properties fo:font-size="0.27778in" style:font-size-asian="0.27778in" style:font-size-complex="0.27778in" style:language-asian="zh" style:country-asian="TW" style:letter-kerning="true"/>
    </style:style>
    <style:style style:family="text" style:name="a1426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427">
      <style:paragraph-properties fo:text-align="center" fo:margin-left="0.01667in" fo:margin-right="0.01667in" fo:margin-top="0.01667in" fo:margin-bottom="0.01667in"/>
    </style:style>
    <style:style style:family="text" style:name="a1429">
      <style:text-properties fo:font-size="0.27778in" style:font-size-asian="0.27778in" style:font-size-complex="0.27778in" style:language-asian="zh" style:country-asian="TW" style:letter-kerning="true"/>
    </style:style>
    <style:style style:family="table-cell" style:name="a111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12">
      <style:text-properties fo:font-size="0.16667in" style:font-size-asian="0.16667in" style:font-size-complex="0.16667in" style:language-asian="zh" style:country-asian="TW" style:letter-kerning="true"/>
    </style:style>
    <style:style style:family="text" style:name="a111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14">
      <style:paragraph-properties fo:text-align="center" fo:margin-left="0.01667in" fo:margin-right="0.01667in" fo:margin-top="0.01667in" fo:margin-bottom="0.01667in"/>
    </style:style>
    <style:style style:family="table-cell" style:name="a111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41">
      <style:text-properties fo:font-size="0.27778in" style:font-size-asian="0.27778in" style:font-size-complex="0.27778in" style:language-asian="zh" style:country-asian="TW" style:letter-kerning="true"/>
    </style:style>
    <style:style style:family="text" style:name="a1117">
      <style:text-properties fo:font-size="0.16667in" style:font-size-asian="0.16667in" style:font-size-complex="0.16667in" fo:language="en" fo:country="US" style:letter-kerning="true"/>
    </style:style>
    <style:style style:family="text" style:name="a1742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row" style:name="a900">
      <style:table-row-properties style:row-height="0.28364in"/>
    </style:style>
    <style:style style:family="text" style:name="a111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743">
      <style:paragraph-properties fo:text-align="center" fo:margin-left="0.01667in" fo:margin-right="0.01667in" fo:margin-top="0.01667in" fo:margin-bottom="0.01667in"/>
    </style:style>
    <style:style style:family="text" style:name="a901">
      <style:text-properties fo:font-size="0.15278in" style:font-size-asian="0.15278in" style:font-size-complex="0.15278in" style:language-asian="zh" style:country-asian="TW" style:letter-kerning="true"/>
    </style:style>
    <style:style style:family="paragraph" style:name="a1119">
      <style:paragraph-properties fo:text-align="center" fo:margin-left="0.01667in" fo:margin-right="0.01667in" fo:margin-top="0.01667in" fo:margin-bottom="0.01667in"/>
    </style:style>
    <style:style style:family="text" style:name="a90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03">
      <style:paragraph-properties fo:text-align="center" fo:margin-left="0.03333in" fo:margin-right="0.03333in" fo:margin-top="0.01667in" fo:margin-bottom="0.01667in"/>
    </style:style>
    <style:style style:family="table-cell" style:name="a174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46">
      <style:text-properties fo:font-size="0.27778in" style:font-size-asian="0.27778in" style:font-size-complex="0.27778in" fo:language="en" fo:country="US" style:letter-kerning="true"/>
    </style:style>
    <style:style style:family="table-cell" style:name="a90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paragraph" style:name="a1747">
      <style:paragraph-properties fo:text-align="center" fo:margin-left="0.01667in" fo:margin-right="0.01667in" fo:margin-top="0.01667in" fo:margin-bottom="0.01667in"/>
    </style:style>
    <style:style style:family="text" style:name="a906">
      <style:text-properties fo:font-size="0.15278in" style:font-size-asian="0.15278in" style:font-size-complex="0.15278in" style:language-asian="zh" style:country-asian="TW" style:letter-kerning="true"/>
    </style:style>
    <style:style style:family="text" style:name="a90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text" style:name="a1749">
      <style:text-properties fo:font-size="0.27778in" style:font-size-asian="0.27778in" style:font-size-complex="0.27778in" fo:language="en" fo:country="US" style:letter-kerning="true"/>
    </style:style>
    <style:style style:family="paragraph" style:name="a908">
      <style:paragraph-properties fo:text-align="center" fo:margin-left="0.03333in" fo:margin-right="0.03333in" fo:margin-top="0.01667in" fo:margin-bottom="0.01667in"/>
    </style:style>
    <style:style style:family="text" style:name="a143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200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1431">
      <style:paragraph-properties fo:text-align="center" fo:margin-left="0.01667in" fo:margin-right="0.01667in" fo:margin-top="0.01667in" fo:margin-bottom="0.01667in"/>
    </style:style>
    <style:style style:family="text" style:name="a2002">
      <style:text-properties fo:font-size="0.27778in" style:font-size-asian="0.27778in" style:font-size-complex="0.27778in" style:language-asian="zh" style:country-asian="TW" style:letter-kerning="true"/>
    </style:style>
    <style:style style:family="text" style:name="a2003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43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2004">
      <style:paragraph-properties fo:text-align="center" fo:margin-left="0.01667in" fo:margin-right="0.01667in" fo:margin-top="0.01667in" fo:margin-bottom="0.01667in"/>
    </style:style>
    <style:style style:family="text" style:name="a1434">
      <style:text-properties fo:font-size="0.27778in" style:font-size-asian="0.27778in" style:font-size-complex="0.27778in" fo:language="en" fo:country="US" style:letter-kerning="true"/>
    </style:style>
    <style:style style:family="paragraph" style:name="a1435">
      <style:paragraph-properties fo:text-align="center" fo:margin-left="0.01667in" fo:margin-right="0.01667in" fo:margin-top="0.01667in" fo:margin-bottom="0.01667in"/>
    </style:style>
    <style:style style:family="table-cell" style:name="a200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437">
      <style:text-properties fo:font-size="0.27778in" style:font-size-asian="0.27778in" style:font-size-complex="0.27778in" fo:language="en" fo:country="US" style:letter-kerning="true"/>
    </style:style>
    <style:style style:family="drawing-page" style:name="a2008">
      <style:drawing-page-properties draw:fill="gradient" draw:fill-gradient-name="a200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8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200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9">
      <style:paragraph-properties fo:text-align="center" fo:margin-left="0.01667in" fo:margin-right="0.01667in" fo:margin-top="0.01667in" fo:margin-bottom="0.01667in"/>
    </style:style>
    <style:style style:family="table-cell" style:name="a112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22">
      <style:text-properties fo:font-size="0.16667in" style:font-size-asian="0.16667in" style:font-size-complex="0.16667in" style:language-asian="zh" style:country-asian="TW" style:letter-kerning="true"/>
    </style:style>
    <style:style style:family="text" style:name="a112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24">
      <style:paragraph-properties fo:text-align="center" fo:margin-left="0.01667in" fo:margin-right="0.01667in" fo:margin-top="0.01667in" fo:margin-bottom="0.01667in"/>
    </style:style>
    <style:style style:family="text" style:name="a175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12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1751">
      <style:paragraph-properties fo:text-align="center" fo:margin-left="0.01667in" fo:margin-right="0.01667in" fo:margin-top="0.01667in" fo:margin-bottom="0.01667in"/>
    </style:style>
    <style:style style:family="text" style:name="a1127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91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128">
      <style:text-properties fo:font-size="0.16667in" style:font-size-asian="0.16667in" style:font-size-complex="0.16667in" fo:language="en" fo:country="US" style:letter-kerning="true"/>
    </style:style>
    <style:style style:family="table-cell" style:name="a175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911">
      <style:text-properties fo:font-size="0.15278in" style:font-size-asian="0.15278in" style:font-size-complex="0.15278in" fo:language="en" fo:country="US" style:letter-kerning="true"/>
    </style:style>
    <style:style style:family="text" style:name="a1129">
      <style:text-properties fo:font-size="0.16667in" style:font-size-asian="0.16667in" style:font-size-complex="0.16667in" style:language-asian="zh" style:country-asian="TW" style:letter-kerning="true"/>
    </style:style>
    <style:style style:family="text" style:name="a1754">
      <style:text-properties fo:font-size="0.27778in" style:font-size-asian="0.27778in" style:font-size-complex="0.27778in" style:language-asian="zh" style:country-asian="TW" style:letter-kerning="true"/>
    </style:style>
    <style:style style:family="text" style:name="a91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13">
      <style:paragraph-properties fo:text-align="center" fo:margin-left="0.03333in" fo:margin-right="0.03333in" fo:margin-top="0.01667in" fo:margin-bottom="0.01667in"/>
    </style:style>
    <style:style style:family="text" style:name="a1755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756">
      <style:paragraph-properties fo:text-align="center" fo:margin-left="0.01667in" fo:margin-right="0.01667in" fo:margin-top="0.01667in" fo:margin-bottom="0.01667in"/>
    </style:style>
    <style:style style:family="table-cell" style:name="a91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16">
      <style:text-properties fo:font-size="0.19444in" style:font-size-asian="0.19444in" style:font-size-complex="0.19444in" style:language-asian="zh" style:country-asian="TW" style:letter-kerning="true"/>
    </style:style>
    <style:style style:family="table-cell" style:name="a175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917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text" style:name="a1759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918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201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4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201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42">
      <style:text-properties fo:font-size="0.27778in" style:font-size-asian="0.27778in" style:font-size-complex="0.27778in" style:language-asian="zh" style:country-asian="TW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3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4">
      <style:paragraph-properties fo:text-align="center" fo:margin-left="0.01667in" fo:margin-right="0.01667in" fo:margin-top="0.01667in" fo:margin-bottom="0.01667in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4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7">
      <style:text-properties fo:font-size="0.27778in" style:font-size-asian="0.27778in" style:font-size-complex="0.27778in" style:language-asian="zh" style:country-asian="TW" style:letter-kerning="tru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8">
      <style:text-properties fo:font-size="0.27778in" style:font-size-asian="0.27778in" style:font-size-complex="0.27778in" fo:language="en" fo:country="US" style:letter-kerning="tru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9">
      <style:text-properties fo:font-size="0.27778in" style:font-size-asian="0.27778in" style:font-size-complex="0.27778in" style:language-asian="zh" style:country-asian="TW" style:letter-kerning="tru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31">
      <style:paragraph-properties fo:text-align="center" fo:margin-left="0.01667in" fo:margin-right="0.01667in" fo:margin-top="0.01667in" fo:margin-bottom="0.01667in"/>
    </style:style>
    <style:style style:family="table-cell" style:name="a113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34">
      <style:text-properties fo:font-size="0.16667in" style:font-size-asian="0.16667in" style:font-size-complex="0.16667in" fo:language="en" fo:country="US" style:letter-kerning="true"/>
    </style:style>
    <style:style style:family="text" style:name="a113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760">
      <style:text-properties fo:font-size="0.27778in" style:font-size-asian="0.27778in" style:font-size-complex="0.27778in" fo:language="en" fo:country="US" style:letter-kerning="true"/>
    </style:style>
    <style:style style:family="paragraph" style:name="a1136">
      <style:paragraph-properties fo:text-align="justify" fo:text-align-last="start" fo:margin-left="0.01667in" fo:margin-right="0.01667in" fo:margin-top="0.01667in" fo:margin-bottom="0.01667in"/>
    </style:style>
    <style:style style:family="text" style:name="a1761">
      <style:text-properties fo:font-size="0.27778in" style:font-size-asian="0.27778in" style:font-size-complex="0.27778in" style:language-asian="zh" style:country-asian="TW" style:letter-kerning="true"/>
    </style:style>
    <style:style style:family="table-cell" style:name="a92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762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13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1763">
      <style:paragraph-properties fo:text-align="center" fo:margin-left="0.01667in" fo:margin-right="0.01667in" fo:margin-top="0.01667in" fo:margin-bottom="0.01667in"/>
    </style:style>
    <style:style style:family="table-row" style:name="a921">
      <style:table-row-properties style:row-height="2.39808in"/>
    </style:style>
    <style:style style:family="text" style:name="a1139">
      <style:text-properties fo:font-size="0.16667in" style:font-size-asian="0.16667in" style:font-size-complex="0.16667in" style:language-asian="zh" style:country-asian="TW" style:letter-kerning="true"/>
    </style:style>
    <style:style style:family="text" style:name="a922">
      <style:text-properties fo:font-size="0.15278in" style:font-size-asian="0.15278in" style:font-size-complex="0.15278in" style:language-asian="zh" style:country-asian="TW" style:letter-kerning="true"/>
    </style:style>
    <style:style style:family="paragraph" style:name="a923">
      <style:paragraph-properties fo:text-align="center" fo:margin-left="0.03333in" fo:margin-right="0.03333in" fo:margin-top="0.01667in" fo:margin-bottom="0.01667in"/>
    </style:style>
    <style:style style:family="table-cell" style:name="a176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66">
      <style:text-properties fo:font-size="0.16667in" style:font-size-asian="0.16667in" style:font-size-complex="0.16667in" fo:language="en" fo:country="US" style:letter-kerning="true"/>
    </style:style>
    <style:style style:family="text" style:name="a925">
      <style:text-properties fo:font-size="0.15278in" style:font-size-asian="0.15278in" style:font-size-complex="0.15278in" style:language-asian="zh" style:country-asian="TW" style:letter-kerning="true"/>
    </style:style>
    <style:style style:family="text" style:name="a176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926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768">
      <style:paragraph-properties fo:text-align="justify" fo:text-align-last="start" fo:margin-left="0.01667in" fo:margin-right="0.01667in" fo:margin-top="0.01667in" fo:margin-bottom="0.01667in"/>
    </style:style>
    <style:style style:family="paragraph" style:name="a927">
      <style:paragraph-properties fo:text-align="center" fo:margin-left="0.03333in" fo:margin-right="0.03333in" fo:margin-top="0.01667in" fo:margin-bottom="0.01667in"/>
    </style:style>
    <style:style style:family="table-cell" style:name="a929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2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1">
      <style:paragraph-properties fo:text-align="center" fo:margin-left="0.01667in" fo:margin-right="0.01667in" fo:margin-top="0.01667in" fo:margin-bottom="0.01667in"/>
    </style:style>
    <style:style style:family="paragraph" style:name="a202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5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graphic" style:name="a612" style:parent-style-name="Graphics">
      <style:graphic-properties draw:fill="none" fo:clip="rect(3.04342in, -0.05239in, 1.309in, 9.90016in)" draw:stroke="none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size="0.16667in" style:font-size-asian="0.16667in" style:font-size-complex="0.16667in" fo:language="en" fo:country="US" style:letter-kerning="true"/>
    </style:style>
    <style:style style:family="text" style:name="a61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61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6">
      <style:paragraph-properties fo:text-align="justify" fo:text-align-last="start" fo:margin-left="0.01667in" fo:margin-right="0.01667in" fo:margin-top="0.01667in" fo:margin-bottom="0.01667in"/>
    </style:style>
    <style:style style:family="text" style:name="a6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5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61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9">
      <style:text-properties fo:font-size="0.16667in" style:font-size-asian="0.16667in" style:font-size-complex="0.16667in" style:language-asian="zh" style:country-asian="TW" style:letter-kerning="true"/>
    </style:style>
    <style:style style:family="graphic" style:name="a6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40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1142">
      <style:text-properties fo:font-size="0.16667in" style:font-size-asian="0.16667in" style:font-size-complex="0.16667in" style:language-asian="zh" style:country-asian="TW" style:letter-kerning="true"/>
    </style:style>
    <style:style style:family="text" style:name="a114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44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177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114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71">
      <style:text-properties fo:font-size="0.16667in" style:font-size-asian="0.16667in" style:font-size-complex="0.16667in" style:language-asian="zh" style:country-asian="TW" style:letter-kerning="true"/>
    </style:style>
    <style:style style:family="table-row" style:name="a1147">
      <style:table-row-properties style:row-height="0.62859in"/>
    </style:style>
    <style:style style:family="paragraph" style:name="a1772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930">
      <style:text-properties fo:font-size="0.15278in" style:font-size-asian="0.15278in" style:font-size-complex="0.15278in" style:language-asian="zh" style:country-asian="TW" style:letter-kerning="true"/>
    </style:style>
    <style:style style:family="text" style:name="a1148">
      <style:text-properties fo:font-size="0.16667in" style:font-size-asian="0.16667in" style:font-size-complex="0.16667in" style:language-asian="zh" style:country-asian="TW" style:letter-kerning="true"/>
    </style:style>
    <style:style style:family="text" style:name="a931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text" style:name="a114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77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932">
      <style:paragraph-properties fo:text-align="center" fo:margin-left="0.03333in" fo:margin-right="0.03333in" fo:margin-top="0.01667in" fo:margin-bottom="0.01667in"/>
    </style:style>
    <style:style style:family="paragraph" style:name="a1775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ell" style:name="a934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35">
      <style:text-properties fo:font-size="0.15278in" style:font-size-asian="0.15278in" style:font-size-complex="0.15278in" style:language-asian="zh" style:country-asian="TW" style:letter-kerning="true"/>
    </style:style>
    <style:style style:family="text" style:name="a1777">
      <style:text-properties fo:font-size="0.16667in" style:font-size-asian="0.16667in" style:font-size-complex="0.16667in" style:language-asian="zh" style:country-asian="TW" style:letter-kerning="true"/>
    </style:style>
    <style:style style:family="text" style:name="a936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778">
      <style:paragraph-properties fo:text-align="justify" fo:text-align-last="start" fo:margin-left="0.375in" fo:margin-right="0.01667in" fo:text-indent="-0.375in" fo:margin-top="0.01667in" fo:margin-bottom="0.01667in"/>
    </style:style>
    <style:style style:family="paragraph" style:name="a937">
      <style:paragraph-properties fo:text-align="center" fo:margin-left="0.03333in" fo:margin-right="0.03333in" fo:margin-top="0.01667in" fo:margin-bottom="0.01667in"/>
    </style:style>
    <style:style style:family="table-cell" style:name="a939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2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0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2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0">
      <style:drawing-page-properties draw:fill="gradient" draw:fill-gradient-name="a61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2">
      <style:text-properties fo:font-size="0.16667in" style:font-size-asian="0.16667in" style:font-size-complex="0.16667in" style:language-asian="zh" style:country-asian="TW" style:letter-kerning="true"/>
    </style:style>
    <style:style style:family="presentation" style:name="a6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0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63">
      <style:text-properties fo:font-size="0.16667in" style:font-size-asian="0.16667in" style:font-size-complex="0.16667in" fo:language="en" fo:country="US" style:letter-kerning="true"/>
    </style:style>
    <style:style style:family="presentation" style:name="a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64">
      <style:text-properties fo:font-size="0.16667in" style:font-size-asian="0.16667in" style:font-size-complex="0.16667in" style:language-asian="zh" style:country-asian="TW" style:letter-kerning="true"/>
    </style:style>
    <style:style style:family="graphic" style:name="a623">
      <style:graphic-properties/>
    </style:style>
    <style:style style:family="drawing-page" style:name="a2036">
      <style:drawing-page-properties draw:fill="gradient" draw:fill-gradient-name="a203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65">
      <style:text-properties fo:font-size="0.16667in" style:font-size-asian="0.16667in" style:font-size-complex="0.16667in" fo:language="en" fo:country="US" style:letter-kerning="true"/>
    </style:style>
    <style:style style:family="text" style:name="a1466">
      <style:text-properties fo:font-size="0.16667in" style:font-size-asian="0.16667in" style:font-size-complex="0.16667in" style:language-asian="zh" style:country-asian="TW" style:letter-kerning="true"/>
    </style:style>
    <style:style style:family="text" style:name="a20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25">
      <style:drawing-page-properties draw:fill="gradient" draw:fill-gradient-name="a62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size="0.16667in" style:font-size-asian="0.16667in" style:font-size-complex="0.16667in" fo:language="en" fo:country="US" style:letter-kerning="true"/>
    </style:style>
    <style:style style:family="text" style:name="a62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8">
      <style:text-properties fo:font-size="0.16667in" style:font-size-asian="0.16667in" style:font-size-complex="0.16667in" style:language-asian="zh" style:country-asian="TW" style:letter-kerning="true"/>
    </style:style>
    <style:style style:family="text" style:name="a62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9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62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0">
      <style:paragraph-properties fo:text-align="center" fo:margin-left="0.01667in" fo:margin-right="0.01667in" fo:margin-top="0.01667in" fo:margin-bottom="0.01667in"/>
    </style:style>
    <style:style style:family="table-cell" style:name="a115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53">
      <style:text-properties fo:font-size="0.16667in" style:font-size-asian="0.16667in" style:font-size-complex="0.16667in" style:language-asian="zh" style:country-asian="TW" style:letter-kerning="true"/>
    </style:style>
    <style:style style:family="text" style:name="a115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55">
      <style:paragraph-properties fo:text-align="center" fo:margin-left="0.01667in" fo:margin-right="0.01667in" fo:margin-top="0.01667in" fo:margin-bottom="0.01667in"/>
    </style:style>
    <style:style style:family="text" style:name="a178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781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ell" style:name="a115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940">
      <style:text-properties fo:font-size="0.19444in" style:font-size-asian="0.19444in" style:font-size-complex="0.19444in" style:language-asian="zh" style:country-asian="TW" style:letter-kerning="true"/>
    </style:style>
    <style:style style:family="text" style:name="a1158">
      <style:text-properties fo:font-size="0.16667in" style:font-size-asian="0.16667in" style:font-size-complex="0.16667in" fo:language="en" fo:country="US" style:letter-kerning="true"/>
    </style:style>
    <style:style style:family="text" style:name="a178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941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15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784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943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944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786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787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946">
      <style:text-properties fo:font-size="0.19444in" style:font-size-asian="0.19444in" style:font-size-complex="0.19444in" style:language-asian="zh" style:country-asian="TW" style:letter-kerning="true"/>
    </style:style>
    <style:style style:family="text" style:name="a947">
      <style:text-properties fo:font-size="0.19444in" style:font-size-asian="0.19444in" style:font-size-complex="0.19444in" fo:language="en" fo:country="US" style:letter-kerning="true"/>
    </style:style>
    <style:style style:family="text" style:name="a1789">
      <style:text-properties fo:font-size="0.16667in" style:font-size-asian="0.16667in" style:font-size-complex="0.16667in" style:language-asian="zh" style:country-asian="TW" style:letter-kerning="true"/>
    </style:style>
    <style:style style:family="text" style:name="a948">
      <style:text-properties fo:font-size="0.19444in" style:font-size-asian="0.19444in" style:font-size-complex="0.19444in" style:language-asian="zh" style:country-asian="TW" style:letter-kerning="true"/>
    </style:style>
    <style:style style:family="text" style:name="a949">
      <style:text-properties fo:font-size="0.19444in" style:font-size-asian="0.19444in" style:font-size-complex="0.19444in" fo:language="en" fo:country="US" style:letter-kerning="true"/>
    </style:style>
    <style:style style:family="text" style:name="a204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1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20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72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6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63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5">
      <style:paragraph-properties fo:text-align="justify" fo:text-align-last="start" fo:margin-left="0.375in" fo:margin-right="0.01667in" fo:text-indent="-0.375in" fo:margin-top="0.01667in" fo:margin-bottom="0.01667in"/>
    </style:style>
    <style:style style:family="presentation" style:name="a6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4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7">
      <style:text-properties fo:font-size="0.16667in" style:font-size-asian="0.16667in" style:font-size-complex="0.16667in" style:language-asian="zh" style:country-asian="TW" style:letter-kerning="true"/>
    </style:style>
    <style:style style:family="graphic" style:name="a636">
      <style:graphic-properties/>
    </style:style>
    <style:style style:family="paragraph" style:name="a1478">
      <style:paragraph-properties fo:text-align="justify" fo:text-align-last="start" fo:margin-left="0.375in" fo:margin-right="0.01667in" fo:text-indent="-0.375in" fo:margin-top="0.01667in" fo:margin-bottom="0.01667in"/>
    </style:style>
    <style:style style:family="drawing-page" style:name="a638">
      <style:drawing-page-properties draw:fill="gradient" draw:fill-gradient-name="a63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0">
      <style:paragraph-properties fo:text-align="center" fo:margin-left="0.01667in" fo:margin-right="0.01667in" fo:margin-top="0.01667in" fo:margin-bottom="0.01667in"/>
    </style:style>
    <style:style style:family="table-cell" style:name="a116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63">
      <style:text-properties fo:font-size="0.16667in" style:font-size-asian="0.16667in" style:font-size-complex="0.16667in" style:language-asian="zh" style:country-asian="TW" style:letter-kerning="true"/>
    </style:style>
    <style:style style:family="text" style:name="a116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65">
      <style:paragraph-properties fo:text-align="center" fo:margin-left="0.01667in" fo:margin-right="0.01667in" fo:margin-top="0.01667in" fo:margin-bottom="0.01667in"/>
    </style:style>
    <style:style style:family="paragraph" style:name="a1790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ell" style:name="a116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792">
      <style:text-properties fo:font-size="0.16667in" style:font-size-asian="0.16667in" style:font-size-complex="0.16667in" style:language-asian="zh" style:country-asian="TW" style:letter-kerning="true"/>
    </style:style>
    <style:style style:family="text" style:name="a950">
      <style:text-properties fo:font-size="0.19444in" style:font-size-asian="0.19444in" style:font-size-complex="0.19444in" style:language-asian="zh" style:country-asian="TW" style:letter-kerning="true"/>
    </style:style>
    <style:style style:family="text" style:name="a1168">
      <style:text-properties fo:font-size="0.16667in" style:font-size-asian="0.16667in" style:font-size-complex="0.16667in" style:language-asian="zh" style:country-asian="TW" style:letter-kerning="true"/>
    </style:style>
    <style:style style:family="text" style:name="a179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951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169">
      <style:text-properties fo:font-size="0.16667in" style:font-size-asian="0.16667in" style:font-size-complex="0.16667in" fo:language="en" fo:country="US" style:letter-kerning="true"/>
    </style:style>
    <style:style style:family="paragraph" style:name="a1794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953">
      <style:text-properties fo:font-size="0.19444in" style:font-size-asian="0.19444in" style:font-size-complex="0.19444in" style:language-asian="zh" style:country-asian="TW" style:letter-kerning="true"/>
    </style:style>
    <style:style style:family="text" style:name="a954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table-cell" style:name="a179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955">
      <style:paragraph-properties fo:text-align="justify" fo:text-align-last="start" fo:margin-left="0.375in" fo:margin-right="0.03333in" fo:text-indent="-0.375in" fo:margin-top="0.01667in" fo:margin-bottom="0.01667in"/>
    </style:style>
    <style:style style:family="table" style:name="a1797">
      <style:table-properties style:writing-mode="lr-tb"/>
    </style:style>
    <style:style style:family="table-column" style:name="a1798">
      <style:table-column-properties style:column-width="1.63353in"/>
    </style:style>
    <style:style style:family="table-cell" style:name="a957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able-column" style:name="a1799">
      <style:table-column-properties style:column-width="0.65298in"/>
    </style:style>
    <style:style style:family="table-row" style:name="a958">
      <style:table-row-properties style:row-height="0.93689in"/>
    </style:style>
    <style:style style:family="text" style:name="a959">
      <style:text-properties fo:font-size="0.15278in" style:font-size-asian="0.15278in" style:font-size-complex="0.15278in" style:language-asian="zh" style:country-asian="TW" style:letter-kerning="true"/>
    </style:style>
    <style:style style:family="presentation" style:name="a20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80">
      <style:text-properties fo:font-size="0.16667in" style:font-size-asian="0.16667in" style:font-size-complex="0.16667in" style:language-asian="zh" style:country-asian="TW" style:letter-kerning="true"/>
    </style:style>
    <style:style style:family="text" style:name="a148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drawing-page" style:name="a2052">
      <style:drawing-page-properties draw:fill="gradient" draw:fill-gradient-name="a205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64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8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6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485">
      <style:table-properties style:writing-mode="lr-tb"/>
    </style:style>
    <style:style style:family="presentation" style:name="a6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86">
      <style:table-column-properties style:column-width="2.26854in"/>
    </style:style>
    <style:style style:family="presentation" style:name="a6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87">
      <style:table-column-properties style:column-width="8.32101in"/>
    </style:style>
    <style:style style:family="table" style:name="a646">
      <style:table-properties style:writing-mode="lr-tb"/>
    </style:style>
    <style:style style:family="text" style:name="a2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488">
      <style:table-row-properties style:row-height="0.93032in"/>
    </style:style>
    <style:style style:family="table-column" style:name="a647">
      <style:table-column-properties style:column-width="2in"/>
    </style:style>
    <style:style style:family="text" style:name="a1489">
      <style:text-properties fo:font-size="0.27778in" style:font-size-asian="0.27778in" style:font-size-complex="0.27778in" style:language-asian="zh" style:country-asian="TW" style:letter-kerning="true"/>
    </style:style>
    <style:style style:family="table-column" style:name="a648">
      <style:table-column-properties style:column-width="2in"/>
    </style:style>
    <style:style style:family="table-column" style:name="a649">
      <style:table-column-properties style:column-width="2in"/>
    </style:style>
    <style:style style:family="text" style:name="a1170">
      <style:text-properties fo:font-size="0.16667in" style:font-size-asian="0.16667in" style:font-size-complex="0.16667in" style:language-asian="zh" style:country-asian="TW" style:letter-kerning="true"/>
    </style:style>
    <style:style style:family="text" style:name="a117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72">
      <style:paragraph-properties fo:text-align="center" fo:margin-left="0.01667in" fo:margin-right="0.01667in" fo:margin-top="0.01667in" fo:margin-bottom="0.01667in"/>
    </style:style>
    <style:style style:family="table-cell" style:name="a117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75">
      <style:text-properties fo:font-size="0.16667in" style:font-size-asian="0.16667in" style:font-size-complex="0.16667in" fo:language="en" fo:country="US" style:letter-kerning="true"/>
    </style:style>
    <style:style style:family="text" style:name="a1176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77">
      <style:paragraph-properties fo:text-align="justify" fo:text-align-last="start" fo:margin-left="0.01667in" fo:margin-right="0.01667in" fo:margin-top="0.01667in" fo:margin-bottom="0.01667in"/>
    </style:style>
    <style:style style:family="text" style:name="a960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61">
      <style:paragraph-properties fo:text-align="center" fo:margin-left="0.03333in" fo:margin-right="0.03333in" fo:margin-top="0.01667in" fo:margin-bottom="0.01667in"/>
    </style:style>
    <style:style style:family="table-cell" style:name="a117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963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64">
      <style:text-properties fo:font-size="0.15278in" style:font-size-asian="0.15278in" style:font-size-complex="0.15278in" style:language-asian="zh" style:country-asian="TW" style:letter-kerning="true"/>
    </style:style>
    <style:style style:family="text" style:name="a965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66">
      <style:paragraph-properties fo:text-align="center" fo:margin-left="0.03333in" fo:margin-right="0.03333in" fo:margin-top="0.01667in" fo:margin-bottom="0.01667in"/>
    </style:style>
    <style:style style:family="table-cell" style:name="a968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69">
      <style:text-properties fo:font-size="0.15278in" style:font-size-asian="0.15278in" style:font-size-complex="0.15278in" style:language-asian="zh" style:country-asian="TW" style:letter-kerning="true"/>
    </style:style>
    <style:style style:family="text" style:name="a2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2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1">
      <style:paragraph-properties fo:text-align="center" fo:margin-left="0.01667in" fo:margin-right="0.01667in" fo:margin-top="0.01667in" fo:margin-bottom="0.01667in"/>
    </style:style>
    <style:style style:family="text" style:name="a2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650">
      <style:table-column-properties style:column-width="2in"/>
    </style:style>
    <style:style style:family="text" style:name="a2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651">
      <style:table-row-properties style:row-height="0.86025in"/>
    </style:style>
    <style:style style:family="paragraph" style:name="a206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9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652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1494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653">
      <style:paragraph-properties fo:text-align="center"/>
    </style:style>
    <style:style style:family="text" style:name="a2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496">
      <style:paragraph-properties fo:text-align="center" fo:margin-left="0.01667in" fo:margin-right="0.01667in" fo:margin-top="0.01667in" fo:margin-bottom="0.01667in"/>
    </style:style>
    <style:style style:family="text" style:name="a2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5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6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2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9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657">
      <style:text-properties fo:font-size="0.44444in" style:font-size-asian="0.44444in" style:font-size-complex="0.44444in" fo:language="en" style:language-asian="zh" fo:country="US" style:country-asian="TW"/>
    </style:style>
    <style:style style:family="table" style:name="a1499">
      <style:table-properties style:writing-mode="lr-tb"/>
    </style:style>
    <style:style style:family="text" style:name="a658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59">
      <style:paragraph-properties fo:text-align="center"/>
    </style:style>
    <style:style style:family="text" style:name="a1180">
      <style:text-properties fo:font-size="0.16667in" style:font-size-asian="0.16667in" style:font-size-complex="0.16667in" style:language-asian="zh" style:country-asian="TW" style:letter-kerning="true"/>
    </style:style>
    <style:style style:family="text" style:name="a118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82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118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row" style:name="a1185">
      <style:table-row-properties style:row-height="1.03019in"/>
    </style:style>
    <style:style style:family="text" style:name="a1186">
      <style:text-properties fo:font-size="0.16667in" style:font-size-asian="0.16667in" style:font-size-complex="0.16667in" style:language-asian="zh" style:country-asian="TW" style:letter-kerning="true"/>
    </style:style>
    <style:style style:family="text" style:name="a118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970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188">
      <style:paragraph-properties fo:text-align="center" fo:margin-left="0.01667in" fo:margin-right="0.01667in" fo:margin-top="0.01667in" fo:margin-bottom="0.01667in"/>
    </style:style>
    <style:style style:family="paragraph" style:name="a971">
      <style:paragraph-properties fo:text-align="center" fo:margin-left="0.03333in" fo:margin-right="0.03333in" fo:margin-top="0.01667in" fo:margin-bottom="0.01667in"/>
    </style:style>
    <style:style style:family="table-cell" style:name="a973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74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975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977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978">
      <style:paragraph-properties fo:text-align="justify" fo:text-align-last="start" fo:margin-left="0.375in" fo:margin-right="0.01667in" fo:text-indent="-0.375in" fo:margin-top="0.01667in" fo:margin-bottom="0.01667in"/>
    </style:style>
    <style:style style:family="paragraph" style:name="a207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6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2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207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64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2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text-align="center"/>
    </style:style>
    <style:style style:family="paragraph" style:name="a2078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6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668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69">
      <style:text-properties fo:font-size="0.44444in" style:font-size-asian="0.44444in" style:font-size-complex="0.44444in" fo:language="en" style:language-asian="zh" fo:country="US" style:country-asian="TW"/>
    </style:style>
    <style:style style:family="table-cell" style:name="a119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91">
      <style:text-properties fo:font-size="0.16667in" style:font-size-asian="0.16667in" style:font-size-complex="0.16667in" style:language-asian="zh" style:country-asian="TW" style:letter-kerning="true"/>
    </style:style>
    <style:style style:family="text" style:name="a119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193">
      <style:paragraph-properties fo:text-align="center" fo:margin-left="0.01667in" fo:margin-right="0.01667in" fo:margin-top="0.01667in" fo:margin-bottom="0.01667in"/>
    </style:style>
    <style:style style:family="table-cell" style:name="a119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196">
      <style:text-properties fo:font-size="0.16667in" style:font-size-asian="0.16667in" style:font-size-complex="0.16667in" fo:language="en" fo:country="US" style:letter-kerning="true"/>
    </style:style>
    <style:style style:family="text" style:name="a119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980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198">
      <style:paragraph-properties fo:text-align="center" fo:margin-left="0.01667in" fo:margin-right="0.01667in" fo:margin-top="0.01667in" fo:margin-bottom="0.01667in"/>
    </style:style>
    <style:style style:family="text" style:name="a981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paragraph" style:name="a982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984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able-row" style:name="a985">
      <style:table-row-properties style:row-height="0.28364in"/>
    </style:style>
    <style:style style:family="text" style:name="a986">
      <style:text-properties fo:font-size="0.15278in" style:font-size-asian="0.15278in" style:font-size-complex="0.15278in" style:language-asian="zh" style:country-asian="TW" style:letter-kerning="true"/>
    </style:style>
    <style:style style:family="text" style:name="a98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88">
      <style:paragraph-properties fo:text-align="center" fo:margin-left="0.03333in" fo:margin-right="0.03333in" fo:margin-top="0.01667in" fo:margin-bottom="0.01667in"/>
    </style:style>
    <style:style style:family="text" style:name="a2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size="0.44444in" style:font-size-asian="0.44444in" style:font-size-complex="0.44444in" fo:language="en" style:language-asian="zh" fo:country="US" style:country-asian="TW"/>
    </style:style>
    <style:style style:family="presentation" style:name="a20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71">
      <style:paragraph-properties fo:text-align="center"/>
    </style:style>
    <style:style style:family="table-cell" style:name="a67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674">
      <style:table-row-properties style:row-height="0.86025in"/>
    </style:style>
    <style:style style:family="text" style:name="a675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76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77">
      <style:paragraph-properties fo:text-align="center"/>
    </style:style>
    <style:style style:family="table-cell" style:name="a67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99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91">
      <style:text-properties fo:font-size="0.15278in" style:font-size-asian="0.15278in" style:font-size-complex="0.15278in" style:language-asian="zh" style:country-asian="TW" style:letter-kerning="true"/>
    </style:style>
    <style:style style:family="text" style:name="a99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93">
      <style:paragraph-properties fo:text-align="center" fo:margin-left="0.03333in" fo:margin-right="0.03333in" fo:margin-top="0.01667in" fo:margin-bottom="0.01667in"/>
    </style:style>
    <style:style style:family="table-cell" style:name="a99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996">
      <style:text-properties fo:font-size="0.15278in" style:font-size-asian="0.15278in" style:font-size-complex="0.15278in" style:language-asian="zh" style:country-asian="TW" style:letter-kerning="true"/>
    </style:style>
    <style:style style:family="text" style:name="a99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998">
      <style:paragraph-properties fo:text-align="center" fo:margin-left="0.03333in" fo:margin-right="0.03333in" fo:margin-top="0.01667in" fo:margin-bottom="0.01667in"/>
    </style:style>
    <style:style style:family="text" style:name="a680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81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82">
      <style:paragraph-properties fo:text-align="center"/>
    </style:style>
    <style:style style:family="table-cell" style:name="a68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685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86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87">
      <style:paragraph-properties fo:text-align="center"/>
    </style:style>
    <style:style style:family="table-cell" style:name="a68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690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91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ell" style:name="a69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694">
      <style:table-row-properties style:row-height="0.86025in"/>
    </style:style>
    <style:style style:family="text" style:name="a695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696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697">
      <style:paragraph-properties fo:text-align="center"/>
    </style:style>
    <style:style style:family="table-cell" style:name="a69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90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02">
      <style:text-properties fo:font-size="0.27778in" style:font-size-asian="0.27778in" style:font-size-complex="0.27778in" fo:language="en" fo:country="US" style:letter-kerning="true"/>
    </style:style>
    <style:style style:family="text" style:name="a1903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904">
      <style:paragraph-properties fo:text-align="center" fo:margin-left="0.01667in" fo:margin-right="0.01667in" fo:margin-top="0.01667in" fo:margin-bottom="0.01667in"/>
    </style:style>
    <style:style style:family="table-cell" style:name="a190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07">
      <style:text-properties fo:font-size="0.27778in" style:font-size-asian="0.27778in" style:font-size-complex="0.27778in" style:language-asian="zh" style:country-asian="TW" style:letter-kerning="true"/>
    </style:style>
    <style:style style:family="text" style:name="a1908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909">
      <style:paragraph-properties fo:text-align="center" fo:margin-left="0.01667in" fo:margin-right="0.01667in" fo:margin-top="0.01667in" fo:margin-bottom="0.01667in"/>
    </style:style>
    <style:style style:family="table-cell" style:name="a191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12">
      <style:text-properties fo:font-size="0.27778in" style:font-size-asian="0.27778in" style:font-size-complex="0.27778in" style:language-asian="zh" style:country-asian="TW" style:letter-kerning="true"/>
    </style:style>
    <style:style style:family="text" style:name="a1913">
      <style:text-properties fo:font-size="0.27778in" style:font-size-asian="0.27778in" style:font-size-complex="0.27778in" fo:language="en" fo:country="US" style:letter-kerning="true"/>
    </style:style>
    <style:style style:family="text" style:name="a1914">
      <style:text-properties fo:font-size="0.27778in" style:font-size-asian="0.27778in" style:font-size-complex="0.27778in" style:language-asian="zh" style:country-asian="TW" style:letter-kerning="true"/>
    </style:style>
    <style:style style:family="text" style:name="a1915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916">
      <style:paragraph-properties fo:text-align="center" fo:margin-left="0.01667in" fo:margin-right="0.01667in" fo:margin-top="0.01667in" fo:margin-bottom="0.01667in"/>
    </style:style>
    <style:style style:family="table-cell" style:name="a191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19">
      <style:text-properties fo:font-size="0.16667in" style:font-size-asian="0.16667in" style:font-size-complex="0.16667in" fo:language="en" fo:country="US" style:letter-kerning="true"/>
    </style:style>
    <style:style style:family="text" style:name="a1600">
      <style:text-properties fo:font-size="0.27778in" style:font-size-asian="0.27778in" style:font-size-complex="0.27778in" style:language-asian="zh" style:country-asian="TW" style:letter-kerning="true"/>
    </style:style>
    <style:style style:family="text" style:name="a1601">
      <style:text-properties fo:font-size="0.27778in" style:font-size-asian="0.27778in" style:font-size-complex="0.27778in" fo:language="en" fo:country="US" style:letter-kerning="true"/>
    </style:style>
    <style:style style:family="text" style:name="a1602">
      <style:text-properties fo:font-size="0.27778in" style:font-size-asian="0.27778in" style:font-size-complex="0.27778in" style:language-asian="zh" style:country-asian="TW" style:letter-kerning="true"/>
    </style:style>
    <style:style style:family="text" style:name="a1603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604">
      <style:paragraph-properties fo:text-align="center" fo:margin-left="0.01667in" fo:margin-right="0.01667in" fo:margin-top="0.01667in" fo:margin-bottom="0.01667in"/>
    </style:style>
    <style:style style:family="table-cell" style:name="a160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607">
      <style:text-properties fo:font-size="0.16667in" style:font-size-asian="0.16667in" style:font-size-complex="0.16667in" fo:language="en" fo:country="US" style:letter-kerning="true"/>
    </style:style>
    <style:style style:family="text" style:name="a160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609">
      <style:paragraph-properties fo:text-align="justify" fo:text-align-last="start" fo:margin-left="0.01667in" fo:margin-right="0.01667in" fo:margin-top="0.01667in" fo:margin-bottom="0.01667in"/>
    </style:style>
    <style:style style:family="text" style:name="a192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921">
      <style:paragraph-properties fo:text-align="justify" fo:text-align-last="start" fo:margin-left="0.01667in" fo:margin-right="0.01667in" fo:margin-top="0.01667in" fo:margin-bottom="0.01667in"/>
    </style:style>
    <style:style style:family="table-cell" style:name="a192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2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925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927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928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ell" style:name="a161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612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13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615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16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618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19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301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302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30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305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93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931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307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308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93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934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936">
      <style:text-properties fo:font-size="0.16667in" style:font-size-asian="0.16667in" style:font-size-complex="0.16667in" style:language-asian="zh" style:country-asian="TW" style:letter-kerning="true"/>
    </style:style>
    <style:style style:family="text" style:name="a193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938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1621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22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62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25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627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28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31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311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31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314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ell" style:name="a194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316">
      <style:text-properties fo:font-size="0.16667in" style:font-size-asian="0.16667in" style:font-size-complex="0.16667in" style:language-asian="zh" style:country-asian="TW" style:letter-kerning="true"/>
    </style:style>
    <style:style style:family="table" style:name="a1941">
      <style:table-properties style:writing-mode="lr-tb"/>
    </style:style>
    <style:style style:family="paragraph" style:name="a1317">
      <style:paragraph-properties fo:text-align="justify" fo:text-align-last="start" fo:margin-left="0.375in" fo:margin-right="0.01667in" fo:text-indent="-0.375in" fo:margin-top="0.01667in" fo:margin-bottom="0.01667in"/>
    </style:style>
    <style:style style:family="table-column" style:name="a1942">
      <style:table-column-properties style:column-width="1.65554in"/>
    </style:style>
    <style:style style:family="table-column" style:name="a1943">
      <style:table-column-properties style:column-width="0.66178in"/>
    </style:style>
    <style:style style:family="text" style:name="a1319">
      <style:text-properties fo:font-size="0.16667in" style:font-size-asian="0.16667in" style:font-size-complex="0.16667in" style:language-asian="zh" style:country-asian="TW" style:letter-kerning="true"/>
    </style:style>
    <style:style style:family="table-column" style:name="a1944">
      <style:table-column-properties style:column-width="0.70518in"/>
    </style:style>
    <style:style style:family="table-column" style:name="a1945">
      <style:table-column-properties style:column-width="1.28512in"/>
    </style:style>
    <style:style style:family="table-column" style:name="a1946">
      <style:table-column-properties style:column-width="0.85428in"/>
    </style:style>
    <style:style style:family="table-column" style:name="a1947">
      <style:table-column-properties style:column-width="1.40517in"/>
    </style:style>
    <style:style style:family="table-column" style:name="a1948">
      <style:table-column-properties style:column-width="0.93168in"/>
    </style:style>
    <style:style style:family="table-cell" style:name="a100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able-column" style:name="a1949">
      <style:table-column-properties style:column-width="3.35014in"/>
    </style:style>
    <style:style style:family="text" style:name="a1001">
      <style:text-properties fo:font-size="0.19444in" style:font-size-asian="0.19444in" style:font-size-complex="0.19444in" style:language-asian="zh" style:country-asian="TW" style:letter-kerning="true"/>
    </style:style>
    <style:style style:family="text" style:name="a1002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paragraph" style:name="a1003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1005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ext" style:name="a1630">
      <style:text-properties fo:font-size="0.16667in" style:font-size-asian="0.16667in" style:font-size-complex="0.16667in" style:language-asian="zh" style:country-asian="TW" style:letter-kerning="true"/>
    </style:style>
    <style:style style:family="table-row" style:name="a1006">
      <style:table-row-properties style:row-height="0.61026in"/>
    </style:style>
    <style:style style:family="paragraph" style:name="a1631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007">
      <style:text-properties fo:font-size="0.15278in" style:font-size-asian="0.15278in" style:font-size-complex="0.15278in" style:language-asian="zh" style:country-asian="TW" style:letter-kerning="true"/>
    </style:style>
    <style:style style:family="text" style:name="a1008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text" style:name="a163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009">
      <style:paragraph-properties fo:text-align="center" fo:margin-left="0.03333in" fo:margin-right="0.03333in" fo:margin-top="0.01667in" fo:margin-bottom="0.01667in"/>
    </style:style>
    <style:style style:family="paragraph" style:name="a1634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636">
      <style:text-properties fo:font-size="0.16667in" style:font-size-asian="0.16667in" style:font-size-complex="0.16667in" style:language-asian="zh" style:country-asian="TW" style:letter-kerning="true"/>
    </style:style>
    <style:style style:family="text" style:name="a163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638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132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321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132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" style:name="a1324">
      <style:table-properties style:writing-mode="lr-tb"/>
    </style:style>
    <style:style style:family="table-column" style:name="a1325">
      <style:table-column-properties style:column-width="2.25865in"/>
    </style:style>
    <style:style style:family="table-row" style:name="a1950">
      <style:table-row-properties style:row-height="0.62859in"/>
    </style:style>
    <style:style style:family="table-column" style:name="a1326">
      <style:table-column-properties style:column-width="8.3261in"/>
    </style:style>
    <style:style style:family="text" style:name="a1951">
      <style:text-properties fo:font-size="0.16667in" style:font-size-asian="0.16667in" style:font-size-complex="0.16667in" style:language-asian="zh" style:country-asian="TW" style:letter-kerning="true"/>
    </style:style>
    <style:style style:family="table-row" style:name="a1327">
      <style:table-row-properties style:row-height="0.87249in"/>
    </style:style>
    <style:style style:family="text" style:name="a195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328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953">
      <style:paragraph-properties fo:text-align="center" fo:margin-left="0.01667in" fo:margin-right="0.01667in" fo:margin-top="0.01667in" fo:margin-bottom="0.01667in"/>
    </style:style>
    <style:style style:family="text" style:name="a1329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95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56">
      <style:text-properties fo:font-size="0.16667in" style:font-size-asian="0.16667in" style:font-size-complex="0.16667in" style:language-asian="zh" style:country-asian="TW" style:letter-kerning="true"/>
    </style:style>
    <style:style style:family="text" style:name="a195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958">
      <style:paragraph-properties fo:text-align="center" fo:margin-left="0.01667in" fo:margin-right="0.01667in" fo:margin-top="0.01667in" fo:margin-bottom="0.01667in"/>
    </style:style>
    <style:style style:family="table-cell" style:name="a1011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012">
      <style:text-properties fo:font-size="0.15278in" style:font-size-asian="0.15278in" style:font-size-complex="0.15278in" style:language-asian="zh" style:country-asian="TW" style:letter-kerning="true"/>
    </style:style>
    <style:style style:family="text" style:name="a1013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014">
      <style:paragraph-properties fo:text-align="center" fo:margin-left="0.03333in" fo:margin-right="0.03333in" fo:margin-top="0.01667in" fo:margin-bottom="0.01667in"/>
    </style:style>
    <style:style style:family="table-cell" style:name="a164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1016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able" style:name="a1641">
      <style:table-properties style:writing-mode="lr-tb"/>
    </style:style>
    <style:style style:family="text" style:name="a1017">
      <style:text-properties fo:font-size="0.15278in" style:font-size-asian="0.15278in" style:font-size-complex="0.15278in" fo:language="en" fo:country="US" style:letter-kerning="true"/>
    </style:style>
    <style:style style:family="table-column" style:name="a1642">
      <style:table-column-properties style:column-width="2.2932in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8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table-column" style:name="a1643">
      <style:table-column-properties style:column-width="8.41145in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text-align="center" fo:margin-left="0.03333in" fo:margin-right="0.03333in" fo:margin-top="0.01667in" fo:margin-bottom="0.01667in"/>
    </style:style>
    <style:style style:family="table-row" style:name="a1644">
      <style:table-row-properties style:row-height="0.65454in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5">
      <style:text-properties fo:font-size="0.27778in" style:font-size-asian="0.27778in" style:font-size-complex="0.27778in" style:language-asian="zh" style:country-asian="TW" style:letter-kerning="true"/>
    </style:style>
    <style:style style:family="text" style:name="a1646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7">
      <style:paragraph-properties fo:text-align="center" fo:margin-left="0.01667in" fo:margin-right="0.01667in" fo:margin-top="0.01667in" fo:margin-bottom="0.01667in"/>
    </style:style>
    <style:style style:family="paragraph" style:name="a8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4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resentation" style:name="a8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0">
      <style:paragraph-properties fo:text-align="center" fo:margin-left="0.01667in" fo:margin-right="0.01667in" fo:margin-top="0.01667in" fo:margin-bottom="0.01667in"/>
    </style:style>
    <style:style style:family="table-cell" style:name="a133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333">
      <style:text-properties fo:font-size="0.27778in" style:font-size-asian="0.27778in" style:font-size-complex="0.27778in" style:language-asian="zh" style:country-asian="TW" style:letter-kerning="true"/>
    </style:style>
    <style:style style:family="text" style:name="a1334">
      <style:text-properties fo:font-size="0.27778in" style:font-size-asian="0.27778in" style:font-size-complex="0.27778in" style:language-asian="zh" style:country-asian="TW" style:letter-kerning="true"/>
    </style:style>
    <style:style style:family="text" style:name="a1335">
      <style:text-properties fo:font-size="0.27778in" style:font-size-asian="0.27778in" style:font-size-complex="0.27778in" style:language-asian="zh" style:country-asian="TW" style:letter-kerning="true"/>
    </style:style>
    <style:style style:family="table-cell" style:name="a196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336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text" style:name="a1961">
      <style:text-properties fo:font-size="0.16667in" style:font-size-asian="0.16667in" style:font-size-complex="0.16667in" style:language-asian="zh" style:country-asian="TW" style:letter-kerning="true"/>
    </style:style>
    <style:style style:family="text" style:name="a1337">
      <style:text-properties fo:font-size="0.27778in" style:font-size-asian="0.27778in" style:font-size-complex="0.27778in" style:language-asian="zh" style:country-asian="TW" style:letter-kerning="true"/>
    </style:style>
    <style:style style:family="text" style:name="a196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338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963">
      <style:paragraph-properties fo:text-align="center" fo:margin-left="0.01667in" fo:margin-right="0.01667in" fo:margin-top="0.01667in" fo:margin-bottom="0.01667in"/>
    </style:style>
    <style:style style:family="text" style:name="a1339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96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66">
      <style:text-properties fo:font-size="0.16667in" style:font-size-asian="0.16667in" style:font-size-complex="0.16667in" style:language-asian="zh" style:country-asian="TW" style:letter-kerning="true"/>
    </style:style>
    <style:style style:family="text" style:name="a196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968">
      <style:paragraph-properties fo:text-align="center" fo:margin-left="0.01667in" fo:margin-right="0.01667in" fo:margin-top="0.01667in" fo:margin-bottom="0.01667in"/>
    </style:style>
    <style:style style:family="table-cell" style:name="a1021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022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023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025">
      <style:text-properties fo:font-size="0.19444in" style:font-size-asian="0.19444in" style:font-size-complex="0.19444in" style:language-asian="zh" style:country-asian="TW" style:letter-kerning="true"/>
    </style:style>
    <style:style style:family="text" style:name="a1650">
      <style:text-properties fo:font-size="0.27778in" style:font-size-asian="0.27778in" style:font-size-complex="0.27778in" style:language-asian="zh" style:country-asian="TW" style:letter-kerning="true"/>
    </style:style>
    <style:style style:family="text" style:name="a1026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text" style:name="a1651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027">
      <style:paragraph-properties fo:text-align="justify" fo:text-align-last="start" fo:margin-left="0.375in" fo:margin-right="0.03333in" fo:text-indent="-0.375in" fo:margin-top="0.01667in" fo:margin-bottom="0.01667in"/>
    </style:style>
    <style:style style:family="paragraph" style:name="a1652">
      <style:paragraph-properties fo:text-align="center" fo:margin-left="0.01667in" fo:margin-right="0.01667in" fo:margin-top="0.01667in" fo:margin-bottom="0.01667in"/>
    </style:style>
    <style:style style:family="text" style:name="a81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29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able-cell" style:name="a165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655">
      <style:table-properties style:writing-mode="lr-tb"/>
    </style:style>
    <style:style style:family="graphic" style:name="a8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656">
      <style:table-column-properties style:column-width="1.63353in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57">
      <style:table-column-properties style:column-width="0.65298in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58">
      <style:table-column-properties style:column-width="0.6958in"/>
    </style:style>
    <style:style style:family="paragraph" style:name="a81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59">
      <style:table-column-properties style:column-width="1.26803in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0">
      <style:paragraph-properties fo:text-align="center" fo:margin-left="0.01667in" fo:margin-right="0.01667in" fo:margin-top="0.01667in" fo:margin-bottom="0.01667in"/>
    </style:style>
    <style:style style:family="text" style:name="a5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4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5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343">
      <style:table-properties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344">
      <style:table-column-properties style:column-width="1.61597in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7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olumn" style:name="a1345">
      <style:table-column-properties style:column-width="0.64596in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1">
      <style:text-properties fo:font-size="0.16667in" style:font-size-asian="0.16667in" style:font-size-complex="0.16667in" style:language-asian="zh" style:country-asian="TW" style:letter-kerning="true"/>
    </style:style>
    <style:style style:family="table-column" style:name="a1346">
      <style:table-column-properties style:column-width="0.68832in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able-column" style:name="a1347">
      <style:table-column-properties style:column-width="1.26775in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3">
      <style:paragraph-properties fo:text-align="center" fo:margin-left="0.01667in" fo:margin-right="0.01667in" fo:margin-top="0.01667in" fo:margin-bottom="0.01667in"/>
    </style:style>
    <style:style style:family="table-column" style:name="a1348">
      <style:table-column-properties style:column-width="0.82051in"/>
    </style:style>
    <style:style style:family="paragraph" style:name="a50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349">
      <style:table-column-properties style:column-width="1.35222in"/>
    </style:style>
    <style:style style:family="table-cell" style:name="a197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6">
      <style:text-properties fo:font-size="0.16667in" style:font-size-asian="0.16667in" style:font-size-complex="0.16667in" style:language-asian="zh" style:country-asian="TW" style:letter-kerning="true"/>
    </style:style>
    <style:style style:family="text" style:name="a1977">
      <style:text-properties fo:font-size="0.16667in" style:font-size-asian="0.16667in" style:font-size-complex="0.16667in" fo:language="en" fo:country="US" style:letter-kerning="true"/>
    </style:style>
    <style:style style:family="text" style:name="a1978">
      <style:text-properties fo:font-size="0.16667in" style:font-size-asian="0.16667in" style:font-size-complex="0.16667in" style:language-asian="zh" style:country-asian="TW" style:letter-kerning="true"/>
    </style:style>
    <style:style style:family="table-row" style:name="a1030">
      <style:table-row-properties style:row-height="0.56729in"/>
    </style:style>
    <style:style style:family="text" style:name="a197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031">
      <style:text-properties fo:font-size="0.15278in" style:font-size-asian="0.15278in" style:font-size-complex="0.15278in" style:language-asian="zh" style:country-asian="TW" style:letter-kerning="true"/>
    </style:style>
    <style:style style:family="text" style:name="a103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033">
      <style:paragraph-properties fo:text-align="center" fo:margin-left="0.03333in" fo:margin-right="0.03333in" fo:margin-top="0.01667in" fo:margin-bottom="0.01667in"/>
    </style:style>
    <style:style style:family="table-cell" style:name="a103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able-column" style:name="a1660">
      <style:table-column-properties style:column-width="0.84293in"/>
    </style:style>
    <style:style style:family="text" style:name="a1036">
      <style:text-properties fo:font-size="0.15278in" style:font-size-asian="0.15278in" style:font-size-complex="0.15278in" style:language-asian="zh" style:country-asian="TW" style:letter-kerning="true"/>
    </style:style>
    <style:style style:family="table-column" style:name="a1661">
      <style:table-column-properties style:column-width="1.42956in"/>
    </style:style>
    <style:style style:family="text" style:name="a103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table-column" style:name="a1662">
      <style:table-column-properties style:column-width="0.87622in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8">
      <style:paragraph-properties fo:text-align="center" fo:margin-left="0.03333in" fo:margin-right="0.03333in" fo:margin-top="0.01667in" fo:margin-bottom="0.01667in"/>
    </style:style>
    <style:style style:family="table-column" style:name="a1663">
      <style:table-column-properties style:column-width="3.30559in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664">
      <style:table-row-properties style:row-height="0.62859in"/>
    </style:style>
    <style:style style:family="paragraph" style:name="a8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5">
      <style:text-properties fo:font-size="0.16667in" style:font-size-asian="0.16667in" style:font-size-complex="0.16667in" style:language-asian="zh" style:country-asian="TW" style:letter-kerning="tru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6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7">
      <style:paragraph-properties fo:text-align="center" fo:margin-left="0.01667in" fo:margin-right="0.01667in" fo:margin-top="0.01667in" fo:margin-bottom="0.01667in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6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350">
      <style:table-column-properties style:column-width="0.92878in"/>
    </style:style>
    <style:style style:family="table-column" style:name="a1351">
      <style:table-column-properties style:column-width="3.27005in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352">
      <style:table-row-properties style:row-height="0.62859in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size="0.16667in" style:font-size-asian="0.16667in" style:font-size-complex="0.16667in" style:language-asian="zh" style:country-asian="TW" style:letter-kerning="tru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51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0">
      <style:paragraph-properties fo:text-align="center" fo:margin-left="0.01667in" fo:margin-right="0.01667in" fo:margin-top="0.01667in" fo:margin-bottom="0.01667in"/>
    </style:style>
    <style:style style:family="paragraph" style:name="a1355">
      <style:paragraph-properties fo:text-align="center" fo:margin-left="0.01667in" fo:margin-right="0.01667in" fo:margin-top="0.01667in" fo:margin-bottom="0.01667in"/>
    </style:style>
    <style:style style:family="presentation" style:name="a5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98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135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358">
      <style:text-properties fo:font-size="0.16667in" style:font-size-asian="0.16667in" style:font-size-complex="0.16667in" style:language-asian="zh" style:country-asian="TW" style:letter-kerning="true"/>
    </style:style>
    <style:style style:family="text" style:name="a1983">
      <style:text-properties fo:font-size="0.16667in" style:font-size-asian="0.16667in" style:font-size-complex="0.16667in" style:language-asian="zh" style:country-asian="TW" style:letter-kerning="true"/>
    </style:style>
    <style:style style:family="drawing-page" style:name="a517">
      <style:drawing-page-properties draw:fill="gradient" draw:fill-gradient-name="a51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8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35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5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5">
      <style:paragraph-properties fo:text-align="center" fo:margin-left="0.01667in" fo:margin-right="0.01667in" fo:margin-top="0.01667in" fo:margin-bottom="0.01667in"/>
    </style:style>
    <style:style style:family="text" style:name="a5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8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988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04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98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041">
      <style:text-properties fo:font-size="0.15278in" style:font-size-asian="0.15278in" style:font-size-complex="0.15278in" style:language-asian="zh" style:country-asian="TW" style:letter-kerning="true"/>
    </style:style>
    <style:style style:family="text" style:name="a104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043">
      <style:paragraph-properties fo:text-align="center" fo:margin-left="0.03333in" fo:margin-right="0.03333in" fo:margin-top="0.01667in" fo:margin-bottom="0.01667in"/>
    </style:style>
    <style:style style:family="table-cell" style:name="a104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1670">
      <style:text-properties fo:font-size="0.16667in" style:font-size-asian="0.16667in" style:font-size-complex="0.16667in" style:language-asian="zh" style:country-asian="TW" style:letter-kerning="true"/>
    </style:style>
    <style:style style:family="text" style:name="a1046">
      <style:text-properties fo:font-size="0.19444in" style:font-size-asian="0.19444in" style:font-size-complex="0.19444in" style:language-asian="zh" style:country-asian="TW" style:letter-kerning="true"/>
    </style:style>
    <style:style style:family="text" style:name="a167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047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paragraph" style:name="a1672">
      <style:paragraph-properties fo:text-align="center" fo:margin-left="0.01667in" fo:margin-right="0.01667in" fo:margin-top="0.01667in" fo:margin-bottom="0.01667in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7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5">
      <style:text-properties fo:font-size="0.16667in" style:font-size-asian="0.16667in" style:font-size-complex="0.16667in" style:language-asian="zh" style:country-asian="TW" style:letter-kerning="tru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6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7">
      <style:paragraph-properties fo:text-align="center" fo:margin-left="0.01667in" fo:margin-right="0.01667in" fo:margin-top="0.01667in" fo:margin-bottom="0.01667in"/>
    </style:style>
    <style:style style:family="paragraph" style:name="a8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7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0">
      <style:paragraph-properties fo:text-align="center" fo:margin-left="0.01667in" fo:margin-right="0.01667in" fo:margin-top="0.01667in" fo:margin-bottom="0.01667in"/>
    </style:style>
    <style:style style:family="paragraph" style:name="a52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6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3">
      <style:text-properties fo:font-size="0.16667in" style:font-size-asian="0.16667in" style:font-size-complex="0.16667in" style:language-asian="zh" style:country-asian="TW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0">
      <style:paragraph-properties fo:text-align="center" fo:margin-left="0.03333in" fo:margin-right="0.03333in" fo:margin-top="0.01667in" fo:margin-bottom="0.01667in"/>
    </style:style>
    <style:style style:family="paragraph" style:name="a1365">
      <style:paragraph-properties fo:text-align="center" fo:margin-left="0.01667in" fo:margin-right="0.01667in" fo:margin-top="0.01667in" fo:margin-bottom="0.01667in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9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136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526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993">
      <style:table-properties style:writing-mode="lr-tb"/>
    </style:style>
    <style:style style:family="text" style:name="a1368">
      <style:text-properties fo:font-size="0.16667in" style:font-size-asian="0.16667in" style:font-size-complex="0.16667in" style:language-asian="zh" style:country-asian="TW" style:letter-kerning="true"/>
    </style:style>
    <style:style style:family="text" style:name="a136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able-column" style:name="a1994">
      <style:table-column-properties style:column-width="2.35103in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995">
      <style:table-column-properties style:column-width="8.49787in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96">
      <style:table-row-properties style:row-height="0.70909in"/>
    </style:style>
    <style:style style:family="text" style:name="a1997">
      <style:text-properties fo:font-size="0.27778in" style:font-size-asian="0.27778in" style:font-size-complex="0.27778in" style:language-asian="zh" style:country-asian="TW" style:letter-kerning="true"/>
    </style:style>
    <style:style style:family="text" style:name="a1998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050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paragraph" style:name="a1999">
      <style:paragraph-properties fo:text-align="center" fo:margin-left="0.01667in" fo:margin-right="0.01667in" fo:margin-top="0.01667in" fo:margin-bottom="0.01667in"/>
    </style:style>
    <style:style style:family="drawing-page" style:name="a1052">
      <style:drawing-page-properties draw:fill="gradient" draw:fill-gradient-name="a105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054">
      <style:table-properties style:writing-mode="lr-tb"/>
    </style:style>
    <style:style style:family="table-column" style:name="a1055">
      <style:table-column-properties style:column-width="1.62928in"/>
    </style:style>
    <style:style style:family="text" style:name="a1680">
      <style:text-properties fo:font-size="0.16667in" style:font-size-asian="0.16667in" style:font-size-complex="0.16667in" style:language-asian="zh" style:country-asian="TW" style:letter-kerning="true"/>
    </style:style>
    <style:style style:family="table-column" style:name="a1056">
      <style:table-column-properties style:column-width="0.65129in"/>
    </style:style>
    <style:style style:family="text" style:name="a168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able-column" style:name="a1057">
      <style:table-column-properties style:column-width="0.69399in"/>
    </style:style>
    <style:style style:family="paragraph" style:name="a1682">
      <style:paragraph-properties fo:text-align="center" fo:margin-left="0.01667in" fo:margin-right="0.01667in" fo:margin-top="0.01667in" fo:margin-bottom="0.01667in"/>
    </style:style>
    <style:style style:family="graphic" style:name="a8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olumn" style:name="a1058">
      <style:table-column-properties style:column-width="1.42856in"/>
    </style:style>
    <style:style style:family="table-column" style:name="a1059">
      <style:table-column-properties style:column-width="0.67691in"/>
    </style:style>
    <style:style style:family="table-cell" style:name="a168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drawing-page" style:name="a842">
      <style:drawing-page-properties draw:fill="gradient" draw:fill-gradient-name="a84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4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5">
      <style:text-properties fo:font-size="0.16667in" style:font-size-asian="0.16667in" style:font-size-complex="0.16667in" style:language-asian="zh" style:country-asian="TW" style:letter-kerning="true"/>
    </style:style>
    <style:style style:family="text" style:name="a8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6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8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text-align="center" fo:margin-left="0.01667in" fo:margin-right="0.01667in" fo:margin-top="0.01667in" fo:margin-bottom="0.01667in"/>
    </style:style>
    <style:style style:family="paragraph" style:name="a84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68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" style:name="a848">
      <style:table-properties style:writing-mode="lr-tb"/>
    </style:style>
    <style:style style:family="table-column" style:name="a849">
      <style:table-column-properties style:column-width="1.45815in"/>
    </style:style>
    <style:style style:family="paragraph" style:name="a1370">
      <style:paragraph-properties fo:text-align="center" fo:margin-left="0.01667in" fo:margin-right="0.01667in" fo:margin-top="0.01667in" fo:margin-bottom="0.01667in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7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532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375">
      <style:paragraph-properties fo:text-align="center" fo:margin-left="0.01667in" fo:margin-right="0.01667in" fo:margin-top="0.01667in" fo:margin-bottom="0.01667in"/>
    </style:style>
    <style:style style:family="presentation" style:name="a5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37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drawing-page" style:name="a536">
      <style:drawing-page-properties draw:fill="gradient" draw:fill-gradient-name="a53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8">
      <style:text-properties fo:font-size="0.16667in" style:font-size-asian="0.16667in" style:font-size-complex="0.16667in" style:language-asian="zh" style:country-asian="TW" style:letter-kerning="tru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size="0.16667in" style:font-size-asian="0.16667in" style:font-size-complex="0.16667in" fo:language="en" fo:country="US" style:letter-kerning="tru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60">
      <style:table-column-properties style:column-width="1.20648in"/>
    </style:style>
    <style:style style:family="table-column" style:name="a1061">
      <style:table-column-properties style:column-width="1.09331in"/>
    </style:style>
    <style:style style:family="table-column" style:name="a1062">
      <style:table-column-properties style:column-width="3.29701in"/>
    </style:style>
    <style:style style:family="table-row" style:name="a1063">
      <style:table-row-properties style:row-height="0.62859in"/>
    </style:style>
    <style:style style:family="text" style:name="a1064">
      <style:text-properties fo:font-size="0.16667in" style:font-size-asian="0.16667in" style:font-size-complex="0.16667in" style:language-asian="zh" style:country-asian="TW" style:letter-kerning="true"/>
    </style:style>
    <style:style style:family="text" style:name="a106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69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066">
      <style:paragraph-properties fo:text-align="center" fo:margin-left="0.01667in" fo:margin-right="0.01667in" fo:margin-top="0.01667in" fo:margin-bottom="0.01667in"/>
    </style:style>
    <style:style style:family="text" style:name="a1691">
      <style:text-properties fo:font-size="0.16667in" style:font-size-asian="0.16667in" style:font-size-complex="0.16667in" fo:language="en" fo:country="US" style:letter-kerning="true"/>
    </style:style>
    <style:style style:family="table-column" style:name="a850">
      <style:table-column-properties style:column-width="1.26431in"/>
    </style:style>
    <style:style style:family="text" style:name="a1692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06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69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able-column" style:name="a851">
      <style:table-column-properties style:column-width="1.26431in"/>
    </style:style>
    <style:style style:family="text" style:name="a1069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694">
      <style:paragraph-properties fo:text-align="center" fo:margin-left="0.01667in" fo:margin-right="0.01667in" fo:margin-top="0.01667in" fo:margin-bottom="0.01667in"/>
    </style:style>
    <style:style style:family="table-column" style:name="a852">
      <style:table-column-properties style:column-width="6.78031in"/>
    </style:style>
    <style:style style:family="table-row" style:name="a853">
      <style:table-row-properties style:row-height="0.28364in"/>
    </style:style>
    <style:style style:family="text" style:name="a854">
      <style:text-properties fo:font-size="0.15278in" style:font-size-asian="0.15278in" style:font-size-complex="0.15278in" style:language-asian="zh" style:country-asian="TW" style:letter-kerning="true"/>
    </style:style>
    <style:style style:family="table-cell" style:name="a169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55">
      <style:text-properties fo:font-size="0.15278in" style:font-size-asian="0.15278in" style:font-size-complex="0.15278in" fo:language="en" fo:country="US" style:letter-kerning="true"/>
    </style:style>
    <style:style style:family="text" style:name="a1697">
      <style:text-properties fo:font-size="0.16667in" style:font-size-asian="0.16667in" style:font-size-complex="0.16667in" style:language-asian="zh" style:country-asian="TW" style:letter-kerning="true"/>
    </style:style>
    <style:style style:family="text" style:name="a856">
      <style:text-properties fo:font-size="0.15278in" style:font-size-asian="0.15278in" style:font-size-complex="0.15278in" style:language-asian="zh" style:country-asian="TW" style:letter-kerning="true"/>
    </style:style>
    <style:style style:family="text" style:name="a169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85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1699">
      <style:paragraph-properties fo:text-align="center" fo:margin-left="0.01667in" fo:margin-right="0.01667in" fo:margin-top="0.01667in" fo:margin-bottom="0.01667in"/>
    </style:style>
    <style:style style:family="paragraph" style:name="a858">
      <style:paragraph-properties fo:text-align="center" fo:margin-left="0.03333in" fo:margin-right="0.03333in" fo:margin-top="0.01667in" fo:margin-bottom="0.01667in"/>
    </style:style>
    <style:style style:family="text" style:name="a1380">
      <style:text-properties fo:font-size="0.16667in" style:font-size-asian="0.16667in" style:font-size-complex="0.16667in" style:language-asian="zh" style:country-asian="TW" style:letter-kerning="true"/>
    </style:style>
    <style:style style:family="text" style:name="a138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2">
      <style:paragraph-properties fo:text-align="center" fo:margin-left="0.01667in" fo:margin-right="0.01667in" fo:margin-top="0.01667in" fo:margin-bottom="0.01667in"/>
    </style:style>
    <style:style style:family="paragraph" style:name="a541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8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5">
      <style:text-properties fo:font-size="0.16667in" style:font-size-asian="0.16667in" style:font-size-complex="0.16667in" style:language-asian="zh" style:country-asian="TW" style:letter-kerning="tru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6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7">
      <style:paragraph-properties fo:text-align="center" fo:margin-left="0.01667in" fo:margin-right="0.01667in" fo:margin-top="0.01667in" fo:margin-bottom="0.01667in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8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71">
      <style:paragraph-properties fo:text-align="center" fo:margin-left="0.01667in" fo:margin-right="0.01667in" fo:margin-top="0.01667in" fo:margin-bottom="0.01667in"/>
    </style:style>
    <style:style style:family="table-cell" style:name="a107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074">
      <style:text-properties fo:font-size="0.16667in" style:font-size-asian="0.16667in" style:font-size-complex="0.16667in" style:language-asian="zh" style:country-asian="TW" style:letter-kerning="true"/>
    </style:style>
    <style:style style:family="text" style:name="a107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76">
      <style:paragraph-properties fo:text-align="center" fo:margin-left="0.01667in" fo:margin-right="0.01667in" fo:margin-top="0.01667in" fo:margin-bottom="0.01667in"/>
    </style:style>
    <style:style style:family="table-cell" style:name="a86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able-cell" style:name="a107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61">
      <style:text-properties fo:font-size="0.15278in" style:font-size-asian="0.15278in" style:font-size-complex="0.15278in" style:language-asian="zh" style:country-asian="TW" style:letter-kerning="true"/>
    </style:style>
    <style:style style:family="text" style:name="a1079">
      <style:text-properties fo:font-size="0.16667in" style:font-size-asian="0.16667in" style:font-size-complex="0.16667in" style:language-asian="zh" style:country-asian="TW" style:letter-kerning="true"/>
    </style:style>
    <style:style style:family="text" style:name="a86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63">
      <style:paragraph-properties fo:text-align="center" fo:margin-left="0.03333in" fo:margin-right="0.03333in" fo:margin-top="0.01667in" fo:margin-bottom="0.01667in"/>
    </style:style>
    <style:style style:family="table-cell" style:name="a865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866">
      <style:text-properties fo:font-size="0.15278in" style:font-size-asian="0.15278in" style:font-size-complex="0.15278in" style:language-asian="zh" style:country-asian="TW" style:letter-kerning="true"/>
    </style:style>
    <style:style style:family="text" style:name="a867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68">
      <style:paragraph-properties fo:text-align="center" fo:margin-left="0.03333in" fo:margin-right="0.03333in" fo:margin-top="0.01667in" fo:margin-bottom="0.01667in"/>
    </style:style>
    <style:style style:family="text" style:name="a1390">
      <style:text-properties fo:font-size="0.16667in" style:font-size-asian="0.16667in" style:font-size-complex="0.16667in" style:language-asian="zh" style:country-asian="TW" style:letter-kerning="true"/>
    </style:style>
    <style:style style:family="text" style:name="a1391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2">
      <style:paragraph-properties fo:text-align="center" fo:margin-left="0.03333in" fo:margin-right="0.03333in" fo:margin-top="0.01667in" fo:margin-bottom="0.01667in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9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553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96">
      <style:drawing-page-properties draw:fill="gradient" draw:fill-gradient-name="a13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398">
      <style:table-properties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399">
      <style:table-column-properties style:column-width="1.61588in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81">
      <style:paragraph-properties fo:text-align="center" fo:margin-left="0.01667in" fo:margin-right="0.01667in" fo:margin-top="0.01667in" fo:margin-bottom="0.01667in"/>
    </style:style>
    <style:style style:family="table-cell" style:name="a108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084">
      <style:text-properties fo:font-size="0.16667in" style:font-size-asian="0.16667in" style:font-size-complex="0.16667in" style:language-asian="zh" style:country-asian="TW" style:letter-kerning="true"/>
    </style:style>
    <style:style style:family="text" style:name="a108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86">
      <style:paragraph-properties fo:text-align="center" fo:margin-left="0.01667in" fo:margin-right="0.01667in" fo:margin-top="0.01667in" fo:margin-bottom="0.01667in"/>
    </style:style>
    <style:style style:family="table-cell" style:name="a870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able-cell" style:name="a108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871">
      <style:text-properties fo:font-size="0.15278in" style:font-size-asian="0.15278in" style:font-size-complex="0.15278in" style:language-asian="zh" style:country-asian="TW" style:letter-kerning="true"/>
    </style:style>
    <style:style style:family="text" style:name="a1089">
      <style:text-properties fo:font-size="0.16667in" style:font-size-asian="0.16667in" style:font-size-complex="0.16667in" style:language-asian="zh" style:country-asian="TW" style:letter-kerning="true"/>
    </style:style>
    <style:style style:family="text" style:name="a872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73">
      <style:paragraph-properties fo:text-align="center" fo:margin-left="0.03333in" fo:margin-right="0.03333in" fo:margin-top="0.01667in" fo:margin-bottom="0.01667in"/>
    </style:style>
    <style:style style:family="table-cell" style:name="a875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able-row" style:name="a876">
      <style:table-row-properties style:row-height="0.61026in"/>
    </style:style>
    <style:style style:family="text" style:name="a877">
      <style:text-properties fo:font-size="0.15278in" style:font-size-asian="0.15278in" style:font-size-complex="0.15278in" style:language-asian="zh" style:country-asian="TW" style:letter-kerning="true"/>
    </style:style>
    <style:style style:family="text" style:name="a878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79">
      <style:paragraph-properties fo:text-align="center" fo:margin-left="0.03333in" fo:margin-right="0.03333in" fo:margin-top="0.01667in" fo:margin-bottom="0.01667in"/>
    </style:style>
    <style:style style:family="paragraph" style:name="a560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size="0.16667in" style:font-size-asian="0.16667in" style:font-size-complex="0.16667in" fo:language="en" fo:country="US" style:letter-kerning="true"/>
    </style:style>
    <style:style style:family="text" style:name="a1091">
      <style:text-properties fo:font-size="0.16667in" style:font-size-asian="0.16667in" style:font-size-complex="0.16667in" style:language-asian="zh" style:country-asian="TW" style:letter-kerning="true"/>
    </style:style>
    <style:style style:family="text" style:name="a109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93">
      <style:paragraph-properties fo:text-align="center" fo:margin-left="0.01667in" fo:margin-right="0.01667in" fo:margin-top="0.01667in" fo:margin-bottom="0.01667in"/>
    </style:style>
    <style:style style:family="table-cell" style:name="a109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096">
      <style:text-properties fo:font-size="0.16667in" style:font-size-asian="0.16667in" style:font-size-complex="0.16667in" style:language-asian="zh" style:country-asian="TW" style:letter-kerning="true"/>
    </style:style>
    <style:style style:family="text" style:name="a109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098">
      <style:paragraph-properties fo:text-align="center" fo:margin-left="0.01667in" fo:margin-right="0.01667in" fo:margin-top="0.01667in" fo:margin-bottom="0.01667in"/>
    </style:style>
    <style:style style:family="table-cell" style:name="a881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882">
      <style:text-properties fo:font-size="0.15278in" style:font-size-asian="0.15278in" style:font-size-complex="0.15278in" style:language-asian="zh" style:country-asian="TW" style:letter-kerning="true"/>
    </style:style>
    <style:style style:family="text" style:name="a883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84">
      <style:paragraph-properties fo:text-align="center" fo:margin-left="0.03333in" fo:margin-right="0.03333in" fo:margin-top="0.01667in" fo:margin-bottom="0.01667in"/>
    </style:style>
    <style:style style:family="table-cell" style:name="a886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887">
      <style:text-properties fo:font-size="0.15278in" style:font-size-asian="0.15278in" style:font-size-complex="0.15278in" style:language-asian="zh" style:country-asian="TW" style:letter-kerning="true"/>
    </style:style>
    <style:style style:family="text" style:name="a888">
      <style:text-properties fo:color="#000000" fo:font-family="Times New Roman" style:font-family-asian="標楷體" style:font-family-generic="roman" style:font-family-generic-asian="script" style:font-pitch="variable" style:font-pitch-asian="fixed" fo:font-size="0.15278in" style:font-size-asian="0.15278in" style:font-size-complex="0.15278in" style:language-asian="zh" style:country-asian="TW" style:letter-kerning="true"/>
    </style:style>
    <style:style style:family="paragraph" style:name="a889">
      <style:paragraph-properties fo:text-align="center" fo:margin-left="0.03333in" fo:margin-right="0.03333in" fo:margin-top="0.01667in" fo:margin-bottom="0.01667in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91">
      <style:table-cell-properties style:vertical-align="middle" fo:padding-top="0in" fo:padding-bottom="0in" fo:padding-left="0.01749in" fo:padding-right="0.01749in"/>
      <style:paragraph-properties style:writing-mode="lr-tb"/>
    </style:style>
    <style:style style:family="text" style:name="a892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893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895">
      <style:text-properties fo:font-size="0.19444in" style:font-size-asian="0.19444in" style:font-size-complex="0.19444in" style:language-asian="zh" style:country-asian="TW" style:letter-kerning="true"/>
    </style:style>
    <style:style style:family="text" style:name="a896">
      <style:text-properties fo:color="#000000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style:language-asian="zh" style:country-asian="TW" style:letter-kerning="true"/>
    </style:style>
    <style:style style:family="paragraph" style:name="a897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ell" style:name="a899">
      <style:table-cell-properties style:vertical-align="top" fo:padding-top="0in" fo:padding-bottom="0in" fo:padding-left="0.01749in" fo:padding-right="0.01749in"/>
      <style:paragraph-properties style:writing-mode="lr-tb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800">
      <style:table-column-properties style:column-width="0.6958in"/>
    </style:style>
    <style:style style:family="table-column" style:name="a1801">
      <style:table-column-properties style:column-width="1.26803in"/>
    </style:style>
    <style:style style:family="table-column" style:name="a1802">
      <style:table-column-properties style:column-width="0.84293in"/>
    </style:style>
    <style:style style:family="table-column" style:name="a1803">
      <style:table-column-properties style:column-width="1.40228in"/>
    </style:style>
    <style:style style:family="table-column" style:name="a1804">
      <style:table-column-properties style:column-width="0.9035in"/>
    </style:style>
    <style:style style:family="table-column" style:name="a1805">
      <style:table-column-properties style:column-width="3.30559in"/>
    </style:style>
    <style:style style:family="table-row" style:name="a1806">
      <style:table-row-properties style:row-height="0.62859in"/>
    </style:style>
    <style:style style:family="text" style:name="a1807">
      <style:text-properties fo:font-size="0.16667in" style:font-size-asian="0.16667in" style:font-size-complex="0.16667in" style:language-asian="zh" style:country-asian="TW" style:letter-kerning="true"/>
    </style:style>
    <style:style style:family="text" style:name="a180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09">
      <style:paragraph-properties fo:text-align="center" fo:margin-left="0.01667in" fo:margin-right="0.01667in" fo:margin-top="0.01667in" fo:margin-bottom="0.01667in"/>
    </style:style>
    <style:style style:family="table-cell" style:name="a181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12">
      <style:text-properties fo:font-size="0.16667in" style:font-size-asian="0.16667in" style:font-size-complex="0.16667in" style:language-asian="zh" style:country-asian="TW" style:letter-kerning="true"/>
    </style:style>
    <style:style style:family="text" style:name="a181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14">
      <style:paragraph-properties fo:text-align="center" fo:margin-left="0.01667in" fo:margin-right="0.01667in" fo:margin-top="0.01667in" fo:margin-bottom="0.01667in"/>
    </style:style>
    <style:style style:family="table-cell" style:name="a181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17">
      <style:text-properties fo:font-size="0.16667in" style:font-size-asian="0.16667in" style:font-size-complex="0.16667in" style:language-asian="zh" style:country-asian="TW" style:letter-kerning="true"/>
    </style:style>
    <style:style style:family="text" style:name="a181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19">
      <style:paragraph-properties fo:text-align="center" fo:margin-left="0.01667in" fo:margin-right="0.01667in" fo:margin-top="0.01667in" fo:margin-bottom="0.01667in"/>
    </style:style>
    <style:style style:family="table-column" style:name="a1500">
      <style:table-column-properties style:column-width="1.61597in"/>
    </style:style>
    <style:style style:family="table-column" style:name="a1501">
      <style:table-column-properties style:column-width="0.64596in"/>
    </style:style>
    <style:style style:family="table-column" style:name="a1502">
      <style:table-column-properties style:column-width="0.68832in"/>
    </style:style>
    <style:style style:family="table-column" style:name="a1503">
      <style:table-column-properties style:column-width="1.2544in"/>
    </style:style>
    <style:style style:family="table-column" style:name="a1504">
      <style:table-column-properties style:column-width="0.83386in"/>
    </style:style>
    <style:style style:family="table-column" style:name="a1505">
      <style:table-column-properties style:column-width="1.39341in"/>
    </style:style>
    <style:style style:family="table-column" style:name="a1506">
      <style:table-column-properties style:column-width="0.88758in"/>
    </style:style>
    <style:style style:family="table-column" style:name="a1507">
      <style:table-column-properties style:column-width="3.27005in"/>
    </style:style>
    <style:style style:family="table-row" style:name="a1508">
      <style:table-row-properties style:row-height="0.62859in"/>
    </style:style>
    <style:style style:family="text" style:name="a1509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82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22">
      <style:text-properties fo:font-size="0.16667in" style:font-size-asian="0.16667in" style:font-size-complex="0.16667in" style:language-asian="zh" style:country-asian="TW" style:letter-kerning="true"/>
    </style:style>
    <style:style style:family="text" style:name="a1823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24">
      <style:paragraph-properties fo:text-align="center" fo:margin-left="0.01667in" fo:margin-right="0.01667in" fo:margin-top="0.01667in" fo:margin-bottom="0.01667in"/>
    </style:style>
    <style:style style:family="table-cell" style:name="a182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27">
      <style:text-properties fo:font-size="0.16667in" style:font-size-asian="0.16667in" style:font-size-complex="0.16667in" style:language-asian="zh" style:country-asian="TW" style:letter-kerning="true"/>
    </style:style>
    <style:style style:family="text" style:name="a182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29">
      <style:paragraph-properties fo:text-align="center" fo:margin-left="0.01667in" fo:margin-right="0.01667in" fo:margin-top="0.01667in" fo:margin-bottom="0.01667in"/>
    </style:style>
    <style:style style:family="text" style:name="a151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11">
      <style:paragraph-properties fo:text-align="center" fo:margin-left="0.01667in" fo:margin-right="0.01667in" fo:margin-top="0.01667in" fo:margin-bottom="0.01667in"/>
    </style:style>
    <style:style style:family="table-cell" style:name="a151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14">
      <style:text-properties fo:font-size="0.16667in" style:font-size-asian="0.16667in" style:font-size-complex="0.16667in" style:language-asian="zh" style:country-asian="TW" style:letter-kerning="true"/>
    </style:style>
    <style:style style:family="text" style:name="a151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16">
      <style:paragraph-properties fo:text-align="center" fo:margin-left="0.01667in" fo:margin-right="0.01667in" fo:margin-top="0.01667in" fo:margin-bottom="0.01667in"/>
    </style:style>
    <style:style style:family="table-cell" style:name="a151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19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20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01">
      <style:text-properties fo:font-size="0.16667in" style:font-size-asian="0.16667in" style:font-size-complex="0.16667in" style:language-asian="zh" style:country-asian="TW" style:letter-kerning="true"/>
    </style:style>
    <style:style style:family="text" style:name="a120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203">
      <style:paragraph-properties fo:text-align="center" fo:margin-left="0.01667in" fo:margin-right="0.01667in" fo:margin-top="0.01667in" fo:margin-bottom="0.01667in"/>
    </style:style>
    <style:style style:family="table-cell" style:name="a120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06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83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07">
      <style:text-properties fo:font-size="0.16667in" style:font-size-asian="0.16667in" style:font-size-complex="0.16667in" fo:language="en" fo:country="US" style:letter-kerning="true"/>
    </style:style>
    <style:style style:family="text" style:name="a1832">
      <style:text-properties fo:font-size="0.16667in" style:font-size-asian="0.16667in" style:font-size-complex="0.16667in" style:language-asian="zh" style:country-asian="TW" style:letter-kerning="true"/>
    </style:style>
    <style:style style:family="text" style:name="a1208">
      <style:text-properties fo:font-size="0.16667in" style:font-size-asian="0.16667in" style:font-size-complex="0.16667in" style:language-asian="zh" style:country-asian="TW" style:letter-kerning="true"/>
    </style:style>
    <style:style style:family="text" style:name="a1833">
      <style:text-properties fo:font-size="0.16667in" style:font-size-asian="0.16667in" style:font-size-complex="0.16667in" fo:language="en" fo:country="US" style:letter-kerning="true"/>
    </style:style>
    <style:style style:family="text" style:name="a1209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1834">
      <style:text-properties fo:font-size="0.16667in" style:font-size-asian="0.16667in" style:font-size-complex="0.16667in" style:language-asian="zh" style:country-asian="TW" style:letter-kerning="true"/>
    </style:style>
    <style:style style:family="text" style:name="a183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36">
      <style:paragraph-properties fo:text-align="center" fo:margin-left="0.01667in" fo:margin-right="0.01667in" fo:margin-top="0.01667in" fo:margin-bottom="0.01667in"/>
    </style:style>
    <style:style style:family="table-cell" style:name="a183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39">
      <style:text-properties fo:font-size="0.16667in" style:font-size-asian="0.16667in" style:font-size-complex="0.16667in" style:language-asian="zh" style:country-asian="TW" style:letter-kerning="true"/>
    </style:style>
    <style:style style:family="text" style:name="a152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21">
      <style:paragraph-properties fo:text-align="center" fo:margin-left="0.01667in" fo:margin-right="0.01667in" fo:margin-top="0.01667in" fo:margin-bottom="0.01667in"/>
    </style:style>
    <style:style style:family="table-cell" style:name="a152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24">
      <style:text-properties fo:font-size="0.16667in" style:font-size-asian="0.16667in" style:font-size-complex="0.16667in" style:language-asian="zh" style:country-asian="TW" style:letter-kerning="true"/>
    </style:style>
    <style:style style:family="text" style:name="a152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26">
      <style:paragraph-properties fo:text-align="center" fo:margin-left="0.01667in" fo:margin-right="0.01667in" fo:margin-top="0.01667in" fo:margin-bottom="0.01667in"/>
    </style:style>
    <style:style style:family="table-cell" style:name="a152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29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210">
      <style:paragraph-properties fo:text-align="center" fo:margin-left="0.01667in" fo:margin-right="0.01667in" fo:margin-top="0.01667in" fo:margin-bottom="0.01667in"/>
    </style:style>
    <style:style style:family="table-cell" style:name="a121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13">
      <style:text-properties fo:font-size="0.16667in" style:font-size-asian="0.16667in" style:font-size-complex="0.16667in" fo:language="en" fo:country="US" style:letter-kerning="true"/>
    </style:style>
    <style:style style:family="text" style:name="a1214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215">
      <style:paragraph-properties fo:text-align="justify" fo:text-align-last="start" fo:margin-left="0.01667in" fo:margin-right="0.01667in" fo:margin-top="0.01667in" fo:margin-bottom="0.01667in"/>
    </style:style>
    <style:style style:family="text" style:name="a184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41">
      <style:paragraph-properties fo:text-align="center" fo:margin-left="0.01667in" fo:margin-right="0.01667in" fo:margin-top="0.01667in" fo:margin-bottom="0.01667in"/>
    </style:style>
    <style:style style:family="table-cell" style:name="a121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18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84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paragraph" style:name="a1219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1844">
      <style:text-properties fo:font-size="0.16667in" style:font-size-asian="0.16667in" style:font-size-complex="0.16667in" style:language-asian="zh" style:country-asian="TW" style:letter-kerning="true"/>
    </style:style>
    <style:style style:family="text" style:name="a184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846">
      <style:paragraph-properties fo:text-align="center" fo:margin-left="0.03333in" fo:margin-right="0.03333in" fo:margin-top="0.01667in" fo:margin-bottom="0.01667in"/>
    </style:style>
    <style:style style:family="table-cell" style:name="a184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" style:name="a1849">
      <style:table-properties style:writing-mode="lr-tb"/>
    </style:style>
    <style:style style:family="text" style:name="a1530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31">
      <style:paragraph-properties fo:text-align="center" fo:margin-left="0.01667in" fo:margin-right="0.01667in" fo:margin-top="0.01667in" fo:margin-bottom="0.01667in"/>
    </style:style>
    <style:style style:family="table-cell" style:name="a153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34">
      <style:text-properties fo:font-size="0.16667in" style:font-size-asian="0.16667in" style:font-size-complex="0.16667in" style:language-asian="zh" style:country-asian="TW" style:letter-kerning="true"/>
    </style:style>
    <style:style style:family="text" style:name="a1535">
      <style:text-properties fo:font-size="0.16667in" style:font-size-asian="0.16667in" style:font-size-complex="0.16667in" fo:language="en" fo:country="US" style:letter-kerning="true"/>
    </style:style>
    <style:style style:family="text" style:name="a1536">
      <style:text-properties fo:font-size="0.16667in" style:font-size-asian="0.16667in" style:font-size-complex="0.16667in" style:language-asian="zh" style:country-asian="TW" style:letter-kerning="true"/>
    </style:style>
    <style:style style:family="text" style:name="a153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538">
      <style:paragraph-properties fo:text-align="center" fo:margin-left="0.01667in" fo:margin-right="0.01667in" fo:margin-top="0.01667in" fo:margin-bottom="0.01667in"/>
    </style:style>
    <style:style style:family="text" style:name="a1221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222">
      <style:paragraph-properties fo:text-align="justify" fo:text-align-last="start" fo:margin-left="0.375in" fo:margin-right="0.03333in" fo:text-indent="-0.375in" fo:margin-top="0.01667in" fo:margin-bottom="0.01667in"/>
    </style:style>
    <style:style style:family="text" style:name="a1224">
      <style:text-properties fo:font-size="0.16667in" style:font-size-asian="0.16667in" style:font-size-complex="0.16667in" style:language-asian="zh" style:country-asian="TW" style:letter-kerning="true"/>
    </style:style>
    <style:style style:family="text" style:name="a1225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able-column" style:name="a1850">
      <style:table-column-properties style:column-width="2.34151in"/>
    </style:style>
    <style:style style:family="paragraph" style:name="a1226">
      <style:paragraph-properties fo:text-align="justify" fo:text-align-last="start" fo:margin-left="0.375in" fo:margin-right="0.03333in" fo:text-indent="-0.375in" fo:margin-top="0.01667in" fo:margin-bottom="0.01667in"/>
    </style:style>
    <style:style style:family="table-column" style:name="a1851">
      <style:table-column-properties style:column-width="8.37223in"/>
    </style:style>
    <style:style style:family="table-row" style:name="a1852">
      <style:table-row-properties style:row-height="0.7in"/>
    </style:style>
    <style:style style:family="table-cell" style:name="a122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53">
      <style:text-properties fo:font-size="0.27778in" style:font-size-asian="0.27778in" style:font-size-complex="0.27778in" style:language-asian="zh" style:country-asian="TW" style:letter-kerning="true"/>
    </style:style>
    <style:style style:family="text" style:name="a12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4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855">
      <style:paragraph-properties fo:text-align="center" fo:margin-left="0.01667in" fo:margin-right="0.01667in" fo:margin-top="0.01667in" fo:margin-bottom="0.01667in"/>
    </style:style>
    <style:style style:family="table-cell" style:name="a185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58">
      <style:text-properties fo:font-size="0.27778in" style:font-size-asian="0.27778in" style:font-size-complex="0.27778in" style:language-asian="zh" style:country-asian="TW" style:letter-kerning="true"/>
    </style:style>
    <style:style style:family="text" style:name="a1859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able-cell" style:name="a154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541">
      <style:text-properties fo:font-size="0.16667in" style:font-size-asian="0.16667in" style:font-size-complex="0.16667in" style:language-asian="zh" style:country-asian="TW" style:letter-kerning="true"/>
    </style:style>
    <style:style style:family="text" style:name="a700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1542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701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1543">
      <style:paragraph-properties fo:text-align="center" fo:margin-left="0.01667in" fo:margin-right="0.01667in" fo:margin-top="0.01667in" fo:margin-bottom="0.01667in"/>
    </style:style>
    <style:style style:family="paragraph" style:name="a702">
      <style:paragraph-properties fo:text-align="center"/>
    </style:style>
    <style:style style:family="table-cell" style:name="a154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70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546">
      <style:text-properties fo:font-size="0.16667in" style:font-size-asian="0.16667in" style:font-size-complex="0.16667in" style:language-asian="zh" style:country-asian="TW" style:letter-kerning="true"/>
    </style:style>
    <style:style style:family="text" style:name="a705">
      <style:text-properties fo:font-size="0.44444in" style:font-size-asian="0.44444in" style:font-size-complex="0.44444in" fo:language="en" style:language-asian="zh" fo:country="US" style:country-asian="TW"/>
    </style:style>
    <style:style style:family="text" style:name="a1547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text" style:name="a706">
      <style:text-properties fo:font-size="0.44444in" style:font-size-asian="0.44444in" style:font-size-complex="0.44444in" fo:language="en" style:language-asian="zh" fo:country="US" style:country-asian="TW"/>
    </style:style>
    <style:style style:family="paragraph" style:name="a1548">
      <style:paragraph-properties fo:text-align="center" fo:margin-left="0.03333in" fo:margin-right="0.03333in" fo:margin-top="0.01667in" fo:margin-bottom="0.01667in"/>
    </style:style>
    <style:style style:family="paragraph" style:name="a707">
      <style:paragraph-properties fo:text-align="center"/>
    </style:style>
    <style:style style:family="table-cell" style:name="a70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234">
      <style:drawing-page-properties draw:fill="gradient" draw:fill-gradient-name="a123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60">
      <style:paragraph-properties fo:text-align="center" fo:margin-left="0.01667in" fo:margin-right="0.01667in" fo:margin-top="0.01667in" fo:margin-bottom="0.01667in"/>
    </style:style>
    <style:style style:family="table" style:name="a1236">
      <style:table-properties style:writing-mode="lr-tb"/>
    </style:style>
    <style:style style:family="table-column" style:name="a1237">
      <style:table-column-properties style:column-width="1.61532in"/>
    </style:style>
    <style:style style:family="table-cell" style:name="a1862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olumn" style:name="a1238">
      <style:table-column-properties style:column-width="0.6457in"/>
    </style:style>
    <style:style style:family="table-column" style:name="a1239">
      <style:table-column-properties style:column-width="0.68804in"/>
    </style:style>
    <style:style style:family="drawing-page" style:name="a1864">
      <style:drawing-page-properties draw:fill="gradient" draw:fill-gradient-name="a18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866">
      <style:table-properties style:writing-mode="lr-tb"/>
    </style:style>
    <style:style style:family="table-column" style:name="a1867">
      <style:table-column-properties style:column-width="1.65554in"/>
    </style:style>
    <style:style style:family="table-column" style:name="a1868">
      <style:table-column-properties style:column-width="0.66178in"/>
    </style:style>
    <style:style style:family="table-column" style:name="a1869">
      <style:table-column-properties style:column-width="0.70518in"/>
    </style:style>
    <style:style style:family="table-cell" style:name="a155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10">
      <style:text-properties fo:font-size="0.44444in" style:font-size-asian="0.44444in" style:font-size-complex="0.44444in" fo:language="en" style:language-asian="zh" fo:country="US" style:country-asian="TW"/>
    </style:style>
    <style:style style:family="drawing-page" style:name="a1552">
      <style:drawing-page-properties draw:fill="gradient" draw:fill-gradient-name="a155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size="0.44444in" style:font-size-asian="0.44444in" style:font-size-complex="0.44444in" fo:language="en" style:language-asian="zh" fo:country="US" style:country-asian="TW"/>
    </style:style>
    <style:style style:family="presentation" style:name="a15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12">
      <style:paragraph-properties fo:text-align="center"/>
    </style:style>
    <style:style style:family="table" style:name="a1554">
      <style:table-properties style:writing-mode="lr-tb"/>
    </style:style>
    <style:style style:family="table-column" style:name="a1555">
      <style:table-column-properties style:column-width="1.63353in"/>
    </style:style>
    <style:style style:family="table-cell" style:name="a71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olumn" style:name="a1556">
      <style:table-column-properties style:column-width="0.65298in"/>
    </style:style>
    <style:style style:family="table-column" style:name="a1557">
      <style:table-column-properties style:column-width="0.6958in"/>
    </style:style>
    <style:style style:family="drawing-page" style:name="a716">
      <style:drawing-page-properties draw:fill="gradient" draw:fill-gradient-name="a71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558">
      <style:table-column-properties style:column-width="1.2587in"/>
    </style:style>
    <style:style style:family="text" style:name="a7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559">
      <style:table-column-properties style:column-width="0.85226in"/>
    </style:style>
    <style:style style:family="text" style:name="a7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240">
      <style:table-column-properties style:column-width="1.25504in"/>
    </style:style>
    <style:style style:family="table-column" style:name="a1241">
      <style:table-column-properties style:column-width="0.83238in"/>
    </style:style>
    <style:style style:family="table-column" style:name="a1242">
      <style:table-column-properties style:column-width="1.34944in"/>
    </style:style>
    <style:style style:family="table-column" style:name="a1243">
      <style:table-column-properties style:column-width="0.93063in"/>
    </style:style>
    <style:style style:family="table-column" style:name="a1244">
      <style:table-column-properties style:column-width="3.26874in"/>
    </style:style>
    <style:style style:family="table-row" style:name="a1245">
      <style:table-row-properties style:row-height="3.48886in"/>
    </style:style>
    <style:style style:family="table-column" style:name="a1870">
      <style:table-column-properties style:column-width="1.29287in"/>
    </style:style>
    <style:style style:family="text" style:name="a1246">
      <style:text-properties fo:font-size="0.27778in" style:font-size-asian="0.27778in" style:font-size-complex="0.27778in" style:language-asian="zh" style:country-asian="TW" style:letter-kerning="true"/>
    </style:style>
    <style:style style:family="table-column" style:name="a1871">
      <style:table-column-properties style:column-width="0.84654in"/>
    </style:style>
    <style:style style:family="paragraph" style:name="a1247">
      <style:paragraph-properties fo:text-align="center" fo:margin-left="0.01667in" fo:margin-right="0.01667in" fo:margin-top="0.01667in" fo:margin-bottom="0.01667in"/>
    </style:style>
    <style:style style:family="table-column" style:name="a1872">
      <style:table-column-properties style:column-width="1.41427in"/>
    </style:style>
    <style:style style:family="table-column" style:name="a1873">
      <style:table-column-properties style:column-width="0.92259in"/>
    </style:style>
    <style:style style:family="text" style:name="a1249">
      <style:text-properties fo:font-size="0.27778in" style:font-size-asian="0.27778in" style:font-size-complex="0.27778in" style:language-asian="zh" style:country-asian="TW" style:letter-kerning="true"/>
    </style:style>
    <style:style style:family="table-column" style:name="a1874">
      <style:table-column-properties style:column-width="3.35014in"/>
    </style:style>
    <style:style style:family="table-row" style:name="a1875">
      <style:table-row-properties style:row-height="2.22726in"/>
    </style:style>
    <style:style style:family="text" style:name="a1876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877">
      <style:paragraph-properties fo:text-align="center" fo:margin-left="0.01667in" fo:margin-right="0.01667in" fo:margin-top="0.01667in" fo:margin-bottom="0.01667in"/>
    </style:style>
    <style:style style:family="text" style:name="a1879">
      <style:text-properties fo:font-size="0.27778in" style:font-size-asian="0.27778in" style:font-size-complex="0.27778in" style:language-asian="zh" style:country-asian="TW" style:letter-kerning="true"/>
    </style:style>
    <style:style style:family="table-column" style:name="a1560">
      <style:table-column-properties style:column-width="1.42956in"/>
    </style:style>
    <style:style style:family="table-column" style:name="a1561">
      <style:table-column-properties style:column-width="0.87622in"/>
    </style:style>
    <style:style style:family="text" style:name="a7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562">
      <style:table-column-properties style:column-width="3.30559in"/>
    </style:style>
    <style:style style:family="text" style:name="a7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563">
      <style:table-row-properties style:row-height="3.45453in"/>
    </style:style>
    <style:style style:family="text" style:name="a7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4">
      <style:text-properties fo:font-size="0.27778in" style:font-size-asian="0.27778in" style:font-size-complex="0.27778in" style:language-asian="zh" style:country-asian="TW" style:letter-kerning="true"/>
    </style:style>
    <style:style style:family="text" style:name="a7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5">
      <style:paragraph-properties fo:text-align="center" fo:margin-left="0.01667in" fo:margin-right="0.01667in" fo:margin-top="0.01667in" fo:margin-bottom="0.01667in"/>
    </style:style>
    <style:style style:family="paragraph" style:name="a72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7">
      <style:text-properties fo:font-size="0.25in" style:font-size-asian="0.25in" style:font-size-complex="0.25in" style:language-asian="zh" style:country-asian="TW" style:letter-kerning="tru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8">
      <style:text-properties fo:color="#000000" fo:font-family="Times New Roman" style:font-family-asian="標楷體" style:font-family-generic="roman" style:font-family-generic-asian="script" style:font-pitch="variable" style:font-pitch-asian="fixed" fo:font-size="0.25in" style:font-size-asian="0.25in" style:font-size-complex="0.25in" style:language-asian="zh" style:country-asian="TW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9">
      <style:paragraph-properties fo:text-align="center" fo:margin-left="0.01667in" fo:margin-right="0.01667in" fo:margin-top="0.01667in" fo:margin-bottom="0.01667in"/>
    </style:style>
    <style:style style:family="paragraph" style:name="a72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251">
      <style:paragraph-properties fo:text-align="center" fo:margin-left="0.01667in" fo:margin-right="0.01667in" fo:margin-top="0.01667in" fo:margin-bottom="0.01667in"/>
    </style:style>
    <style:style style:family="table-cell" style:name="a125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54">
      <style:text-properties fo:font-size="0.27778in" style:font-size-asian="0.27778in" style:font-size-complex="0.27778in" style:language-asian="zh" style:country-asian="TW" style:letter-kerning="true"/>
    </style:style>
    <style:style style:family="text" style:name="a1255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1880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256">
      <style:paragraph-properties fo:text-align="center" fo:margin-left="0.01667in" fo:margin-right="0.01667in" fo:margin-top="0.01667in" fo:margin-bottom="0.01667in"/>
    </style:style>
    <style:style style:family="paragraph" style:name="a1881">
      <style:paragraph-properties fo:text-align="center" fo:margin-left="0.01667in" fo:margin-right="0.01667in" fo:margin-top="0.01667in" fo:margin-bottom="0.01667in"/>
    </style:style>
    <style:style style:family="table-cell" style:name="a125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able-cell" style:name="a1883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59">
      <style:text-properties fo:font-size="0.27778in" style:font-size-asian="0.27778in" style:font-size-complex="0.27778in" style:language-asian="zh" style:country-asian="TW" style:letter-kerning="true"/>
    </style:style>
    <style:style style:family="text" style:name="a1884">
      <style:text-properties fo:font-size="0.27778in" style:font-size-asian="0.27778in" style:font-size-complex="0.27778in" style:language-asian="zh" style:country-asian="TW" style:letter-kerning="true"/>
    </style:style>
    <style:style style:family="text" style:name="a1885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886">
      <style:paragraph-properties fo:text-align="center" fo:margin-left="0.01667in" fo:margin-right="0.01667in" fo:margin-top="0.01667in" fo:margin-bottom="0.01667in"/>
    </style:style>
    <style:style style:family="table-cell" style:name="a1888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889">
      <style:text-properties fo:font-size="0.27778in" style:font-size-asian="0.27778in" style:font-size-complex="0.27778in" style:language-asian="zh" style:country-asian="TW" style:letter-kerning="true"/>
    </style:style>
    <style:style style:family="table-cell" style:name="a157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2">
      <style:text-properties fo:font-size="0.27778in" style:font-size-asian="0.27778in" style:font-size-complex="0.27778in" style:language-asian="zh" style:country-asian="TW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3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4">
      <style:paragraph-properties fo:text-align="center" fo:margin-left="0.01667in" fo:margin-right="0.01667in" fo:margin-top="0.01667in" fo:margin-bottom="0.01667in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76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7">
      <style:text-properties fo:font-size="0.27778in" style:font-size-asian="0.27778in" style:font-size-complex="0.27778in" style:language-asian="zh" style:country-asian="TW" style:letter-kerning="tru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text-align="center" fo:margin-left="0.01667in" fo:margin-right="0.01667in" fo:margin-top="0.01667in" fo:margin-bottom="0.01667in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0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261">
      <style:paragraph-properties fo:text-align="center" fo:margin-left="0.01667in" fo:margin-right="0.01667in" fo:margin-top="0.01667in" fo:margin-bottom="0.01667in"/>
    </style:style>
    <style:style style:family="text" style:name="a1263">
      <style:text-properties fo:font-size="0.27778in" style:font-size-asian="0.27778in" style:font-size-complex="0.27778in" style:language-asian="zh" style:country-asian="TW" style:letter-kerning="true"/>
    </style:style>
    <style:style style:family="text" style:name="a1264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265">
      <style:paragraph-properties fo:text-align="center" fo:margin-left="0.01667in" fo:margin-right="0.01667in" fo:margin-top="0.01667in" fo:margin-bottom="0.01667in"/>
    </style:style>
    <style:style style:family="text" style:name="a1890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891">
      <style:paragraph-properties fo:text-align="center" fo:margin-left="0.01667in" fo:margin-right="0.01667in" fo:margin-top="0.01667in" fo:margin-bottom="0.01667in"/>
    </style:style>
    <style:style style:family="text" style:name="a1267">
      <style:text-properties fo:font-size="0.27778in" style:font-size-asian="0.27778in" style:font-size-complex="0.27778in" style:language-asian="zh" style:country-asian="TW" style:letter-kerning="true"/>
    </style:style>
    <style:style style:family="text" style:name="a1268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1893">
      <style:text-properties fo:font-size="0.27778in" style:font-size-asian="0.27778in" style:font-size-complex="0.27778in" style:language-asian="zh" style:country-asian="TW" style:letter-kerning="true"/>
    </style:style>
    <style:style style:family="paragraph" style:name="a1269">
      <style:paragraph-properties fo:text-align="center" fo:margin-left="0.01667in" fo:margin-right="0.01667in" fo:margin-top="0.01667in" fo:margin-bottom="0.01667in"/>
    </style:style>
    <style:style style:family="text" style:name="a1894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paragraph" style:name="a1895">
      <style:paragraph-properties fo:text-align="center" fo:margin-left="0.01667in" fo:margin-right="0.01667in" fo:margin-top="0.01667in" fo:margin-bottom="0.01667in"/>
    </style:style>
    <style:style style:family="text" style:name="a1897">
      <style:text-properties fo:font-size="0.27778in" style:font-size-asian="0.27778in" style:font-size-complex="0.27778in" style:language-asian="zh" style:country-asian="TW" style:letter-kerning="true"/>
    </style:style>
    <style:style style:family="text" style:name="a1898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899">
      <style:paragraph-properties fo:text-align="center" fo:margin-left="0.01667in" fo:margin-right="0.01667in" fo:margin-top="0.01667in" fo:margin-bottom="0.01667in"/>
    </style:style>
    <style:style style:family="text" style:name="a1581">
      <style:text-properties fo:font-size="0.27778in" style:font-size-asian="0.27778in" style:font-size-complex="0.27778in" style:language-asian="zh" style:country-asian="TW" style:letter-kerning="tru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2">
      <style:text-properties fo:font-size="0.27778in" style:font-size-asian="0.27778in" style:font-size-complex="0.27778in" fo:language="en" style:language-asian="zh" fo:country="US" style:country-asian="TW" style:letter-kerning="tru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3">
      <style:paragraph-properties fo:text-align="center" fo:margin-left="0.01667in" fo:margin-right="0.01667in" fo:margin-top="0.01667in" fo:margin-bottom="0.01667in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size="0.27778in" style:font-size-asian="0.27778in" style:font-size-complex="0.27778in" style:language-asian="zh" style:country-asian="TW" style:letter-kerning="true"/>
    </style:style>
    <style:style style:family="text" style:name="a1586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7">
      <style:paragraph-properties fo:text-align="center" fo:margin-left="0.01667in" fo:margin-right="0.01667in" fo:margin-top="0.01667in" fo:margin-bottom="0.01667in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8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7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72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273">
      <style:paragraph-properties fo:text-align="center" fo:margin-left="0.01667in" fo:margin-right="0.01667in" fo:margin-top="0.01667in" fo:margin-bottom="0.01667in"/>
    </style:style>
    <style:style style:family="table-cell" style:name="a1275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76">
      <style:text-properties fo:font-size="0.27778in" style:font-size-asian="0.27778in" style:font-size-complex="0.27778in" style:language-asian="zh" style:country-asian="TW" style:letter-kerning="true"/>
    </style:style>
    <style:style style:family="text" style:name="a1277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278">
      <style:paragraph-properties fo:text-align="center" fo:margin-left="0.01667in" fo:margin-right="0.01667in" fo:margin-top="0.01667in" fo:margin-bottom="0.01667in"/>
    </style:style>
    <style:style style:family="text" style:name="a1590">
      <style:text-properties fo:font-size="0.27778in" style:font-size-asian="0.27778in" style:font-size-complex="0.27778in" fo:language="en" fo:country="US" style:letter-kerning="true"/>
    </style:style>
    <style:style style:family="text" style:name="a1591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75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2">
      <style:paragraph-properties fo:text-align="center" fo:margin-left="0.01667in" fo:margin-right="0.01667in" fo:margin-top="0.01667in" fo:margin-bottom="0.01667in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94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5">
      <style:text-properties fo:font-size="0.27778in" style:font-size-asian="0.27778in" style:font-size-complex="0.27778in" style:language-asian="zh" style:country-asian="TW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6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text-align="center" fo:margin-left="0.01667in" fo:margin-right="0.01667in" fo:margin-top="0.01667in" fo:margin-bottom="0.01667in"/>
    </style:style>
    <style:style style:family="paragraph" style:name="a75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9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80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81">
      <style:text-properties fo:font-size="0.27778in" style:font-size-asian="0.27778in" style:font-size-complex="0.27778in" style:language-asian="zh" style:country-asian="TW" style:letter-kerning="true"/>
    </style:style>
    <style:style style:family="text" style:name="a1282">
      <style:text-properties fo:font-size="0.27778in" style:font-size-asian="0.27778in" style:font-size-complex="0.27778in" fo:language="en" fo:country="US" style:letter-kerning="true"/>
    </style:style>
    <style:style style:family="text" style:name="a1283">
      <style:text-properties fo:font-size="0.27778in" style:font-size-asian="0.27778in" style:font-size-complex="0.27778in" style:language-asian="zh" style:country-asian="TW" style:letter-kerning="true"/>
    </style:style>
    <style:style style:family="text" style:name="a1284">
      <style:text-properties fo:color="#000000" fo:font-family="Times New Roman" style:font-family-asian="標楷體" style:font-family-generic="roman" style:font-family-generic-asian="script" style:font-pitch="variable" style:font-pitch-asian="fixed" fo:font-size="0.27778in" style:font-size-asian="0.27778in" style:font-size-complex="0.27778in" style:language-asian="zh" style:country-asian="TW" style:letter-kerning="true"/>
    </style:style>
    <style:style style:family="paragraph" style:name="a1285">
      <style:paragraph-properties fo:text-align="center" fo:margin-left="0.01667in" fo:margin-right="0.01667in" fo:margin-top="0.01667in" fo:margin-bottom="0.01667in"/>
    </style:style>
    <style:style style:family="table-cell" style:name="a1287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88">
      <style:text-properties fo:color="#000000" fo:font-family="Times New Roman" style:font-family-asian="標楷體" style:font-family-generic="roman" style:font-family-generic-asian="script" style:font-pitch="variable" style:font-pitch-asian="fixed" fo:font-size="0.16667in" style:font-size-asian="0.16667in" style:font-size-complex="0.16667in" style:language-asian="zh" style:country-asian="TW" style:letter-kerning="true"/>
    </style:style>
    <style:style style:family="paragraph" style:name="a1289">
      <style:paragraph-properties fo:text-align="justify" fo:text-align-last="start" fo:margin-left="0.01319in" fo:margin-right="0.01667in" fo:margin-top="0.01667in" fo:margin-bottom="0.01667in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2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91">
      <style:table-cell-properties style:vertical-align="middle" fo:padding-top="0in" fo:padding-bottom="0in" fo:padding-left="0.0191in" fo:padding-right="0.0191in"/>
      <style:paragraph-properties style:writing-mode="lr-tb"/>
    </style:style>
    <style:style style:family="text" style:name="a1292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293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295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296">
      <style:paragraph-properties fo:text-align="justify" fo:text-align-last="start" fo:margin-left="0.375in" fo:margin-right="0.01667in" fo:text-indent="-0.375in" fo:margin-top="0.01667in" fo:margin-bottom="0.01667in"/>
    </style:style>
    <style:style style:family="text" style:name="a1298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299">
      <style:paragraph-properties fo:text-align="justify" fo:text-align-last="start" fo:margin-left="0.375in" fo:margin-right="0.01667in" fo:text-indent="-0.375in" fo:margin-top="0.01667in" fo:margin-bottom="0.01667in"/>
    </style:style>
    <text:list-style style:name="a1764"/>
    <text:list-style style:name="a1492"/>
    <text:list-style style:name="a203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88"/>
    <text:list-style style:name="a1820"/>
    <text:list-style style:name="a7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69"/>
    <text:list-style style:name="a1497"/>
    <text:list-style style:name="a1825"/>
    <text:list-style style:name="a80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0"/>
    <text:list-style style:name="a53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86"/>
    <text:list-style style:name="a1341"/>
    <text:list-style style:name="a8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4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072"/>
    <text:list-style style:name="a1617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077"/>
    <text:list-style style:name="a1132"/>
    <text:list-style style:name="a1981"/>
    <text:list-style style:name="a962"/>
    <text:list-style style:name="a1986"/>
    <text:list-style style:name="a1137"/>
    <text:list-style style:name="a967"/>
    <text:list-style style:name="a177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75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98"/>
    <text:list-style style:name="a1830"/>
    <text:list-style style:name="a177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7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290"/>
    <text:list-style style:name="a7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37"/>
    <text:list-style style:name="a1620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566"/>
    <text:list-style style:name="a54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94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62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297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54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82"/>
    <text:list-style style:name="a162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356"/>
    <text:list-style style:name="a1410"/>
    <text:list-style style:name="a162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087"/>
    <text:list-style style:name="a1141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414"/>
    <text:list-style style:name="a1991"/>
    <text:list-style style:name="a114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972"/>
    <text:list-style style:name="a1419"/>
    <text:list-style style:name="a1204"/>
    <text:list-style style:name="a97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8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97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8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0"/>
    <text:list-style style:name="a1842"/>
    <text:list-style style:name="a1788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4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900"/>
    <text:list-style style:name="a1575"/>
    <text:list-style style:name="a1847"/>
    <text:list-style style:name="a55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3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361"/>
    <text:list-style style:name="a1905"/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366"/>
    <text:list-style style:name="a1094"/>
    <text:list-style style:name="a163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151"/>
    <text:list-style style:name="a1424"/>
    <text:list-style style:name="a1099"/>
    <text:list-style style:name="a1428"/>
    <text:list-style style:name="a1156"/>
    <text:list-style style:name="a1211"/>
    <text:list-style style:name="a98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91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216"/>
    <text:list-style style:name="a7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89"/>
    <text:list-style style:name="a179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206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80"/>
    <text:list-style style:name="a1004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7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56"/>
    <text:list-style style:name="a1910"/>
    <text:list-style style:name="a1584"/>
    <text:list-style style:name="a5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88"/>
    <text:list-style style:name="a56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371"/>
    <text:list-style style:name="a1917"/>
    <text:list-style style:name="a1700"/>
    <text:list-style style:name="a1648"/>
    <text:list-style style:name="a1376"/>
    <text:list-style style:name="a1432"/>
    <text:list-style style:name="a1705"/>
    <text:list-style style:name="a1161"/>
    <text:list-style style:name="a1436"/>
    <text:list-style style:name="a1220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166"/>
    <text:list-style style:name="a122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994"/>
    <text:list-style style:name="a207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27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010"/>
    <text:list-style style:name="a999"/>
    <text:list-style style:name="a78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61"/>
    <text:list-style style:name="a207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15"/>
    <text:list-style style:name="a7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3"/>
    <text:list-style style:name="a5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922"/>
    <text:list-style style:name="a1598"/>
    <text:list-style style:name="a1653"/>
    <text:list-style style:name="a192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383"/>
    <text:list-style style:name="a904"/>
    <text:list-style style:name="a57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92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440"/>
    <text:list-style style:name="a1388"/>
    <text:list-style style:name="a909"/>
    <text:list-style style:name="a1173"/>
    <text:list-style style:name="a1445"/>
    <text:list-style style:name="a1178"/>
    <text:list-style style:name="a208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20"/>
    <text:list-style style:name="a7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24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79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28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878"/>
    <text:list-style style:name="a193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5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93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859"/>
    <text:list-style style:name="a1393"/>
    <text:list-style style:name="a914"/>
    <text:list-style style:name="a193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668"/>
    <text:list-style style:name="a1722"/>
    <text:list-style style:name="a1452"/>
    <text:list-style style:name="a91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26"/>
    <text:list-style style:name="a118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703"/>
    <text:list-style style:name="a1457"/>
    <text:list-style style:name="a1512"/>
    <text:list-style style:name="a708"/>
    <text:list-style style:name="a1189"/>
    <text:list-style style:name="a1517"/>
    <text:list-style style:name="a1300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248"/>
    <text:list-style style:name="a130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882"/>
    <text:list-style style:name="a130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034"/>
    <text:list-style style:name="a130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7"/>
    <text:list-style style:name="a864"/>
    <text:list-style style:name="a1039"/>
    <text:list-style style:name="a1673"/>
    <text:list-style style:name="a869"/>
    <text:list-style style:name="a924"/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31"/>
    <text:list-style style:name="a654"/>
    <text:list-style style:name="a2000"/>
    <text:list-style style:name="a1678"/>
    <text:list-style style:name="a1461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928"/>
    <text:list-style style:name="a1736"/>
    <text:list-style style:name="a713"/>
    <text:list-style style:name="a2005"/>
    <text:list-style style:name="a1194"/>
    <text:list-style style:name="a1522"/>
    <text:list-style style:name="a1252"/>
    <text:list-style style:name="a1199"/>
    <text:list-style style:name="a1527"/>
    <text:list-style style:name="a1257"/>
    <text:list-style style:name="a131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5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31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892"/>
    <text:list-style style:name="a1044"/>
    <text:list-style style:name="a1318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896"/>
    <text:list-style style:name="a874"/>
    <text:list-style style:name="a104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104"/>
    <text:list-style style:name="a1954"/>
    <text:list-style style:name="a1683"/>
    <text:list-style style:name="a660"/>
    <text:list-style style:name="a933"/>
    <text:list-style style:name="a1740"/>
    <text:list-style style:name="a1959"/>
    <text:list-style style:name="a1688"/>
    <text:list-style style:name="a1470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666"/>
    <text:list-style style:name="a938"/>
    <text:list-style style:name="a1744"/>
    <text:list-style style:name="a147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748"/>
    <text:list-style style:name="a147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532"/>
    <text:list-style style:name="a20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9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262"/>
    <text:list-style style:name="a7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66"/>
    <text:list-style style:name="a1539"/>
    <text:list-style style:name="a132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880"/>
    <text:list-style style:name="a1110"/>
    <text:list-style style:name="a885"/>
    <text:list-style style:name="a1115"/>
    <text:list-style style:name="a1964"/>
    <text:list-style style:name="a94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695"/>
    <text:list-style style:name="a672"/>
    <text:list-style style:name="a945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969"/>
    <text:list-style style:name="a1752"/>
    <text:list-style style:name="a1483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20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78"/>
    <text:list-style style:name="a1810"/>
    <text:list-style style:name="a1757"/>
    <text:list-style style:name="a1270"/>
    <text:list-style style:name="a202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15"/>
    <text:list-style style:name="a1544"/>
    <text:list-style style:name="a1274"/>
    <text:list-style style:name="a1331"/>
    <text:list-style style:name="a1549"/>
    <text:list-style style:name="a52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79"/>
    <text:list-style style:name="a1605"/>
    <text:list-style style:name="a890"/>
    <text:list-style style:name="a1120"/>
    <text:list-style style:name="a1067"/>
    <text:list-style style:name="a894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1125"/>
    <text:list-style style:name="a1974"/>
    <text:list-style style:name="a952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898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  <text:list-style style:name="a683"/>
    <text:list-style style:name="a956">
      <text:list-level-style-bullet text:level="1" text:bullet-char="">
        <style:list-level-properties text:space-before="0in" text:min-label-width="0.375in"/>
        <style:text-properties fo:font-family="Wingdings 3" style:font-family-generic="roman" style:font-pitch="variable" fo:font-size="100%"/>
      </text:list-level-style-bullet>
      <text:list-level-style-bullet text:level="2" text:bullet-char="">
        <style:list-level-properties text:space-before="0.5in" text:min-label-width="0.375in"/>
        <style:text-properties fo:font-family="Wingdings 3" style:font-family-generic="roman" style:font-pitch="variable" fo:font-size="100%"/>
      </text:list-level-style-bullet>
      <text:list-level-style-bullet text:level="3" text:bullet-char="">
        <style:list-level-properties text:space-before="1in" text:min-label-width="0.375in"/>
        <style:text-properties fo:font-family="Wingdings 3" style:font-family-generic="roman" style:font-pitch="variable" fo:font-size="100%"/>
      </text:list-level-style-bullet>
      <text:list-level-style-bullet text:level="4" text:bullet-char="">
        <style:list-level-properties text:space-before="1.5in" text:min-label-width="0.375in"/>
        <style:text-properties fo:font-family="Wingdings 3" style:font-family-generic="roman" style:font-pitch="variable" fo:font-size="100%"/>
      </text:list-level-style-bullet>
      <text:list-level-style-bullet text:level="5" text:bullet-char="">
        <style:list-level-properties text:space-before="2in" text:min-label-width="0.375in"/>
        <style:text-properties fo:font-family="Wingdings 3" style:font-family-generic="roman" style:font-pitch="variable" fo:font-size="100%"/>
      </text:list-level-style-bullet>
      <text:list-level-style-bullet text:level="6" text:bullet-char="">
        <style:list-level-properties text:space-before="2.5in" text:min-label-width="0.375in"/>
        <style:text-properties fo:font-family="Wingdings 3" style:font-family-generic="roman" style:font-pitch="variable" fo:font-size="100%"/>
      </text:list-level-style-bullet>
      <text:list-level-style-bullet text:level="7" text:bullet-char="">
        <style:list-level-properties text:space-before="3in" text:min-label-width="0.375in"/>
        <style:text-properties fo:font-family="Wingdings 3" style:font-family-generic="roman" style:font-pitch="variable" fo:font-size="100%"/>
      </text:list-level-style-bullet>
      <text:list-level-style-bullet text:level="8" text:bullet-char="">
        <style:list-level-properties text:space-before="3.5in" text:min-label-width="0.375in"/>
        <style:text-properties fo:font-family="Wingdings 3" style:font-family-generic="roman" style:font-pitch="variable" fo:font-size="100%"/>
      </text:list-level-style-bullet>
      <text:list-level-style-bullet text:level="9" text:bullet-char="">
        <style:list-level-properties text:space-before="4in" text:min-label-width="0.375in"/>
        <style:text-properties fo:font-family="Wingdings 3" style:font-family-generic="roman" style:font-pitch="variable" fo:font-size="100%"/>
      </text:list-level-style-bullet>
    </text:list-style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1" draw:name="標題 1" svg:x="2.64412in" svg:y="0.8774in" svg:width="9.7377in" svg:height="2.77934in" presentation:class="title" presentation:placeholder="false">
          <draw:text-box>
            <text:p text:style-name="a470" text:class-names="" text:cond-style-name=""><text:span text:style-name="a465" text:class-names="">109-01</text:span><text:span text:style-name="a466" text:class-names=""><text:s text:c="1"/></text:span><text:span text:style-name="a467" text:class-names="">10</text:span><text:span text:style-name="a468" text:class-names="">月份行政會報</text:span><text:span text:style-name="a469" text:class-names=""/></text:p>
          </draw:text-box>
          <svg:title/>
          <svg:desc/>
        </draw:frame>
        <draw:frame draw:id="id113" presentation:style-name="a475" draw:name="副標題 2" svg:x="2.64412in" svg:y="3.86177in" svg:width="9.44562in" svg:height="1.06914in" presentation:class="subtitle" presentation:placeholder="false">
          <draw:text-box>
            <text:p text:style-name="a474" text:class-names="" text:cond-style-name=""><text:span text:style-name="a472" text:class-names="">總務處</text:span><text:span text:style-name="a473" text:class-names=""/></text:p>
          </draw:text-box>
          <svg:title/>
          <svg:desc/>
        </draw:frame>
      </draw:page>
      <draw:page draw:name="Slide2" draw:style-name="a477" draw:master-page-name="Master1-Layout2-obj-標題及物件" presentation:presentation-page-layout-name="Master1-PPL2" draw:id="Slide-257">
        <draw:frame draw:id="id114" presentation:style-name="a481" draw:name="標題 1" svg:x="1.58747in" svg:y="0.87983in" svg:width="10.50227in" svg:height="1.14746in" presentation:class="title" presentation:placeholder="false">
          <draw:text-box>
            <text:p text:style-name="a480" text:class-names="" text:cond-style-name=""><text:span text:style-name="a478" text:class-names="">一、問題與回</text:span><text:span text:style-name="a479" text:class-names="">應</text:span></text:p>
          </draw:text-box>
          <svg:title/>
          <svg:desc/>
        </draw:frame>
        <draw:frame draw:id="id115" presentation:style-name="a496" draw:name="內容版面配置區 2" svg:x="1.58747in" svg:y="2.20443in" svg:width="10.50227in" svg:height="3.77364in" presentation:class="outline" presentation:placeholder="false">
          <draw:text-box>
            <text:list text:style-name="a487">
              <text:list-item>
                <text:p text:style-name="a486" text:class-names="" text:cond-style-name=""><text:span text:style-name="a482" text:class-names="">問題</text:span><text:span text:style-name="a483" text:class-names="">1</text:span><text:span text:style-name="a484" text:class-names="">：總務處冷氣使用規定及注意事項公告，是否以紙本公告</text:span><text:span text:style-name="a485" text:class-names=""/></text:p>
              </text:list-item>
            </text:list>
            <text:list text:style-name="a495">
              <text:list-item>
                <text:p text:style-name="a494" text:class-names="" text:cond-style-name=""><text:span text:style-name="a488" text:class-names="">回應</text:span><text:span text:style-name="a489" text:class-names="">1</text:span><text:span text:style-name="a490" text:class-names="">：多元公告方式，</text:span><text:span text:style-name="a491" text:class-names="">line</text:span><text:span text:style-name="a492" text:class-names="">大群組，校網以及紙本公告</text:span><text:span text:style-name="a493" text:class-names=""/></text:p>
              </text:list-item>
            </text:list>
          </draw:text-box>
          <svg:title/>
          <svg:desc/>
        </draw:frame>
      </draw:page>
      <draw:page draw:name="Slide4" draw:style-name="a498" draw:master-page-name="Master1-Layout2-obj-標題及物件" presentation:presentation-page-layout-name="Master1-PPL2" draw:id="Slide-259">
        <draw:frame draw:id="id116" presentation:style-name="a502" draw:name="標題 1" svg:x="1.58747in" svg:y="0.87983in" svg:width="10.50227in" svg:height="1.14746in" presentation:class="title" presentation:placeholder="false">
          <draw:text-box>
            <text:p text:style-name="a501" text:class-names="" text:cond-style-name=""><text:span text:style-name="a499" text:class-names="">一、問題與回</text:span><text:span text:style-name="a500" text:class-names="">應</text:span></text:p>
          </draw:text-box>
          <svg:title/>
          <svg:desc/>
        </draw:frame>
        <draw:frame draw:id="id117" presentation:style-name="a515" draw:name="內容版面配置區 2" svg:x="1.58747in" svg:y="2.20443in" svg:width="10.50227in" svg:height="3.77364in" presentation:class="outline" presentation:placeholder="false">
          <draw:text-box>
            <text:list text:style-name="a508">
              <text:list-item>
                <text:p text:style-name="a507" text:class-names="" text:cond-style-name=""><text:span text:style-name="a503" text:class-names="">問題</text:span><text:span text:style-name="a504" text:class-names="">2</text:span><text:span text:style-name="a505" text:class-names="">：行政會報資料網上資料不全</text:span><text:span text:style-name="a506" text:class-names=""/></text:p>
              </text:list-item>
            </text:list>
            <text:list text:style-name="a514">
              <text:list-item>
                <text:p text:style-name="a513" text:class-names="" text:cond-style-name=""><text:span text:style-name="a509" text:class-names="">回應</text:span><text:span text:style-name="a510" text:class-names="">2</text:span><text:span text:style-name="a511" text:class-names="">：經查行政會報部分已全數上傳</text:span><text:span text:style-name="a512" text:class-names=""/></text:p>
              </text:list-item>
            </text:list>
          </draw:text-box>
          <svg:title/>
          <svg:desc/>
        </draw:frame>
      </draw:page>
      <draw:page draw:name="Slide5" draw:style-name="a517" draw:master-page-name="Master1-Layout2-obj-標題及物件" presentation:presentation-page-layout-name="Master1-PPL2" draw:id="Slide-260">
        <draw:frame draw:id="id118" presentation:style-name="a521" draw:name="標題 1" svg:x="1.58747in" svg:y="0.87983in" svg:width="10.50227in" svg:height="1.14746in" presentation:class="title" presentation:placeholder="false">
          <draw:text-box>
            <text:p text:style-name="a520" text:class-names="" text:cond-style-name=""><text:span text:style-name="a518" text:class-names="">一、問題與回</text:span><text:span text:style-name="a519" text:class-names="">應</text:span></text:p>
          </draw:text-box>
          <svg:title/>
          <svg:desc/>
        </draw:frame>
        <draw:frame draw:id="id119" presentation:style-name="a534" draw:name="內容版面配置區 2" svg:x="1.58747in" svg:y="2.20443in" svg:width="10.50227in" svg:height="3.77364in" presentation:class="outline" presentation:placeholder="false">
          <draw:text-box>
            <text:list text:style-name="a527">
              <text:list-item>
                <text:p text:style-name="a526" text:class-names="" text:cond-style-name=""><text:span text:style-name="a522" text:class-names="">問題</text:span><text:span text:style-name="a523" text:class-names="">3</text:span><text:span text:style-name="a524" text:class-names="">：靜心教室空間較大，冷氣跳表較快，是否部分補貼費用，改善隔間，場地協調輪流使用。</text:span><text:span text:style-name="a525" text:class-names=""/></text:p>
              </text:list-item>
            </text:list>
            <text:list text:style-name="a533">
              <text:list-item>
                <text:p text:style-name="a532" text:class-names="" text:cond-style-name=""><text:span text:style-name="a528" text:class-names="">回應</text:span><text:span text:style-name="a529" text:class-names="">3</text:span><text:span text:style-name="a530" text:class-names="">：冷氣耗能與空間、環境、人數、使用習慣皆有關係，無法以個別化教室做調整與補貼，但能指導孩子以最經濟最節能方式使用，未嘗不是一個節約能源的機會教育。</text:span><text:span text:style-name="a531" text:class-names=""/></text:p>
              </text:list-item>
            </text:list>
          </draw:text-box>
          <svg:title/>
          <svg:desc/>
        </draw:frame>
      </draw:page>
      <draw:page draw:name="Slide6" draw:style-name="a536" draw:master-page-name="Master1-Layout2-obj-標題及物件" presentation:presentation-page-layout-name="Master1-PPL2" draw:id="Slide-261">
        <draw:frame draw:id="id120" presentation:style-name="a611" draw:name="內容版面配置區 2" svg:x="1.6974in" svg:y="2.1in" svg:width="10.13896in" svg:height="4.46364in" presentation:class="outline" presentation:placeholder="false">
          <draw:text-box>
            <text:list text:style-name="a542">
              <text:list-item>
                <text:p text:style-name="a541" text:class-names="" text:cond-style-name=""><text:span text:style-name="a537" text:class-names="">學生人數：</text:span><text:span text:style-name="a538" text:class-names="">1992</text:span><text:span text:style-name="a539" text:class-names="">人</text:span><text:span text:style-name="a540" text:class-names=""/></text:p>
              </text:list-item>
            </text:list>
            <text:list text:style-name="a548">
              <text:list-item>
                <text:p text:style-name="a547" text:class-names="" text:cond-style-name=""><text:span text:style-name="a543" text:class-names="">教職員數：</text:span><text:span text:style-name="a544" text:class-names="">175</text:span><text:span text:style-name="a545" text:class-names="">人</text:span><text:span text:style-name="a546" text:class-names=""/></text:p>
              </text:list-item>
            </text:list>
            <text:list text:style-name="a554">
              <text:list-item>
                <text:p text:style-name="a553" text:class-names="" text:cond-style-name=""><text:span text:style-name="a549" text:class-names="">班級數：</text:span><text:span text:style-name="a550" text:class-names="">66</text:span><text:span text:style-name="a551" text:class-names="">班</text:span><text:span text:style-name="a552" text:class-names=""/></text:p>
              </text:list-item>
            </text:list>
            <text:list text:style-name="a561">
              <text:list-item>
                <text:p text:style-name="a560" text:class-names="" text:cond-style-name=""><text:span text:style-name="a555" text:class-names="">校地總面積：</text:span><text:span text:style-name="a556" text:class-names="">30804.61(</text:span><text:span text:style-name="a557" text:class-names="">M</text:span><text:span text:style-name="a558" text:class-names="">2</text:span><text:span text:style-name="a559" text:class-names="">)</text:span></text:p>
              </text:list-item>
            </text:list>
            <text:list text:style-name="a565">
              <text:list-item>
                <text:p text:style-name="a564" text:class-names="" text:cond-style-name=""><text:span text:style-name="a562" text:class-names="">用電類別：低壓用電</text:span><text:span text:style-name="a563" text:class-names=""/></text:p>
              </text:list-item>
            </text:list>
            <text:list text:style-name="a570">
              <text:list-item>
                <text:p text:style-name="a569" text:class-names="" text:cond-style-name=""><text:span text:style-name="a566" text:class-names="">契約容量：</text:span><text:span text:style-name="a567" text:class-names="">345KW</text:span><text:span text:style-name="a568" text:class-names=""/></text:p>
              </text:list-item>
            </text:list>
            <text:list text:style-name="a579">
              <text:list-item>
                <text:p text:style-name="a578" text:class-names="" text:cond-style-name=""><text:span text:style-name="a571" text:class-names="">EUPI</text:span><text:span text:style-name="a572" text:class-names="">：</text:span><text:span text:style-name="a573" text:class-names="">38270</text:span><text:span text:style-name="a574" text:class-names="">度</text:span><text:span text:style-name="a575" text:class-names="">/2167</text:span><text:span text:style-name="a576" text:class-names="">人</text:span><text:span text:style-name="a577" text:class-names="">=176</text:span></text:p>
              </text:list-item>
            </text:list>
            <text:list text:style-name="a583">
              <text:list-item>
                <text:p text:style-name="a582" text:class-names="" text:cond-style-name=""><text:span text:style-name="a580" text:class-names="">曾獲得相關改造補助：</text:span><text:span text:style-name="a581" text:class-names=""/></text:p>
              </text:list-item>
            </text:list>
            <text:list text:style-name="a591">
              <text:list-item>
                <text:p text:style-name="a590" text:class-names="" text:cond-style-name=""><text:span text:style-name="a584" text:class-names=""><text:s text:c="9"/></text:span><text:span text:style-name="a585" text:class-names="">1.</text:span><text:span text:style-name="a586" text:class-names=""><text:s text:c="1"/></text:span><text:span text:style-name="a587" text:class-names="">106</text:span><text:span text:style-name="a588" text:class-names="">年 雨水回收系統</text:span><text:span text:style-name="a589" text:class-names=""/></text:p>
              </text:list-item>
            </text:list>
            <text:list text:style-name="a598">
              <text:list-item>
                <text:p text:style-name="a597" text:class-names="" text:cond-style-name=""><text:span text:style-name="a592" text:class-names=""><text:s text:c="1"/></text:span><text:span text:style-name="a593" text:class-names=""><text:s text:c="8"/></text:span><text:span text:style-name="a594" text:class-names="">2.107</text:span><text:span text:style-name="a595" text:class-names="">年 老舊電氣設備改善</text:span><text:span text:style-name="a596" text:class-names=""/></text:p>
              </text:list-item>
            </text:list>
            <text:list text:style-name="a610">
              <text:list-item>
                <text:p text:style-name="a609" text:class-names="" text:cond-style-name=""><text:span text:style-name="a599" text:class-names=""><text:s text:c="1"/></text:span><text:span text:style-name="a600" text:class-names=""><text:s text:c="8"/></text:span><text:span text:style-name="a601" text:class-names="">3.</text:span><text:span text:style-name="a602" text:class-names=""><text:s text:c="1"/></text:span><text:span text:style-name="a603" text:class-names="">108</text:span><text:span text:style-name="a604" text:class-names="">年 建置班級遮光隔熱窗簾</text:span><text:span text:style-name="a605" text:class-names="">(</text:span><text:span text:style-name="a606" text:class-names="">多元降溫方案</text:span><text:span text:style-name="a607" text:class-names="">)</text:span><text:span text:style-name="a608" text:class-names=""/></text:p>
              </text:list-item>
            </text:list>
          </draw:text-box>
          <svg:title/>
          <svg:desc/>
        </draw:frame>
        <draw:frame draw:id="id121" draw:style-name="a612" draw:name="圖片 3" svg:x="7.65844in" svg:y="2.1in" svg:width="5.09203in" svg:height="3.45966in" style:rel-width="scale" style:rel-height="scale">
          <draw:image xlink:href="media/image1.png" xlink:type="simple" xlink:show="embed" xlink:actuate="onLoad"/>
          <svg:title/>
          <svg:desc/>
        </draw:frame>
        <draw:frame draw:id="id122" draw:style-name="a618" draw:name="標題 1" svg:x="1.51575in" svg:y="0.95254in" svg:width="10.50227in" svg:height="1.14746in">
          <draw:text-box>
            <text:p text:style-name="a617" text:class-names="" text:cond-style-name=""><text:span text:style-name="a613" text:class-names="">二、能源教育</text:span><text:span text:style-name="a614" text:class-names="">-1.</text:span><text:span text:style-name="a615" text:class-names="">本校能源分析</text:span><text:span text:style-name="a616" text:class-names=""/></text:p>
          </draw:text-box>
          <svg:title/>
          <svg:desc/>
        </draw:frame>
      </draw:page>
      <draw:page draw:name="Slide7" draw:style-name="a620" draw:master-page-name="Master1-Layout2-obj-標題及物件" presentation:presentation-page-layout-name="Master1-PPL2" draw:id="Slide-262">
        <draw:frame draw:id="id123" presentation:style-name="a621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24" presentation:style-name="a622" draw:name="內容版面配置區 2" svg:x="1.58747in" svg:y="2.20443in" svg:width="10.50227in" svg:height="3.77364in" presentation:class="outline" presentation:placeholder="true">
          <draw:text-box/>
          <svg:title/>
          <svg:desc/>
        </draw:frame>
        <draw:frame draw:id="id125" draw:style-name="a623" draw:name="圖表 4" svg:x="0.22727in" svg:y="0.12727in" svg:width="12.78182in" svg:height="6.42529in" style:rel-width="scale" style:rel-height="scale">
          <draw:object xlink:href="Object 1/" xlink:type="simple" xlink:show="embed" xlink:actuate="onLoad"/>
          <svg:title/>
          <svg:desc/>
        </draw:frame>
      </draw:page>
      <draw:page draw:name="Slide8" draw:style-name="a625" draw:master-page-name="Master1-Layout2-obj-標題及物件" presentation:presentation-page-layout-name="Master1-PPL2" draw:id="Slide-263">
        <draw:frame draw:id="id126" presentation:style-name="a634" draw:name="標題 1" svg:x="1.58747in" svg:y="0.87983in" svg:width="10.50227in" svg:height="1.14746in" presentation:class="title" presentation:placeholder="false">
          <draw:text-box>
            <text:p text:style-name="a633" text:class-names="" text:cond-style-name=""><text:span text:style-name="a626" text:class-names="">二、能源</text:span><text:span text:style-name="a627" text:class-names="">教育</text:span><text:span text:style-name="a628" text:class-names="">-2.</text:span><text:span text:style-name="a629" text:class-names="">中平</text:span><text:span text:style-name="a630" text:class-names="">國中最近</text:span><text:span text:style-name="a631" text:class-names="">3</text:span><text:span text:style-name="a632" text:class-names="">年用電曲線圖</text:span></text:p>
          </draw:text-box>
          <svg:title/>
          <svg:desc/>
        </draw:frame>
        <draw:frame draw:id="id127" presentation:style-name="a635" draw:name="內容版面配置區 2" svg:x="1.58747in" svg:y="2.20443in" svg:width="10.50227in" svg:height="3.77364in" presentation:class="outline" presentation:placeholder="true">
          <draw:text-box/>
          <svg:title/>
          <svg:desc/>
        </draw:frame>
        <draw:frame draw:id="id128" draw:style-name="a636" draw:name="內容版面配置區 3" svg:x="1.93636in" svg:y="2.02729in" svg:width="10.29454in" svg:height="4.51785in" style:rel-width="scale" style:rel-height="scale">
          <draw:object xlink:href="Object 2/" xlink:type="simple" xlink:show="embed" xlink:actuate="onLoad"/>
          <svg:title/>
          <svg:desc/>
        </draw:frame>
      </draw:page>
      <draw:page draw:name="Slide11" draw:style-name="a638" draw:master-page-name="Master1-Layout2-obj-標題及物件" presentation:presentation-page-layout-name="Master1-PPL2" draw:id="Slide-266">
        <draw:frame draw:id="id129" presentation:style-name="a644" draw:name="標題 1" svg:x="1.58747in" svg:y="0.87983in" svg:width="10.50227in" svg:height="1.14746in" presentation:class="title" presentation:placeholder="false">
          <draw:text-box>
            <text:p text:style-name="a643" text:class-names="" text:cond-style-name=""><text:span text:style-name="a639" text:class-names="">二、能源教育</text:span><text:span text:style-name="a640" text:class-names="">-3.</text:span><text:span text:style-name="a641" text:class-names="">學校</text:span><text:span text:style-name="a642" text:class-names="">用電現況分析</text:span></text:p>
          </draw:text-box>
          <svg:title/>
          <svg:desc/>
        </draw:frame>
        <draw:frame draw:id="id130" presentation:style-name="a645" draw:name="內容版面配置區 2" svg:x="1.58747in" svg:y="2.20443in" svg:width="10.50227in" svg:height="3.77364in" presentation:class="outline" presentation:placeholder="true">
          <draw:text-box/>
          <svg:title/>
          <svg:desc/>
        </draw:frame>
        <draw:frame draw:id="id131" draw:name="內容版面配置區 4" svg:x="2.67636in" svg:y="2.28189in" svg:width="8in" svg:height="2.58076in">
          <table:table table:style-name="a646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647" table:default-cell-style-name=""/>
            <table:table-column table:style-name="a648" table:default-cell-style-name=""/>
            <table:table-column table:style-name="a649" table:default-cell-style-name=""/>
            <table:table-column table:style-name="a650" table:default-cell-style-name=""/>
            <table:table-row table:style-name="a651" table:default-cell-style-name="">
              <table:table-cell table:style-name="a655">
                <text:list text:style-name="a654">
                  <text:list-item>
                    <text:p text:style-name="a653" text:class-names="" text:cond-style-name=""><text:span text:style-name="a652" text:class-names=""/></text:p>
                  </text:list-item>
                </text:list>
              </table:table-cell>
              <table:table-cell table:style-name="a661">
                <text:list text:style-name="a660">
                  <text:list-item>
                    <text:p text:style-name="a659" text:class-names="" text:cond-style-name=""><text:span text:style-name="a656" text:class-names="">106</text:span><text:span text:style-name="a657" text:class-names="">年</text:span><text:span text:style-name="a658" text:class-names=""/></text:p>
                  </text:list-item>
                </text:list>
              </table:table-cell>
              <table:table-cell table:style-name="a667">
                <text:list text:style-name="a666">
                  <text:list-item>
                    <text:p text:style-name="a665" text:class-names="" text:cond-style-name=""><text:span text:style-name="a662" text:class-names="">107</text:span><text:span text:style-name="a663" text:class-names="">年</text:span><text:span text:style-name="a664" text:class-names=""/></text:p>
                  </text:list-item>
                </text:list>
              </table:table-cell>
              <table:table-cell table:style-name="a673">
                <text:list text:style-name="a672">
                  <text:list-item>
                    <text:p text:style-name="a671" text:class-names="" text:cond-style-name=""><text:span text:style-name="a668" text:class-names="">108</text:span><text:span text:style-name="a669" text:class-names="">年</text:span><text:span text:style-name="a670" text:class-names=""/></text:p>
                  </text:list-item>
                </text:list>
              </table:table-cell>
            </table:table-row>
            <table:table-row table:style-name="a674" table:default-cell-style-name="">
              <table:table-cell table:style-name="a679">
                <text:list text:style-name="a678">
                  <text:list-item>
                    <text:p text:style-name="a677" text:class-names="" text:cond-style-name=""><text:span text:style-name="a675" text:class-names="">總用電量</text:span><text:span text:style-name="a676" text:class-names=""/></text:p>
                  </text:list-item>
                </text:list>
              </table:table-cell>
              <table:table-cell table:style-name="a684">
                <text:list text:style-name="a683">
                  <text:list-item>
                    <text:p text:style-name="a682" text:class-names="" text:cond-style-name=""><text:span text:style-name="a680" text:class-names="">450276</text:span><text:span text:style-name="a681" text:class-names=""/></text:p>
                  </text:list-item>
                </text:list>
              </table:table-cell>
              <table:table-cell table:style-name="a689">
                <text:list text:style-name="a688">
                  <text:list-item>
                    <text:p text:style-name="a687" text:class-names="" text:cond-style-name=""><text:span text:style-name="a685" text:class-names="">470520</text:span><text:span text:style-name="a686" text:class-names=""/></text:p>
                  </text:list-item>
                </text:list>
              </table:table-cell>
              <table:table-cell table:style-name="a693">
                <text:p text:style-name="a692" text:class-names="" text:cond-style-name=""><text:span text:style-name="a690" text:class-names="">459240</text:span><text:span text:style-name="a691" text:class-names=""/></text:p>
              </table:table-cell>
            </table:table-row>
            <table:table-row table:style-name="a694" table:default-cell-style-name="">
              <table:table-cell table:style-name="a699">
                <text:list text:style-name="a698">
                  <text:list-item>
                    <text:p text:style-name="a697" text:class-names="" text:cond-style-name=""><text:span text:style-name="a695" text:class-names="">電費</text:span><text:span text:style-name="a696" text:class-names=""/></text:p>
                  </text:list-item>
                </text:list>
              </table:table-cell>
              <table:table-cell table:style-name="a704">
                <text:list text:style-name="a703">
                  <text:list-item>
                    <text:p text:style-name="a702" text:class-names="" text:cond-style-name=""><text:span text:style-name="a700" text:class-names="">1576318</text:span><text:span text:style-name="a701" text:class-names=""/></text:p>
                  </text:list-item>
                </text:list>
              </table:table-cell>
              <table:table-cell table:style-name="a709">
                <text:list text:style-name="a708">
                  <text:list-item>
                    <text:p text:style-name="a707" text:class-names="" text:cond-style-name=""><text:span text:style-name="a705" text:class-names="">1770302</text:span><text:span text:style-name="a706" text:class-names=""/></text:p>
                  </text:list-item>
                </text:list>
              </table:table-cell>
              <table:table-cell table:style-name="a714">
                <text:list text:style-name="a713">
                  <text:list-item>
                    <text:p text:style-name="a712" text:class-names="" text:cond-style-name=""><text:span text:style-name="a710" text:class-names="">1760321</text:span><text:span text:style-name="a711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</draw:page>
      <draw:page draw:name="Slide9" draw:style-name="a716" draw:master-page-name="Master1-Layout2-obj-標題及物件" presentation:presentation-page-layout-name="Master1-PPL2" draw:id="Slide-264">
        <draw:frame draw:id="id132" presentation:style-name="a725" draw:name="標題 1" svg:x="1.58747in" svg:y="0.87983in" svg:width="10.50227in" svg:height="1.14746in" presentation:class="title" presentation:placeholder="false">
          <draw:text-box>
            <text:p text:style-name="a724" text:class-names="" text:cond-style-name=""><text:span text:style-name="a717" text:class-names="">二、能源</text:span><text:span text:style-name="a718" text:class-names="">教育</text:span><text:span text:style-name="a719" text:class-names="">-4.</text:span><text:span text:style-name="a720" text:class-names="">學校</text:span><text:span text:style-name="a721" text:class-names="">用電現況分析</text:span><text:span text:style-name="a722" text:class-names="">/</text:span><text:span text:style-name="a723" text:class-names="">盤點</text:span></text:p>
          </draw:text-box>
          <svg:title/>
          <svg:desc/>
        </draw:frame>
        <draw:frame draw:id="id133" presentation:style-name="a776" draw:name="內容版面配置區 2" svg:x="1.58747in" svg:y="2.20443in" svg:width="10.50227in" svg:height="4.1683in" presentation:class="outline" presentation:placeholder="false">
          <draw:text-box>
            <text:list text:style-name="a729">
              <text:list-item>
                <text:p text:style-name="a728" text:class-names="" text:cond-style-name=""><text:span text:style-name="a726" text:class-names="">校內待改善耗電設備</text:span><text:span text:style-name="a727" text:class-names=""/></text:p>
              </text:list-item>
            </text:list>
            <text:list text:style-name="a744">
              <text:list-item>
                <text:p text:style-name="a743" text:class-names="" text:cond-style-name=""><text:span text:style-name="a730" text:class-names="">1.</text:span><text:span text:style-name="a731" text:class-names="">電燈：約</text:span><text:span text:style-name="a732" text:class-names="">8</text:span><text:span text:style-name="a733" text:class-names="">成為</text:span><text:span text:style-name="a734" text:class-names="">T5</text:span><text:span text:style-name="a735" text:class-names="">燈具燈泡，</text:span><text:span text:style-name="a736" text:class-names="">2</text:span><text:span text:style-name="a737" text:class-names="">成為</text:span><text:span text:style-name="a738" text:class-names="">T8</text:span><text:span text:style-name="a739" text:class-names="">燈具</text:span><text:span text:style-name="a740" text:class-names="">LED</text:span><text:span text:style-name="a741" text:class-names="">燈泡。</text:span><text:span text:style-name="a742" text:class-names=""/></text:p>
              </text:list-item>
            </text:list>
            <text:list text:style-name="a751">
              <text:list-item>
                <text:p text:style-name="a750" text:class-names="" text:cond-style-name=""><text:span text:style-name="a745" text:class-names="">2.</text:span><text:span text:style-name="a746" text:class-names="">冷氣：行政辦公室</text:span><text:span text:style-name="a747" text:class-names="">尚未</text:span><text:span text:style-name="a748" text:class-names="">更新</text:span><text:span text:style-name="a749" text:class-names=""/></text:p>
              </text:list-item>
            </text:list>
            <text:list text:style-name="a757">
              <text:list-item>
                <text:p text:style-name="a756" text:class-names="" text:cond-style-name=""><text:span text:style-name="a752" text:class-names=""><text:s text:c="1"/></text:span><text:span text:style-name="a753" text:class-names=""><text:s text:c="22"/>(</text:span><text:span text:style-name="a754" text:class-names="">總務、輔導、補校、九導辦公室</text:span><text:span text:style-name="a755" text:class-names="">)</text:span></text:p>
              </text:list-item>
            </text:list>
            <text:list text:style-name="a763">
              <text:list-item>
                <text:p text:style-name="a762" text:class-names="" text:cond-style-name=""><text:span text:style-name="a758" text:class-names=""><text:s text:c="16"/>琴房</text:span><text:span text:style-name="a759" text:class-names="">26</text:span><text:span text:style-name="a760" text:class-names="">間尚未更新</text:span><text:span text:style-name="a761" text:class-names=""/></text:p>
              </text:list-item>
            </text:list>
            <text:list text:style-name="a770">
              <text:list-item>
                <text:p text:style-name="a769" text:class-names="" text:cond-style-name=""><text:span text:style-name="a764" text:class-names="">3.</text:span><text:span text:style-name="a765" text:class-names="">整體電力設備盤整中，以利後續</text:span><text:span text:style-name="a766" text:class-names="">七八</text:span><text:span text:style-name="a767" text:class-names="">年級教室冷氣安裝。</text:span><text:span text:style-name="a768" text:class-names=""/></text:p>
              </text:list-item>
            </text:list>
            <text:list text:style-name="a775">
              <text:list-item>
                <text:p text:style-name="a774" text:class-names="" text:cond-style-name=""><text:span text:style-name="a771" text:class-names="">4.</text:span><text:span text:style-name="a772" text:class-names="">師生正確用電習慣宣導與養成。</text:span><text:span text:style-name="a773" text:class-names=""/></text:p>
              </text:list-item>
            </text:list>
          </draw:text-box>
          <svg:title/>
          <svg:desc/>
        </draw:frame>
      </draw:page>
      <draw:page draw:name="Slide10" draw:style-name="a778" draw:master-page-name="Master1-Layout2-obj-標題及物件" presentation:presentation-page-layout-name="Master1-PPL2" draw:id="Slide-265">
        <draw:frame draw:id="id134" presentation:style-name="a808" draw:name="內容版面配置區 2" svg:x="0.13636in" svg:y="2.19396in" svg:width="5.70909in" svg:height="4.54545in" presentation:class="outline" presentation:placeholder="false">
          <draw:text-box>
            <text:list text:style-name="a782">
              <text:list-item>
                <text:p text:style-name="a781" text:class-names="" text:cond-style-name=""><text:span text:style-name="a779" text:class-names="">◎短程：</text:span><text:span text:style-name="a780" text:class-names=""/></text:p>
              </text:list-item>
            </text:list>
            <text:list text:style-name="a787">
              <text:list-item>
                <text:p text:style-name="a786" text:class-names="" text:cond-style-name=""><text:span text:style-name="a783" text:class-names="">1.</text:span><text:span text:style-name="a784" text:class-names="">養成師生用電習慣</text:span><text:span text:style-name="a785" text:class-names=""/></text:p>
              </text:list-item>
            </text:list>
            <text:list text:style-name="a792">
              <text:list-item>
                <text:p text:style-name="a791" text:class-names="" text:cond-style-name=""><text:span text:style-name="a788" text:class-names="">2.</text:span><text:span text:style-name="a789" text:class-names="">善用能源雲平台監控電量使用</text:span><text:span text:style-name="a790" text:class-names=""/></text:p>
              </text:list-item>
            </text:list>
            <text:list text:style-name="a797">
              <text:list-item>
                <text:p text:style-name="a796" text:class-names="" text:cond-style-name=""><text:span text:style-name="a793" text:class-names="">3.</text:span><text:span text:style-name="a794" text:class-names="">增設電力控制器管控教室冷氣用電</text:span><text:span text:style-name="a795" text:class-names=""/></text:p>
              </text:list-item>
            </text:list>
            <text:list text:style-name="a804">
              <text:list-item>
                <text:p text:style-name="a803" text:class-names="" text:cond-style-name=""><text:span text:style-name="a798" text:class-names="">4.</text:span><text:span text:style-name="a799" text:class-names="">逐年改換</text:span><text:span text:style-name="a800" text:class-names="">LED</text:span><text:span text:style-name="a801" text:class-names="">燈具燈管</text:span><text:span text:style-name="a802" text:class-names=""/></text:p>
              </text:list-item>
            </text:list>
            <text:list text:style-name="a807">
              <text:list-item>
                <text:p text:style-name="a806" text:class-names="" text:cond-style-name=""><text:span text:style-name="a805" text:class-names=""/></text:p>
              </text:list-item>
            </text:list>
          </draw:text-box>
          <svg:title/>
          <svg:desc/>
        </draw:frame>
        <draw:frame draw:id="id135" draw:style-name="a814" draw:name="標題 1" svg:x="1.75413in" svg:y="1.0465in" svg:width="10.50227in" svg:height="1.14746in">
          <draw:text-box>
            <text:p text:style-name="a813" text:class-names="" text:cond-style-name=""><text:span text:style-name="a809" text:class-names="">二、能源教育</text:span><text:span text:style-name="a810" text:class-names="">-5.</text:span><text:span text:style-name="a811" text:class-names="">短</text:span><text:span text:style-name="a812" text:class-names="">、中、長程節電目標與策略</text:span></text:p>
          </draw:text-box>
          <svg:title/>
          <svg:desc/>
        </draw:frame>
        <draw:custom-shape svg:x="6.43939in" svg:y="2.19396in" svg:width="6.66667in" svg:height="2.92832in" draw:id="id136" draw:style-name="a840" draw:name="矩形 5">
          <svg:title/>
          <svg:desc/>
          <text:p text:style-name="a817" text:class-names="" text:cond-style-name=""><text:span text:style-name="a815" text:class-names="">◎中程：</text:span><text:span text:style-name="a816" text:class-names=""/></text:p>
          <text:p text:style-name="a823" text:class-names="" text:cond-style-name=""><text:span text:style-name="a818" text:class-names="">1.</text:span><text:span text:style-name="a819" text:class-names="">申請教育局多元降溫方案</text:span><text:span text:style-name="a820" text:class-names="">-</text:span><text:span text:style-name="a821" text:class-names="">遮陽板規劃</text:span><text:span text:style-name="a822" text:class-names=""/></text:p>
          <text:p text:style-name="a827" text:class-names="" text:cond-style-name=""><text:span text:style-name="a824" text:class-names="">2.</text:span><text:span text:style-name="a825" text:class-names="">改善校內老舊冷氣設備空調</text:span><text:span text:style-name="a826" text:class-names=""/></text:p>
          <text:p text:style-name="a829" text:class-names="" text:cond-style-name=""><text:span text:style-name="a828" text:class-names=""/></text:p>
          <text:p text:style-name="a832" text:class-names="" text:cond-style-name=""><text:span text:style-name="a830" text:class-names="">◎長程：</text:span><text:span text:style-name="a831" text:class-names=""/></text:p>
          <text:p text:style-name="a836" text:class-names="" text:cond-style-name=""><text:span text:style-name="a833" text:class-names="">1.</text:span><text:span text:style-name="a834" text:class-names="">全校電力設備及線路汰舊換新</text:span><text:span text:style-name="a835" text:class-names=""/></text:p>
          <text:p text:style-name="a839" text:class-names="" text:cond-style-name=""><text:span text:style-name="a837" text:class-names="">2.</text:span><text:span text:style-name="a838" text:class-names="">增設智慧電錶分錶</text:span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2" draw:style-name="a842" draw:master-page-name="Master1-Layout2-obj-標題及物件" presentation:presentation-page-layout-name="Master1-PPL2" draw:id="Slide-267">
        <draw:frame draw:id="id137" presentation:style-name="a847" draw:name="標題 1" svg:x="1.58747in" svg:y="0.47074in" svg:width="10.50227in" svg:height="1.14746in" presentation:class="title" presentation:placeholder="false">
          <draw:text-box>
            <text:p text:style-name="a846" text:class-names="" text:cond-style-name=""><text:span text:style-name="a843" text:class-names="">109</text:span><text:span text:style-name="a844" text:class-names="">防災工作會報</text:span><text:span text:style-name="a845" text:class-names=""/></text:p>
          </draw:text-box>
          <svg:title/>
          <svg:desc/>
        </draw:frame>
        <draw:frame draw:id="id138" draw:name="內容版面配置區 3" svg:x="1.45506in" svg:y="1.19901in" svg:width="10.76708in" svg:height="6.09123in" presentation:class="table" presentation:placeholder="false">
          <table:table table:style-name="a848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849" table:default-cell-style-name=""/>
            <table:table-column table:style-name="a850" table:default-cell-style-name=""/>
            <table:table-column table:style-name="a851" table:default-cell-style-name=""/>
            <table:table-column table:style-name="a852" table:default-cell-style-name=""/>
            <table:table-row table:style-name="a853" table:default-cell-style-name="">
              <table:table-cell table:style-name="a860">
                <text:list text:style-name="a859">
                  <text:list-item>
                    <text:p text:style-name="a858" text:class-names="" text:cond-style-name=""><text:span text:style-name="a854" text:class-names="">組別</text:span><text:span text:style-name="a855" text:class-names="">/</text:span><text:span text:style-name="a856" text:class-names="">任務</text:span><text:span text:style-name="a857" text:class-names=""/></text:p>
                  </text:list-item>
                </text:list>
              </table:table-cell>
              <table:table-cell table:style-name="a865">
                <text:list text:style-name="a864">
                  <text:list-item>
                    <text:p text:style-name="a863" text:class-names="" text:cond-style-name=""><text:span text:style-name="a861" text:class-names="">負責單位</text:span><text:span text:style-name="a862" text:class-names=""/></text:p>
                  </text:list-item>
                </text:list>
              </table:table-cell>
              <table:table-cell table:style-name="a870">
                <text:list text:style-name="a869">
                  <text:list-item>
                    <text:p text:style-name="a868" text:class-names="" text:cond-style-name=""><text:span text:style-name="a866" text:class-names="">協助單位</text:span><text:span text:style-name="a867" text:class-names=""/></text:p>
                  </text:list-item>
                </text:list>
              </table:table-cell>
              <table:table-cell table:style-name="a875">
                <text:list text:style-name="a874">
                  <text:list-item>
                    <text:p text:style-name="a873" text:class-names="" text:cond-style-name=""><text:span text:style-name="a871" text:class-names="">負責工作</text:span><text:span text:style-name="a872" text:class-names=""/></text:p>
                  </text:list-item>
                </text:list>
              </table:table-cell>
            </table:table-row>
            <table:table-row table:style-name="a876" table:default-cell-style-name="">
              <table:table-cell table:style-name="a881">
                <text:list text:style-name="a880">
                  <text:list-item>
                    <text:p text:style-name="a879" text:class-names="" text:cond-style-name=""><text:span text:style-name="a877" text:class-names="">校長</text:span><text:span text:style-name="a878" text:class-names=""/></text:p>
                  </text:list-item>
                </text:list>
              </table:table-cell>
              <table:table-cell table:style-name="a886">
                <text:list text:style-name="a885">
                  <text:list-item>
                    <text:p text:style-name="a884" text:class-names="" text:cond-style-name=""><text:span text:style-name="a882" text:class-names="">－</text:span><text:span text:style-name="a883" text:class-names=""/></text:p>
                  </text:list-item>
                </text:list>
              </table:table-cell>
              <table:table-cell table:style-name="a891">
                <text:list text:style-name="a890">
                  <text:list-item>
                    <text:p text:style-name="a889" text:class-names="" text:cond-style-name=""><text:span text:style-name="a887" text:class-names="">－</text:span><text:span text:style-name="a888" text:class-names=""/></text:p>
                  </text:list-item>
                </text:list>
              </table:table-cell>
              <table:table-cell table:style-name="a899">
                <text:list text:style-name="a894">
                  <text:list-item>
                    <text:p text:style-name="a893" text:class-names="" text:cond-style-name=""><text:span text:style-name="a892" text:class-names="">依據校園災害防救計畫內容進行權責分工，交付負責單位執行並監督執行狀況。</text:span></text:p>
                  </text:list-item>
                </text:list>
                <text:list text:style-name="a898">
                  <text:list-item>
                    <text:p text:style-name="a897" text:class-names="" text:cond-style-name=""><text:span text:style-name="a895" text:class-names="">訂定自評機制，負責確認各項災害防救業務之執行成效。</text:span><text:span text:style-name="a896" text:class-names=""/></text:p>
                  </text:list-item>
                </text:list>
              </table:table-cell>
            </table:table-row>
            <table:table-row table:style-name="a900" table:default-cell-style-name="">
              <table:table-cell table:style-name="a905">
                <text:list text:style-name="a904">
                  <text:list-item>
                    <text:p text:style-name="a903" text:class-names="" text:cond-style-name=""><text:span text:style-name="a901" text:class-names="">發言人</text:span><text:span text:style-name="a902" text:class-names=""/></text:p>
                  </text:list-item>
                </text:list>
              </table:table-cell>
              <table:table-cell table:style-name="a910">
                <text:list text:style-name="a909">
                  <text:list-item>
                    <text:p text:style-name="a908" text:class-names="" text:cond-style-name=""><text:span text:style-name="a906" text:class-names="">教務處</text:span><text:span text:style-name="a907" text:class-names=""/></text:p>
                  </text:list-item>
                </text:list>
              </table:table-cell>
              <table:table-cell table:style-name="a915">
                <text:list text:style-name="a914">
                  <text:list-item>
                    <text:p text:style-name="a913" text:class-names="" text:cond-style-name=""><text:span text:style-name="a911" text:class-names=""> </text:span><text:span text:style-name="a912" text:class-names=""/></text:p>
                  </text:list-item>
                </text:list>
              </table:table-cell>
              <table:table-cell table:style-name="a920">
                <text:list text:style-name="a919">
                  <text:list-item>
                    <text:p text:style-name="a918" text:class-names="" text:cond-style-name=""><text:span text:style-name="a916" text:class-names="">負責統一對外發言，得由各單位人員兼任。</text:span><text:span text:style-name="a917" text:class-names=""/></text:p>
                  </text:list-item>
                </text:list>
              </table:table-cell>
            </table:table-row>
            <table:table-row table:style-name="a921" table:default-cell-style-name="">
              <table:table-cell table:style-name="a929">
                <text:list text:style-name="a924">
                  <text:list-item>
                    <text:p text:style-name="a923" text:class-names="" text:cond-style-name=""><text:span text:style-name="a922" text:class-names="">減災整備</text:span></text:p>
                  </text:list-item>
                </text:list>
                <text:list text:style-name="a928">
                  <text:list-item>
                    <text:p text:style-name="a927" text:class-names="" text:cond-style-name=""><text:span text:style-name="a925" text:class-names="">設備採購</text:span><text:span text:style-name="a926" text:class-names=""/></text:p>
                  </text:list-item>
                </text:list>
              </table:table-cell>
              <table:table-cell table:style-name="a934">
                <text:list text:style-name="a933">
                  <text:list-item>
                    <text:p text:style-name="a932" text:class-names="" text:cond-style-name=""><text:span text:style-name="a930" text:class-names="">總務處</text:span><text:span text:style-name="a931" text:class-names=""/></text:p>
                  </text:list-item>
                </text:list>
              </table:table-cell>
              <table:table-cell table:style-name="a939">
                <text:list text:style-name="a938">
                  <text:list-item>
                    <text:p text:style-name="a937" text:class-names="" text:cond-style-name=""><text:span text:style-name="a935" text:class-names="">事務組</text:span><text:span text:style-name="a936" text:class-names=""/></text:p>
                  </text:list-item>
                </text:list>
              </table:table-cell>
              <table:table-cell table:style-name="a957">
                <text:list text:style-name="a942">
                  <text:list-item>
                    <text:p text:style-name="a941" text:class-names="" text:cond-style-name=""><text:span text:style-name="a940" text:class-names="">掌握學校所在區域災害特性，進行校園災害潛勢評估，編修學校因應地震、颱洪等學校相關之災害防救計畫，並明訂各災害管理週期工作事項、執行人力。</text:span></text:p>
                  </text:list-item>
                </text:list>
                <text:list text:style-name="a945">
                  <text:list-item>
                    <text:p text:style-name="a944" text:class-names="" text:cond-style-name=""><text:span text:style-name="a943" text:class-names="">製作校園災害防救圖資，如校園防災地圖等。</text:span></text:p>
                  </text:list-item>
                </text:list>
                <text:list text:style-name="a952">
                  <text:list-item>
                    <text:p text:style-name="a951" text:class-names="" text:cond-style-name=""><text:span text:style-name="a946" text:class-names="">協助校長每學期至少召開</text:span><text:span text:style-name="a947" text:class-names="">1</text:span><text:span text:style-name="a948" text:class-names="">次防災工作會報，汛期或業務執行有需求時得加開。會議應邀集相關單位</text:span><text:span text:style-name="a949" text:class-names="">/</text:span><text:span text:style-name="a950" text:class-names="">人員參與，進行工作規劃、協調分工、管控執行情況與進度、綜整工作成果及檢討。</text:span></text:p>
                  </text:list-item>
                </text:list>
                <text:list text:style-name="a956">
                  <text:list-item>
                    <text:p text:style-name="a955" text:class-names="" text:cond-style-name=""><text:span text:style-name="a953" text:class-names="">如遇災害發生之虞，應召開緊急會議，確保各項應變作為布署得宜，並於災後檢討改善。</text:span><text:span text:style-name="a954" text:class-names=""/></text:p>
                  </text:list-item>
                </text:list>
              </table:table-cell>
            </table:table-row>
            <table:table-row table:style-name="a958" table:default-cell-style-name="">
              <table:table-cell table:style-name="a963">
                <text:list text:style-name="a962">
                  <text:list-item>
                    <text:p text:style-name="a961" text:class-names="" text:cond-style-name=""><text:span text:style-name="a959" text:class-names="">防災教育</text:span><text:span text:style-name="a960" text:class-names=""/></text:p>
                  </text:list-item>
                </text:list>
              </table:table-cell>
              <table:table-cell table:style-name="a968">
                <text:list text:style-name="a967">
                  <text:list-item>
                    <text:p text:style-name="a966" text:class-names="" text:cond-style-name=""><text:span text:style-name="a964" text:class-names="">教學組</text:span><text:span text:style-name="a965" text:class-names=""/></text:p>
                  </text:list-item>
                </text:list>
              </table:table-cell>
              <table:table-cell table:style-name="a973">
                <text:list text:style-name="a972">
                  <text:list-item>
                    <text:p text:style-name="a971" text:class-names="" text:cond-style-name=""><text:span text:style-name="a969" text:class-names="">生教組</text:span><text:span text:style-name="a970" text:class-names=""/></text:p>
                  </text:list-item>
                </text:list>
              </table:table-cell>
              <table:table-cell table:style-name="a984">
                <text:list text:style-name="a976">
                  <text:list-item>
                    <text:p text:style-name="a975" text:class-names="" text:cond-style-name=""><text:span text:style-name="a974" text:class-names="">規劃學校防災教育課程與教師研習。</text:span></text:p>
                  </text:list-item>
                </text:list>
                <text:list text:style-name="a979">
                  <text:list-item>
                    <text:p text:style-name="a978" text:class-names="" text:cond-style-name=""><text:span text:style-name="a977" text:class-names="">依據學校防災教育課程規劃內容，推動相關課務實施。</text:span></text:p>
                  </text:list-item>
                </text:list>
                <text:list text:style-name="a983">
                  <text:list-item>
                    <text:p text:style-name="a982" text:class-names="" text:cond-style-name=""><text:span text:style-name="a980" text:class-names="">掌握學校所在區域環境與災害特性，納入課程。</text:span><text:span text:style-name="a981" text:class-names=""/></text:p>
                  </text:list-item>
                </text:list>
              </table:table-cell>
            </table:table-row>
            <table:table-row table:style-name="a985" table:default-cell-style-name="">
              <table:table-cell table:style-name="a990">
                <text:list text:style-name="a989">
                  <text:list-item>
                    <text:p text:style-name="a988" text:class-names="" text:cond-style-name=""><text:span text:style-name="a986" text:class-names="">防災演練</text:span><text:span text:style-name="a987" text:class-names=""/></text:p>
                  </text:list-item>
                </text:list>
              </table:table-cell>
              <table:table-cell table:style-name="a995">
                <text:list text:style-name="a994">
                  <text:list-item>
                    <text:p text:style-name="a993" text:class-names="" text:cond-style-name=""><text:span text:style-name="a991" text:class-names="">訓育組</text:span><text:span text:style-name="a992" text:class-names=""/></text:p>
                  </text:list-item>
                </text:list>
              </table:table-cell>
              <table:table-cell table:style-name="a1000">
                <text:list text:style-name="a999">
                  <text:list-item>
                    <text:p text:style-name="a998" text:class-names="" text:cond-style-name=""><text:span text:style-name="a996" text:class-names="">生教組</text:span><text:span text:style-name="a997" text:class-names=""/></text:p>
                  </text:list-item>
                </text:list>
              </table:table-cell>
              <table:table-cell table:style-name="a1005">
                <text:list text:style-name="a1004">
                  <text:list-item>
                    <text:p text:style-name="a1003" text:class-names="" text:cond-style-name=""><text:span text:style-name="a1001" text:class-names="">規劃防災演練、防災週系列宣導活動等年度重大工作事項及期程。</text:span><text:span text:style-name="a1002" text:class-names=""/></text:p>
                  </text:list-item>
                </text:list>
              </table:table-cell>
            </table:table-row>
            <table:table-row table:style-name="a1006" table:default-cell-style-name="">
              <table:table-cell table:style-name="a1011">
                <text:list text:style-name="a1010">
                  <text:list-item>
                    <text:p text:style-name="a1009" text:class-names="" text:cond-style-name=""><text:span text:style-name="a1007" text:class-names="">預算統籌</text:span><text:span text:style-name="a1008" text:class-names=""/></text:p>
                  </text:list-item>
                </text:list>
              </table:table-cell>
              <table:table-cell table:style-name="a1016">
                <text:list text:style-name="a1015">
                  <text:list-item>
                    <text:p text:style-name="a1014" text:class-names="" text:cond-style-name=""><text:span text:style-name="a1012" text:class-names="">總務處</text:span><text:span text:style-name="a1013" text:class-names=""/></text:p>
                  </text:list-item>
                </text:list>
              </table:table-cell>
              <table:table-cell table:style-name="a1021">
                <text:list text:style-name="a1020">
                  <text:list-item>
                    <text:p text:style-name="a1019" text:class-names="" text:cond-style-name=""><text:span text:style-name="a1017" text:class-names=""> </text:span><text:span text:style-name="a1018" text:class-names=""/></text:p>
                  </text:list-item>
                </text:list>
              </table:table-cell>
              <table:table-cell table:style-name="a1029">
                <text:list text:style-name="a1024">
                  <text:list-item>
                    <text:p text:style-name="a1023" text:class-names="" text:cond-style-name=""><text:span text:style-name="a1022" text:class-names="">針對各項活動經費進行審核、整理，納入學校年度預算編列。</text:span></text:p>
                  </text:list-item>
                </text:list>
                <text:list text:style-name="a1028">
                  <text:list-item>
                    <text:p text:style-name="a1027" text:class-names="" text:cond-style-name=""><text:span text:style-name="a1025" text:class-names="">各項計畫執行及小組運作所需之會計、事務及採購等行政事務處理。</text:span><text:span text:style-name="a1026" text:class-names=""/></text:p>
                  </text:list-item>
                </text:list>
              </table:table-cell>
            </table:table-row>
            <table:table-row table:style-name="a1030" table:default-cell-style-name="">
              <table:table-cell table:style-name="a1035">
                <text:list text:style-name="a1034">
                  <text:list-item>
                    <text:p text:style-name="a1033" text:class-names="" text:cond-style-name=""><text:span text:style-name="a1031" text:class-names="">心理輔導</text:span><text:span text:style-name="a1032" text:class-names=""/></text:p>
                  </text:list-item>
                </text:list>
              </table:table-cell>
              <table:table-cell table:style-name="a1040">
                <text:list text:style-name="a1039">
                  <text:list-item>
                    <text:p text:style-name="a1038" text:class-names="" text:cond-style-name=""><text:span text:style-name="a1036" text:class-names="">輔導處</text:span><text:span text:style-name="a1037" text:class-names=""/></text:p>
                  </text:list-item>
                </text:list>
              </table:table-cell>
              <table:table-cell table:style-name="a1045">
                <text:list text:style-name="a1044">
                  <text:list-item>
                    <text:p text:style-name="a1043" text:class-names="" text:cond-style-name=""><text:span text:style-name="a1041" text:class-names="">輔導組</text:span><text:span text:style-name="a1042" text:class-names=""/></text:p>
                  </text:list-item>
                </text:list>
              </table:table-cell>
              <table:table-cell table:style-name="a1050">
                <text:list text:style-name="a1049">
                  <text:list-item>
                    <text:p text:style-name="a1048" text:class-names="" text:cond-style-name=""><text:span text:style-name="a1046" text:class-names="">參考教育部出版《災難（或創傷）後學校諮商與輔導工作參考手冊》規劃災難（或創傷）之介入與合作原則。</text:span><text:span text:style-name="a1047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</draw:page>
      <draw:page draw:name="Slide13" draw:style-name="a1052" draw:master-page-name="Master1-Layout2-obj-標題及物件" presentation:presentation-page-layout-name="Master1-PPL2" draw:id="Slide-268">
        <draw:frame draw:id="id139" presentation:style-name="a1053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40" draw:name="內容版面配置區 4" svg:x="1.4129in" svg:y="2.17675in" svg:width="10.67683in" svg:height="2.95961in" presentation:class="table" presentation:placeholder="false">
          <table:table table:style-name="a105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055" table:default-cell-style-name=""/>
            <table:table-column table:style-name="a1056" table:default-cell-style-name=""/>
            <table:table-column table:style-name="a1057" table:default-cell-style-name=""/>
            <table:table-column table:style-name="a1058" table:default-cell-style-name=""/>
            <table:table-column table:style-name="a1059" table:default-cell-style-name=""/>
            <table:table-column table:style-name="a1060" table:default-cell-style-name=""/>
            <table:table-column table:style-name="a1061" table:default-cell-style-name=""/>
            <table:table-column table:style-name="a1062" table:default-cell-style-name=""/>
            <table:table-row table:style-name="a1063" table:default-cell-style-name="">
              <table:table-cell table:style-name="a1068">
                <text:list text:style-name="a1067">
                  <text:list-item>
                    <text:p text:style-name="a1066" text:class-names="" text:cond-style-name=""><text:span text:style-name="a1064" text:class-names="">組別</text:span><text:span text:style-name="a1065" text:class-names=""/></text:p>
                  </text:list-item>
                </text:list>
              </table:table-cell>
              <table:table-cell table:style-name="a1073">
                <text:list text:style-name="a1072">
                  <text:list-item>
                    <text:p text:style-name="a1071" text:class-names="" text:cond-style-name=""><text:span text:style-name="a1069" text:class-names="">職務</text:span><text:span text:style-name="a1070" text:class-names=""/></text:p>
                  </text:list-item>
                </text:list>
              </table:table-cell>
              <table:table-cell table:style-name="a1078">
                <text:list text:style-name="a1077">
                  <text:list-item>
                    <text:p text:style-name="a1076" text:class-names="" text:cond-style-name=""><text:span text:style-name="a1074" text:class-names="">姓名</text:span><text:span text:style-name="a1075" text:class-names=""/></text:p>
                  </text:list-item>
                </text:list>
              </table:table-cell>
              <table:table-cell table:style-name="a1083">
                <text:list text:style-name="a1082">
                  <text:list-item>
                    <text:p text:style-name="a1081" text:class-names="" text:cond-style-name=""><text:span text:style-name="a1079" text:class-names="">手機</text:span><text:span text:style-name="a1080" text:class-names=""/></text:p>
                  </text:list-item>
                </text:list>
              </table:table-cell>
              <table:table-cell table:style-name="a1088">
                <text:list text:style-name="a1087">
                  <text:list-item>
                    <text:p text:style-name="a1086" text:class-names="" text:cond-style-name=""><text:span text:style-name="a1084" text:class-names="">職稱</text:span><text:span text:style-name="a1085" text:class-names=""/></text:p>
                  </text:list-item>
                </text:list>
              </table:table-cell>
              <table:table-cell table:style-name="a1095">
                <text:list text:style-name="a1094">
                  <text:list-item>
                    <text:p text:style-name="a1093" text:class-names="" text:cond-style-name=""><text:span text:style-name="a1089" text:class-names="">所在建築物</text:span><text:span text:style-name="a1090" text:class-names="">/</text:span><text:span text:style-name="a1091" text:class-names="">樓層</text:span><text:span text:style-name="a1092" text:class-names=""/></text:p>
                  </text:list-item>
                </text:list>
              </table:table-cell>
              <table:table-cell table:style-name="a1100">
                <text:list text:style-name="a1099">
                  <text:list-item>
                    <text:p text:style-name="a1098" text:class-names="" text:cond-style-name=""><text:span text:style-name="a1096" text:class-names="">備註</text:span><text:span text:style-name="a1097" text:class-names=""/></text:p>
                  </text:list-item>
                </text:list>
              </table:table-cell>
              <table:table-cell table:style-name="a1105">
                <text:list text:style-name="a1104">
                  <text:list-item>
                    <text:p text:style-name="a1103" text:class-names="" text:cond-style-name=""><text:span text:style-name="a1101" text:class-names="">負責工作</text:span><text:span text:style-name="a1102" text:class-names=""/></text:p>
                  </text:list-item>
                </text:list>
              </table:table-cell>
            </table:table-row>
            <table:table-row table:style-name="a1106" table:default-cell-style-name="">
              <table:table-cell table:style-name="a1111" table:number-columns-spanned="2">
                <text:list text:style-name="a1110">
                  <text:list-item>
                    <text:p text:style-name="a1109" text:class-names="" text:cond-style-name=""><text:span text:style-name="a1107" text:class-names="">指揮官</text:span><text:span text:style-name="a1108" text:class-names=""/></text:p>
                  </text:list-item>
                </text:list>
              </table:table-cell>
              <table:covered-table-cell table:style-name=""/>
              <table:table-cell table:style-name="a1116">
                <text:list text:style-name="a1115">
                  <text:list-item>
                    <text:p text:style-name="a1114" text:class-names="" text:cond-style-name=""><text:span text:style-name="a1112" text:class-names="">林裕國</text:span><text:span text:style-name="a1113" text:class-names=""/></text:p>
                  </text:list-item>
                </text:list>
              </table:table-cell>
              <table:table-cell table:style-name="a1121">
                <text:list text:style-name="a1120">
                  <text:list-item>
                    <text:p text:style-name="a1119" text:class-names="" text:cond-style-name=""><text:span text:style-name="a1117" text:class-names=""> </text:span><text:span text:style-name="a1118" text:class-names=""/></text:p>
                  </text:list-item>
                </text:list>
              </table:table-cell>
              <table:table-cell table:style-name="a1126">
                <text:list text:style-name="a1125">
                  <text:list-item>
                    <text:p text:style-name="a1124" text:class-names="" text:cond-style-name=""><text:span text:style-name="a1122" text:class-names="">校長</text:span><text:span text:style-name="a1123" text:class-names=""/></text:p>
                  </text:list-item>
                </text:list>
              </table:table-cell>
              <table:table-cell table:style-name="a1133">
                <text:list text:style-name="a1132">
                  <text:list-item>
                    <text:p text:style-name="a1131" text:class-names="" text:cond-style-name=""><text:span text:style-name="a1127" text:class-names="">中平樓</text:span><text:span text:style-name="a1128" text:class-names="">3</text:span><text:span text:style-name="a1129" text:class-names="">樓</text:span><text:span text:style-name="a1130" text:class-names=""/></text:p>
                  </text:list-item>
                </text:list>
              </table:table-cell>
              <table:table-cell table:style-name="a1138">
                <text:list text:style-name="a1137">
                  <text:list-item>
                    <text:p text:style-name="a1136" text:class-names="" text:cond-style-name=""><text:span text:style-name="a1134" text:class-names=""> </text:span><text:span text:style-name="a1135" text:class-names=""/></text:p>
                  </text:list-item>
                </text:list>
              </table:table-cell>
              <table:table-cell table:style-name="a1146">
                <text:list text:style-name="a1141">
                  <text:list-item>
                    <text:p text:style-name="a1140" text:class-names="" text:cond-style-name=""><text:span text:style-name="a1139" text:class-names="">負責指揮、督導、協調。</text:span></text:p>
                  </text:list-item>
                </text:list>
                <text:list text:style-name="a1145">
                  <text:list-item>
                    <text:p text:style-name="a1144" text:class-names="" text:cond-style-name=""><text:span text:style-name="a1142" text:class-names="">依情況調動各分組間相互支援。</text:span><text:span text:style-name="a1143" text:class-names=""/></text:p>
                  </text:list-item>
                </text:list>
              </table:table-cell>
            </table:table-row>
            <table:table-row table:style-name="a1147" table:default-cell-style-name="">
              <table:table-cell table:style-name="a1152" table:number-columns-spanned="2">
                <text:list text:style-name="a1151">
                  <text:list-item>
                    <text:p text:style-name="a1150" text:class-names="" text:cond-style-name=""><text:span text:style-name="a1148" text:class-names="">指揮官代理人</text:span><text:span text:style-name="a1149" text:class-names=""/></text:p>
                  </text:list-item>
                </text:list>
              </table:table-cell>
              <table:covered-table-cell table:style-name=""/>
              <table:table-cell table:style-name="a1157">
                <text:list text:style-name="a1156">
                  <text:list-item>
                    <text:p text:style-name="a1155" text:class-names="" text:cond-style-name=""><text:span text:style-name="a1153" text:class-names="">田欽文</text:span><text:span text:style-name="a1154" text:class-names=""/></text:p>
                  </text:list-item>
                </text:list>
              </table:table-cell>
              <table:table-cell table:style-name="a1162">
                <text:list text:style-name="a1161">
                  <text:list-item>
                    <text:p text:style-name="a1160" text:class-names="" text:cond-style-name=""><text:span text:style-name="a1158" text:class-names=""> </text:span><text:span text:style-name="a1159" text:class-names=""/></text:p>
                  </text:list-item>
                </text:list>
              </table:table-cell>
              <table:table-cell table:style-name="a1167">
                <text:list text:style-name="a1166">
                  <text:list-item>
                    <text:p text:style-name="a1165" text:class-names="" text:cond-style-name=""><text:span text:style-name="a1163" text:class-names="">學務主任</text:span><text:span text:style-name="a1164" text:class-names=""/></text:p>
                  </text:list-item>
                </text:list>
              </table:table-cell>
              <table:table-cell table:style-name="a1174">
                <text:list text:style-name="a1173">
                  <text:list-item>
                    <text:p text:style-name="a1172" text:class-names="" text:cond-style-name=""><text:span text:style-name="a1168" text:class-names="">淨德樓</text:span><text:span text:style-name="a1169" text:class-names="">1</text:span><text:span text:style-name="a1170" text:class-names="">樓</text:span><text:span text:style-name="a1171" text:class-names=""/></text:p>
                  </text:list-item>
                </text:list>
              </table:table-cell>
              <table:table-cell table:style-name="a1179">
                <text:list text:style-name="a1178">
                  <text:list-item>
                    <text:p text:style-name="a1177" text:class-names="" text:cond-style-name=""><text:span text:style-name="a1175" text:class-names=""> </text:span><text:span text:style-name="a1176" text:class-names=""/></text:p>
                  </text:list-item>
                </text:list>
              </table:table-cell>
              <table:table-cell table:style-name="a1184">
                <text:list text:style-name="a1183">
                  <text:list-item>
                    <text:p text:style-name="a1182" text:class-names="" text:cond-style-name=""><text:span text:style-name="a1180" text:class-names="">於校長不在學校或因故無法執行指揮官職務時，擔任指揮官之任務。</text:span><text:span text:style-name="a1181" text:class-names=""/></text:p>
                  </text:list-item>
                </text:list>
              </table:table-cell>
            </table:table-row>
            <table:table-row table:style-name="a1185" table:default-cell-style-name="">
              <table:table-cell table:style-name="a1190" table:number-columns-spanned="2">
                <text:list text:style-name="a1189">
                  <text:list-item>
                    <text:p text:style-name="a1188" text:class-names="" text:cond-style-name=""><text:span text:style-name="a1186" text:class-names="">發言人</text:span><text:span text:style-name="a1187" text:class-names=""/></text:p>
                  </text:list-item>
                </text:list>
              </table:table-cell>
              <table:covered-table-cell table:style-name=""/>
              <table:table-cell table:style-name="a1195">
                <text:list text:style-name="a1194">
                  <text:list-item>
                    <text:p text:style-name="a1193" text:class-names="" text:cond-style-name=""><text:span text:style-name="a1191" text:class-names="">林玲伊</text:span><text:span text:style-name="a1192" text:class-names=""/></text:p>
                  </text:list-item>
                </text:list>
              </table:table-cell>
              <table:table-cell table:style-name="a1200">
                <text:list text:style-name="a1199">
                  <text:list-item>
                    <text:p text:style-name="a1198" text:class-names="" text:cond-style-name=""><text:span text:style-name="a1196" text:class-names=""> </text:span><text:span text:style-name="a1197" text:class-names=""/></text:p>
                  </text:list-item>
                </text:list>
              </table:table-cell>
              <table:table-cell table:style-name="a1205">
                <text:list text:style-name="a1204">
                  <text:list-item>
                    <text:p text:style-name="a1203" text:class-names="" text:cond-style-name=""><text:span text:style-name="a1201" text:class-names="">教務主任</text:span><text:span text:style-name="a1202" text:class-names=""/></text:p>
                  </text:list-item>
                </text:list>
              </table:table-cell>
              <table:table-cell table:style-name="a1212">
                <text:list text:style-name="a1211">
                  <text:list-item>
                    <text:p text:style-name="a1210" text:class-names="" text:cond-style-name=""><text:span text:style-name="a1206" text:class-names="">靜心樓</text:span><text:span text:style-name="a1207" text:class-names="">3</text:span><text:span text:style-name="a1208" text:class-names="">樓</text:span><text:span text:style-name="a1209" text:class-names=""/></text:p>
                  </text:list-item>
                </text:list>
              </table:table-cell>
              <table:table-cell table:style-name="a1217">
                <text:list text:style-name="a1216">
                  <text:list-item>
                    <text:p text:style-name="a1215" text:class-names="" text:cond-style-name=""><text:span text:style-name="a1213" text:class-names=""> </text:span><text:span text:style-name="a1214" text:class-names=""/></text:p>
                  </text:list-item>
                </text:list>
              </table:table-cell>
              <table:table-cell table:style-name="a1228">
                <text:list text:style-name="a1220">
                  <text:list-item>
                    <text:p text:style-name="a1219" text:class-names="" text:cond-style-name=""><text:span text:style-name="a1218" text:class-names="">負責統一對外發言。</text:span></text:p>
                  </text:list-item>
                </text:list>
                <text:list text:style-name="a1223">
                  <text:list-item>
                    <text:p text:style-name="a1222" text:class-names="" text:cond-style-name=""><text:span text:style-name="a1221" text:class-names="">呈報上級主管相關通報事宜。</text:span></text:p>
                  </text:list-item>
                </text:list>
                <text:list text:style-name="a1227">
                  <text:list-item>
                    <text:p text:style-name="a1226" text:class-names="" text:cond-style-name=""><text:span text:style-name="a1224" text:class-names="">襄助指揮官指揮、督導及協調等事宜。</text:span><text:span text:style-name="a1225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custom-shape svg:x="4.11162in" svg:y="1.06648in" svg:width="5.27939in" svg:height="0.77415in" draw:id="id141" draw:style-name="a1232" draw:name="矩形 5">
          <svg:title/>
          <svg:desc/>
          <text:p text:style-name="a1231" text:class-names="" text:cond-style-name=""><text:span text:style-name="a1229" text:class-names="">緊急應變小組分組表</text:span><text:span text:style-name="a123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14" draw:style-name="a1234" draw:master-page-name="Master1-Layout2-obj-標題及物件" presentation:presentation-page-layout-name="Master1-PPL2" draw:id="Slide-269">
        <draw:frame draw:id="id142" presentation:style-name="a1235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43" draw:name="內容版面配置區 3" svg:x="1.50499in" svg:y="2.02729in" svg:width="10.58529in" svg:height="3.48886in" presentation:class="table" presentation:placeholder="false">
          <table:table table:style-name="a1236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237" table:default-cell-style-name=""/>
            <table:table-column table:style-name="a1238" table:default-cell-style-name=""/>
            <table:table-column table:style-name="a1239" table:default-cell-style-name=""/>
            <table:table-column table:style-name="a1240" table:default-cell-style-name=""/>
            <table:table-column table:style-name="a1241" table:default-cell-style-name=""/>
            <table:table-column table:style-name="a1242" table:default-cell-style-name=""/>
            <table:table-column table:style-name="a1243" table:default-cell-style-name=""/>
            <table:table-column table:style-name="a1244" table:default-cell-style-name=""/>
            <table:table-row table:style-name="a1245" table:default-cell-style-name="">
              <table:table-cell table:style-name="a1253">
                <text:list text:style-name="a1248">
                  <text:list-item>
                    <text:p text:style-name="a1247" text:class-names="" text:cond-style-name=""><text:span text:style-name="a1246" text:class-names="">搶救組</text:span></text:p>
                  </text:list-item>
                </text:list>
                <text:list text:style-name="a1252">
                  <text:list-item>
                    <text:p text:style-name="a1251" text:class-names="" text:cond-style-name=""><text:span text:style-name="a1249" text:class-names="">（滅火班）</text:span><text:span text:style-name="a1250" text:class-names=""/></text:p>
                  </text:list-item>
                </text:list>
              </table:table-cell>
              <table:table-cell table:style-name="a1258">
                <text:list text:style-name="a1257">
                  <text:list-item>
                    <text:p text:style-name="a1256" text:class-names="" text:cond-style-name=""><text:span text:style-name="a1254" text:class-names="">組長</text:span><text:span text:style-name="a1255" text:class-names=""/></text:p>
                  </text:list-item>
                </text:list>
              </table:table-cell>
              <table:table-cell table:style-name="a1271">
                <text:list text:style-name="a1262">
                  <text:list-item>
                    <text:p text:style-name="a1261" text:class-names="" text:cond-style-name=""><text:span text:style-name="a1259" text:class-names="">李</text:span><text:span text:style-name="a1260" text:class-names=""/></text:p>
                  </text:list-item>
                </text:list>
                <text:list text:style-name="a1266">
                  <text:list-item>
                    <text:p text:style-name="a1265" text:class-names="" text:cond-style-name=""><text:span text:style-name="a1263" text:class-names="">胤</text:span><text:span text:style-name="a1264" text:class-names=""/></text:p>
                  </text:list-item>
                </text:list>
                <text:list text:style-name="a1270">
                  <text:list-item>
                    <text:p text:style-name="a1269" text:class-names="" text:cond-style-name=""><text:span text:style-name="a1267" text:class-names="">錡</text:span><text:span text:style-name="a1268" text:class-names=""/></text:p>
                  </text:list-item>
                </text:list>
              </table:table-cell>
              <table:table-cell table:style-name="a1275">
                <text:list text:style-name="a1274">
                  <text:list-item>
                    <text:p text:style-name="a1273" text:class-names="" text:cond-style-name=""><text:span text:style-name="a1272" text:class-names=""/></text:p>
                  </text:list-item>
                </text:list>
              </table:table-cell>
              <table:table-cell table:style-name="a1280">
                <text:list text:style-name="a1279">
                  <text:list-item>
                    <text:p text:style-name="a1278" text:class-names="" text:cond-style-name=""><text:span text:style-name="a1276" text:class-names="">體育組長</text:span><text:span text:style-name="a1277" text:class-names=""/></text:p>
                  </text:list-item>
                </text:list>
              </table:table-cell>
              <table:table-cell table:style-name="a1287">
                <text:list text:style-name="a1286">
                  <text:list-item>
                    <text:p text:style-name="a1285" text:class-names="" text:cond-style-name=""><text:span text:style-name="a1281" text:class-names="">淨德樓</text:span><text:span text:style-name="a1282" text:class-names="">1</text:span><text:span text:style-name="a1283" text:class-names="">樓</text:span><text:span text:style-name="a1284" text:class-names=""/></text:p>
                  </text:list-item>
                </text:list>
              </table:table-cell>
              <table:table-cell table:style-name="a1291">
                <text:list text:style-name="a1290">
                  <text:list-item>
                    <text:p text:style-name="a1289" text:class-names="" text:cond-style-name=""><text:span text:style-name="a1288" text:class-names=""/></text:p>
                  </text:list-item>
                </text:list>
              </table:table-cell>
              <table:table-cell table:style-name="a1323">
                <text:list text:style-name="a1294">
                  <text:list-item>
                    <text:p text:style-name="a1293" text:class-names="" text:cond-style-name=""><text:span text:style-name="a1292" text:class-names="">平時急救常識宣導。</text:span></text:p>
                  </text:list-item>
                </text:list>
                <text:list text:style-name="a1297">
                  <text:list-item>
                    <text:p text:style-name="a1296" text:class-names="" text:cond-style-name=""><text:span text:style-name="a1295" text:class-names="">檢修與保養救災相關裝備。</text:span></text:p>
                  </text:list-item>
                </text:list>
                <text:list text:style-name="a1300">
                  <text:list-item>
                    <text:p text:style-name="a1299" text:class-names="" text:cond-style-name=""><text:span text:style-name="a1298" text:class-names="">受災教職員工生之搶救及搜救。</text:span></text:p>
                  </text:list-item>
                </text:list>
                <text:list text:style-name="a1303">
                  <text:list-item>
                    <text:p text:style-name="a1302" text:class-names="" text:cond-style-name=""><text:span text:style-name="a1301" text:class-names="">清除障礙物協助逃生。</text:span></text:p>
                  </text:list-item>
                </text:list>
                <text:list text:style-name="a1306">
                  <text:list-item>
                    <text:p text:style-name="a1305" text:class-names="" text:cond-style-name=""><text:span text:style-name="a1304" text:class-names="">協助疏散未能及時避難之教職員工生。</text:span></text:p>
                  </text:list-item>
                </text:list>
                <text:list text:style-name="a1309">
                  <text:list-item>
                    <text:p text:style-name="a1308" text:class-names="" text:cond-style-name=""><text:span text:style-name="a1307" text:class-names="">關閉校區總電源及瓦斯。</text:span></text:p>
                  </text:list-item>
                </text:list>
                <text:list text:style-name="a1312">
                  <text:list-item>
                    <text:p text:style-name="a1311" text:class-names="" text:cond-style-name=""><text:span text:style-name="a1310" text:class-names="">設置警示標誌及交通管制。</text:span></text:p>
                  </text:list-item>
                </text:list>
                <text:list text:style-name="a1315">
                  <text:list-item>
                    <text:p text:style-name="a1314" text:class-names="" text:cond-style-name=""><text:span text:style-name="a1313" text:class-names="">毀損建築物與設施之警示標誌。</text:span></text:p>
                  </text:list-item>
                </text:list>
                <text:list text:style-name="a1318">
                  <text:list-item>
                    <text:p text:style-name="a1317" text:class-names="" text:cond-style-name=""><text:span text:style-name="a1316" text:class-names="">支援避難引導組及搬運防災救急箱器材。</text:span></text:p>
                  </text:list-item>
                </text:list>
                <text:list text:style-name="a1322">
                  <text:list-item>
                    <text:p text:style-name="a1321" text:class-names="" text:cond-style-name=""><text:span text:style-name="a1319" text:class-names="">如發生火災，研判火勢，必要時使用滅火器、室內消防栓進行初期滅火工作。</text:span><text:span text:style-name="a1320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144" draw:name="表格 4" svg:x="1.50499in" svg:y="5.51615in" svg:width="10.58475in" svg:height="0.87249in">
          <table:table table:style-name="a132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325" table:default-cell-style-name=""/>
            <table:table-column table:style-name="a1326" table:default-cell-style-name=""/>
            <table:table-row table:style-name="a1327" table:default-cell-style-name="">
              <table:table-cell table:style-name="a1332">
                <text:list text:style-name="a1331">
                  <text:list-item>
                    <text:p text:style-name="a1330" text:class-names="" text:cond-style-name=""><text:span text:style-name="a1328" text:class-names="">組員</text:span><text:span text:style-name="a1329" text:class-names=""/></text:p>
                  </text:list-item>
                </text:list>
              </table:table-cell>
              <table:table-cell table:style-name="a1342">
                <text:list text:style-name="a1341">
                  <text:list-item>
                    <text:p text:style-name="a1340" text:class-names="" text:cond-style-name=""><text:span text:style-name="a1333" text:class-names="">李</text:span><text:span text:style-name="a1334" text:class-names="">淳滏、鍾誱芮及健體領域教師和國文專任教師</text:span><text:span text:style-name="a1335" text:class-names="">和</text:span><text:span text:style-name="a1336" text:class-names="">自</text:span><text:span text:style-name="a1337" text:class-names="">然</text:span><text:span text:style-name="a1338" text:class-names="">專任教師</text:span><text:span text:style-name="a1339" text:class-names=""/></text:p>
                  </text:list-item>
                </text:list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145" draw:name="表格 5" svg:x="1.50018in" svg:y="1.3987in" svg:width="10.58955in" svg:height="0.62859in">
          <table:table table:style-name="a1343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344" table:default-cell-style-name=""/>
            <table:table-column table:style-name="a1345" table:default-cell-style-name=""/>
            <table:table-column table:style-name="a1346" table:default-cell-style-name=""/>
            <table:table-column table:style-name="a1347" table:default-cell-style-name=""/>
            <table:table-column table:style-name="a1348" table:default-cell-style-name=""/>
            <table:table-column table:style-name="a1349" table:default-cell-style-name=""/>
            <table:table-column table:style-name="a1350" table:default-cell-style-name=""/>
            <table:table-column table:style-name="a1351" table:default-cell-style-name=""/>
            <table:table-row table:style-name="a1352" table:default-cell-style-name="">
              <table:table-cell table:style-name="a1357">
                <text:list text:style-name="a1356">
                  <text:list-item>
                    <text:p text:style-name="a1355" text:class-names="" text:cond-style-name=""><text:span text:style-name="a1353" text:class-names="">組別</text:span><text:span text:style-name="a1354" text:class-names=""/></text:p>
                  </text:list-item>
                </text:list>
              </table:table-cell>
              <table:table-cell table:style-name="a1362">
                <text:list text:style-name="a1361">
                  <text:list-item>
                    <text:p text:style-name="a1360" text:class-names="" text:cond-style-name=""><text:span text:style-name="a1358" text:class-names="">職務</text:span><text:span text:style-name="a1359" text:class-names=""/></text:p>
                  </text:list-item>
                </text:list>
              </table:table-cell>
              <table:table-cell table:style-name="a1367">
                <text:list text:style-name="a1366">
                  <text:list-item>
                    <text:p text:style-name="a1365" text:class-names="" text:cond-style-name=""><text:span text:style-name="a1363" text:class-names="">姓名</text:span><text:span text:style-name="a1364" text:class-names=""/></text:p>
                  </text:list-item>
                </text:list>
              </table:table-cell>
              <table:table-cell table:style-name="a1372">
                <text:list text:style-name="a1371">
                  <text:list-item>
                    <text:p text:style-name="a1370" text:class-names="" text:cond-style-name=""><text:span text:style-name="a1368" text:class-names="">手機</text:span><text:span text:style-name="a1369" text:class-names=""/></text:p>
                  </text:list-item>
                </text:list>
              </table:table-cell>
              <table:table-cell table:style-name="a1377">
                <text:list text:style-name="a1376">
                  <text:list-item>
                    <text:p text:style-name="a1375" text:class-names="" text:cond-style-name=""><text:span text:style-name="a1373" text:class-names="">職稱</text:span><text:span text:style-name="a1374" text:class-names=""/></text:p>
                  </text:list-item>
                </text:list>
              </table:table-cell>
              <table:table-cell table:style-name="a1384">
                <text:list text:style-name="a1383">
                  <text:list-item>
                    <text:p text:style-name="a1382" text:class-names="" text:cond-style-name=""><text:span text:style-name="a1378" text:class-names="">所在建築物</text:span><text:span text:style-name="a1379" text:class-names="">/</text:span><text:span text:style-name="a1380" text:class-names="">樓層</text:span><text:span text:style-name="a1381" text:class-names=""/></text:p>
                  </text:list-item>
                </text:list>
              </table:table-cell>
              <table:table-cell table:style-name="a1389">
                <text:list text:style-name="a1388">
                  <text:list-item>
                    <text:p text:style-name="a1387" text:class-names="" text:cond-style-name=""><text:span text:style-name="a1385" text:class-names="">備註</text:span><text:span text:style-name="a1386" text:class-names=""/></text:p>
                  </text:list-item>
                </text:list>
              </table:table-cell>
              <table:table-cell table:style-name="a1394">
                <text:list text:style-name="a1393">
                  <text:list-item>
                    <text:p text:style-name="a1392" text:class-names="" text:cond-style-name=""><text:span text:style-name="a1390" text:class-names="">負責工作</text:span><text:span text:style-name="a1391" text:class-names=""/></text:p>
                  </text:list-item>
                </text:list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</draw:page>
      <draw:page draw:name="Slide15" draw:style-name="a1396" draw:master-page-name="Master1-Layout2-obj-標題及物件" presentation:presentation-page-layout-name="Master1-PPL2" draw:id="Slide-270">
        <draw:frame draw:id="id146" presentation:style-name="a1397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47" draw:name="內容版面配置區 3" svg:x="1.58681in" svg:y="2.17815in" svg:width="10.58901in" svg:height="3.18244in" presentation:class="table" presentation:placeholder="false">
          <table:table table:style-name="a1398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399" table:default-cell-style-name=""/>
            <table:table-column table:style-name="a1400" table:default-cell-style-name=""/>
            <table:table-column table:style-name="a1401" table:default-cell-style-name=""/>
            <table:table-column table:style-name="a1402" table:default-cell-style-name=""/>
            <table:table-column table:style-name="a1403" table:default-cell-style-name=""/>
            <table:table-column table:style-name="a1404" table:default-cell-style-name=""/>
            <table:table-column table:style-name="a1405" table:default-cell-style-name=""/>
            <table:table-column table:style-name="a1406" table:default-cell-style-name=""/>
            <table:table-row table:style-name="a1407" table:default-cell-style-name="">
              <table:table-cell table:style-name="a1415">
                <text:list text:style-name="a1410">
                  <text:list-item>
                    <text:p text:style-name="a1409" text:class-names="" text:cond-style-name=""><text:span text:style-name="a1408" text:class-names="">通報組</text:span></text:p>
                  </text:list-item>
                </text:list>
                <text:list text:style-name="a1414">
                  <text:list-item>
                    <text:p text:style-name="a1413" text:class-names="" text:cond-style-name=""><text:span text:style-name="a1411" text:class-names="">（通報班）</text:span><text:span text:style-name="a1412" text:class-names=""/></text:p>
                  </text:list-item>
                </text:list>
              </table:table-cell>
              <table:table-cell table:style-name="a1420">
                <text:list text:style-name="a1419">
                  <text:list-item>
                    <text:p text:style-name="a1418" text:class-names="" text:cond-style-name=""><text:span text:style-name="a1416" text:class-names="">組長</text:span><text:span text:style-name="a1417" text:class-names=""/></text:p>
                  </text:list-item>
                </text:list>
              </table:table-cell>
              <table:table-cell table:style-name="a1433">
                <text:list text:style-name="a1424">
                  <text:list-item>
                    <text:p text:style-name="a1423" text:class-names="" text:cond-style-name=""><text:span text:style-name="a1421" text:class-names="">鄭</text:span><text:span text:style-name="a1422" text:class-names=""/></text:p>
                  </text:list-item>
                </text:list>
                <text:list text:style-name="a1428">
                  <text:list-item>
                    <text:p text:style-name="a1427" text:class-names="" text:cond-style-name=""><text:span text:style-name="a1425" text:class-names="">勝</text:span><text:span text:style-name="a1426" text:class-names=""/></text:p>
                  </text:list-item>
                </text:list>
                <text:list text:style-name="a1432">
                  <text:list-item>
                    <text:p text:style-name="a1431" text:class-names="" text:cond-style-name=""><text:span text:style-name="a1429" text:class-names="">隆</text:span><text:span text:style-name="a1430" text:class-names=""/></text:p>
                  </text:list-item>
                </text:list>
              </table:table-cell>
              <table:table-cell table:style-name="a1441">
                <text:list text:style-name="a1436">
                  <text:list-item>
                    <text:p text:style-name="a1435" text:class-names="" text:cond-style-name=""><text:span text:style-name="a1434" text:class-names="">0955</text:span></text:p>
                  </text:list-item>
                </text:list>
                <text:list text:style-name="a1440">
                  <text:list-item>
                    <text:p text:style-name="a1439" text:class-names="" text:cond-style-name=""><text:span text:style-name="a1437" text:class-names="">769550</text:span><text:span text:style-name="a1438" text:class-names=""/></text:p>
                  </text:list-item>
                </text:list>
              </table:table-cell>
              <table:table-cell table:style-name="a1446">
                <text:list text:style-name="a1445">
                  <text:list-item>
                    <text:p text:style-name="a1444" text:class-names="" text:cond-style-name=""><text:span text:style-name="a1442" text:class-names="">生教組長</text:span><text:span text:style-name="a1443" text:class-names=""/></text:p>
                  </text:list-item>
                </text:list>
              </table:table-cell>
              <table:table-cell table:style-name="a1453">
                <text:list text:style-name="a1452">
                  <text:list-item>
                    <text:p text:style-name="a1451" text:class-names="" text:cond-style-name=""><text:span text:style-name="a1447" text:class-names="">淨德樓</text:span><text:span text:style-name="a1448" text:class-names="">1</text:span><text:span text:style-name="a1449" text:class-names="">樓</text:span><text:span text:style-name="a1450" text:class-names=""/></text:p>
                  </text:list-item>
                </text:list>
              </table:table-cell>
              <table:table-cell table:style-name="a1458">
                <text:list text:style-name="a1457">
                  <text:list-item>
                    <text:p text:style-name="a1456" text:class-names="" text:cond-style-name=""><text:span text:style-name="a1454" text:class-names=""> </text:span><text:span text:style-name="a1455" text:class-names=""/></text:p>
                  </text:list-item>
                </text:list>
              </table:table-cell>
              <table:table-cell table:style-name="a1484">
                <text:list text:style-name="a1461">
                  <text:list-item>
                    <text:p text:style-name="a1460" text:class-names="" text:cond-style-name=""><text:span text:style-name="a1459" text:class-names="">通報地方救災、治安、醫療及聯絡有關人員等，並請求支援。</text:span></text:p>
                  </text:list-item>
                </text:list>
                <text:list text:style-name="a1470">
                  <text:list-item>
                    <text:p text:style-name="a1469" text:class-names="" text:cond-style-name=""><text:span text:style-name="a1462" text:class-names="">通報教育行政主管機關（教育局處）、縣市政府災害應變中心、鄉</text:span><text:span text:style-name="a1463" text:class-names="">/</text:span><text:span text:style-name="a1464" text:class-names="">鎮</text:span><text:span text:style-name="a1465" text:class-names="">/</text:span><text:span text:style-name="a1466" text:class-names="">市</text:span><text:span text:style-name="a1467" text:class-names="">/</text:span><text:span text:style-name="a1468" text:class-names="">區災害應變中心及教育部校園安全暨災害防救通報處理中心，已疏散人數、收容地點、災情等。</text:span></text:p>
                  </text:list-item>
                </text:list>
                <text:list text:style-name="a1473">
                  <text:list-item>
                    <text:p text:style-name="a1472" text:class-names="" text:cond-style-name=""><text:span text:style-name="a1471" text:class-names="">負責蒐集、評估、傳播和使用有關於災害、資源與狀況發展的資訊。</text:span></text:p>
                  </text:list-item>
                </text:list>
                <text:list text:style-name="a1476">
                  <text:list-item>
                    <text:p text:style-name="a1475" text:class-names="" text:cond-style-name=""><text:span text:style-name="a1474" text:class-names="">回報災情狀況。</text:span></text:p>
                  </text:list-item>
                </text:list>
                <text:list text:style-name="a1479">
                  <text:list-item>
                    <text:p text:style-name="a1478" text:class-names="" text:cond-style-name=""><text:span text:style-name="a1477" text:class-names="">啟動社區志工與家長協助。</text:span></text:p>
                  </text:list-item>
                </text:list>
                <text:list text:style-name="a1483">
                  <text:list-item>
                    <text:p text:style-name="a1482" text:class-names="" text:cond-style-name=""><text:span text:style-name="a1480" text:class-names="">學生家長必要之緊急聯繫。</text:span><text:span text:style-name="a1481" text:class-names=""/></text:p>
                  </text:list-item>
                </text:list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148" draw:name="表格 4" svg:x="1.58626in" svg:y="5.36059in" svg:width="10.58955in" svg:height="0.93032in">
          <table:table table:style-name="a1485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486" table:default-cell-style-name=""/>
            <table:table-column table:style-name="a1487" table:default-cell-style-name=""/>
            <table:table-row table:style-name="a1488" table:default-cell-style-name="">
              <table:table-cell table:style-name="a1493">
                <text:list text:style-name="a1492">
                  <text:list-item>
                    <text:p text:style-name="a1491" text:class-names="" text:cond-style-name=""><text:span text:style-name="a1489" text:class-names="">組員</text:span><text:span text:style-name="a1490" text:class-names=""/></text:p>
                  </text:list-item>
                </text:list>
              </table:table-cell>
              <table:table-cell table:style-name="a1498">
                <text:list text:style-name="a1497">
                  <text:list-item>
                    <text:p text:style-name="a1496" text:class-names="" text:cond-style-name=""><text:span text:style-name="a1494" text:class-names="">黃碧瑩、黃菁琇及學務處所有同仁和數學專任教師</text:span><text:span text:style-name="a1495" text:class-names=""/></text:p>
                  </text:list-item>
                </text:list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frame draw:id="id149" draw:name="表格 6" svg:x="1.58626in" svg:y="1.54956in" svg:width="10.58955in" svg:height="0.62859in">
          <table:table table:style-name="a1499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500" table:default-cell-style-name=""/>
            <table:table-column table:style-name="a1501" table:default-cell-style-name=""/>
            <table:table-column table:style-name="a1502" table:default-cell-style-name=""/>
            <table:table-column table:style-name="a1503" table:default-cell-style-name=""/>
            <table:table-column table:style-name="a1504" table:default-cell-style-name=""/>
            <table:table-column table:style-name="a1505" table:default-cell-style-name=""/>
            <table:table-column table:style-name="a1506" table:default-cell-style-name=""/>
            <table:table-column table:style-name="a1507" table:default-cell-style-name=""/>
            <table:table-row table:style-name="a1508" table:default-cell-style-name="">
              <table:table-cell table:style-name="a1513">
                <text:list text:style-name="a1512">
                  <text:list-item>
                    <text:p text:style-name="a1511" text:class-names="" text:cond-style-name=""><text:span text:style-name="a1509" text:class-names="">組別</text:span><text:span text:style-name="a1510" text:class-names=""/></text:p>
                  </text:list-item>
                </text:list>
              </table:table-cell>
              <table:table-cell table:style-name="a1518">
                <text:list text:style-name="a1517">
                  <text:list-item>
                    <text:p text:style-name="a1516" text:class-names="" text:cond-style-name=""><text:span text:style-name="a1514" text:class-names="">職務</text:span><text:span text:style-name="a1515" text:class-names=""/></text:p>
                  </text:list-item>
                </text:list>
              </table:table-cell>
              <table:table-cell table:style-name="a1523">
                <text:list text:style-name="a1522">
                  <text:list-item>
                    <text:p text:style-name="a1521" text:class-names="" text:cond-style-name=""><text:span text:style-name="a1519" text:class-names="">姓名</text:span><text:span text:style-name="a1520" text:class-names=""/></text:p>
                  </text:list-item>
                </text:list>
              </table:table-cell>
              <table:table-cell table:style-name="a1528">
                <text:list text:style-name="a1527">
                  <text:list-item>
                    <text:p text:style-name="a1526" text:class-names="" text:cond-style-name=""><text:span text:style-name="a1524" text:class-names="">手機</text:span><text:span text:style-name="a1525" text:class-names=""/></text:p>
                  </text:list-item>
                </text:list>
              </table:table-cell>
              <table:table-cell table:style-name="a1533">
                <text:list text:style-name="a1532">
                  <text:list-item>
                    <text:p text:style-name="a1531" text:class-names="" text:cond-style-name=""><text:span text:style-name="a1529" text:class-names="">職稱</text:span><text:span text:style-name="a1530" text:class-names=""/></text:p>
                  </text:list-item>
                </text:list>
              </table:table-cell>
              <table:table-cell table:style-name="a1540">
                <text:list text:style-name="a1539">
                  <text:list-item>
                    <text:p text:style-name="a1538" text:class-names="" text:cond-style-name=""><text:span text:style-name="a1534" text:class-names="">所在建築物</text:span><text:span text:style-name="a1535" text:class-names="">/</text:span><text:span text:style-name="a1536" text:class-names="">樓層</text:span><text:span text:style-name="a1537" text:class-names=""/></text:p>
                  </text:list-item>
                </text:list>
              </table:table-cell>
              <table:table-cell table:style-name="a1545">
                <text:list text:style-name="a1544">
                  <text:list-item>
                    <text:p text:style-name="a1543" text:class-names="" text:cond-style-name=""><text:span text:style-name="a1541" text:class-names="">備註</text:span><text:span text:style-name="a1542" text:class-names=""/></text:p>
                  </text:list-item>
                </text:list>
              </table:table-cell>
              <table:table-cell table:style-name="a1550">
                <text:list text:style-name="a1549">
                  <text:list-item>
                    <text:p text:style-name="a1548" text:class-names="" text:cond-style-name=""><text:span text:style-name="a1546" text:class-names="">負責工作</text:span><text:span text:style-name="a1547" text:class-names=""/></text:p>
                  </text:list-item>
                </text:list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</draw:page>
      <draw:page draw:name="Slide16" draw:style-name="a1552" draw:master-page-name="Master1-Layout2-obj-標題及物件" presentation:presentation-page-layout-name="Master1-PPL2" draw:id="Slide-271">
        <draw:frame draw:id="id150" presentation:style-name="a1553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51" draw:name="內容版面配置區 3" svg:x="1.58626in" svg:y="2.02729in" svg:width="10.70465in" svg:height="3.45453in" presentation:class="table" presentation:placeholder="false">
          <table:table table:style-name="a155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555" table:default-cell-style-name=""/>
            <table:table-column table:style-name="a1556" table:default-cell-style-name=""/>
            <table:table-column table:style-name="a1557" table:default-cell-style-name=""/>
            <table:table-column table:style-name="a1558" table:default-cell-style-name=""/>
            <table:table-column table:style-name="a1559" table:default-cell-style-name=""/>
            <table:table-column table:style-name="a1560" table:default-cell-style-name=""/>
            <table:table-column table:style-name="a1561" table:default-cell-style-name=""/>
            <table:table-column table:style-name="a1562" table:default-cell-style-name=""/>
            <table:table-row table:style-name="a1563" table:default-cell-style-name="">
              <table:table-cell table:style-name="a1571">
                <text:list text:style-name="a1566">
                  <text:list-item>
                    <text:p text:style-name="a1565" text:class-names="" text:cond-style-name=""><text:span text:style-name="a1564" text:class-names="">避難引導組</text:span></text:p>
                  </text:list-item>
                </text:list>
                <text:list text:style-name="a1570">
                  <text:list-item>
                    <text:p text:style-name="a1569" text:class-names="" text:cond-style-name=""><text:span text:style-name="a1567" text:class-names="">（避難引導班）</text:span><text:span text:style-name="a1568" text:class-names=""/></text:p>
                  </text:list-item>
                </text:list>
              </table:table-cell>
              <table:table-cell table:style-name="a1576">
                <text:list text:style-name="a1575">
                  <text:list-item>
                    <text:p text:style-name="a1574" text:class-names="" text:cond-style-name=""><text:span text:style-name="a1572" text:class-names="">組長</text:span><text:span text:style-name="a1573" text:class-names=""/></text:p>
                  </text:list-item>
                </text:list>
              </table:table-cell>
              <table:table-cell table:style-name="a1589">
                <text:list text:style-name="a1580">
                  <text:list-item>
                    <text:p text:style-name="a1579" text:class-names="" text:cond-style-name=""><text:span text:style-name="a1577" text:class-names="">林</text:span><text:span text:style-name="a1578" text:class-names=""/></text:p>
                  </text:list-item>
                </text:list>
                <text:list text:style-name="a1584">
                  <text:list-item>
                    <text:p text:style-name="a1583" text:class-names="" text:cond-style-name=""><text:span text:style-name="a1581" text:class-names="">玲</text:span><text:span text:style-name="a1582" text:class-names=""/></text:p>
                  </text:list-item>
                </text:list>
                <text:list text:style-name="a1588">
                  <text:list-item>
                    <text:p text:style-name="a1587" text:class-names="" text:cond-style-name=""><text:span text:style-name="a1585" text:class-names="">伊</text:span><text:span text:style-name="a1586" text:class-names=""/></text:p>
                  </text:list-item>
                </text:list>
              </table:table-cell>
              <table:table-cell table:style-name="a1594">
                <text:list text:style-name="a1593">
                  <text:list-item>
                    <text:p text:style-name="a1592" text:class-names="" text:cond-style-name=""><text:span text:style-name="a1590" text:class-names=""> </text:span><text:span text:style-name="a1591" text:class-names=""/></text:p>
                  </text:list-item>
                </text:list>
              </table:table-cell>
              <table:table-cell table:style-name="a1599">
                <text:list text:style-name="a1598">
                  <text:list-item>
                    <text:p text:style-name="a1597" text:class-names="" text:cond-style-name=""><text:span text:style-name="a1595" text:class-names="">教務主任</text:span><text:span text:style-name="a1596" text:class-names=""/></text:p>
                  </text:list-item>
                </text:list>
              </table:table-cell>
              <table:table-cell table:style-name="a1606">
                <text:list text:style-name="a1605">
                  <text:list-item>
                    <text:p text:style-name="a1604" text:class-names="" text:cond-style-name=""><text:span text:style-name="a1600" text:class-names="">靜心樓</text:span><text:span text:style-name="a1601" text:class-names="">3</text:span><text:span text:style-name="a1602" text:class-names="">樓</text:span><text:span text:style-name="a1603" text:class-names=""/></text:p>
                  </text:list-item>
                </text:list>
              </table:table-cell>
              <table:table-cell table:style-name="a1611">
                <text:list text:style-name="a1610">
                  <text:list-item>
                    <text:p text:style-name="a1609" text:class-names="" text:cond-style-name=""><text:span text:style-name="a1607" text:class-names=""> </text:span><text:span text:style-name="a1608" text:class-names=""/></text:p>
                  </text:list-item>
                </text:list>
              </table:table-cell>
              <table:table-cell table:style-name="a1640">
                <text:list text:style-name="a1614">
                  <text:list-item>
                    <text:p text:style-name="a1613" text:class-names="" text:cond-style-name=""><text:span text:style-name="a1612" text:class-names="">依據不同災害之應變原則，協助教職員工生進行第一時間的避難。</text:span></text:p>
                  </text:list-item>
                </text:list>
                <text:list text:style-name="a1617">
                  <text:list-item>
                    <text:p text:style-name="a1616" text:class-names="" text:cond-style-name=""><text:span text:style-name="a1615" text:class-names="">於適當時機，協助教職員工生緊急疏散至集結點。</text:span></text:p>
                  </text:list-item>
                </text:list>
                <text:list text:style-name="a1620">
                  <text:list-item>
                    <text:p text:style-name="a1619" text:class-names="" text:cond-style-name=""><text:span text:style-name="a1618" text:class-names="">避難人數清點確認。</text:span></text:p>
                  </text:list-item>
                </text:list>
                <text:list text:style-name="a1623">
                  <text:list-item>
                    <text:p text:style-name="a1622" text:class-names="" text:cond-style-name=""><text:span text:style-name="a1621" text:class-names="">維護教職員工生及集結點安全。</text:span></text:p>
                  </text:list-item>
                </text:list>
                <text:list text:style-name="a1626">
                  <text:list-item>
                    <text:p text:style-name="a1625" text:class-names="" text:cond-style-name=""><text:span text:style-name="a1624" text:class-names="">進行必要的安撫。</text:span></text:p>
                  </text:list-item>
                </text:list>
                <text:list text:style-name="a1629">
                  <text:list-item>
                    <text:p text:style-name="a1628" text:class-names="" text:cond-style-name=""><text:span text:style-name="a1627" text:class-names="">視災情變化，引導教職員工生移動、避難與安置。</text:span></text:p>
                  </text:list-item>
                </text:list>
                <text:list text:style-name="a1632">
                  <text:list-item>
                    <text:p text:style-name="a1631" text:class-names="" text:cond-style-name=""><text:span text:style-name="a1630" text:class-names="">隨時清查教職員工生人數與安全狀況，並回報或申請救護車支援。</text:span></text:p>
                  </text:list-item>
                </text:list>
                <text:list text:style-name="a1635">
                  <text:list-item>
                    <text:p text:style-name="a1634" text:class-names="" text:cond-style-name=""><text:span text:style-name="a1633" text:class-names="">在集結地點設置服務臺，提供協助與諮詢。</text:span></text:p>
                  </text:list-item>
                </text:list>
                <text:list text:style-name="a1639">
                  <text:list-item>
                    <text:p text:style-name="a1638" text:class-names="" text:cond-style-name=""><text:span text:style-name="a1636" text:class-names="">學生領回作業。</text:span><text:span text:style-name="a1637" text:class-names=""/></text:p>
                  </text:list-item>
                </text:list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152" draw:name="表格 4" svg:x="1.58626in" svg:y="5.48182in" svg:width="10.70465in" svg:height="0.65454in">
          <table:table table:style-name="a1641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642" table:default-cell-style-name=""/>
            <table:table-column table:style-name="a1643" table:default-cell-style-name=""/>
            <table:table-row table:style-name="a1644" table:default-cell-style-name="">
              <table:table-cell table:style-name="a1649">
                <text:list text:style-name="a1648">
                  <text:list-item>
                    <text:p text:style-name="a1647" text:class-names="" text:cond-style-name=""><text:span text:style-name="a1645" text:class-names="">組員</text:span><text:span text:style-name="a1646" text:class-names=""/></text:p>
                  </text:list-item>
                </text:list>
              </table:table-cell>
              <table:table-cell table:style-name="a1654">
                <text:list text:style-name="a1653">
                  <text:list-item>
                    <text:p text:style-name="a1652" text:class-names="" text:cond-style-name=""><text:span text:style-name="a1650" text:class-names="">王怡茹、謝佳原、李宜芬、劉承鋒及教務處所有同仁和英語專任教師</text:span><text:span text:style-name="a1651" text:class-names=""/></text:p>
                  </text:list-item>
                </text:list>
              </table:table-cell>
            </table:table-row>
          </table:table>
          <draw:image xlink:href="media/image12.png" xlink:type="simple" xlink:show="embed" xlink:actuate="onLoad"/>
          <svg:title/>
          <svg:desc/>
        </draw:frame>
        <draw:frame draw:id="id153" draw:name="表格 5" svg:x="1.58626in" svg:y="1.3987in" svg:width="10.70465in" svg:height="0.62859in">
          <table:table table:style-name="a1655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656" table:default-cell-style-name=""/>
            <table:table-column table:style-name="a1657" table:default-cell-style-name=""/>
            <table:table-column table:style-name="a1658" table:default-cell-style-name=""/>
            <table:table-column table:style-name="a1659" table:default-cell-style-name=""/>
            <table:table-column table:style-name="a1660" table:default-cell-style-name=""/>
            <table:table-column table:style-name="a1661" table:default-cell-style-name=""/>
            <table:table-column table:style-name="a1662" table:default-cell-style-name=""/>
            <table:table-column table:style-name="a1663" table:default-cell-style-name=""/>
            <table:table-row table:style-name="a1664" table:default-cell-style-name="">
              <table:table-cell table:style-name="a1669">
                <text:list text:style-name="a1668">
                  <text:list-item>
                    <text:p text:style-name="a1667" text:class-names="" text:cond-style-name=""><text:span text:style-name="a1665" text:class-names="">組別</text:span><text:span text:style-name="a1666" text:class-names=""/></text:p>
                  </text:list-item>
                </text:list>
              </table:table-cell>
              <table:table-cell table:style-name="a1674">
                <text:list text:style-name="a1673">
                  <text:list-item>
                    <text:p text:style-name="a1672" text:class-names="" text:cond-style-name=""><text:span text:style-name="a1670" text:class-names="">職務</text:span><text:span text:style-name="a1671" text:class-names=""/></text:p>
                  </text:list-item>
                </text:list>
              </table:table-cell>
              <table:table-cell table:style-name="a1679">
                <text:list text:style-name="a1678">
                  <text:list-item>
                    <text:p text:style-name="a1677" text:class-names="" text:cond-style-name=""><text:span text:style-name="a1675" text:class-names="">姓名</text:span><text:span text:style-name="a1676" text:class-names=""/></text:p>
                  </text:list-item>
                </text:list>
              </table:table-cell>
              <table:table-cell table:style-name="a1684">
                <text:list text:style-name="a1683">
                  <text:list-item>
                    <text:p text:style-name="a1682" text:class-names="" text:cond-style-name=""><text:span text:style-name="a1680" text:class-names="">手機</text:span><text:span text:style-name="a1681" text:class-names=""/></text:p>
                  </text:list-item>
                </text:list>
              </table:table-cell>
              <table:table-cell table:style-name="a1689">
                <text:list text:style-name="a1688">
                  <text:list-item>
                    <text:p text:style-name="a1687" text:class-names="" text:cond-style-name=""><text:span text:style-name="a1685" text:class-names="">職稱</text:span><text:span text:style-name="a1686" text:class-names=""/></text:p>
                  </text:list-item>
                </text:list>
              </table:table-cell>
              <table:table-cell table:style-name="a1696">
                <text:list text:style-name="a1695">
                  <text:list-item>
                    <text:p text:style-name="a1694" text:class-names="" text:cond-style-name=""><text:span text:style-name="a1690" text:class-names="">所在建築物</text:span><text:span text:style-name="a1691" text:class-names="">/</text:span><text:span text:style-name="a1692" text:class-names="">樓層</text:span><text:span text:style-name="a1693" text:class-names=""/></text:p>
                  </text:list-item>
                </text:list>
              </table:table-cell>
              <table:table-cell table:style-name="a1701">
                <text:list text:style-name="a1700">
                  <text:list-item>
                    <text:p text:style-name="a1699" text:class-names="" text:cond-style-name=""><text:span text:style-name="a1697" text:class-names="">備註</text:span><text:span text:style-name="a1698" text:class-names=""/></text:p>
                  </text:list-item>
                </text:list>
              </table:table-cell>
              <table:table-cell table:style-name="a1706">
                <text:list text:style-name="a1705">
                  <text:list-item>
                    <text:p text:style-name="a1704" text:class-names="" text:cond-style-name=""><text:span text:style-name="a1702" text:class-names="">負責工作</text:span><text:span text:style-name="a1703" text:class-names=""/></text:p>
                  </text:list-item>
                </text:list>
              </table:table-cell>
            </table:table-row>
          </table:table>
          <draw:image xlink:href="media/image13.png" xlink:type="simple" xlink:show="embed" xlink:actuate="onLoad"/>
          <svg:title/>
          <svg:desc/>
        </draw:frame>
      </draw:page>
      <draw:page draw:name="Slide17" draw:style-name="a1708" draw:master-page-name="Master1-Layout2-obj-標題及物件" presentation:presentation-page-layout-name="Master1-PPL2" draw:id="Slide-272">
        <draw:frame draw:id="id154" presentation:style-name="a1709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55" draw:name="內容版面配置區 3" svg:x="1.58626in" svg:y="2.02729in" svg:width="10.71374in" svg:height="3.1818in" presentation:class="table" presentation:placeholder="false">
          <table:table table:style-name="a1710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711" table:default-cell-style-name=""/>
            <table:table-column table:style-name="a1712" table:default-cell-style-name=""/>
            <table:table-column table:style-name="a1713" table:default-cell-style-name=""/>
            <table:table-column table:style-name="a1714" table:default-cell-style-name=""/>
            <table:table-column table:style-name="a1715" table:default-cell-style-name=""/>
            <table:table-column table:style-name="a1716" table:default-cell-style-name=""/>
            <table:table-column table:style-name="a1717" table:default-cell-style-name=""/>
            <table:table-column table:style-name="a1718" table:default-cell-style-name=""/>
            <table:table-row table:style-name="a1719" table:default-cell-style-name="">
              <table:table-cell table:style-name="a1727">
                <text:list text:style-name="a1722">
                  <text:list-item>
                    <text:p text:style-name="a1721" text:class-names="" text:cond-style-name=""><text:span text:style-name="a1720" text:class-names="">安全防護組</text:span></text:p>
                  </text:list-item>
                </text:list>
                <text:list text:style-name="a1726">
                  <text:list-item>
                    <text:p text:style-name="a1725" text:class-names="" text:cond-style-name=""><text:span text:style-name="a1723" text:class-names="">（安全防護班）</text:span><text:span text:style-name="a1724" text:class-names=""/></text:p>
                  </text:list-item>
                </text:list>
              </table:table-cell>
              <table:table-cell table:style-name="a1732">
                <text:list text:style-name="a1731">
                  <text:list-item>
                    <text:p text:style-name="a1730" text:class-names="" text:cond-style-name=""><text:span text:style-name="a1728" text:class-names="">組長</text:span><text:span text:style-name="a1729" text:class-names=""/></text:p>
                  </text:list-item>
                </text:list>
              </table:table-cell>
              <table:table-cell table:style-name="a1745">
                <text:list text:style-name="a1736">
                  <text:list-item>
                    <text:p text:style-name="a1735" text:class-names="" text:cond-style-name=""><text:span text:style-name="a1733" text:class-names="">陳</text:span><text:span text:style-name="a1734" text:class-names=""/></text:p>
                  </text:list-item>
                </text:list>
                <text:list text:style-name="a1740">
                  <text:list-item>
                    <text:p text:style-name="a1739" text:class-names="" text:cond-style-name=""><text:span text:style-name="a1737" text:class-names="">皇</text:span><text:span text:style-name="a1738" text:class-names=""/></text:p>
                  </text:list-item>
                </text:list>
                <text:list text:style-name="a1744">
                  <text:list-item>
                    <text:p text:style-name="a1743" text:class-names="" text:cond-style-name=""><text:span text:style-name="a1741" text:class-names="">志</text:span><text:span text:style-name="a1742" text:class-names=""/></text:p>
                  </text:list-item>
                </text:list>
              </table:table-cell>
              <table:table-cell table:style-name="a1753">
                <text:list text:style-name="a1748">
                  <text:list-item>
                    <text:p text:style-name="a1747" text:class-names="" text:cond-style-name=""><text:span text:style-name="a1746" text:class-names="">0935</text:span></text:p>
                  </text:list-item>
                </text:list>
                <text:list text:style-name="a1752">
                  <text:list-item>
                    <text:p text:style-name="a1751" text:class-names="" text:cond-style-name=""><text:span text:style-name="a1749" text:class-names="">490241</text:span><text:span text:style-name="a1750" text:class-names=""/></text:p>
                  </text:list-item>
                </text:list>
              </table:table-cell>
              <table:table-cell table:style-name="a1758">
                <text:list text:style-name="a1757">
                  <text:list-item>
                    <text:p text:style-name="a1756" text:class-names="" text:cond-style-name=""><text:span text:style-name="a1754" text:class-names="">總務主任</text:span><text:span text:style-name="a1755" text:class-names=""/></text:p>
                  </text:list-item>
                </text:list>
              </table:table-cell>
              <table:table-cell table:style-name="a1765">
                <text:list text:style-name="a1764">
                  <text:list-item>
                    <text:p text:style-name="a1763" text:class-names="" text:cond-style-name=""><text:span text:style-name="a1759" text:class-names="">中平樓</text:span><text:span text:style-name="a1760" text:class-names="">1</text:span><text:span text:style-name="a1761" text:class-names="">樓</text:span><text:span text:style-name="a1762" text:class-names=""/></text:p>
                  </text:list-item>
                </text:list>
              </table:table-cell>
              <table:table-cell table:style-name="a1770">
                <text:list text:style-name="a1769">
                  <text:list-item>
                    <text:p text:style-name="a1768" text:class-names="" text:cond-style-name=""><text:span text:style-name="a1766" text:class-names=""> </text:span><text:span text:style-name="a1767" text:class-names=""/></text:p>
                  </text:list-item>
                </text:list>
              </table:table-cell>
              <table:table-cell table:style-name="a1796">
                <text:list text:style-name="a1773">
                  <text:list-item>
                    <text:p text:style-name="a1772" text:class-names="" text:cond-style-name=""><text:span text:style-name="a1771" text:class-names="">建築物及設施安全檢查。</text:span></text:p>
                  </text:list-item>
                </text:list>
                <text:list text:style-name="a1776">
                  <text:list-item>
                    <text:p text:style-name="a1775" text:class-names="" text:cond-style-name=""><text:span text:style-name="a1774" text:class-names="">教職員工生需要臨時收容時，協助發放生活物資、糧食及飲用水；以及各項救災物資登記、造冊、保管及分配。</text:span></text:p>
                  </text:list-item>
                </text:list>
                <text:list text:style-name="a1779">
                  <text:list-item>
                    <text:p text:style-name="a1778" text:class-names="" text:cond-style-name=""><text:span text:style-name="a1777" text:class-names="">協助設置警示標誌及交通管制。</text:span></text:p>
                  </text:list-item>
                </text:list>
                <text:list text:style-name="a1782">
                  <text:list-item>
                    <text:p text:style-name="a1781" text:class-names="" text:cond-style-name=""><text:span text:style-name="a1780" text:class-names="">協助毀損建築物與設施之警示標誌。</text:span></text:p>
                  </text:list-item>
                </text:list>
                <text:list text:style-name="a1785">
                  <text:list-item>
                    <text:p text:style-name="a1784" text:class-names="" text:cond-style-name=""><text:span text:style-name="a1783" text:class-names="">校區硬體復舊及安全維護。</text:span></text:p>
                  </text:list-item>
                </text:list>
                <text:list text:style-name="a1788">
                  <text:list-item>
                    <text:p text:style-name="a1787" text:class-names="" text:cond-style-name=""><text:span text:style-name="a1786" text:class-names="">維護臨時收容空間安全。</text:span></text:p>
                  </text:list-item>
                </text:list>
                <text:list text:style-name="a1791">
                  <text:list-item>
                    <text:p text:style-name="a1790" text:class-names="" text:cond-style-name=""><text:span text:style-name="a1789" text:class-names="">確認停班、停課後，確實疏散校園內人員。</text:span></text:p>
                  </text:list-item>
                </text:list>
                <text:list text:style-name="a1795">
                  <text:list-item>
                    <text:p text:style-name="a1794" text:class-names="" text:cond-style-name=""><text:span text:style-name="a1792" text:class-names="">防救災設施操作。</text:span><text:span text:style-name="a1793" text:class-names=""/></text:p>
                  </text:list-item>
                </text:list>
              </table:table-cell>
            </table:table-row>
          </table:table>
          <draw:image xlink:href="media/image14.png" xlink:type="simple" xlink:show="embed" xlink:actuate="onLoad"/>
          <svg:title/>
          <svg:desc/>
        </draw:frame>
        <draw:frame draw:id="id156" draw:name="表格 4" svg:x="1.58626in" svg:y="1.3987in" svg:width="10.70465in" svg:height="0.62859in">
          <table:table table:style-name="a1797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798" table:default-cell-style-name=""/>
            <table:table-column table:style-name="a1799" table:default-cell-style-name=""/>
            <table:table-column table:style-name="a1800" table:default-cell-style-name=""/>
            <table:table-column table:style-name="a1801" table:default-cell-style-name=""/>
            <table:table-column table:style-name="a1802" table:default-cell-style-name=""/>
            <table:table-column table:style-name="a1803" table:default-cell-style-name=""/>
            <table:table-column table:style-name="a1804" table:default-cell-style-name=""/>
            <table:table-column table:style-name="a1805" table:default-cell-style-name=""/>
            <table:table-row table:style-name="a1806" table:default-cell-style-name="">
              <table:table-cell table:style-name="a1811">
                <text:list text:style-name="a1810">
                  <text:list-item>
                    <text:p text:style-name="a1809" text:class-names="" text:cond-style-name=""><text:span text:style-name="a1807" text:class-names="">組別</text:span><text:span text:style-name="a1808" text:class-names=""/></text:p>
                  </text:list-item>
                </text:list>
              </table:table-cell>
              <table:table-cell table:style-name="a1816">
                <text:list text:style-name="a1815">
                  <text:list-item>
                    <text:p text:style-name="a1814" text:class-names="" text:cond-style-name=""><text:span text:style-name="a1812" text:class-names="">職務</text:span><text:span text:style-name="a1813" text:class-names=""/></text:p>
                  </text:list-item>
                </text:list>
              </table:table-cell>
              <table:table-cell table:style-name="a1821">
                <text:list text:style-name="a1820">
                  <text:list-item>
                    <text:p text:style-name="a1819" text:class-names="" text:cond-style-name=""><text:span text:style-name="a1817" text:class-names="">姓名</text:span><text:span text:style-name="a1818" text:class-names=""/></text:p>
                  </text:list-item>
                </text:list>
              </table:table-cell>
              <table:table-cell table:style-name="a1826">
                <text:list text:style-name="a1825">
                  <text:list-item>
                    <text:p text:style-name="a1824" text:class-names="" text:cond-style-name=""><text:span text:style-name="a1822" text:class-names="">手機</text:span><text:span text:style-name="a1823" text:class-names=""/></text:p>
                  </text:list-item>
                </text:list>
              </table:table-cell>
              <table:table-cell table:style-name="a1831">
                <text:list text:style-name="a1830">
                  <text:list-item>
                    <text:p text:style-name="a1829" text:class-names="" text:cond-style-name=""><text:span text:style-name="a1827" text:class-names="">職稱</text:span><text:span text:style-name="a1828" text:class-names=""/></text:p>
                  </text:list-item>
                </text:list>
              </table:table-cell>
              <table:table-cell table:style-name="a1838">
                <text:list text:style-name="a1837">
                  <text:list-item>
                    <text:p text:style-name="a1836" text:class-names="" text:cond-style-name=""><text:span text:style-name="a1832" text:class-names="">所在建築物</text:span><text:span text:style-name="a1833" text:class-names="">/</text:span><text:span text:style-name="a1834" text:class-names="">樓層</text:span><text:span text:style-name="a1835" text:class-names=""/></text:p>
                  </text:list-item>
                </text:list>
              </table:table-cell>
              <table:table-cell table:style-name="a1843">
                <text:list text:style-name="a1842">
                  <text:list-item>
                    <text:p text:style-name="a1841" text:class-names="" text:cond-style-name=""><text:span text:style-name="a1839" text:class-names="">備註</text:span><text:span text:style-name="a1840" text:class-names=""/></text:p>
                  </text:list-item>
                </text:list>
              </table:table-cell>
              <table:table-cell table:style-name="a1848">
                <text:list text:style-name="a1847">
                  <text:list-item>
                    <text:p text:style-name="a1846" text:class-names="" text:cond-style-name=""><text:span text:style-name="a1844" text:class-names="">負責工作</text:span><text:span text:style-name="a1845" text:class-names=""/></text:p>
                  </text:list-item>
                </text:list>
              </table:table-cell>
            </table:table-row>
          </table:table>
          <draw:image xlink:href="media/image15.png" xlink:type="simple" xlink:show="embed" xlink:actuate="onLoad"/>
          <svg:title/>
          <svg:desc/>
        </draw:frame>
        <draw:frame draw:id="id157" draw:name="表格 5" svg:x="1.58626in" svg:y="5.20909in" svg:width="10.71374in" svg:height="0.7in">
          <table:table table:style-name="a1849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850" table:default-cell-style-name=""/>
            <table:table-column table:style-name="a1851" table:default-cell-style-name=""/>
            <table:table-row table:style-name="a1852" table:default-cell-style-name="">
              <table:table-cell table:style-name="a1857">
                <text:list text:style-name="a1856">
                  <text:list-item>
                    <text:p text:style-name="a1855" text:class-names="" text:cond-style-name=""><text:span text:style-name="a1853" text:class-names="">組員</text:span><text:span text:style-name="a1854" text:class-names=""/></text:p>
                  </text:list-item>
                </text:list>
              </table:table-cell>
              <table:table-cell table:style-name="a1862">
                <text:list text:style-name="a1861">
                  <text:list-item>
                    <text:p text:style-name="a1860" text:class-names="" text:cond-style-name=""><text:span text:style-name="a1858" text:class-names="">朱瑞雄、郭曉雲、周淑娟及總務處所有同仁和社會專任教師</text:span><text:span text:style-name="a1859" text:class-names=""/></text:p>
                  </text:list-item>
                </text:list>
              </table:table-cell>
            </table:table-row>
          </table:table>
          <draw:image xlink:href="media/image16.png" xlink:type="simple" xlink:show="embed" xlink:actuate="onLoad"/>
          <svg:title/>
          <svg:desc/>
        </draw:frame>
      </draw:page>
      <draw:page draw:name="Slide18" draw:style-name="a1864" draw:master-page-name="Master1-Layout2-obj-標題及物件" presentation:presentation-page-layout-name="Master1-PPL2" draw:id="Slide-273">
        <draw:frame draw:id="id158" presentation:style-name="a1865" draw:name="標題 1" svg:x="1.58747in" svg:y="0.87983in" svg:width="10.50227in" svg:height="1.14746in" presentation:class="title" presentation:placeholder="true">
          <draw:text-box/>
          <svg:title/>
          <svg:desc/>
        </draw:frame>
        <draw:frame draw:id="id159" draw:name="內容版面配置區 3" svg:x="1.58747in" svg:y="2.02729in" svg:width="10.8489in" svg:height="2.22726in" presentation:class="table" presentation:placeholder="false">
          <table:table table:style-name="a1866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867" table:default-cell-style-name=""/>
            <table:table-column table:style-name="a1868" table:default-cell-style-name=""/>
            <table:table-column table:style-name="a1869" table:default-cell-style-name=""/>
            <table:table-column table:style-name="a1870" table:default-cell-style-name=""/>
            <table:table-column table:style-name="a1871" table:default-cell-style-name=""/>
            <table:table-column table:style-name="a1872" table:default-cell-style-name=""/>
            <table:table-column table:style-name="a1873" table:default-cell-style-name=""/>
            <table:table-column table:style-name="a1874" table:default-cell-style-name=""/>
            <table:table-row table:style-name="a1875" table:default-cell-style-name="">
              <table:table-cell table:style-name="a1883">
                <text:list text:style-name="a1878">
                  <text:list-item>
                    <text:p text:style-name="a1877" text:class-names="" text:cond-style-name=""><text:span text:style-name="a1876" text:class-names="">緊急救護組</text:span></text:p>
                  </text:list-item>
                </text:list>
                <text:list text:style-name="a1882">
                  <text:list-item>
                    <text:p text:style-name="a1881" text:class-names="" text:cond-style-name=""><text:span text:style-name="a1879" text:class-names="">（救護班）</text:span><text:span text:style-name="a1880" text:class-names=""/></text:p>
                  </text:list-item>
                </text:list>
              </table:table-cell>
              <table:table-cell table:style-name="a1888">
                <text:list text:style-name="a1887">
                  <text:list-item>
                    <text:p text:style-name="a1886" text:class-names="" text:cond-style-name=""><text:span text:style-name="a1884" text:class-names="">組長</text:span><text:span text:style-name="a1885" text:class-names=""/></text:p>
                  </text:list-item>
                </text:list>
              </table:table-cell>
              <table:table-cell table:style-name="a1901">
                <text:list text:style-name="a1892">
                  <text:list-item>
                    <text:p text:style-name="a1891" text:class-names="" text:cond-style-name=""><text:span text:style-name="a1889" text:class-names="">黃</text:span><text:span text:style-name="a1890" text:class-names=""/></text:p>
                  </text:list-item>
                </text:list>
                <text:list text:style-name="a1896">
                  <text:list-item>
                    <text:p text:style-name="a1895" text:class-names="" text:cond-style-name=""><text:span text:style-name="a1893" text:class-names="">純</text:span><text:span text:style-name="a1894" text:class-names=""/></text:p>
                  </text:list-item>
                </text:list>
                <text:list text:style-name="a1900">
                  <text:list-item>
                    <text:p text:style-name="a1899" text:class-names="" text:cond-style-name=""><text:span text:style-name="a1897" text:class-names="">美</text:span><text:span text:style-name="a1898" text:class-names=""/></text:p>
                  </text:list-item>
                </text:list>
              </table:table-cell>
              <table:table-cell table:style-name="a1906">
                <text:list text:style-name="a1905">
                  <text:list-item>
                    <text:p text:style-name="a1904" text:class-names="" text:cond-style-name=""><text:span text:style-name="a1902" text:class-names=""> </text:span><text:span text:style-name="a1903" text:class-names=""/></text:p>
                  </text:list-item>
                </text:list>
              </table:table-cell>
              <table:table-cell table:style-name="a1911">
                <text:list text:style-name="a1910">
                  <text:list-item>
                    <text:p text:style-name="a1909" text:class-names="" text:cond-style-name=""><text:span text:style-name="a1907" text:class-names="">輔導主任</text:span><text:span text:style-name="a1908" text:class-names=""/></text:p>
                  </text:list-item>
                </text:list>
              </table:table-cell>
              <table:table-cell table:style-name="a1918">
                <text:list text:style-name="a1917">
                  <text:list-item>
                    <text:p text:style-name="a1916" text:class-names="" text:cond-style-name=""><text:span text:style-name="a1912" text:class-names="">淨德樓</text:span><text:span text:style-name="a1913" text:class-names="">3</text:span><text:span text:style-name="a1914" text:class-names="">樓</text:span><text:span text:style-name="a1915" text:class-names=""/></text:p>
                  </text:list-item>
                </text:list>
              </table:table-cell>
              <table:table-cell table:style-name="a1923">
                <text:list text:style-name="a1922">
                  <text:list-item>
                    <text:p text:style-name="a1921" text:class-names="" text:cond-style-name=""><text:span text:style-name="a1919" text:class-names=""> </text:span><text:span text:style-name="a1920" text:class-names=""/></text:p>
                  </text:list-item>
                </text:list>
              </table:table-cell>
              <table:table-cell table:style-name="a1940">
                <text:list text:style-name="a1926">
                  <text:list-item>
                    <text:p text:style-name="a1925" text:class-names="" text:cond-style-name=""><text:span text:style-name="a1924" text:class-names="">設立醫護站。</text:span></text:p>
                  </text:list-item>
                </text:list>
                <text:list text:style-name="a1929">
                  <text:list-item>
                    <text:p text:style-name="a1928" text:class-names="" text:cond-style-name=""><text:span text:style-name="a1927" text:class-names="">針對傷患進行檢傷分類。</text:span></text:p>
                  </text:list-item>
                </text:list>
                <text:list text:style-name="a1932">
                  <text:list-item>
                    <text:p text:style-name="a1931" text:class-names="" text:cond-style-name=""><text:span text:style-name="a1930" text:class-names="">緊急基本急救、重傷患就醫護送。</text:span></text:p>
                  </text:list-item>
                </text:list>
                <text:list text:style-name="a1935">
                  <text:list-item>
                    <text:p text:style-name="a1934" text:class-names="" text:cond-style-name=""><text:span text:style-name="a1933" text:class-names="">情緒支持、安撫及心理輔導。</text:span></text:p>
                  </text:list-item>
                </text:list>
                <text:list text:style-name="a1939">
                  <text:list-item>
                    <text:p text:style-name="a1938" text:class-names="" text:cond-style-name=""><text:span text:style-name="a1936" text:class-names="">登記傷患姓名、班級，建立傷患名冊。</text:span><text:span text:style-name="a1937" text:class-names=""/></text:p>
                  </text:list-item>
                </text:list>
              </table:table-cell>
            </table:table-row>
          </table:table>
          <draw:image xlink:href="media/image17.png" xlink:type="simple" xlink:show="embed" xlink:actuate="onLoad"/>
          <svg:title/>
          <svg:desc/>
        </draw:frame>
        <draw:frame draw:id="id160" draw:name="表格 4" svg:x="1.58747in" svg:y="1.3987in" svg:width="10.8489in" svg:height="0.62859in">
          <table:table table:style-name="a1941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942" table:default-cell-style-name=""/>
            <table:table-column table:style-name="a1943" table:default-cell-style-name=""/>
            <table:table-column table:style-name="a1944" table:default-cell-style-name=""/>
            <table:table-column table:style-name="a1945" table:default-cell-style-name=""/>
            <table:table-column table:style-name="a1946" table:default-cell-style-name=""/>
            <table:table-column table:style-name="a1947" table:default-cell-style-name=""/>
            <table:table-column table:style-name="a1948" table:default-cell-style-name=""/>
            <table:table-column table:style-name="a1949" table:default-cell-style-name=""/>
            <table:table-row table:style-name="a1950" table:default-cell-style-name="">
              <table:table-cell table:style-name="a1955">
                <text:list text:style-name="a1954">
                  <text:list-item>
                    <text:p text:style-name="a1953" text:class-names="" text:cond-style-name=""><text:span text:style-name="a1951" text:class-names="">組別</text:span><text:span text:style-name="a1952" text:class-names=""/></text:p>
                  </text:list-item>
                </text:list>
              </table:table-cell>
              <table:table-cell table:style-name="a1960">
                <text:list text:style-name="a1959">
                  <text:list-item>
                    <text:p text:style-name="a1958" text:class-names="" text:cond-style-name=""><text:span text:style-name="a1956" text:class-names="">職務</text:span><text:span text:style-name="a1957" text:class-names=""/></text:p>
                  </text:list-item>
                </text:list>
              </table:table-cell>
              <table:table-cell table:style-name="a1965">
                <text:list text:style-name="a1964">
                  <text:list-item>
                    <text:p text:style-name="a1963" text:class-names="" text:cond-style-name=""><text:span text:style-name="a1961" text:class-names="">姓名</text:span><text:span text:style-name="a1962" text:class-names=""/></text:p>
                  </text:list-item>
                </text:list>
              </table:table-cell>
              <table:table-cell table:style-name="a1970">
                <text:list text:style-name="a1969">
                  <text:list-item>
                    <text:p text:style-name="a1968" text:class-names="" text:cond-style-name=""><text:span text:style-name="a1966" text:class-names="">手機</text:span><text:span text:style-name="a1967" text:class-names=""/></text:p>
                  </text:list-item>
                </text:list>
              </table:table-cell>
              <table:table-cell table:style-name="a1975">
                <text:list text:style-name="a1974">
                  <text:list-item>
                    <text:p text:style-name="a1973" text:class-names="" text:cond-style-name=""><text:span text:style-name="a1971" text:class-names="">職稱</text:span><text:span text:style-name="a1972" text:class-names=""/></text:p>
                  </text:list-item>
                </text:list>
              </table:table-cell>
              <table:table-cell table:style-name="a1982">
                <text:list text:style-name="a1981">
                  <text:list-item>
                    <text:p text:style-name="a1980" text:class-names="" text:cond-style-name=""><text:span text:style-name="a1976" text:class-names="">所在建築物</text:span><text:span text:style-name="a1977" text:class-names="">/</text:span><text:span text:style-name="a1978" text:class-names="">樓層</text:span><text:span text:style-name="a1979" text:class-names=""/></text:p>
                  </text:list-item>
                </text:list>
              </table:table-cell>
              <table:table-cell table:style-name="a1987">
                <text:list text:style-name="a1986">
                  <text:list-item>
                    <text:p text:style-name="a1985" text:class-names="" text:cond-style-name=""><text:span text:style-name="a1983" text:class-names="">備註</text:span><text:span text:style-name="a1984" text:class-names=""/></text:p>
                  </text:list-item>
                </text:list>
              </table:table-cell>
              <table:table-cell table:style-name="a1992">
                <text:list text:style-name="a1991">
                  <text:list-item>
                    <text:p text:style-name="a1990" text:class-names="" text:cond-style-name=""><text:span text:style-name="a1988" text:class-names="">負責工作</text:span><text:span text:style-name="a1989" text:class-names=""/></text:p>
                  </text:list-item>
                </text:list>
              </table:table-cell>
            </table:table-row>
          </table:table>
          <draw:image xlink:href="media/image18.png" xlink:type="simple" xlink:show="embed" xlink:actuate="onLoad"/>
          <svg:title/>
          <svg:desc/>
        </draw:frame>
        <draw:frame draw:id="id161" draw:name="表格 5" svg:x="1.58747in" svg:y="4.25455in" svg:width="10.8489in" svg:height="0.70909in">
          <table:table table:style-name="a1993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994" table:default-cell-style-name=""/>
            <table:table-column table:style-name="a1995" table:default-cell-style-name=""/>
            <table:table-row table:style-name="a1996" table:default-cell-style-name="">
              <table:table-cell table:style-name="a2001">
                <text:list text:style-name="a2000">
                  <text:list-item>
                    <text:p text:style-name="a1999" text:class-names="" text:cond-style-name=""><text:span text:style-name="a1997" text:class-names="">組員</text:span><text:span text:style-name="a1998" text:class-names=""/></text:p>
                  </text:list-item>
                </text:list>
              </table:table-cell>
              <table:table-cell table:style-name="a2006">
                <text:list text:style-name="a2005">
                  <text:list-item>
                    <text:p text:style-name="a2004" text:class-names="" text:cond-style-name=""><text:span text:style-name="a2002" text:class-names="">林淑宛、周芳如、林冠辰、曾富美、陳玉芳、張議及輔導處所有同仁</text:span><text:span text:style-name="a2003" text:class-names=""/></text:p>
                  </text:list-item>
                </text:list>
              </table:table-cell>
            </table:table-row>
          </table:table>
          <draw:image xlink:href="media/image19.png" xlink:type="simple" xlink:show="embed" xlink:actuate="onLoad"/>
          <svg:title/>
          <svg:desc/>
        </draw:frame>
      </draw:page>
      <draw:page draw:name="Slide20" draw:style-name="a2008" draw:master-page-name="Master1-Layout2-obj-標題及物件" presentation:presentation-page-layout-name="Master1-PPL2" draw:id="Slide-275">
        <draw:frame draw:id="id162" draw:style-name="a2013" draw:name="標題 1" svg:x="1.75413in" svg:y="1.0465in" svg:width="10.50227in" svg:height="1.14746in">
          <draw:text-box>
            <text:p text:style-name="a2012" text:class-names="" text:cond-style-name=""><text:span text:style-name="a2009" text:class-names="">三</text:span><text:span text:style-name="a2010" text:class-names="">、事務工作</text:span><text:span text:style-name="a2011" text:class-names=""/></text:p>
          </draw:text-box>
          <svg:title/>
          <svg:desc/>
        </draw:frame>
        <draw:frame draw:id="id163" presentation:style-name="a2034" draw:name="內容版面配置區 1" svg:x="1.58747in" svg:y="2.19396in" svg:width="10.50227in" svg:height="3.77364in" presentation:class="outline" presentation:placeholder="false">
          <draw:text-box>
            <text:list text:style-name="a2018">
              <text:list-item>
                <text:p text:style-name="a2017" text:class-names="" text:cond-style-name=""><text:span text:style-name="a2014" text:class-names="">1.</text:span><text:span text:style-name="a2015" text:class-names="">靜心樓梯間廁所工程進行中</text:span><text:span text:style-name="a2016" text:class-names=""/></text:p>
              </text:list-item>
            </text:list>
            <text:list text:style-name="a2023">
              <text:list-item>
                <text:p text:style-name="a2022" text:class-names="" text:cond-style-name=""><text:span text:style-name="a2019" text:class-names="">2.</text:span><text:span text:style-name="a2020" text:class-names="">靜心樓西棟西側廁所驗收中</text:span><text:span text:style-name="a2021" text:class-names=""/></text:p>
              </text:list-item>
            </text:list>
            <text:list text:style-name="a2028">
              <text:list-item>
                <text:p text:style-name="a2027" text:class-names="" text:cond-style-name=""><text:span text:style-name="a2024" text:class-names="">3.</text:span><text:span text:style-name="a2025" text:class-names="">影印機招標作業進行中</text:span><text:span text:style-name="a2026" text:class-names=""/></text:p>
              </text:list-item>
            </text:list>
            <text:list text:style-name="a2033">
              <text:list-item>
                <text:p text:style-name="a2032" text:class-names="" text:cond-style-name=""><text:span text:style-name="a2029" text:class-names="">4.</text:span><text:span text:style-name="a2030" text:class-names="">合作社招標作業進行中</text:span><text:span text:style-name="a2031" text:class-names=""/></text:p>
              </text:list-item>
            </text:list>
          </draw:text-box>
          <svg:title/>
          <svg:desc/>
        </draw:frame>
      </draw:page>
      <draw:page draw:name="Slide19" draw:style-name="a2036" draw:master-page-name="Master1-Layout2-obj-標題及物件" presentation:presentation-page-layout-name="Master1-PPL2" draw:id="Slide-274">
        <draw:frame draw:id="id164" presentation:style-name="a2043" draw:name="標題 1" svg:x="1.58747in" svg:y="0.87983in" svg:width="10.50227in" svg:height="1.14746in" presentation:class="title" presentation:placeholder="false">
          <draw:text-box>
            <text:p text:style-name="a2042" text:class-names="" text:cond-style-name=""><text:span text:style-name="a2037" text:class-names=""><text:line-break/></text:span><text:span text:style-name="a2038" text:class-names="">四、</text:span><text:span text:style-name="a2039" text:class-names="">109</text:span><text:span text:style-name="a2040" text:class-names="">學年度定期公務統計報表網路填報作業</text:span><text:span text:style-name="a2041" text:class-names=""/></text:p>
          </draw:text-box>
          <svg:title/>
          <svg:desc/>
        </draw:frame>
        <draw:frame draw:id="id165" presentation:style-name="a2050" draw:name="內容版面配置區 2" svg:x="1.58747in" svg:y="2.20443in" svg:width="10.50227in" svg:height="3.77364in" presentation:class="outline" presentation:placeholder="false">
          <draw:text-box>
            <text:list text:style-name="a2049">
              <text:list-item>
                <text:p text:style-name="a2048" text:class-names="" text:cond-style-name=""><text:span text:style-name="a2044" text:class-names="">從</text:span><text:span text:style-name="a2045" text:class-names="">10/7</text:span><text:span text:style-name="a2046" text:class-names="">開始填寫，煩請有收到表格之組長，協助填報相關資訊</text:span><text:span text:style-name="a2047" text:class-names=""/></text:p>
              </text:list-item>
            </text:list>
          </draw:text-box>
          <svg:title/>
          <svg:desc/>
        </draw:frame>
      </draw:page>
      <draw:page draw:name="Slide21" draw:style-name="a2052" draw:master-page-name="Master1-Layout2-obj-標題及物件" presentation:presentation-page-layout-name="Master1-PPL2" draw:id="Slide-276">
        <draw:frame draw:id="id166" presentation:style-name="a2056" draw:name="標題 1" svg:x="1.58747in" svg:y="0.87983in" svg:width="10.50227in" svg:height="1.14746in" presentation:class="title" presentation:placeholder="false">
          <draw:text-box>
            <text:p text:style-name="a2055" text:class-names="" text:cond-style-name=""><text:span text:style-name="a2053" text:class-names="">五、未來展望</text:span><text:span text:style-name="a2054" text:class-names=""/></text:p>
          </draw:text-box>
          <svg:title/>
          <svg:desc/>
        </draw:frame>
        <draw:frame draw:id="id167" presentation:style-name="a2083" draw:name="內容版面配置區 2" svg:x="1.58747in" svg:y="2.20443in" svg:width="10.50227in" svg:height="3.77364in" presentation:class="outline" presentation:placeholder="false">
          <draw:text-box>
            <text:list text:style-name="a2065">
              <text:list-item>
                <text:p text:style-name="a2064" text:class-names="" text:cond-style-name=""><text:span text:style-name="a2057" text:class-names="">1.</text:span><text:span text:style-name="a2058" text:class-names="">靜心樓梯間廁所施工</text:span><text:span text:style-name="a2059" text:class-names="">(</text:span><text:span text:style-name="a2060" text:class-names="">約</text:span><text:span text:style-name="a2061" text:class-names="">60~90</text:span><text:span text:style-name="a2062" text:class-names="">天</text:span><text:span text:style-name="a2063" text:class-names="">)</text:span></text:p>
              </text:list-item>
            </text:list>
            <text:list text:style-name="a2071">
              <text:list-item>
                <text:p text:style-name="a2070" text:class-names="" text:cond-style-name=""><text:span text:style-name="a2066" text:class-names="">2.</text:span><text:span text:style-name="a2067" text:class-names="">靜</text:span><text:span text:style-name="a2068" text:class-names="">心樓西棟西側廁所驗收完畢</text:span><text:span text:style-name="a2069" text:class-names=""/></text:p>
              </text:list-item>
            </text:list>
            <text:list text:style-name="a2076">
              <text:list-item>
                <text:p text:style-name="a2075" text:class-names="" text:cond-style-name=""><text:span text:style-name="a2072" text:class-names="">3.</text:span><text:span text:style-name="a2073" text:class-names="">新北市視聽教室整修設計監造招標案</text:span><text:span text:style-name="a2074" text:class-names=""/></text:p>
              </text:list-item>
            </text:list>
            <text:list text:style-name="a2079">
              <text:list-item>
                <text:p text:style-name="a2078" text:class-names="" text:cond-style-name=""><text:span text:style-name="a2077" text:class-names=""/></text:p>
              </text:list-item>
            </text:list>
            <text:list text:style-name="a2082">
              <text:list-item>
                <text:p text:style-name="a2081" text:class-names="" text:cond-style-name=""><text:span text:style-name="a2080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55">
      <style:table-cell-properties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style style:family="table-cell" style:name="a458">
      <style:table-cell-properties fo:background-color="#e6cccf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13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34" draw:style="linear" draw:angle="0" draw:start-color="#dfdbd5" draw:end-color="#dfdbd5" draw:start-intensity="0%" draw:end-intensity="100%"/>
    <draw:gradient draw:name="a1051" draw:style="radial" draw:cx="57%" draw:cy="0%" draw:start-color="#cac6c1" draw:end-color="#eceae7" draw:start-intensity="100%" draw:end-intensity="100%"/>
    <draw:gradient draw:name="a414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715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707" draw:style="radial" draw:cx="57%" draw:cy="0%" draw:start-color="#cac6c1" draw:end-color="#eceae7" draw:start-intensity="100%" draw:end-intensity="100%"/>
    <draw:gradient draw:name="a2051" draw:style="radial" draw:cx="57%" draw:cy="0%" draw:start-color="#cac6c1" draw:end-color="#eceae7" draw:start-intensity="100%" draw:end-intensity="100%"/>
    <draw:gradient draw:name="a624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1863" draw:style="radial" draw:cx="57%" draw:cy="0%" draw:start-color="#cac6c1" draw:end-color="#eceae7" draw:start-intensity="100%" draw:end-intensity="100%"/>
    <draw:gradient draw:name="a38" draw:style="radial" draw:cx="57%" draw:cy="0%" draw:start-color="#cac6c1" draw:end-color="#eceae7" draw:start-intensity="100%" draw:end-intensity="100%"/>
    <draw:gradient draw:name="a279" draw:style="linear" draw:angle="0" draw:start-color="#dfdbd5" draw:end-color="#dfdbd5" draw:start-intensity="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035" draw:style="radial" draw:cx="57%" draw:cy="0%" draw:start-color="#cac6c1" draw:end-color="#eceae7" draw:start-intensity="100%" draw:end-intensity="100%"/>
    <draw:gradient draw:name="a535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463" draw:style="radial" draw:cx="57%" draw:cy="0%" draw:start-color="#cac6c1" draw:end-color="#eceae7" draw:start-intensity="100%" draw:end-intensity="100%"/>
    <draw:gradient draw:name="a516" draw:style="radial" draw:cx="57%" draw:cy="0%" draw:start-color="#cac6c1" draw:end-color="#eceae7" draw:start-intensity="100%" draw:end-intensity="100%"/>
    <draw:gradient draw:name="a370" draw:style="linear" draw:angle="0" draw:start-color="#000001" draw:end-color="#191919" draw:start-intensity="100%" draw:end-intensity="100%"/>
    <draw:gradient draw:name="a372" draw:style="linear" draw:angle="1800" draw:start-color="#dadada" draw:end-color="#fffffe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376" draw:style="linear" draw:angle="0" draw:start-color="#dfdbd5" draw:end-color="#dfdbd5" draw:start-intensity="0%" draw:end-intensity="100%"/>
    <draw:gradient draw:name="a65" draw:style="radial" draw:cx="57%" draw:cy="0%" draw:start-color="#cac6c1" draw:end-color="#eceae7" draw:start-intensity="100%" draw:end-intensity="100%"/>
    <draw:gradient draw:name="a40" draw:style="linear" draw:angle="0" draw:start-color="#dfdbd5" draw:end-color="#dfdbd5" draw:start-intensity="0%" draw:end-intensity="100%"/>
    <draw:gradient draw:name="a10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107" draw:style="linear" draw:angle="0" draw:start-color="#dfdbd5" draw:end-color="#dfdbd5" draw:start-intensity="0%" draw:end-intensity="100%"/>
    <draw:gradient draw:name="a637" draw:style="radial" draw:cx="57%" draw:cy="0%" draw:start-color="#cac6c1" draw:end-color="#eceae7" draw:start-intensity="100%" draw:end-intensity="100%"/>
    <draw:gradient draw:name="a1551" draw:style="radial" draw:cx="57%" draw:cy="0%" draw:start-color="#cac6c1" draw:end-color="#eceae7" draw:start-intensity="100%" draw:end-intensity="100%"/>
    <draw:gradient draw:name="a0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841" draw:style="radial" draw:cx="57%" draw:cy="0%" draw:start-color="#cac6c1" draw:end-color="#eceae7" draw:start-intensity="100%" draw:end-intensity="100%"/>
    <draw:gradient draw:name="a1233" draw:style="radial" draw:cx="57%" draw:cy="0%" draw:start-color="#cac6c1" draw:end-color="#eceae7" draw:start-intensity="100%" draw:end-intensity="100%"/>
    <draw:gradient draw:name="a619" draw:style="radial" draw:cx="57%" draw:cy="0%" draw:start-color="#cac6c1" draw:end-color="#eceae7" draw:start-intensity="100%" draw:end-intensity="100%"/>
    <draw:gradient draw:name="a497" draw:style="radial" draw:cx="57%" draw:cy="0%" draw:start-color="#cac6c1" draw:end-color="#eceae7" draw:start-intensity="100%" draw:end-intensity="100%"/>
    <draw:gradient draw:name="a476" draw:style="radial" draw:cx="57%" draw:cy="0%" draw:start-color="#cac6c1" draw:end-color="#eceae7" draw:start-intensity="100%" draw:end-intensity="100%"/>
    <draw:gradient draw:name="a777" draw:style="radial" draw:cx="57%" draw:cy="0%" draw:start-color="#cac6c1" draw:end-color="#eceae7" draw:start-intensity="100%" draw:end-intensity="100%"/>
    <draw:gradient draw:name="a2007" draw:style="radial" draw:cx="57%" draw:cy="0%" draw:start-color="#cac6c1" draw:end-color="#eceae7" draw:start-intensity="10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0/9/29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0/9/29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0/9/29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0/9/29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0/9/29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0/9/29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0/9/29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0/9/29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0/9/29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0/9/29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0/9/29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20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0/9/29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0-10-05T06:23:52Z</dc:date>
    <meta:template xlink:href="圖庫" xlink:type="simple"/>
    <meta:editing-cycles>12</meta:editing-cycles>
    <meta:editing-duration>PT42209S</meta:editing-duration>
    <meta:document-statistic meta:paragraph-count="283" meta:word-count="1685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G0S0P6">
      <style:graphic-properties draw:fill="solid" draw:fill-color="#cb868e" draw:opacity="100%" draw:stroke="none"/>
    </style:style>
    <style:style style:family="chart" style:name="G0S0P7">
      <style:graphic-properties draw:fill="solid" draw:fill-color="#e690b1" draw:opacity="100%" draw:stroke="none"/>
    </style:style>
    <style:style style:family="chart" style:name="Wal0"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include-hidden-cells="false" chart:treat-empty-cells="leave-gap"/>
      <style:graphic-properties draw:fill="solid" draw:fill-color="#c3d3d9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01">
      <style:chart-properties chart:auto-position="false">
        <chart:label-separator>
          <text:p text:style-name="a2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2">
      <style:chart-properties chart:auto-position="false">
        <chart:label-separator>
          <text:p text:style-name="a4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pie-offset="0" chart:angle-offset="0" chart:auto-position="true"/>
      <style:graphic-properties draw:fill="none" draw:stroke="none"/>
    </style:style>
    <style:style style:family="chart" style:name="G0S0" style:data-style-name="N0">
      <style:chart-properties chart:symbol-type="none" chart:connect-bars="false" chart:pie-offset="0" chart:solid-type="cuboid" chart:link-data-style-to-source="true" chart:data-label-number="percentage" chart:data-label-text="true" chart:data-label-symbol="false" chart:label-position="avoid-overlap">
        <chart:label-separator>
          <text:p text:style-name="a1" text:class-names="" text:cond-style-name="">
</text:p>
        </chart:label-separator>
      </style:chart-properties>
      <style:graphic-properties draw:fill="solid" draw:fill-color="#b71e4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a21939" draw:opacity="100%" draw:stroke="none"/>
    </style:style>
    <style:style style:family="chart" style:name="G0S0P1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3" text:class-names="" text:cond-style-name="">
</text:p>
        </chart:label-separator>
      </style:chart-properties>
      <style:graphic-properties draw:fill="solid" draw:fill-color="#c43e7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2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5" text:class-names="" text:cond-style-name="">
</text:p>
        </chart:label-separator>
      </style:chart-properties>
      <style:graphic-properties draw:fill="solid" draw:fill-color="#a664d5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3">
      <style:graphic-properties draw:fill="solid" draw:fill-color="#6a539b" draw:opacity="100%" draw:stroke="none"/>
    </style:style>
    <style:style style:family="chart" style:name="G0S0P4">
      <style:graphic-properties draw:fill="solid" draw:fill-color="#4d6193" draw:opacity="100%" draw:stroke="none"/>
    </style:style>
    <style:style style:family="chart" style:name="G0S0P5">
      <style:graphic-properties draw:fill="solid" draw:fill-color="#5b818d" draw:opacity="100%" draw:stroke="none"/>
    </style:style>
  </office:automatic-styles>
  <office:body>
    <office:chart>
      <chart:chart chart:class="chart:circle" svg:height="462.6207874015748pt" svg:width="920.2909448818898pt" chart:style-name="Crt0">
        <chart:title svg:x="22.07543307086614pt" svg:y="267.3209448818898pt" chart:style-name="CT00">
          <text:p text:style-name="a0" text:class-names="" text:cond-style-name="">校園電器用電比</text:p>
        </chart:title>
        <chart:plot-area chart:style-name="Plt0" chart:data-source-has-labels="both">
          <chart:axis chart:dimension="x">
            <chart:categories table:cell-range-address="local-table.$A$2:.$A$9"/>
          </chart:axis>
          <chart:axis chart:dimension="y"/>
          <chart:series chart:label-cell-address="local-table.$B$1" chart:values-cell-range-address="local-table.$B$2:.$B$9" chart:class="chart:circle" chart:attached-axis="primary-y" chart:style-name="G0S0">
            <chart:data-label chart:style-name="DL00"/>
            <chart:data-point chart:style-name="G0S0P0">
              <chart:data-label chart:style-name="DL000"/>
            </chart:data-point>
            <chart:data-point chart:style-name="G0S0P1">
              <chart:data-label svg:x="494.25pt" svg:y="269.25pt" chart:style-name="DL001"/>
            </chart:data-point>
            <chart:data-point chart:style-name="G0S0P2">
              <chart:data-label svg:x="97.5410236220472pt" svg:y="118.7995275590551pt" chart:style-name="DL002"/>
            </chart:data-point>
            <chart:data-point chart:style-name="G0S0P3">
              <chart:data-label chart:style-name="DL003"/>
            </chart:data-point>
            <chart:data-point chart:style-name="G0S0P4">
              <chart:data-label chart:style-name="DL004"/>
            </chart:data-point>
            <chart:data-point chart:style-name="G0S0P5">
              <chart:data-label chart:style-name="DL005"/>
            </chart:data-point>
            <chart:data-point chart:style-name="G0S0P6">
              <chart:data-label chart:style-name="DL006"/>
            </chart:data-point>
            <chart:data-point chart:style-name="G0S0P7">
              <chart:data-label chart:style-name="DL007"/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數列1</text:p>
              </table:table-cell>
            </table:table-row>
          </table:table-header-rows>
          <table:table-row>
            <table:table-cell office:value-type="string">
              <text:p> 照明</text:p>
            </table:table-cell>
            <table:table-cell office:value-type="float" office:value="358008"/>
          </table:table-row>
          <table:table-row>
            <table:table-cell office:value-type="string">
              <text:p>冷氣&amp;電扇</text:p>
            </table:table-cell>
            <table:table-cell office:value-type="float" office:value="3022620"/>
          </table:table-row>
          <table:table-row>
            <table:table-cell office:value-type="string">
              <text:p>電腦設備(電腦,伺服器,列表機,影印機)</text:p>
            </table:table-cell>
            <table:table-cell office:value-type="float" office:value="667704.79999999993"/>
          </table:table-row>
          <table:table-row>
            <table:table-cell office:value-type="string">
              <text:p>影音設備(電視、投影機、音響)</text:p>
            </table:table-cell>
            <table:table-cell office:value-type="float" office:value="136080"/>
          </table:table-row>
          <table:table-row>
            <table:table-cell office:value-type="string">
              <text:p>飲水機</text:p>
            </table:table-cell>
            <table:table-cell office:value-type="float" office:value="186000"/>
          </table:table-row>
          <table:table-row>
            <table:table-cell office:value-type="string">
              <text:p>烹飪設備(蒸飯箱,廚房家電)</text:p>
            </table:table-cell>
            <table:table-cell office:value-type="float" office:value="7560"/>
          </table:table-row>
          <table:table-row>
            <table:table-cell office:value-type="string">
              <text:p>其他設備</text:p>
            </table:table-cell>
            <table:table-cell office:value-type="float" office:value="3300"/>
          </table:table-row>
          <table:table-row>
            <table:table-cell office:value-type="string">
              <text:p>電梯</text:p>
            </table:table-cell>
            <table:table-cell office:value-type="float" office:value="0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898989" svg:stroke-opacity="100%" draw:stroke-linejoin="round" svg:stroke-linecap="butt"/>
    </style:style>
    <style:style style:family="chart" style:name="Crt0">
      <style:chart-properties chart:three-dimensional="false" chart:deep="false" chart:symbol-type="automatic" chart:connect-bars="false" chart:solid-type="cuboid" chart:stacked="false" chart:percentage="false" chart:include-hidden-cells="false" chart:treat-empty-cells="leave-gap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150" chart:overlap="0" chart:link-data-style-to-source="false" chart:visible="true" chart:logarithmic="false" chart:tick-marks-major-inner="false" chart:tick-marks-major-outer="tru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automatic" chart:connect-bars="false" chart:solid-type="cuboid" chart:stacked="false" chart:percentage="false"/>
      <style:graphic-properties draw:fill="none" draw:stroke="solid" svg:stroke-width="0.03125in" svg:stroke-color="#de478e" svg:stroke-opacity="100%" draw:stroke-linejoin="round" svg:stroke-linecap="round"/>
    </style:style>
    <style:style style:family="chart" style:name="G0S1">
      <style:chart-properties chart:symbol-type="automatic" chart:connect-bars="false" chart:solid-type="cuboid" chart:stacked="false" chart:percentage="false"/>
      <style:graphic-properties draw:fill="none" draw:stroke="solid" svg:stroke-width="0.03125in" svg:stroke-color="#b71e42" svg:stroke-opacity="100%" draw:stroke-linejoin="round" svg:stroke-linecap="round"/>
    </style:style>
    <style:style style:family="chart" style:name="G0S2">
      <style:chart-properties chart:symbol-type="automatic" chart:connect-bars="false" chart:solid-type="cuboid" chart:stacked="false" chart:percentage="false"/>
      <style:graphic-properties draw:fill="none" draw:stroke="solid" svg:stroke-width="0.03125in" svg:stroke-color="#bc72f0" svg:stroke-opacity="100%" draw:stroke-linejoin="round" svg:stroke-linecap="round"/>
    </style:style>
    <style:style style:family="chart" style:name="Lgnd">
      <style:chart-properties chart:auto-position="fals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25.2851181102362pt" svg:width="741.2068503937007pt" chart:style-name="Crt0">
        <chart:legend svg:x="604.2005511811023pt" svg:y="121.3227559055118pt" chart:style-name="Lgnd"/>
        <chart:plot-area svg:x="18.03858267716535pt" svg:y="8.268897637795275pt" svg:width="569.7211023622048pt" svg:height="298.1483464566929pt" chart:style-name="Plt0" chart:data-source-has-labels="both">
          <chart:axis chart:dimension="x" chart:name="primary-x" chart:style-name="Axs0">
            <chart:categories table:cell-range-address="local-table.$A$2:.$A$13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13" chart:class="chart:line" chart:attached-axis="primary-y" chart:style-name="G0S0">
            <chart:data-point chart:repeated="12"/>
          </chart:series>
          <chart:series chart:label-cell-address="local-table.$C$1" chart:values-cell-range-address="local-table.$C$2:.$C$13" chart:class="chart:line" chart:attached-axis="primary-y" chart:style-name="G0S1">
            <chart:data-point chart:repeated="12"/>
          </chart:series>
          <chart:series chart:label-cell-address="local-table.$D$1" chart:values-cell-range-address="local-table.$D$2:.$D$13" chart:class="chart:line" chart:attached-axis="primary-y" chart:style-name="G0S2">
            <chart:data-point chart:repeated="12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106年</text:p>
              </table:table-cell>
              <table:table-cell office:value-type="string">
                <text:p>107年</text:p>
              </table:table-cell>
              <table:table-cell office:value-type="string">
                <text:p>108年</text:p>
              </table:table-cell>
            </table:table-row>
          </table:table-header-rows>
          <table:table-row>
            <table:table-cell office:value-type="string">
              <text:p>1月</text:p>
            </table:table-cell>
            <table:table-cell office:value-type="float" office:value="31680"/>
            <table:table-cell office:value-type="float" office:value="36360"/>
            <table:table-cell office:value-type="float" office:value="35400"/>
          </table:table-row>
          <table:table-row>
            <table:table-cell office:value-type="string">
              <text:p>2月</text:p>
            </table:table-cell>
            <table:table-cell office:value-type="float" office:value="23160"/>
            <table:table-cell office:value-type="float" office:value="22680"/>
            <table:table-cell office:value-type="float" office:value="23280"/>
          </table:table-row>
          <table:table-row>
            <table:table-cell office:value-type="string">
              <text:p>3月</text:p>
            </table:table-cell>
            <table:table-cell office:value-type="float" office:value="34200"/>
            <table:table-cell office:value-type="float" office:value="30120"/>
            <table:table-cell office:value-type="float" office:value="31080"/>
          </table:table-row>
          <table:table-row>
            <table:table-cell office:value-type="string">
              <text:p>4月</text:p>
            </table:table-cell>
            <table:table-cell office:value-type="float" office:value="38760"/>
            <table:table-cell office:value-type="float" office:value="38040"/>
            <table:table-cell office:value-type="float" office:value="36600"/>
          </table:table-row>
          <table:table-row>
            <table:table-cell office:value-type="string">
              <text:p>5月</text:p>
            </table:table-cell>
            <table:table-cell office:value-type="float" office:value="42120"/>
            <table:table-cell office:value-type="float" office:value="42600"/>
            <table:table-cell office:value-type="float" office:value="44040"/>
          </table:table-row>
          <table:table-row>
            <table:table-cell office:value-type="string">
              <text:p>6月</text:p>
            </table:table-cell>
            <table:table-cell office:value-type="float" office:value="46200"/>
            <table:table-cell office:value-type="float" office:value="57720"/>
            <table:table-cell office:value-type="float" office:value="51360"/>
          </table:table-row>
          <table:table-row>
            <table:table-cell office:value-type="string">
              <text:p>7月</text:p>
            </table:table-cell>
            <table:table-cell office:value-type="float" office:value="37200"/>
            <table:table-cell office:value-type="float" office:value="42480"/>
            <table:table-cell office:value-type="float" office:value="40560"/>
          </table:table-row>
          <table:table-row>
            <table:table-cell office:value-type="string">
              <text:p>8月</text:p>
            </table:table-cell>
            <table:table-cell office:value-type="float" office:value="24360"/>
            <table:table-cell office:value-type="float" office:value="29640"/>
            <table:table-cell office:value-type="float" office:value="30960"/>
          </table:table-row>
          <table:table-row>
            <table:table-cell office:value-type="string">
              <text:p>9月</text:p>
            </table:table-cell>
            <table:table-cell office:value-type="float" office:value="41040"/>
            <table:table-cell office:value-type="float" office:value="44160"/>
            <table:table-cell office:value-type="float" office:value="47160"/>
          </table:table-row>
          <table:table-row>
            <table:table-cell office:value-type="string">
              <text:p>10月</text:p>
            </table:table-cell>
            <table:table-cell office:value-type="float" office:value="55716"/>
            <table:table-cell office:value-type="float" office:value="50520"/>
            <table:table-cell office:value-type="float" office:value="48960"/>
          </table:table-row>
          <table:table-row>
            <table:table-cell office:value-type="string">
              <text:p>11月</text:p>
            </table:table-cell>
            <table:table-cell office:value-type="float" office:value="38040"/>
            <table:table-cell office:value-type="float" office:value="38160"/>
            <table:table-cell office:value-type="float" office:value="36360"/>
          </table:table-row>
          <table:table-row>
            <table:table-cell office:value-type="string">
              <text:p>12月</text:p>
            </table:table-cell>
            <table:table-cell office:value-type="float" office:value="37800"/>
            <table:table-cell office:value-type="float" office:value="38040"/>
            <table:table-cell office:value-type="float" office:value="33480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</office:styles>
</office:document-styles>
</file>