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emf" manifest:media-type=""/>
  <manifest:file-entry manifest:full-path="media/image2.jpg" manifest:media-type="image/jpeg"/>
  <manifest:file-entry manifest:full-path="media/image3.png" manifest:media-type="image/png"/>
  <manifest:file-entry manifest:full-path="media/image4.jpg" manifest:media-type="image/jpeg"/>
  <manifest:file-entry manifest:full-path="media/image5.png" manifest:media-type="image/png"/>
  <manifest:file-entry manifest:full-path="media/image6.gif" manifest:media-type="image/gif"/>
  <manifest:file-entry manifest:full-path="media/image7.jpg" manifest:media-type="image/jpeg"/>
  <manifest:file-entry manifest:full-path="media/image8.png" manifest:media-type="image/png"/>
  <manifest:file-entry manifest:full-path="media/image9.png" manifest:media-type="image/png"/>
  <manifest:file-entry manifest:full-path="media/image10.png" manifest:media-type="image/png"/>
  <manifest:file-entry manifest:full-path="media/image11.png" manifest:media-type="image/png"/>
  <manifest:file-entry manifest:full-path="media/image12.jpg" manifest:media-type="image/jpe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text" style:name="a2180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81">
      <style:paragraph-properties fo:text-align="center" fo:margin-right="0.02639in" fo:margin-bottom="0in" style:vertical-align="auto"/>
    </style:style>
    <style:style style:family="table-cell" style:name="a2183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184">
      <style:text-properties fo:font-size="0.16667in" style:font-size-asian="0.16667in" style:font-size-complex="0.16667in" fo:language="en" fo:country="US" style:letter-kerning="true"/>
    </style:style>
    <style:style style:family="text" style:name="a2185">
      <style:text-properties fo:font-size="0.16667in" style:font-size-asian="0.16667in" style:font-size-complex="0.16667in" style:language-asian="zh" style:country-asian="TW" style:letter-kerning="true"/>
    </style:style>
    <style:style style:family="text" style:name="a2186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87">
      <style:paragraph-properties fo:text-align="center" fo:margin-bottom="0in"/>
    </style:style>
    <style:style style:family="table-cell" style:name="a2189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able-row" style:name="a2190">
      <style:table-row-properties style:row-height="0.42754in"/>
    </style:style>
    <style:style style:family="text" style:name="a2191">
      <style:text-properties fo:font-size="0.16667in" style:font-size-asian="0.16667in" style:font-size-complex="0.16667in" fo:language="en" fo:country="US" style:letter-kerning="true"/>
    </style:style>
    <style:style style:family="text" style:name="a219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93">
      <style:paragraph-properties fo:text-align="center" fo:margin-right="0.02639in" fo:margin-bottom="0in" style:vertical-align="auto"/>
    </style:style>
    <style:style style:family="table-cell" style:name="a2195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196">
      <style:text-properties fo:font-size="0.16667in" style:font-size-asian="0.16667in" style:font-size-complex="0.16667in" fo:language="en" fo:country="US" style:letter-kerning="false"/>
    </style:style>
    <style:style style:family="text" style:name="a219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drawing-page" style:name="a785">
      <style:drawing-page-properties draw:fill="solid" draw:fill-color="#ffff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198">
      <style:paragraph-properties fo:text-align="center" fo:margin-left="0.01667in" fo:margin-right="0.02639in" fo:text-indent="-0.01806in" fo:margin-bottom="0in" style:vertical-align="auto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9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98">
      <style:paragraph-properties fo:line-height="100%" fo:text-align="righ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-cell" style:name="a1701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702">
      <style:text-properties fo:font-size="0.16667in" style:font-size-asian="0.16667in" style:font-size-complex="0.16667in" fo:language="en" fo:country="US" style:letter-kerning="true"/>
    </style:style>
    <style:style style:family="text" style:name="a170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704">
      <style:paragraph-properties fo:text-align="center" fo:margin-right="0.02639in" fo:margin-bottom="0in" style:vertical-align="auto"/>
    </style:style>
    <style:style style:family="table-cell" style:name="a1706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able-row" style:name="a1707">
      <style:table-row-properties style:row-height="0.23196in"/>
    </style:style>
    <style:style style:family="text" style:name="a1708">
      <style:text-properties fo:font-size="0.16667in" style:font-size-asian="0.16667in" style:font-size-complex="0.16667in" fo:language="en" fo:country="US" style:letter-kerning="true"/>
    </style:style>
    <style:style style:family="text" style:name="a1709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710">
      <style:paragraph-properties fo:text-align="center" fo:margin-right="0.02639in" fo:margin-bottom="0in" style:vertical-align="auto"/>
    </style:style>
    <style:style style:family="table-cell" style:name="a1712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713">
      <style:text-properties fo:font-size="0.16667in" style:font-size-asian="0.16667in" style:font-size-complex="0.16667in" fo:language="en" fo:country="US" style:letter-kerning="true"/>
    </style:style>
    <style:style style:family="text" style:name="a1714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715">
      <style:paragraph-properties fo:text-align="left" fo:margin-right="0.02639in" fo:margin-bottom="0in" style:vertical-align="auto"/>
    </style:style>
    <style:style style:family="table-cell" style:name="a1717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718">
      <style:text-properties fo:font-size="0.16667in" style:font-size-asian="0.16667in" style:font-size-complex="0.16667in" style:language-asian="zh" style:country-asian="TW" style:letter-kerning="true"/>
    </style:style>
    <style:style style:family="text" style:name="a1719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row" style:name="a1400">
      <style:table-row-properties style:row-height="0.36038in"/>
    </style:style>
    <style:style style:family="text" style:name="a1401">
      <style:text-properties fo:font-size="0.25in" style:font-size-asian="0.25in" style:font-size-complex="0.25in" fo:language="en" fo:country="US" style:letter-kerning="true"/>
    </style:style>
    <style:style style:family="text" style:name="a1402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403">
      <style:paragraph-properties fo:text-align="center" fo:margin-bottom="0in"/>
    </style:style>
    <style:style style:family="table-cell" style:name="a1405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406">
      <style:text-properties fo:font-size="0.25in" style:font-size-asian="0.25in" style:font-size-complex="0.25in" style:language-asian="zh" style:country-asian="TW" style:letter-kerning="true"/>
    </style:style>
    <style:style style:family="text" style:name="a1407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408">
      <style:paragraph-properties fo:text-align="center" fo:margin-bottom="0in"/>
    </style:style>
    <style:style style:family="paragraph" style:name="a1720">
      <style:paragraph-properties fo:text-align="center" fo:margin-right="0.02639in" fo:margin-bottom="0in" style:vertical-align="auto"/>
    </style:style>
    <style:style style:family="table-cell" style:name="a1722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723">
      <style:text-properties fo:font-size="0.16667in" style:font-size-asian="0.16667in" style:font-size-complex="0.16667in" fo:language="en" fo:country="US" style:letter-kerning="true"/>
    </style:style>
    <style:style style:family="text" style:name="a1724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725">
      <style:paragraph-properties fo:text-align="center" fo:margin-right="0.02639in" fo:margin-bottom="0in" style:vertical-align="auto"/>
    </style:style>
    <style:style style:family="table-cell" style:name="a1727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able-row" style:name="a1728">
      <style:table-row-properties style:row-height="0.23196in"/>
    </style:style>
    <style:style style:family="text" style:name="a1729">
      <style:text-properties fo:font-size="0.16667in" style:font-size-asian="0.16667in" style:font-size-complex="0.16667in" fo:language="en" fo:country="US" style:letter-kerning="true"/>
    </style:style>
    <style:style style:family="table-cell" style:name="a1410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row" style:name="a1411">
      <style:table-row-properties style:row-height="0.36038in"/>
    </style:style>
    <style:style style:family="text" style:name="a1412">
      <style:text-properties fo:font-size="0.25in" style:font-size-asian="0.25in" style:font-size-complex="0.25in" fo:language="en" fo:country="US" style:letter-kerning="true"/>
    </style:style>
    <style:style style:family="text" style:name="a141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414">
      <style:paragraph-properties fo:text-align="center" fo:margin-bottom="0in"/>
    </style:style>
    <style:style style:family="table-cell" style:name="a1416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417">
      <style:text-properties fo:font-size="0.25in" style:font-size-asian="0.25in" style:font-size-complex="0.25in" style:language-asian="zh" style:country-asian="TW" style:letter-kerning="true"/>
    </style:style>
    <style:style style:family="text" style:name="a141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419">
      <style:paragraph-properties fo:text-align="center" fo:margin-bottom="0in"/>
    </style:style>
    <style:style style:family="text" style:name="a1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30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1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31">
      <style:paragraph-properties fo:text-align="center" fo:margin-right="0.02639in" fo:margin-bottom="0in" style:vertical-align="auto"/>
    </style:style>
    <style:style style:family="graphic" style:name="a11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ＰＯＰ－４" style:font-family-asian="文鼎ＰＯＰ－４" style:font-family-generic="decorative" style:font-family-generic-asian="decorative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733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0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4">
      <style:text-properties fo:font-size="0.16667in" style:font-size-asian="0.16667in" style:font-size-complex="0.16667in" fo:language="en" fo:country="US" style:letter-kerning="true"/>
    </style:style>
    <style:style style:family="text" style:name="a1735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736">
      <style:paragraph-properties fo:text-align="left" fo:margin-right="0.02639in" fo:margin-bottom="0in" style:vertical-align="auto"/>
    </style:style>
    <style:style style:family="text" style:name="a2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738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39">
      <style:text-properties fo:font-size="0.16667in" style:font-size-asian="0.16667in" style:font-size-complex="0.16667in" style:language-asian="zh" style:country-asian="TW" style:letter-kerning="true"/>
    </style:style>
    <style:style style:family="table-cell" style:name="a1421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row" style:name="a1422">
      <style:table-row-properties style:row-height="0.30031in"/>
    </style:style>
    <style:style style:family="text" style:name="a1423">
      <style:text-properties fo:font-size="0.20833in" style:font-size-asian="0.20833in" style:font-size-complex="0.20833in" style:language-asian="zh" style:country-asian="TW" style:letter-kerning="true"/>
    </style:style>
    <style:style style:family="text" style:name="a1424">
      <style:text-properties fo:font-size="0.20833in" style:font-size-asian="0.20833in" style:font-size-complex="0.20833in" fo:language="en" fo:country="US" style:letter-kerning="true"/>
    </style:style>
    <style:style style:family="text" style:name="a1425">
      <style:text-properties fo:font-size="0.20833in" style:font-size-asian="0.20833in" style:font-size-complex="0.20833in" style:language-asian="zh" style:country-asian="TW" style:letter-kerning="true"/>
    </style:style>
    <style:style style:family="text" style:name="a1426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0833in" style:font-size-asian="0.20833in" style:font-size-complex="0.20833in" style:language-asian="zh" style:country-asian="TW" style:letter-kerning="true"/>
    </style:style>
    <style:style style:family="paragraph" style:name="a1427">
      <style:paragraph-properties fo:text-align="center" fo:margin-bottom="0in"/>
    </style:style>
    <style:style style:family="table-cell" style:name="a1429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1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40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41">
      <style:paragraph-properties fo:text-align="center" fo:margin-right="0.02639in" fo:margin-bottom="0in" style:vertical-align="auto"/>
    </style:style>
    <style:style style:family="text" style:name="a11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00">
      <style:text-properties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text" style:name="a11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743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paragraph" style:name="a901">
      <style:paragraph-properties fo:line-height="0.25in" fo:text-align="center" fo:margin-bottom="0in"/>
    </style:style>
    <style:style style:family="text" style:name="a11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44">
      <style:text-properties fo:font-size="0.16667in" style:font-size-asian="0.16667in" style:font-size-complex="0.16667in" fo:language="en" fo:country="US" style:letter-kerning="true"/>
    </style:style>
    <style:style style:family="table-cell" style:name="a903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45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904">
      <style:text-properties fo:font-size="0.44444in" style:font-size-asian="0.44444in" style:font-size-complex="0.44444in" fo:language="en" fo:country="US" style:letter-kerning="true"/>
    </style:style>
    <style:style style:family="text" style:name="a2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46">
      <style:paragraph-properties fo:text-align="center" fo:margin-right="0.02639in" fo:margin-bottom="0in" style:vertical-align="auto"/>
    </style:style>
    <style:style style:family="text" style:name="a905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ext" style:name="a2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06">
      <style:text-properties fo:font-size="0.44444in" style:font-size-asian="0.44444in" style:font-size-complex="0.44444in" fo:language="en" fo:country="US" style:letter-kerning="true"/>
    </style:style>
    <style:style style:family="text" style:name="a2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748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907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able-row" style:name="a1749">
      <style:table-row-properties style:row-height="0.23196in"/>
    </style:style>
    <style:style style:family="text" style:name="a908">
      <style:text-properties fo:font-size="0.44444in" style:font-size-asian="0.44444in" style:font-size-complex="0.44444in" fo:language="en" fo:country="US" style:letter-kerning="true"/>
    </style:style>
    <style:style style:family="text" style:name="a909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paragraph" style:name="a2000">
      <style:paragraph-properties fo:margin-right="0.02639in" fo:margin-bottom="0in" style:vertical-align="auto"/>
    </style:style>
    <style:style style:family="drawing-page" style:name="a1430">
      <style:drawing-page-properties draw:fill="solid" draw:fill-color="#ffff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02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14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2003">
      <style:table-row-properties style:row-height="0.35543in"/>
    </style:style>
    <style:style style:family="paragraph" style:name="a143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04">
      <style:text-properties fo:font-size="0.19444in" style:font-size-asian="0.19444in" style:font-size-complex="0.19444in" fo:language="en" fo:country="US" style:letter-kerning="false"/>
    </style:style>
    <style:style style:family="presentation" style:name="a143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05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text" style:name="a1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6">
      <style:paragraph-properties fo:margin-right="0.02639in" fo:margin-bottom="0in" style:vertical-align="auto"/>
    </style:style>
    <style:style style:family="text" style:name="a1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08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1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9">
      <style:text-properties fo:font-size="0.19444in" style:font-size-asian="0.19444in" style:font-size-complex="0.19444in" style:language-asian="zh" style:country-asian="TW" style:letter-kerning="false"/>
    </style:style>
    <style:style style:family="paragraph" style:name="a143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2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0">
      <style:text-properties fo:font-size="0.16667in" style:font-size-asian="0.16667in" style:font-size-complex="0.16667in" fo:language="en" fo:country="US" style:letter-kerning="true"/>
    </style:style>
    <style:style style:family="paragraph" style:name="a11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1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graphic" style:name="a112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52">
      <style:paragraph-properties fo:text-align="center" fo:margin-right="0.02639in" fo:margin-bottom="0in" style:vertical-align="auto"/>
    </style:style>
    <style:style style:family="text" style:name="a910">
      <style:text-properties fo:font-size="0.44444in" style:font-size-asian="0.44444in" style:font-size-complex="0.44444in" fo:language="en" fo:country="US" style:letter-kerning="true"/>
    </style:style>
    <style:style style:family="text" style:name="a11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1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ext" style:name="a112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754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912">
      <style:text-properties fo:font-size="0.44444in" style:font-size-asian="0.44444in" style:font-size-complex="0.44444in" fo:language="en" fo:country="US" style:letter-kerning="true"/>
    </style:style>
    <style:style style:family="text" style:name="a913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ext" style:name="a2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55">
      <style:text-properties fo:font-size="0.16667in" style:font-size-asian="0.16667in" style:font-size-complex="0.16667in" fo:language="en" fo:country="US" style:letter-kerning="true"/>
    </style:style>
    <style:style style:family="paragraph" style:name="a914">
      <style:paragraph-properties fo:text-align="center" fo:margin-bottom="0in"/>
    </style:style>
    <style:style style:family="paragraph" style:name="a232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56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757">
      <style:paragraph-properties fo:text-align="left" fo:margin-right="0.02639in" fo:margin-bottom="0in" style:vertical-align="auto"/>
    </style:style>
    <style:style style:family="text" style:name="a916">
      <style:text-properties fo:font-size="0.44444in" style:font-size-asian="0.44444in" style:font-size-complex="0.44444in" fo:language="en" fo:country="US" style:letter-kerning="true"/>
    </style:style>
    <style:style style:family="text" style:name="a2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17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able-cell" style:name="a1759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918">
      <style:text-properties fo:font-size="0.44444in" style:font-size-asian="0.44444in" style:font-size-complex="0.44444in" fo:language="en" fo:country="US" style:letter-kerning="true"/>
    </style:style>
    <style:style style:family="text" style:name="a919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ext" style:name="a2010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2011">
      <style:paragraph-properties fo:margin-right="0.02639in" fo:margin-bottom="0in" style:vertical-align="auto"/>
    </style:style>
    <style:style style:family="text" style:name="a1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13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14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2014">
      <style:table-row-properties style:row-height="0.35543in"/>
    </style:style>
    <style:style style:family="text" style:name="a1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5">
      <style:text-properties fo:font-size="0.19444in" style:font-size-asian="0.19444in" style:font-size-complex="0.19444in" fo:language="en" fo:country="US" style:letter-kerning="false"/>
    </style:style>
    <style:style style:family="paragraph" style:name="a144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6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2017">
      <style:paragraph-properties fo:margin-right="0.02639in" fo:margin-bottom="0in" style:vertical-align="auto"/>
    </style:style>
    <style:style style:family="text" style:name="a1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19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1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60">
      <style:text-properties fo:font-size="0.16667in" style:font-size-asian="0.16667in" style:font-size-complex="0.16667in" style:language-asian="zh" style:country-asian="TW" style:letter-kerning="true"/>
    </style:style>
    <style:style style:family="graphic" style:name="a113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2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61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graphic" style:name="a1137" style:parent-style-name="Graphics">
      <style:graphic-properties draw:fill="none" draw:stroke="none"/>
    </style:style>
    <style:style style:family="paragraph" style:name="a233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62">
      <style:paragraph-properties fo:text-align="center" fo:margin-right="0.02639in" fo:margin-bottom="0in" style:vertical-align="auto"/>
    </style:style>
    <style:style style:family="text" style:name="a920">
      <style:text-properties fo:font-size="0.44444in" style:font-size-asian="0.44444in" style:font-size-complex="0.44444in" fo:language="en" fo:country="US" style:letter-kerning="true"/>
    </style:style>
    <style:style style:family="drawing-page" style:name="a1138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921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ext" style:name="a1139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764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922">
      <style:text-properties fo:font-size="0.44444in" style:font-size-asian="0.44444in" style:font-size-complex="0.44444in" fo:language="en" fo:country="US" style:letter-kerning="true"/>
    </style:style>
    <style:style style:family="text" style:name="a923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anguage="en" style:language-asian="zh" fo:country="US" style:country-asian="TW" style:letter-kerning="true"/>
    </style:style>
    <style:style style:family="paragraph" style:name="a233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5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924">
      <style:text-properties fo:font-size="0.44444in" style:font-size-asian="0.44444in" style:font-size-complex="0.44444in" fo:language="en" fo:country="US" style:letter-kerning="true"/>
    </style:style>
    <style:style style:family="paragraph" style:name="a1766">
      <style:paragraph-properties fo:margin-bottom="0in"/>
    </style:style>
    <style:style style:family="text" style:name="a925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text" style:name="a2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26">
      <style:paragraph-properties fo:text-align="center" fo:margin-bottom="0in"/>
    </style:style>
    <style:style style:family="paragraph" style:name="a233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768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able-row" style:name="a1769">
      <style:table-row-properties style:row-height="0.6152in"/>
    </style:style>
    <style:style style:family="table-cell" style:name="a928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able-row" style:name="a929">
      <style:table-row-properties style:row-height="1.54486in"/>
    </style:style>
    <style:style style:family="text" style:name="a2020">
      <style:text-properties fo:font-size="0.19444in" style:font-size-asian="0.19444in" style:font-size-complex="0.19444in" style:language-asian="zh" style:country-asian="TW" style:letter-kerning="false"/>
    </style:style>
    <style:style style:family="text" style:name="a1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5833in" style:font-size-asian="0.45833in" style:font-size-complex="0.458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1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text" style:name="a14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2">
      <style:paragraph-properties fo:margin-right="0.02639in" fo:margin-bottom="0in" style:vertical-align="auto"/>
    </style:style>
    <style:style style:family="text" style:name="a1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024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able-row" style:name="a2025">
      <style:table-row-properties style:row-height="0.35543in"/>
    </style:style>
    <style:style style:family="text" style:name="a1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6">
      <style:text-properties fo:font-size="0.19444in" style:font-size-asian="0.19444in" style:font-size-complex="0.19444in" fo:language="en" fo:country="US" style:letter-kerning="false"/>
    </style:style>
    <style:style style:family="paragraph" style:name="a1456">
      <style:paragraph-properties fo:line-height="100%" fo:text-align="left" style:tab-stop-distance="1in" fo:margin-left="0.375in" fo:margin-right="0in" fo:text-indent="-0.37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7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2028">
      <style:paragraph-properties fo:margin-right="0.02639in" fo:margin-bottom="0in" style:vertical-align="auto"/>
    </style:style>
    <style:style style:family="text" style:name="a14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9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40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2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0347in" svg:stroke-color="#000000" svg:stroke-opacity="100%" draw:auto-grow-width="true" draw:auto-grow-height="true"/>
      <style:paragraph-properties style:font-independent-line-spacing="true" style:writing-mode="lr-tb"/>
    </style:style>
    <style:style style:family="text" style:name="a114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70">
      <style:text-properties fo:font-size="0.16667in" style:font-size-asian="0.16667in" style:font-size-complex="0.16667in" fo:language="en" fo:country="US" style:letter-kerning="true"/>
    </style:style>
    <style:style style:family="paragraph" style:name="a11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4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1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graphic" style:name="a11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772">
      <style:paragraph-properties fo:text-align="center" fo:margin-right="0.02639in" fo:margin-bottom="0in" style:vertical-align="auto"/>
    </style:style>
    <style:style style:family="text" style:name="a930">
      <style:text-properties fo:font-family="文鼎俏黑體P" style:font-family-asian="文鼎俏黑體P" style:font-family-generic="decorative" style:font-family-generic-asian="decorative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ext" style:name="a11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31">
      <style:text-properties fo:font-family="文鼎俏黑體P" style:font-family-asian="文鼎俏黑體P" style:font-family-complex="Times New Roman" style:font-family-generic="decorative" style:font-family-generic-asian="decorative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text" style:name="a114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single" style:text-underline-style="solid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774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paragraph" style:name="a932">
      <style:paragraph-properties fo:line-height="0.25in" fo:text-align="center" fo:margin-bottom="0in"/>
    </style:style>
    <style:style style:family="text" style:name="a1775">
      <style:text-properties fo:font-size="0.16667in" style:font-size-asian="0.16667in" style:font-size-complex="0.16667in" fo:language="en" fo:country="US" style:letter-kerning="false"/>
    </style:style>
    <style:style style:family="table-cell" style:name="a934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76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935">
      <style:text-properties fo:font-size="0.44444in" style:font-size-asian="0.44444in" style:font-size-complex="0.44444in" fo:language="en" fo:country="US" style:letter-kerning="true"/>
    </style:style>
    <style:style style:family="paragraph" style:name="a234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77">
      <style:paragraph-properties fo:text-align="left" fo:margin-left="0.01181in" fo:margin-right="0.02639in" fo:text-indent="-0.01319in" fo:margin-bottom="0in" style:vertical-align="auto"/>
    </style:style>
    <style:style style:family="text" style:name="a936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ext" style:name="a937">
      <style:text-properties fo:font-size="0.44444in" style:font-size-asian="0.44444in" style:font-size-complex="0.44444in" fo:language="en" fo:country="US" style:letter-kerning="true"/>
    </style:style>
    <style:style style:family="table-cell" style:name="a1779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938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ext" style:name="a939">
      <style:text-properties fo:font-size="0.44444in" style:font-size-asian="0.44444in" style:font-size-complex="0.44444in" fo:language="en" fo:country="US" style:letter-kerning="true"/>
    </style:style>
    <style:style style:family="table-cell" style:name="a2030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2031">
      <style:text-properties fo:font-size="0.19444in" style:font-size-asian="0.19444in" style:font-size-complex="0.19444in" style:language-asian="zh" style:country-asian="TW" style:letter-kerning="false"/>
    </style:style>
    <style:style style:family="presentation" style:name="a146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32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drawing-page" style:name="a1462">
      <style:drawing-page-properties draw:fill="solid" draw:fill-color="#ffff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2033">
      <style:paragraph-properties fo:margin-right="0.02639in" fo:margin-bottom="0in" style:vertical-align="auto"/>
    </style:style>
    <style:style style:family="text" style:name="a1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35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1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2036">
      <style:table-row-properties style:row-height="0.225in"/>
    </style:style>
    <style:style style:family="text" style:name="a14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7">
      <style:text-properties fo:font-size="0.19444in" style:font-size-asian="0.19444in" style:font-size-complex="0.19444in" fo:language="en" fo:country="US" style:letter-kerning="false"/>
    </style:style>
    <style:style style:family="text" style:name="a14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8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146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39">
      <style:paragraph-properties fo:margin-right="0.02639in" fo:margin-bottom="0in" style:vertical-align="auto"/>
    </style:style>
    <style:style style:family="presentation" style:name="a146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5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2351">
      <style:drawing-page-properties draw:fill="solid" draw:fill-color="#ffff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80">
      <style:text-properties fo:font-size="0.16667in" style:font-size-asian="0.16667in" style:font-size-complex="0.16667in" fo:language="en" fo:country="US" style:letter-kerning="true"/>
    </style:style>
    <style:style style:family="text" style:name="a11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1">
      <style:text-properties fo:font-size="0.16667in" style:font-size-asian="0.16667in" style:font-size-complex="0.16667in" style:language-asian="zh" style:country-asian="TW" style:letter-kerning="true"/>
    </style:style>
    <style:style style:family="text" style:name="a115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82">
      <style:paragraph-properties fo:margin-right="0.02639in" fo:margin-bottom="0in" style:vertical-align="auto"/>
    </style:style>
    <style:style style:family="text" style:name="a940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ext" style:name="a115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1">
      <style:text-properties fo:font-size="0.44444in" style:font-size-asian="0.44444in" style:font-size-complex="0.44444in" fo:language="en" fo:country="US" style:letter-kerning="true"/>
    </style:style>
    <style:style style:family="text" style:name="a11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4">
      <style:text-properties fo:font-size="0.16667in" style:font-size-asian="0.16667in" style:font-size-complex="0.16667in" fo:language="en" fo:country="US" style:letter-kerning="true"/>
    </style:style>
    <style:style style:family="text" style:name="a942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ext" style:name="a943">
      <style:text-properties fo:font-size="0.44444in" style:font-size-asian="0.44444in" style:font-size-complex="0.44444in" fo:language="en" fo:country="US" style:letter-kerning="true"/>
    </style:style>
    <style:style style:family="presentation" style:name="a23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785">
      <style:text-properties fo:font-size="0.16667in" style:font-size-asian="0.16667in" style:font-size-complex="0.16667in" style:language-asian="zh" style:country-asian="TW" style:letter-kerning="true"/>
    </style:style>
    <style:style style:family="text" style:name="a944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ext" style:name="a2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6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945">
      <style:paragraph-properties fo:text-align="center" fo:margin-bottom="0in"/>
    </style:style>
    <style:style style:family="text" style:name="a23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8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788">
      <style:paragraph-properties fo:margin-right="0.02639in" fo:margin-bottom="0in" style:vertical-align="auto"/>
    </style:style>
    <style:style style:family="text" style:name="a2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47">
      <style:text-properties fo:font-size="0.44444in" style:font-size-asian="0.44444in" style:font-size-complex="0.44444in" fo:language="en" fo:country="US" style:letter-kerning="true"/>
    </style:style>
    <style:style style:family="text" style:name="a948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ext" style:name="a949">
      <style:text-properties fo:font-size="0.44444in" style:font-size-asian="0.44444in" style:font-size-complex="0.44444in" fo:language="en" fo:country="US" style:letter-kerning="true"/>
    </style:style>
    <style:style style:family="text" style:name="a1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41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1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2">
      <style:text-properties fo:font-size="0.19444in" style:font-size-asian="0.19444in" style:font-size-complex="0.19444in" style:language-asian="zh" style:country-asian="TW" style:letter-kerning="false"/>
    </style:style>
    <style:style style:family="paragraph" style:name="a1472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3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2044">
      <style:paragraph-properties fo:margin-right="0.02639in" fo:margin-bottom="0in" style:vertical-align="auto"/>
    </style:style>
    <style:style style:family="text" style:name="a14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5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046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drawing-page" style:name="a2047">
      <style:drawing-page-properties draw:fill="solid" draw:fill-color="#ffff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4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0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" style:name="a1478">
      <style:table-properties style:writing-mode="lr-tb"/>
    </style:style>
    <style:style style:family="text" style:name="a20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479">
      <style:table-column-properties style:column-width="1.87569in"/>
    </style:style>
    <style:style style:family="text" style:name="a1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163" style:parent-style-name="Graphics">
      <style:graphic-properties draw:fill="none" draw:stroke="none"/>
    </style:style>
    <style:style style:family="drawing-page" style:name="a1164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5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790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166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91">
      <style:text-properties fo:font-size="0.16667in" style:font-size-asian="0.16667in" style:font-size-complex="0.16667in" fo:language="en" fo:country="US" style:letter-kerning="true"/>
    </style:style>
    <style:style style:family="text" style:name="a1167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63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950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paragraph" style:name="a11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93">
      <style:paragraph-properties fo:margin-right="0.02639in" fo:margin-bottom="0in" style:vertical-align="auto"/>
    </style:style>
    <style:style style:family="text" style:name="a951">
      <style:text-properties fo:font-family="Calibri" style:font-family-asian="新細明體" style:font-family-generic-asian="roman" style:font-pitch-asian="variable" fo:font-size="0.44444in" style:font-size-asian="0.44444in" style:font-size-complex="0.44444in" fo:language="en" style:language-asian="zh" fo:country="US" style:country-asian="TW" fo:font-weight="bold" style:font-weight-asian="bold" style:font-weight-complex="bold" style:letter-kerning="true"/>
    </style:style>
    <style:style style:family="graphic" style:name="a1169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0347in" svg:stroke-color="#000000" svg:stroke-opacity="100%" draw:auto-grow-width="true" draw:auto-grow-height="true"/>
      <style:paragraph-properties style:font-independent-line-spacing="true" style:writing-mode="lr-tb"/>
    </style:style>
    <style:style style:family="text" style:name="a2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2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ext" style:name="a953">
      <style:text-properties fo:font-size="0.44444in" style:font-size-asian="0.44444in" style:font-size-complex="0.44444in" fo:language="en" fo:country="US" style:letter-kerning="true"/>
    </style:style>
    <style:style style:family="text" style:name="a23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795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954">
      <style:text-properties fo:font-family="新細明體" style:font-family-asian="新細明體" style:font-family-generic="roman" style:font-family-generic-asian="roman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ext" style:name="a2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796">
      <style:table-row-properties style:row-height="0.69588in"/>
    </style:style>
    <style:style style:family="text" style:name="a955">
      <style:text-properties fo:font-size="0.44444in" style:font-size-asian="0.44444in" style:font-size-complex="0.44444in" fo:language="en" fo:country="US" style:letter-kerning="true"/>
    </style:style>
    <style:style style:family="text" style:name="a2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97">
      <style:text-properties fo:font-size="0.16667in" style:font-size-asian="0.16667in" style:font-size-complex="0.16667in" fo:language="en" fo:country="US" style:letter-kerning="true"/>
    </style:style>
    <style:style style:family="text" style:name="a956">
      <style:text-properties fo:font-family="新細明體" style:font-family-asian="新細明體" style:font-family-complex="Times New Roman" style:font-family-generic="roman" style:font-family-generic-asian="roman" style:font-family-generic-complex="roman" style:font-pitch="variable" style:font-pitch-asian="variable" style:font-pitch-complex="variable" fo:font-size="0.44444in" style:font-size-asian="0.44444in" style:font-size-complex="0.44444in" style:language-asian="zh" style:country-asian="TW" style:letter-kerning="true"/>
    </style:style>
    <style:style style:family="text" style:name="a2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9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957">
      <style:paragraph-properties fo:text-align="center" fo:margin-bottom="0in"/>
    </style:style>
    <style:style style:family="paragraph" style:name="a1799">
      <style:paragraph-properties fo:text-align="center" fo:margin-right="0.02639in" fo:margin-bottom="0in" style:vertical-align="auto"/>
    </style:style>
    <style:style style:family="table-cell" style:name="a959">
      <style:table-cell-properties style:vertical-align="middle" fo:padding-top="0in" fo:padding-bottom="0in" fo:padding-left="0.075in" fo:padding-right="0.075in"/>
      <style:paragraph-properties style:writing-mode="lr-tb"/>
    </style:style>
    <style:style style:family="text" style:name="a20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480">
      <style:table-column-properties style:column-width="3.67395in"/>
    </style:style>
    <style:style style:family="text" style:name="a20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481">
      <style:table-column-properties style:column-width="1.45902in"/>
    </style:style>
    <style:style style:family="text" style:name="a20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482">
      <style:table-row-properties style:row-height="0.336in"/>
    </style:style>
    <style:style style:family="paragraph" style:name="a205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83">
      <style:text-properties fo:font-size="0.25in" style:font-size-asian="0.25in" style:font-size-complex="0.25in" style:language-asian="zh" style:country-asian="TW" style:letter-kerning="true"/>
    </style:style>
    <style:style style:family="presentation" style:name="a205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84">
      <style:text-properties fo:font-size="0.25in" style:font-size-asian="0.25in" style:font-size-complex="0.25in" style:language-asian="zh" style:country-asian="TW" style:letter-kerning="true"/>
    </style:style>
    <style:style style:family="table" style:name="a2055">
      <style:table-properties style:writing-mode="lr-tb"/>
    </style:style>
    <style:style style:family="text" style:name="a1485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able-column" style:name="a2056">
      <style:table-column-properties style:column-width="0.67189in"/>
    </style:style>
    <style:style style:family="paragraph" style:name="a1486">
      <style:paragraph-properties fo:text-align="justify" fo:text-align-last="start" fo:margin-bottom="0in"/>
    </style:style>
    <style:style style:family="table-column" style:name="a2057">
      <style:table-column-properties style:column-width="1.6014in"/>
    </style:style>
    <style:style style:family="table-column" style:name="a2058">
      <style:table-column-properties style:column-width="3.02708in"/>
    </style:style>
    <style:style style:family="table-cell" style:name="a1488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column" style:name="a2059">
      <style:table-column-properties style:column-width="2.2065in"/>
    </style:style>
    <style:style style:family="table-row" style:name="a1489">
      <style:table-row-properties style:row-height="0.336in"/>
    </style:style>
    <style:style style:family="text" style:name="a11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7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2060">
      <style:table-row-properties style:row-height="0.42754in"/>
    </style:style>
    <style:style style:family="text" style:name="a1490">
      <style:text-properties fo:font-size="0.25in" style:font-size-asian="0.25in" style:font-size-complex="0.25in" fo:language="en" fo:country="US" style:letter-kerning="true"/>
    </style:style>
    <style:style style:family="text" style:name="a2061">
      <style:text-properties fo:font-size="0.16667in" style:font-size-asian="0.16667in" style:font-size-complex="0.16667in" style:language-asian="zh" style:country-asian="TW" style:letter-kerning="true"/>
    </style:style>
    <style:style style:family="text" style:name="a1491">
      <style:text-properties fo:font-size="0.25in" style:font-size-asian="0.25in" style:font-size-complex="0.25in" style:language-asian="zh" style:country-asian="TW" style:letter-kerning="true"/>
    </style:style>
    <style:style style:family="text" style:name="a206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492">
      <style:text-properties fo:font-size="0.25in" style:font-size-asian="0.25in" style:font-size-complex="0.25in" fo:language="en" fo:country="US" style:letter-kerning="true"/>
    </style:style>
    <style:style style:family="paragraph" style:name="a2063">
      <style:paragraph-properties fo:text-align="center" fo:margin-bottom="0in"/>
    </style:style>
    <style:style style:family="text" style:name="a1493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494">
      <style:paragraph-properties fo:text-align="justify" fo:text-align-last="start" fo:margin-bottom="0in"/>
    </style:style>
    <style:style style:family="table-cell" style:name="a2065">
      <style:table-cell-properties style:vertical-align="top" fo:padding-top="0in" fo:padding-bottom="0in" fo:padding-left="0.04146in" fo:padding-right="0.04146in"/>
      <style:paragraph-properties style:writing-mode="lr-tb"/>
    </style:style>
    <style:style style:family="text" style:name="a2066">
      <style:text-properties fo:font-size="0.16667in" style:font-size-asian="0.16667in" style:font-size-complex="0.16667in" style:language-asian="zh" style:country-asian="TW" style:letter-kerning="true"/>
    </style:style>
    <style:style style:family="table-cell" style:name="a1496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206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497">
      <style:text-properties fo:font-size="0.25in" style:font-size-asian="0.25in" style:font-size-complex="0.25in" fo:language="en" fo:country="US" style:letter-kerning="true"/>
    </style:style>
    <style:style style:family="paragraph" style:name="a2068">
      <style:paragraph-properties fo:text-align="center" fo:margin-bottom="0in"/>
    </style:style>
    <style:style style:family="text" style:name="a1498">
      <style:text-properties fo:font-size="0.25in" style:font-size-asian="0.25in" style:font-size-complex="0.25in" style:language-asian="zh" style:country-asian="TW" style:letter-kerning="true"/>
    </style:style>
    <style:style style:family="text" style:name="a1499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ext" style:name="a118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2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8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9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8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3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389">
      <style:drawing-page-properties draw:fill="solid" draw:fill-color="#ffff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俏黑體P" style:font-family-asian="文鼎俏黑體P" style:font-family-generic="decorative" style:font-family-generic-asian="decorative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70">
      <style:table-cell-properties style:vertical-align="top" fo:padding-top="0in" fo:padding-bottom="0in" fo:padding-left="0.04146in" fo:padding-right="0.04146in"/>
      <style:paragraph-properties style:writing-mode="lr-tb"/>
    </style:style>
    <style:style style:family="text" style:name="a2071">
      <style:text-properties fo:font-size="0.16667in" style:font-size-asian="0.16667in" style:font-size-complex="0.16667in" style:language-asian="zh" style:country-asian="TW" style:letter-kerning="true"/>
    </style:style>
    <style:style style:family="text" style:name="a207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073">
      <style:paragraph-properties fo:text-align="center" fo:margin-bottom="0in"/>
    </style:style>
    <style:style style:family="table-cell" style:name="a2075">
      <style:table-cell-properties style:vertical-align="top" fo:padding-top="0in" fo:padding-bottom="0in" fo:padding-left="0.04146in" fo:padding-right="0.04146in"/>
      <style:paragraph-properties style:writing-mode="lr-tb"/>
    </style:style>
    <style:style style:family="text" style:name="a2076">
      <style:text-properties fo:font-size="0.16667in" style:font-size-asian="0.16667in" style:font-size-complex="0.16667in" style:language-asian="zh" style:country-asian="TW" style:letter-kerning="true"/>
    </style:style>
    <style:style style:family="text" style:name="a207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078">
      <style:paragraph-properties fo:text-align="center" fo:margin-bottom="0in"/>
    </style:style>
    <style:style style:family="text" style:name="a1190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1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2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3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94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6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7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8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9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9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99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82" style:parent-style-name="Graphics">
      <style:graphic-properties draw:fill="none" draw:stroke="none"/>
    </style:style>
    <style:style style:family="drawing-page" style:name="a983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080">
      <style:table-cell-properties style:vertical-align="top" fo:padding-top="0in" fo:padding-bottom="0in" fo:padding-left="0.04146in" fo:padding-right="0.04146in"/>
      <style:paragraph-properties style:writing-mode="lr-tb"/>
    </style:style>
    <style:style style:family="table-row" style:name="a2081">
      <style:table-row-properties style:row-height="0.42754in"/>
    </style:style>
    <style:style style:family="text" style:name="a2082">
      <style:text-properties fo:font-size="0.16667in" style:font-size-asian="0.16667in" style:font-size-complex="0.16667in" fo:language="en" fo:country="US" style:letter-kerning="true"/>
    </style:style>
    <style:style style:family="text" style:name="a208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084">
      <style:paragraph-properties fo:text-align="center" fo:margin-right="0.02639in" fo:margin-bottom="0in" style:vertical-align="auto"/>
    </style:style>
    <style:style style:family="table-cell" style:name="a2086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087">
      <style:text-properties fo:font-size="0.16667in" style:font-size-asian="0.16667in" style:font-size-complex="0.16667in" fo:language="en" fo:country="US" style:letter-kerning="true"/>
    </style:style>
    <style:style style:family="text" style:name="a208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089">
      <style:paragraph-properties fo:text-align="center" fo:margin-right="0.02639in" fo:margin-bottom="0in" style:vertical-align="auto"/>
    </style:style>
    <style:style style:family="paragraph" style:name="a9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9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99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091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092">
      <style:text-properties fo:font-size="0.16667in" style:font-size-asian="0.16667in" style:font-size-complex="0.16667in" style:language-asian="zh" style:country-asian="TW" style:letter-kerning="true"/>
    </style:style>
    <style:style style:family="text" style:name="a209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094">
      <style:paragraph-properties fo:text-align="center" fo:margin-right="0.02639in" fo:margin-bottom="0in" style:vertical-align="auto"/>
    </style:style>
    <style:style style:family="table-cell" style:name="a2096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097">
      <style:text-properties fo:font-size="0.16667in" style:font-size-asian="0.16667in" style:font-size-complex="0.16667in" fo:language="en" fo:country="US" style:letter-kerning="true"/>
    </style:style>
    <style:style style:family="text" style:name="a209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099">
      <style:paragraph-properties fo:text-align="center" fo:margin-right="0.02639in" fo:margin-bottom="0in" style:vertical-align="auto"/>
    </style:style>
    <style:style style:family="table-cell" style:name="a1901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902">
      <style:text-properties fo:font-size="0.16667in" style:font-size-asian="0.16667in" style:font-size-complex="0.16667in" fo:language="en" fo:country="US" style:letter-kerning="false"/>
    </style:style>
    <style:style style:family="text" style:name="a1903">
      <style:text-properties fo:font-size="0.16667in" style:font-size-asian="0.16667in" style:font-size-complex="0.16667in" style:language-asian="zh" style:country-asian="TW" style:letter-kerning="false"/>
    </style:style>
    <style:style style:family="text" style:name="a1904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905">
      <style:paragraph-properties fo:margin-right="0.02639in" fo:margin-bottom="0in" style:vertical-align="auto"/>
    </style:style>
    <style:style style:family="table-cell" style:name="a1907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drawing-page" style:name="a1908">
      <style:drawing-page-properties draw:fill="solid" draw:fill-color="#ffff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able" style:name="a1916">
      <style:table-properties style:writing-mode="lr-tb"/>
    </style:style>
    <style:style style:family="table-column" style:name="a1917">
      <style:table-column-properties style:column-width="2.08015in"/>
    </style:style>
    <style:style style:family="table-column" style:name="a1918">
      <style:table-column-properties style:column-width="5.03121in"/>
    </style:style>
    <style:style style:family="table-row" style:name="a1919">
      <style:table-row-properties style:row-height="0.35543in"/>
    </style:style>
    <style:style style:family="paragraph" style:name="a1600">
      <style:paragraph-properties fo:text-align="justify" fo:text-align-last="start" fo:margin-bottom="0in"/>
    </style:style>
    <style:style style:family="table-cell" style:name="a1602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603">
      <style:text-properties fo:font-size="0.25in" style:font-size-asian="0.25in" style:font-size-complex="0.25in" fo:language="en" fo:country="US" style:letter-kerning="true"/>
    </style:style>
    <style:style style:family="text" style:name="a1604">
      <style:text-properties fo:font-size="0.25in" style:font-size-asian="0.25in" style:font-size-complex="0.25in" style:language-asian="zh" style:country-asian="TW" style:letter-kerning="true"/>
    </style:style>
    <style:style style:family="text" style:name="a1605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606">
      <style:paragraph-properties fo:text-align="justify" fo:text-align-last="start" fo:margin-bottom="0in"/>
    </style:style>
    <style:style style:family="table-cell" style:name="a1608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609">
      <style:text-properties fo:font-size="0.25in" style:font-size-asian="0.25in" style:font-size-complex="0.25in" fo:language="en" fo:country="US" style:letter-kerning="true"/>
    </style:style>
    <style:style style:family="text" style:name="a1920">
      <style:text-properties fo:font-size="0.19444in" style:font-size-asian="0.19444in" style:font-size-complex="0.19444in" fo:language="en" fo:country="US" style:letter-kerning="false"/>
    </style:style>
    <style:style style:family="text" style:name="a1921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1922">
      <style:paragraph-properties fo:margin-right="0.02639in" fo:margin-bottom="0in" style:vertical-align="auto"/>
    </style:style>
    <style:style style:family="table-cell" style:name="a1924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1925">
      <style:text-properties fo:font-size="0.19444in" style:font-size-asian="0.19444in" style:font-size-complex="0.19444in" fo:language="en" fo:country="US" style:letter-kerning="false"/>
    </style:style>
    <style:style style:family="text" style:name="a1926">
      <style:text-properties fo:font-size="0.19444in" style:font-size-asian="0.19444in" style:font-size-complex="0.19444in" style:language-asian="zh" style:country-asian="TW" style:letter-kerning="false"/>
    </style:style>
    <style:style style:family="text" style:name="a1927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1928">
      <style:paragraph-properties fo:margin-right="0.02639in" fo:margin-bottom="0in" style:vertical-align="auto"/>
    </style:style>
    <style:style style:family="text" style:name="a1610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611">
      <style:paragraph-properties fo:text-align="justify" fo:text-align-last="start" fo:margin-bottom="0in"/>
    </style:style>
    <style:style style:family="table-cell" style:name="a1613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row" style:name="a1614">
      <style:table-row-properties style:row-height="0.336in"/>
    </style:style>
    <style:style style:family="text" style:name="a1615">
      <style:text-properties fo:font-size="0.25in" style:font-size-asian="0.25in" style:font-size-complex="0.25in" style:language-asian="zh" style:country-asian="TW" style:letter-kerning="true"/>
    </style:style>
    <style:style style:family="text" style:name="a1616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617">
      <style:paragraph-properties fo:text-align="justify" fo:text-align-last="start" fo:margin-bottom="0in"/>
    </style:style>
    <style:style style:family="table-cell" style:name="a1619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presentation" style:name="a130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3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5">
      <style:paragraph-properties fo:line-height="100%" fo:text-align="left" style:tab-stop-distance="1in" fo:margin-left="0.375in" fo:margin-right="0in" fo:text-indent="-0.37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930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able-row" style:name="a1931">
      <style:table-row-properties style:row-height="0.88857in"/>
    </style:style>
    <style:style style:family="text" style:name="a1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2">
      <style:text-properties fo:font-size="0.19444in" style:font-size-asian="0.19444in" style:font-size-complex="0.19444in" fo:language="en" fo:country="US" style:letter-kerning="false"/>
    </style:style>
    <style:style style:family="text" style:name="a1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33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text" style:name="a13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34">
      <style:paragraph-properties fo:margin-right="0.02639in" fo:margin-bottom="0in" style:vertical-align="auto"/>
    </style:style>
    <style:style style:family="table-cell" style:name="a1936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1937">
      <style:text-properties fo:font-size="0.19444in" style:font-size-asian="0.19444in" style:font-size-complex="0.19444in" fo:language="en" fo:country="US" style:letter-kerning="false"/>
    </style:style>
    <style:style style:family="text" style:name="a1938">
      <style:text-properties fo:font-size="0.19444in" style:font-size-asian="0.19444in" style:font-size-complex="0.19444in" style:language-asian="zh" style:country-asian="TW" style:letter-kerning="false"/>
    </style:style>
    <style:style style:family="text" style:name="a1939">
      <style:text-properties fo:font-size="0.19444in" style:font-size-asian="0.19444in" style:font-size-complex="0.19444in" style:language-asian="zh" style:country-asian="TW" style:letter-kerning="true"/>
    </style:style>
    <style:style style:family="text" style:name="a1620">
      <style:text-properties fo:font-size="0.25in" style:font-size-asian="0.25in" style:font-size-complex="0.25in" fo:language="en" fo:country="US" style:letter-kerning="true"/>
    </style:style>
    <style:style style:family="text" style:name="a1621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622">
      <style:paragraph-properties fo:text-align="justify" fo:text-align-last="start" fo:margin-bottom="0in"/>
    </style:style>
    <style:style style:family="table-cell" style:name="a1624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row" style:name="a1625">
      <style:table-row-properties style:row-height="0.67199in"/>
    </style:style>
    <style:style style:family="text" style:name="a1626">
      <style:text-properties fo:font-size="0.25in" style:font-size-asian="0.25in" style:font-size-complex="0.25in" fo:language="en" fo:country="US" style:letter-kerning="true"/>
    </style:style>
    <style:style style:family="text" style:name="a1627">
      <style:text-properties fo:font-size="0.25in" style:font-size-asian="0.25in" style:font-size-complex="0.25in" style:language-asian="zh" style:country-asian="TW" style:letter-kerning="true"/>
    </style:style>
    <style:style style:family="text" style:name="a1628">
      <style:text-properties fo:font-size="0.25in" style:font-size-asian="0.25in" style:font-size-complex="0.25in" fo:language="en" fo:country="US" style:letter-kerning="true"/>
    </style:style>
    <style:style style:family="text" style:name="a1629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ext" style:name="a1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1">
      <style:paragraph-properties fo:line-height="100%" fo:text-align="left" style:tab-stop-distance="1in" fo:margin-left="0.375in" fo:margin-right="0in" fo:text-indent="-0.37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9167in" style:font-size-asian="0.29167in" style:font-size-complex="0.291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4">
      <style:paragraph-properties fo:line-height="100%" fo:text-align="left" style:tab-stop-distance="1in" fo:margin-left="0.375in" fo:margin-right="0in" fo:text-indent="-0.37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40">
      <style:paragraph-properties fo:margin-right="0.02639in" fo:margin-bottom="0in" style:vertical-align="auto"/>
    </style:style>
    <style:style style:family="text" style:name="a1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7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2">
      <style:text-properties fo:font-size="0.19444in" style:font-size-asian="0.19444in" style:font-size-complex="0.19444in" fo:language="en" fo:country="US" style:letter-kerning="false"/>
    </style:style>
    <style:style style:family="text" style:name="a1943">
      <style:text-properties fo:font-size="0.19444in" style:font-size-asian="0.19444in" style:font-size-complex="0.19444in" style:language-asian="zh" style:country-asian="TW" style:letter-kerning="false"/>
    </style:style>
    <style:style style:family="presentation" style:name="a131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44">
      <style:text-properties fo:font-size="0.19444in" style:font-size-asian="0.19444in" style:font-size-complex="0.19444in" fo:language="en" fo:country="US" style:letter-kerning="false"/>
    </style:style>
    <style:style style:family="text" style:name="a1945">
      <style:text-properties fo:font-size="0.19444in" style:font-size-asian="0.19444in" style:font-size-complex="0.19444in" style:language-asian="zh" style:country-asian="TW" style:letter-kerning="false"/>
    </style:style>
    <style:style style:family="text" style:name="a1946">
      <style:text-properties fo:font-size="0.19444in" style:font-size-asian="0.19444in" style:font-size-complex="0.19444in" fo:language="en" fo:country="US" style:letter-kerning="false"/>
    </style:style>
    <style:style style:family="text" style:name="a1947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1948">
      <style:paragraph-properties fo:margin-right="0.02639in" fo:margin-bottom="0in" style:vertical-align="auto"/>
    </style:style>
    <style:style style:family="text" style:name="a10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0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2200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100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01">
      <style:text-properties fo:font-size="0.16667in" style:font-size-asian="0.16667in" style:font-size-complex="0.16667in" fo:language="en" style:language-asian="zh" fo:country="US" style:country-asian="TW" style:letter-kerning="true"/>
    </style:style>
    <style:style style:family="paragraph" style:name="a1630">
      <style:paragraph-properties fo:text-align="justify" fo:text-align-last="start" fo:margin-bottom="0in"/>
    </style:style>
    <style:style style:family="paragraph" style:name="a100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02">
      <style:text-properties fo:font-size="0.16667in" style:font-size-asian="0.16667in" style:font-size-complex="0.16667in" style:language-asian="zh" style:country-asian="TW" style:letter-kerning="true"/>
    </style:style>
    <style:style style:family="text" style:name="a100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03">
      <style:text-properties fo:font-size="0.16667in" style:font-size-asian="0.16667in" style:font-size-complex="0.16667in" style:language-asian="zh" style:country-asian="TW" style:letter-kerning="true"/>
    </style:style>
    <style:style style:family="table-cell" style:name="a1632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00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04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633">
      <style:text-properties fo:font-size="0.25in" style:font-size-asian="0.25in" style:font-size-complex="0.25in" style:language-asian="zh" style:country-asian="TW" style:letter-kerning="true"/>
    </style:style>
    <style:style style:family="text" style:name="a100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05">
      <style:paragraph-properties fo:text-align="center" fo:margin-right="0.02639in" fo:margin-bottom="0in" style:vertical-align="auto"/>
    </style:style>
    <style:style style:family="text" style:name="a1634">
      <style:text-properties fo:font-size="0.25in" style:font-size-asian="0.25in" style:font-size-complex="0.25in" style:language-asian="zh" style:country-asian="TW" style:letter-kerning="true"/>
    </style:style>
    <style:style style:family="text" style:name="a1635">
      <style:text-properties fo:font-size="0.25in" style:font-size-asian="0.25in" style:font-size-complex="0.25in" fo:language="en" style:language-asian="zh" fo:country="US" style:country-asian="TW" style:letter-kerning="true"/>
    </style:style>
    <style:style style:family="paragraph" style:name="a1636">
      <style:paragraph-properties fo:text-align="justify" fo:text-align-last="start" fo:margin-bottom="0in"/>
    </style:style>
    <style:style style:family="table-cell" style:name="a2207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208">
      <style:text-properties fo:font-size="0.16667in" style:font-size-asian="0.16667in" style:font-size-complex="0.16667in" fo:language="en" fo:country="US" style:letter-kerning="true"/>
    </style:style>
    <style:style style:family="text" style:name="a1638">
      <style:text-properties fo:font-size="0.25in" style:font-size-asian="0.25in" style:font-size-complex="0.25in" style:language-asian="zh" style:country-asian="TW" style:letter-kerning="true"/>
    </style:style>
    <style:style style:family="text" style:name="a2209">
      <style:text-properties fo:font-size="0.16667in" style:font-size-asian="0.16667in" style:font-size-complex="0.16667in" style:language-asian="zh" style:country-asian="TW" style:letter-kerning="true"/>
    </style:style>
    <style:style style:family="text" style:name="a1639">
      <style:text-properties fo:font-size="0.25in" style:font-size-asian="0.25in" style:font-size-complex="0.25in" style:language-asian="zh" style:country-asian="TW" style:letter-kerning="true"/>
    </style:style>
    <style:style style:family="table" style:name="a1320">
      <style:table-properties style:writing-mode="lr-tb"/>
    </style:style>
    <style:style style:family="table-column" style:name="a1321">
      <style:table-column-properties style:column-width="3.18933in"/>
    </style:style>
    <style:style style:family="table-column" style:name="a1322">
      <style:table-column-properties style:column-width="3.18933in"/>
    </style:style>
    <style:style style:family="table-row" style:name="a1323">
      <style:table-row-properties style:row-height="0.36038in"/>
    </style:style>
    <style:style style:family="text" style:name="a1324">
      <style:text-properties fo:font-size="0.25in" style:font-size-asian="0.25in" style:font-size-complex="0.25in" style:language-asian="zh" style:country-asian="TW" style:letter-kerning="true"/>
    </style:style>
    <style:style style:family="text" style:name="a132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text" style:name="a1950">
      <style:text-properties fo:font-size="0.19444in" style:font-size-asian="0.19444in" style:font-size-complex="0.19444in" fo:language="en" fo:country="US" style:letter-kerning="false"/>
    </style:style>
    <style:style style:family="paragraph" style:name="a1326">
      <style:paragraph-properties fo:text-align="center" fo:margin-bottom="0in"/>
    </style:style>
    <style:style style:family="text" style:name="a1951">
      <style:text-properties fo:font-size="0.19444in" style:font-size-asian="0.19444in" style:font-size-complex="0.19444in" style:language-asian="zh" style:country-asian="TW" style:letter-kerning="false"/>
    </style:style>
    <style:style style:family="text" style:name="a1952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table-cell" style:name="a1328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paragraph" style:name="a1953">
      <style:paragraph-properties fo:margin-right="0.02639in" fo:margin-bottom="0in" style:vertical-align="auto"/>
    </style:style>
    <style:style style:family="text" style:name="a1329">
      <style:text-properties fo:font-size="0.25in" style:font-size-asian="0.25in" style:font-size-complex="0.25in" style:language-asian="zh" style:country-asian="TW" style:letter-kerning="true"/>
    </style:style>
    <style:style style:family="table-cell" style:name="a1955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able-row" style:name="a1956">
      <style:table-row-properties style:row-height="0.88857in"/>
    </style:style>
    <style:style style:family="text" style:name="a1957">
      <style:text-properties fo:font-size="0.19444in" style:font-size-asian="0.19444in" style:font-size-complex="0.19444in" fo:language="en" fo:country="US" style:letter-kerning="false"/>
    </style:style>
    <style:style style:family="text" style:name="a1958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text" style:name="a101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59">
      <style:paragraph-properties fo:margin-right="0.02639in" fo:margin-bottom="0in" style:vertical-align="auto"/>
    </style:style>
    <style:style style:family="text" style:name="a101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1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10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0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11">
      <style:paragraph-properties fo:text-align="center" fo:margin-right="0.02639in" fo:margin-bottom="0in" style:vertical-align="auto"/>
    </style:style>
    <style:style style:family="text" style:name="a1640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ext" style:name="a10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41">
      <style:paragraph-properties fo:text-align="justify" fo:text-align-last="start" fo:margin-bottom="0in"/>
    </style:style>
    <style:style style:family="text" style:name="a10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213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drawing-page" style:name="a800">
      <style:drawing-page-properties draw:fill="solid" draw:fill-color="#ffff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2214">
      <style:table-row-properties style:row-height="0.42754in"/>
    </style:style>
    <style:style style:family="table-cell" style:name="a1643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8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15">
      <style:text-properties fo:font-size="0.16667in" style:font-size-asian="0.16667in" style:font-size-complex="0.16667in" fo:language="en" fo:country="US" style:letter-kerning="true"/>
    </style:style>
    <style:style style:family="text" style:name="a1644">
      <style:text-properties fo:font-size="0.25in" style:font-size-asian="0.25in" style:font-size-complex="0.25in" style:language-asian="zh" style:country-asian="TW" style:letter-kerning="true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16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645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resentation" style:name="a8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17">
      <style:paragraph-properties fo:text-align="center" fo:margin-right="0.02639in" fo:margin-bottom="0in" style:vertical-align="auto"/>
    </style:style>
    <style:style style:family="paragraph" style:name="a1646">
      <style:paragraph-properties fo:text-align="justify" fo:text-align-last="start" fo:margin-bottom="0in"/>
    </style:style>
    <style:style style:family="presentation" style:name="a805">
      <style:graphic-properties draw:fill="none" draw:stroke="none"/>
    </style:style>
    <style:style style:family="text" style:name="a8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219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able-cell" style:name="a1648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649">
      <style:drawing-page-properties draw:fill="solid" draw:fill-color="#ffff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8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3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331">
      <style:paragraph-properties fo:text-align="center" fo:margin-bottom="0in"/>
    </style:style>
    <style:style style:family="table-cell" style:name="a1333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row" style:name="a1334">
      <style:table-row-properties style:row-height="0.36038in"/>
    </style:style>
    <style:style style:family="text" style:name="a1335">
      <style:text-properties fo:font-size="0.25in" style:font-size-asian="0.25in" style:font-size-complex="0.25in" fo:language="en" fo:country="US" style:letter-kerning="true"/>
    </style:style>
    <style:style style:family="text" style:name="a1336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table-cell" style:name="a1961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paragraph" style:name="a1337">
      <style:paragraph-properties fo:text-align="center" fo:margin-bottom="0in"/>
    </style:style>
    <style:style style:family="text" style:name="a1962">
      <style:text-properties fo:font-size="0.19444in" style:font-size-asian="0.19444in" style:font-size-complex="0.19444in" fo:language="en" fo:country="US" style:letter-kerning="false"/>
    </style:style>
    <style:style style:family="text" style:name="a1963">
      <style:text-properties fo:font-size="0.19444in" style:font-size-asian="0.19444in" style:font-size-complex="0.19444in" style:language-asian="zh" style:country-asian="TW" style:letter-kerning="false"/>
    </style:style>
    <style:style style:family="table-cell" style:name="a1339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964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1965">
      <style:paragraph-properties fo:margin-right="0.02639in" fo:margin-bottom="0in" style:vertical-align="auto"/>
    </style:style>
    <style:style style:family="text" style:name="a1967">
      <style:text-properties fo:font-size="0.19444in" style:font-size-asian="0.19444in" style:font-size-complex="0.19444in" fo:language="en" fo:country="US" style:letter-kerning="false"/>
    </style:style>
    <style:style style:family="text" style:name="a1968">
      <style:text-properties fo:font-size="0.19444in" style:font-size-asian="0.19444in" style:font-size-complex="0.19444in" style:language-asian="zh" style:country-asian="TW" style:letter-kerning="false"/>
    </style:style>
    <style:style style:family="paragraph" style:name="a102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9">
      <style:text-properties fo:font-size="0.19444in" style:font-size-asian="0.19444in" style:font-size-complex="0.19444in" fo:language="en" fo:country="US" style:letter-kerning="false"/>
    </style:style>
    <style:style style:family="text" style:name="a10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20">
      <style:text-properties fo:font-size="0.16667in" style:font-size-asian="0.16667in" style:font-size-complex="0.16667in" fo:language="en" fo:country="US" style:letter-kerning="false"/>
    </style:style>
    <style:style style:family="text" style:name="a10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21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22">
      <style:paragraph-properties fo:text-align="center" fo:margin-left="0.01667in" fo:margin-right="0.02639in" fo:text-indent="-0.01806in" fo:margin-bottom="0in" style:vertical-align="auto"/>
    </style:style>
    <style:style style:family="text" style:name="a1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10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0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224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1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11" style:parent-style-name="Graphics">
      <style:graphic-properties draw:fill="none" fo:clip="rect(1.85in, 0in, 0.3613in, 0in)" draw:stroke="none"/>
    </style:style>
    <style:style style:family="paragraph" style:name="a102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5">
      <style:text-properties fo:font-size="0.16667in" style:font-size-asian="0.16667in" style:font-size-complex="0.16667in" style:language-asian="zh" style:country-asian="TW" style:letter-kerning="false"/>
    </style:style>
    <style:style style:family="text" style:name="a16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俏黑體U" style:font-family-asian="文鼎俏黑體U" style:font-family-generic="decorative" style:font-family-generic-asian="decorative" style:font-pitch="variable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26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style:letter-kerning="true"/>
    </style:style>
    <style:style style:family="paragraph" style:name="a16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1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2227">
      <style:paragraph-properties fo:text-align="center" fo:margin-left="0.33333in" fo:margin-right="0.02639in" fo:margin-bottom="0in" style:vertical-align="auto"/>
    </style:style>
    <style:style style:family="presentation" style:name="a16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815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able" style:name="a1657">
      <style:table-properties style:writing-mode="lr-tb"/>
    </style:style>
    <style:style style:family="text" style:name="a8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229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able-column" style:name="a1658">
      <style:table-column-properties style:column-width="0.75233in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659">
      <style:table-column-properties style:column-width="1.94665in"/>
    </style:style>
    <style:style style:family="text" style:name="a81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0">
      <style:text-properties fo:font-size="0.25in" style:font-size-asian="0.25in" style:font-size-complex="0.25in" style:language-asian="zh" style:country-asian="TW" style:letter-kerning="true"/>
    </style:style>
    <style:style style:family="text" style:name="a1341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342">
      <style:paragraph-properties fo:text-align="center" fo:margin-bottom="0in"/>
    </style:style>
    <style:style style:family="table-cell" style:name="a1344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row" style:name="a1345">
      <style:table-row-properties style:row-height="0.36038in"/>
    </style:style>
    <style:style style:family="text" style:name="a1970">
      <style:text-properties fo:font-size="0.19444in" style:font-size-asian="0.19444in" style:font-size-complex="0.19444in" style:language-asian="zh" style:country-asian="TW" style:letter-kerning="false"/>
    </style:style>
    <style:style style:family="text" style:name="a1346">
      <style:text-properties fo:font-size="0.25in" style:font-size-asian="0.25in" style:font-size-complex="0.25in" fo:language="en" fo:country="US" style:letter-kerning="true"/>
    </style:style>
    <style:style style:family="text" style:name="a1971">
      <style:text-properties fo:font-size="0.19444in" style:font-size-asian="0.19444in" style:font-size-complex="0.19444in" fo:language="en" fo:country="US" style:letter-kerning="false"/>
    </style:style>
    <style:style style:family="text" style:name="a1347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text" style:name="a1972">
      <style:text-properties fo:font-size="0.19444in" style:font-size-asian="0.19444in" style:font-size-complex="0.19444in" style:language-asian="zh" style:country-asian="TW" style:letter-kerning="true"/>
    </style:style>
    <style:style style:family="paragraph" style:name="a1348">
      <style:paragraph-properties fo:text-align="center" fo:margin-bottom="0in"/>
    </style:style>
    <style:style style:family="paragraph" style:name="a1973">
      <style:paragraph-properties fo:margin-right="0.02639in" fo:margin-bottom="0in" style:vertical-align="auto"/>
    </style:style>
    <style:style style:family="text" style:name="a1975">
      <style:text-properties fo:font-size="0.19444in" style:font-size-asian="0.19444in" style:font-size-complex="0.19444in" fo:language="en" fo:country="US" style:letter-kerning="false"/>
    </style:style>
    <style:style style:family="text" style:name="a1976">
      <style:text-properties fo:font-size="0.19444in" style:font-size-asian="0.19444in" style:font-size-complex="0.19444in" style:language-asian="zh" style:country-asian="TW" style:letter-kerning="false"/>
    </style:style>
    <style:style style:family="text" style:name="a1977">
      <style:text-properties fo:font-size="0.19444in" style:font-size-asian="0.19444in" style:font-size-complex="0.19444in" fo:language="en" fo:country="US" style:letter-kerning="false"/>
    </style:style>
    <style:style style:family="text" style:name="a1978">
      <style:text-properties fo:font-size="0.19444in" style:font-size-asian="0.19444in" style:font-size-complex="0.19444in" style:language-asian="zh" style:country-asian="TW" style:letter-kerning="false"/>
    </style:style>
    <style:style style:family="text" style:name="a10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79">
      <style:text-properties fo:font-size="0.19444in" style:font-size-asian="0.19444in" style:font-size-complex="0.19444in" fo:language="en" fo:country="US" style:letter-kerning="false"/>
    </style:style>
    <style:style style:family="paragraph" style:name="a10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3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3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30">
      <style:text-properties fo:font-size="0.16667in" style:font-size-asian="0.16667in" style:font-size-complex="0.16667in" fo:language="en" fo:country="US" style:letter-kerning="false"/>
    </style:style>
    <style:style style:family="text" style:name="a103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31">
      <style:text-properties fo:font-size="0.16667in" style:font-size-asian="0.16667in" style:font-size-complex="0.16667in" style:language-asian="zh" style:country-asian="TW" style:letter-kerning="false"/>
    </style:style>
    <style:style style:family="table-column" style:name="a1660">
      <style:table-column-properties style:column-width="3.21576in"/>
    </style:style>
    <style:style style:family="text" style:name="a103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3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olumn" style:name="a1661">
      <style:table-column-properties style:column-width="1.47148in"/>
    </style:style>
    <style:style style:family="text" style:name="a103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33">
      <style:paragraph-properties fo:text-align="center" fo:margin-right="0.02639in" fo:margin-bottom="0in" style:vertical-align="auto"/>
    </style:style>
    <style:style style:family="table-row" style:name="a1662">
      <style:table-row-properties style:row-height="0.23196in"/>
    </style:style>
    <style:style style:family="text" style:name="a82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3">
      <style:text-properties fo:font-size="0.16667in" style:font-size-asian="0.16667in" style:font-size-complex="0.16667in" style:language-asian="zh" style:country-asian="TW" style:letter-kerning="true"/>
    </style:style>
    <style:style style:family="text" style:name="a82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235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1664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8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2236">
      <style:table-row-properties style:row-height="0.29007in"/>
    </style:style>
    <style:style style:family="paragraph" style:name="a1665">
      <style:paragraph-properties fo:text-align="center" fo:margin-bottom="0in"/>
    </style:style>
    <style:style style:family="text" style:name="a8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7">
      <style:text-properties fo:font-size="0.16667in" style:font-size-asian="0.16667in" style:font-size-complex="0.16667in" fo:language="en" fo:country="US" style:letter-kerning="true"/>
    </style:style>
    <style:style style:family="paragraph" style:name="a8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1667">
      <style:table-cell-properties style:vertical-align="top" fo:padding-top="0in" fo:padding-bottom="0in" fo:padding-left="0.04094in" fo:padding-right="0.04094in"/>
      <style:paragraph-properties style:writing-mode="lr-tb"/>
    </style:style>
    <style:style style:family="graphic" style:name="a82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2239">
      <style:paragraph-properties fo:text-align="center" fo:margin-right="0.02639in" fo:margin-bottom="0in" style:vertical-align="auto"/>
    </style:style>
    <style:style style:family="text" style:name="a1668">
      <style:text-properties fo:font-size="0.16667in" style:font-size-asian="0.16667in" style:font-size-complex="0.16667in" style:language-asian="zh" style:country-asian="TW" style:letter-kerning="true"/>
    </style:style>
    <style:style style:family="text" style:name="a82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9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82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2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350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351">
      <style:text-properties fo:font-size="0.25in" style:font-size-asian="0.25in" style:font-size-complex="0.25in" style:language-asian="zh" style:country-asian="TW" style:letter-kerning="true"/>
    </style:style>
    <style:style style:family="text" style:name="a1352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353">
      <style:paragraph-properties fo:text-align="center" fo:margin-bottom="0in"/>
    </style:style>
    <style:style style:family="table-cell" style:name="a1355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980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table-row" style:name="a1356">
      <style:table-row-properties style:row-height="0.36038in"/>
    </style:style>
    <style:style style:family="paragraph" style:name="a1981">
      <style:paragraph-properties fo:margin-right="0.02639in" fo:margin-bottom="0in" style:vertical-align="auto"/>
    </style:style>
    <style:style style:family="text" style:name="a1357">
      <style:text-properties fo:font-size="0.25in" style:font-size-asian="0.25in" style:font-size-complex="0.25in" fo:language="en" fo:country="US" style:letter-kerning="true"/>
    </style:style>
    <style:style style:family="text" style:name="a135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table-cell" style:name="a1983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paragraph" style:name="a1359">
      <style:paragraph-properties fo:text-align="center" fo:margin-bottom="0in"/>
    </style:style>
    <style:style style:family="table-row" style:name="a1984">
      <style:table-row-properties style:row-height="0.45in"/>
    </style:style>
    <style:style style:family="text" style:name="a1985">
      <style:text-properties fo:font-size="0.19444in" style:font-size-asian="0.19444in" style:font-size-complex="0.19444in" fo:language="en" fo:country="US" style:letter-kerning="false"/>
    </style:style>
    <style:style style:family="text" style:name="a1986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paragraph" style:name="a1987">
      <style:paragraph-properties fo:margin-right="0.02639in" fo:margin-bottom="0in" style:vertical-align="auto"/>
    </style:style>
    <style:style style:family="text" style:name="a104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989">
      <style:table-cell-properties style:vertical-align="middle" fo:padding-top="0in" fo:padding-bottom="0in" fo:padding-left="0.05264in" fo:padding-right="0.05264in"/>
      <style:paragraph-properties style:writing-mode="lr-tb"/>
    </style:style>
    <style:style style:family="text" style:name="a10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241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paragraph" style:name="a1670">
      <style:paragraph-properties fo:text-align="center" fo:margin-bottom="0in"/>
    </style:style>
    <style:style style:family="text" style:name="a1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42">
      <style:text-properties fo:font-size="0.16667in" style:font-size-asian="0.16667in" style:font-size-complex="0.16667in" style:language-asian="zh" style:country-asian="TW" style:letter-kerning="false"/>
    </style:style>
    <style:style style:family="paragraph" style:name="a104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4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1672">
      <style:table-cell-properties style:vertical-align="top" fo:padding-top="0in" fo:padding-bottom="0in" fo:padding-left="0.04094in" fo:padding-right="0.04094in"/>
      <style:paragraph-properties style:writing-mode="lr-tb"/>
    </style:style>
    <style:style style:family="text" style:name="a83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44">
      <style:paragraph-properties fo:text-align="center" fo:margin-left="0.01667in" fo:margin-right="0.02639in" fo:text-indent="-0.01806in" fo:margin-bottom="0in" style:vertical-align="auto"/>
    </style:style>
    <style:style style:family="text" style:name="a1673">
      <style:text-properties fo:font-size="0.16667in" style:font-size-asian="0.16667in" style:font-size-complex="0.16667in" style:language-asian="zh" style:country-asian="TW" style:letter-kerning="true"/>
    </style:style>
    <style:style style:family="text" style:name="a83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74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8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246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paragraph" style:name="a1675">
      <style:paragraph-properties fo:text-align="center" fo:margin-bottom="0in"/>
    </style:style>
    <style:style style:family="text" style:name="a8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7">
      <style:text-properties fo:font-size="0.16667in" style:font-size-asian="0.16667in" style:font-size-complex="0.16667in" style:language-asian="zh" style:country-asian="TW" style:letter-kerning="false"/>
    </style:style>
    <style:style style:family="text" style:name="a8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4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style:letter-kerning="true"/>
    </style:style>
    <style:style style:family="table-cell" style:name="a1677">
      <style:table-cell-properties style:vertical-align="top" fo:padding-top="0in" fo:padding-bottom="0in" fo:padding-left="0.04094in" fo:padding-right="0.04094in"/>
      <style:paragraph-properties style:writing-mode="lr-tb"/>
    </style:style>
    <style:style style:family="text" style:name="a8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49">
      <style:paragraph-properties fo:text-align="center" fo:margin-left="0.33333in" fo:margin-right="0.02639in" fo:margin-bottom="0in" style:vertical-align="auto"/>
    </style:style>
    <style:style style:family="text" style:name="a1678">
      <style:text-properties fo:font-size="0.16667in" style:font-size-asian="0.16667in" style:font-size-complex="0.16667in" style:language-asian="zh" style:country-asian="TW" style:letter-kerning="true"/>
    </style:style>
    <style:style style:family="text" style:name="a8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9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83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361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362">
      <style:text-properties fo:font-size="0.25in" style:font-size-asian="0.25in" style:font-size-complex="0.25in" style:language-asian="zh" style:country-asian="TW" style:letter-kerning="true"/>
    </style:style>
    <style:style style:family="text" style:name="a1363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364">
      <style:paragraph-properties fo:text-align="center" fo:margin-bottom="0in"/>
    </style:style>
    <style:style style:family="text" style:name="a1990">
      <style:text-properties fo:font-size="0.19444in" style:font-size-asian="0.19444in" style:font-size-complex="0.19444in" fo:language="en" fo:country="US" style:letter-kerning="false"/>
    </style:style>
    <style:style style:family="table-cell" style:name="a1366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991">
      <style:text-properties fo:font-size="0.19444in" style:font-size-asian="0.19444in" style:font-size-complex="0.19444in" style:language-asian="zh" style:country-asian="TW" style:letter-kerning="false"/>
    </style:style>
    <style:style style:family="table-row" style:name="a1367">
      <style:table-row-properties style:row-height="0.36038in"/>
    </style:style>
    <style:style style:family="text" style:name="a1992">
      <style:text-properties fo:font-size="0.19444in" style:font-size-asian="0.19444in" style:font-size-complex="0.19444in" style:language-asian="zh" style:country-asian="TW" style:letter-kerning="true"/>
    </style:style>
    <style:style style:family="text" style:name="a1368">
      <style:text-properties fo:font-size="0.25in" style:font-size-asian="0.25in" style:font-size-complex="0.25in" fo:language="en" fo:country="US" style:letter-kerning="true"/>
    </style:style>
    <style:style style:family="paragraph" style:name="a1993">
      <style:paragraph-properties fo:margin-right="0.02639in" fo:margin-bottom="0in" style:vertical-align="auto"/>
    </style:style>
    <style:style style:family="text" style:name="a1369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text" style:name="a1995">
      <style:text-properties fo:font-size="0.19444in" style:font-size-asian="0.19444in" style:font-size-complex="0.19444in" fo:language="en" fo:country="US" style:letter-kerning="false"/>
    </style:style>
    <style:style style:family="text" style:name="a1996">
      <style:text-properties fo:font-size="0.19444in" style:font-size-asian="0.19444in" style:font-size-complex="0.19444in" style:language-asian="zh" style:country-asian="TW" style:letter-kerning="false"/>
    </style:style>
    <style:style style:family="text" style:name="a1997">
      <style:text-properties fo:font-size="0.19444in" style:font-size-asian="0.19444in" style:font-size-complex="0.19444in" fo:language="en" fo:country="US" style:letter-kerning="false"/>
    </style:style>
    <style:style style:family="text" style:name="a1998">
      <style:text-properties fo:font-size="0.19444in" style:font-size-asian="0.19444in" style:font-size-complex="0.19444in" style:language-asian="zh" style:country-asian="TW" style:letter-kerning="false"/>
    </style:style>
    <style:style style:family="text" style:name="a105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99">
      <style:text-properties fo:font-family="Times New Roman" style:font-family-asian="新細明體" style:font-family-generic="roman" style:font-family-generic-asian="roman" style:font-pitch="variable" style:font-pitch-asian="variable" fo:font-size="0.19444in" style:font-size-asian="0.19444in" style:font-size-complex="0.19444in" style:language-asian="zh" style:country-asian="TW" style:letter-kerning="true"/>
    </style:style>
    <style:style style:family="text" style:name="a105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251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paragraph" style:name="a1680">
      <style:paragraph-properties fo:text-align="center" fo:margin-bottom="0in"/>
    </style:style>
    <style:style style:family="text" style:name="a105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52">
      <style:text-properties fo:font-size="0.16667in" style:font-size-asian="0.16667in" style:font-size-complex="0.16667in" fo:language="en" fo:country="US" style:letter-kerning="false"/>
    </style:style>
    <style:style style:family="text" style:name="a1057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5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1682">
      <style:table-cell-properties style:vertical-align="top" fo:padding-top="0in" fo:padding-bottom="0in" fo:padding-left="0.04094in" fo:padding-right="0.04094in"/>
      <style:paragraph-properties style:writing-mode="lr-tb"/>
    </style:style>
    <style:style style:family="paragraph" style:name="a84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54">
      <style:paragraph-properties fo:text-align="center" fo:margin-right="0.02639in" fo:margin-bottom="0in" style:vertical-align="auto"/>
    </style:style>
    <style:style style:family="table-row" style:name="a1683">
      <style:table-row-properties style:row-height="0.46392in"/>
    </style:style>
    <style:style style:family="text" style:name="a84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84">
      <style:text-properties fo:font-size="0.16667in" style:font-size-asian="0.16667in" style:font-size-complex="0.16667in" fo:language="en" fo:country="US" style:letter-kerning="true"/>
    </style:style>
    <style:style style:family="text" style:name="a84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256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1685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84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257">
      <style:drawing-page-properties draw:fill="solid" draw:fill-color="#ffff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686">
      <style:paragraph-properties fo:text-align="center" fo:margin-right="0.02639in" fo:margin-bottom="0in" style:vertical-align="auto"/>
    </style:style>
    <style:style style:family="text" style:name="a84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688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8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9">
      <style:text-properties fo:font-size="0.16667in" style:font-size-asian="0.16667in" style:font-size-complex="0.16667in" fo:language="en" fo:country="US" style:letter-kerning="true"/>
    </style:style>
    <style:style style:family="text" style:name="a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0">
      <style:paragraph-properties fo:text-align="center" fo:margin-bottom="0in"/>
    </style:style>
    <style:style style:family="table-cell" style:name="a1372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373">
      <style:text-properties fo:font-size="0.25in" style:font-size-asian="0.25in" style:font-size-complex="0.25in" style:language-asian="zh" style:country-asian="TW" style:letter-kerning="true"/>
    </style:style>
    <style:style style:family="text" style:name="a1374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375">
      <style:paragraph-properties fo:text-align="center" fo:margin-bottom="0in"/>
    </style:style>
    <style:style style:family="table-cell" style:name="a1377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row" style:name="a1378">
      <style:table-row-properties style:row-height="0.36038in"/>
    </style:style>
    <style:style style:family="text" style:name="a1379">
      <style:text-properties fo:font-size="0.25in" style:font-size-asian="0.25in" style:font-size-complex="0.25in" fo:language="en" fo:country="US" style:letter-kerning="true"/>
    </style:style>
    <style:style style:family="text" style:name="a106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0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2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6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226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690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0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1">
      <style:paragraph-properties fo:text-align="left" fo:margin-right="0.02639in" fo:margin-bottom="0in" style:vertical-align="auto"/>
    </style:style>
    <style:style style:family="text" style:name="a10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693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8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6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4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85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6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5">
      <style:paragraph-properties fo:text-align="center" fo:margin-right="0.02639in" fo:margin-bottom="0in" style:vertical-align="auto"/>
    </style:style>
    <style:style style:family="paragraph" style:name="a85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7">
      <style:text-properties fo:font-size="0.16667in" style:font-size-asian="0.16667in" style:font-size-complex="0.16667in" style:language-asian="zh" style:country-asian="TW" style:letter-kerning="true"/>
    </style:style>
    <style:style style:family="text" style:name="a8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8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99">
      <style:paragraph-properties fo:text-align="center" fo:margin-right="0.02639in" fo:margin-bottom="0in" style:vertical-align="auto"/>
    </style:style>
    <style:style style:family="text" style:name="a8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0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381">
      <style:paragraph-properties fo:text-align="center" fo:margin-bottom="0in"/>
    </style:style>
    <style:style style:family="table-cell" style:name="a1383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384">
      <style:text-properties fo:font-size="0.25in" style:font-size-asian="0.25in" style:font-size-complex="0.25in" style:language-asian="zh" style:country-asian="TW" style:letter-kerning="true"/>
    </style:style>
    <style:style style:family="text" style:name="a1385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386">
      <style:paragraph-properties fo:text-align="center" fo:margin-bottom="0in"/>
    </style:style>
    <style:style style:family="table-cell" style:name="a1388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row" style:name="a1389">
      <style:table-row-properties style:row-height="0.36038in"/>
    </style:style>
    <style:style style:family="text" style:name="a10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74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5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粗圓" style:font-family-asian="文鼎粗圓" style:font-family-generic="modern" style:font-family-generic-asian="modern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2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8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78" style:parent-style-name="Graphics">
      <style:graphic-properties draw:fill="none" draw:stroke="none"/>
    </style:style>
    <style:style style:family="text" style:name="a2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79">
      <style:graphic-properties draw:fill="none" draw:stroke="solid" svg:stroke-width="0.01389in" svg:stroke-color="#000000" svg:stroke-opacity="100%"/>
    </style:style>
    <style:style style:family="paragraph" style:name="a227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86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5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7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66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6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869" style:parent-style-name="Graphics">
      <style:graphic-properties draw:fill="none" draw:stroke="none"/>
    </style:style>
    <style:style style:family="text" style:name="a1390">
      <style:text-properties fo:font-size="0.25in" style:font-size-asian="0.25in" style:font-size-complex="0.25in" fo:language="en" fo:country="US" style:letter-kerning="true"/>
    </style:style>
    <style:style style:family="text" style:name="a1391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392">
      <style:paragraph-properties fo:text-align="center" fo:margin-bottom="0in"/>
    </style:style>
    <style:style style:family="table-cell" style:name="a1394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395">
      <style:text-properties fo:font-size="0.25in" style:font-size-asian="0.25in" style:font-size-complex="0.25in" style:language-asian="zh" style:country-asian="TW" style:letter-kerning="true"/>
    </style:style>
    <style:style style:family="text" style:name="a1396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25in" style:font-size-asian="0.25in" style:font-size-complex="0.25in" style:language-asian="zh" style:country-asian="TW" style:letter-kerning="true"/>
    </style:style>
    <style:style style:family="paragraph" style:name="a1397">
      <style:paragraph-properties fo:text-align="center" fo:margin-bottom="0in"/>
    </style:style>
    <style:style style:family="table-cell" style:name="a1399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presentation" style:name="a10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8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drawing-page" style:name="a108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2281">
      <style:drawing-page-properties draw:fill="solid" draw:fill-color="#ffff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086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7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drawing-page" style:name="a870">
      <style:drawing-page-properties draw:fill="solid" draw:fill-color="#ffff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88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1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72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3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4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8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875">
      <style:text-properties fo:font-variant="normal" fo:text-transform="none" fo:color="#7030a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878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79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090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0347in" svg:stroke-color="#000000" svg:stroke-opacity="100%" draw:auto-grow-width="true" draw:auto-grow-height="true"/>
      <style:paragraph-properties style:font-independent-line-spacing="true" style:writing-mode="lr-tb"/>
    </style:style>
    <style:style style:family="text" style:name="a1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ＰＯＰ－４" style:font-family-asian="文鼎ＰＯＰ－４" style:font-family-generic="decorative" style:font-family-generic-asian="decorative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9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0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9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83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4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中隸" style:font-family-asian="文鼎中隸" style:font-family-generic="script" style:font-family-generic-asian="script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8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2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87" style:parent-style-name="Graphics">
      <style:graphic-properties draw:fill="none" draw:stroke="none"/>
    </style:style>
    <style:style style:family="drawing-page" style:name="a888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8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1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2">
      <style:text-properties fo:font-variant="normal" fo:text-transform="none" fo:color="#0000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4">
      <style:graphic-properties fo:wrap-option="no-wrap" fo:padding-top="0.05in" fo:padding-bottom="0.05in" fo:padding-left="0.1in" fo:padding-right="0.1in" draw:textarea-vertical-align="top" draw:textarea-horizontal-align="center" draw:fill="none" draw:stroke="none" draw:auto-grow-width="true" draw:auto-grow-height="true"/>
      <style:paragraph-properties style:font-independent-line-spacing="true" style:writing-mode="lr-tb"/>
    </style:style>
    <style:style style:family="table" style:name="a895">
      <style:table-properties style:writing-mode="lr-tb"/>
    </style:style>
    <style:style style:family="table-column" style:name="a896">
      <style:table-column-properties style:column-width="2.99246in"/>
    </style:style>
    <style:style style:family="table-column" style:name="a897">
      <style:table-column-properties style:column-width="5.74867in"/>
    </style:style>
    <style:style style:family="table-row" style:name="a898">
      <style:table-row-properties style:row-height="1.40251in"/>
    </style:style>
    <style:style style:family="text" style:name="a899">
      <style:text-properties fo:font-family="文鼎俏黑體P" style:font-family-asian="文鼎俏黑體P" style:font-family-generic="decorative" style:font-family-generic-asian="decorative" style:font-pitch="variable" style:font-pitch-asian="variable" fo:font-size="0.44444in" style:font-size-asian="0.44444in" style:font-size-complex="0.44444in" style:language-asian="zh" style:country-asian="TW" style:letter-kerning="true"/>
    </style:style>
    <style:style style:family="table-cell" style:name="a1801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802">
      <style:text-properties fo:font-size="0.16667in" style:font-size-asian="0.16667in" style:font-size-complex="0.16667in" fo:language="en" fo:country="US" style:letter-kerning="false"/>
    </style:style>
    <style:style style:family="text" style:name="a180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804">
      <style:paragraph-properties fo:text-align="left" fo:margin-left="0.01181in" fo:margin-right="0.02639in" fo:text-indent="-0.01319in" fo:margin-bottom="0in" style:vertical-align="auto"/>
    </style:style>
    <style:style style:family="table-cell" style:name="a1806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807">
      <style:text-properties fo:font-size="0.16667in" style:font-size-asian="0.16667in" style:font-size-complex="0.16667in" style:language-asian="zh" style:country-asian="TW" style:letter-kerning="false"/>
    </style:style>
    <style:style style:family="text" style:name="a1808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809">
      <style:paragraph-properties fo:margin-left="0in" fo:margin-right="0.02639in" fo:text-indent="0in" fo:margin-bottom="0in" style:vertical-align="auto"/>
    </style:style>
    <style:style style:family="text" style:name="a1810">
      <style:text-properties fo:font-size="0.16667in" style:font-size-asian="0.16667in" style:font-size-complex="0.16667in" fo:language="en" fo:country="US" style:letter-kerning="false"/>
    </style:style>
    <style:style style:family="text" style:name="a1811">
      <style:text-properties fo:font-size="0.16667in" style:font-size-asian="0.16667in" style:font-size-complex="0.16667in" style:language-asian="zh" style:country-asian="TW" style:letter-kerning="false"/>
    </style:style>
    <style:style style:family="text" style:name="a1812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813">
      <style:paragraph-properties fo:margin-left="0in" fo:margin-right="0.02639in" fo:text-indent="0in" fo:margin-bottom="0in" style:vertical-align="auto"/>
    </style:style>
    <style:style style:family="text" style:name="a1814">
      <style:text-properties fo:font-size="0.16667in" style:font-size-asian="0.16667in" style:font-size-complex="0.16667in" fo:language="en" fo:country="US" style:letter-kerning="false"/>
    </style:style>
    <style:style style:family="text" style:name="a1815">
      <style:text-properties fo:font-size="0.16667in" style:font-size-asian="0.16667in" style:font-size-complex="0.16667in" style:language-asian="zh" style:country-asian="TW" style:letter-kerning="false"/>
    </style:style>
    <style:style style:family="text" style:name="a1816">
      <style:text-properties fo:font-size="0.16667in" style:font-size-asian="0.16667in" style:font-size-complex="0.16667in" fo:language="en" fo:country="US" style:letter-kerning="false"/>
    </style:style>
    <style:style style:family="text" style:name="a1817">
      <style:text-properties fo:font-size="0.16667in" style:font-size-asian="0.16667in" style:font-size-complex="0.16667in" style:language-asian="zh" style:country-asian="TW" style:letter-kerning="false"/>
    </style:style>
    <style:style style:family="text" style:name="a1818">
      <style:text-properties fo:font-family="Calibri" style:font-family-asian="新細明體" style:font-family-complex="Times New Roman" style:font-family-generic="swiss" style:font-family-generic-asian="roman" style:font-family-generic-complex="roman" style:font-pitch="variable" style:font-pitch-asian="variable" style:font-pitch-complex="variable" fo:font-size="0.16667in" style:font-size-asian="0.16667in" style:font-size-complex="0.16667in" style:language-asian="zh" style:country-asian="TW" style:letter-kerning="true"/>
    </style:style>
    <style:style style:family="paragraph" style:name="a1819">
      <style:paragraph-properties fo:margin-left="0in" fo:margin-right="0.02639in" fo:text-indent="0in" fo:margin-bottom="0in" style:vertical-align="auto"/>
    </style:style>
    <style:style style:family="paragraph" style:name="a1500">
      <style:paragraph-properties fo:text-align="justify" fo:text-align-last="start" fo:margin-bottom="0in"/>
    </style:style>
    <style:style style:family="table-cell" style:name="a1502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503">
      <style:text-properties fo:font-size="0.25in" style:font-size-asian="0.25in" style:font-size-complex="0.25in" fo:language="en" fo:country="US" style:letter-kerning="true"/>
    </style:style>
    <style:style style:family="text" style:name="a1504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505">
      <style:paragraph-properties fo:text-align="justify" fo:text-align-last="start" fo:margin-bottom="0in"/>
    </style:style>
    <style:style style:family="table-cell" style:name="a1507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row" style:name="a1508">
      <style:table-row-properties style:row-height="0.336in"/>
    </style:style>
    <style:style style:family="text" style:name="a1509">
      <style:text-properties fo:font-size="0.25in" style:font-size-asian="0.25in" style:font-size-complex="0.25in" fo:language="en" fo:country="US" style:letter-kerning="true"/>
    </style:style>
    <style:style style:family="table-cell" style:name="a1820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821">
      <style:text-properties fo:font-size="0.16667in" style:font-size-asian="0.16667in" style:font-size-complex="0.16667in" fo:language="en" fo:country="US" style:letter-kerning="false"/>
    </style:style>
    <style:style style:family="text" style:name="a182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823">
      <style:paragraph-properties fo:margin-right="0.02639in" fo:margin-bottom="0in" style:vertical-align="auto"/>
    </style:style>
    <style:style style:family="table-cell" style:name="a1825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able-row" style:name="a1826">
      <style:table-row-properties style:row-height="1.62371in"/>
    </style:style>
    <style:style style:family="text" style:name="a1827">
      <style:text-properties fo:font-size="0.16667in" style:font-size-asian="0.16667in" style:font-size-complex="0.16667in" fo:language="en" fo:country="US" style:letter-kerning="true"/>
    </style:style>
    <style:style style:family="text" style:name="a182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829">
      <style:paragraph-properties fo:text-align="center" fo:margin-right="0.02639in" fo:margin-bottom="0in" style:vertical-align="auto"/>
    </style:style>
    <style:style style:family="text" style:name="a1510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511">
      <style:paragraph-properties fo:text-align="justify" fo:text-align-last="start" fo:margin-bottom="0in"/>
    </style:style>
    <style:style style:family="table-cell" style:name="a1513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514">
      <style:text-properties fo:font-size="0.25in" style:font-size-asian="0.25in" style:font-size-complex="0.25in" fo:language="en" fo:country="US" style:letter-kerning="true"/>
    </style:style>
    <style:style style:family="text" style:name="a1515">
      <style:text-properties fo:font-size="0.25in" style:font-size-asian="0.25in" style:font-size-complex="0.25in" style:language-asian="zh" style:country-asian="TW" style:letter-kerning="true"/>
    </style:style>
    <style:style style:family="text" style:name="a1516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517">
      <style:paragraph-properties fo:text-align="justify" fo:text-align-last="start" fo:margin-bottom="0in"/>
    </style:style>
    <style:style style:family="table-cell" style:name="a1519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200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1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03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4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5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06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831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207">
      <style:text-properties fo:font-variant="normal" fo:text-transform="none" fo:color="#00b0f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2">
      <style:text-properties fo:font-size="0.16667in" style:font-size-asian="0.16667in" style:font-size-complex="0.16667in" fo:language="en" fo:country="US" style:letter-kerning="false"/>
    </style:style>
    <style:style style:family="paragraph" style:name="a12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graphic" style:name="a12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240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34">
      <style:paragraph-properties fo:text-align="left" fo:margin-right="0.02639in" fo:margin-bottom="0in" style:vertical-align="auto"/>
    </style:style>
    <style:style style:family="table-cell" style:name="a1836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24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7">
      <style:text-properties fo:font-size="0.16667in" style:font-size-asian="0.16667in" style:font-size-complex="0.16667in" fo:language="en" fo:country="US" style:letter-kerning="false"/>
    </style:style>
    <style:style style:family="text" style:name="a2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38">
      <style:text-properties fo:font-size="0.16667in" style:font-size-asian="0.16667in" style:font-size-complex="0.16667in" fo:language="en" fo:country="US" style:letter-kerning="false"/>
    </style:style>
    <style:style style:family="paragraph" style:name="a240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9">
      <style:text-properties fo:font-size="0.16667in" style:font-size-asian="0.16667in" style:font-size-complex="0.16667in" style:language-asian="zh" style:country-asian="TW" style:letter-kerning="true"/>
    </style:style>
    <style:style style:family="text" style:name="a1520">
      <style:text-properties fo:font-size="0.25in" style:font-size-asian="0.25in" style:font-size-complex="0.25in" fo:language="en" fo:country="US" style:letter-kerning="true"/>
    </style:style>
    <style:style style:family="text" style:name="a1521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522">
      <style:paragraph-properties fo:text-align="justify" fo:text-align-last="start" fo:margin-bottom="0in"/>
    </style:style>
    <style:style style:family="table-cell" style:name="a1524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row" style:name="a1525">
      <style:table-row-properties style:row-height="0.42in"/>
    </style:style>
    <style:style style:family="text" style:name="a1526">
      <style:text-properties fo:font-size="0.25in" style:font-size-asian="0.25in" style:font-size-complex="0.25in" fo:language="en" fo:country="US" style:letter-kerning="true"/>
    </style:style>
    <style:style style:family="text" style:name="a1527">
      <style:text-properties fo:font-size="0.25in" style:font-size-asian="0.25in" style:font-size-complex="0.25in" style:language-asian="zh" style:country-asian="TW" style:letter-kerning="true"/>
    </style:style>
    <style:style style:family="text" style:name="a1528">
      <style:text-properties fo:font-size="0.25in" style:font-size-asian="0.25in" style:font-size-complex="0.25in" fo:language="en" fo:country="US" style:letter-kerning="true"/>
    </style:style>
    <style:style style:family="text" style:name="a1529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graphic" style:name="a1210" style:parent-style-name="Graphics">
      <style:graphic-properties draw:fill="none" draw:stroke="none"/>
    </style:style>
    <style:style style:family="drawing-page" style:name="a1211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212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3">
      <style:text-properties fo:font-variant="normal" fo:text-transform="none" fo:color="#008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5">
      <style:graphic-properties fo:wrap-option="no-wrap" fo:padding-top="0.05in" fo:padding-bottom="0.05in" fo:padding-left="0.1in" fo:padding-right="0.1in" draw:textarea-vertical-align="top" draw:textarea-horizontal-align="left" draw:fill="none" draw:stroke="solid" svg:stroke-width="0.00347in" svg:stroke-color="#000000" svg:stroke-opacity="100%" draw:auto-grow-width="true" draw:auto-grow-height="true"/>
      <style:paragraph-properties style:font-independent-line-spacing="true" style:writing-mode="lr-tb"/>
    </style:style>
    <style:style style:family="text" style:name="a2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40">
      <style:paragraph-properties fo:margin-left="0.33333in" fo:margin-right="0.02639in" fo:margin-bottom="0in" style:vertical-align="auto"/>
    </style:style>
    <style:style style:family="text" style:name="a1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2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2">
      <style:text-properties fo:font-size="0.16667in" style:font-size-asian="0.16667in" style:font-size-complex="0.16667in" fo:language="en" fo:country="US" style:letter-kerning="false"/>
    </style:style>
    <style:style style:family="graphic" style:name="a121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2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3">
      <style:text-properties fo:font-size="0.16667in" style:font-size-asian="0.16667in" style:font-size-complex="0.16667in" style:language-asian="zh" style:country-asian="TW" style:letter-kerning="false"/>
    </style:style>
    <style:style style:family="text" style:name="a1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5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4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845">
      <style:paragraph-properties fo:margin-left="0.25in" fo:margin-right="0.02639in" fo:margin-bottom="0in" style:vertical-align="auto"/>
    </style:style>
    <style:style style:family="presentation" style:name="a24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47">
      <style:text-properties fo:font-size="0.16667in" style:font-size-asian="0.16667in" style:font-size-complex="0.16667in" fo:language="en" fo:country="US" style:letter-kerning="false"/>
    </style:style>
    <style:style style:family="text" style:name="a24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48">
      <style:text-properties fo:font-size="0.16667in" style:font-size-asian="0.16667in" style:font-size-complex="0.16667in" style:language-asian="zh" style:country-asian="TW" style:letter-kerning="false"/>
    </style:style>
    <style:style style:family="paragraph" style:name="a2419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9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530">
      <style:paragraph-properties fo:text-align="justify" fo:text-align-last="start" fo:margin-bottom="0in"/>
    </style:style>
    <style:style style:family="table-cell" style:name="a2101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able-row" style:name="a2102">
      <style:table-row-properties style:row-height="0.29007in"/>
    </style:style>
    <style:style style:family="table-cell" style:name="a1532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2103">
      <style:text-properties fo:font-size="0.16667in" style:font-size-asian="0.16667in" style:font-size-complex="0.16667in" fo:language="en" fo:country="US" style:letter-kerning="true"/>
    </style:style>
    <style:style style:family="text" style:name="a1533">
      <style:text-properties fo:font-size="0.25in" style:font-size-asian="0.25in" style:font-size-complex="0.25in" fo:language="en" fo:country="US" style:letter-kerning="true"/>
    </style:style>
    <style:style style:family="text" style:name="a2104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534">
      <style:text-properties fo:font-size="0.25in" style:font-size-asian="0.25in" style:font-size-complex="0.25in" style:language-asian="zh" style:country-asian="TW" style:letter-kerning="true"/>
    </style:style>
    <style:style style:family="paragraph" style:name="a2105">
      <style:paragraph-properties fo:text-align="center" fo:margin-right="0.02639in" fo:margin-bottom="0in" style:vertical-align="auto"/>
    </style:style>
    <style:style style:family="text" style:name="a1535">
      <style:text-properties fo:font-size="0.25in" style:font-size-asian="0.25in" style:font-size-complex="0.25in" fo:language="en" fo:country="US" style:letter-kerning="true"/>
    </style:style>
    <style:style style:family="text" style:name="a1536">
      <style:text-properties fo:font-size="0.25in" style:font-size-asian="0.25in" style:font-size-complex="0.25in" style:language-asian="zh" style:country-asian="TW" style:letter-kerning="true"/>
    </style:style>
    <style:style style:family="table-cell" style:name="a2107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1537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ext" style:name="a2108">
      <style:text-properties fo:font-size="0.16667in" style:font-size-asian="0.16667in" style:font-size-complex="0.16667in" fo:language="en" fo:country="US" style:letter-kerning="true"/>
    </style:style>
    <style:style style:family="paragraph" style:name="a1538">
      <style:paragraph-properties fo:text-align="justify" fo:text-align-last="start" fo:margin-bottom="0in"/>
    </style:style>
    <style:style style:family="text" style:name="a2109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4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50">
      <style:paragraph-properties fo:margin-left="0.25in" fo:margin-right="0.02639in" fo:margin-bottom="0in" style:vertical-align="auto"/>
    </style:style>
    <style:style style:family="text" style:name="a1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2">
      <style:text-properties fo:font-size="0.16667in" style:font-size-asian="0.16667in" style:font-size-complex="0.16667in" fo:language="en" style:language-asian="zh" fo:country="US" style:country-asian="TW" style:letter-kerning="false"/>
    </style:style>
    <style:style style:family="text" style:name="a12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3">
      <style:text-properties fo:font-size="0.16667in" style:font-size-asian="0.16667in" style:font-size-complex="0.16667in" fo:language="en" fo:country="US" style:letter-kerning="false"/>
    </style:style>
    <style:style style:family="text" style:name="a1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54">
      <style:text-properties fo:font-size="0.16667in" style:font-size-asian="0.16667in" style:font-size-complex="0.16667in" fo:language="en" fo:country="US" style:letter-kerning="false"/>
    </style:style>
    <style:style style:family="text" style:name="a1855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856">
      <style:paragraph-properties fo:margin-right="0.02639in" fo:margin-bottom="0in" style:vertical-align="auto"/>
    </style:style>
    <style:style style:family="text" style:name="a1858">
      <style:text-properties fo:font-size="0.16667in" style:font-size-asian="0.16667in" style:font-size-complex="0.16667in" fo:language="en" fo:country="US" style:letter-kerning="false"/>
    </style:style>
    <style:style style:family="text" style:name="a1859">
      <style:text-properties fo:font-size="0.16667in" style:font-size-asian="0.16667in" style:font-size-complex="0.16667in" fo:language="en" style:language-asian="zh" fo:country="US" style:country-asian="TW" style:letter-kerning="false"/>
    </style:style>
    <style:style style:family="paragraph" style:name="a2110">
      <style:paragraph-properties fo:text-align="center" fo:margin-right="0.02639in" fo:margin-bottom="0in" style:vertical-align="auto"/>
    </style:style>
    <style:style style:family="table-cell" style:name="a1540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541">
      <style:text-properties fo:font-size="0.25in" style:font-size-asian="0.25in" style:font-size-complex="0.25in" fo:language="en" fo:country="US" style:letter-kerning="true"/>
    </style:style>
    <style:style style:family="table-cell" style:name="a2112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1542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ext" style:name="a2113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543">
      <style:paragraph-properties fo:text-align="justify" fo:text-align-last="start" fo:margin-bottom="0in"/>
    </style:style>
    <style:style style:family="text" style:name="a2114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15">
      <style:paragraph-properties fo:text-align="center" fo:margin-right="0.02639in" fo:margin-bottom="0in" style:vertical-align="auto"/>
    </style:style>
    <style:style style:family="table-cell" style:name="a1545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row" style:name="a1546">
      <style:table-row-properties style:row-height="0.336in"/>
    </style:style>
    <style:style style:family="table-cell" style:name="a2117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1547">
      <style:text-properties fo:font-size="0.25in" style:font-size-asian="0.25in" style:font-size-complex="0.25in" fo:language="en" fo:country="US" style:letter-kerning="true"/>
    </style:style>
    <style:style style:family="text" style:name="a2118">
      <style:text-properties fo:font-size="0.16667in" style:font-size-asian="0.16667in" style:font-size-complex="0.16667in" fo:language="en" fo:country="US" style:letter-kerning="true"/>
    </style:style>
    <style:style style:family="text" style:name="a1548">
      <style:text-properties fo:font-size="0.25in" style:font-size-asian="0.25in" style:font-size-complex="0.25in" style:language-asian="zh" style:country-asian="TW" style:letter-kerning="true"/>
    </style:style>
    <style:style style:family="text" style:name="a2119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549">
      <style:text-properties fo:font-size="0.25in" style:font-size-asian="0.25in" style:font-size-complex="0.25in" fo:language="en" fo:country="US" style:letter-kerning="true"/>
    </style:style>
    <style:style style:family="text" style:name="a1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0">
      <style:text-properties fo:font-size="0.16667in" style:font-size-asian="0.16667in" style:font-size-complex="0.16667in" fo:language="en" fo:country="US" style:letter-kerning="false"/>
    </style:style>
    <style:style style:family="text" style:name="a123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1">
      <style:text-properties fo:font-size="0.16667in" style:font-size-asian="0.16667in" style:font-size-complex="0.16667in" fo:language="en" fo:country="US" style:letter-kerning="false"/>
    </style:style>
    <style:style style:family="text" style:name="a123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2">
      <style:text-properties fo:font-size="0.16667in" style:font-size-asian="0.16667in" style:font-size-complex="0.16667in" style:language-asian="zh" style:country-asian="TW" style:letter-kerning="false"/>
    </style:style>
    <style:style style:family="text" style:name="a123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3">
      <style:text-properties fo:font-size="0.16667in" style:font-size-asian="0.16667in" style:font-size-complex="0.16667in" style:language-asian="zh" style:country-asian="TW" style:letter-kerning="true"/>
    </style:style>
    <style:style style:family="text" style:name="a123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4">
      <style:paragraph-properties fo:margin-right="0.02639in" fo:margin-bottom="0in" style:vertical-align="auto"/>
    </style:style>
    <style:style style:family="text" style:name="a1866">
      <style:text-properties fo:font-size="0.16667in" style:font-size-asian="0.16667in" style:font-size-complex="0.16667in" fo:language="en" fo:country="US" style:letter-kerning="false"/>
    </style:style>
    <style:style style:family="text" style:name="a1867">
      <style:text-properties fo:font-size="0.16667in" style:font-size-asian="0.16667in" style:font-size-complex="0.16667in" fo:language="en" style:language-asian="zh" fo:country="US" style:country-asian="TW" style:letter-kerning="false"/>
    </style:style>
    <style:style style:family="text" style:name="a1868">
      <style:text-properties fo:font-size="0.16667in" style:font-size-asian="0.16667in" style:font-size-complex="0.16667in" fo:language="en" fo:country="US" style:letter-kerning="false"/>
    </style:style>
    <style:style style:family="text" style:name="a1869">
      <style:text-properties fo:font-size="0.16667in" style:font-size-asian="0.16667in" style:font-size-complex="0.16667in" fo:language="en" fo:country="US" style:letter-kerning="false"/>
    </style:style>
    <style:style style:family="paragraph" style:name="a2120">
      <style:paragraph-properties fo:text-align="center" fo:margin-right="0.02639in" fo:margin-bottom="0in" style:vertical-align="auto"/>
    </style:style>
    <style:style style:family="text" style:name="a1550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551">
      <style:paragraph-properties fo:text-align="justify" fo:text-align-last="start" fo:margin-bottom="0in"/>
    </style:style>
    <style:style style:family="table-cell" style:name="a2122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able-row" style:name="a2123">
      <style:table-row-properties style:row-height="0.42754in"/>
    </style:style>
    <style:style style:family="table-cell" style:name="a1553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2124">
      <style:text-properties fo:font-size="0.16667in" style:font-size-asian="0.16667in" style:font-size-complex="0.16667in" fo:language="en" fo:country="US" style:letter-kerning="true"/>
    </style:style>
    <style:style style:family="text" style:name="a1554">
      <style:text-properties fo:font-size="0.25in" style:font-size-asian="0.25in" style:font-size-complex="0.25in" fo:language="en" fo:country="US" style:letter-kerning="true"/>
    </style:style>
    <style:style style:family="text" style:name="a2125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555">
      <style:text-properties fo:font-size="0.25in" style:font-size-asian="0.25in" style:font-size-complex="0.25in" style:language-asian="zh" style:country-asian="TW" style:letter-kerning="true"/>
    </style:style>
    <style:style style:family="paragraph" style:name="a2126">
      <style:paragraph-properties fo:text-align="center" fo:margin-right="0.02639in" fo:margin-bottom="0in" style:vertical-align="auto"/>
    </style:style>
    <style:style style:family="text" style:name="a1556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557">
      <style:paragraph-properties fo:text-align="justify" fo:text-align-last="start" fo:margin-bottom="0in"/>
    </style:style>
    <style:style style:family="table-cell" style:name="a2128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129">
      <style:text-properties fo:font-size="0.16667in" style:font-size-asian="0.16667in" style:font-size-complex="0.16667in" fo:language="en" fo:country="US" style:letter-kerning="true"/>
    </style:style>
    <style:style style:family="table-cell" style:name="a1559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PMingLiU" style:font-family-asian="PMingLiU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70">
      <style:text-properties fo:font-size="0.16667in" style:font-size-asian="0.16667in" style:font-size-complex="0.16667in" style:language-asian="zh" style:country-asian="TW" style:letter-kerning="false"/>
    </style:style>
    <style:style style:family="text" style:name="a12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71">
      <style:text-properties fo:font-size="0.16667in" style:font-size-asian="0.16667in" style:font-size-complex="0.16667in" style:language-asian="zh" style:country-asian="TW" style:letter-kerning="true"/>
    </style:style>
    <style:style style:family="text" style:name="a1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2">
      <style:paragraph-properties fo:margin-right="0.02639in" fo:margin-bottom="0in" style:vertical-align="auto"/>
    </style:style>
    <style:style style:family="paragraph" style:name="a12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4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874">
      <style:text-properties fo:font-size="0.16667in" style:font-size-asian="0.16667in" style:font-size-complex="0.16667in" fo:language="en" style:language-asian="zh" fo:country="US" style:country-asian="TW" style:letter-kerning="false"/>
    </style:style>
    <style:style style:family="text" style:name="a1875">
      <style:text-properties fo:font-size="0.16667in" style:font-size-asian="0.16667in" style:font-size-complex="0.16667in" fo:language="en" fo:country="US" style:letter-kerning="false"/>
    </style:style>
    <style:style style:family="text" style:name="a1876">
      <style:text-properties fo:font-size="0.16667in" style:font-size-asian="0.16667in" style:font-size-complex="0.16667in" style:language-asian="zh" style:country-asian="TW" style:letter-kerning="false"/>
    </style:style>
    <style:style style:family="text" style:name="a187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878">
      <style:paragraph-properties fo:margin-right="0.02639in" fo:margin-bottom="0in" style:vertical-align="auto"/>
    </style:style>
    <style:style style:family="text" style:name="a2130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560">
      <style:text-properties fo:font-size="0.25in" style:font-size-asian="0.25in" style:font-size-complex="0.25in" fo:language="en" fo:country="US" style:letter-kerning="true"/>
    </style:style>
    <style:style style:family="paragraph" style:name="a2131">
      <style:paragraph-properties fo:text-align="center" fo:margin-right="0.02639in" fo:margin-bottom="0in" style:vertical-align="auto"/>
    </style:style>
    <style:style style:family="text" style:name="a1561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paragraph" style:name="a1562">
      <style:paragraph-properties fo:text-align="justify" fo:text-align-last="start" fo:margin-bottom="0in"/>
    </style:style>
    <style:style style:family="table-cell" style:name="a2133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134">
      <style:text-properties fo:font-size="0.16667in" style:font-size-asian="0.16667in" style:font-size-complex="0.16667in" style:language-asian="zh" style:country-asian="TW" style:letter-kerning="true"/>
    </style:style>
    <style:style style:family="table-cell" style:name="a1564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2135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row" style:name="a1565">
      <style:table-row-properties style:row-height="0.336in"/>
    </style:style>
    <style:style style:family="paragraph" style:name="a2136">
      <style:paragraph-properties fo:text-align="center" fo:margin-right="0.02639in" fo:margin-bottom="0in" style:vertical-align="auto"/>
    </style:style>
    <style:style style:family="text" style:name="a1566">
      <style:text-properties fo:font-size="0.25in" style:font-size-asian="0.25in" style:font-size-complex="0.25in" fo:language="en" fo:country="US" style:letter-kerning="true"/>
    </style:style>
    <style:style style:family="text" style:name="a1567">
      <style:text-properties fo:font-size="0.25in" style:font-size-asian="0.25in" style:font-size-complex="0.25in" style:language-asian="zh" style:country-asian="TW" style:letter-kerning="true"/>
    </style:style>
    <style:style style:family="table-cell" style:name="a2138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1568">
      <style:text-properties fo:font-size="0.25in" style:font-size-asian="0.25in" style:font-size-complex="0.25in" fo:language="en" fo:country="US" style:letter-kerning="true"/>
    </style:style>
    <style:style style:family="text" style:name="a2139">
      <style:text-properties fo:font-size="0.16667in" style:font-size-asian="0.16667in" style:font-size-complex="0.16667in" fo:language="en" fo:country="US" style:letter-kerning="true"/>
    </style:style>
    <style:style style:family="text" style:name="a1569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ext" style:name="a125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880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81">
      <style:text-properties fo:font-size="0.16667in" style:font-size-asian="0.16667in" style:font-size-complex="0.16667in" fo:language="en" fo:country="US" style:letter-kerning="false"/>
    </style:style>
    <style:style style:family="text" style:name="a1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8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83">
      <style:paragraph-properties fo:margin-right="0.02639in" fo:margin-bottom="0in" style:vertical-align="auto"/>
    </style:style>
    <style:style style:family="text" style:name="a1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885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able-row" style:name="a1886">
      <style:table-row-properties style:row-height="0.37693in"/>
    </style:style>
    <style:style style:family="text" style:name="a1887">
      <style:text-properties fo:font-size="0.16667in" style:font-size-asian="0.16667in" style:font-size-complex="0.16667in" fo:language="en" fo:country="US" style:letter-kerning="true"/>
    </style:style>
    <style:style style:family="text" style:name="a188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889">
      <style:paragraph-properties fo:text-align="center" fo:margin-right="0.02639in" fo:margin-bottom="0in" style:vertical-align="auto"/>
    </style:style>
    <style:style style:family="text" style:name="a2140">
      <style:text-properties fo:font-size="0.16667in" style:font-size-asian="0.16667in" style:font-size-complex="0.16667in" style:language-asian="zh" style:country-asian="TW" style:letter-kerning="true"/>
    </style:style>
    <style:style style:family="paragraph" style:name="a1570">
      <style:paragraph-properties fo:text-align="justify" fo:text-align-last="start" fo:margin-bottom="0in"/>
    </style:style>
    <style:style style:family="text" style:name="a2141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42">
      <style:paragraph-properties fo:text-align="center" fo:margin-right="0.02639in" fo:margin-bottom="0in" style:vertical-align="auto"/>
    </style:style>
    <style:style style:family="table-cell" style:name="a1572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573">
      <style:text-properties fo:font-size="0.25in" style:font-size-asian="0.25in" style:font-size-complex="0.25in" style:language-asian="zh" style:country-asian="TW" style:letter-kerning="true"/>
    </style:style>
    <style:style style:family="table-cell" style:name="a2144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1574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able-row" style:name="a2145">
      <style:table-row-properties style:row-height="1.28263in"/>
    </style:style>
    <style:style style:family="paragraph" style:name="a1575">
      <style:paragraph-properties fo:text-align="justify" fo:text-align-last="start" fo:margin-bottom="0in"/>
    </style:style>
    <style:style style:family="text" style:name="a2146">
      <style:text-properties fo:font-size="0.16667in" style:font-size-asian="0.16667in" style:font-size-complex="0.16667in" fo:language="en" fo:country="US" style:letter-kerning="true"/>
    </style:style>
    <style:style style:family="text" style:name="a214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1577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paragraph" style:name="a2148">
      <style:paragraph-properties fo:text-align="center" fo:margin-right="0.02639in" fo:margin-bottom="0in" style:vertical-align="auto"/>
    </style:style>
    <style:style style:family="text" style:name="a1578">
      <style:text-properties fo:font-size="0.25in" style:font-size-asian="0.25in" style:font-size-complex="0.25in" fo:language="en" fo:country="US" style:letter-kerning="true"/>
    </style:style>
    <style:style style:family="text" style:name="a1579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ext" style:name="a1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891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92">
      <style:text-properties fo:font-size="0.16667in" style:font-size-asian="0.16667in" style:font-size-complex="0.16667in" fo:language="en" fo:country="US" style:letter-kerning="false"/>
    </style:style>
    <style:style style:family="text" style:name="a1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9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2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94">
      <style:paragraph-properties fo:text-align="left" fo:margin-right="0.02639in" fo:margin-bottom="0in" style:vertical-align="auto"/>
    </style:style>
    <style:style style:family="table-cell" style:name="a1896">
      <style:table-cell-properties style:vertical-align="middle" fo:padding-top="0in" fo:padding-bottom="0in" fo:padding-left="0.04094in" fo:padding-right="0.04094in"/>
      <style:paragraph-properties style:writing-mode="lr-tb"/>
    </style:style>
    <style:style style:family="text" style:name="a1897">
      <style:text-properties fo:font-size="0.16667in" style:font-size-asian="0.16667in" style:font-size-complex="0.16667in" style:language-asian="zh" style:country-asian="TW" style:letter-kerning="false"/>
    </style:style>
    <style:style style:family="text" style:name="a189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899">
      <style:paragraph-properties fo:margin-right="0.02639in" fo:margin-bottom="0in" style:vertical-align="auto"/>
    </style:style>
    <style:style style:family="table-cell" style:name="a2150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paragraph" style:name="a1580">
      <style:paragraph-properties fo:text-align="justify" fo:text-align-last="start" fo:margin-bottom="0in"/>
    </style:style>
    <style:style style:family="text" style:name="a2151">
      <style:text-properties fo:font-size="0.16667in" style:font-size-asian="0.16667in" style:font-size-complex="0.16667in" fo:language="en" fo:country="US" style:letter-kerning="true"/>
    </style:style>
    <style:style style:family="text" style:name="a215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able-cell" style:name="a1582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paragraph" style:name="a2153">
      <style:paragraph-properties fo:text-align="center" fo:margin-right="0.02639in" fo:margin-bottom="0in" style:vertical-align="auto"/>
    </style:style>
    <style:style style:family="table-row" style:name="a1583">
      <style:table-row-properties style:row-height="0.336in"/>
    </style:style>
    <style:style style:family="text" style:name="a1584">
      <style:text-properties fo:font-size="0.25in" style:font-size-asian="0.25in" style:font-size-complex="0.25in" fo:language="en" fo:country="US" style:letter-kerning="true"/>
    </style:style>
    <style:style style:family="table-cell" style:name="a2155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1585">
      <style:text-properties fo:font-size="0.25in" style:font-size-asian="0.25in" style:font-size-complex="0.25in" style:language-asian="zh" style:country-asian="TW" style:letter-kerning="true"/>
    </style:style>
    <style:style style:family="text" style:name="a2156">
      <style:text-properties fo:font-size="0.16667in" style:font-size-asian="0.16667in" style:font-size-complex="0.16667in" style:language-asian="zh" style:country-asian="TW" style:letter-kerning="true"/>
    </style:style>
    <style:style style:family="text" style:name="a1586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ext" style:name="a2157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587">
      <style:paragraph-properties fo:text-align="justify" fo:text-align-last="start" fo:margin-bottom="0in"/>
    </style:style>
    <style:style style:family="paragraph" style:name="a2158">
      <style:paragraph-properties fo:text-align="center" fo:margin-right="0.02639in" fo:margin-bottom="0in" style:vertical-align="auto"/>
    </style:style>
    <style:style style:family="table-cell" style:name="a1589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ext" style:name="a1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7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2160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1590">
      <style:text-properties fo:font-size="0.25in" style:font-size-asian="0.25in" style:font-size-complex="0.25in" fo:language="en" fo:country="US" style:letter-kerning="true"/>
    </style:style>
    <style:style style:family="text" style:name="a2161">
      <style:text-properties fo:font-size="0.16667in" style:font-size-asian="0.16667in" style:font-size-complex="0.16667in" style:language-asian="zh" style:country-asian="TW" style:letter-kerning="true"/>
    </style:style>
    <style:style style:family="text" style:name="a1591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ext" style:name="a2162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1592">
      <style:paragraph-properties fo:text-align="justify" fo:text-align-last="start" fo:margin-bottom="0in"/>
    </style:style>
    <style:style style:family="paragraph" style:name="a2163">
      <style:paragraph-properties fo:text-align="center" fo:margin-bottom="0in"/>
    </style:style>
    <style:style style:family="table-cell" style:name="a1594">
      <style:table-cell-properties style:vertical-align="middle" fo:padding-top="0in" fo:padding-bottom="0in" fo:padding-left="0.05625in" fo:padding-right="0.05625in"/>
      <style:paragraph-properties style:writing-mode="lr-tb"/>
    </style:style>
    <style:style style:family="table-cell" style:name="a2165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able-row" style:name="a1595">
      <style:table-row-properties style:row-height="0.336in"/>
    </style:style>
    <style:style style:family="table-row" style:name="a2166">
      <style:table-row-properties style:row-height="0.42754in"/>
    </style:style>
    <style:style style:family="text" style:name="a1596">
      <style:text-properties fo:font-size="0.25in" style:font-size-asian="0.25in" style:font-size-complex="0.25in" fo:language="en" fo:country="US" style:letter-kerning="true"/>
    </style:style>
    <style:style style:family="text" style:name="a2167">
      <style:text-properties fo:font-size="0.16667in" style:font-size-asian="0.16667in" style:font-size-complex="0.16667in" fo:language="en" fo:country="US" style:letter-kerning="true"/>
    </style:style>
    <style:style style:family="text" style:name="a1597">
      <style:text-properties fo:font-size="0.25in" style:font-size-asian="0.25in" style:font-size-complex="0.25in" style:language-asian="zh" style:country-asian="TW" style:letter-kerning="true"/>
    </style:style>
    <style:style style:family="text" style:name="a2168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text" style:name="a1598">
      <style:text-properties fo:font-size="0.25in" style:font-size-asian="0.25in" style:font-size-complex="0.25in" fo:language="en" fo:country="US" style:letter-kerning="true"/>
    </style:style>
    <style:style style:family="paragraph" style:name="a2169">
      <style:paragraph-properties fo:text-align="center" fo:margin-right="0.02639in" fo:margin-bottom="0in" style:vertical-align="auto"/>
    </style:style>
    <style:style style:family="text" style:name="a1599">
      <style:text-properties fo:font-family="Times New Roman" style:font-family-asian="新細明體" style:font-family-generic="roman" style:font-family-generic-asian="roman" style:font-pitch="variable" style:font-pitch-asian="variable" fo:font-size="0.25in" style:font-size-asian="0.25in" style:font-size-complex="0.25in" style:language-asian="zh" style:country-asian="TW" style:letter-kerning="true"/>
    </style:style>
    <style:style style:family="text" style:name="a12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2171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172">
      <style:text-properties fo:font-size="0.16667in" style:font-size-asian="0.16667in" style:font-size-complex="0.16667in" fo:language="en" fo:country="US" style:letter-kerning="true"/>
    </style:style>
    <style:style style:family="text" style:name="a2173">
      <style:text-properties fo:font-family="Times New Roman" style:font-family-asian="新細明體" style:font-family-generic="roman" style:font-family-generic-asian="roman" style:font-pitch="variable" style:font-pitch-asian="variable" fo:font-size="0.16667in" style:font-size-asian="0.16667in" style:font-size-complex="0.16667in" style:language-asian="zh" style:country-asian="TW" style:letter-kerning="true"/>
    </style:style>
    <style:style style:family="paragraph" style:name="a2174">
      <style:paragraph-properties fo:text-align="center" fo:margin-right="0.02639in" fo:margin-bottom="0in" style:vertical-align="auto"/>
    </style:style>
    <style:style style:family="table-cell" style:name="a2176">
      <style:table-cell-properties style:vertical-align="middle" fo:padding-top="0in" fo:padding-bottom="0in" fo:padding-left="0.04146in" fo:padding-right="0.04146in"/>
      <style:paragraph-properties style:writing-mode="lr-tb"/>
    </style:style>
    <style:style style:family="text" style:name="a2177">
      <style:text-properties fo:font-size="0.16667in" style:font-size-asian="0.16667in" style:font-size-complex="0.16667in" fo:language="en" style:language-asian="zh" fo:country="US" style:country-asian="TW" style:letter-kerning="true"/>
    </style:style>
    <style:style style:family="text" style:name="a2178">
      <style:text-properties fo:font-size="0.16667in" style:font-size-asian="0.16667in" style:font-size-complex="0.16667in" style:language-asian="zh" style:country-asian="TW" style:letter-kerning="true"/>
    </style:style>
    <style:style style:family="text" style:name="a2179">
      <style:text-properties fo:font-size="0.16667in" style:font-size-asian="0.16667in" style:font-size-complex="0.16667in" style:language-asian="zh" style:country-asian="TW" style:letter-kerning="true"/>
    </style:style>
    <style:style style:family="text" style:name="a1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新細明體" style:font-family-asian="新細明體" style:font-family-generic="roman" style:font-family-generic-asian="roman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294" style:parent-style-name="Graphics">
      <style:graphic-properties draw:fill="none" fo:clip="rect(2.07044in, 2.57083in, 1.10494in, 2.68408in)" draw:stroke="none"/>
    </style:style>
    <style:style style:family="graphic" style:name="a1295" style:parent-style-name="Graphics">
      <style:graphic-properties draw:fill="none" draw:stroke="none"/>
    </style:style>
    <style:style style:family="drawing-page" style:name="a1296">
      <style:drawing-page-properties draw:fill="solid" draw:fill-color="#ffffcc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文鼎超黑" style:font-family-asian="文鼎超黑" style:font-family-generic="modern" style:font-family-generic-asian="modern" style:font-pitch="fixed" style:font-pitch-asian="fixed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518"/>
    <text:list-style style:name="a1327"/>
    <text:list-style style:name="a1994"/>
    <text:list-style style:name="a227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851"/>
    <text:list-style style:name="a232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900"/>
    <text:list-style style:name="a227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27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132"/>
    <text:list-style style:name="a2085"/>
    <text:list-style style:name="a1857"/>
    <text:list-style style:name="a232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11"/>
    <text:list-style style:name="a1906"/>
    <text:list-style style:name="a1666"/>
    <text:list-style style:name="a2137"/>
    <text:list-style style:name="a147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716"/>
    <text:list-style style:name="a147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523"/>
    <text:list-style style:name="a1332"/>
    <text:list-style style:name="a1338"/>
    <text:list-style style:name="a2090"/>
    <text:list-style style:name="a233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865"/>
    <text:list-style style:name="a1671"/>
    <text:list-style style:name="a2095"/>
    <text:list-style style:name="a233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143"/>
    <text:list-style style:name="a1721"/>
    <text:list-style style:name="a1676"/>
    <text:list-style style:name="a1531"/>
    <text:list-style style:name="a2001"/>
    <text:list-style style:name="a902"/>
    <text:list-style style:name="a2149"/>
    <text:list-style style:name="a1726"/>
    <text:list-style style:name="a1487"/>
    <text:list-style style:name="a2007"/>
    <text:list-style style:name="a1343"/>
    <text:list-style style:name="a1539"/>
    <text:list-style style:name="a1349"/>
    <text:list-style style:name="a234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873"/>
    <text:list-style style:name="a234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29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81"/>
    <text:list-style style:name="a1923"/>
    <text:list-style style:name="a234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154"/>
    <text:list-style style:name="a1879"/>
    <text:list-style style:name="a1732"/>
    <text:list-style style:name="a234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687"/>
    <text:list-style style:name="a1929"/>
    <text:list-style style:name="a2159"/>
    <text:list-style style:name="a2012"/>
    <text:list-style style:name="a2206"/>
    <text:list-style style:name="a1495"/>
    <text:list-style style:name="a1737"/>
    <text:list-style style:name="a1544"/>
    <text:list-style style:name="a915"/>
    <text:list-style style:name="a2018"/>
    <text:list-style style:name="a1354"/>
    <text:list-style style:name="a1404"/>
    <text:list-style style:name="a1409"/>
    <text:list-style style:name="a1884"/>
    <text:list-style style:name="a1692"/>
    <text:list-style style:name="a2164"/>
    <text:list-style style:name="a1935"/>
    <text:list-style style:name="a1742"/>
    <text:list-style style:name="a240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212"/>
    <text:list-style style:name="a1696"/>
    <text:list-style style:name="a1552"/>
    <text:list-style style:name="a1747"/>
    <text:list-style style:name="a2023"/>
    <text:list-style style:name="a2218"/>
    <text:list-style style:name="a1360"/>
    <text:list-style style:name="a1601"/>
    <text:list-style style:name="a927"/>
    <text:list-style style:name="a1558"/>
    <text:list-style style:name="a2029"/>
    <text:list-style style:name="a1365"/>
    <text:list-style style:name="a1607"/>
    <text:list-style style:name="a1415"/>
    <text:list-style style:name="a1890"/>
    <text:list-style style:name="a241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170"/>
    <text:list-style style:name="a236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941"/>
    <text:list-style style:name="a1895"/>
    <text:list-style style:name="a241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175"/>
    <text:list-style style:name="a24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753"/>
    <text:list-style style:name="a2223"/>
    <text:list-style style:name="a1800"/>
    <text:list-style style:name="a1949"/>
    <text:list-style style:name="a1563"/>
    <text:list-style style:name="a933"/>
    <text:list-style style:name="a1758"/>
    <text:list-style style:name="a2034"/>
    <text:list-style style:name="a2228"/>
    <text:list-style style:name="a1805"/>
    <text:list-style style:name="a1612"/>
    <text:list-style style:name="a1371"/>
    <text:list-style style:name="a1420"/>
    <text:list-style style:name="a1376"/>
    <text:list-style style:name="a1618"/>
    <text:list-style style:name="a1428"/>
    <text:list-style style:name="a237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42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182"/>
    <text:list-style style:name="a1954"/>
    <text:list-style style:name="a1763"/>
    <text:list-style style:name="a2234"/>
    <text:list-style style:name="a2040"/>
    <text:list-style style:name="a2188"/>
    <text:list-style style:name="a1571"/>
    <text:list-style style:name="a1767"/>
    <text:list-style style:name="a2045"/>
    <text:list-style style:name="a946"/>
    <text:list-style style:name="a1623"/>
    <text:list-style style:name="a1576"/>
    <text:list-style style:name="a1382"/>
    <text:list-style style:name="a1387"/>
    <text:list-style style:name="a238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960"/>
    <text:list-style style:name="a238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38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240"/>
    <text:list-style style:name="a2194"/>
    <text:list-style style:name="a1966"/>
    <text:list-style style:name="a1773"/>
    <text:list-style style:name="a2245"/>
    <text:list-style style:name="a1581"/>
    <text:list-style style:name="a2199"/>
    <text:list-style style:name="a2100"/>
    <text:list-style style:name="a1824"/>
    <text:list-style style:name="a1778"/>
    <text:list-style style:name="a1631"/>
    <text:list-style style:name="a1393"/>
    <text:list-style style:name="a1440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58"/>
    <text:list-style style:name="a1588"/>
    <text:list-style style:name="a2106"/>
    <text:list-style style:name="a1637"/>
    <text:list-style style:name="a1398"/>
    <text:list-style style:name="a144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30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974"/>
    <text:list-style style:name="a2250"/>
    <text:list-style style:name="a1783"/>
    <text:list-style style:name="a1830"/>
    <text:list-style style:name="a2255"/>
    <text:list-style style:name="a1593"/>
    <text:list-style style:name="a2064"/>
    <text:list-style style:name="a1835"/>
    <text:list-style style:name="a2111"/>
    <text:list-style style:name="a230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89"/>
    <text:list-style style:name="a1642"/>
    <text:list-style style:name="a2069"/>
    <text:list-style style:name="a2116"/>
    <text:list-style style:name="a1647"/>
    <text:list-style style:name="a145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501"/>
    <text:list-style style:name="a145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31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506"/>
    <text:list-style style:name="a1315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31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1982"/>
    <text:list-style style:name="a1988"/>
    <text:list-style style:name="a1841"/>
    <text:list-style style:name="a1794"/>
    <text:list-style style:name="a226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074"/>
    <text:list-style style:name="a2121"/>
    <text:list-style style:name="a1846"/>
    <text:list-style style:name="a1700"/>
    <text:list-style style:name="a146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4375in"/>
      </text:list-level-style-number>
      <text:list-level-style-number text:level="3" style:num-format="">
        <style:list-level-properties text:space-before="0.875in"/>
      </text:list-level-style-number>
      <text:list-level-style-number text:level="4" style:num-format="">
        <style:list-level-properties text:space-before="1.375in"/>
      </text:list-level-style-number>
      <text:list-level-style-number text:level="5" style:num-format="">
        <style:list-level-properties text:space-before="1.875in"/>
      </text:list-level-style-number>
      <text:list-level-style-number text:level="6" style:num-format="">
        <style:list-level-properties text:space-before="2.375in"/>
      </text:list-level-style-number>
      <text:list-level-style-number text:level="7" style:num-format="">
        <style:list-level-properties text:space-before="2.875in"/>
      </text:list-level-style-number>
      <text:list-level-style-number text:level="8" style:num-format="">
        <style:list-level-properties text:space-before="3.375in"/>
      </text:list-level-style-number>
      <text:list-level-style-number text:level="9" style:num-format="">
        <style:list-level-properties text:space-before="3.875in"/>
      </text:list-level-style-number>
    </text:list-style>
    <text:list-style style:name="a2079"/>
    <text:list-style style:name="a2127"/>
    <text:list-style style:name="a1705"/>
    <text:list-style style:name="a1512"/>
  </office:automatic-styles>
  <office:body>
    <office:presentation>
      <draw:page draw:name="Slide26" draw:style-name="a785" draw:master-page-name="Master1-Layout1-title-標題投影片" presentation:presentation-page-layout-name="Master1-PPL1" draw:id="Slide-281">
        <draw:frame draw:id="id69" presentation:style-name="a794" draw:name="標題 1" svg:x="0.75in" svg:y="2.32986in" svg:width="8.5in" svg:height="1.60764in" presentation:class="title" presentation:placeholder="false">
          <draw:text-box>
            <text:p text:style-name="a793" text:class-names="" text:cond-style-name=""><text:span text:style-name="a786" text:class-names="">109-1<text:s text:c="1"/></text:span><text:span text:style-name="a787" text:class-names="">十月份</text:span><text:span text:style-name="a788" text:class-names="">【</text:span><text:span text:style-name="a789" text:class-names="">行政</text:span><text:span text:style-name="a790" text:class-names="">】</text:span><text:span text:style-name="a791" text:class-names="">會報</text:span><text:span text:style-name="a792" text:class-names=""/></text:p>
          </draw:text-box>
          <svg:title/>
          <svg:desc/>
        </draw:frame>
        <draw:frame draw:id="id70" presentation:style-name="a799" draw:name="副標題 2" svg:x="1.5in" svg:y="4.25in" svg:width="7in" svg:height="1.91667in" presentation:class="subtitle" presentation:placeholder="false">
          <draw:text-box>
            <text:p text:style-name="a798" text:class-names="" text:cond-style-name=""><text:span text:style-name="a795" text:class-names="">學務處</text:span><text:span text:style-name="a796" text:class-names="">1091005</text:span><text:span text:style-name="a797" text:class-names=""/></text:p>
          </draw:text-box>
          <svg:title/>
          <svg:desc/>
        </draw:frame>
      </draw:page>
      <draw:page draw:name="Slide27" draw:style-name="a800" draw:master-page-name="Master1-Layout2-obj-標題及物件" presentation:presentation-page-layout-name="Master1-PPL2" draw:id="Slide-282">
        <draw:frame draw:id="id71" presentation:style-name="a804" draw:name="標題 1" svg:x="0.5in" svg:y="0.30035in" svg:width="9in" svg:height="1.25in" presentation:class="title" presentation:placeholder="false">
          <draw:text-box>
            <text:p text:style-name="a803" text:class-names="" text:cond-style-name=""><text:span text:style-name="a801" text:class-names="">建議事項</text:span><text:span text:style-name="a802" text:class-names=""/></text:p>
          </draw:text-box>
          <svg:title/>
          <svg:desc/>
        </draw:frame>
        <draw:frame draw:id="id72" presentation:style-name="a805" draw:name="內容版面配置區 3" svg:x="0.48491in" svg:y="1.62378in" svg:width="9in" svg:height="2.91371in" style:rel-width="scale" style:rel-height="scale" presentation:class="graphic" presentation:placeholder="false">
          <draw:image xlink:href="media/image1.emf" xlink:type="simple" xlink:show="embed" xlink:actuate="onLoad"/>
          <svg:title/>
          <svg:desc/>
        </draw:frame>
        <draw:frame draw:id="id73" draw:style-name="a809" draw:name="文字方塊 4" svg:x="0.59006in" svg:y="4.77374in" svg:width="8.66238in" svg:height="1.98587in">
          <draw:text-box>
            <text:p text:style-name="a808" text:class-names="" text:cond-style-name=""><text:span text:style-name="a806" text:class-names="">有關班服日的規定，請依學務處目前的規劃來實施。先試辦一個學期後再討論是否進一步地開放。因校園安全，且國中與國小不同，請導師同仁體諒共同配合。</text:span><text:span text:style-name="a807" text:class-names=""/></text:p>
          </draw:text-box>
          <svg:title/>
          <svg:desc/>
        </draw:frame>
      </draw:page>
      <draw:page draw:name="Slide1" draw:style-name="a810" draw:master-page-name="Master1-Layout7-blank-空白" presentation:presentation-page-layout-name="Master1-PPL7" draw:id="Slide-256">
        <draw:frame draw:id="id74" draw:style-name="a811" draw:name="圖片 2" svg:x="0in" svg:y="0in" svg:width="10in" svg:height="7.5in" style:rel-width="scale" style:rel-height="scale">
          <draw:image xlink:href="media/image2.jpg" xlink:type="simple" xlink:show="embed" xlink:actuate="onLoad"/>
          <svg:title/>
          <svg:desc/>
        </draw:frame>
        <draw:frame draw:id="id75" draw:style-name="a814" draw:name="標題 1" svg:x="5.07875in" svg:y="4.61624in" svg:width="4.60677in" svg:height="1.60764in">
          <draw:text-box>
            <text:p text:style-name="a813" text:class-names="" text:cond-style-name=""><text:span text:style-name="a812" text:class-names="">訓育組</text:span></text:p>
          </draw:text-box>
          <svg:title/>
          <svg:desc/>
        </draw:frame>
      </draw:page>
      <draw:page draw:name="Slide13" draw:style-name="a815" draw:master-page-name="Master1-Layout7-blank-空白" presentation:presentation-page-layout-name="Master1-PPL7" draw:id="Slide-268">
        <draw:custom-shape svg:x="0.27058in" svg:y="0.28505in" svg:width="9.40204in" svg:height="0.77415in" draw:id="id76" draw:style-name="a826" draw:name="矩形 2">
          <svg:title/>
          <svg:desc/>
          <text:p text:style-name="a825" text:class-names="" text:cond-style-name=""><text:span text:style-name="a816" text:class-names="">108</text:span><text:span text:style-name="a817" text:class-names="">學年度下學期</text:span><text:span text:style-name="a818" text:class-names="">(</text:span><text:span text:style-name="a819" text:class-names="">七下</text:span><text:span text:style-name="a820" text:class-names="">/</text:span><text:span text:style-name="a821" text:class-names="">八下</text:span><text:span text:style-name="a822" text:class-names="">)</text:span><text:span text:style-name="a823" text:class-names="">服務時數確認</text:span><text:span text:style-name="a82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77" draw:style-name="a863" draw:name="文字方塊 3" svg:x="0.59006in" svg:y="1.38753in" svg:width="9.21362in" svg:height="4.67858in">
          <draw:text-box>
            <text:p text:style-name="a832" text:class-names="" text:cond-style-name=""><text:span text:style-name="a827" text:class-names="">【</text:span><text:span text:style-name="a828" text:class-names="">八年級</text:span><text:span text:style-name="a829" text:class-names="">】108</text:span><text:span text:style-name="a830" text:class-names="">學年度下學期的服務時數</text:span><text:span text:style-name="a831" text:class-names=""/></text:p>
            <text:p text:style-name="a840" text:class-names="" text:cond-style-name=""><text:span text:style-name="a833" text:class-names=""><text:s text:c="1"/></text:span><text:span text:style-name="a834" text:class-names=""><text:s text:c="9"/></text:span><text:span text:style-name="a835" text:class-names="">未達</text:span><text:span text:style-name="a836" text:class-names="">6</text:span><text:span text:style-name="a837" text:class-names="">小時</text:span><text:span text:style-name="a838" text:class-names="">名單</text:span><text:span text:style-name="a839" text:class-names=""/></text:p>
            <text:p text:style-name="a846" text:class-names="" text:cond-style-name=""><text:span text:style-name="a841" text:class-names="">【</text:span><text:span text:style-name="a842" text:class-names="">九年級</text:span><text:span text:style-name="a843" text:class-names="">】</text:span><text:span text:style-name="a844" text:class-names="">各班服務時數分數確認表</text:span><text:span text:style-name="a845" text:class-names=""/></text:p>
            <text:p text:style-name="a852" text:class-names="" text:cond-style-name=""><text:span text:style-name="a847" text:class-names=""><text:s text:c="3"/></text:span><text:span text:style-name="a848" text:class-names="">將於近日發放，請老師協助指導學生確認簽名。若有疑問歡迎老師致電訓育組</text:span><text:span text:style-name="a849" text:class-names="">822</text:span><text:span text:style-name="a850" text:class-names="">，謝謝老師</text:span><text:span text:style-name="a851" text:class-names="">!</text:span></text:p>
            <text:p text:style-name="a854" text:class-names="" text:cond-style-name=""><text:span text:style-name="a853" text:class-names=""/></text:p>
            <text:p text:style-name="a862" text:class-names="" text:cond-style-name=""><text:span text:style-name="a855" text:class-names="">【</text:span><text:span text:style-name="a856" text:class-names="">七九年級</text:span><text:span text:style-name="a857" text:class-names="">】</text:span><text:span text:style-name="a858" text:class-names="">段考下午進行大掃除，完成後請導師直接核予服務時數</text:span><text:span text:style-name="a859" text:class-names="">1</text:span><text:span text:style-name="a860" text:class-names="">小時。</text:span><text:span text:style-name="a861" text:class-names=""/></text:p>
          </draw:text-box>
          <svg:title/>
          <svg:desc/>
        </draw:frame>
        <draw:frame draw:id="id78" draw:style-name="a868" draw:name="文字方塊 4" svg:x="0.43256in" svg:y="6.19122in" svg:width="5.59117in" svg:height="0.84147in">
          <draw:text-box>
            <text:p text:style-name="a867" text:class-names="" text:cond-style-name=""><text:span text:style-name="a864" text:class-names="">11/13</text:span><text:span text:style-name="a865" text:class-names="">教室布置評分</text:span><text:span text:style-name="a866" text:class-names=""/></text:p>
          </draw:text-box>
          <svg:title/>
          <svg:desc/>
        </draw:frame>
        <draw:frame draw:id="id79" draw:style-name="a869" draw:name="圖片 5" svg:x="8.50694in" svg:y="6.00966in" svg:width="1.48738in" svg:height="1.48738in" style:rel-width="scale" style:rel-height="scale">
          <draw:image xlink:href="media/image3.png" xlink:type="simple" xlink:show="embed" xlink:actuate="onLoad"/>
          <svg:title/>
          <svg:desc/>
        </draw:frame>
      </draw:page>
      <draw:page draw:name="Slide15" draw:style-name="a870" draw:master-page-name="Master1-Layout7-blank-空白" presentation:presentation-page-layout-name="Master1-PPL7" draw:id="Slide-270">
        <draw:frame draw:id="id80" draw:style-name="a877" draw:name="文字方塊 1" svg:x="0.27507in" svg:y="0.67879in" svg:width="4.56744in" svg:height="1.00977in">
          <draw:text-box>
            <text:p text:style-name="a876" text:class-names="" text:cond-style-name=""><text:span text:style-name="a871" text:class-names="">【</text:span><text:span text:style-name="a872" text:class-names="">共同</text:span><text:span text:style-name="a873" text:class-names="">事項</text:span><text:span text:style-name="a874" text:class-names="">】</text:span><text:span text:style-name="a875" text:class-names=""/></text:p>
          </draw:text-box>
          <svg:title/>
          <svg:desc/>
        </draw:frame>
        <draw:frame draw:id="id81" draw:style-name="a886" draw:name="文字方塊 2" svg:x="1.0091in" svg:y="1.80972in" svg:width="7.95364in" svg:height="2.32246in">
          <draw:text-box>
            <text:p text:style-name="a885" text:class-names="" text:cond-style-name=""><text:span text:style-name="a878" text:class-names="">10</text:span><text:span text:style-name="a879" text:class-names="">月</text:span><text:span text:style-name="a880" text:class-names="">19</text:span><text:span text:style-name="a881" text:class-names="">日因舉辦</text:span><text:span text:style-name="a882" text:class-names="">融合運動會</text:span><text:span text:style-name="a883" text:class-names="">，當日朝會升旗暫停，請各班自行運用。</text:span><text:span text:style-name="a884" text:class-names=""/></text:p>
          </draw:text-box>
          <svg:title/>
          <svg:desc/>
        </draw:frame>
        <draw:frame draw:id="id82" draw:style-name="a887" draw:name="圖片 4" svg:x="0.82631in" svg:y="4.33078in" svg:width="8.31922in" svg:height="3.16685in" style:rel-width="scale" style:rel-height="scale">
          <draw:image xlink:href="media/image4.jpg" xlink:type="simple" xlink:show="embed" xlink:actuate="onLoad"/>
          <svg:title/>
          <svg:desc/>
        </draw:frame>
      </draw:page>
      <draw:page draw:name="Slide14" draw:style-name="a888" draw:master-page-name="Master1-Layout7-blank-空白" presentation:presentation-page-layout-name="Master1-PPL7" draw:id="Slide-269">
        <draw:custom-shape svg:x="1.07303in" svg:y="0.4571in" svg:width="7.7752in" svg:height="0.77415in" draw:id="id83" draw:style-name="a894" draw:name="矩形 2">
          <svg:title/>
          <svg:desc/>
          <text:p text:style-name="a893" text:class-names="" text:cond-style-name=""><text:span text:style-name="a889" text:class-names="">109</text:span><text:span text:style-name="a890" text:class-names="">學年度新北市學生</text:span><text:span text:style-name="a891" text:class-names="">音樂比賽</text:span><text:span text:style-name="a89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4" draw:name="表格 1" svg:x="0.59006in" svg:y="1.35387in" svg:width="8.74113in" svg:height="2.94737in">
          <table:table table:style-name="a895" table:template-name="{5C22544A-7EE6-4342-B048-85BDC9FD1C3A}" table:use-banding-columns-styles="true" table:use-banding-rows-styles="true" table:use-first-column-styles="true" table:use-first-row-styles="true" table:use-last-column-styles="true" table:use-last-row-styles="true">
            <table:table-column table:style-name="a896" table:default-cell-style-name=""/>
            <table:table-column table:style-name="a897" table:default-cell-style-name=""/>
            <table:table-row table:style-name="a898" table:default-cell-style-name="">
              <table:table-cell table:style-name="a903">
                <text:list text:style-name="a902">
                  <text:list-item>
                    <text:p text:style-name="a901" text:class-names="" text:cond-style-name=""><text:span text:style-name="a899" text:class-names="">團體組比賽</text:span><text:span text:style-name="a900" text:class-names=""/></text:p>
                  </text:list-item>
                </text:list>
              </table:table-cell>
              <table:table-cell table:style-name="a928">
                <text:list text:style-name="a915">
                  <text:list-item>
                    <text:p text:style-name="a914" text:class-names="" text:cond-style-name=""><text:span text:style-name="a904" text:class-names="">109</text:span><text:span text:style-name="a905" text:class-names="">年</text:span><text:span text:style-name="a906" text:class-names="">11</text:span><text:span text:style-name="a907" text:class-names="">月</text:span><text:span text:style-name="a908" text:class-names="">16</text:span><text:span text:style-name="a909" text:class-names="">日</text:span><text:span text:style-name="a910" text:class-names="">(</text:span><text:span text:style-name="a911" text:class-names="">一</text:span><text:span text:style-name="a912" text:class-names="">)</text:span><text:span text:style-name="a913" text:class-names="">至</text:span></text:p>
                  </text:list-item>
                </text:list>
                <text:list text:style-name="a927">
                  <text:list-item>
                    <text:p text:style-name="a926" text:class-names="" text:cond-style-name=""><text:span text:style-name="a916" text:class-names="">109</text:span><text:span text:style-name="a917" text:class-names="">年</text:span><text:span text:style-name="a918" text:class-names="">11</text:span><text:span text:style-name="a919" text:class-names="">月</text:span><text:span text:style-name="a920" text:class-names="">26</text:span><text:span text:style-name="a921" text:class-names="">日</text:span><text:span text:style-name="a922" text:class-names="">(</text:span><text:span text:style-name="a923" text:class-names="">四</text:span><text:span text:style-name="a924" text:class-names="">)</text:span><text:span text:style-name="a925" text:class-names=""/></text:p>
                  </text:list-item>
                </text:list>
              </table:table-cell>
            </table:table-row>
            <table:table-row table:style-name="a929" table:default-cell-style-name="">
              <table:table-cell table:style-name="a934">
                <text:list text:style-name="a933">
                  <text:list-item>
                    <text:p text:style-name="a932" text:class-names="" text:cond-style-name=""><text:span text:style-name="a930" text:class-names="">個人組比賽</text:span><text:span text:style-name="a931" text:class-names=""/></text:p>
                  </text:list-item>
                </text:list>
              </table:table-cell>
              <table:table-cell table:style-name="a959">
                <text:list text:style-name="a946">
                  <text:list-item>
                    <text:p text:style-name="a945" text:class-names="" text:cond-style-name=""><text:span text:style-name="a935" text:class-names="">109</text:span><text:span text:style-name="a936" text:class-names="">年</text:span><text:span text:style-name="a937" text:class-names="">10</text:span><text:span text:style-name="a938" text:class-names="">月</text:span><text:span text:style-name="a939" text:class-names="">26</text:span><text:span text:style-name="a940" text:class-names="">日</text:span><text:span text:style-name="a941" text:class-names="">(</text:span><text:span text:style-name="a942" text:class-names="">一</text:span><text:span text:style-name="a943" text:class-names="">)</text:span><text:span text:style-name="a944" text:class-names="">至</text:span></text:p>
                  </text:list-item>
                </text:list>
                <text:list text:style-name="a958">
                  <text:list-item>
                    <text:p text:style-name="a957" text:class-names="" text:cond-style-name=""><text:span text:style-name="a947" text:class-names="">109</text:span><text:span text:style-name="a948" text:class-names="">年</text:span><text:span text:style-name="a949" text:class-names="">10</text:span><text:span text:style-name="a950" text:class-names="">月</text:span><text:span text:style-name="a951" text:class-names="">31</text:span><text:span text:style-name="a952" text:class-names="">日</text:span><text:span text:style-name="a953" text:class-names="">(</text:span><text:span text:style-name="a954" text:class-names="">六</text:span><text:span text:style-name="a955" text:class-names="">)</text:span><text:span text:style-name="a956" text:class-names=""/></text:p>
                  </text:list-item>
                </text:list>
              </table:table-cell>
            </table:table-row>
          </table:table>
          <draw:image xlink:href="media/image5.png" xlink:type="simple" xlink:show="embed" xlink:actuate="onLoad"/>
          <svg:title/>
          <svg:desc/>
        </draw:frame>
        <draw:custom-shape svg:x="0.46334in" svg:y="4.69499in" svg:width="8.66839in" svg:height="1.44733in" draw:id="id85" draw:style-name="a981" draw:name="矩形 7">
          <svg:title/>
          <svg:desc/>
          <text:p text:style-name="a965" text:class-names="" text:cond-style-name=""><text:span text:style-name="a960" text:class-names="">109</text:span><text:span text:style-name="a961" text:class-names="">學年度學生舞蹈比賽</text:span><text:span text:style-name="a962" text:class-names="">:</text:span><text:span text:style-name="a963" text:class-names="">個人組</text:span><text:span text:style-name="a964" text:class-names=""/></text:p>
          <text:p text:style-name="a980" text:class-names="" text:cond-style-name=""><text:span text:style-name="a966" text:class-names="">11</text:span><text:span text:style-name="a967" text:class-names="">月</text:span><text:span text:style-name="a968" text:class-names="">3</text:span><text:span text:style-name="a969" text:class-names="">日</text:span><text:span text:style-name="a970" text:class-names="">(</text:span><text:span text:style-name="a971" text:class-names="">二</text:span><text:span text:style-name="a972" text:class-names="">)-11</text:span><text:span text:style-name="a973" text:class-names="">月</text:span><text:span text:style-name="a974" text:class-names="">12</text:span><text:span text:style-name="a975" text:class-names="">日</text:span><text:span text:style-name="a976" text:class-names="">(</text:span><text:span text:style-name="a977" text:class-names="">四</text:span><text:span text:style-name="a978" text:class-names="">)</text:span><text:span text:style-name="a97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86" draw:style-name="a982" draw:name="圖片 9" svg:x="7.99246in" svg:y="5.16748in" svg:width="1.57382in" svg:height="2.21042in" style:rel-width="scale" style:rel-height="scale">
          <draw:image xlink:href="media/image6.gif" xlink:type="simple" xlink:show="embed" xlink:actuate="onLoad"/>
          <svg:title/>
          <svg:desc/>
        </draw:frame>
      </draw:page>
      <draw:page draw:name="Slide10" draw:style-name="a983" draw:master-page-name="Master1-Layout7-blank-空白" presentation:presentation-page-layout-name="Master1-PPL7" draw:id="Slide-265">
        <draw:custom-shape svg:x="0.19632in" svg:y="0.12755in" svg:width="8.89863in" svg:height="0.77415in" draw:id="id87" draw:style-name="a991" draw:name="矩形 1">
          <svg:title/>
          <svg:desc/>
          <text:p text:style-name="a990" text:class-names="" text:cond-style-name=""><text:span text:style-name="a984" text:class-names="">109</text:span><text:span text:style-name="a985" text:class-names="">模範生選舉</text:span><text:span text:style-name="a986" text:class-names="">(</text:span><text:span text:style-name="a987" text:class-names="">自治會會長副會長選舉</text:span><text:span text:style-name="a988" text:class-names="">)</text:span><text:span text:style-name="a989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4891in" svg:y="2.17502in" svg:width="9.53352in" svg:height="5.28444in" draw:id="id88" draw:style-name="a1062" draw:name="矩形 2">
          <svg:title/>
          <svg:desc/>
          <text:p text:style-name="a998" text:class-names="" text:cond-style-name=""><text:span text:style-name="a992" text:class-names="">10/21</text:span><text:span text:style-name="a993" text:class-names="">（</text:span><text:span text:style-name="a994" text:class-names="">三</text:span><text:span text:style-name="a995" text:class-names="">）</text:span><text:span text:style-name="a996" text:class-names=""><text:s text:c="1"/></text:span><text:span text:style-name="a997" text:class-names=""/></text:p>
          <text:p text:style-name="a1004" text:class-names="" text:cond-style-name=""><text:span text:style-name="a999" text:class-names=""><text:s text:c="5"/>七八九年級</text:span><text:span text:style-name="a1000" text:class-names="">繳交</text:span><text:span text:style-name="a1001" text:class-names="">模範生電子檔</text:span><text:span text:style-name="a1002" text:class-names="">報名表</text:span><text:span text:style-name="a1003" text:class-names=""/></text:p>
          <text:p text:style-name="a1006" text:class-names="" text:cond-style-name=""><text:span text:style-name="a1005" text:class-names=""/></text:p>
          <text:p text:style-name="a1013" text:class-names="" text:cond-style-name=""><text:span text:style-name="a1007" text:class-names="">10/26</text:span><text:span text:style-name="a1008" text:class-names="">（</text:span><text:span text:style-name="a1009" text:class-names="">一</text:span><text:span text:style-name="a1010" text:class-names="">）</text:span><text:span text:style-name="a1011" text:class-names="">午休</text:span><text:span text:style-name="a1012" text:class-names=""/></text:p>
          <text:p text:style-name="a1020" text:class-names="" text:cond-style-name=""><text:span text:style-name="a1014" text:class-names=""><text:s text:c="5"/>七八九</text:span><text:span text:style-name="a1015" text:class-names="">年級</text:span><text:span text:style-name="a1016" text:class-names="">拍攝</text:span><text:span text:style-name="a1017" text:class-names="">模範生大頭</text:span><text:span text:style-name="a1018" text:class-names="">照</text:span><text:span text:style-name="a1019" text:class-names=""/></text:p>
          <text:p text:style-name="a1029" text:class-names="" text:cond-style-name=""><text:span text:style-name="a1021" text:class-names=""><text:s text:c="5"/>七八年級</text:span><text:span text:style-name="a1022" text:class-names="">年級</text:span><text:span text:style-name="a1023" text:class-names="">模範生</text:span><text:span text:style-name="a1024" text:class-names="">候選人</text:span><text:span text:style-name="a1025" text:class-names="">號</text:span><text:span text:style-name="a1026" text:class-names="">次</text:span><text:span text:style-name="a1027" text:class-names="">抽籤</text:span><text:span text:style-name="a1028" text:class-names=""/></text:p>
          <text:p text:style-name="a1031" text:class-names="" text:cond-style-name=""><text:span text:style-name="a1030" text:class-names=""/></text:p>
          <text:p text:style-name="a1038" text:class-names="" text:cond-style-name=""><text:span text:style-name="a1032" text:class-names="">11/2(</text:span><text:span text:style-name="a1033" text:class-names="">一</text:span><text:span text:style-name="a1034" text:class-names="">)~11/6(</text:span><text:span text:style-name="a1035" text:class-names="">五</text:span><text:span text:style-name="a1036" text:class-names="">)</text:span><text:span text:style-name="a1037" text:class-names=""/></text:p>
          <text:p text:style-name="a1047" text:class-names="" text:cond-style-name=""><text:span text:style-name="a1039" text:class-names=""><text:s text:c="4"/></text:span><text:span text:style-name="a1040" text:class-names=""><text:s text:c="2"/></text:span><text:span text:style-name="a1041" text:class-names="">七八</text:span><text:span text:style-name="a1042" text:class-names="">年級年級</text:span><text:span text:style-name="a1043" text:class-names="">模範</text:span><text:span text:style-name="a1044" text:class-names="">生</text:span><text:span text:style-name="a1045" text:class-names="">宣傳</text:span><text:span text:style-name="a1046" text:class-names=""/></text:p>
          <text:p text:style-name="a1049" text:class-names="" text:cond-style-name=""><text:span text:style-name="a1048" text:class-names=""/></text:p>
          <text:p text:style-name="a1053" text:class-names="" text:cond-style-name=""><text:span text:style-name="a1050" text:class-names="">11/9(</text:span><text:span text:style-name="a1051" text:class-names="">一</text:span><text:span text:style-name="a1052" text:class-names="">)</text:span></text:p>
          <text:p text:style-name="a1061" text:class-names="" text:cond-style-name=""><text:span text:style-name="a1054" text:class-names=""><text:s text:c="4"/>七八</text:span><text:span text:style-name="a1055" text:class-names="">年級</text:span><text:span text:style-name="a1056" text:class-names="">年級</text:span><text:span text:style-name="a1057" text:class-names="">模範</text:span><text:span text:style-name="a1058" text:class-names="">生</text:span><text:span text:style-name="a1059" text:class-names="">投票</text:span><text:span text:style-name="a106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015in" svg:y="0.91934in" svg:width="9.45968in" svg:height="0.5722in" draw:id="id89" draw:style-name="a1069" draw:name="矩形 3">
          <svg:title/>
          <svg:desc/>
          <text:p text:style-name="a1068" text:class-names="" text:cond-style-name=""><text:span text:style-name="a1063" text:class-names="">七八年級</text:span><text:span text:style-name="a1064" text:class-names="">推選一名</text:span><text:span text:style-name="a1065" text:class-names="">班級模範生</text:span><text:span text:style-name="a1066" text:class-names="">再進行</text:span><text:span text:style-name="a1067" text:class-names="">年級模範生選舉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53051in" svg:y="1.49369in" svg:width="9.45968in" svg:height="0.5722in" draw:id="id90" draw:style-name="a1077" draw:name="矩形 6">
          <svg:title/>
          <svg:desc/>
          <text:p text:style-name="a1076" text:class-names="" text:cond-style-name=""><text:span text:style-name="a1070" text:class-names="">九年級</text:span><text:span text:style-name="a1071" text:class-names="">推選一名</text:span><text:span text:style-name="a1072" text:class-names="">班級模範</text:span><text:span text:style-name="a1073" text:class-names="">生 <text:s text:c="1"/></text:span><text:span text:style-name="a1074" text:class-names="">自治會副會長由模範生互相推選</text:span><text:span text:style-name="a107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1" draw:style-name="a1078" draw:transform="translate(-1.53334in -1.32613in) rotate(-0.16157) translate(8.02957in 5.15488in)" draw:name="圖片 4" svg:width="3.06668in" svg:height="2.65226in" style:rel-width="scale" style:rel-height="scale">
          <draw:image xlink:href="media/image7.jpg" xlink:type="simple" xlink:show="embed" xlink:actuate="onLoad"/>
          <svg:title/>
          <svg:desc/>
        </draw:frame>
        <presentation:notes draw:style-name="a1085">
          <draw:page-thumbnail draw:page-number="7" svg:x="1.5in" svg:y="1.25in" svg:width="4.5in" svg:height="3.375in" presentation:class="page" draw:id="id92" presentation:style-name="a1079" draw:name="投影片圖像版面配置區 1">
            <svg:title/>
            <svg:desc/>
          </draw:page-thumbnail>
          <draw:frame draw:id="id93" presentation:style-name="a1080" draw:name="備忘稿版面配置區 2" svg:x="0.75in" svg:y="4.8125in" svg:width="6in" svg:height="3.9375in" presentation:class="notes" presentation:placeholder="true">
            <draw:text-box/>
            <svg:title/>
            <svg:desc/>
          </draw:frame>
          <draw:frame draw:id="id94" draw:style-name="a1084" draw:name="投影片編號版面配置區 3" svg:x="4.24826in" svg:y="9.49826in" svg:width="3.25in" svg:height="0.50174in">
            <draw:text-box>
              <text:p text:style-name="a1083" text:class-names="" text:cond-style-name=""><text:span text:style-name="a1081" text:class-names=""><text:page-number style:num-format="1" text:fixed="false">7</text:page-number></text:span><text:span text:style-name="a1082" text:class-names=""/></text:p>
            </draw:text-box>
            <svg:title/>
            <svg:desc/>
          </draw:frame>
        </presentation:notes>
      </draw:page>
      <draw:page draw:name="Slide6" draw:style-name="a1086" draw:master-page-name="Master1-Layout7-blank-空白" presentation:presentation-page-layout-name="Master1-PPL7" draw:id="Slide-261">
        <draw:custom-shape svg:x="0.27562in" svg:y="0.18826in" svg:width="2.47393in" svg:height="1.00977in" draw:id="id95" draw:style-name="a1090" draw:name="矩形 2">
          <svg:title/>
          <svg:desc/>
          <text:p text:style-name="a1089" text:class-names="" text:cond-style-name=""><text:span text:style-name="a1087" text:class-names="">七年級</text:span><text:span text:style-name="a108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12882in" svg:y="3.35137in" svg:width="5.73742in" svg:height="1.3127in" draw:id="id96" draw:style-name="a1107" draw:name="矩形 5">
          <svg:title/>
          <svg:desc/>
          <text:p text:style-name="a1097" text:class-names="" text:cond-style-name=""><text:span text:style-name="a1091" text:class-names="">★</text:span><text:span text:style-name="a1092" text:class-names="">110</text:span><text:span text:style-name="a1093" text:class-names="">學年</text:span><text:span text:style-name="a1094" text:class-names="">8</text:span><text:span text:style-name="a1095" text:class-names="">年級校外教學</text:span><text:span text:style-name="a1096" text:class-names=""/></text:p>
          <text:p text:style-name="a1106" text:class-names="" text:cond-style-name=""><text:span text:style-name="a1098" text:class-names=""><text:s text:c="2"/></text:span><text:span text:style-name="a1099" text:class-names="">109</text:span><text:span text:style-name="a1100" text:class-names="">學年</text:span><text:span text:style-name="a1101" text:class-names="">7</text:span><text:span text:style-name="a1102" text:class-names="">年級</text:span><text:span text:style-name="a1103" text:class-names="">校外</text:span><text:span text:style-name="a1104" text:class-names="">教學</text:span><text:span text:style-name="a110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12882in" svg:y="1.68567in" svg:width="9.68556in" svg:height="1.17806in" draw:id="id97" draw:style-name="a1127" draw:name="矩形 9">
          <svg:title/>
          <svg:desc/>
          <text:p text:style-name="a1115" text:class-names="" text:cond-style-name=""><text:span text:style-name="a1108" text:class-names="">★<text:s text:c="1"/></text:span><text:span text:style-name="a1109" text:class-names="">9/28(</text:span><text:span text:style-name="a1110" text:class-names="">五</text:span><text:span text:style-name="a1111" text:class-names="">)</text:span><text:span text:style-name="a1112" text:class-names="">蘋果節活動</text:span><text:span text:style-name="a1113" text:class-names="">，</text:span><text:span text:style-name="a1114" text:class-names=""/></text:p>
          <text:p text:style-name="a1126" text:class-names="" text:cond-style-name=""><text:span text:style-name="a1116" text:class-names=""><text:s text:c="15"/></text:span><text:span text:style-name="a1117" text:class-names="">感</text:span><text:span text:style-name="a1118" text:class-names="">謝</text:span><text:span text:style-name="a1119" text:class-names="">各處室</text:span><text:span text:style-name="a1120" text:class-names="">及</text:span><text:span text:style-name="a1121" text:class-names="">七年級</text:span><text:span text:style-name="a1122" text:class-names="">導師</text:span><text:span text:style-name="a1123" text:class-names="">的協助與參與</text:span><text:span text:style-name="a1124" text:class-names="">！</text:span><text:span text:style-name="a112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74756in" svg:y="4.80693in" svg:width="9.18466in" svg:height="1.17806in" draw:id="id98" draw:style-name="a1136" draw:name="矩形 7">
          <svg:title/>
          <svg:desc/>
          <text:p text:style-name="a1130" text:class-names="" text:cond-style-name=""><text:span text:style-name="a1128" text:class-names="">近日將發放調查表</text:span><text:span text:style-name="a1129" text:class-names=""/></text:p>
          <text:p text:style-name="a1135" text:class-names="" text:cond-style-name=""><text:span text:style-name="a1131" text:class-names="">煩請老師協助調查，</text:span><text:span text:style-name="a1132" text:class-names="">10</text:span><text:span text:style-name="a1133" text:class-names="">月中以後進行招標事宜</text:span><text:span text:style-name="a1134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99" draw:style-name="a1137" draw:name="圖片 1" svg:x="6.41748in" svg:y="2.86373in" svg:width="2.93688in" svg:height="2.54in" style:rel-width="scale" style:rel-height="scale">
          <draw:image xlink:href="media/image8.png" xlink:type="simple" xlink:show="embed" xlink:actuate="onLoad"/>
          <svg:title/>
          <svg:desc/>
        </draw:frame>
      </draw:page>
      <draw:page draw:name="Slide12" draw:style-name="a1138" draw:master-page-name="Master1-Layout7-blank-空白" presentation:presentation-page-layout-name="Master1-PPL7" draw:id="Slide-267">
        <draw:custom-shape svg:x="0.27562in" svg:y="0.18826in" svg:width="2.47393in" svg:height="1.00977in" draw:id="id100" draw:style-name="a1142" draw:name="矩形 2">
          <svg:title/>
          <svg:desc/>
          <text:p text:style-name="a1141" text:class-names="" text:cond-style-name=""><text:span text:style-name="a1139" text:class-names="">七年級</text:span><text:span text:style-name="a114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1" draw:style-name="a1147" draw:name="文字方塊 3" svg:x="2.95253in" svg:y="0.3638in" svg:width="3.30745in" svg:height="0.63952in">
          <draw:text-box>
            <text:p text:style-name="a1146" text:class-names="" text:cond-style-name=""><text:span text:style-name="a1143" text:class-names="">造型秀</text:span><text:span text:style-name="a1144" text:class-names="">說明</text:span><text:span text:style-name="a1145" text:class-names=""/></text:p>
          </draw:text-box>
          <svg:title/>
          <svg:desc/>
        </draw:frame>
        <draw:frame draw:id="id102" draw:style-name="a1162" draw:name="文字方塊 4" svg:x="0.51131in" svg:y="1.62378in" svg:width="8.81988in" svg:height="3.46686in">
          <draw:text-box>
            <text:p text:style-name="a1161" text:class-names="" text:cond-style-name=""><text:span text:style-name="a1148" text:class-names="">今年的造型秀以</text:span><text:span text:style-name="a1149" text:class-names="">保健小尖兵</text:span><text:span text:style-name="a1150" text:class-names="">為主題，各班請就</text:span><text:span text:style-name="a1151" text:class-names="">主題</text:span><text:span text:style-name="a1152" text:class-names="">做</text:span><text:span text:style-name="a1153" text:class-names="">造型裝扮</text:span><text:span text:style-name="a1154" text:class-names="">，可結合</text:span><text:span text:style-name="a1155" text:class-names="">手勢或口號、舉牌</text:span><text:span text:style-name="a1156" text:class-names="">，並提供</text:span><text:span text:style-name="a1157" text:class-names="">主題說明與</text:span><text:span text:style-name="a1158" text:class-names="">班級介紹詞</text:span><text:span text:style-name="a1159" text:class-names="">給司儀於各班進場時朗讀。</text:span><text:span text:style-name="a1160" text:class-names=""/></text:p>
          </draw:text-box>
          <svg:title/>
          <svg:desc/>
        </draw:frame>
        <draw:frame draw:id="id103" draw:style-name="a1163" draw:name="圖片 5" svg:x="5.94499in" svg:y="4.95981in" svg:width="3.78708in" svg:height="2.51054in" style:rel-width="scale" style:rel-height="scale">
          <draw:image xlink:href="media/image9.png" xlink:type="simple" xlink:show="embed" xlink:actuate="onLoad"/>
          <svg:title/>
          <svg:desc/>
        </draw:frame>
      </draw:page>
      <draw:page draw:name="Slide7" draw:style-name="a1164" draw:master-page-name="Master1-Layout7-blank-空白" presentation:presentation-page-layout-name="Master1-PPL7" draw:id="Slide-262">
        <draw:custom-shape svg:x="0.27507in" svg:y="0.3638in" svg:width="3.98857in" svg:height="1.00977in" draw:id="id104" draw:style-name="a1169" draw:name="矩形 2">
          <svg:title/>
          <svg:desc/>
          <text:p text:style-name="a1168" text:class-names="" text:cond-style-name=""><text:span text:style-name="a1165" text:class-names="">八</text:span><text:span text:style-name="a1166" text:class-names="">年級事項</text:span><text:span text:style-name="a116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19632in" svg:y="1.61625in" svg:width="9.38136in" svg:height="5.41908in" draw:id="id105" draw:style-name="a1209" draw:name="矩形 7">
          <svg:title/>
          <svg:desc/>
          <text:p text:style-name="a1173" text:class-names="" text:cond-style-name=""><text:span text:style-name="a1170" text:class-names="">11/02</text:span><text:span text:style-name="a1171" text:class-names="">星期一</text:span><text:span text:style-name="a1172" text:class-names=""/></text:p>
          <text:p text:style-name="a1178" text:class-names="" text:cond-style-name=""><text:span text:style-name="a1174" text:class-names="">八年級校外教學</text:span><text:span text:style-name="a1175" text:class-names="">(</text:span><text:span text:style-name="a1176" text:class-names="">原七校教</text:span><text:span text:style-name="a1177" text:class-names="">)</text:span></text:p>
          <text:p text:style-name="a1181" text:class-names="" text:cond-style-name=""><text:span text:style-name="a1179" text:class-names="">尚順育樂世界</text:span><text:span text:style-name="a1180" text:class-names=""/></text:p>
          <text:p text:style-name="a1184" text:class-names="" text:cond-style-name=""><text:span text:style-name="a1182" text:class-names="">感謝導師及總務處同仁協助，已完成繳費及報名事宜。</text:span><text:span text:style-name="a1183" text:class-names=""/></text:p>
          <text:p text:style-name="a1187" text:class-names="" text:cond-style-name=""><text:span text:style-name="a1185" text:class-names="">感謝教務處同仁協助處理課務事宜。</text:span><text:span text:style-name="a1186" text:class-names=""/></text:p>
          <text:p text:style-name="a1189" text:class-names="" text:cond-style-name=""><text:span text:style-name="a1188" text:class-names=""/></text:p>
          <text:p text:style-name="a1195" text:class-names="" text:cond-style-name=""><text:span text:style-name="a1190" text:class-names="">110</text:span><text:span text:style-name="a1191" text:class-names="">學年九年級</text:span><text:span text:style-name="a1192" text:class-names="">校外</text:span><text:span text:style-name="a1193" text:class-names="">教學</text:span><text:span text:style-name="a1194" text:class-names=""/></text:p>
          <text:p text:style-name="a1202" text:class-names="" text:cond-style-name=""><text:span text:style-name="a1196" text:class-names="">將於</text:span><text:span text:style-name="a1197" text:class-names="">10</text:span><text:span text:style-name="a1198" text:class-names="">、</text:span><text:span text:style-name="a1199" text:class-names="">11</text:span><text:span text:style-name="a1200" text:class-names="">月間發下調查表</text:span><text:span text:style-name="a1201" text:class-names=""/></text:p>
          <text:p text:style-name="a1208" text:class-names="" text:cond-style-name=""><text:span text:style-name="a1203" text:class-names="">煩請老師協助調查</text:span><text:span text:style-name="a1204" text:class-names="">，以進行</text:span><text:span text:style-name="a1205" text:class-names="">招標</text:span><text:span text:style-name="a1206" text:class-names="">事宜</text:span><text:span text:style-name="a120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6" draw:style-name="a1210" draw:name="圖片 1" svg:x="7.85892in" svg:y="4.065in" svg:width="1.73103in" svg:height="2.12603in" style:rel-width="scale" style:rel-height="scale">
          <draw:image xlink:href="media/image10.png" xlink:type="simple" xlink:show="embed" xlink:actuate="onLoad"/>
          <svg:title/>
          <svg:desc/>
        </draw:frame>
      </draw:page>
      <draw:page draw:name="Slide5" draw:style-name="a1211" draw:master-page-name="Master1-Layout7-blank-空白" presentation:presentation-page-layout-name="Master1-PPL7" draw:id="Slide-260">
        <draw:custom-shape svg:x="0.32113in" svg:y="0.28505in" svg:width="3.98857in" svg:height="1.00977in" draw:id="id107" draw:style-name="a1215" draw:name="矩形 6">
          <svg:title/>
          <svg:desc/>
          <text:p text:style-name="a1214" text:class-names="" text:cond-style-name=""><text:span text:style-name="a1212" text:class-names="">九年級事項</text:span><text:span text:style-name="a121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28021in" svg:y="3.63137in" svg:width="3.00686in" svg:height="0.77415in" draw:id="id108" draw:style-name="a1218" draw:name="矩形 7">
          <svg:title/>
          <svg:desc/>
          <text:p text:style-name="a1217" text:class-names="" text:cond-style-name=""><text:span text:style-name="a1216" text:class-names="">畢業紀念冊</text:span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26482in" svg:y="1.49013in" svg:width="9.38136in" svg:height="2.12051in" draw:id="id109" draw:style-name="a1249" draw:name="矩形 9">
          <svg:title/>
          <svg:desc/>
          <text:p text:style-name="a1224" text:class-names="" text:cond-style-name=""><text:span text:style-name="a1219" text:class-names="">109</text:span><text:span text:style-name="a1220" text:class-names="">學年</text:span><text:span text:style-name="a1221" text:class-names="">9</text:span><text:span text:style-name="a1222" text:class-names="">年級校外教學</text:span><text:span text:style-name="a1223" text:class-names=""/></text:p>
          <text:p text:style-name="a1231" text:class-names="" text:cond-style-name=""><text:span text:style-name="a1225" text:class-names="">近日將發</text:span><text:span text:style-name="a1226" text:class-names="">下</text:span><text:span text:style-name="a1227" text:class-names="">報名表及</text:span><text:span text:style-name="a1228" text:class-names="">各班保險</text:span><text:span text:style-name="a1229" text:class-names="">資料。</text:span><text:span text:style-name="a1230" text:class-names=""/></text:p>
          <text:p text:style-name="a1248" text:class-names="" text:cond-style-name=""><text:span text:style-name="a1232" text:class-names="">請</text:span><text:span text:style-name="a1233" text:class-names="">班長</text:span><text:span text:style-name="a1234" text:class-names="">於指定期限內</text:span><text:span text:style-name="a1235" text:class-names="">送</text:span><text:span text:style-name="a1236" text:class-names="">至學</text:span><text:span text:style-name="a1237" text:class-names="">務處訓育組彙整存查</text:span><text:span text:style-name="a1238" text:class-names="">，以利繳費單製作</text:span><text:span text:style-name="a1239" text:class-names="">。</text:span><text:span text:style-name="a1240" text:class-names="">感謝</text:span><text:span text:style-name="a1241" text:class-names="">出納組協助</text:span><text:span text:style-name="a1242" text:class-names="">，</text:span><text:span text:style-name="a1243" text:class-names="">費用將合併</text:span><text:span text:style-name="a1244" text:class-names="">12</text:span><text:span text:style-name="a1245" text:class-names="">月份午餐費</text:span><text:span text:style-name="a1246" text:class-names="">收款</text:span><text:span text:style-name="a1247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.32113in" svg:y="4.40552in" svg:width="9.0804in" svg:height="2.52441in" draw:id="id110" draw:style-name="a1293" draw:name="矩形 5">
          <svg:title/>
          <svg:desc/>
          <text:p text:style-name="a1262" text:class-names="" text:cond-style-name=""><text:span text:style-name="a1250" text:class-names="">✽</text:span><text:span text:style-name="a1251" text:class-names="">10</text:span><text:span text:style-name="a1252" text:class-names="">月</text:span><text:span text:style-name="a1253" text:class-names="">16</text:span><text:span text:style-name="a1254" text:class-names="">日</text:span><text:span text:style-name="a1255" text:class-names="">-10</text:span><text:span text:style-name="a1256" text:class-names="">月</text:span><text:span text:style-name="a1257" text:class-names="">23</text:span><text:span text:style-name="a1258" text:class-names="">日將拍攝九年級各</text:span><text:span text:style-name="a1259" text:class-names="">班</text:span><text:span text:style-name="a1260" text:class-names="">證件照；</text:span><text:span text:style-name="a1261" text:class-names=""/></text:p>
          <text:p text:style-name="a1273" text:class-names="" text:cond-style-name=""><text:span text:style-name="a1263" text:class-names=""><text:s text:c="4"/></text:span><text:span text:style-name="a1264" text:class-names="">10</text:span><text:span text:style-name="a1265" text:class-names="">月</text:span><text:span text:style-name="a1266" text:class-names="">26</text:span><text:span text:style-name="a1267" text:class-names="">日</text:span><text:span text:style-name="a1268" text:class-names="">-10</text:span><text:span text:style-name="a1269" text:class-names="">月</text:span><text:span text:style-name="a1270" text:class-names="">30</text:span><text:span text:style-name="a1271" text:class-names="">日拍攝各班沙龍、生活照，</text:span><text:span text:style-name="a1272" text:class-names=""/></text:p>
          <text:p text:style-name="a1281" text:class-names="" text:cond-style-name=""><text:span text:style-name="a1274" text:class-names=""><text:s text:c="4"/>詳細各班拍攝時間將公告校</text:span><text:span text:style-name="a1275" text:class-names="">網</text:span><text:span text:style-name="a1276" text:class-names="">、官方群組及</text:span><text:span text:style-name="a1277" text:class-names="">各</text:span><text:span text:style-name="a1278" text:class-names="">辦公</text:span><text:span text:style-name="a1279" text:class-names="">室</text:span><text:span text:style-name="a1280" text:class-names=""/></text:p>
          <text:p text:style-name="a1292" text:class-names="" text:cond-style-name=""><text:span text:style-name="a1282" text:class-names="">懇請九年級導師務必協助指導同學服裝</text:span><text:span text:style-name="a1283" text:class-names="">儀容</text:span><text:span text:style-name="a1284" text:class-names="">，</text:span><text:span text:style-name="a1285" text:class-names="">拍照時務必五官清晰，露出耳朵、額頭。鬢角</text:span><text:span text:style-name="a1286" text:class-names="">如過長已明顯遮蓋耳朵</text:span><text:span text:style-name="a1287" text:class-names="">，則</text:span><text:span text:style-name="a1288" text:class-names="">宜適度修剪，不得故意遮蓋耳朵</text:span><text:span text:style-name="a1289" text:class-names="">。謝謝老師</text:span><text:span text:style-name="a1290" text:class-names="">!</text:span><text:span text:style-name="a1291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11" draw:style-name="a1294" draw:name="圖片 1" svg:x="6.41748in" svg:y="0.19046in" svg:width="2.73198in" svg:height="2.41431in" style:rel-width="scale" style:rel-height="scale">
          <draw:image xlink:href="media/image11.png" xlink:type="simple" xlink:show="embed" xlink:actuate="onLoad"/>
          <svg:title/>
          <svg:desc/>
        </draw:frame>
        <draw:frame draw:id="id112" draw:style-name="a1295" draw:name="圖片 2" svg:x="8.08664in" svg:y="6.48716in" svg:width="1.91336in" svg:height="0.97308in" style:rel-width="scale" style:rel-height="scale">
          <draw:image xlink:href="media/image12.jpg" xlink:type="simple" xlink:show="embed" xlink:actuate="onLoad"/>
          <svg:title/>
          <svg:desc/>
        </draw:frame>
      </draw:page>
      <draw:page draw:name="Slide17" draw:style-name="a1296" draw:master-page-name="Master1-Layout2-obj-標題及物件" presentation:presentation-page-layout-name="Master1-PPL2" draw:id="Slide-272">
        <draw:frame draw:id="id113" presentation:style-name="a1300" draw:name="標題 1" svg:x="0.5in" svg:y="0.30035in" svg:width="9in" svg:height="1.25in" presentation:class="title" presentation:placeholder="false">
          <draw:text-box>
            <text:p text:style-name="a1299" text:class-names="" text:cond-style-name=""><text:span text:style-name="a1297" text:class-names="">七年級跳繩比賽</text:span><text:span text:style-name="a1298" text:class-names=""/></text:p>
          </draw:text-box>
          <svg:title/>
          <svg:desc/>
        </draw:frame>
        <draw:frame draw:id="id114" presentation:style-name="a1319" draw:name="內容版面配置區 2" svg:x="1.02664in" svg:y="2.00114in" svg:width="8.34836in" svg:height="2.9475in" presentation:class="outline" presentation:placeholder="false">
          <draw:text-box>
            <text:list text:style-name="a1306">
              <text:list-item>
                <text:p text:style-name="a1305" text:class-names="" text:cond-style-name=""><text:span text:style-name="a1301" text:class-names="">比賽日期</text:span><text:span text:style-name="a1302" text:class-names="">:109/10/26(</text:span><text:span text:style-name="a1303" text:class-names="">一</text:span><text:span text:style-name="a1304" text:class-names="">)</text:span></text:p>
              </text:list-item>
            </text:list>
            <text:list text:style-name="a1312">
              <text:list-item>
                <text:p text:style-name="a1311" text:class-names="" text:cond-style-name=""><text:span text:style-name="a1307" text:class-names="">繳交報名表、抽籤順序日期</text:span><text:span text:style-name="a1308" text:class-names="">:109/10/16(</text:span><text:span text:style-name="a1309" text:class-names="">星期五</text:span><text:span text:style-name="a1310" text:class-names="">)12:30</text:span></text:p>
              </text:list-item>
            </text:list>
            <text:list text:style-name="a1315">
              <text:list-item>
                <text:p text:style-name="a1314" text:class-names="" text:cond-style-name=""><text:span text:style-name="a1313" text:class-names=""/></text:p>
              </text:list-item>
            </text:list>
            <text:list text:style-name="a1318">
              <text:list-item>
                <text:p text:style-name="a1317" text:class-names="" text:cond-style-name=""><text:span text:style-name="a1316" text:class-names=""/></text:p>
              </text:list-item>
            </text:list>
          </draw:text-box>
          <svg:title/>
          <svg:desc/>
        </draw:frame>
        <draw:frame draw:id="id115" draw:name="表格 3" svg:x="1.85004in" svg:y="3.12001in" svg:width="6.37866in" svg:height="3.5437in">
          <table:table table:style-name="a1320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321" table:default-cell-style-name=""/>
            <table:table-column table:style-name="a1322" table:default-cell-style-name=""/>
            <table:table-row table:style-name="a1323" table:default-cell-style-name="">
              <table:table-cell table:style-name="a1328">
                <text:list text:style-name="a1327">
                  <text:list-item>
                    <text:p text:style-name="a1326" text:class-names="" text:cond-style-name=""><text:span text:style-name="a1324" text:class-names="">時間</text:span><text:span text:style-name="a1325" text:class-names=""/></text:p>
                  </text:list-item>
                </text:list>
              </table:table-cell>
              <table:table-cell table:style-name="a1333">
                <text:list text:style-name="a1332">
                  <text:list-item>
                    <text:p text:style-name="a1331" text:class-names="" text:cond-style-name=""><text:span text:style-name="a1329" text:class-names="">活動內容</text:span><text:span text:style-name="a1330" text:class-names=""/></text:p>
                  </text:list-item>
                </text:list>
              </table:table-cell>
            </table:table-row>
            <table:table-row table:style-name="a1334" table:default-cell-style-name="">
              <table:table-cell table:style-name="a1339">
                <text:list text:style-name="a1338">
                  <text:list-item>
                    <text:p text:style-name="a1337" text:class-names="" text:cond-style-name=""><text:span text:style-name="a1335" text:class-names="">07:30~07:50</text:span><text:span text:style-name="a1336" text:class-names=""/></text:p>
                  </text:list-item>
                </text:list>
              </table:table-cell>
              <table:table-cell table:style-name="a1344">
                <text:list text:style-name="a1343">
                  <text:list-item>
                    <text:p text:style-name="a1342" text:class-names="" text:cond-style-name=""><text:span text:style-name="a1340" text:class-names="">場地布置</text:span><text:span text:style-name="a1341" text:class-names=""/></text:p>
                  </text:list-item>
                </text:list>
              </table:table-cell>
            </table:table-row>
            <table:table-row table:style-name="a1345" table:default-cell-style-name="">
              <table:table-cell table:style-name="a1350">
                <text:list text:style-name="a1349">
                  <text:list-item>
                    <text:p text:style-name="a1348" text:class-names="" text:cond-style-name=""><text:span text:style-name="a1346" text:class-names="">08:00~08:02</text:span><text:span text:style-name="a1347" text:class-names=""/></text:p>
                  </text:list-item>
                </text:list>
              </table:table-cell>
              <table:table-cell table:style-name="a1355">
                <text:list text:style-name="a1354">
                  <text:list-item>
                    <text:p text:style-name="a1353" text:class-names="" text:cond-style-name=""><text:span text:style-name="a1351" text:class-names="">第一組熱身</text:span><text:span text:style-name="a1352" text:class-names=""/></text:p>
                  </text:list-item>
                </text:list>
              </table:table-cell>
            </table:table-row>
            <table:table-row table:style-name="a1356" table:default-cell-style-name="">
              <table:table-cell table:style-name="a1361">
                <text:list text:style-name="a1360">
                  <text:list-item>
                    <text:p text:style-name="a1359" text:class-names="" text:cond-style-name=""><text:span text:style-name="a1357" text:class-names="">08:02~08:10</text:span><text:span text:style-name="a1358" text:class-names=""/></text:p>
                  </text:list-item>
                </text:list>
              </table:table-cell>
              <table:table-cell table:style-name="a1366">
                <text:list text:style-name="a1365">
                  <text:list-item>
                    <text:p text:style-name="a1364" text:class-names="" text:cond-style-name=""><text:span text:style-name="a1362" text:class-names="">第一組比賽</text:span><text:span text:style-name="a1363" text:class-names=""/></text:p>
                  </text:list-item>
                </text:list>
              </table:table-cell>
            </table:table-row>
            <table:table-row table:style-name="a1367" table:default-cell-style-name="">
              <table:table-cell table:style-name="a1372">
                <text:list text:style-name="a1371">
                  <text:list-item>
                    <text:p text:style-name="a1370" text:class-names="" text:cond-style-name=""><text:span text:style-name="a1368" text:class-names="">08:20~08:22</text:span><text:span text:style-name="a1369" text:class-names=""/></text:p>
                  </text:list-item>
                </text:list>
              </table:table-cell>
              <table:table-cell table:style-name="a1377">
                <text:list text:style-name="a1376">
                  <text:list-item>
                    <text:p text:style-name="a1375" text:class-names="" text:cond-style-name=""><text:span text:style-name="a1373" text:class-names="">第二組熱身</text:span><text:span text:style-name="a1374" text:class-names=""/></text:p>
                  </text:list-item>
                </text:list>
              </table:table-cell>
            </table:table-row>
            <table:table-row table:style-name="a1378" table:default-cell-style-name="">
              <table:table-cell table:style-name="a1383">
                <text:list text:style-name="a1382">
                  <text:list-item>
                    <text:p text:style-name="a1381" text:class-names="" text:cond-style-name=""><text:span text:style-name="a1379" text:class-names="">08:22~08:30</text:span><text:span text:style-name="a1380" text:class-names=""/></text:p>
                  </text:list-item>
                </text:list>
              </table:table-cell>
              <table:table-cell table:style-name="a1388">
                <text:list text:style-name="a1387">
                  <text:list-item>
                    <text:p text:style-name="a1386" text:class-names="" text:cond-style-name=""><text:span text:style-name="a1384" text:class-names="">第二組比賽</text:span><text:span text:style-name="a1385" text:class-names=""/></text:p>
                  </text:list-item>
                </text:list>
              </table:table-cell>
            </table:table-row>
            <table:table-row table:style-name="a1389" table:default-cell-style-name="">
              <table:table-cell table:style-name="a1394">
                <text:list text:style-name="a1393">
                  <text:list-item>
                    <text:p text:style-name="a1392" text:class-names="" text:cond-style-name=""><text:span text:style-name="a1390" text:class-names="">08:40~08:42</text:span><text:span text:style-name="a1391" text:class-names=""/></text:p>
                  </text:list-item>
                </text:list>
              </table:table-cell>
              <table:table-cell table:style-name="a1399">
                <text:list text:style-name="a1398">
                  <text:list-item>
                    <text:p text:style-name="a1397" text:class-names="" text:cond-style-name=""><text:span text:style-name="a1395" text:class-names="">第三組熱身</text:span><text:span text:style-name="a1396" text:class-names=""/></text:p>
                  </text:list-item>
                </text:list>
              </table:table-cell>
            </table:table-row>
            <table:table-row table:style-name="a1400" table:default-cell-style-name="">
              <table:table-cell table:style-name="a1405">
                <text:list text:style-name="a1404">
                  <text:list-item>
                    <text:p text:style-name="a1403" text:class-names="" text:cond-style-name=""><text:span text:style-name="a1401" text:class-names="">08:42~08:50</text:span><text:span text:style-name="a1402" text:class-names=""/></text:p>
                  </text:list-item>
                </text:list>
              </table:table-cell>
              <table:table-cell table:style-name="a1410">
                <text:list text:style-name="a1409">
                  <text:list-item>
                    <text:p text:style-name="a1408" text:class-names="" text:cond-style-name=""><text:span text:style-name="a1406" text:class-names="">第三組比賽</text:span><text:span text:style-name="a1407" text:class-names=""/></text:p>
                  </text:list-item>
                </text:list>
              </table:table-cell>
            </table:table-row>
            <table:table-row table:style-name="a1411" table:default-cell-style-name="">
              <table:table-cell table:style-name="a1416" table:number-rows-spanned="2">
                <text:list text:style-name="a1415">
                  <text:list-item>
                    <text:p text:style-name="a1414" text:class-names="" text:cond-style-name=""><text:span text:style-name="a1412" text:class-names="">08:50~09:00</text:span><text:span text:style-name="a1413" text:class-names=""/></text:p>
                  </text:list-item>
                </text:list>
              </table:table-cell>
              <table:table-cell table:style-name="a1421">
                <text:list text:style-name="a1420">
                  <text:list-item>
                    <text:p text:style-name="a1419" text:class-names="" text:cond-style-name=""><text:span text:style-name="a1417" text:class-names="">第三組退場</text:span><text:span text:style-name="a1418" text:class-names=""/></text:p>
                  </text:list-item>
                </text:list>
              </table:table-cell>
            </table:table-row>
            <table:table-row table:style-name="a1422" table:default-cell-style-name="">
              <table:covered-table-cell table:style-name=""/>
              <table:table-cell table:style-name="a1429">
                <text:list text:style-name="a1428">
                  <text:list-item>
                    <text:p text:style-name="a1427" text:class-names="" text:cond-style-name=""><text:span text:style-name="a1423" text:class-names="">成績計算</text:span><text:span text:style-name="a1424" text:class-names="">/</text:span><text:span text:style-name="a1425" text:class-names="">裁判會議</text:span><text:span text:style-name="a1426" text:class-names=""/></text:p>
                  </text:list-item>
                </text:list>
              </table:table-cell>
            </table:table-row>
          </table:table>
          <draw:image xlink:href="media/image13.png" xlink:type="simple" xlink:show="embed" xlink:actuate="onLoad"/>
          <svg:title/>
          <svg:desc/>
        </draw:frame>
      </draw:page>
      <draw:page draw:name="Slide18" draw:style-name="a1430" draw:master-page-name="Master1-Layout2-obj-標題及物件" presentation:presentation-page-layout-name="Master1-PPL2" draw:id="Slide-273">
        <draw:frame draw:id="id116" presentation:style-name="a1434" draw:name="標題 1" svg:x="0.5in" svg:y="0.30035in" svg:width="9in" svg:height="1.25in" presentation:class="title" presentation:placeholder="false">
          <draw:text-box>
            <text:p text:style-name="a1433" text:class-names="" text:cond-style-name=""><text:span text:style-name="a1431" text:class-names="">三對三籃球比賽</text:span><text:span text:style-name="a1432" text:class-names=""/></text:p>
          </draw:text-box>
          <svg:title/>
          <svg:desc/>
        </draw:frame>
        <draw:frame draw:id="id117" presentation:style-name="a1461" draw:name="內容版面配置區 2" svg:x="1.02664in" svg:y="2.00114in" svg:width="8.34836in" svg:height="2.9475in" presentation:class="outline" presentation:placeholder="false">
          <draw:text-box>
            <text:list text:style-name="a1440">
              <text:list-item>
                <text:p text:style-name="a1439" text:class-names="" text:cond-style-name=""><text:span text:style-name="a1435" text:class-names="">比賽日期</text:span><text:span text:style-name="a1436" text:class-names="">:109/10/17(</text:span><text:span text:style-name="a1437" text:class-names="">六</text:span><text:span text:style-name="a1438" text:class-names="">)08:30</text:span></text:p>
              </text:list-item>
            </text:list>
            <text:list text:style-name="a1446">
              <text:list-item>
                <text:p text:style-name="a1445" text:class-names="" text:cond-style-name=""><text:span text:style-name="a1441" text:class-names="">繳交報名表</text:span><text:span text:style-name="a1442" text:class-names="">:109/10/8(</text:span><text:span text:style-name="a1443" text:class-names="">星期四</text:span><text:span text:style-name="a1444" text:class-names="">)12:30</text:span></text:p>
              </text:list-item>
            </text:list>
            <text:list text:style-name="a1454">
              <text:list-item>
                <text:p text:style-name="a1453" text:class-names="" text:cond-style-name=""><text:span text:style-name="a1447" text:class-names="">抽籤順序日期</text:span><text:span text:style-name="a1448" text:class-names="">:109/10/14(</text:span><text:span text:style-name="a1449" text:class-names="">星期三</text:span><text:span text:style-name="a1450" text:class-names="">)12:30</text:span><text:span text:style-name="a1451" text:class-names=""><text:s text:c="1"/></text:span><text:span text:style-name="a1452" text:class-names=""/></text:p>
              </text:list-item>
            </text:list>
            <text:list text:style-name="a1457">
              <text:list-item>
                <text:p text:style-name="a1456" text:class-names="" text:cond-style-name=""><text:span text:style-name="a1455" text:class-names=""/></text:p>
              </text:list-item>
            </text:list>
            <text:list text:style-name="a1460">
              <text:list-item>
                <text:p text:style-name="a1459" text:class-names="" text:cond-style-name=""><text:span text:style-name="a1458" text:class-names=""/></text:p>
              </text:list-item>
            </text:list>
          </draw:text-box>
          <svg:title/>
          <svg:desc/>
        </draw:frame>
      </draw:page>
      <draw:page draw:name="Slide19" draw:style-name="a1462" draw:master-page-name="Master1-Layout2-obj-標題及物件" presentation:presentation-page-layout-name="Master1-PPL2" draw:id="Slide-274">
        <draw:frame draw:id="id118" presentation:style-name="a1469" draw:name="標題 1" svg:x="0.5in" svg:y="0.30035in" svg:width="9in" svg:height="1.25in" presentation:class="title" presentation:placeholder="false">
          <draw:text-box>
            <text:p text:style-name="a1468" text:class-names="" text:cond-style-name=""><text:span text:style-name="a1463" text:class-names="">校慶活動</text:span><text:span text:style-name="a1464" text:class-names="">(</text:span><text:span text:style-name="a1465" text:class-names="">草案</text:span><text:span text:style-name="a1466" text:class-names="">)</text:span><text:span text:style-name="a1467" text:class-names=""/></text:p>
          </draw:text-box>
          <svg:title/>
          <svg:desc/>
        </draw:frame>
        <draw:frame draw:id="id119" presentation:style-name="a1477" draw:name="內容版面配置區 2" svg:x="1.02664in" svg:y="2.00114in" svg:width="8.34836in" svg:height="2.9475in" presentation:class="outline" presentation:placeholder="false">
          <draw:text-box>
            <text:list text:style-name="a1473">
              <text:list-item>
                <text:p text:style-name="a1472" text:class-names="" text:cond-style-name=""><text:span text:style-name="a1470" text:class-names="">比賽活動</text:span><text:span text:style-name="a1471" text:class-names=""/></text:p>
              </text:list-item>
            </text:list>
            <text:list text:style-name="a1476">
              <text:list-item>
                <text:p text:style-name="a1475" text:class-names="" text:cond-style-name=""><text:span text:style-name="a1474" text:class-names=""/></text:p>
              </text:list-item>
            </text:list>
          </draw:text-box>
          <svg:title/>
          <svg:desc/>
        </draw:frame>
        <draw:frame draw:id="id120" draw:name="表格 4" svg:x="1.37755in" svg:y="2.88376in" svg:width="7.00865in" svg:height="3.77995in">
          <table:table table:style-name="a1478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479" table:default-cell-style-name=""/>
            <table:table-column table:style-name="a1480" table:default-cell-style-name=""/>
            <table:table-column table:style-name="a1481" table:default-cell-style-name=""/>
            <table:table-row table:style-name="a1482" table:default-cell-style-name="">
              <table:table-cell table:style-name="a1488" table:number-columns-spanned="3">
                <text:list text:style-name="a1487">
                  <text:list-item>
                    <text:p text:style-name="a1486" text:class-names="" text:cond-style-name=""><text:span text:style-name="a1483" text:class-names="">校慶</text:span><text:span text:style-name="a1484" text:class-names="">相關比賽</text:span><text:span text:style-name="a1485" text:class-names=""/></text:p>
                  </text:list-item>
                </text:list>
              </table:table-cell>
              <table:covered-table-cell table:style-name=""/>
              <table:covered-table-cell table:style-name=""/>
            </table:table-row>
            <table:table-row table:style-name="a1489" table:default-cell-style-name="">
              <table:table-cell table:style-name="a1496">
                <text:list text:style-name="a1495">
                  <text:list-item>
                    <text:p text:style-name="a1494" text:class-names="" text:cond-style-name=""><text:span text:style-name="a1490" text:class-names="">11/16 (</text:span><text:span text:style-name="a1491" text:class-names="">一</text:span><text:span text:style-name="a1492" text:class-names="">)</text:span><text:span text:style-name="a1493" text:class-names=""/></text:p>
                  </text:list-item>
                </text:list>
              </table:table-cell>
              <table:table-cell table:style-name="a1502">
                <text:list text:style-name="a1501">
                  <text:list-item>
                    <text:p text:style-name="a1500" text:class-names="" text:cond-style-name=""><text:span text:style-name="a1497" text:class-names="">100M</text:span><text:span text:style-name="a1498" text:class-names="">預賽</text:span><text:span text:style-name="a1499" text:class-names=""/></text:p>
                  </text:list-item>
                </text:list>
              </table:table-cell>
              <table:table-cell table:style-name="a1507">
                <text:list text:style-name="a1506">
                  <text:list-item>
                    <text:p text:style-name="a1505" text:class-names="" text:cond-style-name=""><text:span text:style-name="a1503" text:class-names="">1600~1630</text:span><text:span text:style-name="a1504" text:class-names=""/></text:p>
                  </text:list-item>
                </text:list>
              </table:table-cell>
            </table:table-row>
            <table:table-row table:style-name="a1508" table:default-cell-style-name="">
              <table:table-cell table:style-name="a1513">
                <text:list text:style-name="a1512">
                  <text:list-item>
                    <text:p text:style-name="a1511" text:class-names="" text:cond-style-name=""><text:span text:style-name="a1509" text:class-names="">11/18~20</text:span><text:span text:style-name="a1510" text:class-names=""/></text:p>
                  </text:list-item>
                </text:list>
              </table:table-cell>
              <table:table-cell table:style-name="a1519">
                <text:list text:style-name="a1518">
                  <text:list-item>
                    <text:p text:style-name="a1517" text:class-names="" text:cond-style-name=""><text:span text:style-name="a1514" text:class-names="">200M</text:span><text:span text:style-name="a1515" text:class-names="">預賽</text:span><text:span text:style-name="a1516" text:class-names=""/></text:p>
                  </text:list-item>
                </text:list>
              </table:table-cell>
              <table:table-cell table:style-name="a1524">
                <text:list text:style-name="a1523">
                  <text:list-item>
                    <text:p text:style-name="a1522" text:class-names="" text:cond-style-name=""><text:span text:style-name="a1520" text:class-names="">1600~1640</text:span><text:span text:style-name="a1521" text:class-names=""/></text:p>
                  </text:list-item>
                </text:list>
              </table:table-cell>
            </table:table-row>
            <table:table-row table:style-name="a1525" table:default-cell-style-name="">
              <table:table-cell table:style-name="a1532">
                <text:list text:style-name="a1531">
                  <text:list-item>
                    <text:p text:style-name="a1530" text:class-names="" text:cond-style-name=""><text:span text:style-name="a1526" text:class-names="">11/23 (</text:span><text:span text:style-name="a1527" text:class-names="">一</text:span><text:span text:style-name="a1528" text:class-names="">)</text:span><text:span text:style-name="a1529" text:class-names=""/></text:p>
                  </text:list-item>
                </text:list>
              </table:table-cell>
              <table:table-cell table:style-name="a1540">
                <text:list text:style-name="a1539">
                  <text:list-item>
                    <text:p text:style-name="a1538" text:class-names="" text:cond-style-name=""><text:span text:style-name="a1533" text:class-names="">800</text:span><text:span text:style-name="a1534" text:class-names="">、</text:span><text:span text:style-name="a1535" text:class-names="">1600</text:span><text:span text:style-name="a1536" text:class-names="">心肺適能挑戰賽</text:span><text:span text:style-name="a1537" text:class-names=""/></text:p>
                  </text:list-item>
                </text:list>
              </table:table-cell>
              <table:table-cell table:style-name="a1545">
                <text:list text:style-name="a1544">
                  <text:list-item>
                    <text:p text:style-name="a1543" text:class-names="" text:cond-style-name=""><text:span text:style-name="a1541" text:class-names="">1600~1640</text:span><text:span text:style-name="a1542" text:class-names=""/></text:p>
                  </text:list-item>
                </text:list>
              </table:table-cell>
            </table:table-row>
            <table:table-row table:style-name="a1546" table:default-cell-style-name="">
              <table:table-cell table:style-name="a1553">
                <text:list text:style-name="a1552">
                  <text:list-item>
                    <text:p text:style-name="a1551" text:class-names="" text:cond-style-name=""><text:span text:style-name="a1547" text:class-names="">12/2 <text:s text:c="1"/>(</text:span><text:span text:style-name="a1548" text:class-names="">三</text:span><text:span text:style-name="a1549" text:class-names="">)</text:span><text:span text:style-name="a1550" text:class-names=""/></text:p>
                  </text:list-item>
                </text:list>
              </table:table-cell>
              <table:table-cell table:style-name="a1559">
                <text:list text:style-name="a1558">
                  <text:list-item>
                    <text:p text:style-name="a1557" text:class-names="" text:cond-style-name=""><text:span text:style-name="a1554" text:class-names="">100M</text:span><text:span text:style-name="a1555" text:class-names="">決賽</text:span><text:span text:style-name="a1556" text:class-names=""/></text:p>
                  </text:list-item>
                </text:list>
              </table:table-cell>
              <table:table-cell table:style-name="a1564">
                <text:list text:style-name="a1563">
                  <text:list-item>
                    <text:p text:style-name="a1562" text:class-names="" text:cond-style-name=""><text:span text:style-name="a1560" text:class-names="">1600</text:span><text:span text:style-name="a1561" text:class-names=""/></text:p>
                  </text:list-item>
                </text:list>
              </table:table-cell>
            </table:table-row>
            <table:table-row table:style-name="a1565" table:default-cell-style-name="">
              <table:table-cell table:style-name="a1572" table:number-rows-spanned="2">
                <text:list text:style-name="a1571">
                  <text:list-item>
                    <text:p text:style-name="a1570" text:class-names="" text:cond-style-name=""><text:span text:style-name="a1566" text:class-names="">12/7 <text:s text:c="1"/>(</text:span><text:span text:style-name="a1567" text:class-names="">一</text:span><text:span text:style-name="a1568" text:class-names="">)</text:span><text:span text:style-name="a1569" text:class-names=""/></text:p>
                  </text:list-item>
                </text:list>
              </table:table-cell>
              <table:table-cell table:style-name="a1577">
                <text:list text:style-name="a1576">
                  <text:list-item>
                    <text:p text:style-name="a1575" text:class-names="" text:cond-style-name=""><text:span text:style-name="a1573" text:class-names="">造型秀預演</text:span><text:span text:style-name="a1574" text:class-names=""/></text:p>
                  </text:list-item>
                </text:list>
              </table:table-cell>
              <table:table-cell table:style-name="a1582">
                <text:list text:style-name="a1581">
                  <text:list-item>
                    <text:p text:style-name="a1580" text:class-names="" text:cond-style-name=""><text:span text:style-name="a1578" text:class-names="">0820~0905</text:span><text:span text:style-name="a1579" text:class-names=""/></text:p>
                  </text:list-item>
                </text:list>
              </table:table-cell>
            </table:table-row>
            <table:table-row table:style-name="a1583" table:default-cell-style-name="">
              <table:covered-table-cell table:style-name=""/>
              <table:table-cell table:style-name="a1589">
                <text:list text:style-name="a1588">
                  <text:list-item>
                    <text:p text:style-name="a1587" text:class-names="" text:cond-style-name=""><text:span text:style-name="a1584" text:class-names="">200M</text:span><text:span text:style-name="a1585" text:class-names="">決賽</text:span><text:span text:style-name="a1586" text:class-names=""/></text:p>
                  </text:list-item>
                </text:list>
              </table:table-cell>
              <table:table-cell table:style-name="a1594">
                <text:list text:style-name="a1593">
                  <text:list-item>
                    <text:p text:style-name="a1592" text:class-names="" text:cond-style-name=""><text:span text:style-name="a1590" text:class-names="">1600</text:span><text:span text:style-name="a1591" text:class-names=""/></text:p>
                  </text:list-item>
                </text:list>
              </table:table-cell>
            </table:table-row>
            <table:table-row table:style-name="a1595" table:default-cell-style-name="">
              <table:table-cell table:style-name="a1602" table:number-rows-spanned="2">
                <text:list text:style-name="a1601">
                  <text:list-item>
                    <text:p text:style-name="a1600" text:class-names="" text:cond-style-name=""><text:span text:style-name="a1596" text:class-names="">12/10 (</text:span><text:span text:style-name="a1597" text:class-names="">四</text:span><text:span text:style-name="a1598" text:class-names="">)</text:span><text:span text:style-name="a1599" text:class-names=""/></text:p>
                  </text:list-item>
                </text:list>
              </table:table-cell>
              <table:table-cell table:style-name="a1608">
                <text:list text:style-name="a1607">
                  <text:list-item>
                    <text:p text:style-name="a1606" text:class-names="" text:cond-style-name=""><text:span text:style-name="a1603" text:class-names="">4*200M</text:span><text:span text:style-name="a1604" text:class-names="">混合接力決賽</text:span><text:span text:style-name="a1605" text:class-names=""/></text:p>
                  </text:list-item>
                </text:list>
              </table:table-cell>
              <table:table-cell table:style-name="a1613">
                <text:list text:style-name="a1612">
                  <text:list-item>
                    <text:p text:style-name="a1611" text:class-names="" text:cond-style-name=""><text:span text:style-name="a1609" text:class-names="">1310~1400</text:span><text:span text:style-name="a1610" text:class-names=""/></text:p>
                  </text:list-item>
                </text:list>
              </table:table-cell>
            </table:table-row>
            <table:table-row table:style-name="a1614" table:default-cell-style-name="">
              <table:covered-table-cell table:style-name=""/>
              <table:table-cell table:style-name="a1619">
                <text:list text:style-name="a1618">
                  <text:list-item>
                    <text:p text:style-name="a1617" text:class-names="" text:cond-style-name=""><text:span text:style-name="a1615" text:class-names="">校慶預演</text:span><text:span text:style-name="a1616" text:class-names=""/></text:p>
                  </text:list-item>
                </text:list>
              </table:table-cell>
              <table:table-cell table:style-name="a1624">
                <text:list text:style-name="a1623">
                  <text:list-item>
                    <text:p text:style-name="a1622" text:class-names="" text:cond-style-name=""><text:span text:style-name="a1620" text:class-names="">1400~1545</text:span><text:span text:style-name="a1621" text:class-names=""/></text:p>
                  </text:list-item>
                </text:list>
              </table:table-cell>
            </table:table-row>
            <table:table-row table:style-name="a1625" table:default-cell-style-name="">
              <table:table-cell table:style-name="a1632">
                <text:list text:style-name="a1631">
                  <text:list-item>
                    <text:p text:style-name="a1630" text:class-names="" text:cond-style-name=""><text:span text:style-name="a1626" text:class-names="">12/11 (</text:span><text:span text:style-name="a1627" text:class-names="">五</text:span><text:span text:style-name="a1628" text:class-names="">)</text:span><text:span text:style-name="a1629" text:class-names=""/></text:p>
                  </text:list-item>
                </text:list>
              </table:table-cell>
              <table:table-cell table:style-name="a1643">
                <text:list text:style-name="a1637">
                  <text:list-item>
                    <text:p text:style-name="a1636" text:class-names="" text:cond-style-name=""><text:span text:style-name="a1633" text:class-names="">慶祝</text:span><text:span text:style-name="a1634" text:class-names="">大會</text:span><text:span text:style-name="a1635" text:class-names=""/></text:p>
                  </text:list-item>
                </text:list>
                <text:list text:style-name="a1642">
                  <text:list-item>
                    <text:p text:style-name="a1641" text:class-names="" text:cond-style-name=""><text:span text:style-name="a1638" text:class-names="">大隊</text:span><text:span text:style-name="a1639" text:class-names="">接力決賽</text:span><text:span text:style-name="a1640" text:class-names=""/></text:p>
                  </text:list-item>
                </text:list>
              </table:table-cell>
              <table:table-cell table:style-name="a1648">
                <text:list text:style-name="a1647">
                  <text:list-item>
                    <text:p text:style-name="a1646" text:class-names="" text:cond-style-name=""><text:span text:style-name="a1644" text:class-names="">全天</text:span><text:span text:style-name="a1645" text:class-names=""/></text:p>
                  </text:list-item>
                </text:list>
              </table:table-cell>
            </table:table-row>
          </table:table>
          <draw:image xlink:href="media/image14.png" xlink:type="simple" xlink:show="embed" xlink:actuate="onLoad"/>
          <svg:title/>
          <svg:desc/>
        </draw:frame>
      </draw:page>
      <draw:page draw:name="Slide20" draw:style-name="a1649" draw:master-page-name="Master1-Layout2-obj-標題及物件" presentation:presentation-page-layout-name="Master1-PPL2" draw:id="Slide-275">
        <draw:frame draw:id="id121" presentation:style-name="a1656" draw:name="標題 1" svg:x="1.02664in" svg:y="1.25114in" svg:width="8.34836in" svg:height="0.70909in" presentation:class="title" presentation:placeholder="false">
          <draw:text-box>
            <text:p text:style-name="a1655" text:class-names="" text:cond-style-name=""><text:span text:style-name="a1650" text:class-names="">校慶流程</text:span><text:span text:style-name="a1651" text:class-names="">(</text:span><text:span text:style-name="a1652" text:class-names="">晴天上午</text:span><text:span text:style-name="a1653" text:class-names="">)</text:span><text:span text:style-name="a1654" text:class-names=""/></text:p>
          </draw:text-box>
          <svg:title/>
          <svg:desc/>
        </draw:frame>
        <draw:frame draw:id="id122" draw:name="表格 3" svg:x="1.55122in" svg:y="1.96023in" svg:width="7.38622in" svg:height="4.70348in">
          <table:table table:style-name="a1657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658" table:default-cell-style-name=""/>
            <table:table-column table:style-name="a1659" table:default-cell-style-name=""/>
            <table:table-column table:style-name="a1660" table:default-cell-style-name=""/>
            <table:table-column table:style-name="a1661" table:default-cell-style-name=""/>
            <table:table-row table:style-name="a1662" table:default-cell-style-name="">
              <table:table-cell table:style-name="a1667">
                <text:list text:style-name="a1666">
                  <text:list-item>
                    <text:p text:style-name="a1665" text:class-names="" text:cond-style-name=""><text:span text:style-name="a1663" text:class-names="">項次</text:span><text:span text:style-name="a1664" text:class-names=""/></text:p>
                  </text:list-item>
                </text:list>
              </table:table-cell>
              <table:table-cell table:style-name="a1672">
                <text:list text:style-name="a1671">
                  <text:list-item>
                    <text:p text:style-name="a1670" text:class-names="" text:cond-style-name=""><text:span text:style-name="a1668" text:class-names="">時間</text:span><text:span text:style-name="a1669" text:class-names=""/></text:p>
                  </text:list-item>
                </text:list>
              </table:table-cell>
              <table:table-cell table:style-name="a1677">
                <text:list text:style-name="a1676">
                  <text:list-item>
                    <text:p text:style-name="a1675" text:class-names="" text:cond-style-name=""><text:span text:style-name="a1673" text:class-names="">項目</text:span><text:span text:style-name="a1674" text:class-names=""/></text:p>
                  </text:list-item>
                </text:list>
              </table:table-cell>
              <table:table-cell table:style-name="a1682">
                <text:list text:style-name="a1681">
                  <text:list-item>
                    <text:p text:style-name="a1680" text:class-names="" text:cond-style-name=""><text:span text:style-name="a1678" text:class-names="">備註</text:span><text:span text:style-name="a1679" text:class-names=""/></text:p>
                  </text:list-item>
                </text:list>
              </table:table-cell>
            </table:table-row>
            <table:table-row table:style-name="a1683" table:default-cell-style-name="">
              <table:table-cell table:style-name="a1688">
                <text:list text:style-name="a1687">
                  <text:list-item>
                    <text:p text:style-name="a1686" text:class-names="" text:cond-style-name=""><text:span text:style-name="a1684" text:class-names="">1</text:span><text:span text:style-name="a1685" text:class-names=""/></text:p>
                  </text:list-item>
                </text:list>
              </table:table-cell>
              <table:table-cell table:style-name="a1693">
                <text:list text:style-name="a1692">
                  <text:list-item>
                    <text:p text:style-name="a1691" text:class-names="" text:cond-style-name=""><text:span text:style-name="a1689" text:class-names="">07:50~08:00</text:span><text:span text:style-name="a1690" text:class-names=""/></text:p>
                  </text:list-item>
                </text:list>
              </table:table-cell>
              <table:table-cell table:style-name="a1701">
                <text:list text:style-name="a1696">
                  <text:list-item>
                    <text:p text:style-name="a1695" text:class-names="" text:cond-style-name=""><text:span text:style-name="a1694" text:class-names="">八、九年級學生進場</text:span></text:p>
                  </text:list-item>
                </text:list>
                <text:list text:style-name="a1700">
                  <text:list-item>
                    <text:p text:style-name="a1699" text:class-names="" text:cond-style-name=""><text:span text:style-name="a1697" text:class-names="">七年級至預備區準備</text:span><text:span text:style-name="a1698" text:class-names=""/></text:p>
                  </text:list-item>
                </text:list>
              </table:table-cell>
              <table:table-cell table:style-name="a1706">
                <text:list text:style-name="a1705">
                  <text:list-item>
                    <text:p text:style-name="a1704" text:class-names="" text:cond-style-name=""><text:span text:style-name="a1702" text:class-names=""> </text:span><text:span text:style-name="a1703" text:class-names=""/></text:p>
                  </text:list-item>
                </text:list>
              </table:table-cell>
            </table:table-row>
            <table:table-row table:style-name="a1707" table:default-cell-style-name="">
              <table:table-cell table:style-name="a1712">
                <text:list text:style-name="a1711">
                  <text:list-item>
                    <text:p text:style-name="a1710" text:class-names="" text:cond-style-name=""><text:span text:style-name="a1708" text:class-names="">2</text:span><text:span text:style-name="a1709" text:class-names=""/></text:p>
                  </text:list-item>
                </text:list>
              </table:table-cell>
              <table:table-cell table:style-name="a1717">
                <text:list text:style-name="a1716">
                  <text:list-item>
                    <text:p text:style-name="a1715" text:class-names="" text:cond-style-name=""><text:span text:style-name="a1713" text:class-names="">08:00</text:span><text:span text:style-name="a1714" text:class-names=""/></text:p>
                  </text:list-item>
                </text:list>
              </table:table-cell>
              <table:table-cell table:style-name="a1722">
                <text:list text:style-name="a1721">
                  <text:list-item>
                    <text:p text:style-name="a1720" text:class-names="" text:cond-style-name=""><text:span text:style-name="a1718" text:class-names="">典禮開始</text:span><text:span text:style-name="a1719" text:class-names=""/></text:p>
                  </text:list-item>
                </text:list>
              </table:table-cell>
              <table:table-cell table:style-name="a1727">
                <text:list text:style-name="a1726">
                  <text:list-item>
                    <text:p text:style-name="a1725" text:class-names="" text:cond-style-name=""><text:span text:style-name="a1723" text:class-names=""> </text:span><text:span text:style-name="a1724" text:class-names=""/></text:p>
                  </text:list-item>
                </text:list>
              </table:table-cell>
            </table:table-row>
            <table:table-row table:style-name="a1728" table:default-cell-style-name="">
              <table:table-cell table:style-name="a1733">
                <text:list text:style-name="a1732">
                  <text:list-item>
                    <text:p text:style-name="a1731" text:class-names="" text:cond-style-name=""><text:span text:style-name="a1729" text:class-names="">3</text:span><text:span text:style-name="a1730" text:class-names=""/></text:p>
                  </text:list-item>
                </text:list>
              </table:table-cell>
              <table:table-cell table:style-name="a1738">
                <text:list text:style-name="a1737">
                  <text:list-item>
                    <text:p text:style-name="a1736" text:class-names="" text:cond-style-name=""><text:span text:style-name="a1734" text:class-names="">08:00~09:00</text:span><text:span text:style-name="a1735" text:class-names=""/></text:p>
                  </text:list-item>
                </text:list>
              </table:table-cell>
              <table:table-cell table:style-name="a1743">
                <text:list text:style-name="a1742">
                  <text:list-item>
                    <text:p text:style-name="a1741" text:class-names="" text:cond-style-name=""><text:span text:style-name="a1739" text:class-names="">七年級創意進場秀</text:span><text:span text:style-name="a1740" text:class-names=""/></text:p>
                  </text:list-item>
                </text:list>
              </table:table-cell>
              <table:table-cell table:style-name="a1748">
                <text:list text:style-name="a1747">
                  <text:list-item>
                    <text:p text:style-name="a1746" text:class-names="" text:cond-style-name=""><text:span text:style-name="a1744" text:class-names=""> </text:span><text:span text:style-name="a1745" text:class-names=""/></text:p>
                  </text:list-item>
                </text:list>
              </table:table-cell>
            </table:table-row>
            <table:table-row table:style-name="a1749" table:default-cell-style-name="">
              <table:table-cell table:style-name="a1754">
                <text:list text:style-name="a1753">
                  <text:list-item>
                    <text:p text:style-name="a1752" text:class-names="" text:cond-style-name=""><text:span text:style-name="a1750" text:class-names="">4</text:span><text:span text:style-name="a1751" text:class-names=""/></text:p>
                  </text:list-item>
                </text:list>
              </table:table-cell>
              <table:table-cell table:style-name="a1759">
                <text:list text:style-name="a1758">
                  <text:list-item>
                    <text:p text:style-name="a1757" text:class-names="" text:cond-style-name=""><text:span text:style-name="a1755" text:class-names="">09:00~10:15</text:span><text:span text:style-name="a1756" text:class-names=""/></text:p>
                  </text:list-item>
                </text:list>
              </table:table-cell>
              <table:table-cell table:style-name="a1764">
                <text:list text:style-name="a1763">
                  <text:list-item>
                    <text:p text:style-name="a1762" text:class-names="" text:cond-style-name=""><text:span text:style-name="a1760" text:class-names="">慶祝大會</text:span><text:span text:style-name="a1761" text:class-names=""/></text:p>
                  </text:list-item>
                </text:list>
              </table:table-cell>
              <table:table-cell table:style-name="a1768">
                <text:list text:style-name="a1767">
                  <text:list-item>
                    <text:p text:style-name="a1766" text:class-names="" text:cond-style-name=""><text:span text:style-name="a1765" text:class-names=""/></text:p>
                  </text:list-item>
                </text:list>
              </table:table-cell>
            </table:table-row>
            <table:table-row table:style-name="a1769" table:default-cell-style-name="">
              <table:table-cell table:style-name="a1774">
                <text:list text:style-name="a1773">
                  <text:list-item>
                    <text:p text:style-name="a1772" text:class-names="" text:cond-style-name=""><text:span text:style-name="a1770" text:class-names="">5</text:span><text:span text:style-name="a1771" text:class-names=""/></text:p>
                  </text:list-item>
                </text:list>
              </table:table-cell>
              <table:table-cell table:style-name="a1779">
                <text:list text:style-name="a1778">
                  <text:list-item>
                    <text:p text:style-name="a1777" text:class-names="" text:cond-style-name=""><text:span text:style-name="a1775" text:class-names="">10:15~10:20</text:span><text:span text:style-name="a1776" text:class-names=""/></text:p>
                  </text:list-item>
                </text:list>
              </table:table-cell>
              <table:table-cell table:style-name="a1790">
                <text:list text:style-name="a1783">
                  <text:list-item>
                    <text:p text:style-name="a1782" text:class-names="" text:cond-style-name=""><text:span text:style-name="a1780" text:class-names="">1.</text:span><text:span text:style-name="a1781" text:class-names="">學生退場</text:span></text:p>
                  </text:list-item>
                </text:list>
                <text:list text:style-name="a1789">
                  <text:list-item>
                    <text:p text:style-name="a1788" text:class-names="" text:cond-style-name=""><text:span text:style-name="a1784" text:class-names="">2.</text:span><text:span text:style-name="a1785" text:class-names="">教職員工暨家長趣味</text:span><text:span text:style-name="a1786" text:class-names="">競賽檢錄</text:span><text:span text:style-name="a1787" text:class-names=""/></text:p>
                  </text:list-item>
                </text:list>
              </table:table-cell>
              <table:table-cell table:style-name="a1795">
                <text:list text:style-name="a1794">
                  <text:list-item>
                    <text:p text:style-name="a1793" text:class-names="" text:cond-style-name=""><text:span text:style-name="a1791" text:class-names=""> </text:span><text:span text:style-name="a1792" text:class-names=""/></text:p>
                  </text:list-item>
                </text:list>
              </table:table-cell>
            </table:table-row>
            <table:table-row table:style-name="a1796" table:default-cell-style-name="">
              <table:table-cell table:style-name="a1801">
                <text:list text:style-name="a1800">
                  <text:list-item>
                    <text:p text:style-name="a1799" text:class-names="" text:cond-style-name=""><text:span text:style-name="a1797" text:class-names="">6</text:span><text:span text:style-name="a1798" text:class-names=""/></text:p>
                  </text:list-item>
                </text:list>
              </table:table-cell>
              <table:table-cell table:style-name="a1806">
                <text:list text:style-name="a1805">
                  <text:list-item>
                    <text:p text:style-name="a1804" text:class-names="" text:cond-style-name=""><text:span text:style-name="a1802" text:class-names="">10:20~10:45</text:span><text:span text:style-name="a1803" text:class-names=""/></text:p>
                  </text:list-item>
                </text:list>
              </table:table-cell>
              <table:table-cell table:style-name="a1820">
                <text:p text:style-name="a1809" text:class-names="" text:cond-style-name=""><text:span text:style-name="a1807" text:class-names="">教職員工暨家長趣味競賽</text:span><text:span text:style-name="a1808" text:class-names=""/></text:p>
                <text:p text:style-name="a1813" text:class-names="" text:cond-style-name=""><text:span text:style-name="a1810" text:class-names="">9</text:span><text:span text:style-name="a1811" text:class-names="">年級成果展、攤位巡禮</text:span><text:span text:style-name="a1812" text:class-names=""/></text:p>
                <text:p text:style-name="a1819" text:class-names="" text:cond-style-name=""><text:span text:style-name="a1814" text:class-names="">7</text:span><text:span text:style-name="a1815" text:class-names="">、</text:span><text:span text:style-name="a1816" text:class-names="">8</text:span><text:span text:style-name="a1817" text:class-names="">年級班級活動</text:span><text:span text:style-name="a1818" text:class-names=""/></text:p>
              </table:table-cell>
              <table:table-cell table:style-name="a1825">
                <text:list text:style-name="a1824">
                  <text:list-item>
                    <text:p text:style-name="a1823" text:class-names="" text:cond-style-name=""><text:span text:style-name="a1821" text:class-names=""> </text:span><text:span text:style-name="a1822" text:class-names=""/></text:p>
                  </text:list-item>
                </text:list>
              </table:table-cell>
            </table:table-row>
            <table:table-row table:style-name="a1826" table:default-cell-style-name="">
              <table:table-cell table:style-name="a1831">
                <text:list text:style-name="a1830">
                  <text:list-item>
                    <text:p text:style-name="a1829" text:class-names="" text:cond-style-name=""><text:span text:style-name="a1827" text:class-names="">7</text:span><text:span text:style-name="a1828" text:class-names=""/></text:p>
                  </text:list-item>
                </text:list>
              </table:table-cell>
              <table:table-cell table:style-name="a1836">
                <text:list text:style-name="a1835">
                  <text:list-item>
                    <text:p text:style-name="a1834" text:class-names="" text:cond-style-name=""><text:span text:style-name="a1832" text:class-names="">10:45~11:35</text:span><text:span text:style-name="a1833" text:class-names=""/></text:p>
                  </text:list-item>
                </text:list>
              </table:table-cell>
              <table:table-cell table:style-name="a1880">
                <text:list text:style-name="a1841">
                  <text:list-item>
                    <text:p text:style-name="a1840" text:class-names="" text:cond-style-name=""><text:span text:style-name="a1837" text:class-names="">(10:45~11:10</text:span><text:span text:style-name="a1838" text:class-names="">)</text:span><text:span text:style-name="a1839" text:class-names=""/></text:p>
                  </text:list-item>
                </text:list>
                <text:list text:style-name="a1846">
                  <text:list-item>
                    <text:p text:style-name="a1845" text:class-names="" text:cond-style-name=""><text:span text:style-name="a1842" text:class-names="">8</text:span><text:span text:style-name="a1843" text:class-names="">年級成果展、攤位巡禮</text:span><text:span text:style-name="a1844" text:class-names=""/></text:p>
                  </text:list-item>
                </text:list>
                <text:list text:style-name="a1851">
                  <text:list-item>
                    <text:p text:style-name="a1850" text:class-names="" text:cond-style-name=""><text:span text:style-name="a1847" text:class-names="">7</text:span><text:span text:style-name="a1848" text:class-names="">年級班級活動</text:span><text:span text:style-name="a1849" text:class-names=""/></text:p>
                  </text:list-item>
                </text:list>
                <text:list text:style-name="a1857">
                  <text:list-item>
                    <text:p text:style-name="a1856" text:class-names="" text:cond-style-name=""><text:span text:style-name="a1852" text:class-names=""><text:s text:c="5"/></text:span><text:span text:style-name="a1853" text:class-names="">(11:10~11:35</text:span><text:span text:style-name="a1854" text:class-names="">)</text:span><text:span text:style-name="a1855" text:class-names=""/></text:p>
                  </text:list-item>
                </text:list>
                <text:list text:style-name="a1865">
                  <text:list-item>
                    <text:p text:style-name="a1864" text:class-names="" text:cond-style-name=""><text:span text:style-name="a1858" text:class-names=""><text:s text:c="1"/></text:span><text:span text:style-name="a1859" text:class-names=""><text:s text:c="1"/></text:span><text:span text:style-name="a1860" text:class-names=""><text:s text:c="2"/></text:span><text:span text:style-name="a1861" text:class-names="">8</text:span><text:span text:style-name="a1862" text:class-names="">年級班級活動</text:span><text:span text:style-name="a1863" text:class-names=""/></text:p>
                  </text:list-item>
                </text:list>
                <text:list text:style-name="a1873">
                  <text:list-item>
                    <text:p text:style-name="a1872" text:class-names="" text:cond-style-name=""><text:span text:style-name="a1866" text:class-names=""><text:s text:c="2"/></text:span><text:span text:style-name="a1867" text:class-names=""><text:s text:c="1"/></text:span><text:span text:style-name="a1868" text:class-names=""><text:s text:c="1"/></text:span><text:span text:style-name="a1869" text:class-names="">7</text:span><text:span text:style-name="a1870" text:class-names="">年級成果展、攤位巡禮</text:span><text:span text:style-name="a1871" text:class-names=""/></text:p>
                  </text:list-item>
                </text:list>
                <text:list text:style-name="a1879">
                  <text:list-item>
                    <text:p text:style-name="a1878" text:class-names="" text:cond-style-name=""><text:span text:style-name="a1874" text:class-names=""><text:s text:c="4"/></text:span><text:span text:style-name="a1875" text:class-names="">9</text:span><text:span text:style-name="a1876" text:class-names="">年級班級活動</text:span><text:span text:style-name="a1877" text:class-names=""/></text:p>
                  </text:list-item>
                </text:list>
              </table:table-cell>
              <table:table-cell table:style-name="a1885">
                <text:list text:style-name="a1884">
                  <text:list-item>
                    <text:p text:style-name="a1883" text:class-names="" text:cond-style-name=""><text:span text:style-name="a1881" text:class-names=""> </text:span><text:span text:style-name="a1882" text:class-names=""/></text:p>
                  </text:list-item>
                </text:list>
              </table:table-cell>
            </table:table-row>
            <table:table-row table:style-name="a1886" table:default-cell-style-name="">
              <table:table-cell table:style-name="a1891">
                <text:list text:style-name="a1890">
                  <text:list-item>
                    <text:p text:style-name="a1889" text:class-names="" text:cond-style-name=""><text:span text:style-name="a1887" text:class-names="">8</text:span><text:span text:style-name="a1888" text:class-names=""/></text:p>
                  </text:list-item>
                </text:list>
              </table:table-cell>
              <table:table-cell table:style-name="a1896">
                <text:list text:style-name="a1895">
                  <text:list-item>
                    <text:p text:style-name="a1894" text:class-names="" text:cond-style-name=""><text:span text:style-name="a1892" text:class-names="">11:35~13:00</text:span><text:span text:style-name="a1893" text:class-names=""/></text:p>
                  </text:list-item>
                </text:list>
              </table:table-cell>
              <table:table-cell table:style-name="a1901">
                <text:list text:style-name="a1900">
                  <text:list-item>
                    <text:p text:style-name="a1899" text:class-names="" text:cond-style-name=""><text:span text:style-name="a1897" text:class-names="">用餐、午休</text:span><text:span text:style-name="a1898" text:class-names=""/></text:p>
                  </text:list-item>
                </text:list>
              </table:table-cell>
              <table:table-cell table:style-name="a1907">
                <text:list text:style-name="a1906">
                  <text:list-item>
                    <text:p text:style-name="a1905" text:class-names="" text:cond-style-name=""><text:span text:style-name="a1902" text:class-names="">11:35</text:span><text:span text:style-name="a1903" text:class-names="">抬餐</text:span><text:span text:style-name="a1904" text:class-names=""/></text:p>
                  </text:list-item>
                </text:list>
              </table:table-cell>
            </table:table-row>
          </table:table>
          <draw:image xlink:href="media/image15.png" xlink:type="simple" xlink:show="embed" xlink:actuate="onLoad"/>
          <svg:title/>
          <svg:desc/>
        </draw:frame>
      </draw:page>
      <draw:page draw:name="Slide21" draw:style-name="a1908" draw:master-page-name="Master1-Layout2-obj-標題及物件" presentation:presentation-page-layout-name="Master1-PPL2" draw:id="Slide-276">
        <draw:frame draw:id="id123" presentation:style-name="a1915" draw:name="標題 1" svg:x="1.02664in" svg:y="1.25114in" svg:width="8.34836in" svg:height="0.64773in" presentation:class="title" presentation:placeholder="false">
          <draw:text-box>
            <text:p text:style-name="a1914" text:class-names="" text:cond-style-name=""><text:span text:style-name="a1909" text:class-names="">校慶流程</text:span><text:span text:style-name="a1910" text:class-names="">(</text:span><text:span text:style-name="a1911" text:class-names="">晴天下午</text:span><text:span text:style-name="a1912" text:class-names="">)</text:span><text:span text:style-name="a1913" text:class-names=""/></text:p>
          </draw:text-box>
          <svg:title/>
          <svg:desc/>
        </draw:frame>
        <draw:frame draw:id="id124" draw:name="表格 3" svg:x="1.80682in" svg:y="2.02841in" svg:width="7.11136in" svg:height="3.89886in">
          <table:table table:style-name="a1916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1917" table:default-cell-style-name=""/>
            <table:table-column table:style-name="a1918" table:default-cell-style-name=""/>
            <table:table-row table:style-name="a1919" table:default-cell-style-name="">
              <table:table-cell table:style-name="a1924">
                <text:list text:style-name="a1923">
                  <text:list-item>
                    <text:p text:style-name="a1922" text:class-names="" text:cond-style-name=""><text:span text:style-name="a1920" text:class-names="">13:00~13:10</text:span><text:span text:style-name="a1921" text:class-names=""/></text:p>
                  </text:list-item>
                </text:list>
              </table:table-cell>
              <table:table-cell table:style-name="a1930">
                <text:list text:style-name="a1929">
                  <text:list-item>
                    <text:p text:style-name="a1928" text:class-names="" text:cond-style-name=""><text:span text:style-name="a1925" text:class-names="">1.8</text:span><text:span text:style-name="a1926" text:class-names="">年級大隊接力檢錄</text:span><text:span text:style-name="a1927" text:class-names=""/></text:p>
                  </text:list-item>
                </text:list>
              </table:table-cell>
            </table:table-row>
            <table:table-row table:style-name="a1931" table:default-cell-style-name="">
              <table:table-cell table:style-name="a1936">
                <text:list text:style-name="a1935">
                  <text:list-item>
                    <text:p text:style-name="a1934" text:class-names="" text:cond-style-name=""><text:span text:style-name="a1932" text:class-names="">13:10~13:50</text:span><text:span text:style-name="a1933" text:class-names=""/></text:p>
                  </text:list-item>
                </text:list>
              </table:table-cell>
              <table:table-cell table:style-name="a1955">
                <text:list text:style-name="a1941">
                  <text:list-item>
                    <text:p text:style-name="a1940" text:class-names="" text:cond-style-name=""><text:span text:style-name="a1937" text:class-names="">1.8</text:span><text:span text:style-name="a1938" text:class-names="">年級大隊接力</text:span><text:span text:style-name="a1939" text:class-names=""/></text:p>
                  </text:list-item>
                </text:list>
                <text:list text:style-name="a1949">
                  <text:list-item>
                    <text:p text:style-name="a1948" text:class-names="" text:cond-style-name=""><text:span text:style-name="a1942" text:class-names="">2.7</text:span><text:span text:style-name="a1943" text:class-names="">年級大隊接力檢錄</text:span><text:span text:style-name="a1944" text:class-names="">(13:30</text:span><text:span text:style-name="a1945" text:class-names="">風雨操場</text:span><text:span text:style-name="a1946" text:class-names="">)</text:span><text:span text:style-name="a1947" text:class-names=""/></text:p>
                  </text:list-item>
                </text:list>
                <text:list text:style-name="a1954">
                  <text:list-item>
                    <text:p text:style-name="a1953" text:class-names="" text:cond-style-name=""><text:span text:style-name="a1950" text:class-names="">3.9</text:span><text:span text:style-name="a1951" text:class-names="">年級班級活動、成果展、攤位巡禮</text:span><text:span text:style-name="a1952" text:class-names=""/></text:p>
                  </text:list-item>
                </text:list>
              </table:table-cell>
            </table:table-row>
            <table:table-row table:style-name="a1956" table:default-cell-style-name="">
              <table:table-cell table:style-name="a1961">
                <text:list text:style-name="a1960">
                  <text:list-item>
                    <text:p text:style-name="a1959" text:class-names="" text:cond-style-name=""><text:span text:style-name="a1957" text:class-names="">13:50~14:30</text:span><text:span text:style-name="a1958" text:class-names=""/></text:p>
                  </text:list-item>
                </text:list>
              </table:table-cell>
              <table:table-cell table:style-name="a1983">
                <text:list text:style-name="a1966">
                  <text:list-item>
                    <text:p text:style-name="a1965" text:class-names="" text:cond-style-name=""><text:span text:style-name="a1962" text:class-names="">1.7</text:span><text:span text:style-name="a1963" text:class-names="">年級大隊接力</text:span><text:span text:style-name="a1964" text:class-names=""/></text:p>
                  </text:list-item>
                </text:list>
                <text:list text:style-name="a1974">
                  <text:list-item>
                    <text:p text:style-name="a1973" text:class-names="" text:cond-style-name=""><text:span text:style-name="a1967" text:class-names="">2.8</text:span><text:span text:style-name="a1968" text:class-names="">年級觀賞比賽</text:span><text:span text:style-name="a1969" text:class-names="">(</text:span><text:span text:style-name="a1970" text:class-names="">在籃球場休息區</text:span><text:span text:style-name="a1971" text:class-names="">)</text:span><text:span text:style-name="a1972" text:class-names=""/></text:p>
                  </text:list-item>
                </text:list>
                <text:list text:style-name="a1982">
                  <text:list-item>
                    <text:p text:style-name="a1981" text:class-names="" text:cond-style-name=""><text:span text:style-name="a1975" text:class-names="">3.9</text:span><text:span text:style-name="a1976" text:class-names="">年級大隊接力檢錄</text:span><text:span text:style-name="a1977" text:class-names="">(14:10</text:span><text:span text:style-name="a1978" text:class-names="">風雨操場</text:span><text:span text:style-name="a1979" text:class-names="">)</text:span><text:span text:style-name="a1980" text:class-names=""/></text:p>
                  </text:list-item>
                </text:list>
              </table:table-cell>
            </table:table-row>
            <table:table-row table:style-name="a1984" table:default-cell-style-name="">
              <table:table-cell table:style-name="a1989">
                <text:list text:style-name="a1988">
                  <text:list-item>
                    <text:p text:style-name="a1987" text:class-names="" text:cond-style-name=""><text:span text:style-name="a1985" text:class-names="">14:30~15:10</text:span><text:span text:style-name="a1986" text:class-names=""/></text:p>
                  </text:list-item>
                </text:list>
              </table:table-cell>
              <table:table-cell table:style-name="a2002">
                <text:list text:style-name="a1994">
                  <text:list-item>
                    <text:p text:style-name="a1993" text:class-names="" text:cond-style-name=""><text:span text:style-name="a1990" text:class-names="">9</text:span><text:span text:style-name="a1991" text:class-names="">年級大隊接力</text:span><text:span text:style-name="a1992" text:class-names=""/></text:p>
                  </text:list-item>
                </text:list>
                <text:list text:style-name="a2001">
                  <text:list-item>
                    <text:p text:style-name="a2000" text:class-names="" text:cond-style-name=""><text:span text:style-name="a1995" text:class-names="">7</text:span><text:span text:style-name="a1996" text:class-names="">、</text:span><text:span text:style-name="a1997" text:class-names="">8</text:span><text:span text:style-name="a1998" text:class-names="">年級觀賞比賽</text:span><text:span text:style-name="a1999" text:class-names=""/></text:p>
                  </text:list-item>
                </text:list>
              </table:table-cell>
            </table:table-row>
            <table:table-row table:style-name="a2003" table:default-cell-style-name="">
              <table:table-cell table:style-name="a2008">
                <text:list text:style-name="a2007">
                  <text:list-item>
                    <text:p text:style-name="a2006" text:class-names="" text:cond-style-name=""><text:span text:style-name="a2004" text:class-names="">15:10~15:20</text:span><text:span text:style-name="a2005" text:class-names=""/></text:p>
                  </text:list-item>
                </text:list>
              </table:table-cell>
              <table:table-cell table:style-name="a2013">
                <text:list text:style-name="a2012">
                  <text:list-item>
                    <text:p text:style-name="a2011" text:class-names="" text:cond-style-name=""><text:span text:style-name="a2009" text:class-names="">環境整理</text:span><text:span text:style-name="a2010" text:class-names=""/></text:p>
                  </text:list-item>
                </text:list>
              </table:table-cell>
            </table:table-row>
            <table:table-row table:style-name="a2014" table:default-cell-style-name="">
              <table:table-cell table:style-name="a2019">
                <text:list text:style-name="a2018">
                  <text:list-item>
                    <text:p text:style-name="a2017" text:class-names="" text:cond-style-name=""><text:span text:style-name="a2015" text:class-names="">15:20~15:30</text:span><text:span text:style-name="a2016" text:class-names=""/></text:p>
                  </text:list-item>
                </text:list>
              </table:table-cell>
              <table:table-cell table:style-name="a2024">
                <text:list text:style-name="a2023">
                  <text:list-item>
                    <text:p text:style-name="a2022" text:class-names="" text:cond-style-name=""><text:span text:style-name="a2020" text:class-names="">集合</text:span><text:span text:style-name="a2021" text:class-names=""/></text:p>
                  </text:list-item>
                </text:list>
              </table:table-cell>
            </table:table-row>
            <table:table-row table:style-name="a2025" table:default-cell-style-name="">
              <table:table-cell table:style-name="a2030">
                <text:list text:style-name="a2029">
                  <text:list-item>
                    <text:p text:style-name="a2028" text:class-names="" text:cond-style-name=""><text:span text:style-name="a2026" text:class-names="">15:30~15:45</text:span><text:span text:style-name="a2027" text:class-names=""/></text:p>
                  </text:list-item>
                </text:list>
              </table:table-cell>
              <table:table-cell table:style-name="a2035">
                <text:list text:style-name="a2034">
                  <text:list-item>
                    <text:p text:style-name="a2033" text:class-names="" text:cond-style-name=""><text:span text:style-name="a2031" text:class-names="">閉幕式</text:span><text:span text:style-name="a2032" text:class-names=""/></text:p>
                  </text:list-item>
                </text:list>
              </table:table-cell>
            </table:table-row>
            <table:table-row table:style-name="a2036" table:default-cell-style-name="">
              <table:table-cell table:style-name="a2041">
                <text:list text:style-name="a2040">
                  <text:list-item>
                    <text:p text:style-name="a2039" text:class-names="" text:cond-style-name=""><text:span text:style-name="a2037" text:class-names="">15:45</text:span><text:span text:style-name="a2038" text:class-names=""/></text:p>
                  </text:list-item>
                </text:list>
              </table:table-cell>
              <table:table-cell table:style-name="a2046">
                <text:list text:style-name="a2045">
                  <text:list-item>
                    <text:p text:style-name="a2044" text:class-names="" text:cond-style-name=""><text:span text:style-name="a2042" text:class-names="">賦歸</text:span><text:span text:style-name="a2043" text:class-names=""/></text:p>
                  </text:list-item>
                </text:list>
              </table:table-cell>
            </table:table-row>
          </table:table>
          <draw:image xlink:href="media/image16.png" xlink:type="simple" xlink:show="embed" xlink:actuate="onLoad"/>
          <svg:title/>
          <svg:desc/>
        </draw:frame>
      </draw:page>
      <draw:page draw:name="Slide22" draw:style-name="a2047" draw:master-page-name="Master1-Layout2-obj-標題及物件" presentation:presentation-page-layout-name="Master1-PPL2" draw:id="Slide-277">
        <draw:frame draw:id="id125" presentation:style-name="a2054" draw:name="標題 1" svg:x="0.5in" svg:y="0.30035in" svg:width="9in" svg:height="1.25in" presentation:class="title" presentation:placeholder="false">
          <draw:text-box>
            <text:p text:style-name="a2053" text:class-names="" text:cond-style-name=""><text:span text:style-name="a2048" text:class-names="">校慶流程</text:span><text:span text:style-name="a2049" text:class-names="">(</text:span><text:span text:style-name="a2050" text:class-names="">雨天版本</text:span><text:span text:style-name="a2051" text:class-names="">)</text:span><text:span text:style-name="a2052" text:class-names=""/></text:p>
          </draw:text-box>
          <svg:title/>
          <svg:desc/>
        </draw:frame>
        <draw:frame draw:id="id126" draw:name="內容版面配置區 3" svg:x="1.26132in" svg:y="1.99943in" svg:width="7.50687in" svg:height="4.42803in" presentation:class="table" presentation:placeholder="false">
          <table:table table:style-name="a2055" table:template-name="{5C22544A-7EE6-4342-B048-85BDC9FD1C3A}" table:use-banding-columns-styles="false" table:use-banding-rows-styles="true" table:use-first-column-styles="true" table:use-first-row-styles="true" table:use-last-column-styles="false" table:use-last-row-styles="false">
            <table:table-column table:style-name="a2056" table:default-cell-style-name=""/>
            <table:table-column table:style-name="a2057" table:default-cell-style-name=""/>
            <table:table-column table:style-name="a2058" table:default-cell-style-name=""/>
            <table:table-column table:style-name="a2059" table:default-cell-style-name=""/>
            <table:table-row table:style-name="a2060" table:default-cell-style-name="">
              <table:table-cell table:style-name="a2065">
                <text:list text:style-name="a2064">
                  <text:list-item>
                    <text:p text:style-name="a2063" text:class-names="" text:cond-style-name=""><text:span text:style-name="a2061" text:class-names="">項次</text:span><text:span text:style-name="a2062" text:class-names=""/></text:p>
                  </text:list-item>
                </text:list>
              </table:table-cell>
              <table:table-cell table:style-name="a2070">
                <text:list text:style-name="a2069">
                  <text:list-item>
                    <text:p text:style-name="a2068" text:class-names="" text:cond-style-name=""><text:span text:style-name="a2066" text:class-names="">時間</text:span><text:span text:style-name="a2067" text:class-names=""/></text:p>
                  </text:list-item>
                </text:list>
              </table:table-cell>
              <table:table-cell table:style-name="a2075">
                <text:list text:style-name="a2074">
                  <text:list-item>
                    <text:p text:style-name="a2073" text:class-names="" text:cond-style-name=""><text:span text:style-name="a2071" text:class-names="">項目</text:span><text:span text:style-name="a2072" text:class-names=""/></text:p>
                  </text:list-item>
                </text:list>
              </table:table-cell>
              <table:table-cell table:style-name="a2080">
                <text:list text:style-name="a2079">
                  <text:list-item>
                    <text:p text:style-name="a2078" text:class-names="" text:cond-style-name=""><text:span text:style-name="a2076" text:class-names="">備註</text:span><text:span text:style-name="a2077" text:class-names=""/></text:p>
                  </text:list-item>
                </text:list>
              </table:table-cell>
            </table:table-row>
            <table:table-row table:style-name="a2081" table:default-cell-style-name="">
              <table:table-cell table:style-name="a2086">
                <text:list text:style-name="a2085">
                  <text:list-item>
                    <text:p text:style-name="a2084" text:class-names="" text:cond-style-name=""><text:span text:style-name="a2082" text:class-names="">1</text:span><text:span text:style-name="a2083" text:class-names=""/></text:p>
                  </text:list-item>
                </text:list>
              </table:table-cell>
              <table:table-cell table:style-name="a2091">
                <text:list text:style-name="a2090">
                  <text:list-item>
                    <text:p text:style-name="a2089" text:class-names="" text:cond-style-name=""><text:span text:style-name="a2087" text:class-names="">07:50~08:00</text:span><text:span text:style-name="a2088" text:class-names=""/></text:p>
                  </text:list-item>
                </text:list>
              </table:table-cell>
              <table:table-cell table:style-name="a2096">
                <text:list text:style-name="a2095">
                  <text:list-item>
                    <text:p text:style-name="a2094" text:class-names="" text:cond-style-name=""><text:span text:style-name="a2092" text:class-names="">七年級至預備區準備</text:span><text:span text:style-name="a2093" text:class-names=""/></text:p>
                  </text:list-item>
                </text:list>
              </table:table-cell>
              <table:table-cell table:style-name="a2101">
                <text:list text:style-name="a2100">
                  <text:list-item>
                    <text:p text:style-name="a2099" text:class-names="" text:cond-style-name=""><text:span text:style-name="a2097" text:class-names=""> </text:span><text:span text:style-name="a2098" text:class-names=""/></text:p>
                  </text:list-item>
                </text:list>
              </table:table-cell>
            </table:table-row>
            <table:table-row table:style-name="a2102" table:default-cell-style-name="">
              <table:table-cell table:style-name="a2107">
                <text:list text:style-name="a2106">
                  <text:list-item>
                    <text:p text:style-name="a2105" text:class-names="" text:cond-style-name=""><text:span text:style-name="a2103" text:class-names="">2</text:span><text:span text:style-name="a2104" text:class-names=""/></text:p>
                  </text:list-item>
                </text:list>
              </table:table-cell>
              <table:table-cell table:style-name="a2112">
                <text:list text:style-name="a2111">
                  <text:list-item>
                    <text:p text:style-name="a2110" text:class-names="" text:cond-style-name=""><text:span text:style-name="a2108" text:class-names="">08:00</text:span><text:span text:style-name="a2109" text:class-names=""/></text:p>
                  </text:list-item>
                </text:list>
              </table:table-cell>
              <table:table-cell table:style-name="a2117">
                <text:list text:style-name="a2116">
                  <text:list-item>
                    <text:p text:style-name="a2115" text:class-names="" text:cond-style-name=""><text:span text:style-name="a2113" text:class-names="">典禮開始</text:span><text:span text:style-name="a2114" text:class-names=""/></text:p>
                  </text:list-item>
                </text:list>
              </table:table-cell>
              <table:table-cell table:style-name="a2122">
                <text:list text:style-name="a2121">
                  <text:list-item>
                    <text:p text:style-name="a2120" text:class-names="" text:cond-style-name=""><text:span text:style-name="a2118" text:class-names=""> </text:span><text:span text:style-name="a2119" text:class-names=""/></text:p>
                  </text:list-item>
                </text:list>
              </table:table-cell>
            </table:table-row>
            <table:table-row table:style-name="a2123" table:default-cell-style-name="">
              <table:table-cell table:style-name="a2128">
                <text:list text:style-name="a2127">
                  <text:list-item>
                    <text:p text:style-name="a2126" text:class-names="" text:cond-style-name=""><text:span text:style-name="a2124" text:class-names="">3</text:span><text:span text:style-name="a2125" text:class-names=""/></text:p>
                  </text:list-item>
                </text:list>
              </table:table-cell>
              <table:table-cell table:style-name="a2133">
                <text:list text:style-name="a2132">
                  <text:list-item>
                    <text:p text:style-name="a2131" text:class-names="" text:cond-style-name=""><text:span text:style-name="a2129" text:class-names="">08:00~09:00</text:span><text:span text:style-name="a2130" text:class-names=""/></text:p>
                  </text:list-item>
                </text:list>
              </table:table-cell>
              <table:table-cell table:style-name="a2138">
                <text:list text:style-name="a2137">
                  <text:list-item>
                    <text:p text:style-name="a2136" text:class-names="" text:cond-style-name=""><text:span text:style-name="a2134" text:class-names="">七年級創意進場秀</text:span><text:span text:style-name="a2135" text:class-names=""/></text:p>
                  </text:list-item>
                </text:list>
              </table:table-cell>
              <table:table-cell table:style-name="a2144">
                <text:list text:style-name="a2143">
                  <text:list-item>
                    <text:p text:style-name="a2142" text:class-names="" text:cond-style-name=""><text:span text:style-name="a2139" text:class-names="">8.9</text:span><text:span text:style-name="a2140" text:class-names="">年級正常上課</text:span><text:span text:style-name="a2141" text:class-names=""/></text:p>
                  </text:list-item>
                </text:list>
              </table:table-cell>
            </table:table-row>
            <table:table-row table:style-name="a2145" table:default-cell-style-name="">
              <table:table-cell table:style-name="a2150">
                <text:list text:style-name="a2149">
                  <text:list-item>
                    <text:p text:style-name="a2148" text:class-names="" text:cond-style-name=""><text:span text:style-name="a2146" text:class-names="">4.1</text:span><text:span text:style-name="a2147" text:class-names=""/></text:p>
                  </text:list-item>
                </text:list>
              </table:table-cell>
              <table:table-cell table:style-name="a2155">
                <text:list text:style-name="a2154">
                  <text:list-item>
                    <text:p text:style-name="a2153" text:class-names="" text:cond-style-name=""><text:span text:style-name="a2151" text:class-names="">09:00~10:15</text:span><text:span text:style-name="a2152" text:class-names=""/></text:p>
                  </text:list-item>
                </text:list>
              </table:table-cell>
              <table:table-cell table:style-name="a2160">
                <text:list text:style-name="a2159">
                  <text:list-item>
                    <text:p text:style-name="a2158" text:class-names="" text:cond-style-name=""><text:span text:style-name="a2156" text:class-names="">慶祝大會</text:span><text:span text:style-name="a2157" text:class-names=""/></text:p>
                  </text:list-item>
                </text:list>
              </table:table-cell>
              <table:table-cell table:style-name="a2165">
                <text:list text:style-name="a2164">
                  <text:list-item>
                    <text:p text:style-name="a2163" text:class-names="" text:cond-style-name=""><text:span text:style-name="a2161" text:class-names="">主席介紹與會嘉賓、頒獎（資深優良教職員工）、主席致詞、貴賓致詞、禮成、表演節目</text:span><text:span text:style-name="a2162" text:class-names=""/></text:p>
                  </text:list-item>
                </text:list>
              </table:table-cell>
            </table:table-row>
            <table:table-row table:style-name="a2166" table:default-cell-style-name="">
              <table:table-cell table:style-name="a2171">
                <text:list text:style-name="a2170">
                  <text:list-item>
                    <text:p text:style-name="a2169" text:class-names="" text:cond-style-name=""><text:span text:style-name="a2167" text:class-names="">4.2</text:span><text:span text:style-name="a2168" text:class-names=""/></text:p>
                  </text:list-item>
                </text:list>
              </table:table-cell>
              <table:table-cell table:style-name="a2176">
                <text:list text:style-name="a2175">
                  <text:list-item>
                    <text:p text:style-name="a2174" text:class-names="" text:cond-style-name=""><text:span text:style-name="a2172" text:class-names="">09:00~10:00</text:span><text:span text:style-name="a2173" text:class-names=""/></text:p>
                  </text:list-item>
                </text:list>
              </table:table-cell>
              <table:table-cell table:style-name="a2183">
                <text:list text:style-name="a2182">
                  <text:list-item>
                    <text:p text:style-name="a2181" text:class-names="" text:cond-style-name=""><text:span text:style-name="a2177" text:class-names=""><text:s text:c="6"/></text:span><text:span text:style-name="a2178" text:class-names="">九</text:span><text:span text:style-name="a2179" text:class-names="">年級攤位巡禮</text:span><text:span text:style-name="a2180" text:class-names=""/></text:p>
                  </text:list-item>
                </text:list>
              </table:table-cell>
              <table:table-cell table:style-name="a2189">
                <text:list text:style-name="a2188">
                  <text:list-item>
                    <text:p text:style-name="a2187" text:class-names="" text:cond-style-name=""><text:span text:style-name="a2184" text:class-names="">8</text:span><text:span text:style-name="a2185" text:class-names="">年級正常上課</text:span><text:span text:style-name="a2186" text:class-names=""/></text:p>
                  </text:list-item>
                </text:list>
              </table:table-cell>
            </table:table-row>
            <table:table-row table:style-name="a2190" table:default-cell-style-name="">
              <table:table-cell table:style-name="a2195">
                <text:list text:style-name="a2194">
                  <text:list-item>
                    <text:p text:style-name="a2193" text:class-names="" text:cond-style-name=""><text:span text:style-name="a2191" text:class-names="">5</text:span><text:span text:style-name="a2192" text:class-names=""/></text:p>
                  </text:list-item>
                </text:list>
              </table:table-cell>
              <table:table-cell table:style-name="a2200">
                <text:list text:style-name="a2199">
                  <text:list-item>
                    <text:p text:style-name="a2198" text:class-names="" text:cond-style-name=""><text:span text:style-name="a2196" text:class-names="">10:10~10:55</text:span><text:span text:style-name="a2197" text:class-names=""/></text:p>
                  </text:list-item>
                </text:list>
              </table:table-cell>
              <table:table-cell table:style-name="a2207">
                <text:list text:style-name="a2206">
                  <text:list-item>
                    <text:p text:style-name="a2205" text:class-names="" text:cond-style-name=""><text:span text:style-name="a2201" text:class-names=""><text:s text:c="6"/></text:span><text:span text:style-name="a2202" text:class-names="">八</text:span><text:span text:style-name="a2203" text:class-names="">年級攤位巡禮</text:span><text:span text:style-name="a2204" text:class-names=""/></text:p>
                  </text:list-item>
                </text:list>
              </table:table-cell>
              <table:table-cell table:style-name="a2213">
                <text:list text:style-name="a2212">
                  <text:list-item>
                    <text:p text:style-name="a2211" text:class-names="" text:cond-style-name=""><text:span text:style-name="a2208" text:class-names="">7.9</text:span><text:span text:style-name="a2209" text:class-names="">年級正常上課</text:span><text:span text:style-name="a2210" text:class-names=""/></text:p>
                  </text:list-item>
                </text:list>
              </table:table-cell>
            </table:table-row>
            <table:table-row table:style-name="a2214" table:default-cell-style-name="">
              <table:table-cell table:style-name="a2219">
                <text:list text:style-name="a2218">
                  <text:list-item>
                    <text:p text:style-name="a2217" text:class-names="" text:cond-style-name=""><text:span text:style-name="a2215" text:class-names="">6</text:span><text:span text:style-name="a2216" text:class-names=""/></text:p>
                  </text:list-item>
                </text:list>
              </table:table-cell>
              <table:table-cell table:style-name="a2224">
                <text:list text:style-name="a2223">
                  <text:list-item>
                    <text:p text:style-name="a2222" text:class-names="" text:cond-style-name=""><text:span text:style-name="a2220" text:class-names="">11:05~11:50</text:span><text:span text:style-name="a2221" text:class-names=""/></text:p>
                  </text:list-item>
                </text:list>
              </table:table-cell>
              <table:table-cell table:style-name="a2229">
                <text:list text:style-name="a2228">
                  <text:list-item>
                    <text:p text:style-name="a2227" text:class-names="" text:cond-style-name=""><text:span text:style-name="a2225" text:class-names="">七年級攤位巡禮</text:span><text:span text:style-name="a2226" text:class-names=""/></text:p>
                  </text:list-item>
                </text:list>
              </table:table-cell>
              <table:table-cell table:style-name="a2235">
                <text:list text:style-name="a2234">
                  <text:list-item>
                    <text:p text:style-name="a2233" text:class-names="" text:cond-style-name=""><text:span text:style-name="a2230" text:class-names="">8.9</text:span><text:span text:style-name="a2231" text:class-names="">年級正常上課</text:span><text:span text:style-name="a2232" text:class-names=""/></text:p>
                  </text:list-item>
                </text:list>
              </table:table-cell>
            </table:table-row>
            <table:table-row table:style-name="a2236" table:default-cell-style-name="">
              <table:table-cell table:style-name="a2241">
                <text:list text:style-name="a2240">
                  <text:list-item>
                    <text:p text:style-name="a2239" text:class-names="" text:cond-style-name=""><text:span text:style-name="a2237" text:class-names="">7</text:span><text:span text:style-name="a2238" text:class-names=""/></text:p>
                  </text:list-item>
                </text:list>
              </table:table-cell>
              <table:table-cell table:style-name="a2246">
                <text:list text:style-name="a2245">
                  <text:list-item>
                    <text:p text:style-name="a2244" text:class-names="" text:cond-style-name=""><text:span text:style-name="a2242" text:class-names="">下午</text:span><text:span text:style-name="a2243" text:class-names=""/></text:p>
                  </text:list-item>
                </text:list>
              </table:table-cell>
              <table:table-cell table:style-name="a2251">
                <text:list text:style-name="a2250">
                  <text:list-item>
                    <text:p text:style-name="a2249" text:class-names="" text:cond-style-name=""><text:span text:style-name="a2247" text:class-names="">正常上課</text:span><text:span text:style-name="a2248" text:class-names=""/></text:p>
                  </text:list-item>
                </text:list>
              </table:table-cell>
              <table:table-cell table:style-name="a2256">
                <text:list text:style-name="a2255">
                  <text:list-item>
                    <text:p text:style-name="a2254" text:class-names="" text:cond-style-name=""><text:span text:style-name="a2252" text:class-names=""> </text:span><text:span text:style-name="a2253" text:class-names=""/></text:p>
                  </text:list-item>
                </text:list>
              </table:table-cell>
            </table:table-row>
          </table:table>
          <draw:image xlink:href="media/image17.png" xlink:type="simple" xlink:show="embed" xlink:actuate="onLoad"/>
          <svg:title/>
          <svg:desc/>
        </draw:frame>
      </draw:page>
      <draw:page draw:name="Slide28" draw:style-name="a2257" draw:master-page-name="Master1-Layout2-obj-標題及物件" presentation:presentation-page-layout-name="Master1-PPL2" draw:id="Slide-283">
        <draw:frame draw:id="id127" presentation:style-name="a2261" draw:name="標題 1" svg:x="0.5in" svg:y="0.30035in" svg:width="9in" svg:height="1.25in" presentation:class="title" presentation:placeholder="false">
          <draw:text-box>
            <text:p text:style-name="a2260" text:class-names="" text:cond-style-name=""><text:span text:style-name="a2258" text:class-names="">生教組</text:span><text:span text:style-name="a2259" text:class-names=""/></text:p>
          </draw:text-box>
          <svg:title/>
          <svg:desc/>
        </draw:frame>
        <draw:frame draw:id="id128" presentation:style-name="a2280" draw:name="內容版面配置區 2" svg:x="0.5in" svg:y="1.75in" svg:width="9in" svg:height="4.94965in" presentation:class="outline" presentation:placeholder="false">
          <draw:text-box>
            <text:list text:style-name="a2267">
              <text:list-item>
                <text:p text:style-name="a2266" text:class-names="" text:cond-style-name=""><text:span text:style-name="a2262" text:class-names="">時序入秋，請同仁協助督促</text:span><text:span text:style-name="a2263" text:class-names="">:</text:span><text:span text:style-name="a2264" text:class-names="">同學宜穿著學校外套，避免受涼。</text:span><text:span text:style-name="a2265" text:class-names=""/></text:p>
              </text:list-item>
            </text:list>
            <text:list text:style-name="a2273">
              <text:list-item>
                <text:p text:style-name="a2272" text:class-names="" text:cond-style-name=""><text:span text:style-name="a2268" text:class-names="">請導師同仁協助指導</text:span><text:span text:style-name="a2269" text:class-names="">:</text:span><text:span text:style-name="a2270" text:class-names="">學生張貼宣導小文宣於聯絡簿。</text:span><text:span text:style-name="a2271" text:class-names=""/></text:p>
              </text:list-item>
            </text:list>
            <text:list text:style-name="a2276">
              <text:list-item>
                <text:p text:style-name="a2275" text:class-names="" text:cond-style-name=""><text:span text:style-name="a2274" text:class-names=""/></text:p>
              </text:list-item>
            </text:list>
            <text:list text:style-name="a2279">
              <text:list-item>
                <text:p text:style-name="a2278" text:class-names="" text:cond-style-name=""><text:span text:style-name="a2277" text:class-names=""/></text:p>
              </text:list-item>
            </text:list>
          </draw:text-box>
          <svg:title/>
          <svg:desc/>
        </draw:frame>
      </draw:page>
      <draw:page draw:name="Slide23" draw:style-name="a2281" draw:master-page-name="Master1-Layout2-obj-標題及物件" presentation:presentation-page-layout-name="Master1-PPL2" draw:id="Slide-278">
        <draw:frame draw:id="id129" presentation:style-name="a2287" draw:name="標題 1" svg:x="0.4375in" svg:y="-0.1875in" svg:width="9in" svg:height="1.25in" presentation:class="title" presentation:placeholder="false">
          <draw:text-box>
            <text:p text:style-name="a2286" text:class-names="" text:cond-style-name=""><text:span text:style-name="a2282" text:class-names="">衛生組</text:span><text:span text:style-name="a2283" text:class-names="">-</text:span><text:span text:style-name="a2284" text:class-names="">健康促進</text:span><text:span text:style-name="a2285" text:class-names=""/></text:p>
          </draw:text-box>
          <svg:title/>
          <svg:desc/>
        </draw:frame>
        <draw:frame draw:id="id130" presentation:style-name="a2350" draw:name="內容版面配置區 2" svg:x="0.21354in" svg:y="0.83681in" svg:width="9.6684in" svg:height="6.66319in" presentation:class="outline" presentation:placeholder="false">
          <draw:text-box>
            <text:list text:style-name="a2296">
              <text:list-item>
                <text:p text:style-name="a2295" text:class-names="" text:cond-style-name=""><text:span text:style-name="a2288" text:class-names="">10/5(</text:span><text:span text:style-name="a2289" text:class-names="">一</text:span><text:span text:style-name="a2290" text:class-names="">)7:40-8:30</text:span><text:span text:style-name="a2291" text:class-names="">，</text:span><text:span text:style-name="a2292" text:class-names="">712-715</text:span><text:span text:style-name="a2293" text:class-names="">視力保健講座。</text:span><text:span text:style-name="a2294" text:class-names=""/></text:p>
              </text:list-item>
            </text:list>
            <text:list text:style-name="a2306">
              <text:list-item>
                <text:p text:style-name="a2305" text:class-names="" text:cond-style-name=""><text:span text:style-name="a2297" text:class-names="">10/16(</text:span><text:span text:style-name="a2298" text:class-names="">五</text:span><text:span text:style-name="a2299" text:class-names="">)</text:span><text:span text:style-name="a2300" text:class-names="">段考完</text:span><text:span text:style-name="a2301" text:class-names="">下午第五、六節，</text:span><text:span text:style-name="a2302" text:class-names="">七</text:span><text:span text:style-name="a2303" text:class-names="">年級健康檢查說明會、健康促進視力保健宣導，於風雨操場，邀請新泰醫院及亞東醫院陳彥伊醫師主講。</text:span><text:span text:style-name="a2304" text:class-names=""/></text:p>
              </text:list-item>
            </text:list>
            <text:list text:style-name="a2321">
              <text:list-item>
                <text:p text:style-name="a2320" text:class-names="" text:cond-style-name=""><text:span text:style-name="a2307" text:class-names="">10/12(</text:span><text:span text:style-name="a2308" text:class-names="">一</text:span><text:span text:style-name="a2309" text:class-names="">)714</text:span><text:span text:style-name="a2310" text:class-names="">、</text:span><text:span text:style-name="a2311" text:class-names="">715</text:span><text:span text:style-name="a2312" text:class-names="">班；</text:span><text:span text:style-name="a2313" text:class-names="">10/22(</text:span><text:span text:style-name="a2314" text:class-names="">四</text:span><text:span text:style-name="a2315" text:class-names="">)814</text:span><text:span text:style-name="a2316" text:class-names="">、</text:span><text:span text:style-name="a2317" text:class-names="">816</text:span><text:span text:style-name="a2318" text:class-names="">健康教育課施測健康促進問卷。</text:span><text:span text:style-name="a2319" text:class-names=""/></text:p>
              </text:list-item>
            </text:list>
            <text:list text:style-name="a2328">
              <text:list-item>
                <text:p text:style-name="a2327" text:class-names="" text:cond-style-name=""><text:span text:style-name="a2322" text:class-names="">10/21(</text:span><text:span text:style-name="a2323" text:class-names="">三</text:span><text:span text:style-name="a2324" text:class-names="">)</text:span><text:span text:style-name="a2325" text:class-names="">上午全校師生流感疫苗注射。</text:span><text:span text:style-name="a2326" text:class-names=""/></text:p>
              </text:list-item>
            </text:list>
            <text:list text:style-name="a2334">
              <text:list-item>
                <text:p text:style-name="a2333" text:class-names="" text:cond-style-name=""><text:span text:style-name="a2329" text:class-names="">請導師同仁指導</text:span><text:span text:style-name="a2330" text:class-names="">:</text:span><text:span text:style-name="a2331" text:class-names="">同學打餐時，務必戴髮帽、手套及口罩。</text:span><text:span text:style-name="a2332" text:class-names=""/></text:p>
              </text:list-item>
            </text:list>
            <text:list text:style-name="a2337">
              <text:list-item>
                <text:p text:style-name="a2336" text:class-names="" text:cond-style-name=""><text:span text:style-name="a2335" text:class-names=""/></text:p>
              </text:list-item>
            </text:list>
            <text:list text:style-name="a2340">
              <text:list-item>
                <text:p text:style-name="a2339" text:class-names="" text:cond-style-name=""><text:span text:style-name="a2338" text:class-names=""/></text:p>
              </text:list-item>
            </text:list>
            <text:list text:style-name="a2343">
              <text:list-item>
                <text:p text:style-name="a2342" text:class-names="" text:cond-style-name=""><text:span text:style-name="a2341" text:class-names=""/></text:p>
              </text:list-item>
            </text:list>
            <text:list text:style-name="a2346">
              <text:list-item>
                <text:p text:style-name="a2345" text:class-names="" text:cond-style-name=""><text:span text:style-name="a2344" text:class-names=""/></text:p>
              </text:list-item>
            </text:list>
            <text:list text:style-name="a2349">
              <text:list-item>
                <text:p text:style-name="a2348" text:class-names="" text:cond-style-name=""><text:span text:style-name="a2347" text:class-names=""/></text:p>
              </text:list-item>
            </text:list>
          </draw:text-box>
          <svg:title/>
          <svg:desc/>
        </draw:frame>
      </draw:page>
      <draw:page draw:name="Slide24" draw:style-name="a2351" draw:master-page-name="Master1-Layout2-obj-標題及物件" presentation:presentation-page-layout-name="Master1-PPL2" draw:id="Slide-279">
        <draw:frame draw:id="id131" presentation:style-name="a2356" draw:name="標題 1" svg:x="0.51215in" svg:y="0in" svg:width="9in" svg:height="1.25in" presentation:class="title" presentation:placeholder="false">
          <draw:text-box>
            <text:p text:style-name="a2355" text:class-names="" text:cond-style-name=""><text:span text:style-name="a2352" text:class-names="">衛生組</text:span><text:span text:style-name="a2353" text:class-names="">-</text:span><text:span text:style-name="a2354" text:class-names="">中央餐廚</text:span></text:p>
          </draw:text-box>
          <svg:title/>
          <svg:desc/>
        </draw:frame>
        <draw:frame draw:id="id132" presentation:style-name="a2384" draw:name="內容版面配置區 2" svg:x="0.03819in" svg:y="1.05729in" svg:width="10.07986in" svg:height="4.94965in" presentation:class="outline" presentation:placeholder="false">
          <draw:text-box>
            <text:list text:style-name="a2364">
              <text:list-item>
                <text:p text:style-name="a2363" text:class-names="" text:cond-style-name=""><text:span text:style-name="a2357" text:class-names="">近</text:span><text:span text:style-name="a2358" text:class-names="">期</text:span><text:span text:style-name="a2359" text:class-names="">中午常發生餐廚湯汁灑落或翻倒事件，宣導抬餐同學請拿穩並平抬，切勿嬉鬧或垂直抬</text:span><text:span text:style-name="a2360" text:class-names="">餐</text:span><text:span text:style-name="a2361" text:class-names="">盒，以免發生危險。</text:span><text:span text:style-name="a2362" text:class-names=""/></text:p>
              </text:list-item>
            </text:list>
            <text:list text:style-name="a2371">
              <text:list-item>
                <text:p text:style-name="a2370" text:class-names="" text:cond-style-name=""><text:span text:style-name="a2365" text:class-names="">10/12(</text:span><text:span text:style-name="a2366" text:class-names="">一</text:span><text:span text:style-name="a2367" text:class-names="">)10:10</text:span><text:span text:style-name="a2368" text:class-names="">召開第一次午餐管理委員會，請年級級導師、行政代表與會。</text:span><text:span text:style-name="a2369" text:class-names=""/></text:p>
              </text:list-item>
            </text:list>
            <text:list text:style-name="a2380">
              <text:list-item>
                <text:p text:style-name="a2379" text:class-names="" text:cond-style-name=""><text:span text:style-name="a2372" text:class-names="">10/16(</text:span><text:span text:style-name="a2373" text:class-names="">五</text:span><text:span text:style-name="a2374" text:class-names="">)8</text:span><text:span text:style-name="a2375" text:class-names="">年級技職參訪，上午</text:span><text:span text:style-name="a2376" text:class-names="">11:10</text:span><text:span text:style-name="a2377" text:class-names="">準時抬餐，吃飽即可撤餐，請當天提早抬餐勿喧嘩影響考試的七、九年級。</text:span><text:span text:style-name="a2378" text:class-names=""/></text:p>
              </text:list-item>
            </text:list>
            <text:list text:style-name="a2383">
              <text:list-item>
                <text:p text:style-name="a2382" text:class-names="" text:cond-style-name=""><text:span text:style-name="a2381" text:class-names=""/></text:p>
              </text:list-item>
            </text:list>
          </draw:text-box>
          <svg:title/>
          <svg:desc/>
        </draw:frame>
        <draw:frame draw:id="id133" draw:style-name="a2388" draw:name="內容版面配置區 2" svg:x="0.51215in" svg:y="5.87674in" svg:width="9.05556in" svg:height="1.49653in">
          <draw:text-box>
            <text:list text:style-name="a2387">
              <text:list-item>
                <text:p text:style-name="a2386" text:class-names="" text:cond-style-name=""><text:span text:style-name="a2385" text:class-names=""/></text:p>
              </text:list-item>
            </text:list>
          </draw:text-box>
          <svg:title/>
          <svg:desc/>
        </draw:frame>
      </draw:page>
      <draw:page draw:name="Slide25" draw:style-name="a2389" draw:master-page-name="Master1-Layout2-obj-標題及物件" presentation:presentation-page-layout-name="Master1-PPL2" draw:id="Slide-280">
        <draw:frame draw:id="id134" presentation:style-name="a2394" draw:name="標題 1" svg:x="0.51215in" svg:y="0in" svg:width="9in" svg:height="1.25in" presentation:class="title" presentation:placeholder="false">
          <draw:text-box>
            <text:p text:style-name="a2393" text:class-names="" text:cond-style-name=""><text:span text:style-name="a2390" text:class-names="">衛生組</text:span><text:span text:style-name="a2391" text:class-names="">-</text:span><text:span text:style-name="a2392" text:class-names="">校園整潔</text:span></text:p>
          </draw:text-box>
          <svg:title/>
          <svg:desc/>
        </draw:frame>
        <draw:frame draw:id="id135" presentation:style-name="a2417" draw:name="內容版面配置區 2" svg:x="0.03819in" svg:y="1.05729in" svg:width="10.07986in" svg:height="4.94965in" presentation:class="outline" presentation:placeholder="false">
          <draw:text-box>
            <text:list text:style-name="a2406">
              <text:list-item>
                <text:p text:style-name="a2405" text:class-names="" text:cond-style-name=""><text:span text:style-name="a2395" text:class-names="">整潔評分，以廁所、樓梯、辦公室、戶外分類評比，以往前三名積分得</text:span><text:span text:style-name="a2396" text:class-names="">3</text:span><text:span text:style-name="a2397" text:class-names="">分，這學期改成第一名得</text:span><text:span text:style-name="a2398" text:class-names="">5</text:span><text:span text:style-name="a2399" text:class-names="">分、第二名得</text:span><text:span text:style-name="a2400" text:class-names="">4</text:span><text:span text:style-name="a2401" text:class-names="">分、第三名得</text:span><text:span text:style-name="a2402" text:class-names="">3</text:span><text:span text:style-name="a2403" text:class-names="">分。</text:span><text:span text:style-name="a2404" text:class-names=""/></text:p>
              </text:list-item>
            </text:list>
            <text:list text:style-name="a2410">
              <text:list-item>
                <text:p text:style-name="a2409" text:class-names="" text:cond-style-name=""><text:span text:style-name="a2407" text:class-names="">宣導靜心樓班級拖把使用完畢請擰乾在放置後陽台，以免滴到樓下打掃戶外班級。</text:span><text:span text:style-name="a2408" text:class-names=""/></text:p>
              </text:list-item>
            </text:list>
            <text:list text:style-name="a2413">
              <text:list-item>
                <text:p text:style-name="a2412" text:class-names="" text:cond-style-name=""><text:span text:style-name="a2411" text:class-names=""/></text:p>
              </text:list-item>
            </text:list>
            <text:list text:style-name="a2416">
              <text:list-item>
                <text:p text:style-name="a2415" text:class-names="" text:cond-style-name=""><text:span text:style-name="a2414" text:class-names=""/></text:p>
              </text:list-item>
            </text:list>
          </draw:text-box>
          <svg:title/>
          <svg:desc/>
        </draw:frame>
        <draw:frame draw:id="id136" draw:style-name="a2421" draw:name="內容版面配置區 2" svg:x="0.51215in" svg:y="5.87674in" svg:width="9.05556in" svg:height="1.49653in">
          <draw:text-box>
            <text:list text:style-name="a2420">
              <text:list-item>
                <text:p text:style-name="a2419" text:class-names="" text:cond-style-name=""><text:span text:style-name="a2418" text:class-names=""/></text:p>
              </text:list-item>
            </text:list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標題投影片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2" style:display-name="標題及物件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3" style:display-name="區段標題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4" style:display-name="兩項物件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5" style:display-name="比對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6" style:display-name="只有標題">
      <presentation:placeholder presentation:object="title" svg:x="0.5in" svg:y="0.30035in" svg:width="9in" svg:height="1.2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7" style:display-name="空白"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8" style:display-name="含標題的內容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9" style:display-name="含標題的圖片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0" style:display-name="標題及直排文字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presentation-page-layout style:name="Master1-PPL11" style:display-name="直排標題及文字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0.5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7.16667in" svg:y="6.95139in" svg:width="2.33333in" svg:height="0.39931in"/>
    </style:presentation-page-layout>
    <style:style style:family="table-cell" style:name="a779">
      <style:table-cell-properties/>
    </style:style>
    <style:style style:family="table-cell" style:name="a784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80">
      <style:table-cell-properties fo:background-color="#d2deef"/>
    </style:style>
    <style:style style:family="table-cell" style:name="a776">
      <style:table-cell-properties fo:background-color="#eaeff7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graphic" style:name="Graphics"/>
    <style:style style:family="table-cell" style:name="a781">
      <style:table-cell-properties fo:background-color="#5b9bd5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77">
      <style:table-cell-properties/>
    </style:style>
    <style:style style:family="table-cell" style:name="a782">
      <style:table-cell-properties fo:background-color="#5b9bd5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778">
      <style:table-cell-properties fo:background-color="#d2deef"/>
    </style:style>
    <style:style style:family="table-cell" style:name="a783">
      <style:table-cell-properties fo:background-color="#5b9bd5"/>
      <style:text-properties fo:color="#ffffff" fo:font-family="+mn-lt" style:font-family-asian="+mn-ea" style:font-family-complex="+mn-cs" fo:font-weight="bold" style:font-weight-asian="bold" style:font-weight-complex="bold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table:table-template table:name="{5C22544A-7EE6-4342-B048-85BDC9FD1C3A}">
      <table:first-row table:style-name="a781" table:paragraph-style-name=""/>
      <table:last-row table:style-name="a782" table:paragraph-style-name=""/>
      <table:first-column table:style-name="a783" table:paragraph-style-name=""/>
      <table:last-column table:style-name="a784" table:paragraph-style-name=""/>
      <table:body table:style-name="a776" table:paragraph-style-name=""/>
      <table:even-rows table:style-name="a779" table:paragraph-style-name=""/>
      <table:odd-rows table:style-name="a780" table:paragraph-style-name=""/>
      <table:even-columns table:style-name="a777" table:paragraph-style-name=""/>
      <table:odd-columns table:style-name="a778" table:paragraph-style-name=""/>
    </table:table-templat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2">
      <style:page-layout-properties fo:page-width="7.5in" fo:page-height="10in" style:print-orientation="portrait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2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2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84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96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6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6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69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68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4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42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8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09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7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9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1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5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8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1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left" style:tab-stop-distance="1in" fo:margin-left="0.375in" fo:margin-right="0in" fo:text-indent="-0.37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8">
      <style:paragraph-properties fo:line-height="100%" fo:text-align="left" style:tab-stop-distance="1in" fo:margin-left="0.8125in" fo:margin-right="0in" fo:text-indent="-0.31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1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4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8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0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8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30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paragraph" style:name="a50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0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0">
      <style:drawing-page-properties draw:fill="solid" draw:fill-color="#ffffcc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73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1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14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5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7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8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7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0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3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5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9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1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3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7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6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7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5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7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7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32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25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26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paragraph" style:name="a55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0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6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0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5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39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2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7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2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21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3">
      <style:paragraph-properties fo:line-height="100%" fo:text-align="left" style:tab-stop-distance="1in" fo:margin-left="0in" fo:margin-right="0in" fo:text-indent="0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left" style:tab-stop-distance="1in" fo:margin-left="0.375in" fo:margin-right="0in" fo:text-indent="-0.37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3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5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5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8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30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 fo:line-height="100%" fo:text-align="left" style:tab-stop-distance="1in" fo:margin-left="0.8125in" fo:margin-right="0in" fo:text-indent="-0.31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3">
      <style:paragraph-properties fo:line-height="100%" fo:text-align="left" style:tab-stop-distance="1in" fo:margin-left="1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left" style:tab-stop-distance="1in" fo:margin-left="1.7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1">
      <style:paragraph-properties fo:line-height="100%" fo:text-align="left" style:tab-stop-distance="1in" fo:margin-left="0in" fo:margin-right="0in" fo:text-indent="0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2222in" style:font-size-asian="0.22222in" style:font-size-complex="0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9444in" style:font-size-asian="0.19444in" style:font-size-complex="0.19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4">
      <style:paragraph-properties fo:line-height="100%" fo:text-align="left" style:tab-stop-distance="1in" fo:margin-left="0in" fo:margin-right="0in" fo:text-indent="0in" fo:margin-top="0.041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0">
      <style:paragraph-properties fo:line-height="100%" fo:text-align="left" style:tab-stop-distance="1in" fo:margin-left="2.25in" fo:margin-right="0in" fo:text-indent="-0.25in" fo:margin-top="0.055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7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17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6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1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16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3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1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0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8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resentation" style:name="a18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8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88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41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1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4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1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42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drawing-page" style:name="a418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8">
      <style:paragraph-properties fo:line-height="100%" fo:text-align="left" style:tab-stop-distance="1in" fo:margin-left="0.375in" fo:margin-right="0in" fo:text-indent="-0.37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100%" fo:text-align="left" style:tab-stop-distance="1in" fo:margin-left="0in" fo:margin-right="0in" fo:text-indent="0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6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9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2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51">
      <style:paragraph-properties fo:line-height="100%" fo:text-align="left" style:tab-stop-distance="1in" fo:margin-left="0.8125in" fo:margin-right="0in" fo:text-indent="-0.3125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4">
      <style:paragraph-properties fo:line-height="100%" fo:text-align="left" style:tab-stop-distance="1in" fo:margin-left="1.25in" fo:margin-right="0in" fo:text-indent="-0.25in" fo:margin-top="0.083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7">
      <style:paragraph-properties fo:line-height="10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1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3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4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7">
      <style:drawing-page-properties draw:fill="solid" draw:fill-color="#ffffcc" draw:opacity="100%" presentation:visibility="visible" draw:background-size="border" presentation:background-objects-visible="false" presentation:background-visible="true" presentation:display-header="false" presentation:display-footer="false" presentation:display-page-number="false" presentation:display-date-time="false"/>
    </style:style>
    <style:style style:family="text" style:name="a4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3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1">
      <style:paragraph-properties fo:line-height="10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6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6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34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4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1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5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22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00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3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1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25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9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62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5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29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8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4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0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7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6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1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8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6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37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2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5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69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45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3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5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4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361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7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64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1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7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3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1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21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33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49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2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24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49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5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27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0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9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7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716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30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5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19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655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4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58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71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2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9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1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40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62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40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565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34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30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number:date-style xmlns:number="urn:oasis:names:tc:opendocument:xmlns:datastyle:1.0" style:name="a74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2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7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3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8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5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9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9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1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5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7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4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6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8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3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4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8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8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9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8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Office-佈景主題" style:page-layout-name="pageLayout1" draw:style-name="a0">
      <draw:frame draw:id="id0" presentation:style-name="a4" draw:name="標題版面配置區 1" svg:x="0.5in" svg:y="0.30035in" svg:width="9in" svg:height="1.25in" presentation:class="title" presentation:placeholder="false">
        <draw:text-box>
          <text:p text:style-name="a3" text:class-names="" text:cond-style-name=""><text:span text:style-name="a1" text:class-names="">按一下以編輯母片標題樣式</text:span><text:span text:style-name="a2" text:class-names=""/></text:p>
        </draw:text-box>
        <svg:title/>
        <svg:desc/>
      </draw:frame>
      <draw:frame draw:id="id1" presentation:style-name="a21" draw:name="文字版面配置區 2" svg:x="0.5in" svg:y="1.75in" svg:width="9in" svg:height="4.94965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按一下以編輯母片文字樣式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第二層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第三層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第五層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6" draw:name="日期版面配置區 3" svg:x="0.5in" svg:y="6.95139in" svg:width="2.33333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>2020/10/5</text:date></text:span><text:span text:style-name="a24" text:class-names=""/></text:p>
        </draw:text-box>
        <svg:title/>
        <svg:desc/>
      </draw:frame>
      <draw:frame draw:id="id3" presentation:style-name="a29" draw:name="頁尾版面配置區 4" svg:x="3.41667in" svg:y="6.95139in" svg:width="3.16667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title/>
        <svg:desc/>
      </draw:frame>
      <draw:frame draw:id="id4" presentation:style-name="a33" draw:name="投影片編號版面配置區 5" svg:x="7.16667in" svg:y="6.95139in" svg:width="2.33333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>‹#›</text:page-number></text:span><text:span text:style-name="a31" text:class-names=""/></text:p>
        </draw:text-box>
        <svg:title/>
        <svg:desc/>
      </draw:frame>
      <presentation:notes style:page-layout-name="pageLayout2" draw:style-name="a66">
        <draw:frame draw:id="id5" presentation:style-name="a36" draw:name="頁首版面配置區 1" svg:x="0in" svg:y="0in" svg:width="3.25in" svg:height="0.50174in" presentation:class="header" presentation:placeholder="false">
          <draw:text-box>
            <text:p text:style-name="a35" text:class-names="" text:cond-style-name=""><text:span text:style-name="a34" text:class-names=""/></text:p>
          </draw:text-box>
          <svg:title/>
          <svg:desc/>
        </draw:frame>
        <draw:frame draw:id="id6" presentation:style-name="a41" draw:name="日期版面配置區 2" svg:x="4.24826in" svg:y="0in" svg:width="3.25in" svg:height="0.50174in" presentation:class="date-time" presentation:placeholder="false">
          <draw:text-box>
            <text:p text:style-name="a40" text:class-names="" text:cond-style-name=""><text:span text:style-name="a37" text:class-names=""><text:date text:fixed="false" style:data-style-name="a38">2020/10/5</text:date></text:span><text:span text:style-name="a39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42" draw:name="投影片圖像版面配置區 3">
          <svg:title/>
          <svg:desc/>
        </draw:page-thumbnail>
        <draw:frame draw:id="id8" presentation:style-name="a58" draw:name="備忘稿版面配置區 4" svg:x="0.75in" svg:y="4.8125in" svg:width="6in" svg:height="3.9375in" presentation:class="notes" presentation:placeholder="false">
          <draw:text-box>
            <text:p text:style-name="a44" text:class-names="" text:cond-style-name=""><text:span text:style-name="a43" text:class-names="">編輯母片文字樣式</text:span></text:p>
            <text:list text:style-name="a47">
              <text:list-item>
                <text:list text:style-name="a47">
                  <text:list-item>
                    <text:p text:style-name="a46" text:class-names="" text:cond-style-name=""><text:span text:style-name="a45" text:class-names="">第二層</text:span></text:p>
                  </text:list-item>
                </text:list>
              </text:list-item>
            </text:list>
            <text:list text:style-name="a50">
              <text:list-item>
                <text:list text:style-name="a50">
                  <text:list-item>
                    <text:list text:style-name="a50">
                      <text:list-item>
                        <text:p text:style-name="a49" text:class-names="" text:cond-style-name=""><text:span text:style-name="a48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3">
              <text:list-item>
                <text:list text:style-name="a53">
                  <text:list-item>
                    <text:list text:style-name="a53">
                      <text:list-item>
                        <text:list text:style-name="a53">
                          <text:list-item>
                            <text:p text:style-name="a52" text:class-names="" text:cond-style-name=""><text:span text:style-name="a51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">
              <text:list-item>
                <text:list text:style-name="a57">
                  <text:list-item>
                    <text:list text:style-name="a57">
                      <text:list-item>
                        <text:list text:style-name="a57">
                          <text:list-item>
                            <text:list text:style-name="a57">
                              <text:list-item>
                                <text:p text:style-name="a56" text:class-names="" text:cond-style-name=""><text:span text:style-name="a54" text:class-names="">第五層</text:span><text:span text:style-name="a55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1" draw:name="頁尾版面配置區 5" svg:x="0in" svg:y="9.49826in" svg:width="3.25in" svg:height="0.50174in" presentation:class="footer" presentation:placeholder="false">
          <draw:text-box>
            <text:p text:style-name="a60" text:class-names="" text:cond-style-name=""><text:span text:style-name="a59" text:class-names=""/></text:p>
          </draw:text-box>
          <svg:title/>
          <svg:desc/>
        </draw:frame>
        <draw:frame draw:id="id10" presentation:style-name="a65" draw:name="投影片編號版面配置區 6" svg:x="4.24826in" svg:y="9.49826in" svg:width="3.25in" svg:height="0.50174in" presentation:class="page-number" presentation:placeholder="false">
          <draw:text-box>
            <text:p text:style-name="a64" text:class-names="" text:cond-style-name=""><text:span text:style-name="a62" text:class-names=""><text:page-number style:num-format="1" text:fixed="false">‹#›</text:page-number></text:span><text:span text:style-name="a63" text:class-names=""/></text:p>
          </draw:text-box>
          <svg:title/>
          <svg:desc/>
        </draw:frame>
      </presentation:notes>
    </style:master-page>
    <style:master-page style:name="Master1-Layout1-title-標題投影片" style:page-layout-name="pageLayout1" draw:style-name="a67">
      <draw:frame draw:id="id11" presentation:style-name="a71" draw:name="標題 1" svg:x="0.75in" svg:y="2.32986in" svg:width="8.5in" svg:height="1.60764in" presentation:class="title" presentation:placeholder="false">
        <draw:text-box>
          <text:p text:style-name="a70" text:class-names="" text:cond-style-name=""><text:span text:style-name="a68" text:class-names="">按一下以編輯母片標題樣式</text:span><text:span text:style-name="a69" text:class-names=""/></text:p>
        </draw:text-box>
        <svg:title/>
        <svg:desc/>
      </draw:frame>
      <draw:frame draw:id="id12" presentation:style-name="a75" draw:name="副標題 2" svg:x="1.5in" svg:y="4.25in" svg:width="7in" svg:height="1.91667in" presentation:class="subtitle" presentation:placeholder="false">
        <draw:text-box>
          <text:p text:style-name="a74" text:class-names="" text:cond-style-name=""><text:span text:style-name="a72" text:class-names="">按一下以編輯母片副標題樣式</text:span><text:span text:style-name="a73" text:class-names=""/></text:p>
        </draw:text-box>
        <svg:title/>
        <svg:desc/>
      </draw:frame>
      <draw:frame draw:id="id13" presentation:style-name="a80" draw:name="日期版面配置區 3" svg:x="0.5in" svg:y="6.95139in" svg:width="2.33333in" svg:height="0.39931in" presentation:class="date-time" presentation:placeholder="false">
        <draw:text-box>
          <text:p text:style-name="a79" text:class-names="" text:cond-style-name=""><text:span text:style-name="a76" text:class-names=""><text:date text:fixed="false" style:data-style-name="a77">2020/10/5</text:date></text:span><text:span text:style-name="a78" text:class-names=""/></text:p>
        </draw:text-box>
        <svg:title/>
        <svg:desc/>
      </draw:frame>
      <draw:frame draw:id="id14" presentation:style-name="a83" draw:name="頁尾版面配置區 4" svg:x="3.41667in" svg:y="6.95139in" svg:width="3.16667in" svg:height="0.39931in" presentation:class="footer" presentation:placeholder="false">
        <draw:text-box>
          <text:p text:style-name="a82" text:class-names="" text:cond-style-name=""><text:span text:style-name="a81" text:class-names=""/></text:p>
        </draw:text-box>
        <svg:title/>
        <svg:desc/>
      </draw:frame>
      <draw:frame draw:id="id15" presentation:style-name="a87" draw:name="投影片編號版面配置區 5" svg:x="7.16667in" svg:y="6.95139in" svg:width="2.33333in" svg:height="0.39931in" presentation:class="page-number" presentation:placeholder="false">
        <draw:text-box>
          <text:p text:style-name="a86" text:class-names="" text:cond-style-name=""><text:span text:style-name="a84" text:class-names=""><text:page-number style:num-format="1" text:fixed="false">‹#›</text:page-number></text:span><text:span text:style-name="a85" text:class-names=""/></text:p>
        </draw:text-box>
        <svg:title/>
        <svg:desc/>
      </draw:frame>
      <presentation:notes style:page-layout-name="pageLayout2" draw:style-name="a120">
        <draw:frame draw:id="id5" presentation:style-name="a90" draw:name="頁首版面配置區 1" svg:x="0in" svg:y="0in" svg:width="3.25in" svg:height="0.50174in" presentation:class="header" presentation:placeholder="false">
          <draw:text-box>
            <text:p text:style-name="a89" text:class-names="" text:cond-style-name=""><text:span text:style-name="a88" text:class-names=""/></text:p>
          </draw:text-box>
          <svg:title/>
          <svg:desc/>
        </draw:frame>
        <draw:frame draw:id="id6" presentation:style-name="a95" draw:name="日期版面配置區 2" svg:x="4.24826in" svg:y="0in" svg:width="3.25in" svg:height="0.50174in" presentation:class="date-time" presentation:placeholder="false">
          <draw:text-box>
            <text:p text:style-name="a94" text:class-names="" text:cond-style-name=""><text:span text:style-name="a91" text:class-names=""><text:date text:fixed="false" style:data-style-name="a92">2020/10/5</text:date></text:span><text:span text:style-name="a93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96" draw:name="投影片圖像版面配置區 3">
          <svg:title/>
          <svg:desc/>
        </draw:page-thumbnail>
        <draw:frame draw:id="id8" presentation:style-name="a112" draw:name="備忘稿版面配置區 4" svg:x="0.75in" svg:y="4.8125in" svg:width="6in" svg:height="3.9375in" presentation:class="notes" presentation:placeholder="false">
          <draw:text-box>
            <text:p text:style-name="a98" text:class-names="" text:cond-style-name=""><text:span text:style-name="a97" text:class-names="">編輯母片文字樣式</text:span></text:p>
            <text:list text:style-name="a101">
              <text:list-item>
                <text:list text:style-name="a101">
                  <text:list-item>
                    <text:p text:style-name="a100" text:class-names="" text:cond-style-name=""><text:span text:style-name="a99" text:class-names="">第二層</text:span></text:p>
                  </text:list-item>
                </text:list>
              </text:list-item>
            </text:list>
            <text:list text:style-name="a104">
              <text:list-item>
                <text:list text:style-name="a104">
                  <text:list-item>
                    <text:list text:style-name="a104">
                      <text:list-item>
                        <text:p text:style-name="a103" text:class-names="" text:cond-style-name=""><text:span text:style-name="a10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07">
              <text:list-item>
                <text:list text:style-name="a107">
                  <text:list-item>
                    <text:list text:style-name="a107">
                      <text:list-item>
                        <text:list text:style-name="a107">
                          <text:list-item>
                            <text:p text:style-name="a106" text:class-names="" text:cond-style-name=""><text:span text:style-name="a10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11">
              <text:list-item>
                <text:list text:style-name="a111">
                  <text:list-item>
                    <text:list text:style-name="a111">
                      <text:list-item>
                        <text:list text:style-name="a111">
                          <text:list-item>
                            <text:list text:style-name="a111">
                              <text:list-item>
                                <text:p text:style-name="a110" text:class-names="" text:cond-style-name=""><text:span text:style-name="a108" text:class-names="">第五層</text:span><text:span text:style-name="a109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15" draw:name="頁尾版面配置區 5" svg:x="0in" svg:y="9.49826in" svg:width="3.25in" svg:height="0.50174in" presentation:class="footer" presentation:placeholder="false">
          <draw:text-box>
            <text:p text:style-name="a114" text:class-names="" text:cond-style-name=""><text:span text:style-name="a113" text:class-names=""/></text:p>
          </draw:text-box>
          <svg:title/>
          <svg:desc/>
        </draw:frame>
        <draw:frame draw:id="id10" presentation:style-name="a119" draw:name="投影片編號版面配置區 6" svg:x="4.24826in" svg:y="9.49826in" svg:width="3.25in" svg:height="0.50174in" presentation:class="page-number" presentation:placeholder="false">
          <draw:text-box>
            <text:p text:style-name="a118" text:class-names="" text:cond-style-name=""><text:span text:style-name="a116" text:class-names=""><text:page-number style:num-format="1" text:fixed="false">‹#›</text:page-number></text:span><text:span text:style-name="a117" text:class-names=""/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21">
      <draw:frame draw:id="id16" presentation:style-name="a125" draw:name="標題 1" svg:x="0.5in" svg:y="0.30035in" svg:width="9in" svg:height="1.25in" presentation:class="title" presentation:placeholder="false">
        <draw:text-box>
          <text:p text:style-name="a124" text:class-names="" text:cond-style-name=""><text:span text:style-name="a122" text:class-names="">按一下以編輯母片標題樣式</text:span><text:span text:style-name="a123" text:class-names=""/></text:p>
        </draw:text-box>
        <svg:title/>
        <svg:desc/>
      </draw:frame>
      <draw:frame draw:id="id17" presentation:style-name="a142" draw:name="內容版面配置區 2" svg:x="0.5in" svg:y="1.75in" svg:width="9in" svg:height="4.94965in" presentation:class="object" presentation:placeholder="false">
        <draw:text-box>
          <text:list text:style-name="a128">
            <text:list-item>
              <text:p text:style-name="a127" text:class-names="" text:cond-style-name=""><text:span text:style-name="a126" text:class-names="">按一下以編輯母片文字樣式</text:span></text:p>
            </text:list-item>
          </text:list>
          <text:list text:style-name="a131">
            <text:list-item>
              <text:list text:style-name="a131">
                <text:list-item>
                  <text:p text:style-name="a130" text:class-names="" text:cond-style-name=""><text:span text:style-name="a129" text:class-names="">第二層</text:span></text:p>
                </text:list-item>
              </text:list>
            </text:list-item>
          </text:list>
          <text:list text:style-name="a134">
            <text:list-item>
              <text:list text:style-name="a134">
                <text:list-item>
                  <text:list text:style-name="a134">
                    <text:list-item>
                      <text:p text:style-name="a133" text:class-names="" text:cond-style-name=""><text:span text:style-name="a132" text:class-names="">第三層</text:span></text:p>
                    </text:list-item>
                  </text:list>
                </text:list-item>
              </text:list>
            </text:list-item>
          </text:list>
          <text:list text:style-name="a137">
            <text:list-item>
              <text:list text:style-name="a137">
                <text:list-item>
                  <text:list text:style-name="a137">
                    <text:list-item>
                      <text:list text:style-name="a137">
                        <text:list-item>
                          <text:p text:style-name="a136" text:class-names="" text:cond-style-name=""><text:span text:style-name="a13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1">
            <text:list-item>
              <text:list text:style-name="a141">
                <text:list-item>
                  <text:list text:style-name="a141">
                    <text:list-item>
                      <text:list text:style-name="a141">
                        <text:list-item>
                          <text:list text:style-name="a141">
                            <text:list-item>
                              <text:p text:style-name="a140" text:class-names="" text:cond-style-name=""><text:span text:style-name="a138" text:class-names="">第五層</text:span><text:span text:style-name="a13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8" presentation:style-name="a147" draw:name="日期版面配置區 3" svg:x="0.5in" svg:y="6.95139in" svg:width="2.33333in" svg:height="0.39931in" presentation:class="date-time" presentation:placeholder="false">
        <draw:text-box>
          <text:p text:style-name="a146" text:class-names="" text:cond-style-name=""><text:span text:style-name="a143" text:class-names=""><text:date text:fixed="false" style:data-style-name="a144">2020/10/5</text:date></text:span><text:span text:style-name="a145" text:class-names=""/></text:p>
        </draw:text-box>
        <svg:title/>
        <svg:desc/>
      </draw:frame>
      <draw:frame draw:id="id19" presentation:style-name="a150" draw:name="頁尾版面配置區 4" svg:x="3.41667in" svg:y="6.95139in" svg:width="3.16667in" svg:height="0.39931in" presentation:class="footer" presentation:placeholder="false">
        <draw:text-box>
          <text:p text:style-name="a149" text:class-names="" text:cond-style-name=""><text:span text:style-name="a148" text:class-names=""/></text:p>
        </draw:text-box>
        <svg:title/>
        <svg:desc/>
      </draw:frame>
      <draw:frame draw:id="id20" presentation:style-name="a154" draw:name="投影片編號版面配置區 5" svg:x="7.16667in" svg:y="6.95139in" svg:width="2.33333in" svg:height="0.39931in" presentation:class="page-number" presentation:placeholder="false">
        <draw:text-box>
          <text:p text:style-name="a153" text:class-names="" text:cond-style-name=""><text:span text:style-name="a151" text:class-names=""><text:page-number style:num-format="1" text:fixed="false">‹#›</text:page-number></text:span><text:span text:style-name="a152" text:class-names=""/></text:p>
        </draw:text-box>
        <svg:title/>
        <svg:desc/>
      </draw:frame>
      <presentation:notes style:page-layout-name="pageLayout2" draw:style-name="a187">
        <draw:frame draw:id="id5" presentation:style-name="a157" draw:name="頁首版面配置區 1" svg:x="0in" svg:y="0in" svg:width="3.25in" svg:height="0.50174in" presentation:class="header" presentation:placeholder="false">
          <draw:text-box>
            <text:p text:style-name="a156" text:class-names="" text:cond-style-name=""><text:span text:style-name="a155" text:class-names=""/></text:p>
          </draw:text-box>
          <svg:title/>
          <svg:desc/>
        </draw:frame>
        <draw:frame draw:id="id6" presentation:style-name="a162" draw:name="日期版面配置區 2" svg:x="4.24826in" svg:y="0in" svg:width="3.25in" svg:height="0.50174in" presentation:class="date-time" presentation:placeholder="false">
          <draw:text-box>
            <text:p text:style-name="a161" text:class-names="" text:cond-style-name=""><text:span text:style-name="a158" text:class-names=""><text:date text:fixed="false" style:data-style-name="a159">2020/10/5</text:date></text:span><text:span text:style-name="a160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163" draw:name="投影片圖像版面配置區 3">
          <svg:title/>
          <svg:desc/>
        </draw:page-thumbnail>
        <draw:frame draw:id="id8" presentation:style-name="a179" draw:name="備忘稿版面配置區 4" svg:x="0.75in" svg:y="4.8125in" svg:width="6in" svg:height="3.9375in" presentation:class="notes" presentation:placeholder="false">
          <draw:text-box>
            <text:p text:style-name="a165" text:class-names="" text:cond-style-name=""><text:span text:style-name="a164" text:class-names="">編輯母片文字樣式</text:span></text:p>
            <text:list text:style-name="a168">
              <text:list-item>
                <text:list text:style-name="a168">
                  <text:list-item>
                    <text:p text:style-name="a167" text:class-names="" text:cond-style-name=""><text:span text:style-name="a166" text:class-names="">第二層</text:span></text:p>
                  </text:list-item>
                </text:list>
              </text:list-item>
            </text:list>
            <text:list text:style-name="a171">
              <text:list-item>
                <text:list text:style-name="a171">
                  <text:list-item>
                    <text:list text:style-name="a171">
                      <text:list-item>
                        <text:p text:style-name="a170" text:class-names="" text:cond-style-name=""><text:span text:style-name="a16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74">
              <text:list-item>
                <text:list text:style-name="a174">
                  <text:list-item>
                    <text:list text:style-name="a174">
                      <text:list-item>
                        <text:list text:style-name="a174">
                          <text:list-item>
                            <text:p text:style-name="a173" text:class-names="" text:cond-style-name=""><text:span text:style-name="a17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78">
              <text:list-item>
                <text:list text:style-name="a178">
                  <text:list-item>
                    <text:list text:style-name="a178">
                      <text:list-item>
                        <text:list text:style-name="a178">
                          <text:list-item>
                            <text:list text:style-name="a178">
                              <text:list-item>
                                <text:p text:style-name="a177" text:class-names="" text:cond-style-name=""><text:span text:style-name="a175" text:class-names="">第五層</text:span><text:span text:style-name="a17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82" draw:name="頁尾版面配置區 5" svg:x="0in" svg:y="9.49826in" svg:width="3.25in" svg:height="0.50174in" presentation:class="footer" presentation:placeholder="false">
          <draw:text-box>
            <text:p text:style-name="a181" text:class-names="" text:cond-style-name=""><text:span text:style-name="a180" text:class-names=""/></text:p>
          </draw:text-box>
          <svg:title/>
          <svg:desc/>
        </draw:frame>
        <draw:frame draw:id="id10" presentation:style-name="a186" draw:name="投影片編號版面配置區 6" svg:x="4.24826in" svg:y="9.49826in" svg:width="3.25in" svg:height="0.50174in" presentation:class="page-number" presentation:placeholder="false">
          <draw:text-box>
            <text:p text:style-name="a185" text:class-names="" text:cond-style-name=""><text:span text:style-name="a183" text:class-names=""><text:page-number style:num-format="1" text:fixed="false">‹#›</text:page-number></text:span><text:span text:style-name="a184" text:class-names=""/></text:p>
          </draw:text-box>
          <svg:title/>
          <svg:desc/>
        </draw:frame>
      </presentation:notes>
    </style:master-page>
    <style:master-page style:name="Master1-Layout3-secHead-區段標題" style:page-layout-name="pageLayout1" draw:style-name="a188">
      <draw:frame draw:id="id21" presentation:style-name="a192" draw:name="標題 1" svg:x="0.78993in" svg:y="4.81944in" svg:width="8.5in" svg:height="1.48958in" presentation:class="title" presentation:placeholder="false">
        <draw:text-box>
          <text:p text:style-name="a191" text:class-names="" text:cond-style-name=""><text:span text:style-name="a189" text:class-names="">按一下以編輯母片標題樣式</text:span><text:span text:style-name="a190" text:class-names=""/></text:p>
        </draw:text-box>
        <svg:title/>
        <svg:desc/>
      </draw:frame>
      <draw:frame draw:id="id22" presentation:style-name="a196" draw:name="文字版面配置區 2" svg:x="0.78993in" svg:y="3.17882in" svg:width="8.5in" svg:height="1.64062in" presentation:class="outline" presentation:placeholder="false">
        <draw:text-box>
          <text:list text:style-name="a195">
            <text:list-item>
              <text:p text:style-name="a194" text:class-names="" text:cond-style-name=""><text:span text:style-name="a193" text:class-names="">按一下以編輯母片文字樣式</text:span></text:p>
            </text:list-item>
          </text:list>
        </draw:text-box>
        <svg:title/>
        <svg:desc/>
      </draw:frame>
      <draw:frame draw:id="id23" presentation:style-name="a201" draw:name="日期版面配置區 3" svg:x="0.5in" svg:y="6.95139in" svg:width="2.33333in" svg:height="0.39931in" presentation:class="date-time" presentation:placeholder="false">
        <draw:text-box>
          <text:p text:style-name="a200" text:class-names="" text:cond-style-name=""><text:span text:style-name="a197" text:class-names=""><text:date text:fixed="false" style:data-style-name="a198">2020/10/5</text:date></text:span><text:span text:style-name="a199" text:class-names=""/></text:p>
        </draw:text-box>
        <svg:title/>
        <svg:desc/>
      </draw:frame>
      <draw:frame draw:id="id24" presentation:style-name="a204" draw:name="頁尾版面配置區 4" svg:x="3.41667in" svg:y="6.95139in" svg:width="3.16667in" svg:height="0.39931in" presentation:class="footer" presentation:placeholder="false">
        <draw:text-box>
          <text:p text:style-name="a203" text:class-names="" text:cond-style-name=""><text:span text:style-name="a202" text:class-names=""/></text:p>
        </draw:text-box>
        <svg:title/>
        <svg:desc/>
      </draw:frame>
      <draw:frame draw:id="id25" presentation:style-name="a208" draw:name="投影片編號版面配置區 5" svg:x="7.16667in" svg:y="6.95139in" svg:width="2.33333in" svg:height="0.39931in" presentation:class="page-number" presentation:placeholder="false">
        <draw:text-box>
          <text:p text:style-name="a207" text:class-names="" text:cond-style-name=""><text:span text:style-name="a205" text:class-names=""><text:page-number style:num-format="1" text:fixed="false">‹#›</text:page-number></text:span><text:span text:style-name="a206" text:class-names=""/></text:p>
        </draw:text-box>
        <svg:title/>
        <svg:desc/>
      </draw:frame>
      <presentation:notes style:page-layout-name="pageLayout2" draw:style-name="a241">
        <draw:frame draw:id="id5" presentation:style-name="a211" draw:name="頁首版面配置區 1" svg:x="0in" svg:y="0in" svg:width="3.25in" svg:height="0.50174in" presentation:class="header" presentation:placeholder="false">
          <draw:text-box>
            <text:p text:style-name="a210" text:class-names="" text:cond-style-name=""><text:span text:style-name="a209" text:class-names=""/></text:p>
          </draw:text-box>
          <svg:title/>
          <svg:desc/>
        </draw:frame>
        <draw:frame draw:id="id6" presentation:style-name="a216" draw:name="日期版面配置區 2" svg:x="4.24826in" svg:y="0in" svg:width="3.25in" svg:height="0.50174in" presentation:class="date-time" presentation:placeholder="false">
          <draw:text-box>
            <text:p text:style-name="a215" text:class-names="" text:cond-style-name=""><text:span text:style-name="a212" text:class-names=""><text:date text:fixed="false" style:data-style-name="a213">2020/10/5</text:date></text:span><text:span text:style-name="a214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217" draw:name="投影片圖像版面配置區 3">
          <svg:title/>
          <svg:desc/>
        </draw:page-thumbnail>
        <draw:frame draw:id="id8" presentation:style-name="a233" draw:name="備忘稿版面配置區 4" svg:x="0.75in" svg:y="4.8125in" svg:width="6in" svg:height="3.9375in" presentation:class="notes" presentation:placeholder="false">
          <draw:text-box>
            <text:p text:style-name="a219" text:class-names="" text:cond-style-name=""><text:span text:style-name="a218" text:class-names="">編輯母片文字樣式</text:span></text:p>
            <text:list text:style-name="a222">
              <text:list-item>
                <text:list text:style-name="a222">
                  <text:list-item>
                    <text:p text:style-name="a221" text:class-names="" text:cond-style-name=""><text:span text:style-name="a220" text:class-names="">第二層</text:span></text:p>
                  </text:list-item>
                </text:list>
              </text:list-item>
            </text:list>
            <text:list text:style-name="a225">
              <text:list-item>
                <text:list text:style-name="a225">
                  <text:list-item>
                    <text:list text:style-name="a225">
                      <text:list-item>
                        <text:p text:style-name="a224" text:class-names="" text:cond-style-name=""><text:span text:style-name="a22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28">
              <text:list-item>
                <text:list text:style-name="a228">
                  <text:list-item>
                    <text:list text:style-name="a228">
                      <text:list-item>
                        <text:list text:style-name="a228">
                          <text:list-item>
                            <text:p text:style-name="a227" text:class-names="" text:cond-style-name=""><text:span text:style-name="a22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32">
              <text:list-item>
                <text:list text:style-name="a232">
                  <text:list-item>
                    <text:list text:style-name="a232">
                      <text:list-item>
                        <text:list text:style-name="a232">
                          <text:list-item>
                            <text:list text:style-name="a232">
                              <text:list-item>
                                <text:p text:style-name="a231" text:class-names="" text:cond-style-name=""><text:span text:style-name="a229" text:class-names="">第五層</text:span><text:span text:style-name="a23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36" draw:name="頁尾版面配置區 5" svg:x="0in" svg:y="9.49826in" svg:width="3.25in" svg:height="0.50174in" presentation:class="footer" presentation:placeholder="false">
          <draw:text-box>
            <text:p text:style-name="a235" text:class-names="" text:cond-style-name=""><text:span text:style-name="a234" text:class-names=""/></text:p>
          </draw:text-box>
          <svg:title/>
          <svg:desc/>
        </draw:frame>
        <draw:frame draw:id="id10" presentation:style-name="a240" draw:name="投影片編號版面配置區 6" svg:x="4.24826in" svg:y="9.49826in" svg:width="3.25in" svg:height="0.50174in" presentation:class="page-number" presentation:placeholder="false">
          <draw:text-box>
            <text:p text:style-name="a239" text:class-names="" text:cond-style-name=""><text:span text:style-name="a237" text:class-names=""><text:page-number style:num-format="1" text:fixed="false">‹#›</text:page-number></text:span><text:span text:style-name="a238" text:class-names=""/></text:p>
          </draw:text-box>
          <svg:title/>
          <svg:desc/>
        </draw:frame>
      </presentation:notes>
    </style:master-page>
    <style:master-page style:name="Master1-Layout4-twoObj-兩項物件" style:page-layout-name="pageLayout1" draw:style-name="a242">
      <draw:frame draw:id="id26" presentation:style-name="a246" draw:name="標題 1" svg:x="0.5in" svg:y="0.30035in" svg:width="9in" svg:height="1.25in" presentation:class="title" presentation:placeholder="false">
        <draw:text-box>
          <text:p text:style-name="a245" text:class-names="" text:cond-style-name=""><text:span text:style-name="a243" text:class-names="">按一下以編輯母片標題樣式</text:span><text:span text:style-name="a244" text:class-names=""/></text:p>
        </draw:text-box>
        <svg:title/>
        <svg:desc/>
      </draw:frame>
      <draw:frame draw:id="id27" presentation:style-name="a263" draw:name="內容版面配置區 2" svg:x="0.5in" svg:y="1.75in" svg:width="4.41667in" svg:height="4.94965in" presentation:class="object" presentation:placeholder="false">
        <draw:text-box>
          <text:list text:style-name="a249">
            <text:list-item>
              <text:p text:style-name="a248" text:class-names="" text:cond-style-name=""><text:span text:style-name="a247" text:class-names="">按一下以編輯母片文字樣式</text:span></text:p>
            </text:list-item>
          </text:list>
          <text:list text:style-name="a252">
            <text:list-item>
              <text:list text:style-name="a252">
                <text:list-item>
                  <text:p text:style-name="a251" text:class-names="" text:cond-style-name=""><text:span text:style-name="a250" text:class-names="">第二層</text:span></text:p>
                </text:list-item>
              </text:list>
            </text:list-item>
          </text:list>
          <text:list text:style-name="a255">
            <text:list-item>
              <text:list text:style-name="a255">
                <text:list-item>
                  <text:list text:style-name="a255">
                    <text:list-item>
                      <text:p text:style-name="a254" text:class-names="" text:cond-style-name=""><text:span text:style-name="a253" text:class-names="">第三層</text:span></text:p>
                    </text:list-item>
                  </text:list>
                </text:list-item>
              </text:list>
            </text:list-item>
          </text:list>
          <text:list text:style-name="a258">
            <text:list-item>
              <text:list text:style-name="a258">
                <text:list-item>
                  <text:list text:style-name="a258">
                    <text:list-item>
                      <text:list text:style-name="a258">
                        <text:list-item>
                          <text:p text:style-name="a257" text:class-names="" text:cond-style-name=""><text:span text:style-name="a25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62">
            <text:list-item>
              <text:list text:style-name="a262">
                <text:list-item>
                  <text:list text:style-name="a262">
                    <text:list-item>
                      <text:list text:style-name="a262">
                        <text:list-item>
                          <text:list text:style-name="a262">
                            <text:list-item>
                              <text:p text:style-name="a261" text:class-names="" text:cond-style-name=""><text:span text:style-name="a259" text:class-names="">第五層</text:span><text:span text:style-name="a26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280" draw:name="內容版面配置區 3" svg:x="5.08333in" svg:y="1.75in" svg:width="4.41667in" svg:height="4.94965in" presentation:class="object" presentation:placeholder="false">
        <draw:text-box>
          <text:list text:style-name="a266">
            <text:list-item>
              <text:p text:style-name="a265" text:class-names="" text:cond-style-name=""><text:span text:style-name="a264" text:class-names="">按一下以編輯母片文字樣式</text:span></text:p>
            </text:list-item>
          </text:list>
          <text:list text:style-name="a269">
            <text:list-item>
              <text:list text:style-name="a269">
                <text:list-item>
                  <text:p text:style-name="a268" text:class-names="" text:cond-style-name=""><text:span text:style-name="a267" text:class-names="">第二層</text:span></text:p>
                </text:list-item>
              </text:list>
            </text:list-item>
          </text:list>
          <text:list text:style-name="a272">
            <text:list-item>
              <text:list text:style-name="a272">
                <text:list-item>
                  <text:list text:style-name="a272">
                    <text:list-item>
                      <text:p text:style-name="a271" text:class-names="" text:cond-style-name=""><text:span text:style-name="a270" text:class-names="">第三層</text:span></text:p>
                    </text:list-item>
                  </text:list>
                </text:list-item>
              </text:list>
            </text:list-item>
          </text:list>
          <text:list text:style-name="a275">
            <text:list-item>
              <text:list text:style-name="a275">
                <text:list-item>
                  <text:list text:style-name="a275">
                    <text:list-item>
                      <text:list text:style-name="a275">
                        <text:list-item>
                          <text:p text:style-name="a274" text:class-names="" text:cond-style-name=""><text:span text:style-name="a27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9">
            <text:list-item>
              <text:list text:style-name="a279">
                <text:list-item>
                  <text:list text:style-name="a279">
                    <text:list-item>
                      <text:list text:style-name="a279">
                        <text:list-item>
                          <text:list text:style-name="a279">
                            <text:list-item>
                              <text:p text:style-name="a278" text:class-names="" text:cond-style-name=""><text:span text:style-name="a276" text:class-names="">第五層</text:span><text:span text:style-name="a27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285" draw:name="日期版面配置區 4" svg:x="0.5in" svg:y="6.95139in" svg:width="2.33333in" svg:height="0.39931in" presentation:class="date-time" presentation:placeholder="false">
        <draw:text-box>
          <text:p text:style-name="a284" text:class-names="" text:cond-style-name=""><text:span text:style-name="a281" text:class-names=""><text:date text:fixed="false" style:data-style-name="a282">2020/10/5</text:date></text:span><text:span text:style-name="a283" text:class-names=""/></text:p>
        </draw:text-box>
        <svg:title/>
        <svg:desc/>
      </draw:frame>
      <draw:frame draw:id="id30" presentation:style-name="a288" draw:name="頁尾版面配置區 5" svg:x="3.41667in" svg:y="6.95139in" svg:width="3.16667in" svg:height="0.39931in" presentation:class="footer" presentation:placeholder="false">
        <draw:text-box>
          <text:p text:style-name="a287" text:class-names="" text:cond-style-name=""><text:span text:style-name="a286" text:class-names=""/></text:p>
        </draw:text-box>
        <svg:title/>
        <svg:desc/>
      </draw:frame>
      <draw:frame draw:id="id31" presentation:style-name="a292" draw:name="投影片編號版面配置區 6" svg:x="7.16667in" svg:y="6.95139in" svg:width="2.33333in" svg:height="0.39931in" presentation:class="page-number" presentation:placeholder="false">
        <draw:text-box>
          <text:p text:style-name="a291" text:class-names="" text:cond-style-name=""><text:span text:style-name="a289" text:class-names=""><text:page-number style:num-format="1" text:fixed="false">‹#›</text:page-number></text:span><text:span text:style-name="a290" text:class-names=""/></text:p>
        </draw:text-box>
        <svg:title/>
        <svg:desc/>
      </draw:frame>
      <presentation:notes style:page-layout-name="pageLayout2" draw:style-name="a325">
        <draw:frame draw:id="id5" presentation:style-name="a295" draw:name="頁首版面配置區 1" svg:x="0in" svg:y="0in" svg:width="3.25in" svg:height="0.50174in" presentation:class="header" presentation:placeholder="false">
          <draw:text-box>
            <text:p text:style-name="a294" text:class-names="" text:cond-style-name=""><text:span text:style-name="a293" text:class-names=""/></text:p>
          </draw:text-box>
          <svg:title/>
          <svg:desc/>
        </draw:frame>
        <draw:frame draw:id="id6" presentation:style-name="a300" draw:name="日期版面配置區 2" svg:x="4.24826in" svg:y="0in" svg:width="3.25in" svg:height="0.50174in" presentation:class="date-time" presentation:placeholder="false">
          <draw:text-box>
            <text:p text:style-name="a299" text:class-names="" text:cond-style-name=""><text:span text:style-name="a296" text:class-names=""><text:date text:fixed="false" style:data-style-name="a297">2020/10/5</text:date></text:span><text:span text:style-name="a298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301" draw:name="投影片圖像版面配置區 3">
          <svg:title/>
          <svg:desc/>
        </draw:page-thumbnail>
        <draw:frame draw:id="id8" presentation:style-name="a317" draw:name="備忘稿版面配置區 4" svg:x="0.75in" svg:y="4.8125in" svg:width="6in" svg:height="3.9375in" presentation:class="notes" presentation:placeholder="false">
          <draw:text-box>
            <text:p text:style-name="a303" text:class-names="" text:cond-style-name=""><text:span text:style-name="a302" text:class-names="">編輯母片文字樣式</text:span></text:p>
            <text:list text:style-name="a306">
              <text:list-item>
                <text:list text:style-name="a306">
                  <text:list-item>
                    <text:p text:style-name="a305" text:class-names="" text:cond-style-name=""><text:span text:style-name="a304" text:class-names="">第二層</text:span></text:p>
                  </text:list-item>
                </text:list>
              </text:list-item>
            </text:list>
            <text:list text:style-name="a309">
              <text:list-item>
                <text:list text:style-name="a309">
                  <text:list-item>
                    <text:list text:style-name="a309">
                      <text:list-item>
                        <text:p text:style-name="a308" text:class-names="" text:cond-style-name=""><text:span text:style-name="a30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12">
              <text:list-item>
                <text:list text:style-name="a312">
                  <text:list-item>
                    <text:list text:style-name="a312">
                      <text:list-item>
                        <text:list text:style-name="a312">
                          <text:list-item>
                            <text:p text:style-name="a311" text:class-names="" text:cond-style-name=""><text:span text:style-name="a31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16">
              <text:list-item>
                <text:list text:style-name="a316">
                  <text:list-item>
                    <text:list text:style-name="a316">
                      <text:list-item>
                        <text:list text:style-name="a316">
                          <text:list-item>
                            <text:list text:style-name="a316">
                              <text:list-item>
                                <text:p text:style-name="a315" text:class-names="" text:cond-style-name=""><text:span text:style-name="a313" text:class-names="">第五層</text:span><text:span text:style-name="a31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320" draw:name="頁尾版面配置區 5" svg:x="0in" svg:y="9.49826in" svg:width="3.25in" svg:height="0.50174in" presentation:class="footer" presentation:placeholder="false">
          <draw:text-box>
            <text:p text:style-name="a319" text:class-names="" text:cond-style-name=""><text:span text:style-name="a318" text:class-names=""/></text:p>
          </draw:text-box>
          <svg:title/>
          <svg:desc/>
        </draw:frame>
        <draw:frame draw:id="id10" presentation:style-name="a324" draw:name="投影片編號版面配置區 6" svg:x="4.24826in" svg:y="9.49826in" svg:width="3.25in" svg:height="0.50174in" presentation:class="page-number" presentation:placeholder="false">
          <draw:text-box>
            <text:p text:style-name="a323" text:class-names="" text:cond-style-name=""><text:span text:style-name="a321" text:class-names=""><text:page-number style:num-format="1" text:fixed="false">‹#›</text:page-number></text:span><text:span text:style-name="a322" text:class-names=""/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326">
      <draw:frame draw:id="id32" presentation:style-name="a330" draw:name="標題 1" svg:x="0.5in" svg:y="0.30035in" svg:width="9in" svg:height="1.25in" presentation:class="title" presentation:placeholder="false">
        <draw:text-box>
          <text:p text:style-name="a329" text:class-names="" text:cond-style-name=""><text:span text:style-name="a327" text:class-names="">按一下以編輯母片標題樣式</text:span><text:span text:style-name="a328" text:class-names=""/></text:p>
        </draw:text-box>
        <svg:title/>
        <svg:desc/>
      </draw:frame>
      <draw:frame draw:id="id33" presentation:style-name="a334" draw:name="文字版面配置區 2" svg:x="0.5in" svg:y="1.67882in" svg:width="4.4184in" svg:height="0.69965in" presentation:class="outline" presentation:placeholder="false">
        <draw:text-box>
          <text:list text:style-name="a333">
            <text:list-item>
              <text:p text:style-name="a332" text:class-names="" text:cond-style-name=""><text:span text:style-name="a331" text:class-names="">按一下以編輯母片文字樣式</text:span></text:p>
            </text:list-item>
          </text:list>
        </draw:text-box>
        <svg:title/>
        <svg:desc/>
      </draw:frame>
      <draw:frame draw:id="id34" presentation:style-name="a351" draw:name="內容版面配置區 3" svg:x="0.5in" svg:y="2.37847in" svg:width="4.4184in" svg:height="4.32118in" presentation:class="object" presentation:placeholder="false">
        <draw:text-box>
          <text:list text:style-name="a337">
            <text:list-item>
              <text:p text:style-name="a336" text:class-names="" text:cond-style-name=""><text:span text:style-name="a335" text:class-names="">按一下以編輯母片文字樣式</text:span></text:p>
            </text:list-item>
          </text:list>
          <text:list text:style-name="a340">
            <text:list-item>
              <text:list text:style-name="a340">
                <text:list-item>
                  <text:p text:style-name="a339" text:class-names="" text:cond-style-name=""><text:span text:style-name="a338" text:class-names="">第二層</text:span></text:p>
                </text:list-item>
              </text:list>
            </text:list-item>
          </text:list>
          <text:list text:style-name="a343">
            <text:list-item>
              <text:list text:style-name="a343">
                <text:list-item>
                  <text:list text:style-name="a343">
                    <text:list-item>
                      <text:p text:style-name="a342" text:class-names="" text:cond-style-name=""><text:span text:style-name="a341" text:class-names="">第三層</text:span></text:p>
                    </text:list-item>
                  </text:list>
                </text:list-item>
              </text:list>
            </text:list-item>
          </text:list>
          <text:list text:style-name="a346">
            <text:list-item>
              <text:list text:style-name="a346">
                <text:list-item>
                  <text:list text:style-name="a346">
                    <text:list-item>
                      <text:list text:style-name="a346">
                        <text:list-item>
                          <text:p text:style-name="a345" text:class-names="" text:cond-style-name=""><text:span text:style-name="a344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50">
            <text:list-item>
              <text:list text:style-name="a350">
                <text:list-item>
                  <text:list text:style-name="a350">
                    <text:list-item>
                      <text:list text:style-name="a350">
                        <text:list-item>
                          <text:list text:style-name="a350">
                            <text:list-item>
                              <text:p text:style-name="a349" text:class-names="" text:cond-style-name=""><text:span text:style-name="a347" text:class-names="">第五層</text:span><text:span text:style-name="a34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355" draw:name="文字版面配置區 4" svg:x="5.07986in" svg:y="1.67882in" svg:width="4.42014in" svg:height="0.69965in" presentation:class="outline" presentation:placeholder="false">
        <draw:text-box>
          <text:list text:style-name="a354">
            <text:list-item>
              <text:p text:style-name="a353" text:class-names="" text:cond-style-name=""><text:span text:style-name="a352" text:class-names="">按一下以編輯母片文字樣式</text:span></text:p>
            </text:list-item>
          </text:list>
        </draw:text-box>
        <svg:title/>
        <svg:desc/>
      </draw:frame>
      <draw:frame draw:id="id36" presentation:style-name="a372" draw:name="內容版面配置區 5" svg:x="5.07986in" svg:y="2.37847in" svg:width="4.42014in" svg:height="4.32118in" presentation:class="object" presentation:placeholder="false">
        <draw:text-box>
          <text:list text:style-name="a358">
            <text:list-item>
              <text:p text:style-name="a357" text:class-names="" text:cond-style-name=""><text:span text:style-name="a356" text:class-names="">按一下以編輯母片文字樣式</text:span></text:p>
            </text:list-item>
          </text:list>
          <text:list text:style-name="a361">
            <text:list-item>
              <text:list text:style-name="a361">
                <text:list-item>
                  <text:p text:style-name="a360" text:class-names="" text:cond-style-name=""><text:span text:style-name="a359" text:class-names="">第二層</text:span></text:p>
                </text:list-item>
              </text:list>
            </text:list-item>
          </text:list>
          <text:list text:style-name="a364">
            <text:list-item>
              <text:list text:style-name="a364">
                <text:list-item>
                  <text:list text:style-name="a364">
                    <text:list-item>
                      <text:p text:style-name="a363" text:class-names="" text:cond-style-name=""><text:span text:style-name="a362" text:class-names="">第三層</text:span></text:p>
                    </text:list-item>
                  </text:list>
                </text:list-item>
              </text:list>
            </text:list-item>
          </text:list>
          <text:list text:style-name="a367">
            <text:list-item>
              <text:list text:style-name="a367">
                <text:list-item>
                  <text:list text:style-name="a367">
                    <text:list-item>
                      <text:list text:style-name="a367">
                        <text:list-item>
                          <text:p text:style-name="a366" text:class-names="" text:cond-style-name=""><text:span text:style-name="a365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71">
            <text:list-item>
              <text:list text:style-name="a371">
                <text:list-item>
                  <text:list text:style-name="a371">
                    <text:list-item>
                      <text:list text:style-name="a371">
                        <text:list-item>
                          <text:list text:style-name="a371">
                            <text:list-item>
                              <text:p text:style-name="a370" text:class-names="" text:cond-style-name=""><text:span text:style-name="a368" text:class-names="">第五層</text:span><text:span text:style-name="a369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377" draw:name="日期版面配置區 6" svg:x="0.5in" svg:y="6.95139in" svg:width="2.33333in" svg:height="0.39931in" presentation:class="date-time" presentation:placeholder="false">
        <draw:text-box>
          <text:p text:style-name="a376" text:class-names="" text:cond-style-name=""><text:span text:style-name="a373" text:class-names=""><text:date text:fixed="false" style:data-style-name="a374">2020/10/5</text:date></text:span><text:span text:style-name="a375" text:class-names=""/></text:p>
        </draw:text-box>
        <svg:title/>
        <svg:desc/>
      </draw:frame>
      <draw:frame draw:id="id38" presentation:style-name="a380" draw:name="頁尾版面配置區 7" svg:x="3.41667in" svg:y="6.95139in" svg:width="3.16667in" svg:height="0.39931in" presentation:class="footer" presentation:placeholder="false">
        <draw:text-box>
          <text:p text:style-name="a379" text:class-names="" text:cond-style-name=""><text:span text:style-name="a378" text:class-names=""/></text:p>
        </draw:text-box>
        <svg:title/>
        <svg:desc/>
      </draw:frame>
      <draw:frame draw:id="id39" presentation:style-name="a384" draw:name="投影片編號版面配置區 8" svg:x="7.16667in" svg:y="6.95139in" svg:width="2.33333in" svg:height="0.39931in" presentation:class="page-number" presentation:placeholder="false">
        <draw:text-box>
          <text:p text:style-name="a383" text:class-names="" text:cond-style-name=""><text:span text:style-name="a381" text:class-names=""><text:page-number style:num-format="1" text:fixed="false">‹#›</text:page-number></text:span><text:span text:style-name="a382" text:class-names=""/></text:p>
        </draw:text-box>
        <svg:title/>
        <svg:desc/>
      </draw:frame>
      <presentation:notes style:page-layout-name="pageLayout2" draw:style-name="a417">
        <draw:frame draw:id="id5" presentation:style-name="a387" draw:name="頁首版面配置區 1" svg:x="0in" svg:y="0in" svg:width="3.25in" svg:height="0.50174in" presentation:class="header" presentation:placeholder="false">
          <draw:text-box>
            <text:p text:style-name="a386" text:class-names="" text:cond-style-name=""><text:span text:style-name="a385" text:class-names=""/></text:p>
          </draw:text-box>
          <svg:title/>
          <svg:desc/>
        </draw:frame>
        <draw:frame draw:id="id6" presentation:style-name="a392" draw:name="日期版面配置區 2" svg:x="4.24826in" svg:y="0in" svg:width="3.25in" svg:height="0.50174in" presentation:class="date-time" presentation:placeholder="false">
          <draw:text-box>
            <text:p text:style-name="a391" text:class-names="" text:cond-style-name=""><text:span text:style-name="a388" text:class-names=""><text:date text:fixed="false" style:data-style-name="a389">2020/10/5</text:date></text:span><text:span text:style-name="a390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393" draw:name="投影片圖像版面配置區 3">
          <svg:title/>
          <svg:desc/>
        </draw:page-thumbnail>
        <draw:frame draw:id="id8" presentation:style-name="a409" draw:name="備忘稿版面配置區 4" svg:x="0.75in" svg:y="4.8125in" svg:width="6in" svg:height="3.9375in" presentation:class="notes" presentation:placeholder="false">
          <draw:text-box>
            <text:p text:style-name="a395" text:class-names="" text:cond-style-name=""><text:span text:style-name="a394" text:class-names="">編輯母片文字樣式</text:span></text:p>
            <text:list text:style-name="a398">
              <text:list-item>
                <text:list text:style-name="a398">
                  <text:list-item>
                    <text:p text:style-name="a397" text:class-names="" text:cond-style-name=""><text:span text:style-name="a396" text:class-names="">第二層</text:span></text:p>
                  </text:list-item>
                </text:list>
              </text:list-item>
            </text:list>
            <text:list text:style-name="a401">
              <text:list-item>
                <text:list text:style-name="a401">
                  <text:list-item>
                    <text:list text:style-name="a401">
                      <text:list-item>
                        <text:p text:style-name="a400" text:class-names="" text:cond-style-name=""><text:span text:style-name="a39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04">
              <text:list-item>
                <text:list text:style-name="a404">
                  <text:list-item>
                    <text:list text:style-name="a404">
                      <text:list-item>
                        <text:list text:style-name="a404">
                          <text:list-item>
                            <text:p text:style-name="a403" text:class-names="" text:cond-style-name=""><text:span text:style-name="a40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08">
              <text:list-item>
                <text:list text:style-name="a408">
                  <text:list-item>
                    <text:list text:style-name="a408">
                      <text:list-item>
                        <text:list text:style-name="a408">
                          <text:list-item>
                            <text:list text:style-name="a408">
                              <text:list-item>
                                <text:p text:style-name="a407" text:class-names="" text:cond-style-name=""><text:span text:style-name="a405" text:class-names="">第五層</text:span><text:span text:style-name="a40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12" draw:name="頁尾版面配置區 5" svg:x="0in" svg:y="9.49826in" svg:width="3.25in" svg:height="0.50174in" presentation:class="footer" presentation:placeholder="false">
          <draw:text-box>
            <text:p text:style-name="a411" text:class-names="" text:cond-style-name=""><text:span text:style-name="a410" text:class-names=""/></text:p>
          </draw:text-box>
          <svg:title/>
          <svg:desc/>
        </draw:frame>
        <draw:frame draw:id="id10" presentation:style-name="a416" draw:name="投影片編號版面配置區 6" svg:x="4.24826in" svg:y="9.49826in" svg:width="3.25in" svg:height="0.50174in" presentation:class="page-number" presentation:placeholder="false">
          <draw:text-box>
            <text:p text:style-name="a415" text:class-names="" text:cond-style-name=""><text:span text:style-name="a413" text:class-names=""><text:page-number style:num-format="1" text:fixed="false">‹#›</text:page-number></text:span><text:span text:style-name="a414" text:class-names=""/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418">
      <draw:frame draw:id="id40" presentation:style-name="a422" draw:name="標題 1" svg:x="0.5in" svg:y="0.30035in" svg:width="9in" svg:height="1.25in" presentation:class="title" presentation:placeholder="false">
        <draw:text-box>
          <text:p text:style-name="a421" text:class-names="" text:cond-style-name=""><text:span text:style-name="a419" text:class-names="">按一下以編輯母片標題樣式</text:span><text:span text:style-name="a420" text:class-names=""/></text:p>
        </draw:text-box>
        <svg:title/>
        <svg:desc/>
      </draw:frame>
      <draw:frame draw:id="id41" presentation:style-name="a427" draw:name="日期版面配置區 2" svg:x="0.5in" svg:y="6.95139in" svg:width="2.33333in" svg:height="0.39931in" presentation:class="date-time" presentation:placeholder="false">
        <draw:text-box>
          <text:p text:style-name="a426" text:class-names="" text:cond-style-name=""><text:span text:style-name="a423" text:class-names=""><text:date text:fixed="false" style:data-style-name="a424">2020/10/5</text:date></text:span><text:span text:style-name="a425" text:class-names=""/></text:p>
        </draw:text-box>
        <svg:title/>
        <svg:desc/>
      </draw:frame>
      <draw:frame draw:id="id42" presentation:style-name="a430" draw:name="頁尾版面配置區 3" svg:x="3.41667in" svg:y="6.95139in" svg:width="3.16667in" svg:height="0.39931in" presentation:class="footer" presentation:placeholder="false">
        <draw:text-box>
          <text:p text:style-name="a429" text:class-names="" text:cond-style-name=""><text:span text:style-name="a428" text:class-names=""/></text:p>
        </draw:text-box>
        <svg:title/>
        <svg:desc/>
      </draw:frame>
      <draw:frame draw:id="id43" presentation:style-name="a434" draw:name="投影片編號版面配置區 4" svg:x="7.16667in" svg:y="6.95139in" svg:width="2.33333in" svg:height="0.39931in" presentation:class="page-number" presentation:placeholder="false">
        <draw:text-box>
          <text:p text:style-name="a433" text:class-names="" text:cond-style-name=""><text:span text:style-name="a431" text:class-names=""><text:page-number style:num-format="1" text:fixed="false">‹#›</text:page-number></text:span><text:span text:style-name="a432" text:class-names=""/></text:p>
        </draw:text-box>
        <svg:title/>
        <svg:desc/>
      </draw:frame>
      <presentation:notes style:page-layout-name="pageLayout2" draw:style-name="a467">
        <draw:frame draw:id="id5" presentation:style-name="a437" draw:name="頁首版面配置區 1" svg:x="0in" svg:y="0in" svg:width="3.25in" svg:height="0.50174in" presentation:class="header" presentation:placeholder="false">
          <draw:text-box>
            <text:p text:style-name="a436" text:class-names="" text:cond-style-name=""><text:span text:style-name="a435" text:class-names=""/></text:p>
          </draw:text-box>
          <svg:title/>
          <svg:desc/>
        </draw:frame>
        <draw:frame draw:id="id6" presentation:style-name="a442" draw:name="日期版面配置區 2" svg:x="4.24826in" svg:y="0in" svg:width="3.25in" svg:height="0.50174in" presentation:class="date-time" presentation:placeholder="false">
          <draw:text-box>
            <text:p text:style-name="a441" text:class-names="" text:cond-style-name=""><text:span text:style-name="a438" text:class-names=""><text:date text:fixed="false" style:data-style-name="a439">2020/10/5</text:date></text:span><text:span text:style-name="a440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443" draw:name="投影片圖像版面配置區 3">
          <svg:title/>
          <svg:desc/>
        </draw:page-thumbnail>
        <draw:frame draw:id="id8" presentation:style-name="a459" draw:name="備忘稿版面配置區 4" svg:x="0.75in" svg:y="4.8125in" svg:width="6in" svg:height="3.9375in" presentation:class="notes" presentation:placeholder="false">
          <draw:text-box>
            <text:p text:style-name="a445" text:class-names="" text:cond-style-name=""><text:span text:style-name="a444" text:class-names="">編輯母片文字樣式</text:span></text:p>
            <text:list text:style-name="a448">
              <text:list-item>
                <text:list text:style-name="a448">
                  <text:list-item>
                    <text:p text:style-name="a447" text:class-names="" text:cond-style-name=""><text:span text:style-name="a446" text:class-names="">第二層</text:span></text:p>
                  </text:list-item>
                </text:list>
              </text:list-item>
            </text:list>
            <text:list text:style-name="a451">
              <text:list-item>
                <text:list text:style-name="a451">
                  <text:list-item>
                    <text:list text:style-name="a451">
                      <text:list-item>
                        <text:p text:style-name="a450" text:class-names="" text:cond-style-name=""><text:span text:style-name="a44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54">
              <text:list-item>
                <text:list text:style-name="a454">
                  <text:list-item>
                    <text:list text:style-name="a454">
                      <text:list-item>
                        <text:list text:style-name="a454">
                          <text:list-item>
                            <text:p text:style-name="a453" text:class-names="" text:cond-style-name=""><text:span text:style-name="a45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58">
              <text:list-item>
                <text:list text:style-name="a458">
                  <text:list-item>
                    <text:list text:style-name="a458">
                      <text:list-item>
                        <text:list text:style-name="a458">
                          <text:list-item>
                            <text:list text:style-name="a458">
                              <text:list-item>
                                <text:p text:style-name="a457" text:class-names="" text:cond-style-name=""><text:span text:style-name="a455" text:class-names="">第五層</text:span><text:span text:style-name="a456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62" draw:name="頁尾版面配置區 5" svg:x="0in" svg:y="9.49826in" svg:width="3.25in" svg:height="0.50174in" presentation:class="footer" presentation:placeholder="false">
          <draw:text-box>
            <text:p text:style-name="a461" text:class-names="" text:cond-style-name=""><text:span text:style-name="a460" text:class-names=""/></text:p>
          </draw:text-box>
          <svg:title/>
          <svg:desc/>
        </draw:frame>
        <draw:frame draw:id="id10" presentation:style-name="a466" draw:name="投影片編號版面配置區 6" svg:x="4.24826in" svg:y="9.49826in" svg:width="3.25in" svg:height="0.50174in" presentation:class="page-number" presentation:placeholder="false">
          <draw:text-box>
            <text:p text:style-name="a465" text:class-names="" text:cond-style-name=""><text:span text:style-name="a463" text:class-names=""><text:page-number style:num-format="1" text:fixed="false">‹#›</text:page-number></text:span><text:span text:style-name="a464" text:class-names=""/></text:p>
          </draw:text-box>
          <svg:title/>
          <svg:desc/>
        </draw:frame>
      </presentation:notes>
    </style:master-page>
    <style:master-page style:name="Master1-Layout7-blank-空白" style:page-layout-name="pageLayout1" draw:style-name="a468">
      <draw:frame draw:id="id44" presentation:style-name="a473" draw:name="日期版面配置區 1" svg:x="0.5in" svg:y="6.95139in" svg:width="2.33333in" svg:height="0.39931in" presentation:class="date-time" presentation:placeholder="false">
        <draw:text-box>
          <text:p text:style-name="a472" text:class-names="" text:cond-style-name=""><text:span text:style-name="a469" text:class-names=""><text:date text:fixed="false" style:data-style-name="a470">2020/10/5</text:date></text:span><text:span text:style-name="a471" text:class-names=""/></text:p>
        </draw:text-box>
        <svg:title/>
        <svg:desc/>
      </draw:frame>
      <draw:frame draw:id="id45" presentation:style-name="a476" draw:name="頁尾版面配置區 2" svg:x="3.41667in" svg:y="6.95139in" svg:width="3.16667in" svg:height="0.39931in" presentation:class="footer" presentation:placeholder="false">
        <draw:text-box>
          <text:p text:style-name="a475" text:class-names="" text:cond-style-name=""><text:span text:style-name="a474" text:class-names=""/></text:p>
        </draw:text-box>
        <svg:title/>
        <svg:desc/>
      </draw:frame>
      <draw:frame draw:id="id46" presentation:style-name="a480" draw:name="投影片編號版面配置區 3" svg:x="7.16667in" svg:y="6.95139in" svg:width="2.33333in" svg:height="0.39931in" presentation:class="page-number" presentation:placeholder="false">
        <draw:text-box>
          <text:p text:style-name="a479" text:class-names="" text:cond-style-name=""><text:span text:style-name="a477" text:class-names=""><text:page-number style:num-format="1" text:fixed="false">‹#›</text:page-number></text:span><text:span text:style-name="a478" text:class-names=""/></text:p>
        </draw:text-box>
        <svg:title/>
        <svg:desc/>
      </draw:frame>
      <presentation:notes style:page-layout-name="pageLayout2" draw:style-name="a513">
        <draw:frame draw:id="id5" presentation:style-name="a483" draw:name="頁首版面配置區 1" svg:x="0in" svg:y="0in" svg:width="3.25in" svg:height="0.50174in" presentation:class="header" presentation:placeholder="false">
          <draw:text-box>
            <text:p text:style-name="a482" text:class-names="" text:cond-style-name=""><text:span text:style-name="a481" text:class-names=""/></text:p>
          </draw:text-box>
          <svg:title/>
          <svg:desc/>
        </draw:frame>
        <draw:frame draw:id="id6" presentation:style-name="a488" draw:name="日期版面配置區 2" svg:x="4.24826in" svg:y="0in" svg:width="3.25in" svg:height="0.50174in" presentation:class="date-time" presentation:placeholder="false">
          <draw:text-box>
            <text:p text:style-name="a487" text:class-names="" text:cond-style-name=""><text:span text:style-name="a484" text:class-names=""><text:date text:fixed="false" style:data-style-name="a485">2020/10/5</text:date></text:span><text:span text:style-name="a486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489" draw:name="投影片圖像版面配置區 3">
          <svg:title/>
          <svg:desc/>
        </draw:page-thumbnail>
        <draw:frame draw:id="id8" presentation:style-name="a505" draw:name="備忘稿版面配置區 4" svg:x="0.75in" svg:y="4.8125in" svg:width="6in" svg:height="3.9375in" presentation:class="notes" presentation:placeholder="false">
          <draw:text-box>
            <text:p text:style-name="a491" text:class-names="" text:cond-style-name=""><text:span text:style-name="a490" text:class-names="">編輯母片文字樣式</text:span></text:p>
            <text:list text:style-name="a494">
              <text:list-item>
                <text:list text:style-name="a494">
                  <text:list-item>
                    <text:p text:style-name="a493" text:class-names="" text:cond-style-name=""><text:span text:style-name="a492" text:class-names="">第二層</text:span></text:p>
                  </text:list-item>
                </text:list>
              </text:list-item>
            </text:list>
            <text:list text:style-name="a497">
              <text:list-item>
                <text:list text:style-name="a497">
                  <text:list-item>
                    <text:list text:style-name="a497">
                      <text:list-item>
                        <text:p text:style-name="a496" text:class-names="" text:cond-style-name=""><text:span text:style-name="a49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0">
              <text:list-item>
                <text:list text:style-name="a500">
                  <text:list-item>
                    <text:list text:style-name="a500">
                      <text:list-item>
                        <text:list text:style-name="a500">
                          <text:list-item>
                            <text:p text:style-name="a499" text:class-names="" text:cond-style-name=""><text:span text:style-name="a49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04">
              <text:list-item>
                <text:list text:style-name="a504">
                  <text:list-item>
                    <text:list text:style-name="a504">
                      <text:list-item>
                        <text:list text:style-name="a504">
                          <text:list-item>
                            <text:list text:style-name="a504">
                              <text:list-item>
                                <text:p text:style-name="a503" text:class-names="" text:cond-style-name=""><text:span text:style-name="a501" text:class-names="">第五層</text:span><text:span text:style-name="a502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08" draw:name="頁尾版面配置區 5" svg:x="0in" svg:y="9.49826in" svg:width="3.25in" svg:height="0.50174in" presentation:class="footer" presentation:placeholder="false">
          <draw:text-box>
            <text:p text:style-name="a507" text:class-names="" text:cond-style-name=""><text:span text:style-name="a506" text:class-names=""/></text:p>
          </draw:text-box>
          <svg:title/>
          <svg:desc/>
        </draw:frame>
        <draw:frame draw:id="id10" presentation:style-name="a512" draw:name="投影片編號版面配置區 6" svg:x="4.24826in" svg:y="9.49826in" svg:width="3.25in" svg:height="0.50174in" presentation:class="page-number" presentation:placeholder="false">
          <draw:text-box>
            <text:p text:style-name="a511" text:class-names="" text:cond-style-name=""><text:span text:style-name="a509" text:class-names=""><text:page-number style:num-format="1" text:fixed="false">‹#›</text:page-number></text:span><text:span text:style-name="a510" text:class-names=""/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14">
      <draw:frame draw:id="id47" presentation:style-name="a518" draw:name="標題 1" svg:x="0.5in" svg:y="0.29861in" svg:width="3.28993in" svg:height="1.27083in" presentation:class="title" presentation:placeholder="false">
        <draw:text-box>
          <text:p text:style-name="a517" text:class-names="" text:cond-style-name=""><text:span text:style-name="a515" text:class-names="">按一下以編輯母片標題樣式</text:span><text:span text:style-name="a516" text:class-names=""/></text:p>
        </draw:text-box>
        <svg:title/>
        <svg:desc/>
      </draw:frame>
      <draw:frame draw:id="id48" presentation:style-name="a535" draw:name="內容版面配置區 2" svg:x="3.90972in" svg:y="0.29861in" svg:width="5.59028in" svg:height="6.40104in" presentation:class="object" presentation:placeholder="false">
        <draw:text-box>
          <text:list text:style-name="a521">
            <text:list-item>
              <text:p text:style-name="a520" text:class-names="" text:cond-style-name=""><text:span text:style-name="a519" text:class-names="">按一下以編輯母片文字樣式</text:span></text:p>
            </text:list-item>
          </text:list>
          <text:list text:style-name="a524">
            <text:list-item>
              <text:list text:style-name="a524">
                <text:list-item>
                  <text:p text:style-name="a523" text:class-names="" text:cond-style-name=""><text:span text:style-name="a522" text:class-names="">第二層</text:span></text:p>
                </text:list-item>
              </text:list>
            </text:list-item>
          </text:list>
          <text:list text:style-name="a527">
            <text:list-item>
              <text:list text:style-name="a527">
                <text:list-item>
                  <text:list text:style-name="a527">
                    <text:list-item>
                      <text:p text:style-name="a526" text:class-names="" text:cond-style-name=""><text:span text:style-name="a525" text:class-names="">第三層</text:span></text:p>
                    </text:list-item>
                  </text:list>
                </text:list-item>
              </text:list>
            </text:list-item>
          </text:list>
          <text:list text:style-name="a530">
            <text:list-item>
              <text:list text:style-name="a530">
                <text:list-item>
                  <text:list text:style-name="a530">
                    <text:list-item>
                      <text:list text:style-name="a530">
                        <text:list-item>
                          <text:p text:style-name="a529" text:class-names="" text:cond-style-name=""><text:span text:style-name="a52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34">
            <text:list-item>
              <text:list text:style-name="a534">
                <text:list-item>
                  <text:list text:style-name="a534">
                    <text:list-item>
                      <text:list text:style-name="a534">
                        <text:list-item>
                          <text:list text:style-name="a534">
                            <text:list-item>
                              <text:p text:style-name="a533" text:class-names="" text:cond-style-name=""><text:span text:style-name="a531" text:class-names="">第五層</text:span><text:span text:style-name="a53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539" draw:name="文字版面配置區 3" svg:x="0.5in" svg:y="1.56944in" svg:width="3.28993in" svg:height="5.13021in" presentation:class="outline" presentation:placeholder="false">
        <draw:text-box>
          <text:list text:style-name="a538">
            <text:list-item>
              <text:p text:style-name="a537" text:class-names="" text:cond-style-name=""><text:span text:style-name="a536" text:class-names="">按一下以編輯母片文字樣式</text:span></text:p>
            </text:list-item>
          </text:list>
        </draw:text-box>
        <svg:title/>
        <svg:desc/>
      </draw:frame>
      <draw:frame draw:id="id50" presentation:style-name="a544" draw:name="日期版面配置區 4" svg:x="0.5in" svg:y="6.95139in" svg:width="2.33333in" svg:height="0.39931in" presentation:class="date-time" presentation:placeholder="false">
        <draw:text-box>
          <text:p text:style-name="a543" text:class-names="" text:cond-style-name=""><text:span text:style-name="a540" text:class-names=""><text:date text:fixed="false" style:data-style-name="a541">2020/10/5</text:date></text:span><text:span text:style-name="a542" text:class-names=""/></text:p>
        </draw:text-box>
        <svg:title/>
        <svg:desc/>
      </draw:frame>
      <draw:frame draw:id="id51" presentation:style-name="a547" draw:name="頁尾版面配置區 5" svg:x="3.41667in" svg:y="6.95139in" svg:width="3.16667in" svg:height="0.39931in" presentation:class="footer" presentation:placeholder="false">
        <draw:text-box>
          <text:p text:style-name="a546" text:class-names="" text:cond-style-name=""><text:span text:style-name="a545" text:class-names=""/></text:p>
        </draw:text-box>
        <svg:title/>
        <svg:desc/>
      </draw:frame>
      <draw:frame draw:id="id52" presentation:style-name="a551" draw:name="投影片編號版面配置區 6" svg:x="7.16667in" svg:y="6.95139in" svg:width="2.33333in" svg:height="0.39931in" presentation:class="page-number" presentation:placeholder="false">
        <draw:text-box>
          <text:p text:style-name="a550" text:class-names="" text:cond-style-name=""><text:span text:style-name="a548" text:class-names=""><text:page-number style:num-format="1" text:fixed="false">‹#›</text:page-number></text:span><text:span text:style-name="a549" text:class-names=""/></text:p>
        </draw:text-box>
        <svg:title/>
        <svg:desc/>
      </draw:frame>
      <presentation:notes style:page-layout-name="pageLayout2" draw:style-name="a584">
        <draw:frame draw:id="id5" presentation:style-name="a554" draw:name="頁首版面配置區 1" svg:x="0in" svg:y="0in" svg:width="3.25in" svg:height="0.50174in" presentation:class="header" presentation:placeholder="false">
          <draw:text-box>
            <text:p text:style-name="a553" text:class-names="" text:cond-style-name=""><text:span text:style-name="a552" text:class-names=""/></text:p>
          </draw:text-box>
          <svg:title/>
          <svg:desc/>
        </draw:frame>
        <draw:frame draw:id="id6" presentation:style-name="a559" draw:name="日期版面配置區 2" svg:x="4.24826in" svg:y="0in" svg:width="3.25in" svg:height="0.50174in" presentation:class="date-time" presentation:placeholder="false">
          <draw:text-box>
            <text:p text:style-name="a558" text:class-names="" text:cond-style-name=""><text:span text:style-name="a555" text:class-names=""><text:date text:fixed="false" style:data-style-name="a556">2020/10/5</text:date></text:span><text:span text:style-name="a557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560" draw:name="投影片圖像版面配置區 3">
          <svg:title/>
          <svg:desc/>
        </draw:page-thumbnail>
        <draw:frame draw:id="id8" presentation:style-name="a576" draw:name="備忘稿版面配置區 4" svg:x="0.75in" svg:y="4.8125in" svg:width="6in" svg:height="3.9375in" presentation:class="notes" presentation:placeholder="false">
          <draw:text-box>
            <text:p text:style-name="a562" text:class-names="" text:cond-style-name=""><text:span text:style-name="a561" text:class-names="">編輯母片文字樣式</text:span></text:p>
            <text:list text:style-name="a565">
              <text:list-item>
                <text:list text:style-name="a565">
                  <text:list-item>
                    <text:p text:style-name="a564" text:class-names="" text:cond-style-name=""><text:span text:style-name="a563" text:class-names="">第二層</text:span></text:p>
                  </text:list-item>
                </text:list>
              </text:list-item>
            </text:list>
            <text:list text:style-name="a568">
              <text:list-item>
                <text:list text:style-name="a568">
                  <text:list-item>
                    <text:list text:style-name="a568">
                      <text:list-item>
                        <text:p text:style-name="a567" text:class-names="" text:cond-style-name=""><text:span text:style-name="a56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1">
              <text:list-item>
                <text:list text:style-name="a571">
                  <text:list-item>
                    <text:list text:style-name="a571">
                      <text:list-item>
                        <text:list text:style-name="a571">
                          <text:list-item>
                            <text:p text:style-name="a570" text:class-names="" text:cond-style-name=""><text:span text:style-name="a56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5">
              <text:list-item>
                <text:list text:style-name="a575">
                  <text:list-item>
                    <text:list text:style-name="a575">
                      <text:list-item>
                        <text:list text:style-name="a575">
                          <text:list-item>
                            <text:list text:style-name="a575">
                              <text:list-item>
                                <text:p text:style-name="a574" text:class-names="" text:cond-style-name=""><text:span text:style-name="a572" text:class-names="">第五層</text:span><text:span text:style-name="a573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79" draw:name="頁尾版面配置區 5" svg:x="0in" svg:y="9.49826in" svg:width="3.25in" svg:height="0.50174in" presentation:class="footer" presentation:placeholder="false">
          <draw:text-box>
            <text:p text:style-name="a578" text:class-names="" text:cond-style-name=""><text:span text:style-name="a577" text:class-names=""/></text:p>
          </draw:text-box>
          <svg:title/>
          <svg:desc/>
        </draw:frame>
        <draw:frame draw:id="id10" presentation:style-name="a583" draw:name="投影片編號版面配置區 6" svg:x="4.24826in" svg:y="9.49826in" svg:width="3.25in" svg:height="0.50174in" presentation:class="page-number" presentation:placeholder="false">
          <draw:text-box>
            <text:p text:style-name="a582" text:class-names="" text:cond-style-name=""><text:span text:style-name="a580" text:class-names=""><text:page-number style:num-format="1" text:fixed="false">‹#›</text:page-number></text:span><text:span text:style-name="a581" text:class-names=""/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85">
      <draw:frame draw:id="id53" presentation:style-name="a589" draw:name="標題 1" svg:x="1.96007in" svg:y="5.25in" svg:width="6in" svg:height="0.61979in" presentation:class="title" presentation:placeholder="false">
        <draw:text-box>
          <text:p text:style-name="a588" text:class-names="" text:cond-style-name=""><text:span text:style-name="a586" text:class-names="">按一下以編輯母片標題樣式</text:span><text:span text:style-name="a587" text:class-names=""/></text:p>
        </draw:text-box>
        <svg:title/>
        <svg:desc/>
      </draw:frame>
      <draw:frame draw:id="id54" presentation:style-name="a592" draw:name="圖片版面配置區 2" svg:x="1.96007in" svg:y="0.67014in" svg:width="6in" svg:height="4.5in" presentation:class="graphic" presentation:placeholder="false">
        <draw:text-box>
          <text:p text:style-name="a591" text:class-names="" text:cond-style-name=""><text:span text:style-name="a590" text:class-names=""/></text:p>
        </draw:text-box>
        <svg:title/>
        <svg:desc/>
      </draw:frame>
      <draw:frame draw:id="id55" presentation:style-name="a596" draw:name="文字版面配置區 3" svg:x="1.96007in" svg:y="5.86979in" svg:width="6in" svg:height="0.88021in" presentation:class="outline" presentation:placeholder="false">
        <draw:text-box>
          <text:list text:style-name="a595">
            <text:list-item>
              <text:p text:style-name="a594" text:class-names="" text:cond-style-name=""><text:span text:style-name="a593" text:class-names="">按一下以編輯母片文字樣式</text:span></text:p>
            </text:list-item>
          </text:list>
        </draw:text-box>
        <svg:title/>
        <svg:desc/>
      </draw:frame>
      <draw:frame draw:id="id56" presentation:style-name="a601" draw:name="日期版面配置區 4" svg:x="0.5in" svg:y="6.95139in" svg:width="2.33333in" svg:height="0.39931in" presentation:class="date-time" presentation:placeholder="false">
        <draw:text-box>
          <text:p text:style-name="a600" text:class-names="" text:cond-style-name=""><text:span text:style-name="a597" text:class-names=""><text:date text:fixed="false" style:data-style-name="a598">2020/10/5</text:date></text:span><text:span text:style-name="a599" text:class-names=""/></text:p>
        </draw:text-box>
        <svg:title/>
        <svg:desc/>
      </draw:frame>
      <draw:frame draw:id="id57" presentation:style-name="a604" draw:name="頁尾版面配置區 5" svg:x="3.41667in" svg:y="6.95139in" svg:width="3.16667in" svg:height="0.39931in" presentation:class="footer" presentation:placeholder="false">
        <draw:text-box>
          <text:p text:style-name="a603" text:class-names="" text:cond-style-name=""><text:span text:style-name="a602" text:class-names=""/></text:p>
        </draw:text-box>
        <svg:title/>
        <svg:desc/>
      </draw:frame>
      <draw:frame draw:id="id58" presentation:style-name="a608" draw:name="投影片編號版面配置區 6" svg:x="7.16667in" svg:y="6.95139in" svg:width="2.33333in" svg:height="0.39931in" presentation:class="page-number" presentation:placeholder="false">
        <draw:text-box>
          <text:p text:style-name="a607" text:class-names="" text:cond-style-name=""><text:span text:style-name="a605" text:class-names=""><text:page-number style:num-format="1" text:fixed="false">‹#›</text:page-number></text:span><text:span text:style-name="a606" text:class-names=""/></text:p>
        </draw:text-box>
        <svg:title/>
        <svg:desc/>
      </draw:frame>
      <presentation:notes style:page-layout-name="pageLayout2" draw:style-name="a641">
        <draw:frame draw:id="id5" presentation:style-name="a611" draw:name="頁首版面配置區 1" svg:x="0in" svg:y="0in" svg:width="3.25in" svg:height="0.50174in" presentation:class="header" presentation:placeholder="false">
          <draw:text-box>
            <text:p text:style-name="a610" text:class-names="" text:cond-style-name=""><text:span text:style-name="a609" text:class-names=""/></text:p>
          </draw:text-box>
          <svg:title/>
          <svg:desc/>
        </draw:frame>
        <draw:frame draw:id="id6" presentation:style-name="a616" draw:name="日期版面配置區 2" svg:x="4.24826in" svg:y="0in" svg:width="3.25in" svg:height="0.50174in" presentation:class="date-time" presentation:placeholder="false">
          <draw:text-box>
            <text:p text:style-name="a615" text:class-names="" text:cond-style-name=""><text:span text:style-name="a612" text:class-names=""><text:date text:fixed="false" style:data-style-name="a613">2020/10/5</text:date></text:span><text:span text:style-name="a614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617" draw:name="投影片圖像版面配置區 3">
          <svg:title/>
          <svg:desc/>
        </draw:page-thumbnail>
        <draw:frame draw:id="id8" presentation:style-name="a633" draw:name="備忘稿版面配置區 4" svg:x="0.75in" svg:y="4.8125in" svg:width="6in" svg:height="3.9375in" presentation:class="notes" presentation:placeholder="false">
          <draw:text-box>
            <text:p text:style-name="a619" text:class-names="" text:cond-style-name=""><text:span text:style-name="a618" text:class-names="">編輯母片文字樣式</text:span></text:p>
            <text:list text:style-name="a622">
              <text:list-item>
                <text:list text:style-name="a622">
                  <text:list-item>
                    <text:p text:style-name="a621" text:class-names="" text:cond-style-name=""><text:span text:style-name="a620" text:class-names="">第二層</text:span></text:p>
                  </text:list-item>
                </text:list>
              </text:list-item>
            </text:list>
            <text:list text:style-name="a625">
              <text:list-item>
                <text:list text:style-name="a625">
                  <text:list-item>
                    <text:list text:style-name="a625">
                      <text:list-item>
                        <text:p text:style-name="a624" text:class-names="" text:cond-style-name=""><text:span text:style-name="a62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28">
              <text:list-item>
                <text:list text:style-name="a628">
                  <text:list-item>
                    <text:list text:style-name="a628">
                      <text:list-item>
                        <text:list text:style-name="a628">
                          <text:list-item>
                            <text:p text:style-name="a627" text:class-names="" text:cond-style-name=""><text:span text:style-name="a62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32">
              <text:list-item>
                <text:list text:style-name="a632">
                  <text:list-item>
                    <text:list text:style-name="a632">
                      <text:list-item>
                        <text:list text:style-name="a632">
                          <text:list-item>
                            <text:list text:style-name="a632">
                              <text:list-item>
                                <text:p text:style-name="a631" text:class-names="" text:cond-style-name=""><text:span text:style-name="a629" text:class-names="">第五層</text:span><text:span text:style-name="a630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36" draw:name="頁尾版面配置區 5" svg:x="0in" svg:y="9.49826in" svg:width="3.25in" svg:height="0.50174in" presentation:class="footer" presentation:placeholder="false">
          <draw:text-box>
            <text:p text:style-name="a635" text:class-names="" text:cond-style-name=""><text:span text:style-name="a634" text:class-names=""/></text:p>
          </draw:text-box>
          <svg:title/>
          <svg:desc/>
        </draw:frame>
        <draw:frame draw:id="id10" presentation:style-name="a640" draw:name="投影片編號版面配置區 6" svg:x="4.24826in" svg:y="9.49826in" svg:width="3.25in" svg:height="0.50174in" presentation:class="page-number" presentation:placeholder="false">
          <draw:text-box>
            <text:p text:style-name="a639" text:class-names="" text:cond-style-name=""><text:span text:style-name="a637" text:class-names=""><text:page-number style:num-format="1" text:fixed="false">‹#›</text:page-number></text:span><text:span text:style-name="a638" text:class-names=""/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42">
      <draw:frame draw:id="id59" presentation:style-name="a646" draw:name="標題 1" svg:x="0.5in" svg:y="0.30035in" svg:width="9in" svg:height="1.25in" presentation:class="title" presentation:placeholder="false">
        <draw:text-box>
          <text:p text:style-name="a645" text:class-names="" text:cond-style-name=""><text:span text:style-name="a643" text:class-names="">按一下以編輯母片標題樣式</text:span><text:span text:style-name="a644" text:class-names=""/></text:p>
        </draw:text-box>
        <svg:title/>
        <svg:desc/>
      </draw:frame>
      <draw:frame draw:id="id60" presentation:style-name="a663" draw:name="直排文字版面配置區 2" svg:x="0.5in" svg:y="1.75in" svg:width="9in" svg:height="4.94965in" presentation:class="outline" presentation:placeholder="false">
        <draw:text-box>
          <text:list text:style-name="a649">
            <text:list-item>
              <text:p text:style-name="a648" text:class-names="" text:cond-style-name=""><text:span text:style-name="a647" text:class-names="">按一下以編輯母片文字樣式</text:span></text:p>
            </text:list-item>
          </text:list>
          <text:list text:style-name="a652">
            <text:list-item>
              <text:list text:style-name="a652">
                <text:list-item>
                  <text:p text:style-name="a651" text:class-names="" text:cond-style-name=""><text:span text:style-name="a650" text:class-names="">第二層</text:span></text:p>
                </text:list-item>
              </text:list>
            </text:list-item>
          </text:list>
          <text:list text:style-name="a655">
            <text:list-item>
              <text:list text:style-name="a655">
                <text:list-item>
                  <text:list text:style-name="a655">
                    <text:list-item>
                      <text:p text:style-name="a654" text:class-names="" text:cond-style-name=""><text:span text:style-name="a653" text:class-names="">第三層</text:span></text:p>
                    </text:list-item>
                  </text:list>
                </text:list-item>
              </text:list>
            </text:list-item>
          </text:list>
          <text:list text:style-name="a658">
            <text:list-item>
              <text:list text:style-name="a658">
                <text:list-item>
                  <text:list text:style-name="a658">
                    <text:list-item>
                      <text:list text:style-name="a658">
                        <text:list-item>
                          <text:p text:style-name="a657" text:class-names="" text:cond-style-name=""><text:span text:style-name="a656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62">
            <text:list-item>
              <text:list text:style-name="a662">
                <text:list-item>
                  <text:list text:style-name="a662">
                    <text:list-item>
                      <text:list text:style-name="a662">
                        <text:list-item>
                          <text:list text:style-name="a662">
                            <text:list-item>
                              <text:p text:style-name="a661" text:class-names="" text:cond-style-name=""><text:span text:style-name="a659" text:class-names="">第五層</text:span><text:span text:style-name="a66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1" presentation:style-name="a668" draw:name="日期版面配置區 3" svg:x="0.5in" svg:y="6.95139in" svg:width="2.33333in" svg:height="0.39931in" presentation:class="date-time" presentation:placeholder="false">
        <draw:text-box>
          <text:p text:style-name="a667" text:class-names="" text:cond-style-name=""><text:span text:style-name="a664" text:class-names=""><text:date text:fixed="false" style:data-style-name="a665">2020/10/5</text:date></text:span><text:span text:style-name="a666" text:class-names=""/></text:p>
        </draw:text-box>
        <svg:title/>
        <svg:desc/>
      </draw:frame>
      <draw:frame draw:id="id62" presentation:style-name="a671" draw:name="頁尾版面配置區 4" svg:x="3.41667in" svg:y="6.95139in" svg:width="3.16667in" svg:height="0.39931in" presentation:class="footer" presentation:placeholder="false">
        <draw:text-box>
          <text:p text:style-name="a670" text:class-names="" text:cond-style-name=""><text:span text:style-name="a669" text:class-names=""/></text:p>
        </draw:text-box>
        <svg:title/>
        <svg:desc/>
      </draw:frame>
      <draw:frame draw:id="id63" presentation:style-name="a675" draw:name="投影片編號版面配置區 5" svg:x="7.16667in" svg:y="6.95139in" svg:width="2.33333in" svg:height="0.39931in" presentation:class="page-number" presentation:placeholder="false">
        <draw:text-box>
          <text:p text:style-name="a674" text:class-names="" text:cond-style-name=""><text:span text:style-name="a672" text:class-names=""><text:page-number style:num-format="1" text:fixed="false">‹#›</text:page-number></text:span><text:span text:style-name="a673" text:class-names=""/></text:p>
        </draw:text-box>
        <svg:title/>
        <svg:desc/>
      </draw:frame>
      <presentation:notes style:page-layout-name="pageLayout2" draw:style-name="a708">
        <draw:frame draw:id="id5" presentation:style-name="a678" draw:name="頁首版面配置區 1" svg:x="0in" svg:y="0in" svg:width="3.25in" svg:height="0.50174in" presentation:class="header" presentation:placeholder="false">
          <draw:text-box>
            <text:p text:style-name="a677" text:class-names="" text:cond-style-name=""><text:span text:style-name="a676" text:class-names=""/></text:p>
          </draw:text-box>
          <svg:title/>
          <svg:desc/>
        </draw:frame>
        <draw:frame draw:id="id6" presentation:style-name="a683" draw:name="日期版面配置區 2" svg:x="4.24826in" svg:y="0in" svg:width="3.25in" svg:height="0.50174in" presentation:class="date-time" presentation:placeholder="false">
          <draw:text-box>
            <text:p text:style-name="a682" text:class-names="" text:cond-style-name=""><text:span text:style-name="a679" text:class-names=""><text:date text:fixed="false" style:data-style-name="a680">2020/10/5</text:date></text:span><text:span text:style-name="a681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684" draw:name="投影片圖像版面配置區 3">
          <svg:title/>
          <svg:desc/>
        </draw:page-thumbnail>
        <draw:frame draw:id="id8" presentation:style-name="a700" draw:name="備忘稿版面配置區 4" svg:x="0.75in" svg:y="4.8125in" svg:width="6in" svg:height="3.9375in" presentation:class="notes" presentation:placeholder="false">
          <draw:text-box>
            <text:p text:style-name="a686" text:class-names="" text:cond-style-name=""><text:span text:style-name="a685" text:class-names="">編輯母片文字樣式</text:span></text:p>
            <text:list text:style-name="a689">
              <text:list-item>
                <text:list text:style-name="a689">
                  <text:list-item>
                    <text:p text:style-name="a688" text:class-names="" text:cond-style-name=""><text:span text:style-name="a687" text:class-names="">第二層</text:span></text:p>
                  </text:list-item>
                </text:list>
              </text:list-item>
            </text:list>
            <text:list text:style-name="a692">
              <text:list-item>
                <text:list text:style-name="a692">
                  <text:list-item>
                    <text:list text:style-name="a692">
                      <text:list-item>
                        <text:p text:style-name="a691" text:class-names="" text:cond-style-name=""><text:span text:style-name="a69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95">
              <text:list-item>
                <text:list text:style-name="a695">
                  <text:list-item>
                    <text:list text:style-name="a695">
                      <text:list-item>
                        <text:list text:style-name="a695">
                          <text:list-item>
                            <text:p text:style-name="a694" text:class-names="" text:cond-style-name=""><text:span text:style-name="a69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99">
              <text:list-item>
                <text:list text:style-name="a699">
                  <text:list-item>
                    <text:list text:style-name="a699">
                      <text:list-item>
                        <text:list text:style-name="a699">
                          <text:list-item>
                            <text:list text:style-name="a699">
                              <text:list-item>
                                <text:p text:style-name="a698" text:class-names="" text:cond-style-name=""><text:span text:style-name="a696" text:class-names="">第五層</text:span><text:span text:style-name="a697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03" draw:name="頁尾版面配置區 5" svg:x="0in" svg:y="9.49826in" svg:width="3.25in" svg:height="0.50174in" presentation:class="footer" presentation:placeholder="false">
          <draw:text-box>
            <text:p text:style-name="a702" text:class-names="" text:cond-style-name=""><text:span text:style-name="a701" text:class-names=""/></text:p>
          </draw:text-box>
          <svg:title/>
          <svg:desc/>
        </draw:frame>
        <draw:frame draw:id="id10" presentation:style-name="a707" draw:name="投影片編號版面配置區 6" svg:x="4.24826in" svg:y="9.49826in" svg:width="3.25in" svg:height="0.50174in" presentation:class="page-number" presentation:placeholder="false">
          <draw:text-box>
            <text:p text:style-name="a706" text:class-names="" text:cond-style-name=""><text:span text:style-name="a704" text:class-names=""><text:page-number style:num-format="1" text:fixed="false">‹#›</text:page-number></text:span><text:span text:style-name="a705" text:class-names=""/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709">
      <draw:frame draw:id="id64" presentation:style-name="a713" draw:name="直排標題 1" svg:x="7.25in" svg:y="0.30035in" svg:width="2.25in" svg:height="6.39931in" presentation:class="title" presentation:placeholder="false">
        <draw:text-box>
          <text:p text:style-name="a712" text:class-names="" text:cond-style-name=""><text:span text:style-name="a710" text:class-names="">按一下以編輯母片標題樣式</text:span><text:span text:style-name="a711" text:class-names=""/></text:p>
        </draw:text-box>
        <svg:title/>
        <svg:desc/>
      </draw:frame>
      <draw:frame draw:id="id65" presentation:style-name="a730" draw:name="直排文字版面配置區 2" svg:x="0.5in" svg:y="0.30035in" svg:width="6.58333in" svg:height="6.39931in" presentation:class="outline" presentation:placeholder="false">
        <draw:text-box>
          <text:list text:style-name="a716">
            <text:list-item>
              <text:p text:style-name="a715" text:class-names="" text:cond-style-name=""><text:span text:style-name="a714" text:class-names="">按一下以編輯母片文字樣式</text:span></text:p>
            </text:list-item>
          </text:list>
          <text:list text:style-name="a719">
            <text:list-item>
              <text:list text:style-name="a719">
                <text:list-item>
                  <text:p text:style-name="a718" text:class-names="" text:cond-style-name=""><text:span text:style-name="a717" text:class-names="">第二層</text:span></text:p>
                </text:list-item>
              </text:list>
            </text:list-item>
          </text:list>
          <text:list text:style-name="a722">
            <text:list-item>
              <text:list text:style-name="a722">
                <text:list-item>
                  <text:list text:style-name="a722">
                    <text:list-item>
                      <text:p text:style-name="a721" text:class-names="" text:cond-style-name=""><text:span text:style-name="a720" text:class-names="">第三層</text:span></text:p>
                    </text:list-item>
                  </text:list>
                </text:list-item>
              </text:list>
            </text:list-item>
          </text:list>
          <text:list text:style-name="a725">
            <text:list-item>
              <text:list text:style-name="a725">
                <text:list-item>
                  <text:list text:style-name="a725">
                    <text:list-item>
                      <text:list text:style-name="a725">
                        <text:list-item>
                          <text:p text:style-name="a724" text:class-names="" text:cond-style-name=""><text:span text:style-name="a72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29">
            <text:list-item>
              <text:list text:style-name="a729">
                <text:list-item>
                  <text:list text:style-name="a729">
                    <text:list-item>
                      <text:list text:style-name="a729">
                        <text:list-item>
                          <text:list text:style-name="a729">
                            <text:list-item>
                              <text:p text:style-name="a728" text:class-names="" text:cond-style-name=""><text:span text:style-name="a726" text:class-names="">第五層</text:span><text:span text:style-name="a72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735" draw:name="日期版面配置區 3" svg:x="0.5in" svg:y="6.95139in" svg:width="2.33333in" svg:height="0.39931in" presentation:class="date-time" presentation:placeholder="false">
        <draw:text-box>
          <text:p text:style-name="a734" text:class-names="" text:cond-style-name=""><text:span text:style-name="a731" text:class-names=""><text:date text:fixed="false" style:data-style-name="a732">2020/10/5</text:date></text:span><text:span text:style-name="a733" text:class-names=""/></text:p>
        </draw:text-box>
        <svg:title/>
        <svg:desc/>
      </draw:frame>
      <draw:frame draw:id="id67" presentation:style-name="a738" draw:name="頁尾版面配置區 4" svg:x="3.41667in" svg:y="6.95139in" svg:width="3.16667in" svg:height="0.39931in" presentation:class="footer" presentation:placeholder="false">
        <draw:text-box>
          <text:p text:style-name="a737" text:class-names="" text:cond-style-name=""><text:span text:style-name="a736" text:class-names=""/></text:p>
        </draw:text-box>
        <svg:title/>
        <svg:desc/>
      </draw:frame>
      <draw:frame draw:id="id68" presentation:style-name="a742" draw:name="投影片編號版面配置區 5" svg:x="7.16667in" svg:y="6.95139in" svg:width="2.33333in" svg:height="0.39931in" presentation:class="page-number" presentation:placeholder="false">
        <draw:text-box>
          <text:p text:style-name="a741" text:class-names="" text:cond-style-name=""><text:span text:style-name="a739" text:class-names=""><text:page-number style:num-format="1" text:fixed="false">‹#›</text:page-number></text:span><text:span text:style-name="a740" text:class-names=""/></text:p>
        </draw:text-box>
        <svg:title/>
        <svg:desc/>
      </draw:frame>
      <presentation:notes style:page-layout-name="pageLayout2" draw:style-name="a775">
        <draw:frame draw:id="id5" presentation:style-name="a745" draw:name="頁首版面配置區 1" svg:x="0in" svg:y="0in" svg:width="3.25in" svg:height="0.50174in" presentation:class="header" presentation:placeholder="false">
          <draw:text-box>
            <text:p text:style-name="a744" text:class-names="" text:cond-style-name=""><text:span text:style-name="a743" text:class-names=""/></text:p>
          </draw:text-box>
          <svg:title/>
          <svg:desc/>
        </draw:frame>
        <draw:frame draw:id="id6" presentation:style-name="a750" draw:name="日期版面配置區 2" svg:x="4.24826in" svg:y="0in" svg:width="3.25in" svg:height="0.50174in" presentation:class="date-time" presentation:placeholder="false">
          <draw:text-box>
            <text:p text:style-name="a749" text:class-names="" text:cond-style-name=""><text:span text:style-name="a746" text:class-names=""><text:date text:fixed="false" style:data-style-name="a747">2020/10/5</text:date></text:span><text:span text:style-name="a748" text:class-names=""/></text:p>
          </draw:text-box>
          <svg:title/>
          <svg:desc/>
        </draw:frame>
        <draw:page-thumbnail svg:x="1.5in" svg:y="1.25in" svg:width="4.5in" svg:height="3.375in" presentation:class="page" draw:id="id7" presentation:style-name="a751" draw:name="投影片圖像版面配置區 3">
          <svg:title/>
          <svg:desc/>
        </draw:page-thumbnail>
        <draw:frame draw:id="id8" presentation:style-name="a767" draw:name="備忘稿版面配置區 4" svg:x="0.75in" svg:y="4.8125in" svg:width="6in" svg:height="3.9375in" presentation:class="notes" presentation:placeholder="false">
          <draw:text-box>
            <text:p text:style-name="a753" text:class-names="" text:cond-style-name=""><text:span text:style-name="a752" text:class-names="">編輯母片文字樣式</text:span></text:p>
            <text:list text:style-name="a756">
              <text:list-item>
                <text:list text:style-name="a756">
                  <text:list-item>
                    <text:p text:style-name="a755" text:class-names="" text:cond-style-name=""><text:span text:style-name="a754" text:class-names="">第二層</text:span></text:p>
                  </text:list-item>
                </text:list>
              </text:list-item>
            </text:list>
            <text:list text:style-name="a759">
              <text:list-item>
                <text:list text:style-name="a759">
                  <text:list-item>
                    <text:list text:style-name="a759">
                      <text:list-item>
                        <text:p text:style-name="a758" text:class-names="" text:cond-style-name=""><text:span text:style-name="a75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62">
              <text:list-item>
                <text:list text:style-name="a762">
                  <text:list-item>
                    <text:list text:style-name="a762">
                      <text:list-item>
                        <text:list text:style-name="a762">
                          <text:list-item>
                            <text:p text:style-name="a761" text:class-names="" text:cond-style-name=""><text:span text:style-name="a76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66">
              <text:list-item>
                <text:list text:style-name="a766">
                  <text:list-item>
                    <text:list text:style-name="a766">
                      <text:list-item>
                        <text:list text:style-name="a766">
                          <text:list-item>
                            <text:list text:style-name="a766">
                              <text:list-item>
                                <text:p text:style-name="a765" text:class-names="" text:cond-style-name=""><text:span text:style-name="a763" text:class-names="">第五層</text:span><text:span text:style-name="a764" text:class-names=""/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70" draw:name="頁尾版面配置區 5" svg:x="0in" svg:y="9.49826in" svg:width="3.25in" svg:height="0.50174in" presentation:class="footer" presentation:placeholder="false">
          <draw:text-box>
            <text:p text:style-name="a769" text:class-names="" text:cond-style-name=""><text:span text:style-name="a768" text:class-names=""/></text:p>
          </draw:text-box>
          <svg:title/>
          <svg:desc/>
        </draw:frame>
        <draw:frame draw:id="id10" presentation:style-name="a774" draw:name="投影片編號版面配置區 6" svg:x="4.24826in" svg:y="9.49826in" svg:width="3.25in" svg:height="0.50174in" presentation:class="page-number" presentation:placeholder="false">
          <draw:text-box>
            <text:p text:style-name="a773" text:class-names="" text:cond-style-name=""><text:span text:style-name="a771" text:class-names=""><text:page-number style:num-format="1" text:fixed="false">‹#›</text:page-number></text:span><text:span text:style-name="a772" text:class-names=""/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4.0 MicrosoftPowerPoint</meta:generator>
    <dc:title>PowerPoint 簡報</dc:title>
    <meta:initial-creator>cpjh201</meta:initial-creator>
    <dc:creator>user</dc:creator>
    <meta:creation-date>2014-09-03T02:47:32Z</meta:creation-date>
    <dc:date>2020-10-05T06:23:06Z</dc:date>
    <meta:editing-cycles>104</meta:editing-cycles>
    <meta:editing-duration>PT68721S</meta:editing-duration>
    <meta:document-statistic meta:paragraph-count="248" meta:word-count="1492"/>
  </office:meta>
</office:document-meta>
</file>