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0.847cm" fo:text-align="justify" style:justify-single-word="false"/>
    </style:style>
    <style:style style:name="P2" style:family="paragraph" style:parent-style-name="Standard">
      <style:paragraph-properties fo:orphans="2" fo:widows="2"/>
    </style:style>
    <style:style style:name="P3" style:family="paragraph" style:parent-style-name="Standard">
      <style:paragraph-properties fo:line-height="0.917cm" fo:text-align="justify" style:justify-single-word="false"/>
    </style:style>
    <style:style style:name="P4" style:family="paragraph" style:parent-style-name="Standard" style:master-page-name="Standard">
      <style:paragraph-properties fo:margin-top="0cm" fo:margin-bottom="0.318cm" loext:contextual-spacing="false" fo:line-height="0.776cm" fo:text-align="center" style:justify-single-word="false" style:page-number="auto"/>
    </style:style>
    <style:style style:name="P5" style:family="paragraph" style:parent-style-name="Standard">
      <style:paragraph-properties fo:margin-left="1.062cm" fo:margin-right="0cm" fo:line-height="0.847cm" fo:text-align="justify" style:justify-single-word="false" fo:text-indent="-1.062cm" style:auto-text-indent="false"/>
    </style:style>
    <style:style style:name="P6" style:family="paragraph" style:parent-style-name="Standard">
      <style:paragraph-properties fo:margin-left="0.988cm" fo:margin-right="0cm" fo:line-height="0.847cm" fo:text-align="justify" style:justify-single-word="false" fo:text-indent="-0.988cm" style:auto-text-indent="false"/>
    </style:style>
    <style:style style:name="P7" style:family="paragraph" style:parent-style-name="Standard">
      <style:paragraph-properties fo:margin-left="1.411cm" fo:margin-right="0cm" fo:line-height="0.847cm" fo:text-align="justify" style:justify-single-word="false" fo:text-indent="-0.988cm" style:auto-text-indent="false"/>
    </style:style>
    <style:style style:name="P8" style:family="paragraph" style:parent-style-name="Standard">
      <style:paragraph-properties fo:margin-left="3.457cm" fo:margin-right="0cm" fo:line-height="0.847cm" fo:text-align="justify" style:justify-single-word="false" fo:text-indent="-3.457cm" style:auto-text-indent="false"/>
    </style:style>
    <style:style style:name="P9" style:family="paragraph" style:parent-style-name="Standard">
      <style:paragraph-properties fo:margin-left="0.963cm" fo:margin-right="0cm" fo:line-height="0.847cm" fo:text-align="justify" style:justify-single-word="false" fo:text-indent="-0.963cm" style:auto-text-indent="false"/>
    </style:style>
    <style:style style:name="P10" style:family="paragraph" style:parent-style-name="Standard">
      <style:paragraph-properties fo:margin-left="1.037cm" fo:margin-right="0cm" fo:line-height="0.847cm" fo:text-align="justify" style:justify-single-word="false" fo:text-indent="-1.037cm" style:auto-text-indent="false"/>
    </style:style>
    <style:style style:name="P11" style:family="paragraph" style:parent-style-name="Standard">
      <style:paragraph-properties fo:margin-left="1.679cm" fo:margin-right="0cm" fo:line-height="0.847cm" fo:text-align="justify" style:justify-single-word="false" fo:text-indent="-1.679cm" style:auto-text-indent="false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9pt"/>
    </style:style>
    <style:style style:name="T2" style:family="text">
      <style:text-properties style:font-name="標楷體" fo:font-size="16pt" style:font-name-asian="標楷體1" style:font-size-asian="16pt"/>
    </style:style>
    <style:style style:name="T3" style:family="text">
      <style:text-properties fo:color="#000000" style:font-name="標楷體" fo:font-size="14pt" style:font-name-asian="標楷體1" style:font-size-asian="14pt" style:font-size-complex="14pt"/>
    </style:style>
    <style:style style:name="T4" style:family="text">
      <style:text-properties fo:color="#000000"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T5" style:family="text">
      <style:text-properties fo:color="#000000" style:font-name="標楷體" fo:font-size="14pt" fo:font-style="italic" style:text-underline-style="solid" style:text-underline-width="auto" style:text-underline-color="font-color" style:font-name-asian="標楷體1" style:font-size-asian="14pt" style:font-style-asian="italic" style:font-size-complex="14pt"/>
    </style:style>
    <style:style style:name="T6" style:family="text">
      <style:text-properties fo:color="#948a54" style:font-name="標楷體" style:font-name-asian="標楷體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新北市民間辦理大型群聚活動方案說明</text:span></text:p>
      <text:p text:style-name="P1"><text:span text:style-name="T3">一、活動名稱：</text:span><text:span text:style-name="T4"> <text:s text:c="39"/></text:span></text:p>
      <text:p text:style-name="P1"><text:span text:style-name="T3">二、活動目的：</text:span><text:span text:style-name="T5"> <text:s text:c="39"/></text:span></text:p>
      <text:p text:style-name="P5"><text:span text:style-name="T3">三、活動地點：新北市</text:span><text:span text:style-name="T4"> <text:s text:c="6"/></text:span><text:span text:style-name="T3">區</text:span><text:span text:style-name="T4"> <text:s text:c="7"/></text:span><text:span text:style-name="T3">路</text:span><text:span text:style-name="T4"> <text:s text:c="14"/></text:span><text:span text:style-name="T6">(請敘明活動地點並標註活動範圍)</text:span></text:p>
      <text:p text:style-name="P6"><text:span text:style-name="T3">四、活動主辦者(單位負責人)：</text:span><text:span text:style-name="T4">○○○</text:span><text:span text:style-name="T3">；</text:span><text:span text:style-name="T4">身分證字號：A123456789 (如影本)</text:span></text:p>
      <text:p text:style-name="P5"><text:span text:style-name="T3">五、緊急聯絡資訊：</text:span></text:p>
      <text:p text:style-name="P7"><text:span text:style-name="T3">(一)本活動第一聯絡人：○○○(A123456789)；行動電話：0912-345</text:span><text:bookmark text:name="_GoBack"/><text:span text:style-name="T3">678</text:span></text:p>
      <text:p text:style-name="P7"><text:span text:style-name="T3">(二)本活動第二聯絡人：○○○(A123456789)；行動電話：0912-345678</text:span></text:p>
      <text:p text:style-name="P7"><text:span text:style-name="T3">(三)消防機關：新北市政府消防局第○救災救護大隊○○分隊(02-89519119)</text:span></text:p>
      <text:p text:style-name="P7"><text:span text:style-name="T3">(四)警察機關：新北市政府警察局(○○分局)</text:span></text:p>
      <text:p text:style-name="P7"><text:span text:style-name="T3">(五)醫療機關：○○○○</text:span></text:p>
      <text:p text:style-name="P7"><text:span text:style-name="T3">(六)其他：○○○○</text:span></text:p>
      <text:p text:style-name="P8"><text:span text:style-name="T3">六、活動對象：○○○○○○</text:span><text:span text:style-name="T6">(請敘明參加主要對象：除一般民眾外，或參加者以如長者、小孩或身心障礙…等為主要對象)</text:span></text:p>
      <text:p text:style-name="P1"><text:span text:style-name="T3">七、活動總參與人數：約</text:span><text:span text:style-name="T4"> <text:s text:c="8"/></text:span><text:span text:style-name="T3">人參加</text:span><text:span text:style-name="T6">(人數計算應含工作人員、表演人員)</text:span></text:p>
      <text:p text:style-name="P9"><text:span text:style-name="T3">八、活動期程：活動定於</text:span><text:span text:style-name="T4"> <text:s text:c="2"/></text:span><text:span text:style-name="T3">年</text:span><text:span text:style-name="T4"> <text:s/></text:span><text:span text:style-name="T3">月</text:span><text:span text:style-name="T4"> <text:s/></text:span><text:span text:style-name="T3">日至</text:span><text:span text:style-name="T4"> <text:s/></text:span><text:span text:style-name="T3">年</text:span><text:span text:style-name="T4"> <text:s/></text:span><text:span text:style-name="T3">月</text:span><text:span text:style-name="T4"> <text:s/></text:span><text:span text:style-name="T3">日，共計</text:span><text:span text:style-name="T4"> <text:s text:c="2"/></text:span><text:span text:style-name="T3">日</text:span><text:span text:style-name="T6">(如為每年或經常性辦理活動，請一併敘明曾經辦理次數及年度)</text:span></text:p>
      <text:p text:style-name="P10"><text:span text:style-name="T3">九、活動進行方式：</text:span><text:span text:style-name="T6">(請敘明活動係屬演唱會、路跑、園遊會、煙火施放或其他方式)</text:span></text:p>
      <text:p text:style-name="P1"><text:span text:style-name="T3">十、活動行程表：</text:span><text:span text:style-name="T6">(請敘明活動進行預計行程)</text:span></text:p>
      <text:p text:style-name="P11"><text:span text:style-name="T3">十一、表演特效：</text:span></text:p>
      <text:p text:style-name="P11"><text:soft-page-break/><text:span text:style-name="T3">　□有明火表演 □有煙火施放 □雷射光使用</text:span></text:p>
      <text:p text:style-name="P11"><text:span text:style-name="T3">　□其他特殊表演或特效(請敘明</text:span><text:span text:style-name="T4">) <text:s text:c="10"/></text:span><text:span text:style-name="T6">(需提供同意使用許可文件)</text:span></text:p>
      <text:p text:style-name="P11"><text:span text:style-name="T3">　□無表演特效</text:span></text:p>
      <text:p text:style-name="P11"><text:span text:style-name="T3">　※禁止使用可燃性粉末，並請活動單位落實管制。</text:span></text:p>
      <text:p text:style-name="P2"><text:span text:style-name="T3">十二、活動現場 □有 □無 販賣酒精性飲料。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ListLabel_20_1" style:display-name="ListLabel 1" style:family="text">
      <style:text-properties fo:color="#000000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新細明體" style:font-family-complex="新細明體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26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1.702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54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39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24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0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9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6.78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7.62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47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2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•" text:bullet-char="•">
        <style:list-level-properties text:list-level-position-and-space-mode="label-alignment">
          <style:list-level-label-alignment text:label-followed-by="space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3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21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2.90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3.7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4.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4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29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1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3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21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2.90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3.7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4.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4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29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1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style:font-name="標楷體" fo:font-size="16pt" style:font-name-asian="標楷體1" style:font-size-asian="16pt"/>
    </style:style>
    <style:page-layout style:name="Mpm1">
      <style:page-layout-properties fo:page-width="21.001cm" fo:page-height="29.7cm" style:num-format="1" style:print-orientation="portrait" fo:margin-top="1.501cm" fo:margin-bottom="1.7cm" fo:margin-left="2cm" fo:margin-right="2cm" style:writing-mode="lr-tb" style:layout-grid-color="#c0c0c0" style:layout-grid-lines="41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199cm" fo:margin-left="0cm" fo:margin-right="0cm" fo:margin-bottom="0.09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pan text:style-name="MT1">附件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黃雱勉</dc:creator>
    <meta:editing-cycles>2</meta:editing-cycles>
    <meta:print-date>2018-10-04T06:56:00</meta:print-date>
    <meta:creation-date>2018-10-26T02:49:00</meta:creation-date>
    <dc:date>2018-10-26T02:49:00</dc:date>
    <meta:editing-duration>P0D</meta:editing-duration>
    <meta:generator>LibreOffice/5.2.5.1$Windows_X86_64 LibreOffice_project/0312e1a284a7d50ca85a365c316c7abbf20a4d22</meta:generator>
    <meta:document-statistic meta:table-count="0" meta:image-count="0" meta:object-count="0" meta:page-count="2" meta:paragraph-count="24" meta:word-count="495" meta:character-count="737" meta:non-whitespace-character-count="581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