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jpg" manifest:media-type="image/jpeg"/>
  <manifest:file-entry manifest:full-path="media/image3.jpeg" manifest:media-type="image/jpe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image15.jpg" manifest:media-type="image/jpeg"/>
  <manifest:file-entry manifest:full-path="media/image16.jpg" manifest:media-type="image/jpeg"/>
  <manifest:file-entry manifest:full-path="media/image17.jpg" manifest:media-type="image/jpeg"/>
  <manifest:file-entry manifest:full-path="media/image18.jpg" manifest:media-type="image/jpeg"/>
  <manifest:file-entry manifest:full-path="media/image19.jpeg" manifest:media-type="image/jpeg"/>
  <manifest:file-entry manifest:full-path="media/image20.jpeg" manifest:media-type="image/jpeg"/>
  <manifest:file-entry manifest:full-path="media/image21.jpeg" manifest:media-type="image/jpeg"/>
  <manifest:file-entry manifest:full-path="media/image22.jpeg" manifest:media-type="image/jpeg"/>
  <manifest:file-entry manifest:full-path="media/image23.jpeg" manifest:media-type="image/jpeg"/>
  <manifest:file-entry manifest:full-path="media/image24.emf" manifest:media-type=""/>
  <manifest:file-entry manifest:full-path="media/image25.jpeg" manifest:media-type="image/jpeg"/>
  <manifest:file-entry manifest:full-path="media/image26.jpeg" manifest:media-type="image/jpeg"/>
  <manifest:file-entry manifest:full-path="media/image27.jpeg" manifest:media-type="image/jpeg"/>
  <manifest:file-entry manifest:full-path="media/image28.jpg" manifest:media-type="image/jpeg"/>
  <manifest:file-entry manifest:full-path="media/image29.jpg" manifest:media-type="image/jpeg"/>
  <manifest:file-entry manifest:full-path="media/image30.jpg" manifest:media-type="image/jpeg"/>
  <manifest:file-entry manifest:full-path="media/image31.jpg" manifest:media-type="image/jpeg"/>
  <manifest:file-entry manifest:full-path="media/image32.jpeg" manifest:media-type="image/jpeg"/>
  <manifest:file-entry manifest:full-path="media/image33.jpeg" manifest:media-type="image/jpeg"/>
  <manifest:file-entry manifest:full-path="media/image34.jpeg" manifest:media-type="image/jpeg"/>
  <manifest:file-entry manifest:full-path="media/image35.jpeg" manifest:media-type="image/jpeg"/>
  <manifest:file-entry manifest:full-path="media/image36.jpeg" manifest:media-type="image/jpeg"/>
  <manifest:file-entry manifest:full-path="media/image37.jpeg" manifest:media-type="image/jpeg"/>
  <manifest:file-entry manifest:full-path="media/image38.jpeg" manifest:media-type="image/jpeg"/>
  <manifest:file-entry manifest:full-path="media/image39.jpeg" manifest:media-type="image/jpeg"/>
  <manifest:file-entry manifest:full-path="media/image40.jpeg" manifest:media-type="image/jpeg"/>
  <manifest:file-entry manifest:full-path="media/image41.jpeg" manifest:media-type="image/jpeg"/>
  <manifest:file-entry manifest:full-path="media/image42.jpeg" manifest:media-type="image/jpeg"/>
  <manifest:file-entry manifest:full-path="media/image43.jpg" manifest:media-type="image/jpeg"/>
  <manifest:file-entry manifest:full-path="media/image44.jpg" manifest:media-type="image/jpeg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1540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54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42">
      <style:paragraph-properties fo:text-align="center" style:vertical-align="middle"/>
    </style:style>
    <style:style style:family="table-cell" style:name="a154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545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546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47">
      <style:paragraph-properties fo:text-align="center" style:vertical-align="middle"/>
    </style:style>
    <style:style style:family="table-cell" style:name="a154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200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1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2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3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4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5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6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7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8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09">
      <style:paragraph-properties fo:line-height="100%" fo:text-align="left" style:tab-stop-distance="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0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55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52">
      <style:paragraph-properties fo:text-align="center" style:vertical-align="middle"/>
    </style:style>
    <style:style style:family="table-cell" style:name="a155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555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556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57">
      <style:paragraph-properties fo:text-align="center" style:vertical-align="middle"/>
    </style:style>
    <style:style style:family="table-cell" style:name="a155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21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16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560">
      <style:table-row-properties style:row-height="0.32292in"/>
    </style:style>
    <style:style style:family="text" style:name="a1561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562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63">
      <style:paragraph-properties fo:text-align="center" style:vertical-align="middle"/>
    </style:style>
    <style:style style:family="table-cell" style:name="a156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566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67">
      <style:paragraph-properties fo:text-align="center" style:vertical-align="middle"/>
    </style:style>
    <style:style style:family="table-cell" style:name="a156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2220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6">
      <style:paragraph-properties fo:line-height="100%" fo:text-align="left" style:tab-stop-distance="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0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71">
      <style:paragraph-properties fo:text-align="center" style:vertical-align="middle"/>
    </style:style>
    <style:style style:family="table-cell" style:name="a157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574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75">
      <style:paragraph-properties fo:text-align="center" style:vertical-align="middle"/>
    </style:style>
    <style:style style:family="table-cell" style:name="a157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578">
      <style:table-row-properties style:row-height="0.32292in"/>
    </style:style>
    <style:style style:family="text" style:name="a1579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223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7">
      <style:paragraph-properties fo:line-height="100%" fo:text-align="left" style:tab-stop-distance="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0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81">
      <style:paragraph-properties fo:text-align="center" style:vertical-align="middle"/>
    </style:style>
    <style:style style:family="table-cell" style:name="a158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584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85">
      <style:paragraph-properties fo:text-align="center" style:vertical-align="middle"/>
    </style:style>
    <style:style style:family="table-cell" style:name="a158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588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89">
      <style:paragraph-properties fo:text-align="center" style:vertical-align="middle"/>
    </style:style>
    <style:style style:family="text" style:name="a224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5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8">
      <style:paragraph-properties fo:line-height="15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59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592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93">
      <style:paragraph-properties fo:text-align="center" style:vertical-align="middle"/>
    </style:style>
    <style:style style:family="table-cell" style:name="a159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596">
      <style:table-row-properties style:row-height="0.32292in"/>
    </style:style>
    <style:style style:family="text" style:name="a1597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598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99">
      <style:paragraph-properties fo:text-align="center" style:vertical-align="middle"/>
    </style:style>
    <style:style style:family="presentation" style:name="a22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251">
      <style:graphic-properties draw:fill="none" draw:stroke="solid" svg:stroke-width="0.01389in" svg:stroke-color="#000000" svg:stroke-opacity="100%"/>
    </style:style>
    <style:style style:family="presentation" style:name="a22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80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25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25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2">
      <style:paragraph-properties fo:text-align="center" style:vertical-align="middle"/>
    </style:style>
    <style:style style:family="paragraph" style:name="a225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5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80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drawing-page" style:name="a225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05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drawing-page" style:name="a2258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806">
      <style:paragraph-properties fo:text-align="center" style:vertical-align="middle"/>
    </style:style>
    <style:style style:family="text" style:name="a2259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80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809">
      <style:table-row-properties style:row-height="0.31125in"/>
    </style:style>
    <style:style style:family="text" style:name="a2260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1">
      <style:text-properties fo:text-transform="uppercase" fo:color="#ff0000" style:text-line-through-type="none" style:text-line-through-style="none" style:text-line-through-width="auto" style:text-line-through-color="font-color" style:text-position="0% 100%" fo:font-family="文鼎超顏楷" style:font-family-asian="文鼎超顏楷" style:font-family-generic="script" style:font-family-generic-asian="script" style:font-pitch="fixed" style:font-pitch-asian="fixed" fo:font-size="0.68056in" style:font-size-asian="0.68056in" style:font-size-complex="0.6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2">
      <style:text-properties fo:text-transform="uppercase" fo:color="#ff0000" style:text-line-through-type="none" style:text-line-through-style="none" style:text-line-through-width="auto" style:text-line-through-color="font-color" style:text-position="0% 100%" fo:font-family="文鼎超顏楷" style:font-family-asian="文鼎超顏楷" style:font-family-generic="script" style:font-family-generic-asian="script" style:font-pitch="fixed" style:font-pitch-asian="fixed" fo:font-size="0.68056in" style:font-size-asian="0.68056in" style:font-size-complex="0.6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10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2263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1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264">
      <style:text-properties fo:text-transform="uppercase" fo:color="#ff0000" style:text-line-through-type="none" style:text-line-through-style="none" style:text-line-through-width="auto" style:text-line-through-color="font-color" style:text-position="0% 100%" fo:font-family="文鼎超顏楷" style:font-family-asian="文鼎超顏楷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2">
      <style:paragraph-properties fo:text-align="center" style:vertical-align="middle"/>
    </style:style>
    <style:style style:family="text" style:name="a2265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6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3056in" style:font-size-asian="0.43056in" style:font-size-complex="0.43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814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paragraph" style:name="a226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5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resentation" style:name="a22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816">
      <style:paragraph-properties fo:text-align="center" style:vertical-align="middle"/>
    </style:style>
    <style:style style:family="text" style:name="a2269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81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819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270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1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2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0">
      <style:paragraph-properties fo:text-align="center" style:vertical-align="middle"/>
    </style:style>
    <style:style style:family="paragraph" style:name="a2273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82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275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3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276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4">
      <style:paragraph-properties fo:text-align="center" style:vertical-align="middle"/>
    </style:style>
    <style:style style:family="paragraph" style:name="a2277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82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27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超顏楷" style:font-family-asian="文鼎超顏楷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827">
      <style:table-row-properties style:row-height="0.31125in"/>
    </style:style>
    <style:style style:family="text" style:name="a1828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829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28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超顏楷" style:font-family-asian="文鼎超顏楷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超顏楷" style:font-family-asian="文鼎超顏楷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超顏楷" style:font-family-asian="文鼎超顏楷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0">
      <style:paragraph-properties fo:text-align="center" style:vertical-align="middle"/>
    </style:style>
    <style:style style:family="text" style:name="a228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超顏楷" style:font-family-asian="文鼎超顏楷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832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text" style:name="a228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3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28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4">
      <style:paragraph-properties fo:text-align="center" style:vertical-align="middle"/>
    </style:style>
    <style:style style:family="text" style:name="a228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83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2289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838">
      <style:paragraph-properties fo:text-align="center" style:vertical-align="middle"/>
    </style:style>
    <style:style style:family="drawing-page" style:name="a866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67">
      <style:graphic-properties draw:fill="none" fo:clip="rect(0in, 1.46186in, 0in, 1.46186in)" draw:stroke="none"/>
    </style:style>
    <style:style style:family="presentation" style:name="a868">
      <style:graphic-properties draw:fill="none" fo:clip="rect(1.60557in, 1.20867in, 2.23963in, 6.87947in)" draw:stroke="none"/>
    </style:style>
    <style:style style:family="presentation" style:name="a869">
      <style:graphic-properties draw:fill="none" fo:clip="rect(0.33695in, 0in, 0.33695in, 0in)" draw:stroke="none"/>
    </style:style>
    <style:style style:family="text" style:name="a229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84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2293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842">
      <style:paragraph-properties fo:text-align="center" style:vertical-align="middle"/>
    </style:style>
    <style:style style:family="text" style:name="a229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84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29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845">
      <style:table-row-properties style:row-height="0.31125in"/>
    </style:style>
    <style:style style:family="text" style:name="a229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6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229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848">
      <style:paragraph-properties fo:text-align="center" style:vertical-align="middle"/>
    </style:style>
    <style:style style:family="drawing-page" style:name="a2500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01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02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03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04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0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0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2507">
      <style:table-properties style:writing-mode="lr-tb"/>
    </style:style>
    <style:style style:family="table-column" style:name="a2508">
      <style:table-column-properties style:column-width="2.50685in"/>
    </style:style>
    <style:style style:family="table-column" style:name="a2509">
      <style:table-column-properties style:column-width="2.30137in"/>
    </style:style>
    <style:style style:family="text" style:name="a87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1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2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3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4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5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6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00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7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-cell" style:name="a1850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text" style:name="a100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2">
      <style:paragraph-properties fo:text-align="center" style:vertical-align="middle"/>
    </style:style>
    <style:style style:family="graphic" style:name="a10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-cell" style:name="a185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855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856">
      <style:paragraph-properties fo:text-align="center" style:vertical-align="middle"/>
    </style:style>
    <style:style style:family="table-cell" style:name="a185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859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olumn" style:name="a2510">
      <style:table-column-properties style:column-width="1.79452in"/>
    </style:style>
    <style:style style:family="table-column" style:name="a2511">
      <style:table-column-properties style:column-width="1.83562in"/>
    </style:style>
    <style:style style:family="table-column" style:name="a2512">
      <style:table-column-properties style:column-width="3.0274in"/>
    </style:style>
    <style:style style:family="table-row" style:name="a2513">
      <style:table-row-properties style:row-height="0.5723in"/>
    </style:style>
    <style:style style:family="text" style:name="a2514">
      <style:text-properties fo:font-size="0.44444in" style:font-size-asian="0.44444in" style:font-size-complex="0.44444in" fo:language="en" fo:country="US" style:letter-kerning="true"/>
    </style:style>
    <style:style style:family="text" style:name="a2515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2516">
      <style:paragraph-properties fo:text-align="center" fo:margin-bottom="0in"/>
    </style:style>
    <style:style style:family="table-cell" style:name="a2518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519">
      <style:text-properties fo:font-size="0.44444in" style:font-size-asian="0.44444in" style:font-size-complex="0.44444in" style:language-asian="zh" style:country-asian="TW" style:letter-kerning="true"/>
    </style:style>
    <style:style style:family="text" style:name="a880">
      <style:text-properties fo:text-transform="uppercase" fo:color="#ffff00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1">
      <style:text-properties fo:text-transform="uppercase" fo:color="#ffff00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2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3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84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33333in" style:font-size-asian="0.33333in" style:font-size-complex="0.33333in" fo:letter-spacing="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5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33333in" style:font-size-asian="0.33333in" style:font-size-complex="0.33333in" fo:letter-spacing="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6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33333in" style:font-size-asian="0.33333in" style:font-size-complex="0.33333in" fo:letter-spacing="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8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0">
      <style:paragraph-properties fo:text-align="center" style:vertical-align="middle"/>
    </style:style>
    <style:style style:family="paragraph" style:name="a101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86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863">
      <style:table-row-properties style:row-height="0.31125in"/>
    </style:style>
    <style:style style:family="text" style:name="a1864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865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866">
      <style:paragraph-properties fo:text-align="center" style:vertical-align="middle"/>
    </style:style>
    <style:style style:family="table-cell" style:name="a1868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text" style:name="a1869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520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2521">
      <style:paragraph-properties fo:text-align="center" fo:margin-bottom="0in"/>
    </style:style>
    <style:style style:family="table-cell" style:name="a2523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524">
      <style:text-properties fo:font-size="0.44444in" style:font-size-asian="0.44444in" style:font-size-complex="0.44444in" style:language-asian="zh" style:country-asian="TW" style:letter-kerning="true"/>
    </style:style>
    <style:style style:family="text" style:name="a2525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2526">
      <style:paragraph-properties fo:text-align="center" fo:margin-bottom="0in"/>
    </style:style>
    <style:style style:family="table-cell" style:name="a2528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529">
      <style:text-properties fo:font-size="0.44444in" style:font-size-asian="0.44444in" style:font-size-complex="0.44444in" style:language-asian="zh" style:country-asian="TW" style:letter-kerning="true"/>
    </style:style>
    <style:style style:family="text" style:name="a8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2">
      <style:graphic-properties fo:wrap-option="wrap" fo:padding-top="0.05in" fo:padding-bottom="0.05in" fo:padding-left="0.1in" fo:padding-right="0.1in" draw:textarea-vertical-align="middle" draw:textarea-horizontal-align="center" draw:fill="solid" draw:fill-color="#7f4f00" draw:opacity="100%" draw:stroke="solid" svg:stroke-width="0.01389in" svg:stroke-color="#ebf6c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89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6">
      <style:graphic-properties fo:wrap-option="wrap" fo:padding-top="0.05in" fo:padding-bottom="0.05in" fo:padding-left="0.1in" fo:padding-right="0.1in" draw:textarea-vertical-align="middle" draw:textarea-horizontal-align="center" draw:fill="solid" draw:fill-color="#7f4f00" draw:opacity="100%" draw:stroke="solid" svg:stroke-width="0.01389in" svg:stroke-color="#ebf6c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02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1025" style:parent-style-name="Graphics">
      <style:graphic-properties draw:fill="none" fo:clip="rect(0.11527in, -0.01446in, 0.31482in, 0.00004in)" draw:stroke="none"/>
    </style:style>
    <style:style style:family="graphic" style:name="a1026" style:parent-style-name="Graphics">
      <style:graphic-properties draw:fill="none" fo:clip="rect(1.8825in, 0.07906in, 1.89383in, 0in)" draw:stroke="none"/>
    </style:style>
    <style:style style:family="paragraph" style:name="a1870">
      <style:paragraph-properties fo:text-align="center" style:vertical-align="middle"/>
    </style:style>
    <style:style style:family="presentation" style:name="a1027">
      <style:graphic-properties draw:fill="none" draw:stroke="solid" svg:stroke-width="0.01389in" svg:stroke-color="#000000" svg:stroke-opacity="100%"/>
    </style:style>
    <style:style style:family="presentation" style:name="a10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87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2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73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874">
      <style:paragraph-properties fo:text-align="center" style:vertical-align="middle"/>
    </style:style>
    <style:style style:family="table-cell" style:name="a187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87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878">
      <style:paragraph-properties fo:text-align="center" style:vertical-align="middle"/>
    </style:style>
    <style:style style:family="text" style:name="a2530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2531">
      <style:paragraph-properties fo:text-align="center" fo:margin-bottom="0in"/>
    </style:style>
    <style:style style:family="table-cell" style:name="a2533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534">
      <style:text-properties fo:font-size="0.44444in" style:font-size-asian="0.44444in" style:font-size-complex="0.44444in" style:language-asian="zh" style:country-asian="TW" style:letter-kerning="true"/>
    </style:style>
    <style:style style:family="text" style:name="a2535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2536">
      <style:paragraph-properties fo:text-align="center" fo:margin-bottom="0in"/>
    </style:style>
    <style:style style:family="table-cell" style:name="a2538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able-row" style:name="a2539">
      <style:table-row-properties style:row-height="1.1446in"/>
    </style:style>
    <style:style style:family="text" style:name="a103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3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3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034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3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88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graphic" style:name="a10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row" style:name="a1881">
      <style:table-row-properties style:row-height="0.31125in"/>
    </style:style>
    <style:style style:family="text" style:name="a103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2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83">
      <style:paragraph-properties fo:text-align="left" style:vertical-align="middle"/>
    </style:style>
    <style:style style:family="table-cell" style:name="a1885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table-row" style:name="a1886">
      <style:table-row-properties style:row-height="0.31125in"/>
    </style:style>
    <style:style style:family="text" style:name="a1887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888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889">
      <style:paragraph-properties fo:text-align="center" style:vertical-align="middle"/>
    </style:style>
    <style:style style:family="text" style:name="a2540">
      <style:text-properties fo:font-size="0.44444in" style:font-size-asian="0.44444in" style:font-size-complex="0.44444in" style:language-asian="zh" style:country-asian="TW" style:letter-kerning="true"/>
    </style:style>
    <style:style style:family="text" style:name="a2541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2542">
      <style:paragraph-properties fo:text-align="center" fo:margin-bottom="0in"/>
    </style:style>
    <style:style style:family="table-cell" style:name="a2544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545">
      <style:text-properties fo:font-size="0.44444in" style:font-size-asian="0.44444in" style:font-size-complex="0.44444in" fo:language="en" fo:country="US" style:letter-kerning="true"/>
    </style:style>
    <style:style style:family="text" style:name="a2546">
      <style:text-properties fo:font-size="0.44444in" style:font-size-asian="0.44444in" style:font-size-complex="0.44444in" style:language-asian="zh" style:country-asian="TW" style:letter-kerning="true"/>
    </style:style>
    <style:style style:family="text" style:name="a2547">
      <style:text-properties fo:font-size="0.44444in" style:font-size-asian="0.44444in" style:font-size-complex="0.44444in" fo:language="en" fo:country="US" style:letter-kerning="true"/>
    </style:style>
    <style:style style:family="text" style:name="a2548">
      <style:text-properties fo:font-size="0.44444in" style:font-size-asian="0.44444in" style:font-size-complex="0.44444in" style:language-asian="zh" style:country-asian="TW" style:letter-kerning="true"/>
    </style:style>
    <style:style style:family="paragraph" style:name="a2549">
      <style:paragraph-properties fo:text-align="center" fo:margin-bottom="0in"/>
    </style:style>
    <style:style style:family="graphic" style:name="a10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41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2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3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44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5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4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891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graphic" style:name="a10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-row" style:name="a1892">
      <style:table-row-properties style:row-height="0.31125in"/>
    </style:style>
    <style:style style:family="table" style:name="a1049">
      <style:table-properties style:writing-mode="lr-tb"/>
    </style:style>
    <style:style style:family="text" style:name="a1893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894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895">
      <style:paragraph-properties fo:text-align="center" style:vertical-align="middle"/>
    </style:style>
    <style:style style:family="table-cell" style:name="a1897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text" style:name="a1898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899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551">
      <style:text-properties fo:font-size="0.44444in" style:font-size-asian="0.44444in" style:font-size-complex="0.44444in" fo:language="en" fo:country="US" style:letter-kerning="true"/>
    </style:style>
    <style:style style:family="text" style:name="a2552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2553">
      <style:paragraph-properties fo:text-align="center" fo:margin-bottom="0in"/>
    </style:style>
    <style:style style:family="table-cell" style:name="a2555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556">
      <style:text-properties fo:font-size="0.44444in" style:font-size-asian="0.44444in" style:font-size-complex="0.44444in" fo:language="en" style:language-asian="zh" fo:country="US" style:country-asian="TW" style:letter-kerning="true"/>
    </style:style>
    <style:style style:family="text" style:name="a2557">
      <style:text-properties fo:font-size="0.44444in" style:font-size-asian="0.44444in" style:font-size-complex="0.44444in" style:language-asian="zh" style:country-asian="TW" style:letter-kerning="true"/>
    </style:style>
    <style:style style:family="text" style:name="a2558">
      <style:text-properties fo:font-size="0.44444in" style:font-size-asian="0.44444in" style:font-size-complex="0.44444in" style:language-asian="zh" style:country-asian="TW" style:letter-kerning="true"/>
    </style:style>
    <style:style style:family="paragraph" style:name="a2559">
      <style:paragraph-properties fo:text-align="center" fo:margin-bottom="0in"/>
    </style:style>
    <style:style style:family="table-column" style:name="a1050">
      <style:table-column-properties style:column-width="0.49339in"/>
    </style:style>
    <style:style style:family="table-column" style:name="a1051">
      <style:table-column-properties style:column-width="0.677in"/>
    </style:style>
    <style:style style:family="table-column" style:name="a1052">
      <style:table-column-properties style:column-width="0.63468in"/>
    </style:style>
    <style:style style:family="table-column" style:name="a1053">
      <style:table-column-properties style:column-width="0.97376in"/>
    </style:style>
    <style:style style:family="table-row" style:name="a1054">
      <style:table-row-properties style:row-height="0.34981in"/>
    </style:style>
    <style:style style:family="text" style:name="a1055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056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057">
      <style:paragraph-properties fo:text-align="center" style:vertical-align="middle"/>
    </style:style>
    <style:style style:family="table-cell" style:name="a105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561">
      <style:text-properties fo:font-size="0.44444in" style:font-size-asian="0.44444in" style:font-size-complex="0.44444in" style:language-asian="zh" style:country-asian="TW" style:letter-kerning="true"/>
    </style:style>
    <style:style style:family="text" style:name="a2562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2563">
      <style:paragraph-properties fo:text-align="center" fo:margin-bottom="0in"/>
    </style:style>
    <style:style style:family="table-cell" style:name="a2565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566">
      <style:text-properties fo:font-size="0.44444in" style:font-size-asian="0.44444in" style:font-size-complex="0.44444in" fo:language="en" style:language-asian="zh" fo:country="US" style:country-asian="TW" style:letter-kerning="true"/>
    </style:style>
    <style:style style:family="text" style:name="a2567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2568">
      <style:paragraph-properties fo:text-align="center" fo:margin-bottom="0in"/>
    </style:style>
    <style:style style:family="table-row" style:name="a1060">
      <style:table-row-properties style:row-height="0.34981in"/>
    </style:style>
    <style:style style:family="text" style:name="a1061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62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63">
      <style:paragraph-properties fo:text-align="center" style:vertical-align="middle"/>
    </style:style>
    <style:style style:family="table-cell" style:name="a106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66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06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068">
      <style:paragraph-properties fo:text-align="center" style:vertical-align="middle"/>
    </style:style>
    <style:style style:family="table-cell" style:name="a2570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571">
      <style:text-properties fo:color="#9d22e2" fo:font-size="0.44444in" style:font-size-asian="0.44444in" style:font-size-complex="0.44444in" fo:language="en" fo:country="US" style:letter-kerning="true"/>
    </style:style>
    <style:style style:family="paragraph" style:name="a2572">
      <style:paragraph-properties fo:text-align="center" fo:margin-bottom="0in"/>
    </style:style>
    <style:style style:family="text" style:name="a2574">
      <style:text-properties fo:color="#9d22e2" fo:font-size="0.44444in" style:font-size-asian="0.44444in" style:font-size-complex="0.44444in" fo:language="en" fo:country="US" style:letter-kerning="true"/>
    </style:style>
    <style:style style:family="text" style:name="a2575">
      <style:text-properties fo:color="#9d22e2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2576">
      <style:paragraph-properties fo:text-align="center" fo:margin-bottom="0in"/>
    </style:style>
    <style:style style:family="table-cell" style:name="a2578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able-row" style:name="a2579">
      <style:table-row-properties style:row-height="1.1446in"/>
    </style:style>
    <style:style style:family="table-cell" style:name="a107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71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072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073">
      <style:paragraph-properties fo:text-align="center" style:vertical-align="middle"/>
    </style:style>
    <style:style style:family="table-cell" style:name="a107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76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07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078">
      <style:paragraph-properties fo:text-align="center" style:vertical-align="middle"/>
    </style:style>
    <style:style style:family="text" style:name="a2580">
      <style:text-properties fo:color="#595959" fo:font-size="0.44444in" style:font-size-asian="0.44444in" style:font-size-complex="0.44444in" style:language-asian="zh" style:country-asian="TW" style:letter-kerning="true"/>
    </style:style>
    <style:style style:family="text" style:name="a2581">
      <style:text-properties fo:color="#595959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2582">
      <style:paragraph-properties fo:text-align="center" fo:margin-bottom="0in"/>
    </style:style>
    <style:style style:family="table-cell" style:name="a2584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585">
      <style:text-properties fo:color="#595959" fo:font-size="0.44444in" style:font-size-asian="0.44444in" style:font-size-complex="0.44444in" fo:language="en" fo:country="US" style:letter-kerning="true"/>
    </style:style>
    <style:style style:family="text" style:name="a2586">
      <style:text-properties fo:color="#595959" fo:font-size="0.44444in" style:font-size-asian="0.44444in" style:font-size-complex="0.44444in" fo:language="en" style:language-asian="zh" fo:country="US" style:country-asian="TW" style:letter-kerning="true"/>
    </style:style>
    <style:style style:family="text" style:name="a2587">
      <style:text-properties fo:color="#595959" fo:font-size="0.44444in" style:font-size-asian="0.44444in" style:font-size-complex="0.44444in" fo:language="en" fo:country="US" style:letter-kerning="true"/>
    </style:style>
    <style:style style:family="text" style:name="a2588">
      <style:text-properties fo:color="#595959" fo:font-size="0.44444in" style:font-size-asian="0.44444in" style:font-size-complex="0.44444in" style:language-asian="zh" style:country-asian="TW" style:letter-kerning="true"/>
    </style:style>
    <style:style style:family="text" style:name="a2589">
      <style:text-properties fo:color="#595959" fo:font-size="0.44444in" style:font-size-asian="0.44444in" style:font-size-complex="0.44444in" fo:language="en" fo:country="US" style:letter-kerning="true"/>
    </style:style>
    <style:style style:family="table-cell" style:name="a108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081">
      <style:table-row-properties style:row-height="0.34981in"/>
    </style:style>
    <style:style style:family="text" style:name="a1082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83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84">
      <style:paragraph-properties fo:text-align="center" style:vertical-align="middle"/>
    </style:style>
    <style:style style:family="table-cell" style:name="a108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8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88">
      <style:paragraph-properties fo:text-align="center" style:vertical-align="middle"/>
    </style:style>
    <style:style style:family="text" style:name="a2590">
      <style:text-properties fo:color="#595959" fo:font-size="0.44444in" style:font-size-asian="0.44444in" style:font-size-complex="0.44444in" style:language-asian="zh" style:country-asian="TW" style:letter-kerning="true"/>
    </style:style>
    <style:style style:family="paragraph" style:name="a2591">
      <style:paragraph-properties fo:text-align="center" fo:margin-bottom="0in"/>
    </style:style>
    <style:style style:family="text" style:name="a2593">
      <style:text-properties fo:color="#595959" fo:font-size="0.38889in" style:font-size-asian="0.38889in" style:font-size-complex="0.38889in" fo:language="en" fo:country="US" style:letter-kerning="true"/>
    </style:style>
    <style:style style:family="text" style:name="a2594">
      <style:text-properties fo:color="#595959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style:letter-kerning="true"/>
    </style:style>
    <style:style style:family="paragraph" style:name="a2595">
      <style:paragraph-properties fo:text-align="center" fo:margin-bottom="0in"/>
    </style:style>
    <style:style style:family="table-cell" style:name="a2597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598">
      <style:text-properties fo:color="#595959" fo:font-size="0.44444in" style:font-size-asian="0.44444in" style:font-size-complex="0.44444in" fo:language="en" style:language-asian="zh" fo:country="US" style:country-asian="TW" style:letter-kerning="true"/>
    </style:style>
    <style:style style:family="text" style:name="a2599">
      <style:text-properties fo:color="#595959" fo:font-size="0.44444in" style:font-size-asian="0.44444in" style:font-size-complex="0.44444in" fo:language="en" style:language-asian="zh" fo:country="US" style:country-asian="TW" style:letter-kerning="true"/>
    </style:style>
    <style:style style:family="text" style:name="a2800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01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0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9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resentation" style:name="a280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9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graphic" style:name="a2804" style:parent-style-name="Graphics">
      <style:graphic-properties draw:fill="none" fo:clip="rect(0in, 0.97185in, -0.20493in, 0in)" draw:stroke="none"/>
    </style:style>
    <style:style style:family="paragraph" style:name="a1092">
      <style:paragraph-properties fo:text-align="center" style:vertical-align="middle"/>
    </style:style>
    <style:style style:family="graphic" style:name="a2805" style:parent-style-name="Graphics">
      <style:graphic-properties draw:fill="none" draw:stroke="none"/>
    </style:style>
    <style:style style:family="graphic" style:name="a2806" style:parent-style-name="Graphics">
      <style:graphic-properties draw:fill="none" draw:stroke="none"/>
    </style:style>
    <style:style style:family="table-cell" style:name="a109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graphic" style:name="a2807" style:parent-style-name="Graphics">
      <style:graphic-properties draw:fill="none" draw:stroke="none"/>
    </style:style>
    <style:style style:family="text" style:name="a1095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graphic" style:name="a2808" style:parent-style-name="Graphics">
      <style:graphic-properties draw:fill="none" fo:clip="rect(2.29083in, -0.01684in, 1.06991in, 1.39292in)" draw:stroke="none"/>
    </style:style>
    <style:style style:family="paragraph" style:name="a1096">
      <style:paragraph-properties fo:text-align="center" style:vertical-align="middle"/>
    </style:style>
    <style:style style:family="presentation" style:name="a2809">
      <style:graphic-properties draw:fill="none" draw:stroke="solid" svg:stroke-width="0.01389in" svg:stroke-color="#000000" svg:stroke-opacity="100%"/>
    </style:style>
    <style:style style:family="table-cell" style:name="a109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099">
      <style:table-row-properties style:row-height="0.34981in"/>
    </style:style>
    <style:style style:family="paragraph" style:name="a1300">
      <style:paragraph-properties fo:text-align="center" style:vertical-align="middle"/>
    </style:style>
    <style:style style:family="table-cell" style:name="a130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303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04">
      <style:paragraph-properties fo:text-align="center" style:vertical-align="middle"/>
    </style:style>
    <style:style style:family="table-cell" style:name="a130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30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08">
      <style:paragraph-properties fo:text-align="center" style:vertical-align="middle"/>
    </style:style>
    <style:style style:family="presentation" style:name="a28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1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1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81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816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81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31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311">
      <style:table-row-properties style:row-height="0.32262in"/>
    </style:style>
    <style:style style:family="text" style:name="a1312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313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14">
      <style:paragraph-properties fo:text-align="center" style:vertical-align="middle"/>
    </style:style>
    <style:style style:family="table-cell" style:name="a131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31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18">
      <style:paragraph-properties fo:text-align="center" style:vertical-align="middle"/>
    </style:style>
    <style:style style:family="text" style:name="a282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23">
      <style:text-properties fo:text-transform="uppercase" fo:color="#dddddd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24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Wingdings" style:font-family-asian="文鼎中黑" style:font-family-generic-asian="modern" style:font-pitch="variable" style:font-pitch-asian="fixed" style:font-charset="x-symbol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25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26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Wingdings" style:font-family-asian="文鼎中黑" style:font-family-generic-asian="modern" style:font-pitch="variable" style:font-pitch-asian="fixed" style:font-charset="x-symbol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27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28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29">
      <style:text-properties fo:text-transform="uppercase" fo:color="#dddddd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32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32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22">
      <style:paragraph-properties fo:text-align="center" style:vertical-align="middle"/>
    </style:style>
    <style:style style:family="table-cell" style:name="a132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325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26">
      <style:paragraph-properties fo:text-align="center" style:vertical-align="middle"/>
    </style:style>
    <style:style style:family="table-cell" style:name="a132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329">
      <style:table-row-properties style:row-height="0.32262in"/>
    </style:style>
    <style:style style:family="text" style:name="a2830">
      <style:text-properties fo:text-transform="uppercase" fo:color="#dddddd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31">
      <style:text-properties fo:text-transform="uppercase" fo:color="#dddddd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32">
      <style:text-properties fo:text-transform="uppercase" fo:color="#dddddd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33">
      <style:text-properties fo:text-transform="uppercase" fo:color="#dddddd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34">
      <style:text-properties fo:text-transform="uppercase" fo:color="#ffc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35">
      <style:text-properties fo:text-transform="uppercase" fo:color="#ffc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36">
      <style:text-properties fo:text-transform="uppercase" fo:color="#ffc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37">
      <style:text-properties fo:text-transform="uppercase" fo:color="#ffc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38">
      <style:text-properties fo:text-transform="uppercase" fo:color="#ffc000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83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0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31">
      <style:paragraph-properties fo:text-align="center" style:vertical-align="middle"/>
    </style:style>
    <style:style style:family="table-cell" style:name="a133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" style:name="a1334">
      <style:table-properties style:writing-mode="lr-tb"/>
    </style:style>
    <style:style style:family="table-column" style:name="a1335">
      <style:table-column-properties style:column-width="0.44572in"/>
    </style:style>
    <style:style style:family="table-column" style:name="a1336">
      <style:table-column-properties style:column-width="0.71238in"/>
    </style:style>
    <style:style style:family="table-column" style:name="a1337">
      <style:table-column-properties style:column-width="0.67553in"/>
    </style:style>
    <style:style style:family="table-column" style:name="a1338">
      <style:table-column-properties style:column-width="1.13906in"/>
    </style:style>
    <style:style style:family="table-row" style:name="a1339">
      <style:table-row-properties style:row-height="0.32292in"/>
    </style:style>
    <style:style style:family="presentation" style:name="a28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4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8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45">
      <style:text-properties fo:font-variant="normal" fo:text-transform="none" fo:color="#fbce1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4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4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4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0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34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42">
      <style:paragraph-properties fo:text-align="center" style:vertical-align="middle"/>
    </style:style>
    <style:style style:family="table-cell" style:name="a134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345">
      <style:table-row-properties style:row-height="0.32292in"/>
    </style:style>
    <style:style style:family="text" style:name="a1346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34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48">
      <style:paragraph-properties fo:text-align="center" style:vertical-align="middle"/>
    </style:style>
    <style:style style:family="paragraph" style:name="a2000">
      <style:paragraph-properties fo:text-align="center" style:vertical-align="middle"/>
    </style:style>
    <style:style style:family="table-cell" style:name="a200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2003">
      <style:table-row-properties style:row-height="0.31125in"/>
    </style:style>
    <style:style style:family="text" style:name="a2004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2005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006">
      <style:paragraph-properties fo:text-align="center" style:vertical-align="middle"/>
    </style:style>
    <style:style style:family="text" style:name="a285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008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text" style:name="a28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09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8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35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351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352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53">
      <style:paragraph-properties fo:text-align="center" style:vertical-align="middle"/>
    </style:style>
    <style:style style:family="table-cell" style:name="a135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356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35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58">
      <style:paragraph-properties fo:text-align="center" style:vertical-align="middle"/>
    </style:style>
    <style:style style:family="paragraph" style:name="a2010">
      <style:paragraph-properties fo:text-align="center" style:vertical-align="middle"/>
    </style:style>
    <style:style style:family="table-cell" style:name="a201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013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014">
      <style:paragraph-properties fo:text-align="center" style:vertical-align="middle"/>
    </style:style>
    <style:style style:family="table-cell" style:name="a201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8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8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8">
      <style:paragraph-properties fo:text-align="center" style:vertical-align="middle"/>
    </style:style>
    <style:style style:family="paragraph" style:name="a28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2864" style:parent-style-name="Graphics">
      <style:graphic-properties draw:fill="none" draw:stroke="none"/>
    </style:style>
    <style:style style:family="graphic" style:name="a2865" style:parent-style-name="Graphics">
      <style:graphic-properties draw:fill="none" draw:stroke="none"/>
    </style:style>
    <style:style style:family="graphic" style:name="a2866" style:parent-style-name="Graphics">
      <style:graphic-properties draw:fill="none" draw:stroke="none"/>
    </style:style>
    <style:style style:family="presentation" style:name="a2867">
      <style:graphic-properties draw:fill="none" draw:stroke="solid" svg:stroke-width="0.01389in" svg:stroke-color="#000000" svg:stroke-opacity="100%"/>
    </style:style>
    <style:style style:family="presentation" style:name="a28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6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36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361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362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63">
      <style:paragraph-properties fo:text-align="center" style:vertical-align="middle"/>
    </style:style>
    <style:style style:family="table-cell" style:name="a136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366">
      <style:table-row-properties style:row-height="0.32292in"/>
    </style:style>
    <style:style style:family="text" style:name="a1367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368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69">
      <style:paragraph-properties fo:text-align="center" style:vertical-align="middle"/>
    </style:style>
    <style:style style:family="table-cell" style:name="a202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resentation" style:name="a2021">
      <style:graphic-properties draw:fill="none" draw:stroke="solid" svg:stroke-width="0.01389in" svg:stroke-color="#000000" svg:stroke-opacity="100%"/>
    </style:style>
    <style:style style:family="presentation" style:name="a20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7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02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8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028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8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29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87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874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87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7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37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372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73">
      <style:paragraph-properties fo:text-align="center" style:vertical-align="middle"/>
    </style:style>
    <style:style style:family="table-cell" style:name="a137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376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77">
      <style:paragraph-properties fo:text-align="center" style:vertical-align="middle"/>
    </style:style>
    <style:style style:family="table-cell" style:name="a137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030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1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2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3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3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8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3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81">
      <style:text-properties fo:text-transform="uppercase" fo:color="#dddddd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3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82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Wingdings" style:font-family-asian="文鼎中黑" style:font-family-generic-asian="modern" style:font-pitch="variable" style:font-pitch-asian="fixed" style:font-charset="x-symbol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9">
      <style:paragraph-properties fo:line-height="100%" fo:text-align="left" style:tab-stop-distance="1in" fo:margin-left="0.3in" fo:margin-right="0in" fo:text-indent="-0.07874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3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84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Wingdings" style:font-family-asian="文鼎中黑" style:font-family-generic-asian="modern" style:font-pitch="variable" style:font-pitch-asian="fixed" style:font-charset="x-symbol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85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86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87">
      <style:text-properties fo:text-transform="uppercase" fo:color="#ffc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88">
      <style:text-properties fo:text-transform="uppercase" fo:color="#ffc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89">
      <style:text-properties fo:text-transform="uppercase" fo:color="#ffc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0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81">
      <style:paragraph-properties fo:text-align="center" style:vertical-align="middle"/>
    </style:style>
    <style:style style:family="table-cell" style:name="a138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384">
      <style:table-row-properties style:row-height="0.32292in"/>
    </style:style>
    <style:style style:family="text" style:name="a1385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386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87">
      <style:paragraph-properties fo:text-align="center" style:vertical-align="middle"/>
    </style:style>
    <style:style style:family="table-cell" style:name="a138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04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90">
      <style:text-properties fo:text-transform="uppercase" fo:color="#ffc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4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91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8">
      <style:paragraph-properties fo:line-height="100%" fo:text-align="left" style:tab-stop-distance="1in" fo:margin-left="0.3in" fo:margin-right="0in" fo:text-indent="-0.07874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2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93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94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9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9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90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91">
      <style:paragraph-properties fo:text-align="center" style:vertical-align="middle"/>
    </style:style>
    <style:style style:family="table-cell" style:name="a139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394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95">
      <style:paragraph-properties fo:text-align="center" style:vertical-align="middle"/>
    </style:style>
    <style:style style:family="table-cell" style:name="a139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398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99">
      <style:paragraph-properties fo:text-align="center" style:vertical-align="middle"/>
    </style:style>
    <style:style style:family="text" style:name="a205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60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05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2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05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3">
      <style:paragraph-properties fo:text-align="center" style:vertical-align="middle"/>
    </style:style>
    <style:style style:family="paragraph" style:name="a2056">
      <style:paragraph-properties fo:line-height="100%" fo:text-align="left" style:tab-stop-distance="1in" fo:margin-left="0.3in" fo:margin-right="0in" fo:text-indent="-0.07874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0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0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6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0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7">
      <style:paragraph-properties fo:text-align="center" style:vertical-align="middle"/>
    </style:style>
    <style:style style:family="table-cell" style:name="a160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0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0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063">
      <style:paragraph-properties fo:line-height="100%" fo:text-align="left" style:tab-stop-distance="1in" fo:margin-left="0.3in" fo:margin-right="0in" fo:text-indent="-0.07874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1">
      <style:paragraph-properties fo:text-align="center" style:vertical-align="middle"/>
    </style:style>
    <style:style style:family="text" style:name="a206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61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0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614">
      <style:table-row-properties style:row-height="0.32292in"/>
    </style:style>
    <style:style style:family="text" style:name="a206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5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206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6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0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7">
      <style:paragraph-properties fo:text-align="center" style:vertical-align="middle"/>
    </style:style>
    <style:style style:family="table-cell" style:name="a161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2070">
      <style:paragraph-properties fo:line-height="100%" fo:text-align="left" style:tab-stop-distance="1in" fo:margin-left="1.07126in" fo:margin-right="0in" fo:text-indent="-0.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0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07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1">
      <style:paragraph-properties fo:text-align="center" style:vertical-align="middle"/>
    </style:style>
    <style:style style:family="text" style:name="a207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62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07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4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07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5">
      <style:paragraph-properties fo:text-align="center" style:vertical-align="middle"/>
    </style:style>
    <style:style style:family="text" style:name="a207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9">
      <style:paragraph-properties fo:line-height="100%" fo:text-align="left" style:tab-stop-distance="1in" fo:margin-left="0.3in" fo:margin-right="0in" fo:text-indent="-0.07874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2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628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629">
      <style:paragraph-properties fo:text-align="center" style:vertical-align="middle"/>
    </style:style>
    <style:style style:family="text" style:name="a208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2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83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63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084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1632">
      <style:table-row-properties style:row-height="0.32292in"/>
    </style:style>
    <style:style style:family="text" style:name="a208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3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208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4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087">
      <style:paragraph-properties fo:line-height="100%" fo:text-align="left" style:tab-stop-distance="1in" fo:margin-left="0.3in" fo:margin-right="0in" fo:text-indent="-0.07874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5">
      <style:paragraph-properties fo:text-align="center" style:vertical-align="middle"/>
    </style:style>
    <style:style style:family="presentation" style:name="a20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63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638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639">
      <style:paragraph-properties fo:text-align="center" style:vertical-align="middle"/>
    </style:style>
    <style:style style:family="presentation" style:name="a2090">
      <style:graphic-properties draw:fill="none" draw:stroke="solid" svg:stroke-width="0.01389in" svg:stroke-color="#000000" svg:stroke-opacity="100%"/>
    </style:style>
    <style:style style:family="presentation" style:name="a20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9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64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209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2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graphic" style:name="a209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43">
      <style:paragraph-properties fo:text-align="center" style:vertical-align="middle"/>
    </style:style>
    <style:style style:family="drawing-page" style:name="a209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09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164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098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46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099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7">
      <style:paragraph-properties fo:text-align="center" style:vertical-align="middle"/>
    </style:style>
    <style:style style:family="table-cell" style:name="a164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2300">
      <style:paragraph-properties fo:line-height="100%" fo:text-align="left" style:tab-stop-distance="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0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08">
      <style:paragraph-properties fo:line-height="100%" fo:text-align="left" style:tab-stop-distance="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650">
      <style:table-row-properties style:row-height="0.32292in"/>
    </style:style>
    <style:style style:family="text" style:name="a1651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652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653">
      <style:paragraph-properties fo:text-align="center" style:vertical-align="middle"/>
    </style:style>
    <style:style style:family="table-cell" style:name="a165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656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657">
      <style:paragraph-properties fo:text-align="center" style:vertical-align="middle"/>
    </style:style>
    <style:style style:family="table-cell" style:name="a165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31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1">
      <style:paragraph-properties fo:line-height="100%" fo:text-align="left" style:tab-stop-distance="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314">
      <style:graphic-properties draw:fill="none" draw:stroke="solid" svg:stroke-width="0.01389in" svg:stroke-color="#000000" svg:stroke-opacity="100%"/>
    </style:style>
    <style:style style:family="presentation" style:name="a23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1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1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1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60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661">
      <style:paragraph-properties fo:text-align="center" style:vertical-align="middle"/>
    </style:style>
    <style:style style:family="table-cell" style:name="a166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664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665">
      <style:paragraph-properties fo:text-align="center" style:vertical-align="middle"/>
    </style:style>
    <style:style style:family="table-cell" style:name="a166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668">
      <style:table-row-properties style:row-height="0.32292in"/>
    </style:style>
    <style:style style:family="text" style:name="a1669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drawing-page" style:name="a232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321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22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3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4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5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2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2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0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graphic" style:name="a900">
      <style:graphic-properties fo:wrap-option="wrap" fo:padding-top="0.05in" fo:padding-bottom="0.05in" fo:padding-left="0.1in" fo:padding-right="0.1in" draw:textarea-vertical-align="middle" draw:textarea-horizontal-align="center" draw:fill="solid" draw:fill-color="#7f4f00" draw:opacity="100%" draw:stroke="solid" svg:stroke-width="0.01389in" svg:stroke-color="#ebf6c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1671">
      <style:paragraph-properties fo:text-align="center" style:vertical-align="middle"/>
    </style:style>
    <style:style style:family="presentation" style:name="a901">
      <style:graphic-properties draw:fill="none" draw:stroke="solid" svg:stroke-width="0.01389in" svg:stroke-color="#000000" svg:stroke-opacity="100%"/>
    </style:style>
    <style:style style:family="presentation" style:name="a9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67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4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0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5">
      <style:paragraph-properties fo:text-align="center" style:vertical-align="middle"/>
    </style:style>
    <style:style style:family="paragraph" style:name="a90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67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drawing-page" style:name="a90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78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drawing-page" style:name="a908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679">
      <style:paragraph-properties fo:text-align="center" style:vertical-align="middle"/>
    </style:style>
    <style:style style:family="text" style:name="a90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31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37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8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graphic" style:name="a9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82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1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3">
      <style:paragraph-properties fo:text-align="center" style:vertical-align="middle"/>
    </style:style>
    <style:style style:family="paragraph" style:name="a9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68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15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1686">
      <style:table-row-properties style:row-height="0.32292in"/>
    </style:style>
    <style:style style:family="text" style:name="a916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7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17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8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18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89">
      <style:paragraph-properties fo:text-align="center" style:vertical-align="middle"/>
    </style:style>
    <style:style style:family="paragraph" style:name="a919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40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4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3">
      <style:paragraph-properties fo:line-height="100%" fo:text-align="left" style:tab-stop-distance="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346">
      <style:graphic-properties draw:fill="none" draw:stroke="solid" svg:stroke-width="0.01389in" svg:stroke-color="#000000" svg:stroke-opacity="100%"/>
    </style:style>
    <style:style style:family="presentation" style:name="a23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4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04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0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08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0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169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2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3">
      <style:paragraph-properties fo:text-align="center" style:vertical-align="middle"/>
    </style:style>
    <style:style style:family="paragraph" style:name="a9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-cell" style:name="a169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2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6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97">
      <style:paragraph-properties fo:text-align="center" style:vertical-align="middle"/>
    </style:style>
    <style:style style:family="graphic" style:name="a9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92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69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2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5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900">
      <style:paragraph-properties fo:text-align="center" style:vertical-align="middle"/>
    </style:style>
    <style:style style:family="drawing-page" style:name="a235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353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1902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text" style:name="a2354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03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2355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04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356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05">
      <style:paragraph-properties fo:text-align="center" style:vertical-align="middle"/>
    </style:style>
    <style:style style:family="text" style:name="a2357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8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907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paragraph" style:name="a235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8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909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resentation" style:name="a30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3011" style:parent-style-name="Graphics">
      <style:graphic-properties draw:fill="none" draw:stroke="solid" svg:stroke-width="0.09722in" svg:stroke-color="#ffffff" svg:stroke-opacity="100%" draw:stroke-linejoin="miter" svg:stroke-linecap="square" draw:shadow="visible" draw:shadow-offset-x="0in" draw:shadow-offset-y="0in" draw:shadow-color="#000000" draw:shadow-opacity="43%"/>
    </style:style>
    <style:style style:family="graphic" style:name="a3012" style:parent-style-name="Graphics">
      <style:graphic-properties draw:fill="none" draw:stroke="solid" svg:stroke-width="0.09722in" svg:stroke-color="#ffffff" svg:stroke-opacity="100%" draw:stroke-linejoin="miter" svg:stroke-linecap="square" draw:shadow="visible" draw:shadow-offset-x="0in" draw:shadow-offset-y="0in" draw:shadow-color="#000000" draw:shadow-opacity="43%"/>
    </style:style>
    <style:style style:family="graphic" style:name="a3013" style:parent-style-name="Graphics">
      <style:graphic-properties draw:fill="none" draw:stroke="solid" svg:stroke-width="0.09722in" svg:stroke-color="#ffffff" svg:stroke-opacity="100%" draw:stroke-linejoin="miter" svg:stroke-linecap="square" draw:shadow="visible" draw:shadow-offset-x="0in" draw:shadow-offset-y="0in" draw:shadow-color="#000000" draw:shadow-opacity="43%"/>
    </style:style>
    <style:style style:family="graphic" style:name="a3014" style:parent-style-name="Graphics">
      <style:graphic-properties draw:fill="none" draw:stroke="solid" svg:stroke-width="0.09722in" svg:stroke-color="#ffffff" svg:stroke-opacity="100%" draw:stroke-linejoin="miter" svg:stroke-linecap="square" draw:shadow="visible" draw:shadow-offset-x="0in" draw:shadow-offset-y="0in" draw:shadow-color="#000000" draw:shadow-opacity="43%"/>
    </style:style>
    <style:style style:family="presentation" style:name="a3015">
      <style:graphic-properties draw:fill="none" draw:stroke="solid" svg:stroke-width="0.01389in" svg:stroke-color="#000000" svg:stroke-opacity="100%"/>
    </style:style>
    <style:style style:family="presentation" style:name="a30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1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1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938" style:parent-style-name="Graphics">
      <style:graphic-properties draw:fill="none" fo:clip="rect(1.97422in, 0.11508in, 1.94172in, 0.095in)" draw:stroke="none"/>
    </style:style>
    <style:style style:family="graphic" style:name="a939" style:parent-style-name="Graphics">
      <style:graphic-properties draw:fill="none" fo:clip="rect(0.11527in, -0.01446in, 0.31482in, 0.00004in)" draw:stroke="none"/>
    </style:style>
    <style:style style:family="presentation" style:name="a236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10">
      <style:paragraph-properties fo:text-align="center" style:vertical-align="middle"/>
    </style:style>
    <style:style style:family="text" style:name="a23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6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912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text" style:name="a236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913">
      <style:table-row-properties style:row-height="0.31125in"/>
    </style:style>
    <style:style style:family="text" style:name="a236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14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23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15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36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16">
      <style:paragraph-properties fo:text-align="center" style:vertical-align="middle"/>
    </style:style>
    <style:style style:family="text" style:name="a236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918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text" style:name="a1919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graphic" style:name="a302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02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3022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023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24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25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26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27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2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2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940">
      <style:graphic-properties draw:fill="none" draw:stroke="solid" svg:stroke-width="0.01389in" svg:stroke-color="#000000" svg:stroke-opacity="100%"/>
    </style:style>
    <style:style style:family="presentation" style:name="a9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947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4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0">
      <style:paragraph-properties fo:text-align="center" style:vertical-align="middle"/>
    </style:style>
    <style:style style:family="paragraph" style:name="a2372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92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37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3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37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4">
      <style:paragraph-properties fo:text-align="center" style:vertical-align="middle"/>
    </style:style>
    <style:style style:family="paragraph" style:name="a2376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92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37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37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8">
      <style:paragraph-properties fo:text-align="center" style:vertical-align="middle"/>
    </style:style>
    <style:style style:family="text" style:name="a30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35">
      <style:text-properties fo:font-variant="normal" fo:text-transform="none" fo:color="#ab3c1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0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3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9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4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5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6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7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5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9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380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93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38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931">
      <style:table-row-properties style:row-height="0.31125in"/>
    </style:style>
    <style:style style:family="text" style:name="a238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32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238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33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38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4">
      <style:paragraph-properties fo:text-align="center" style:vertical-align="middle"/>
    </style:style>
    <style:style style:family="paragraph" style:name="a2386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936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text" style:name="a238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3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389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38">
      <style:paragraph-properties fo:text-align="center" style:vertical-align="middle"/>
    </style:style>
    <style:style style:family="presentation" style:name="a3041">
      <style:graphic-properties fo:wrap-option="wrap" fo:padding-top="0.05in" fo:padding-bottom="0.05in" fo:padding-left="0.1in" fo:padding-right="0.1in" draw:textarea-vertical-align="top" draw:textarea-horizontal-align="left" draw:fill="solid" draw:fill-color="#fbce11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3042" style:parent-style-name="Graphics">
      <style:graphic-properties draw:fill="none" draw:stroke="none" draw:shadow="visible" draw:shadow-offset-x="0.10803in" draw:shadow-offset-y="0.10803in" draw:shadow-color="#333333" draw:shadow-opacity="65%"/>
    </style:style>
    <style:style style:family="graphic" style:name="a3043" style:parent-style-name="Graphics">
      <style:graphic-properties draw:fill="none" draw:stroke="none" draw:shadow="visible" draw:shadow-offset-x="0.10803in" draw:shadow-offset-y="0.10803in" draw:shadow-color="#333333" draw:shadow-opacity="65%"/>
    </style:style>
    <style:style style:family="graphic" style:name="a3044" style:parent-style-name="Graphics">
      <style:graphic-properties draw:fill="none" draw:stroke="none" draw:shadow="visible" draw:shadow-offset-x="0.10803in" draw:shadow-offset-y="0.10803in" draw:shadow-color="#333333" draw:shadow-opacity="65%"/>
    </style:style>
    <style:style style:family="graphic" style:name="a3045" style:parent-style-name="Graphics">
      <style:graphic-properties draw:fill="none" draw:stroke="none"/>
    </style:style>
    <style:style style:family="presentation" style:name="a3046">
      <style:graphic-properties draw:fill="none" draw:stroke="solid" svg:stroke-width="0.01389in" svg:stroke-color="#000000" svg:stroke-opacity="100%"/>
    </style:style>
    <style:style style:family="presentation" style:name="a30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4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4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96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9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9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94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2392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942">
      <style:paragraph-properties fo:text-align="center" style:vertical-align="middle"/>
    </style:style>
    <style:style style:family="text" style:name="a23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95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94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945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39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6">
      <style:paragraph-properties fo:text-align="center" style:vertical-align="middle"/>
    </style:style>
    <style:style style:family="paragraph" style:name="a2398">
      <style:paragraph-properties fo:line-height="100%" fo:text-align="left" style:tab-stop-distance="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94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949">
      <style:table-row-properties style:row-height="0.31125in"/>
    </style:style>
    <style:style style:family="paragraph" style:name="a30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5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00">
      <style:text-properties fo:color="#595959" fo:font-size="0.44444in" style:font-size-asian="0.44444in" style:font-size-complex="0.44444in" fo:language="en" style:language-asian="zh" fo:country="US" style:country-asian="TW" style:letter-kerning="true"/>
    </style:style>
    <style:style style:family="drawing-page" style:name="a305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601">
      <style:paragraph-properties fo:text-align="center" fo:margin-bottom="0in"/>
    </style:style>
    <style:style style:family="drawing-page" style:name="a3053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054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03">
      <style:text-properties fo:color="#595959" fo:font-size="0.44444in" style:font-size-asian="0.44444in" style:font-size-complex="0.44444in" style:language-asian="zh" style:country-asian="TW" style:letter-kerning="true"/>
    </style:style>
    <style:style style:family="text" style:name="a3055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04">
      <style:text-properties fo:color="#595959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text" style:name="a3056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05">
      <style:paragraph-properties fo:text-align="center" fo:margin-bottom="0in"/>
    </style:style>
    <style:style style:family="text" style:name="a3057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5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607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presentation" style:name="a30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08">
      <style:text-properties fo:color="#595959" fo:font-size="0.44444in" style:font-size-asian="0.44444in" style:font-size-complex="0.44444in" fo:language="en" style:language-asian="zh" fo:country="US" style:country-asian="TW" style:letter-kerning="true"/>
    </style:style>
    <style:style style:family="text" style:name="a2609">
      <style:text-properties fo:color="#595959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text" style:name="a97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0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graphic" style:name="a97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10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graphic" style:name="a977" style:parent-style-name="Graphics">
      <style:graphic-properties draw:fill="none" fo:clip="rect(0.11527in, -0.01446in, 0.31482in, 0.00004in)" draw:stroke="none"/>
    </style:style>
    <style:style style:family="paragraph" style:name="a1102">
      <style:paragraph-properties fo:text-align="center" style:vertical-align="middle"/>
    </style:style>
    <style:style style:family="text" style:name="a97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10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05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06">
      <style:paragraph-properties fo:text-align="center" style:vertical-align="middle"/>
    </style:style>
    <style:style style:family="text" style:name="a1950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95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10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1952">
      <style:paragraph-properties fo:text-align="center" style:vertical-align="middle"/>
    </style:style>
    <style:style style:family="text" style:name="a1109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954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text" style:name="a1955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956">
      <style:paragraph-properties fo:text-align="center" style:vertical-align="middle"/>
    </style:style>
    <style:style style:family="table-cell" style:name="a195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959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3060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61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10">
      <style:paragraph-properties fo:text-align="center" fo:margin-bottom="0in"/>
    </style:style>
    <style:style style:family="text" style:name="a3062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6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612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3064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3">
      <style:text-properties fo:color="#595959" fo:font-size="0.44444in" style:font-size-asian="0.44444in" style:font-size-complex="0.44444in" style:language-asian="zh" style:country-asian="TW" style:letter-kerning="true"/>
    </style:style>
    <style:style style:family="text" style:name="a3065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4">
      <style:text-properties fo:color="#595959" fo:font-size="0.44444in" style:font-size-asian="0.44444in" style:font-size-complex="0.44444in" fo:language="en" style:language-asian="zh" fo:country="US" style:country-asian="TW" style:letter-kerning="true"/>
    </style:style>
    <style:style style:family="text" style:name="a3066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5">
      <style:text-properties fo:color="#595959" fo:font-size="0.44444in" style:font-size-asian="0.44444in" style:font-size-complex="0.44444in" style:language-asian="zh" style:country-asian="TW" style:letter-kerning="true"/>
    </style:style>
    <style:style style:family="text" style:name="a306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616">
      <style:text-properties fo:color="#595959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text" style:name="a306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617">
      <style:paragraph-properties fo:text-align="center" fo:margin-bottom="0in"/>
    </style:style>
    <style:style style:family="text" style:name="a30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619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graphic" style:name="a9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81" style:parent-style-name="Graphics">
      <style:graphic-properties draw:fill="none" fo:clip="rect(0.54213in, 0.00869in, 0.55673in, 0in)" draw:stroke="none"/>
    </style:style>
    <style:style style:family="presentation" style:name="a982">
      <style:graphic-properties draw:fill="none" draw:stroke="solid" svg:stroke-width="0.01389in" svg:stroke-color="#000000" svg:stroke-opacity="100%"/>
    </style:style>
    <style:style style:family="presentation" style:name="a9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8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0">
      <style:paragraph-properties fo:text-align="center" style:vertical-align="middle"/>
    </style:style>
    <style:style style:family="graphic" style:name="a9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8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111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drawing-page" style:name="a989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13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14">
      <style:paragraph-properties fo:text-align="center" style:vertical-align="middle"/>
    </style:style>
    <style:style style:family="table-cell" style:name="a111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1960">
      <style:paragraph-properties fo:text-align="center" style:vertical-align="middle"/>
    </style:style>
    <style:style style:family="table-row" style:name="a1117">
      <style:table-row-properties style:row-height="0.34981in"/>
    </style:style>
    <style:style style:family="text" style:name="a1118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ell" style:name="a196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19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963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964">
      <style:paragraph-properties fo:text-align="center" style:vertical-align="middle"/>
    </style:style>
    <style:style style:family="table-cell" style:name="a196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967">
      <style:table-row-properties style:row-height="0.31125in"/>
    </style:style>
    <style:style style:family="text" style:name="a1968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969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3070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71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2620">
      <style:table-row-properties style:row-height="1.1446in"/>
    </style:style>
    <style:style style:family="text" style:name="a3072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21">
      <style:text-properties fo:font-size="0.44444in" style:font-size-asian="0.44444in" style:font-size-complex="0.44444in" style:language-asian="zh" style:country-asian="TW" style:letter-kerning="true"/>
    </style:style>
    <style:style style:family="text" style:name="a3073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22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text" style:name="a3074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3">
      <style:paragraph-properties fo:text-align="center" fo:margin-bottom="0in"/>
    </style:style>
    <style:style style:family="text" style:name="a3075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76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625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3077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26">
      <style:text-properties fo:font-size="0.44444in" style:font-size-asian="0.44444in" style:font-size-complex="0.44444in" fo:language="en" fo:country="US" style:letter-kerning="true"/>
    </style:style>
    <style:style style:family="text" style:name="a3078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27">
      <style:text-properties fo:font-size="0.44444in" style:font-size-asian="0.44444in" style:font-size-complex="0.44444in" fo:language="en" style:language-asian="zh" fo:country="US" style:country-asian="TW" style:letter-kerning="true"/>
    </style:style>
    <style:style style:family="text" style:name="a3079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28">
      <style:text-properties fo:font-size="0.44444in" style:font-size-asian="0.44444in" style:font-size-complex="0.44444in" fo:language="en" fo:country="US" style:letter-kerning="true"/>
    </style:style>
    <style:style style:family="text" style:name="a2629">
      <style:text-properties fo:font-size="0.44444in" style:font-size-asian="0.44444in" style:font-size-complex="0.44444in" style:language-asian="zh" style:country-asian="TW" style:letter-kerning="true"/>
    </style:style>
    <style:style style:family="text" style:name="a99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6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20">
      <style:paragraph-properties fo:text-align="center" style:vertical-align="middle"/>
    </style:style>
    <style:style style:family="text" style:name="a997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8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12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999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3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24">
      <style:paragraph-properties fo:text-align="center" style:vertical-align="middle"/>
    </style:style>
    <style:style style:family="table-cell" style:name="a112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1970">
      <style:paragraph-properties fo:text-align="center" style:vertical-align="middle"/>
    </style:style>
    <style:style style:family="text" style:name="a112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28">
      <style:paragraph-properties fo:text-align="center" style:vertical-align="middle"/>
    </style:style>
    <style:style style:family="table-cell" style:name="a1972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text" style:name="a1973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974">
      <style:paragraph-properties fo:text-align="center" style:vertical-align="middle"/>
    </style:style>
    <style:style style:family="table-cell" style:name="a197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97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978">
      <style:paragraph-properties fo:text-align="center" style:vertical-align="middle"/>
    </style:style>
    <style:style style:family="text" style:name="a3080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81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30">
      <style:text-properties fo:font-size="0.44444in" style:font-size-asian="0.44444in" style:font-size-complex="0.44444in" fo:language="en" fo:country="US" style:letter-kerning="true"/>
    </style:style>
    <style:style style:family="text" style:name="a2631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text" style:name="a3083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32">
      <style:paragraph-properties fo:text-align="center" fo:margin-bottom="0in"/>
    </style:style>
    <style:style style:family="paragraph" style:name="a3084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634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3086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35">
      <style:text-properties fo:font-size="0.44444in" style:font-size-asian="0.44444in" style:font-size-complex="0.44444in" fo:language="en" style:language-asian="zh" fo:country="US" style:country-asian="TW"/>
    </style:style>
    <style:style style:family="paragraph" style:name="a3087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36">
      <style:text-properties fo:font-size="0.44444in" style:font-size-asian="0.44444in" style:font-size-complex="0.44444in" fo:language="en" style:language-asian="zh" fo:country="US" style:country-asian="TW"/>
    </style:style>
    <style:style style:family="paragraph" style:name="a2637">
      <style:paragraph-properties fo:text-align="center"/>
    </style:style>
    <style:style style:family="graphic" style:name="a30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639">
      <style:text-properties fo:font-size="0.44444in" style:font-size-asian="0.44444in" style:font-size-complex="0.44444in" fo:language="en" style:language-asian="zh" fo:country="US" style:country-asian="TW"/>
    </style:style>
    <style:style style:family="table-cell" style:name="a113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3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32">
      <style:paragraph-properties fo:text-align="center" style:vertical-align="middle"/>
    </style:style>
    <style:style style:family="table-cell" style:name="a113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135">
      <style:table-row-properties style:row-height="0.34981in"/>
    </style:style>
    <style:style style:family="text" style:name="a1136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ell" style:name="a198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3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98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38">
      <style:paragraph-properties fo:text-align="center" style:vertical-align="middle"/>
    </style:style>
    <style:style style:family="paragraph" style:name="a1982">
      <style:paragraph-properties fo:text-align="center" style:vertical-align="middle"/>
    </style:style>
    <style:style style:family="table-cell" style:name="a198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985">
      <style:table-row-properties style:row-height="0.31125in"/>
    </style:style>
    <style:style style:family="text" style:name="a1986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98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988">
      <style:paragraph-properties fo:text-align="center" style:vertical-align="middle"/>
    </style:style>
    <style:style style:family="presentation" style:name="a3090">
      <style:graphic-properties draw:fill="none" draw:stroke="solid" svg:stroke-width="0.01389in" svg:stroke-color="#000000" svg:stroke-opacity="100%"/>
    </style:style>
    <style:style style:family="presentation" style:name="a30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40">
      <style:text-properties fo:font-size="0.44444in" style:font-size-asian="0.44444in" style:font-size-complex="0.44444in" fo:language="en" style:language-asian="zh" fo:country="US" style:country-asian="TW"/>
    </style:style>
    <style:style style:family="text" style:name="a309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41">
      <style:paragraph-properties fo:text-align="center"/>
    </style:style>
    <style:style style:family="text" style:name="a309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9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64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graphic" style:name="a309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44">
      <style:text-properties fo:language="en" style:language-asian="zh" fo:country="US" style:country-asian="TW"/>
    </style:style>
    <style:style style:family="drawing-page" style:name="a309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645">
      <style:paragraph-properties/>
    </style:style>
    <style:style style:family="drawing-page" style:name="a309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09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64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309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48">
      <style:text-properties fo:color="#ab3c19" fo:font-size="0.44444in" style:font-size-asian="0.44444in" style:font-size-complex="0.44444in" fo:language="en" fo:country="US" style:letter-kerning="true"/>
    </style:style>
    <style:style style:family="text" style:name="a2649">
      <style:text-properties fo:color="#ab3c19" fo:font-size="0.44444in" style:font-size-asian="0.44444in" style:font-size-complex="0.44444in" fo:language="en" style:language-asian="zh" fo:country="US" style:country-asian="TW" style:letter-kerning="true"/>
    </style:style>
    <style:style style:family="table-cell" style:name="a114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4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42">
      <style:paragraph-properties fo:text-align="center" style:vertical-align="middle"/>
    </style:style>
    <style:style style:family="table-cell" style:name="a114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45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46">
      <style:paragraph-properties fo:text-align="center" style:vertical-align="middle"/>
    </style:style>
    <style:style style:family="table-cell" style:name="a1990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text" style:name="a199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14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1992">
      <style:paragraph-properties fo:text-align="center" style:vertical-align="middle"/>
    </style:style>
    <style:style style:family="text" style:name="a1149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99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995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996">
      <style:paragraph-properties fo:text-align="center" style:vertical-align="middle"/>
    </style:style>
    <style:style style:family="table-cell" style:name="a199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999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650">
      <style:text-properties fo:color="#ab3c19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2651">
      <style:paragraph-properties fo:text-align="center" fo:margin-bottom="0in"/>
    </style:style>
    <style:style style:family="table-cell" style:name="a2653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graphic" style:name="a2654">
      <style:graphic-properties draw:fill="none" draw:stroke="solid" svg:stroke-width="0.00694in" svg:stroke-color="#87a91b" svg:stroke-opacity="100%" draw:stroke-linejoin="miter" svg:stroke-linecap="butt"/>
    </style:style>
    <style:style style:family="presentation" style:name="a2655">
      <style:graphic-properties draw:fill="none" draw:stroke="solid" svg:stroke-width="0.01389in" svg:stroke-color="#000000" svg:stroke-opacity="100%"/>
    </style:style>
    <style:style style:family="presentation" style:name="a26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5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5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0">
      <style:paragraph-properties fo:text-align="center" style:vertical-align="middle"/>
    </style:style>
    <style:style style:family="table-cell" style:name="a115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153">
      <style:table-row-properties style:row-height="0.34981in"/>
    </style:style>
    <style:style style:family="text" style:name="a1154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155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56">
      <style:paragraph-properties fo:text-align="center" style:vertical-align="middle"/>
    </style:style>
    <style:style style:family="table-cell" style:name="a115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59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graphic" style:name="a266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66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662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663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64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65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66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69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0">
      <style:paragraph-properties fo:text-align="center" style:vertical-align="middle"/>
    </style:style>
    <style:style style:family="table-cell" style:name="a116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63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64">
      <style:paragraph-properties fo:text-align="center" style:vertical-align="middle"/>
    </style:style>
    <style:style style:family="table-cell" style:name="a116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6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68">
      <style:paragraph-properties fo:text-align="center" style:vertical-align="middle"/>
    </style:style>
    <style:style style:family="text" style:name="a2670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71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72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73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74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75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76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8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79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7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171">
      <style:table-row-properties style:row-height="0.34981in"/>
    </style:style>
    <style:style style:family="text" style:name="a1172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173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74">
      <style:paragraph-properties fo:text-align="center" style:vertical-align="middle"/>
    </style:style>
    <style:style style:family="table-cell" style:name="a117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7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78">
      <style:paragraph-properties fo:text-align="center" style:vertical-align="middle"/>
    </style:style>
    <style:style style:family="paragraph" style:name="a2680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2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83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84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6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87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88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89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8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8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82">
      <style:paragraph-properties fo:text-align="center" style:vertical-align="middle"/>
    </style:style>
    <style:style style:family="table-cell" style:name="a118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85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86">
      <style:paragraph-properties fo:text-align="center" style:vertical-align="middle"/>
    </style:style>
    <style:style style:family="table-cell" style:name="a118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" style:name="a1189">
      <style:table-properties style:writing-mode="lr-tb"/>
    </style:style>
    <style:style style:family="paragraph" style:name="a2690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69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9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97">
      <style:graphic-properties fo:wrap-option="wrap" fo:padding-top="0.05in" fo:padding-bottom="0.05in" fo:padding-left="0.1in" fo:padding-right="0.1in" draw:textarea-vertical-align="middle" draw:textarea-horizontal-align="center" draw:fill="solid" draw:fill-color="#446ed8" draw:opacity="100%" draw:stroke="solid" svg:stroke-width="0.01389in" svg:stroke-color="#2f4f9e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resentation" style:name="a2698">
      <style:graphic-properties draw:fill="none" draw:stroke="solid" svg:stroke-width="0.01389in" svg:stroke-color="#000000" svg:stroke-opacity="100%"/>
    </style:style>
    <style:style style:family="presentation" style:name="a26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0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0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190">
      <style:table-column-properties style:column-width="0.42891in"/>
    </style:style>
    <style:style style:family="text" style:name="a290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191">
      <style:table-column-properties style:column-width="0.69121in"/>
    </style:style>
    <style:style style:family="text" style:name="a29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192">
      <style:table-column-properties style:column-width="0.63855in"/>
    </style:style>
    <style:style style:family="text" style:name="a29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193">
      <style:table-column-properties style:column-width="1in"/>
    </style:style>
    <style:style style:family="paragraph" style:name="a29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194">
      <style:table-row-properties style:row-height="0.32262in"/>
    </style:style>
    <style:style style:family="graphic" style:name="a29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95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graphic" style:name="a2908" style:parent-style-name="Graphics">
      <style:graphic-properties draw:fill="none" draw:stroke="none"/>
    </style:style>
    <style:style style:family="text" style:name="a1196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graphic" style:name="a2909" style:parent-style-name="Graphics">
      <style:graphic-properties draw:fill="none" fo:clip="rect(4.07259in, 0in, 1.07245in, 0in)" draw:stroke="none"/>
    </style:style>
    <style:style style:family="paragraph" style:name="a1197">
      <style:paragraph-properties fo:text-align="center" style:vertical-align="middle"/>
    </style:style>
    <style:style style:family="table-cell" style:name="a119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40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402">
      <style:table-row-properties style:row-height="0.32292in"/>
    </style:style>
    <style:style style:family="text" style:name="a1403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404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05">
      <style:paragraph-properties fo:text-align="center" style:vertical-align="middle"/>
    </style:style>
    <style:style style:family="table-cell" style:name="a140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408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09">
      <style:paragraph-properties fo:text-align="center" style:vertical-align="middle"/>
    </style:style>
    <style:style style:family="graphic" style:name="a2910" style:parent-style-name="Graphics">
      <style:graphic-properties draw:fill="none" fo:clip="rect(3.06235in, 0in, 1.77972in, 0in)" draw:stroke="none"/>
    </style:style>
    <style:style style:family="graphic" style:name="a2911" style:parent-style-name="Graphics">
      <style:graphic-properties draw:fill="none" fo:clip="rect(5.00527in, 0in, 0in, 0in)" draw:stroke="none"/>
    </style:style>
    <style:style style:family="graphic" style:name="a2912" style:parent-style-name="Graphics">
      <style:graphic-properties draw:fill="none" fo:clip="rect(4.57004in, 0in, 0in, 0in)" draw:stroke="none"/>
    </style:style>
    <style:style style:family="presentation" style:name="a2913">
      <style:graphic-properties draw:fill="none" draw:stroke="solid" svg:stroke-width="0.01389in" svg:stroke-color="#000000" svg:stroke-opacity="100%"/>
    </style:style>
    <style:style style:family="presentation" style:name="a29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1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1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1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1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141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412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13">
      <style:paragraph-properties fo:text-align="center" style:vertical-align="middle"/>
    </style:style>
    <style:style style:family="table-cell" style:name="a141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416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17">
      <style:paragraph-properties fo:text-align="center" style:vertical-align="middle"/>
    </style:style>
    <style:style style:family="table-cell" style:name="a141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drawing-page" style:name="a2920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921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22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23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24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25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2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420">
      <style:table-row-properties style:row-height="0.32292in"/>
    </style:style>
    <style:style style:family="text" style:name="a1421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422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23">
      <style:paragraph-properties fo:text-align="center" style:vertical-align="middle"/>
    </style:style>
    <style:style style:family="table-cell" style:name="a142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426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27">
      <style:paragraph-properties fo:text-align="center" style:vertical-align="middle"/>
    </style:style>
    <style:style style:family="table-cell" style:name="a142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9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0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31">
      <style:paragraph-properties fo:text-align="center" style:vertical-align="middle"/>
    </style:style>
    <style:style style:family="table-cell" style:name="a143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434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35">
      <style:paragraph-properties fo:text-align="center" style:vertical-align="middle"/>
    </style:style>
    <style:style style:family="table-cell" style:name="a143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438">
      <style:table-row-properties style:row-height="0.32292in"/>
    </style:style>
    <style:style style:family="text" style:name="a1439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2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0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41">
      <style:paragraph-properties fo:text-align="center" style:vertical-align="middle"/>
    </style:style>
    <style:style style:family="table-cell" style:name="a144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444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45">
      <style:paragraph-properties fo:text-align="center" style:vertical-align="middle"/>
    </style:style>
    <style:style style:family="table-cell" style:name="a144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448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49">
      <style:paragraph-properties fo:text-align="center" style:vertical-align="middle"/>
    </style:style>
    <style:style style:family="text" style:name="a2100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1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0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0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50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51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52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5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5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5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59">
      <style:paragraph-properties fo:line-height="8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45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452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53">
      <style:paragraph-properties fo:text-align="center" style:vertical-align="middle"/>
    </style:style>
    <style:style style:family="table-cell" style:name="a145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456">
      <style:table-row-properties style:row-height="0.32292in"/>
    </style:style>
    <style:style style:family="text" style:name="a1457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458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59">
      <style:paragraph-properties fo:text-align="center" style:vertical-align="middle"/>
    </style:style>
    <style:style style:family="text" style:name="a211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1">
      <style:paragraph-properties fo:line-height="100%" fo:text-align="left" style:tab-stop-distance="1in" fo:margin-left="0.3in" fo:margin-right="0in" fo:text-indent="-0.07874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1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962" style:parent-style-name="Graphics">
      <style:graphic-properties draw:fill="solid" draw:fill-color="#ededed" draw:opacity="100%" draw:stroke="none"/>
    </style:style>
    <style:style style:family="text" style:name="a211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963" style:parent-style-name="Graphics">
      <style:graphic-properties draw:fill="solid" draw:fill-color="#ededed" draw:opacity="100%" draw:stroke="none"/>
    </style:style>
    <style:style style:family="graphic" style:name="a2964" style:parent-style-name="Graphics">
      <style:graphic-properties draw:fill="none" draw:stroke="none"/>
    </style:style>
    <style:style style:family="graphic" style:name="a2965" style:parent-style-name="Graphics">
      <style:graphic-properties draw:fill="solid" draw:fill-color="#ededed" draw:opacity="100%" draw:stroke="none"/>
    </style:style>
    <style:style style:family="presentation" style:name="a2966">
      <style:graphic-properties draw:fill="none" draw:stroke="solid" svg:stroke-width="0.01389in" svg:stroke-color="#000000" svg:stroke-opacity="100%"/>
    </style:style>
    <style:style style:family="presentation" style:name="a29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6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6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46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462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63">
      <style:paragraph-properties fo:text-align="center" style:vertical-align="middle"/>
    </style:style>
    <style:style style:family="table-cell" style:name="a146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466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67">
      <style:paragraph-properties fo:text-align="center" style:vertical-align="middle"/>
    </style:style>
    <style:style style:family="table-cell" style:name="a146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12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23">
      <style:paragraph-properties fo:line-height="100%" fo:text-align="left" style:tab-stop-distance="1in" fo:margin-left="0.65in" fo:margin-right="0in" fo:text-indent="-0.07874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9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97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129">
      <style:paragraph-properties fo:line-height="100%" fo:text-align="left" style:tab-stop-distance="1in" fo:margin-left="0.65in" fo:margin-right="0in" fo:text-indent="-0.07874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973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974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75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76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77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78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7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0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71">
      <style:paragraph-properties fo:text-align="center" style:vertical-align="middle"/>
    </style:style>
    <style:style style:family="table-cell" style:name="a147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474">
      <style:table-row-properties style:row-height="0.32292in"/>
    </style:style>
    <style:style style:family="text" style:name="a1475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476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77">
      <style:paragraph-properties fo:text-align="center" style:vertical-align="middle"/>
    </style:style>
    <style:style style:family="table-cell" style:name="a147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1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3">
      <style:paragraph-properties fo:line-height="100%" fo:text-align="left" style:tab-stop-distance="1in" fo:margin-left="0.65in" fo:margin-right="0in" fo:text-indent="-0.07874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5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6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37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8">
      <style:paragraph-properties fo:line-height="100%" fo:text-align="left" style:tab-stop-distance="1in" fo:margin-left="0.3in" fo:margin-right="0in" fo:text-indent="-0.07874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0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81">
      <style:paragraph-properties fo:text-align="center" style:vertical-align="middle"/>
    </style:style>
    <style:style style:family="table-cell" style:name="a148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484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85">
      <style:paragraph-properties fo:text-align="center" style:vertical-align="middle"/>
    </style:style>
    <style:style style:family="table-cell" style:name="a148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488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89">
      <style:paragraph-properties fo:text-align="center" style:vertical-align="middle"/>
    </style:style>
    <style:style style:family="text" style:name="a214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5">
      <style:paragraph-properties fo:line-height="100%" fo:text-align="left" style:tab-stop-distance="1in" fo:margin-left="0.65in" fo:margin-right="0in" fo:text-indent="-0.07874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49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492">
      <style:table-row-properties style:row-height="0.32292in"/>
    </style:style>
    <style:style style:family="text" style:name="a1493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494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95">
      <style:paragraph-properties fo:text-align="center" style:vertical-align="middle"/>
    </style:style>
    <style:style style:family="table-cell" style:name="a149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498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99">
      <style:paragraph-properties fo:text-align="center" style:vertical-align="middle"/>
    </style:style>
    <style:style style:family="text" style:name="a215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5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0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152">
      <style:paragraph-properties fo:line-height="100%" fo:text-align="left" style:tab-stop-distance="1in" fo:margin-left="0.65in" fo:margin-right="0in" fo:text-indent="-0.07874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1">
      <style:paragraph-properties fo:text-align="center" style:vertical-align="middle"/>
    </style:style>
    <style:style style:family="text" style:name="a215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70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15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704">
      <style:table-row-properties style:row-height="0.32292in"/>
    </style:style>
    <style:style style:family="text" style:name="a215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5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215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6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15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7">
      <style:paragraph-properties fo:text-align="center" style:vertical-align="middle"/>
    </style:style>
    <style:style style:family="text" style:name="a215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70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2160">
      <style:paragraph-properties fo:line-height="100%" fo:text-align="left" style:tab-stop-distance="1in" fo:margin-left="0.65in" fo:margin-right="0in" fo:text-indent="-0.07874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0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resentation" style:name="a21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11">
      <style:paragraph-properties fo:text-align="center" style:vertical-align="middle"/>
    </style:style>
    <style:style style:family="text" style:name="a216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71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graphic" style:name="a2165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714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16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5">
      <style:paragraph-properties fo:text-align="center" style:vertical-align="middle"/>
    </style:style>
    <style:style style:family="paragraph" style:name="a21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68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able-cell" style:name="a171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216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8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719">
      <style:paragraph-properties fo:text-align="center" style:vertical-align="middle"/>
    </style:style>
    <style:style style:family="paragraph" style:name="a21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71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resentation" style:name="a2172">
      <style:graphic-properties draw:fill="none" draw:stroke="solid" svg:stroke-width="0.01389in" svg:stroke-color="#000000" svg:stroke-opacity="100%"/>
    </style:style>
    <style:style style:family="table-cell" style:name="a172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resentation" style:name="a21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722" style:parent-style-name="Graphics">
      <style:graphic-properties draw:fill="none" fo:clip="rect(0.83696in, 0.28907in, 1.13239in, 0.11253in)" draw:stroke="none"/>
    </style:style>
    <style:style style:family="text" style:name="a217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" style:name="a1723">
      <style:table-properties style:writing-mode="lr-tb"/>
    </style:style>
    <style:style style:family="text" style:name="a217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724">
      <style:table-column-properties style:column-width="0.58697in"/>
    </style:style>
    <style:style style:family="paragraph" style:name="a217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725">
      <style:table-column-properties style:column-width="0.80126in"/>
    </style:style>
    <style:style style:family="graphic" style:name="a217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olumn" style:name="a1726">
      <style:table-column-properties style:column-width="0.80126in"/>
    </style:style>
    <style:style style:family="drawing-page" style:name="a217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olumn" style:name="a1727">
      <style:table-column-properties style:column-width="0.80126in"/>
    </style:style>
    <style:style style:family="drawing-page" style:name="a2179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row" style:name="a1728">
      <style:table-row-properties style:row-height="0.31125in"/>
    </style:style>
    <style:style style:family="text" style:name="a1729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2180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1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0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182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1">
      <style:paragraph-properties fo:text-align="center" style:vertical-align="middle"/>
    </style:style>
    <style:style style:family="text" style:name="a2183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733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presentation" style:name="a218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row" style:name="a1734">
      <style:table-row-properties style:row-height="0.31125in"/>
    </style:style>
    <style:style style:family="text" style:name="a218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5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218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6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18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37">
      <style:paragraph-properties fo:text-align="center" style:vertical-align="middle"/>
    </style:style>
    <style:style style:family="text" style:name="a218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739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text" style:name="a219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9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0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219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19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2">
      <style:paragraph-properties fo:text-align="center" style:vertical-align="middle"/>
    </style:style>
    <style:style style:family="paragraph" style:name="a2194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744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text" style:name="a2196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5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2197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6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198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7">
      <style:paragraph-properties fo:text-align="center" style:vertical-align="middle"/>
    </style:style>
    <style:style style:family="text" style:name="a2199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749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text" style:name="a240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01">
      <style:paragraph-properties fo:line-height="100%" fo:text-align="left" style:tab-stop-distance="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404">
      <style:graphic-properties draw:fill="none" draw:stroke="solid" svg:stroke-width="0.01389in" svg:stroke-color="#000000" svg:stroke-opacity="100%"/>
    </style:style>
    <style:style style:family="presentation" style:name="a24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0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0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50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75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752">
      <style:paragraph-properties fo:text-align="center" style:vertical-align="middle"/>
    </style:style>
    <style:style style:family="table-cell" style:name="a1754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table-row" style:name="a1755">
      <style:table-row-properties style:row-height="0.31125in"/>
    </style:style>
    <style:style style:family="text" style:name="a1756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75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758">
      <style:paragraph-properties fo:text-align="center" style:vertical-align="middle"/>
    </style:style>
    <style:style style:family="drawing-page" style:name="a24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411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412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3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4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5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6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7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8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760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text" style:name="a176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762">
      <style:paragraph-properties fo:text-align="center" style:vertical-align="middle"/>
    </style:style>
    <style:style style:family="table-cell" style:name="a176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765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766">
      <style:paragraph-properties fo:text-align="center" style:vertical-align="middle"/>
    </style:style>
    <style:style style:family="table-cell" style:name="a176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769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resentation" style:name="a242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2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2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2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27">
      <style:paragraph-properties fo:line-height="100%" fo:text-align="justify" fo:text-align-last="start" style:tab-stop-distance="1in" fo:margin-left="0.71354in" fo:margin-right="0in" fo:text-indent="-0.625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2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0">
      <style:paragraph-properties fo:text-align="center" style:vertical-align="middle"/>
    </style:style>
    <style:style style:family="table-cell" style:name="a177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773">
      <style:table-row-properties style:row-height="0.31125in"/>
    </style:style>
    <style:style style:family="text" style:name="a1774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775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776">
      <style:paragraph-properties fo:text-align="center" style:vertical-align="middle"/>
    </style:style>
    <style:style style:family="table-cell" style:name="a1778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text" style:name="a1779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43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2">
      <style:paragraph-properties fo:line-height="100%" fo:text-align="justify" fo:text-align-last="start" style:tab-stop-distance="1in" fo:margin-left="0.71354in" fo:margin-right="0in" fo:text-indent="-0.625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0">
      <style:paragraph-properties fo:text-align="center" style:vertical-align="middle"/>
    </style:style>
    <style:style style:family="table-cell" style:name="a178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783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784">
      <style:paragraph-properties fo:text-align="center" style:vertical-align="middle"/>
    </style:style>
    <style:style style:family="table-cell" style:name="a178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78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788">
      <style:paragraph-properties fo:text-align="center" style:vertical-align="middle"/>
    </style:style>
    <style:style style:family="text" style:name="a244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4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2">
      <style:paragraph-properties fo:line-height="100%" fo:text-align="justify" fo:text-align-last="start" style:tab-stop-distance="1in" fo:margin-left="0.71354in" fo:margin-right="0in" fo:text-indent="-0.625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45">
      <style:graphic-properties draw:fill="none" draw:stroke="solid" svg:stroke-width="0.01389in" svg:stroke-color="#000000" svg:stroke-opacity="100%"/>
    </style:style>
    <style:style style:family="presentation" style:name="a24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4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4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01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02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03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04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05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06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0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0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0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79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791">
      <style:table-row-properties style:row-height="0.31125in"/>
    </style:style>
    <style:style style:family="text" style:name="a1792">
      <style:text-properties style:text-line-through-type="none" style:text-line-through-style="none" style:text-line-through-width="auto" style:text-line-through-color="font-color" fo:font-size="0.13889in" style:font-size-asian="0.13889in" style:font-size-complex="0.13889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793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3889in" style:font-size-asian="0.13889in" style:font-size-complex="0.138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794">
      <style:paragraph-properties fo:text-align="center" style:vertical-align="middle"/>
    </style:style>
    <style:style style:family="table-cell" style:name="a1796">
      <style:table-cell-properties style:vertical-align="middle" fo:padding-top="0.00874in" fo:padding-bottom="0in" fo:padding-left="0.00874in" fo:padding-right="0.00874in"/>
      <style:paragraph-properties style:writing-mode="lr-tb"/>
    </style:style>
    <style:style style:family="text" style:name="a179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798">
      <style:paragraph-properties fo:text-align="center" style:vertical-align="middle"/>
    </style:style>
    <style:style style:family="graphic" style:name="a245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5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452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453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54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55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56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57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5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110">
      <style:graphic-properties draw:fill="none" fo:clip="rect(0in, -0.09177in, 0in, 0.01312in)" draw:stroke="none"/>
    </style:style>
    <style:style style:family="text" style:name="a246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6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6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6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6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6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6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67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4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7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9">
      <style:paragraph-properties fo:line-height="150%" fo:text-align="left" style:tab-stop-distance="1in" fo:margin-left="1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8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84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8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90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2493">
      <style:graphic-properties draw:fill="none" draw:stroke="solid" svg:stroke-width="0.01389in" svg:stroke-color="#000000" svg:stroke-opacity="100%"/>
    </style:style>
    <style:style style:family="presentation" style:name="a24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9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9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9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9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0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0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70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705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06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7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8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9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200">
      <style:table-row-properties style:row-height="0.32262in"/>
    </style:style>
    <style:style style:family="text" style:name="a1201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202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03">
      <style:paragraph-properties fo:text-align="center" style:vertical-align="middle"/>
    </style:style>
    <style:style style:family="table-cell" style:name="a120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06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20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08">
      <style:paragraph-properties fo:text-align="center" style:vertical-align="middle"/>
    </style:style>
    <style:style style:family="paragraph" style:name="a271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21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11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212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13">
      <style:paragraph-properties fo:text-align="center" style:vertical-align="middle"/>
    </style:style>
    <style:style style:family="table-cell" style:name="a121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16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21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18">
      <style:paragraph-properties fo:text-align="center" style:vertical-align="middle"/>
    </style:style>
    <style:style style:family="paragraph" style:name="a2720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2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2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2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2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2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22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221">
      <style:table-row-properties style:row-height="0.32262in"/>
    </style:style>
    <style:style style:family="text" style:name="a1222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223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24">
      <style:paragraph-properties fo:text-align="center" style:vertical-align="middle"/>
    </style:style>
    <style:style style:family="table-cell" style:name="a122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2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28">
      <style:paragraph-properties fo:text-align="center" style:vertical-align="middle"/>
    </style:style>
    <style:style style:family="text" style:name="a273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3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3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3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5">
      <style:paragraph-properties fo:line-height="150%" fo:text-align="left" style:tab-stop-distance="1in" fo:margin-left="1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3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3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3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23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3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32">
      <style:paragraph-properties fo:text-align="center" style:vertical-align="middle"/>
    </style:style>
    <style:style style:family="table-cell" style:name="a123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35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36">
      <style:paragraph-properties fo:text-align="center" style:vertical-align="middle"/>
    </style:style>
    <style:style style:family="table-cell" style:name="a123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239">
      <style:table-row-properties style:row-height="0.32262in"/>
    </style:style>
    <style:style style:family="text" style:name="a274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1">
      <style:paragraph-properties fo:line-height="150%" fo:text-align="left" style:tab-stop-distance="1in" fo:margin-left="1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7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4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4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4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0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24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42">
      <style:paragraph-properties fo:text-align="center" style:vertical-align="middle"/>
    </style:style>
    <style:style style:family="table-cell" style:name="a124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45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46">
      <style:paragraph-properties fo:text-align="center" style:vertical-align="middle"/>
    </style:style>
    <style:style style:family="table-cell" style:name="a124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49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7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51">
      <style:graphic-properties fo:wrap-option="wrap" fo:padding-top="0.05in" fo:padding-bottom="0.05in" fo:padding-left="0.1in" fo:padding-right="0.1in" draw:textarea-vertical-align="middle" draw:textarea-horizontal-align="center" draw:fill="solid" draw:fill-color="#fe9e00" draw:opacity="100%" draw:stroke="solid" svg:stroke-width="0.01389in" svg:stroke-color="#bb73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resentation" style:name="a2752">
      <style:graphic-properties draw:fill="none" draw:stroke="solid" svg:stroke-width="0.01389in" svg:stroke-color="#000000" svg:stroke-opacity="100%"/>
    </style:style>
    <style:style style:family="presentation" style:name="a27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5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5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75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759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250">
      <style:paragraph-properties fo:text-align="center" style:vertical-align="middle"/>
    </style:style>
    <style:style style:family="table-cell" style:name="a125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53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54">
      <style:paragraph-properties fo:text-align="center" style:vertical-align="middle"/>
    </style:style>
    <style:style style:family="table-cell" style:name="a125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257">
      <style:table-row-properties style:row-height="0.32262in"/>
    </style:style>
    <style:style style:family="text" style:name="a1258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259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76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6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66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Wingdings" style:font-family-asian="文鼎中黑" style:font-family-generic-asian="modern" style:font-pitch="variable" style:font-pitch-asian="fixed" style:font-charset="x-symbol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67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68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Wingdings" style:font-family-asian="文鼎中黑" style:font-family-generic-asian="modern" style:font-pitch="variable" style:font-pitch-asian="fixed" style:font-charset="x-symbol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69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0">
      <style:paragraph-properties fo:text-align="center" style:vertical-align="middle"/>
    </style:style>
    <style:style style:family="table-cell" style:name="a126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63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64">
      <style:paragraph-properties fo:text-align="center" style:vertical-align="middle"/>
    </style:style>
    <style:style style:family="table-cell" style:name="a126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6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68">
      <style:paragraph-properties fo:text-align="center" style:vertical-align="middle"/>
    </style:style>
    <style:style style:family="text" style:name="a2770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771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772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73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74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7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7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2778" style:parent-style-name="Graphics">
      <style:graphic-properties draw:fill="none" draw:stroke="none"/>
    </style:style>
    <style:style style:family="graphic" style:name="a2779" style:parent-style-name="Graphics">
      <style:graphic-properties draw:fill="none" draw:stroke="none"/>
    </style:style>
    <style:style style:family="table-cell" style:name="a127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7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72">
      <style:paragraph-properties fo:text-align="center" style:vertical-align="middle"/>
    </style:style>
    <style:style style:family="table-cell" style:name="a127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275">
      <style:table-row-properties style:row-height="0.32262in"/>
    </style:style>
    <style:style style:family="text" style:name="a1276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27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78">
      <style:paragraph-properties fo:text-align="center" style:vertical-align="middle"/>
    </style:style>
    <style:style style:family="graphic" style:name="a2780" style:parent-style-name="Graphics">
      <style:graphic-properties draw:fill="none" draw:stroke="none"/>
    </style:style>
    <style:style style:family="graphic" style:name="a2781" style:parent-style-name="Graphics">
      <style:graphic-properties draw:fill="none" draw:stroke="none"/>
    </style:style>
    <style:style style:family="presentation" style:name="a2782">
      <style:graphic-properties draw:fill="none" draw:stroke="solid" svg:stroke-width="0.01389in" svg:stroke-color="#000000" svg:stroke-opacity="100%"/>
    </style:style>
    <style:style style:family="presentation" style:name="a27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8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8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78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789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128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81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82">
      <style:paragraph-properties fo:text-align="center" style:vertical-align="middle"/>
    </style:style>
    <style:style style:family="table-cell" style:name="a128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85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86">
      <style:paragraph-properties fo:text-align="center" style:vertical-align="middle"/>
    </style:style>
    <style:style style:family="table-cell" style:name="a128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89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79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9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96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Wingdings" style:font-family-asian="文鼎中黑" style:font-family-generic-asian="modern" style:font-pitch="variable" style:font-pitch-asian="fixed" style:font-charset="x-symbol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97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98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Wingdings" style:font-family-asian="文鼎中黑" style:font-family-generic-asian="modern" style:font-pitch="variable" style:font-pitch-asian="fixed" style:font-charset="x-symbol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99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0">
      <style:paragraph-properties fo:text-align="center" style:vertical-align="middle"/>
    </style:style>
    <style:style style:family="table-cell" style:name="a129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293">
      <style:table-row-properties style:row-height="0.32262in"/>
    </style:style>
    <style:style style:family="text" style:name="a1294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295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96">
      <style:paragraph-properties fo:text-align="center" style:vertical-align="middle"/>
    </style:style>
    <style:style style:family="table-cell" style:name="a129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99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50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502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03">
      <style:paragraph-properties fo:text-align="center" style:vertical-align="middle"/>
    </style:style>
    <style:style style:family="table-cell" style:name="a150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506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07">
      <style:paragraph-properties fo:text-align="center" style:vertical-align="middle"/>
    </style:style>
    <style:style style:family="table-cell" style:name="a150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510">
      <style:table-row-properties style:row-height="0.32292in"/>
    </style:style>
    <style:style style:family="text" style:name="a1511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512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13">
      <style:paragraph-properties fo:text-align="center" style:vertical-align="middle"/>
    </style:style>
    <style:style style:family="table-cell" style:name="a151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516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17">
      <style:paragraph-properties fo:text-align="center" style:vertical-align="middle"/>
    </style:style>
    <style:style style:family="table-cell" style:name="a151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520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21">
      <style:paragraph-properties fo:text-align="center" style:vertical-align="middle"/>
    </style:style>
    <style:style style:family="table-cell" style:name="a152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524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25">
      <style:paragraph-properties fo:text-align="center" style:vertical-align="middle"/>
    </style:style>
    <style:style style:family="table-cell" style:name="a152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" style:name="a1528">
      <style:table-properties style:writing-mode="lr-tb"/>
    </style:style>
    <style:style style:family="table-column" style:name="a1529">
      <style:table-column-properties style:column-width="0.6118in"/>
    </style:style>
    <style:style style:family="table-column" style:name="a1530">
      <style:table-column-properties style:column-width="0.69258in"/>
    </style:style>
    <style:style style:family="table-column" style:name="a1531">
      <style:table-column-properties style:column-width="0.72632in"/>
    </style:style>
    <style:style style:family="table-column" style:name="a1532">
      <style:table-column-properties style:column-width="1.00223in"/>
    </style:style>
    <style:style style:family="table-row" style:name="a1533">
      <style:table-row-properties style:row-height="0.32292in"/>
    </style:style>
    <style:style style:family="text" style:name="a1534">
      <style:text-properties style:text-line-through-type="none" style:text-line-through-style="none" style:text-line-through-width="auto" style:text-line-through-color="font-color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535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36">
      <style:paragraph-properties fo:text-align="center" style:vertical-align="middle"/>
    </style:style>
    <style:style style:family="table-cell" style:name="a153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539">
      <style:table-row-properties style:row-height="0.32292in"/>
    </style:style>
    <text:list-style style:name="a1179"/>
    <text:list-style style:name="a29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1.55in"/>
      </text:list-level-style-number>
      <text:list-level-style-number text:level="7" style:num-format="">
        <style:list-level-properties text:space-before="1.8in"/>
      </text:list-level-style-number>
      <text:list-level-style-number text:level="8" style:num-format="">
        <style:list-level-properties text:space-before="2.05in"/>
      </text:list-level-style-number>
      <text:list-level-style-number text:level="9" style:num-format="">
        <style:list-level-properties text:space-before="2.3in"/>
      </text:list-level-style-number>
    </text:list-style>
    <text:list-style style:name="a2652"/>
    <text:list-style style:name="a2195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2210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2517"/>
    <text:list-style style:name="a2057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1781"/>
    <text:list-style style:name="a2217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1943"/>
    <text:list-style style:name="a1785"/>
    <text:list-style style:name="a1640"/>
    <text:list-style style:name="a1482"/>
    <text:list-style style:name="a1947"/>
    <text:list-style style:name="a1789"/>
    <text:list-style style:name="a1803"/>
    <text:list-style style:name="a1644"/>
    <text:list-style style:name="a1486"/>
    <text:list-style style:name="a1500"/>
    <text:list-style style:name="a2960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183"/>
    <text:list-style style:name="a1343"/>
    <text:list-style style:name="a1648"/>
    <text:list-style style:name="a1807"/>
    <text:list-style style:name="a1504"/>
    <text:list-style style:name="a1187"/>
    <text:list-style style:name="a1349"/>
    <text:list-style style:name="a1508"/>
    <text:list-style style:name="a1204"/>
    <text:list-style style:name="a2522"/>
    <text:list-style style:name="a1209"/>
    <text:list-style style:name="a2221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2527"/>
    <text:list-style style:name="a2064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2227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1953"/>
    <text:list-style style:name="a1490"/>
    <text:list-style style:name="a1795"/>
    <text:list-style style:name="a3082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1957"/>
    <text:list-style style:name="a1799"/>
    <text:list-style style:name="a1813"/>
    <text:list-style style:name="a3085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1654"/>
    <text:list-style style:name="a1496"/>
    <text:list-style style:name="a3088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1817"/>
    <text:list-style style:name="a1658"/>
    <text:list-style style:name="a1354"/>
    <text:list-style style:name="a1514"/>
    <text:list-style style:name="a1198"/>
    <text:list-style style:name="a1518"/>
    <text:list-style style:name="a1359"/>
    <text:list-style style:name="a1214"/>
    <text:list-style style:name="a1058"/>
    <text:list-style style:name="a2677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2373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2532"/>
    <text:list-style style:name="a1219"/>
    <text:list-style style:name="a2071">
      <text:list-level-style-bullet text:level="1" text:bullet-char="▪">
        <style:list-level-properties text:space-before="0.22126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2377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2537"/>
    <text:list-style style:name="a1961"/>
    <text:list-style style:name="a2238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1965"/>
    <text:list-style style:name="a1662"/>
    <text:list-style style:name="a1821"/>
    <text:list-style style:name="a1666"/>
    <text:list-style style:name="a1825"/>
    <text:list-style style:name="a1522"/>
    <text:list-style style:name="a1364"/>
    <text:list-style style:name="a29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1.55in"/>
      </text:list-level-style-number>
      <text:list-level-style-number text:level="7" style:num-format="">
        <style:list-level-properties text:space-before="1.8in"/>
      </text:list-level-style-number>
      <text:list-level-style-number text:level="8" style:num-format="">
        <style:list-level-properties text:space-before="2.05in"/>
      </text:list-level-style-number>
      <text:list-level-style-number text:level="9" style:num-format="">
        <style:list-level-properties text:space-before="2.3in"/>
      </text:list-level-style-number>
    </text:list-style>
    <text:list-style style:name="a1526"/>
    <text:list-style style:name="a2681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1064"/>
    <text:list-style style:name="a1225"/>
    <text:list-style style:name="a2685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2381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1069"/>
    <text:list-style style:name="a1229"/>
    <text:list-style style:name="a2543"/>
    <text:list-style style:name="a2080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2387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2402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2246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2088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1971"/>
    <text:list-style style:name="a2249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975"/>
    <text:list-style style:name="a1672"/>
    <text:list-style style:name="a1831"/>
    <text:list-style style:name="a1979"/>
    <text:list-style style:name="a1370"/>
    <text:list-style style:name="a1676"/>
    <text:list-style style:name="a29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1.55in"/>
      </text:list-level-style-number>
      <text:list-level-style-number text:level="7" style:num-format="">
        <style:list-level-properties text:space-before="1.8in"/>
      </text:list-level-style-number>
      <text:list-level-style-number text:level="8" style:num-format="">
        <style:list-level-properties text:space-before="2.05in"/>
      </text:list-level-style-number>
      <text:list-level-style-number text:level="9" style:num-format="">
        <style:list-level-properties text:space-before="2.3in"/>
      </text:list-level-style-number>
    </text:list-style>
    <text:list-style style:name="a1835"/>
    <text:list-style style:name="a1374"/>
    <text:list-style style:name="a1839"/>
    <text:list-style style:name="a2691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1537"/>
    <text:list-style style:name="a1378"/>
    <text:list-style style:name="a1233"/>
    <text:list-style style:name="a1074"/>
    <text:list-style style:name="a29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1.55in"/>
      </text:list-level-style-number>
      <text:list-level-style-number text:level="7" style:num-format="">
        <style:list-level-properties text:space-before="1.8in"/>
      </text:list-level-style-number>
      <text:list-level-style-number text:level="8" style:num-format="">
        <style:list-level-properties text:space-before="2.05in"/>
      </text:list-level-style-number>
      <text:list-level-style-number text:level="9" style:num-format="">
        <style:list-level-properties text:space-before="2.3in"/>
      </text:list-level-style-number>
    </text:list-style>
    <text:list-style style:name="a2390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2550"/>
    <text:list-style style:name="a1237"/>
    <text:list-style style:name="a2393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1079"/>
    <text:list-style style:name="a2554"/>
    <text:list-style style:name="a2396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2399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2112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1983"/>
    <text:list-style style:name="a1680"/>
    <text:list-style style:name="a1684"/>
    <text:list-style style:name="a1843"/>
    <text:list-style style:name="a1989"/>
    <text:list-style style:name="a1382"/>
    <text:list-style style:name="a1543"/>
    <text:list-style style:name="a1702"/>
    <text:list-style style:name="a1849"/>
    <text:list-style style:name="a1400"/>
    <text:list-style style:name="a1388"/>
    <text:list-style style:name="a1548"/>
    <text:list-style style:name="a1243"/>
    <text:list-style style:name="a1085"/>
    <text:list-style style:name="a1708"/>
    <text:list-style style:name="a2560"/>
    <text:list-style style:name="a1406"/>
    <text:list-style style:name="a1247"/>
    <text:list-style style:name="a1089"/>
    <text:list-style style:name="a2721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1103"/>
    <text:list-style style:name="a2564"/>
    <text:list-style style:name="a1107"/>
    <text:list-style style:name="a2569"/>
    <text:list-style style:name="a1993"/>
    <text:list-style style:name="a2428">
      <text:list-level-style-bullet text:level="1" text:bullet-char="▪">
        <style:list-level-properties text:space-before="0.08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625in"/>
        <style:text-properties fo:color="#43550e" fo:font-family="Arial" style:font-family-generic="swiss" style:font-pitch="variable" fo:font-size="100%"/>
      </text:list-level-style-bullet>
    </text:list-style>
    <text:list-style style:name="a2124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1690"/>
    <text:list-style style:name="a1997"/>
    <text:list-style style:name="a1853"/>
    <text:list-style style:name="a1694"/>
    <text:list-style style:name="a1392"/>
    <text:list-style style:name="a1857"/>
    <text:list-style style:name="a1698"/>
    <text:list-style style:name="a1712"/>
    <text:list-style style:name="a1553"/>
    <text:list-style style:name="a1396"/>
    <text:list-style style:name="a1410"/>
    <text:list-style style:name="a1251"/>
    <text:list-style style:name="a1716"/>
    <text:list-style style:name="a1093"/>
    <text:list-style style:name="a1558"/>
    <text:list-style style:name="a300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1.55in"/>
      </text:list-level-style-number>
      <text:list-level-style-number text:level="7" style:num-format="">
        <style:list-level-properties text:space-before="1.8in"/>
      </text:list-level-style-number>
      <text:list-level-style-number text:level="8" style:num-format="">
        <style:list-level-properties text:space-before="2.05in"/>
      </text:list-level-style-number>
      <text:list-level-style-number text:level="9" style:num-format="">
        <style:list-level-properties text:space-before="2.3in"/>
      </text:list-level-style-number>
    </text:list-style>
    <text:list-style style:name="a1414"/>
    <text:list-style style:name="a1255"/>
    <text:list-style style:name="a1097"/>
    <text:list-style style:name="a1111"/>
    <text:list-style style:name="a30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1.55in"/>
      </text:list-level-style-number>
      <text:list-level-style-number text:level="7" style:num-format="">
        <style:list-level-properties text:space-before="1.8in"/>
      </text:list-level-style-number>
      <text:list-level-style-number text:level="8" style:num-format="">
        <style:list-level-properties text:space-before="2.05in"/>
      </text:list-level-style-number>
      <text:list-level-style-number text:level="9" style:num-format="">
        <style:list-level-properties text:space-before="2.3in"/>
      </text:list-level-style-number>
    </text:list-style>
    <text:list-style style:name="a1418"/>
    <text:list-style style:name="a2573"/>
    <text:list-style style:name="a3009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115"/>
    <text:list-style style:name="a2577"/>
    <text:list-style style:name="a2736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5in"/>
        <style:text-properties fo:font-family="Arial" style:font-family-generic="swiss" style:font-pitch="variable" fo:font-size="100%"/>
      </text:list-level-style-bullet>
    </text:list-style>
    <text:list-style style:name="a2274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2433">
      <text:list-level-style-bullet text:level="1" text:bullet-char="▪">
        <style:list-level-properties text:space-before="0.08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625in"/>
        <style:text-properties fo:color="#43550e" fo:font-family="Arial" style:font-family-generic="swiss" style:font-pitch="variable" fo:font-size="100%"/>
      </text:list-level-style-bullet>
    </text:list-style>
    <text:list-style style:name="a2130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2278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2134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1861"/>
    <text:list-style style:name="a2139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1720"/>
    <text:list-style style:name="a1867"/>
    <text:list-style style:name="a1564"/>
    <text:list-style style:name="a1261"/>
    <text:list-style style:name="a1568"/>
    <text:list-style style:name="a1424"/>
    <text:list-style style:name="a1265"/>
    <text:list-style style:name="a1121"/>
    <text:list-style style:name="a1428"/>
    <text:list-style style:name="a2742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5in"/>
        <style:text-properties fo:font-family="Arial" style:font-family-generic="swiss" style:font-pitch="variable" fo:font-size="100%"/>
      </text:list-level-style-bullet>
    </text:list-style>
    <text:list-style style:name="a2583"/>
    <text:list-style style:name="a1269"/>
    <text:list-style style:name="a1125"/>
    <text:list-style style:name="a2443">
      <text:list-level-style-bullet text:level="1" text:bullet-char="▪">
        <style:list-level-properties text:space-before="0.08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6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625in"/>
        <style:text-properties fo:color="#43550e" fo:font-family="Arial" style:font-family-generic="swiss" style:font-pitch="variable" fo:font-size="100%"/>
      </text:list-level-style-bullet>
    </text:list-style>
    <text:list-style style:name="a2602"/>
    <text:list-style style:name="a1129"/>
    <text:list-style style:name="a2301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2606"/>
    <text:list-style style:name="a2146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2001"/>
    <text:list-style style:name="a1871"/>
    <text:list-style style:name="a2309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1875"/>
    <text:list-style style:name="a2007"/>
    <text:list-style style:name="a1572"/>
    <text:list-style style:name="a1732"/>
    <text:list-style style:name="a1879"/>
    <text:list-style style:name="a1576"/>
    <text:list-style style:name="a1432"/>
    <text:list-style style:name="a1273"/>
    <text:list-style style:name="a1738"/>
    <text:list-style style:name="a1436"/>
    <text:list-style style:name="a2592"/>
    <text:list-style style:name="a1279"/>
    <text:list-style style:name="a1133"/>
    <text:list-style style:name="a2290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2596"/>
    <text:list-style style:name="a2611"/>
    <text:list-style style:name="a1139"/>
    <text:list-style style:name="a2294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2153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2312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2618"/>
    <text:list-style style:name="a2011"/>
    <text:list-style style:name="a1884"/>
    <text:list-style style:name="a2015"/>
    <text:list-style style:name="a1582"/>
    <text:list-style style:name="a1901"/>
    <text:list-style style:name="a2019"/>
    <text:list-style style:name="a1743"/>
    <text:list-style style:name="a1586"/>
    <text:list-style style:name="a1600"/>
    <text:list-style style:name="a1906"/>
    <text:list-style style:name="a1442"/>
    <text:list-style style:name="a1283"/>
    <text:list-style style:name="a1748"/>
    <text:list-style style:name="a30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1.55in"/>
      </text:list-level-style-number>
      <text:list-level-style-number text:level="7" style:num-format="">
        <style:list-level-properties text:space-before="1.8in"/>
      </text:list-level-style-number>
      <text:list-level-style-number text:level="8" style:num-format="">
        <style:list-level-properties text:space-before="2.05in"/>
      </text:list-level-style-number>
      <text:list-level-style-number text:level="9" style:num-format="">
        <style:list-level-properties text:space-before="2.3in"/>
      </text:list-level-style-number>
    </text:list-style>
    <text:list-style style:name="a1604"/>
    <text:list-style style:name="a1287"/>
    <text:list-style style:name="a1446"/>
    <text:list-style style:name="a1301"/>
    <text:list-style style:name="a30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1.55in"/>
      </text:list-level-style-number>
      <text:list-level-style-number text:level="7" style:num-format="">
        <style:list-level-properties text:space-before="1.8in"/>
      </text:list-level-style-number>
      <text:list-level-style-number text:level="8" style:num-format="">
        <style:list-level-properties text:space-before="2.05in"/>
      </text:list-level-style-number>
      <text:list-level-style-number text:level="9" style:num-format="">
        <style:list-level-properties text:space-before="2.3in"/>
      </text:list-level-style-number>
    </text:list-style>
    <text:list-style style:name="a1143"/>
    <text:list-style style:name="a1608"/>
    <text:list-style style:name="a1305"/>
    <text:list-style style:name="a1147"/>
    <text:list-style style:name="a1309"/>
    <text:list-style style:name="a2624"/>
    <text:list-style style:name="a2161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2468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1890"/>
    <text:list-style style:name="a1590"/>
    <text:list-style style:name="a1896"/>
    <text:list-style style:name="a1911"/>
    <text:list-style style:name="a1753"/>
    <text:list-style style:name="a1594"/>
    <text:list-style style:name="a1291"/>
    <text:list-style style:name="a3040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450"/>
    <text:list-style style:name="a1917"/>
    <text:list-style style:name="a1612"/>
    <text:list-style style:name="a1759"/>
    <text:list-style style:name="a1454"/>
    <text:list-style style:name="a1297"/>
    <text:list-style style:name="a1151"/>
    <text:list-style style:name="a1618"/>
    <text:list-style style:name="a29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1.55in"/>
      </text:list-level-style-number>
      <text:list-level-style-number text:level="7" style:num-format="">
        <style:list-level-properties text:space-before="1.8in"/>
      </text:list-level-style-number>
      <text:list-level-style-number text:level="8" style:num-format="">
        <style:list-level-properties text:space-before="2.05in"/>
      </text:list-level-style-number>
      <text:list-level-style-number text:level="9" style:num-format="">
        <style:list-level-properties text:space-before="2.3in"/>
      </text:list-level-style-number>
    </text:list-style>
    <text:list-style style:name="a1315"/>
    <text:list-style style:name="a1157"/>
    <text:list-style style:name="a1319"/>
    <text:list-style style:name="a29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1.55in"/>
      </text:list-level-style-number>
      <text:list-level-style-number text:level="7" style:num-format="">
        <style:list-level-properties text:space-before="1.8in"/>
      </text:list-level-style-number>
      <text:list-level-style-number text:level="8" style:num-format="">
        <style:list-level-properties text:space-before="2.05in"/>
      </text:list-level-style-number>
      <text:list-level-style-number text:level="9" style:num-format="">
        <style:list-level-properties text:space-before="2.3in"/>
      </text:list-level-style-number>
    </text:list-style>
    <text:list-style style:name="a2633"/>
    <text:list-style style:name="a2475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2332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2638"/>
    <text:list-style style:name="a2338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1921"/>
    <text:list-style style:name="a1763"/>
    <text:list-style style:name="a1460"/>
    <text:list-style style:name="a1925"/>
    <text:list-style style:name="a1767"/>
    <text:list-style style:name="a1622"/>
    <text:list-style style:name="a1464"/>
    <text:list-style style:name="a1929"/>
    <text:list-style style:name="a1161"/>
    <text:list-style style:name="a1626"/>
    <text:list-style style:name="a1468"/>
    <text:list-style style:name="a1323"/>
    <text:list-style style:name="a1165"/>
    <text:list-style style:name="a29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1.55in"/>
      </text:list-level-style-number>
      <text:list-level-style-number text:level="7" style:num-format="">
        <style:list-level-properties text:space-before="1.8in"/>
      </text:list-level-style-number>
      <text:list-level-style-number text:level="8" style:num-format="">
        <style:list-level-properties text:space-before="2.05in"/>
      </text:list-level-style-number>
      <text:list-level-style-number text:level="9" style:num-format="">
        <style:list-level-properties text:space-before="2.3in"/>
      </text:list-level-style-number>
    </text:list-style>
    <text:list-style style:name="a2480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5in"/>
        <style:text-properties fo:font-family="Arial" style:font-family-generic="swiss" style:font-pitch="variable" fo:font-size="100%"/>
      </text:list-level-style-bullet>
    </text:list-style>
    <text:list-style style:name="a1327"/>
    <text:list-style style:name="a1169"/>
    <text:list-style style:name="a2642"/>
    <text:list-style style:name="a2485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29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1.55in"/>
      </text:list-level-style-number>
      <text:list-level-style-number text:level="7" style:num-format="">
        <style:list-level-properties text:space-before="1.8in"/>
      </text:list-level-style-number>
      <text:list-level-style-number text:level="8" style:num-format="">
        <style:list-level-properties text:space-before="2.05in"/>
      </text:list-level-style-number>
      <text:list-level-style-number text:level="9" style:num-format="">
        <style:list-level-properties text:space-before="2.3in"/>
      </text:list-level-style-number>
    </text:list-style>
    <text:list-style style:name="a2341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2646"/>
    <text:list-style style:name="a2344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2040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1771"/>
    <text:list-style style:name="a2049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1935"/>
    <text:list-style style:name="a1630"/>
    <text:list-style style:name="a1472"/>
    <text:list-style style:name="a1777"/>
    <text:list-style style:name="a1939"/>
    <text:list-style style:name="a1636"/>
    <text:list-style style:name="a1478"/>
    <text:list-style style:name="a1332"/>
    <text:list-style style:name="a1175"/>
    <text:list-style style:name="a29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1.55in"/>
      </text:list-level-style-number>
      <text:list-level-style-number text:level="7" style:num-format="">
        <style:list-level-properties text:space-before="1.8in"/>
      </text:list-level-style-number>
      <text:list-level-style-number text:level="8" style:num-format="">
        <style:list-level-properties text:space-before="2.05in"/>
      </text:list-level-style-number>
      <text:list-level-style-number text:level="9" style:num-format="">
        <style:list-level-properties text:space-before="2.3in"/>
      </text:list-level-style-number>
    </text:list-style>
    <text:list-style style:name="a2491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</office:automatic-styles>
  <office:body>
    <office:presentation>
      <draw:page draw:name="Slide7" draw:style-name="a866" draw:master-page-name="Master1-Layout2-cust-含圖片的標題投影片" presentation:presentation-page-layout-name="Master1-PPL2" draw:id="Slide-262">
        <draw:frame draw:id="id78" presentation:style-name="a867" draw:name="圖片版面配置區 10" svg:x="0in" svg:y="0.02702in" svg:width="4.4in" svg:height="5.19in" style:rel-width="scale" style:rel-height="scale" presentation:class="graphic" presentation:placeholder="false">
          <draw:image xlink:href="media/image1.jpeg" xlink:type="simple" xlink:show="embed" xlink:actuate="onLoad"/>
          <svg:title/>
          <svg:desc/>
        </draw:frame>
        <draw:frame draw:id="id79" presentation:style-name="a868" draw:name="圖片版面配置區 7" svg:x="8.93333in" svg:y="0.01994in" svg:width="4.4in" svg:height="5.17198in" style:rel-width="scale" style:rel-height="scale" presentation:class="graphic" presentation:placeholder="false">
          <draw:image xlink:href="media/image2.jpg" xlink:type="simple" xlink:show="embed" xlink:actuate="onLoad"/>
          <svg:title/>
          <svg:desc/>
        </draw:frame>
        <draw:frame draw:id="id80" presentation:style-name="a869" draw:name="圖片版面配置區 5" svg:x="4.46667in" svg:y="0.01994in" svg:width="4.4in" svg:height="5.19in" style:rel-width="scale" style:rel-height="scale" presentation:class="graphic" presentation:placeholder="false">
          <draw:image xlink:href="media/image3.jpeg" xlink:type="simple" xlink:show="embed" xlink:actuate="onLoad"/>
          <svg:title/>
          <svg:desc/>
        </draw:frame>
        <draw:frame draw:id="id81" presentation:style-name="a883" draw:name="標題 1" svg:x="0.58333in" svg:y="5.75516in" svg:width="12.16667in" svg:height="1in" presentation:class="title" presentation:placeholder="false">
          <draw:text-box>
            <text:p text:style-name="a882" text:class-names="" text:cond-style-name=""><text:span text:style-name="a870" text:class-names="">中平</text:span><text:span text:style-name="a871" text:class-names="">國中</text:span><text:span text:style-name="a872" text:class-names="">109</text:span><text:span text:style-name="a873" text:class-names="">學年</text:span><text:span text:style-name="a874" text:class-names="">度第</text:span><text:span text:style-name="a875" text:class-names="">1</text:span><text:span text:style-name="a876" text:class-names="">學期</text:span><text:span text:style-name="a877" text:class-names=""><text:line-break/></text:span><text:span text:style-name="a878" text:class-names="">12</text:span><text:span text:style-name="a879" text:class-names="">月份</text:span><text:span text:style-name="a880" text:class-names="">行政會報</text:span><text:span text:style-name="a881" text:class-names=""/></text:p>
          </draw:text-box>
          <svg:title/>
          <svg:desc/>
        </draw:frame>
        <draw:frame draw:id="id82" presentation:style-name="a888" draw:name="副標題 2" svg:x="0.58333in" svg:y="6.875in" svg:width="12.16667in" svg:height="0.625in" presentation:class="subtitle" presentation:placeholder="false">
          <draw:text-box>
            <text:p text:style-name="a887" text:class-names="" text:cond-style-name=""><text:span text:style-name="a884" text:class-names="">教務處業務報告<text:s text:c="1"/></text:span><text:span text:style-name="a885" text:class-names="">109.12.07</text:span><text:span text:style-name="a886" text:class-names=""/></text:p>
          </draw:text-box>
          <svg:title/>
          <svg:desc/>
        </draw:frame>
        <draw:custom-shape svg:x="7.29394in" svg:y="3.86677in" svg:width="1.60606in" svg:height="1.32323in" draw:id="id84" draw:style-name="a892" draw:name="流程圖: 接點 18">
          <svg:title/>
          <svg:desc/>
          <text:p text:style-name="a891" text:class-names="" text:cond-style-name="" text:id="id83"><text:span text:style-name="a889" text:class-names="">素養</text:span><text:span text:style-name="a890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11.72727in" svg:y="3.89379in" svg:width="1.60606in" svg:height="1.32323in" draw:id="id86" draw:style-name="a896" draw:name="流程圖: 接點 19">
          <svg:title/>
          <svg:desc/>
          <text:p text:style-name="a895" text:class-names="" text:cond-style-name="" text:id="id85"><text:span text:style-name="a893" text:class-names="">閱讀</text:span><text:span text:style-name="a894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2.79394in" svg:y="3.86677in" svg:width="1.60606in" svg:height="1.32323in" draw:id="id88" draw:style-name="a900" draw:name="流程圖: 接點 17">
          <svg:title/>
          <svg:desc/>
          <text:p text:style-name="a899" text:class-names="" text:cond-style-name="" text:id="id87"><text:span text:style-name="a897" text:class-names="">學力</text:span><text:span text:style-name="a898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id="53" presentation:preset-sub-type="16" presentation:preset-class="entrance" presentation:group-id="0" smil:begin="0.0s" smil:fill="hold">
                  <anim:set smil:targetElement="id88" smil:attributeName="visibility" smil:to="visible" smil:begin="0.0s" smil:dur="0.001s" smil:fill="hold"/>
                  <anim:animate smil:targetElement="id88" smil:attributeName="width" smil:values="0;width" smil:keyTimes="0.0;1.0" smil:dur="0.5s" smil:fill="hold"/>
                  <anim:animate smil:targetElement="id88" smil:attributeName="height" smil:values="0;height" smil:keyTimes="0.0;1.0" smil:dur="0.5s" smil:fill="hold"/>
                  <anim:transitionFilter smil:targetElement="id88" smil:type="fade" smil:subtype="crossfade" smil:dur="0.5s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53" presentation:preset-sub-type="16" presentation:preset-class="entrance" presentation:group-id="0" smil:begin="0.0s" smil:fill="hold">
                  <anim:set smil:targetElement="id84" smil:attributeName="visibility" smil:to="visible" smil:begin="0.0s" smil:dur="0.001s" smil:fill="hold"/>
                  <anim:animate smil:targetElement="id84" smil:attributeName="width" smil:values="0;width" smil:keyTimes="0.0;1.0" smil:dur="0.5s" smil:fill="hold"/>
                  <anim:animate smil:targetElement="id84" smil:attributeName="height" smil:values="0;height" smil:keyTimes="0.0;1.0" smil:dur="0.5s" smil:fill="hold"/>
                  <anim:transitionFilter smil:targetElement="id84" smil:type="fade" smil:subtype="crossfade" smil:dur="0.5s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53" presentation:preset-sub-type="16" presentation:preset-class="entrance" presentation:group-id="0" smil:begin="0.0s" smil:fill="hold">
                  <anim:set smil:targetElement="id86" smil:attributeName="visibility" smil:to="visible" smil:begin="0.0s" smil:dur="0.001s" smil:fill="hold"/>
                  <anim:animate smil:targetElement="id86" smil:attributeName="width" smil:values="0;width" smil:keyTimes="0.0;1.0" smil:dur="0.5s" smil:fill="hold"/>
                  <anim:animate smil:targetElement="id86" smil:attributeName="height" smil:values="0;height" smil:keyTimes="0.0;1.0" smil:dur="0.5s" smil:fill="hold"/>
                  <anim:transitionFilter smil:targetElement="id86" smil:type="fade" smil:subtype="crossfade" smil:dur="0.5s"/>
                </anim:par>
              </anim:par>
            </anim:par>
          </anim:seq>
        </anim:par>
        <presentation:notes draw:style-name="a907">
          <draw:page-thumbnail draw:page-number="1" svg:x="0.75in" svg:y="1.25in" svg:width="6in" svg:height="3.375in" presentation:class="page" draw:id="id89" presentation:style-name="a901" draw:name="投影片圖像版面配置區 1">
            <svg:title/>
            <svg:desc/>
          </draw:page-thumbnail>
          <draw:frame draw:id="id90" presentation:style-name="a902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91" draw:style-name="a906" draw:name="投影片編號版面配置區 3" svg:x="4.24826in" svg:y="9.49826in" svg:width="3.25in" svg:height="0.50174in">
            <draw:text-box>
              <text:p text:style-name="a905" text:class-names="" text:cond-style-name=""><text:span text:style-name="a903" text:class-names=""><text:page-number style:num-format="1" text:fixed="false">1</text:page-number></text:span><text:span text:style-name="a904" text:class-names=""/></text:p>
            </draw:text-box>
            <svg:title/>
            <svg:desc/>
          </draw:frame>
        </presentation:notes>
      </draw:page>
      <draw:page draw:name="Slide127" draw:style-name="a908" draw:master-page-name="Master1-Layout4-cust-章節標題" presentation:presentation-page-layout-name="Master1-PPL4" draw:id="Slide-382">
        <draw:custom-shape svg:x="0.17014in" svg:y="-0.15799in" svg:width="0.33333in" svg:height="0.33333in" draw:id="id92" draw:style-name="a911" draw:name="AutoShape 4">
          <svg:title/>
          <svg:desc>ãè®ç¾ãçåçæå°çµæ</svg:desc>
          <text:p text:style-name="a910" text:class-names="" text:cond-style-name=""><text:span text:style-name="a90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3681in" svg:y="0.00868in" svg:width="0.33333in" svg:height="0.33333in" draw:id="id93" draw:style-name="a914" draw:name="AutoShape 10">
          <svg:title/>
          <svg:desc>ãè®ç¾ãçåçæå°çµæ</svg:desc>
          <text:p text:style-name="a913" text:class-names="" text:cond-style-name=""><text:span text:style-name="a91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94" presentation:style-name="a920" draw:name="標題 1" svg:x="2.6506in" svg:y="0.6387in" svg:width="8.95181in" svg:height="0.81747in" presentation:class="title" presentation:placeholder="false">
          <draw:text-box>
            <text:p text:style-name="a919" text:class-names="" text:cond-style-name=""><text:span text:style-name="a915" text:class-names="">109</text:span><text:span text:style-name="a916" text:class-names="">學年度全國語文競賽</text:span><text:span text:style-name="a917" text:class-names="">11/29-11/30</text:span><text:span text:style-name="a918" text:class-names=""/></text:p>
          </draw:text-box>
          <svg:title/>
          <svg:desc/>
        </draw:frame>
        <draw:frame draw:id="id95" draw:style-name="a924" draw:transform="translate(-1.52038in -0.55537in) rotate(-6.00023) translate(1.98887in 1.13311in)" draw:name="文字方塊 5" svg:width="3.04076in" svg:height="1.11074in">
          <draw:text-box>
            <text:p text:style-name="a923" text:class-names="" text:cond-style-name=""><text:span text:style-name="a921" text:class-names="">狂賀！</text:span><text:span text:style-name="a922" text:class-names=""/></text:p>
          </draw:text-box>
          <svg:title/>
          <svg:desc/>
        </draw:frame>
        <draw:custom-shape svg:x="1.05398in" svg:y="1.84128in" svg:width="10.32986in" svg:height="0.5in" draw:id="id96" draw:style-name="a927" draw:name="Rectangle 1">
          <svg:title/>
          <svg:desc/>
          <text:p text:style-name="a926" text:class-names="" text:cond-style-name=""><text:span text:style-name="a92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97" draw:style-name="a937" draw:name="文字方塊 4" svg:x="1.98887in" svg:y="2.45806in" svg:width="8.60146in" svg:height="1.38001in">
          <draw:text-box>
            <text:p text:style-name="a934" text:class-names="" text:cond-style-name=""><text:span text:style-name="a928" text:class-names="">908<text:s text:c="1"/></text:span><text:span text:style-name="a929" text:class-names="">張庭軒</text:span><text:span text:style-name="a930" text:class-names=""><text:s text:c="1"/></text:span><text:span text:style-name="a931" text:class-names="">榮獲 閩語朗</text:span><text:span text:style-name="a932" text:class-names="">讀</text:span><text:span text:style-name="a933" text:class-names=""/></text:p>
            <text:p text:style-name="a936" text:class-names="" text:cond-style-name=""><text:span text:style-name="a935" text:class-names=""/></text:p>
          </draw:text-box>
          <svg:title/>
          <svg:desc/>
        </draw:frame>
        <draw:frame draw:id="id98" draw:style-name="a938" draw:name="圖片 3" svg:x="3.77192in" svg:y="3.55542in" svg:width="4.91493in" svg:height="2.44578in" style:rel-width="scale" style:rel-height="scale">
          <draw:image xlink:href="media/image4.png" xlink:type="simple" xlink:show="embed" xlink:actuate="onLoad"/>
          <svg:title/>
          <svg:desc/>
        </draw:frame>
        <draw:frame draw:id="id99" draw:style-name="a939" draw:transform="translate(-1.31418in -0.71398in) rotate(-0.17187) translate(10.78315in 5.07299in)" draw:name="圖片 11" svg:width="2.62836in" svg:height="1.42795in" style:rel-width="scale" style:rel-height="scale">
          <draw:image xlink:href="media/image5.png" xlink:type="simple" xlink:show="embed" xlink:actuate="onLoad"/>
          <svg:title/>
          <svg:desc/>
        </draw:frame>
        <presentation:notes draw:style-name="a946">
          <draw:page-thumbnail draw:page-number="2" svg:x="0.75in" svg:y="1.25in" svg:width="6in" svg:height="3.375in" presentation:class="page" draw:id="id100" presentation:style-name="a940" draw:name="投影片圖像版面配置區 1">
            <svg:title/>
            <svg:desc/>
          </draw:page-thumbnail>
          <draw:frame draw:id="id101" presentation:style-name="a941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02" draw:style-name="a945" draw:name="投影片編號版面配置區 3" svg:x="4.24826in" svg:y="9.49826in" svg:width="3.25in" svg:height="0.50174in">
            <draw:text-box>
              <text:p text:style-name="a944" text:class-names="" text:cond-style-name=""><text:span text:style-name="a942" text:class-names=""><text:page-number style:num-format="1" text:fixed="false">2</text:page-number></text:span><text:span text:style-name="a943" text:class-names=""/></text:p>
            </draw:text-box>
            <svg:title/>
            <svg:desc/>
          </draw:frame>
        </presentation:notes>
      </draw:page>
      <draw:page draw:name="Slide135" draw:style-name="a947" draw:master-page-name="Master1-Layout4-cust-章節標題" presentation:presentation-page-layout-name="Master1-PPL4" draw:id="Slide-390">
        <draw:custom-shape svg:x="0.17014in" svg:y="-0.15799in" svg:width="0.33333in" svg:height="0.33333in" draw:id="id103" draw:style-name="a950" draw:name="AutoShape 4">
          <svg:title/>
          <svg:desc>ãè®ç¾ãçåçæå°çµæ</svg:desc>
          <text:p text:style-name="a949" text:class-names="" text:cond-style-name=""><text:span text:style-name="a94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3681in" svg:y="0.00868in" svg:width="0.33333in" svg:height="0.33333in" draw:id="id104" draw:style-name="a953" draw:name="AutoShape 10">
          <svg:title/>
          <svg:desc>ãè®ç¾ãçåçæå°çµæ</svg:desc>
          <text:p text:style-name="a952" text:class-names="" text:cond-style-name=""><text:span text:style-name="a95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05" presentation:style-name="a959" draw:name="標題 1" svg:x="2.6506in" svg:y="0.6387in" svg:width="8.95181in" svg:height="0.81747in" presentation:class="title" presentation:placeholder="false">
          <draw:text-box>
            <text:p text:style-name="a958" text:class-names="" text:cond-style-name=""><text:span text:style-name="a954" text:class-names="">109</text:span><text:span text:style-name="a955" text:class-names="">學年度全國語文競賽</text:span><text:span text:style-name="a956" text:class-names="">11/29-11/30</text:span><text:span text:style-name="a957" text:class-names=""/></text:p>
          </draw:text-box>
          <svg:title/>
          <svg:desc/>
        </draw:frame>
        <draw:frame draw:id="id106" draw:style-name="a963" draw:transform="translate(-1.52038in -0.55537in) rotate(-6.00023) translate(1.98887in 1.13311in)" draw:name="文字方塊 5" svg:width="3.04076in" svg:height="1.11074in">
          <draw:text-box>
            <text:p text:style-name="a962" text:class-names="" text:cond-style-name=""><text:span text:style-name="a960" text:class-names="">狂賀！</text:span><text:span text:style-name="a961" text:class-names=""/></text:p>
          </draw:text-box>
          <svg:title/>
          <svg:desc/>
        </draw:frame>
        <draw:custom-shape svg:x="1.05398in" svg:y="1.84128in" svg:width="10.32986in" svg:height="0.5in" draw:id="id107" draw:style-name="a966" draw:name="Rectangle 1">
          <svg:title/>
          <svg:desc/>
          <text:p text:style-name="a965" text:class-names="" text:cond-style-name=""><text:span text:style-name="a96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08" draw:style-name="a976" draw:name="文字方塊 4" svg:x="1.03132in" svg:y="1.97346in" svg:width="10.99908in" svg:height="1.58197in">
          <draw:text-box>
            <text:p text:style-name="a971" text:class-names="" text:cond-style-name=""><text:span text:style-name="a967" text:class-names="">809<text:s text:c="1"/></text:span><text:span text:style-name="a968" text:class-names="">蔡明恩<text:s text:c="1"/></text:span><text:span text:style-name="a969" text:class-names="">榮獲</text:span><text:span text:style-name="a970" text:class-names=""/></text:p>
            <text:p text:style-name="a975" text:class-names="" text:cond-style-name=""><text:span text:style-name="a972" text:class-names="">客家</text:span><text:span text:style-name="a973" text:class-names="">語試辦本土語文情境式演說</text:span><text:span text:style-name="a974" text:class-names=""/></text:p>
          </draw:text-box>
          <svg:title/>
          <svg:desc/>
        </draw:frame>
        <draw:frame draw:id="id109" draw:style-name="a977" draw:transform="translate(-1.31418in -0.71398in) rotate(-0.17187) translate(11.1205in 5.56679in)" draw:name="圖片 11" svg:width="2.62836in" svg:height="1.42795in" style:rel-width="scale" style:rel-height="scale">
          <draw:image xlink:href="media/image5.png" xlink:type="simple" xlink:show="embed" xlink:actuate="onLoad"/>
          <svg:title/>
          <svg:desc/>
        </draw:frame>
        <draw:custom-shape svg:x="0.50347in" svg:y="0.17535in" svg:width="0.33333in" svg:height="0.33333in" draw:id="id110" draw:style-name="a980" draw:name="AutoShape 2">
          <svg:title/>
          <svg:desc>優等- 萌典</svg:desc>
          <text:p text:style-name="a979" text:class-names="" text:cond-style-name=""><text:span text:style-name="a97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11" draw:style-name="a981" draw:name="圖片 6" svg:x="4.13614in" svg:y="3.70017in" svg:width="4.78945in" svg:height="2.55337in" style:rel-width="scale" style:rel-height="scale">
          <draw:image xlink:href="media/image6.png" xlink:type="simple" xlink:show="embed" xlink:actuate="onLoad"/>
          <svg:title/>
          <svg:desc/>
        </draw:frame>
        <presentation:notes draw:style-name="a988">
          <draw:page-thumbnail draw:page-number="3" svg:x="0.75in" svg:y="1.25in" svg:width="6in" svg:height="3.375in" presentation:class="page" draw:id="id112" presentation:style-name="a982" draw:name="投影片圖像版面配置區 1">
            <svg:title/>
            <svg:desc/>
          </draw:page-thumbnail>
          <draw:frame draw:id="id113" presentation:style-name="a983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14" draw:style-name="a987" draw:name="投影片編號版面配置區 3" svg:x="4.24826in" svg:y="9.49826in" svg:width="3.25in" svg:height="0.50174in">
            <draw:text-box>
              <text:p text:style-name="a986" text:class-names="" text:cond-style-name=""><text:span text:style-name="a984" text:class-names=""><text:page-number style:num-format="1" text:fixed="false">3</text:page-number></text:span><text:span text:style-name="a985" text:class-names=""/></text:p>
            </draw:text-box>
            <svg:title/>
            <svg:desc/>
          </draw:frame>
        </presentation:notes>
      </draw:page>
      <draw:page draw:name="Slide128" draw:style-name="a989" draw:master-page-name="Master1-Layout4-cust-章節標題" presentation:presentation-page-layout-name="Master1-PPL4" draw:id="Slide-383">
        <draw:custom-shape svg:x="0.17014in" svg:y="-0.15799in" svg:width="0.33333in" svg:height="0.33333in" draw:id="id115" draw:style-name="a992" draw:name="AutoShape 4">
          <svg:title/>
          <svg:desc>ãè®ç¾ãçåçæå°çµæ</svg:desc>
          <text:p text:style-name="a991" text:class-names="" text:cond-style-name=""><text:span text:style-name="a99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3681in" svg:y="0.00868in" svg:width="0.33333in" svg:height="0.33333in" draw:id="id116" draw:style-name="a995" draw:name="AutoShape 10">
          <svg:title/>
          <svg:desc>ãè®ç¾ãçåçæå°çµæ</svg:desc>
          <text:p text:style-name="a994" text:class-names="" text:cond-style-name=""><text:span text:style-name="a99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17" presentation:style-name="a1000" draw:name="標題 1" svg:x="2.47082in" svg:y="0.68316in" svg:width="8.31233in" svg:height="0.81747in" presentation:class="title" presentation:placeholder="false">
          <draw:text-box>
            <text:p text:style-name="a999" text:class-names="" text:cond-style-name=""><text:span text:style-name="a996" text:class-names="">109</text:span><text:span text:style-name="a997" text:class-names="">學年度全國學生美術比賽</text:span><text:span text:style-name="a998" text:class-names=""/></text:p>
          </draw:text-box>
          <svg:title/>
          <svg:desc/>
        </draw:frame>
        <draw:frame draw:id="id118" draw:style-name="a1006" draw:transform="translate(-1.52038in -0.55537in) rotate(-6.00023) translate(1.98887in 1.13311in)" draw:name="文字方塊 5" svg:width="3.04076in" svg:height="1.11074in">
          <draw:text-box>
            <text:p text:style-name="a1005" text:class-names="" text:cond-style-name=""><text:span text:style-name="a1001" text:class-names="">恭</text:span><text:span text:style-name="a1002" text:class-names="">賀</text:span><text:span text:style-name="a1003" text:class-names="">！</text:span><text:span text:style-name="a1004" text:class-names=""/></text:p>
          </draw:text-box>
          <svg:title/>
          <svg:desc/>
        </draw:frame>
        <draw:custom-shape svg:x="1.05398in" svg:y="1.84128in" svg:width="10.32986in" svg:height="0.5in" draw:id="id119" draw:style-name="a1009" draw:name="Rectangle 1">
          <svg:title/>
          <svg:desc/>
          <text:p text:style-name="a1008" text:class-names="" text:cond-style-name=""><text:span text:style-name="a100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20" draw:style-name="a1024" draw:name="文字方塊 4" svg:x="1.50524in" svg:y="1.84128in" svg:width="9.8786in" svg:height="2.861in">
          <draw:text-box>
            <text:p text:style-name="a1013" text:class-names="" text:cond-style-name=""><text:span text:style-name="a1010" text:class-names="">815<text:s text:c="1"/></text:span><text:span text:style-name="a1011" text:class-names="">張芯瑜 榮獲 書法類</text:span><text:span text:style-name="a1012" text:class-names=""/></text:p>
            <text:p text:style-name="a1017" text:class-names="" text:cond-style-name=""><text:span text:style-name="a1014" text:class-names="">803</text:span><text:span text:style-name="a1015" text:class-names=""><text:s text:c="1"/>洪品儀 榮獲 書法類</text:span><text:span text:style-name="a1016" text:class-names=""/></text:p>
            <text:p text:style-name="a1021" text:class-names="" text:cond-style-name=""><text:span text:style-name="a1018" text:class-names="">718</text:span><text:span text:style-name="a1019" text:class-names=""><text:s text:c="1"/>林幸儀 榮獲 版畫類</text:span><text:span text:style-name="a1020" text:class-names=""/></text:p>
            <text:p text:style-name="a1023" text:class-names="" text:cond-style-name=""><text:span text:style-name="a1022" text:class-names=""/></text:p>
          </draw:text-box>
          <svg:title/>
          <svg:desc/>
        </draw:frame>
        <draw:frame draw:id="id121" draw:style-name="a1025" draw:transform="translate(-1.31418in -0.71398in) rotate(-0.17187) translate(11.38384in 5.99651in)" draw:name="圖片 11" svg:width="2.62836in" svg:height="1.42795in" style:rel-width="scale" style:rel-height="scale">
          <draw:image xlink:href="media/image5.png" xlink:type="simple" xlink:show="embed" xlink:actuate="onLoad"/>
          <svg:title/>
          <svg:desc/>
        </draw:frame>
        <draw:frame draw:id="id122" draw:style-name="a1026" draw:name="Picture 2" svg:x="4.08984in" svg:y="4.15012in" svg:width="4.7094in" svg:height="2.45786in" style:rel-width="scale" style:rel-height="scale">
          <draw:image xlink:href="media/image7.png" xlink:type="simple" xlink:show="embed" xlink:actuate="onLoad"/>
          <svg:title/>
          <svg:desc>佳作- 兩岸萌典</svg:desc>
        </draw:frame>
        <presentation:notes draw:style-name="a1033">
          <draw:page-thumbnail draw:page-number="4" svg:x="0.75in" svg:y="1.25in" svg:width="6in" svg:height="3.375in" presentation:class="page" draw:id="id123" presentation:style-name="a1027" draw:name="投影片圖像版面配置區 1">
            <svg:title/>
            <svg:desc/>
          </draw:page-thumbnail>
          <draw:frame draw:id="id124" presentation:style-name="a1028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25" draw:style-name="a1032" draw:name="投影片編號版面配置區 3" svg:x="4.24826in" svg:y="9.49826in" svg:width="3.25in" svg:height="0.50174in">
            <draw:text-box>
              <text:p text:style-name="a1031" text:class-names="" text:cond-style-name=""><text:span text:style-name="a1029" text:class-names=""><text:page-number style:num-format="1" text:fixed="false">4</text:page-number></text:span><text:span text:style-name="a1030" text:class-names=""/></text:p>
            </draw:text-box>
            <svg:title/>
            <svg:desc/>
          </draw:frame>
        </presentation:notes>
      </draw:page>
      <draw:page draw:name="Slide129" draw:style-name="a1034" draw:master-page-name="Master1-Layout4-cust-章節標題" presentation:presentation-page-layout-name="Master1-PPL4" draw:id="Slide-384">
        <draw:custom-shape svg:x="0.17014in" svg:y="-0.15799in" svg:width="0.33333in" svg:height="0.33333in" draw:id="id126" draw:style-name="a1037" draw:name="AutoShape 4">
          <svg:title/>
          <svg:desc>ãè®ç¾ãçåçæå°çµæ</svg:desc>
          <text:p text:style-name="a1036" text:class-names="" text:cond-style-name=""><text:span text:style-name="a103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3681in" svg:y="0.00868in" svg:width="0.33333in" svg:height="0.33333in" draw:id="id127" draw:style-name="a1040" draw:name="AutoShape 10">
          <svg:title/>
          <svg:desc>ãè®ç¾ãçåçæå°çµæ</svg:desc>
          <text:p text:style-name="a1039" text:class-names="" text:cond-style-name=""><text:span text:style-name="a103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28" presentation:style-name="a1045" draw:name="標題 1" svg:x="1.3325in" svg:y="0.50139in" svg:width="10.73904in" svg:height="0.7132in" presentation:class="title" presentation:placeholder="false">
          <draw:text-box>
            <text:p text:style-name="a1044" text:class-names="" text:cond-style-name=""><text:span text:style-name="a1041" text:class-names="">108</text:span><text:span text:style-name="a1042" text:class-names="">學年度校內 舞文弄墨語文競賽</text:span><text:span text:style-name="a1043" text:class-names=""/></text:p>
          </draw:text-box>
          <svg:title/>
          <svg:desc/>
        </draw:frame>
        <draw:custom-shape svg:x="1.05398in" svg:y="1.84128in" svg:width="10.32986in" svg:height="0.5in" draw:id="id129" draw:style-name="a1048" draw:name="Rectangle 1">
          <svg:title/>
          <svg:desc/>
          <text:p text:style-name="a1047" text:class-names="" text:cond-style-name=""><text:span text:style-name="a104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30" draw:name="表格 3" svg:x="0.45009in" svg:y="1.30109in" svg:width="2.77882in" svg:height="2.79844in">
          <table:table table:style-name="a1049" table:template-name="{69CF1AB2-1976-4502-BF36-3FF5EA218861}" table:use-banding-columns-styles="false" table:use-banding-rows-styles="false" table:use-first-column-styles="false" table:use-first-row-styles="false" table:use-last-column-styles="false" table:use-last-row-styles="false">
            <table:table-column table:style-name="a1050" table:default-cell-style-name=""/>
            <table:table-column table:style-name="a1051" table:default-cell-style-name=""/>
            <table:table-column table:style-name="a1052" table:default-cell-style-name=""/>
            <table:table-column table:style-name="a1053" table:default-cell-style-name=""/>
            <table:table-row table:style-name="a1054" table:default-cell-style-name="">
              <table:table-cell table:style-name="a1059" table:number-columns-spanned="4">
                <text:list text:style-name="a1058">
                  <text:list-item>
                    <text:p text:style-name="a1057" text:class-names="" text:cond-style-name=""><text:span text:style-name="a1055" text:class-names="">八年級作文比賽</text:span><text:span text:style-name="a1056" text:class-names=""/></text:p>
                  </text:list-item>
                </text:list>
              </table:table-cell>
              <table:covered-table-cell table:style-name=""/>
              <table:covered-table-cell table:style-name=""/>
              <table:covered-table-cell table:style-name=""/>
            </table:table-row>
            <table:table-row table:style-name="a1060" table:default-cell-style-name="">
              <table:table-cell table:style-name="a1065">
                <text:list text:style-name="a1064">
                  <text:list-item>
                    <text:p text:style-name="a1063" text:class-names="" text:cond-style-name=""><text:span text:style-name="a1061" text:class-names="">序號</text:span><text:span text:style-name="a1062" text:class-names=""/></text:p>
                  </text:list-item>
                </text:list>
              </table:table-cell>
              <table:table-cell table:style-name="a1070">
                <text:list text:style-name="a1069">
                  <text:list-item>
                    <text:p text:style-name="a1068" text:class-names="" text:cond-style-name=""><text:span text:style-name="a1066" text:class-names="">成績</text:span><text:span text:style-name="a1067" text:class-names=""/></text:p>
                  </text:list-item>
                </text:list>
              </table:table-cell>
              <table:table-cell table:style-name="a1075">
                <text:list text:style-name="a1074">
                  <text:list-item>
                    <text:p text:style-name="a1073" text:class-names="" text:cond-style-name=""><text:span text:style-name="a1071" text:class-names="">班級</text:span><text:span text:style-name="a1072" text:class-names=""/></text:p>
                  </text:list-item>
                </text:list>
              </table:table-cell>
              <table:table-cell table:style-name="a1080">
                <text:list text:style-name="a1079">
                  <text:list-item>
                    <text:p text:style-name="a1078" text:class-names="" text:cond-style-name=""><text:span text:style-name="a1076" text:class-names="">姓名</text:span><text:span text:style-name="a1077" text:class-names=""/></text:p>
                  </text:list-item>
                </text:list>
              </table:table-cell>
            </table:table-row>
            <table:table-row table:style-name="a1081" table:default-cell-style-name="">
              <table:table-cell table:style-name="a1086">
                <text:list text:style-name="a1085">
                  <text:list-item>
                    <text:p text:style-name="a1084" text:class-names="" text:cond-style-name=""><text:span text:style-name="a1082" text:class-names="">1</text:span><text:span text:style-name="a1083" text:class-names=""/></text:p>
                  </text:list-item>
                </text:list>
              </table:table-cell>
              <table:table-cell table:style-name="a1090">
                <text:list text:style-name="a1089">
                  <text:list-item>
                    <text:p text:style-name="a1088" text:class-names="" text:cond-style-name=""><text:span text:style-name="a1087" text:class-names="">特優</text:span></text:p>
                  </text:list-item>
                </text:list>
              </table:table-cell>
              <table:table-cell table:style-name="a1094">
                <text:list text:style-name="a1093">
                  <text:list-item>
                    <text:p text:style-name="a1092" text:class-names="" text:cond-style-name=""><text:span text:style-name="a1091" text:class-names="">805</text:span></text:p>
                  </text:list-item>
                </text:list>
              </table:table-cell>
              <table:table-cell table:style-name="a1098">
                <text:list text:style-name="a1097">
                  <text:list-item>
                    <text:p text:style-name="a1096" text:class-names="" text:cond-style-name=""><text:span text:style-name="a1095" text:class-names="">張嘉涵</text:span></text:p>
                  </text:list-item>
                </text:list>
              </table:table-cell>
            </table:table-row>
            <table:table-row table:style-name="a1099" table:default-cell-style-name="">
              <table:table-cell table:style-name="a1104">
                <text:list text:style-name="a1103">
                  <text:list-item>
                    <text:p text:style-name="a1102" text:class-names="" text:cond-style-name=""><text:span text:style-name="a1100" text:class-names="">2</text:span><text:span text:style-name="a1101" text:class-names=""/></text:p>
                  </text:list-item>
                </text:list>
              </table:table-cell>
              <table:table-cell table:style-name="a1108">
                <text:list text:style-name="a1107">
                  <text:list-item>
                    <text:p text:style-name="a1106" text:class-names="" text:cond-style-name=""><text:span text:style-name="a1105" text:class-names="">特優</text:span></text:p>
                  </text:list-item>
                </text:list>
              </table:table-cell>
              <table:table-cell table:style-name="a1112">
                <text:list text:style-name="a1111">
                  <text:list-item>
                    <text:p text:style-name="a1110" text:class-names="" text:cond-style-name=""><text:span text:style-name="a1109" text:class-names="">819</text:span></text:p>
                  </text:list-item>
                </text:list>
              </table:table-cell>
              <table:table-cell table:style-name="a1116">
                <text:list text:style-name="a1115">
                  <text:list-item>
                    <text:p text:style-name="a1114" text:class-names="" text:cond-style-name=""><text:span text:style-name="a1113" text:class-names="">吳宜恩</text:span></text:p>
                  </text:list-item>
                </text:list>
              </table:table-cell>
            </table:table-row>
            <table:table-row table:style-name="a1117" table:default-cell-style-name="">
              <table:table-cell table:style-name="a1122">
                <text:list text:style-name="a1121">
                  <text:list-item>
                    <text:p text:style-name="a1120" text:class-names="" text:cond-style-name=""><text:span text:style-name="a1118" text:class-names="">3</text:span><text:span text:style-name="a1119" text:class-names=""/></text:p>
                  </text:list-item>
                </text:list>
              </table:table-cell>
              <table:table-cell table:style-name="a1126">
                <text:list text:style-name="a1125">
                  <text:list-item>
                    <text:p text:style-name="a1124" text:class-names="" text:cond-style-name=""><text:span text:style-name="a1123" text:class-names="">優等</text:span></text:p>
                  </text:list-item>
                </text:list>
              </table:table-cell>
              <table:table-cell table:style-name="a1130">
                <text:list text:style-name="a1129">
                  <text:list-item>
                    <text:p text:style-name="a1128" text:class-names="" text:cond-style-name=""><text:span text:style-name="a1127" text:class-names="">803</text:span></text:p>
                  </text:list-item>
                </text:list>
              </table:table-cell>
              <table:table-cell table:style-name="a1134">
                <text:list text:style-name="a1133">
                  <text:list-item>
                    <text:p text:style-name="a1132" text:class-names="" text:cond-style-name=""><text:span text:style-name="a1131" text:class-names="">游捷宇</text:span></text:p>
                  </text:list-item>
                </text:list>
              </table:table-cell>
            </table:table-row>
            <table:table-row table:style-name="a1135" table:default-cell-style-name="">
              <table:table-cell table:style-name="a1140">
                <text:list text:style-name="a1139">
                  <text:list-item>
                    <text:p text:style-name="a1138" text:class-names="" text:cond-style-name=""><text:span text:style-name="a1136" text:class-names="">4</text:span><text:span text:style-name="a1137" text:class-names=""/></text:p>
                  </text:list-item>
                </text:list>
              </table:table-cell>
              <table:table-cell table:style-name="a1144">
                <text:list text:style-name="a1143">
                  <text:list-item>
                    <text:p text:style-name="a1142" text:class-names="" text:cond-style-name=""><text:span text:style-name="a1141" text:class-names="">優等</text:span></text:p>
                  </text:list-item>
                </text:list>
              </table:table-cell>
              <table:table-cell table:style-name="a1148">
                <text:list text:style-name="a1147">
                  <text:list-item>
                    <text:p text:style-name="a1146" text:class-names="" text:cond-style-name=""><text:span text:style-name="a1145" text:class-names="">815</text:span></text:p>
                  </text:list-item>
                </text:list>
              </table:table-cell>
              <table:table-cell table:style-name="a1152">
                <text:list text:style-name="a1151">
                  <text:list-item>
                    <text:p text:style-name="a1150" text:class-names="" text:cond-style-name=""><text:span text:style-name="a1149" text:class-names="">林采嫻</text:span></text:p>
                  </text:list-item>
                </text:list>
              </table:table-cell>
            </table:table-row>
            <table:table-row table:style-name="a1153" table:default-cell-style-name="">
              <table:table-cell table:style-name="a1158">
                <text:list text:style-name="a1157">
                  <text:list-item>
                    <text:p text:style-name="a1156" text:class-names="" text:cond-style-name=""><text:span text:style-name="a1154" text:class-names="">5</text:span><text:span text:style-name="a1155" text:class-names=""/></text:p>
                  </text:list-item>
                </text:list>
              </table:table-cell>
              <table:table-cell table:style-name="a1162">
                <text:list text:style-name="a1161">
                  <text:list-item>
                    <text:p text:style-name="a1160" text:class-names="" text:cond-style-name=""><text:span text:style-name="a1159" text:class-names="">甲等</text:span></text:p>
                  </text:list-item>
                </text:list>
              </table:table-cell>
              <table:table-cell table:style-name="a1166">
                <text:list text:style-name="a1165">
                  <text:list-item>
                    <text:p text:style-name="a1164" text:class-names="" text:cond-style-name=""><text:span text:style-name="a1163" text:class-names="">801</text:span></text:p>
                  </text:list-item>
                </text:list>
              </table:table-cell>
              <table:table-cell table:style-name="a1170">
                <text:list text:style-name="a1169">
                  <text:list-item>
                    <text:p text:style-name="a1168" text:class-names="" text:cond-style-name=""><text:span text:style-name="a1167" text:class-names="">彭筱允</text:span></text:p>
                  </text:list-item>
                </text:list>
              </table:table-cell>
            </table:table-row>
            <table:table-row table:style-name="a1171" table:default-cell-style-name="">
              <table:table-cell table:style-name="a1176">
                <text:list text:style-name="a1175">
                  <text:list-item>
                    <text:p text:style-name="a1174" text:class-names="" text:cond-style-name=""><text:span text:style-name="a1172" text:class-names="">6</text:span><text:span text:style-name="a1173" text:class-names=""/></text:p>
                  </text:list-item>
                </text:list>
              </table:table-cell>
              <table:table-cell table:style-name="a1180">
                <text:list text:style-name="a1179">
                  <text:list-item>
                    <text:p text:style-name="a1178" text:class-names="" text:cond-style-name=""><text:span text:style-name="a1177" text:class-names="">甲等</text:span></text:p>
                  </text:list-item>
                </text:list>
              </table:table-cell>
              <table:table-cell table:style-name="a1184">
                <text:list text:style-name="a1183">
                  <text:list-item>
                    <text:p text:style-name="a1182" text:class-names="" text:cond-style-name=""><text:span text:style-name="a1181" text:class-names="">804</text:span></text:p>
                  </text:list-item>
                </text:list>
              </table:table-cell>
              <table:table-cell table:style-name="a1188">
                <text:list text:style-name="a1187">
                  <text:list-item>
                    <text:p text:style-name="a1186" text:class-names="" text:cond-style-name=""><text:span text:style-name="a1185" text:class-names="">賴冠宇</text:span></text:p>
                  </text:list-item>
                </text:list>
              </table:table-cell>
            </table:table-row>
          </table:table>
          <draw:image xlink:href="media/image8.png" xlink:type="simple" xlink:show="embed" xlink:actuate="onLoad"/>
          <svg:title/>
          <svg:desc/>
        </draw:frame>
        <draw:frame draw:id="id131" draw:name="表格 9" svg:x="0.44614in" svg:y="4.22891in" svg:width="2.75868in" svg:height="2.90362in">
          <table:table table:style-name="a1189" table:template-name="{69CF1AB2-1976-4502-BF36-3FF5EA218861}" table:use-banding-columns-styles="false" table:use-banding-rows-styles="false" table:use-first-column-styles="false" table:use-first-row-styles="false" table:use-last-column-styles="false" table:use-last-row-styles="false">
            <table:table-column table:style-name="a1190" table:default-cell-style-name=""/>
            <table:table-column table:style-name="a1191" table:default-cell-style-name=""/>
            <table:table-column table:style-name="a1192" table:default-cell-style-name=""/>
            <table:table-column table:style-name="a1193" table:default-cell-style-name=""/>
            <table:table-row table:style-name="a1194" table:default-cell-style-name="">
              <table:table-cell table:style-name="a1199" table:number-columns-spanned="4">
                <text:list text:style-name="a1198">
                  <text:list-item>
                    <text:p text:style-name="a1197" text:class-names="" text:cond-style-name=""><text:span text:style-name="a1195" text:class-names="">七年級作文比賽</text:span><text:span text:style-name="a1196" text:class-names=""/></text:p>
                  </text:list-item>
                </text:list>
              </table:table-cell>
              <table:covered-table-cell table:style-name=""/>
              <table:covered-table-cell table:style-name=""/>
              <table:covered-table-cell table:style-name=""/>
            </table:table-row>
            <table:table-row table:style-name="a1200" table:default-cell-style-name="">
              <table:table-cell table:style-name="a1205">
                <text:list text:style-name="a1204">
                  <text:list-item>
                    <text:p text:style-name="a1203" text:class-names="" text:cond-style-name=""><text:span text:style-name="a1201" text:class-names="">序號</text:span><text:span text:style-name="a1202" text:class-names=""/></text:p>
                  </text:list-item>
                </text:list>
              </table:table-cell>
              <table:table-cell table:style-name="a1210">
                <text:list text:style-name="a1209">
                  <text:list-item>
                    <text:p text:style-name="a1208" text:class-names="" text:cond-style-name=""><text:span text:style-name="a1206" text:class-names="">成績</text:span><text:span text:style-name="a1207" text:class-names=""/></text:p>
                  </text:list-item>
                </text:list>
              </table:table-cell>
              <table:table-cell table:style-name="a1215">
                <text:list text:style-name="a1214">
                  <text:list-item>
                    <text:p text:style-name="a1213" text:class-names="" text:cond-style-name=""><text:span text:style-name="a1211" text:class-names="">班級</text:span><text:span text:style-name="a1212" text:class-names=""/></text:p>
                  </text:list-item>
                </text:list>
              </table:table-cell>
              <table:table-cell table:style-name="a1220">
                <text:list text:style-name="a1219">
                  <text:list-item>
                    <text:p text:style-name="a1218" text:class-names="" text:cond-style-name=""><text:span text:style-name="a1216" text:class-names="">姓名</text:span><text:span text:style-name="a1217" text:class-names=""/></text:p>
                  </text:list-item>
                </text:list>
              </table:table-cell>
            </table:table-row>
            <table:table-row table:style-name="a1221" table:default-cell-style-name="">
              <table:table-cell table:style-name="a1226">
                <text:list text:style-name="a1225">
                  <text:list-item>
                    <text:p text:style-name="a1224" text:class-names="" text:cond-style-name=""><text:span text:style-name="a1222" text:class-names="">1</text:span><text:span text:style-name="a1223" text:class-names=""/></text:p>
                  </text:list-item>
                </text:list>
              </table:table-cell>
              <table:table-cell table:style-name="a1230">
                <text:list text:style-name="a1229">
                  <text:list-item>
                    <text:p text:style-name="a1228" text:class-names="" text:cond-style-name=""><text:span text:style-name="a1227" text:class-names="">特優</text:span></text:p>
                  </text:list-item>
                </text:list>
              </table:table-cell>
              <table:table-cell table:style-name="a1234">
                <text:list text:style-name="a1233">
                  <text:list-item>
                    <text:p text:style-name="a1232" text:class-names="" text:cond-style-name=""><text:span text:style-name="a1231" text:class-names="">710</text:span></text:p>
                  </text:list-item>
                </text:list>
              </table:table-cell>
              <table:table-cell table:style-name="a1238">
                <text:list text:style-name="a1237">
                  <text:list-item>
                    <text:p text:style-name="a1236" text:class-names="" text:cond-style-name=""><text:span text:style-name="a1235" text:class-names="">張瑄容</text:span></text:p>
                  </text:list-item>
                </text:list>
              </table:table-cell>
            </table:table-row>
            <table:table-row table:style-name="a1239" table:default-cell-style-name="">
              <table:table-cell table:style-name="a1244">
                <text:list text:style-name="a1243">
                  <text:list-item>
                    <text:p text:style-name="a1242" text:class-names="" text:cond-style-name=""><text:span text:style-name="a1240" text:class-names="">2</text:span><text:span text:style-name="a1241" text:class-names=""/></text:p>
                  </text:list-item>
                </text:list>
              </table:table-cell>
              <table:table-cell table:style-name="a1248">
                <text:list text:style-name="a1247">
                  <text:list-item>
                    <text:p text:style-name="a1246" text:class-names="" text:cond-style-name=""><text:span text:style-name="a1245" text:class-names="">特優</text:span></text:p>
                  </text:list-item>
                </text:list>
              </table:table-cell>
              <table:table-cell table:style-name="a1252">
                <text:list text:style-name="a1251">
                  <text:list-item>
                    <text:p text:style-name="a1250" text:class-names="" text:cond-style-name=""><text:span text:style-name="a1249" text:class-names="">711</text:span></text:p>
                  </text:list-item>
                </text:list>
              </table:table-cell>
              <table:table-cell table:style-name="a1256">
                <text:list text:style-name="a1255">
                  <text:list-item>
                    <text:p text:style-name="a1254" text:class-names="" text:cond-style-name=""><text:span text:style-name="a1253" text:class-names="">張毓函</text:span></text:p>
                  </text:list-item>
                </text:list>
              </table:table-cell>
            </table:table-row>
            <table:table-row table:style-name="a1257" table:default-cell-style-name="">
              <table:table-cell table:style-name="a1262">
                <text:list text:style-name="a1261">
                  <text:list-item>
                    <text:p text:style-name="a1260" text:class-names="" text:cond-style-name=""><text:span text:style-name="a1258" text:class-names="">3</text:span><text:span text:style-name="a1259" text:class-names=""/></text:p>
                  </text:list-item>
                </text:list>
              </table:table-cell>
              <table:table-cell table:style-name="a1266">
                <text:list text:style-name="a1265">
                  <text:list-item>
                    <text:p text:style-name="a1264" text:class-names="" text:cond-style-name=""><text:span text:style-name="a1263" text:class-names="">優等</text:span></text:p>
                  </text:list-item>
                </text:list>
              </table:table-cell>
              <table:table-cell table:style-name="a1270">
                <text:list text:style-name="a1269">
                  <text:list-item>
                    <text:p text:style-name="a1268" text:class-names="" text:cond-style-name=""><text:span text:style-name="a1267" text:class-names="">703</text:span></text:p>
                  </text:list-item>
                </text:list>
              </table:table-cell>
              <table:table-cell table:style-name="a1274">
                <text:list text:style-name="a1273">
                  <text:list-item>
                    <text:p text:style-name="a1272" text:class-names="" text:cond-style-name=""><text:span text:style-name="a1271" text:class-names="">洪潤玉</text:span></text:p>
                  </text:list-item>
                </text:list>
              </table:table-cell>
            </table:table-row>
            <table:table-row table:style-name="a1275" table:default-cell-style-name="">
              <table:table-cell table:style-name="a1280">
                <text:list text:style-name="a1279">
                  <text:list-item>
                    <text:p text:style-name="a1278" text:class-names="" text:cond-style-name=""><text:span text:style-name="a1276" text:class-names="">4</text:span><text:span text:style-name="a1277" text:class-names=""/></text:p>
                  </text:list-item>
                </text:list>
              </table:table-cell>
              <table:table-cell table:style-name="a1284">
                <text:list text:style-name="a1283">
                  <text:list-item>
                    <text:p text:style-name="a1282" text:class-names="" text:cond-style-name=""><text:span text:style-name="a1281" text:class-names="">優等</text:span></text:p>
                  </text:list-item>
                </text:list>
              </table:table-cell>
              <table:table-cell table:style-name="a1288">
                <text:list text:style-name="a1287">
                  <text:list-item>
                    <text:p text:style-name="a1286" text:class-names="" text:cond-style-name=""><text:span text:style-name="a1285" text:class-names="">720</text:span></text:p>
                  </text:list-item>
                </text:list>
              </table:table-cell>
              <table:table-cell table:style-name="a1292">
                <text:list text:style-name="a1291">
                  <text:list-item>
                    <text:p text:style-name="a1290" text:class-names="" text:cond-style-name=""><text:span text:style-name="a1289" text:class-names="">林子翔</text:span></text:p>
                  </text:list-item>
                </text:list>
              </table:table-cell>
            </table:table-row>
            <table:table-row table:style-name="a1293" table:default-cell-style-name="">
              <table:table-cell table:style-name="a1298">
                <text:list text:style-name="a1297">
                  <text:list-item>
                    <text:p text:style-name="a1296" text:class-names="" text:cond-style-name=""><text:span text:style-name="a1294" text:class-names="">5</text:span><text:span text:style-name="a1295" text:class-names=""/></text:p>
                  </text:list-item>
                </text:list>
              </table:table-cell>
              <table:table-cell table:style-name="a1302">
                <text:list text:style-name="a1301">
                  <text:list-item>
                    <text:p text:style-name="a1300" text:class-names="" text:cond-style-name=""><text:span text:style-name="a1299" text:class-names="">甲等</text:span></text:p>
                  </text:list-item>
                </text:list>
              </table:table-cell>
              <table:table-cell table:style-name="a1306">
                <text:list text:style-name="a1305">
                  <text:list-item>
                    <text:p text:style-name="a1304" text:class-names="" text:cond-style-name=""><text:span text:style-name="a1303" text:class-names="">704</text:span></text:p>
                  </text:list-item>
                </text:list>
              </table:table-cell>
              <table:table-cell table:style-name="a1310">
                <text:list text:style-name="a1309">
                  <text:list-item>
                    <text:p text:style-name="a1308" text:class-names="" text:cond-style-name=""><text:span text:style-name="a1307" text:class-names="">黃鈺淨</text:span></text:p>
                  </text:list-item>
                </text:list>
              </table:table-cell>
            </table:table-row>
            <table:table-row table:style-name="a1311" table:default-cell-style-name="">
              <table:table-cell table:style-name="a1316">
                <text:list text:style-name="a1315">
                  <text:list-item>
                    <text:p text:style-name="a1314" text:class-names="" text:cond-style-name=""><text:span text:style-name="a1312" text:class-names="">6</text:span><text:span text:style-name="a1313" text:class-names=""/></text:p>
                  </text:list-item>
                </text:list>
              </table:table-cell>
              <table:table-cell table:style-name="a1320">
                <text:list text:style-name="a1319">
                  <text:list-item>
                    <text:p text:style-name="a1318" text:class-names="" text:cond-style-name=""><text:span text:style-name="a1317" text:class-names="">甲等</text:span></text:p>
                  </text:list-item>
                </text:list>
              </table:table-cell>
              <table:table-cell table:style-name="a1324">
                <text:list text:style-name="a1323">
                  <text:list-item>
                    <text:p text:style-name="a1322" text:class-names="" text:cond-style-name=""><text:span text:style-name="a1321" text:class-names="">713</text:span></text:p>
                  </text:list-item>
                </text:list>
              </table:table-cell>
              <table:table-cell table:style-name="a1328">
                <text:list text:style-name="a1327">
                  <text:list-item>
                    <text:p text:style-name="a1326" text:class-names="" text:cond-style-name=""><text:span text:style-name="a1325" text:class-names="">楊凱婷</text:span></text:p>
                  </text:list-item>
                </text:list>
              </table:table-cell>
            </table:table-row>
            <table:table-row table:style-name="a1329" table:default-cell-style-name="">
              <table:table-cell table:style-name="a1333" table:number-columns-spanned="4">
                <text:list text:style-name="a1332">
                  <text:list-item>
                    <text:p text:style-name="a1331" text:class-names="" text:cond-style-name=""><text:span text:style-name="a1330" text:class-names=""/></text:p>
                  </text:list-item>
                </text:list>
              </table:table-cell>
              <table:covered-table-cell table:style-name=""/>
              <table:covered-table-cell table:style-name=""/>
              <table:covered-table-cell table:style-name=""/>
            </table:table-row>
          </table:table>
          <draw:image xlink:href="media/image9.png" xlink:type="simple" xlink:show="embed" xlink:actuate="onLoad"/>
          <svg:title/>
          <svg:desc/>
        </draw:frame>
        <draw:frame draw:id="id132" draw:name="表格 11" svg:x="3.46707in" svg:y="1.30109in" svg:width="2.97268in" svg:height="3.55208in">
          <table:table table:style-name="a1334" table:template-name="{69CF1AB2-1976-4502-BF36-3FF5EA218861}" table:use-banding-columns-styles="false" table:use-banding-rows-styles="false" table:use-first-column-styles="false" table:use-first-row-styles="false" table:use-last-column-styles="false" table:use-last-row-styles="false">
            <table:table-column table:style-name="a1335" table:default-cell-style-name=""/>
            <table:table-column table:style-name="a1336" table:default-cell-style-name=""/>
            <table:table-column table:style-name="a1337" table:default-cell-style-name=""/>
            <table:table-column table:style-name="a1338" table:default-cell-style-name=""/>
            <table:table-row table:style-name="a1339" table:default-cell-style-name="">
              <table:table-cell table:style-name="a1344" table:number-columns-spanned="4">
                <text:list text:style-name="a1343">
                  <text:list-item>
                    <text:p text:style-name="a1342" text:class-names="" text:cond-style-name=""><text:span text:style-name="a1340" text:class-names="">八年級字音字形比賽</text:span><text:span text:style-name="a1341" text:class-names=""/></text:p>
                  </text:list-item>
                </text:list>
              </table:table-cell>
              <table:covered-table-cell table:style-name=""/>
              <table:covered-table-cell table:style-name=""/>
              <table:covered-table-cell table:style-name=""/>
            </table:table-row>
            <table:table-row table:style-name="a1345" table:default-cell-style-name="">
              <table:table-cell table:style-name="a1350">
                <text:list text:style-name="a1349">
                  <text:list-item>
                    <text:p text:style-name="a1348" text:class-names="" text:cond-style-name=""><text:span text:style-name="a1346" text:class-names="">序號</text:span><text:span text:style-name="a1347" text:class-names=""/></text:p>
                  </text:list-item>
                </text:list>
              </table:table-cell>
              <table:table-cell table:style-name="a1355">
                <text:list text:style-name="a1354">
                  <text:list-item>
                    <text:p text:style-name="a1353" text:class-names="" text:cond-style-name=""><text:span text:style-name="a1351" text:class-names="">成績</text:span><text:span text:style-name="a1352" text:class-names=""/></text:p>
                  </text:list-item>
                </text:list>
              </table:table-cell>
              <table:table-cell table:style-name="a1360">
                <text:list text:style-name="a1359">
                  <text:list-item>
                    <text:p text:style-name="a1358" text:class-names="" text:cond-style-name=""><text:span text:style-name="a1356" text:class-names="">班級</text:span><text:span text:style-name="a1357" text:class-names=""/></text:p>
                  </text:list-item>
                </text:list>
              </table:table-cell>
              <table:table-cell table:style-name="a1365">
                <text:list text:style-name="a1364">
                  <text:list-item>
                    <text:p text:style-name="a1363" text:class-names="" text:cond-style-name=""><text:span text:style-name="a1361" text:class-names="">姓名</text:span><text:span text:style-name="a1362" text:class-names=""/></text:p>
                  </text:list-item>
                </text:list>
              </table:table-cell>
            </table:table-row>
            <table:table-row table:style-name="a1366" table:default-cell-style-name="">
              <table:table-cell table:style-name="a1371">
                <text:list text:style-name="a1370">
                  <text:list-item>
                    <text:p text:style-name="a1369" text:class-names="" text:cond-style-name=""><text:span text:style-name="a1367" text:class-names="">1</text:span><text:span text:style-name="a1368" text:class-names=""/></text:p>
                  </text:list-item>
                </text:list>
              </table:table-cell>
              <table:table-cell table:style-name="a1375">
                <text:list text:style-name="a1374">
                  <text:list-item>
                    <text:p text:style-name="a1373" text:class-names="" text:cond-style-name=""><text:span text:style-name="a1372" text:class-names="">特優</text:span></text:p>
                  </text:list-item>
                </text:list>
              </table:table-cell>
              <table:table-cell table:style-name="a1379">
                <text:list text:style-name="a1378">
                  <text:list-item>
                    <text:p text:style-name="a1377" text:class-names="" text:cond-style-name=""><text:span text:style-name="a1376" text:class-names="">809</text:span></text:p>
                  </text:list-item>
                </text:list>
              </table:table-cell>
              <table:table-cell table:style-name="a1383">
                <text:list text:style-name="a1382">
                  <text:list-item>
                    <text:p text:style-name="a1381" text:class-names="" text:cond-style-name=""><text:span text:style-name="a1380" text:class-names="">簡祐駿</text:span></text:p>
                  </text:list-item>
                </text:list>
              </table:table-cell>
            </table:table-row>
            <table:table-row table:style-name="a1384" table:default-cell-style-name="">
              <table:table-cell table:style-name="a1389">
                <text:list text:style-name="a1388">
                  <text:list-item>
                    <text:p text:style-name="a1387" text:class-names="" text:cond-style-name=""><text:span text:style-name="a1385" text:class-names="">2</text:span><text:span text:style-name="a1386" text:class-names=""/></text:p>
                  </text:list-item>
                </text:list>
              </table:table-cell>
              <table:table-cell table:style-name="a1393">
                <text:list text:style-name="a1392">
                  <text:list-item>
                    <text:p text:style-name="a1391" text:class-names="" text:cond-style-name=""><text:span text:style-name="a1390" text:class-names="">特優</text:span></text:p>
                  </text:list-item>
                </text:list>
              </table:table-cell>
              <table:table-cell table:style-name="a1397">
                <text:list text:style-name="a1396">
                  <text:list-item>
                    <text:p text:style-name="a1395" text:class-names="" text:cond-style-name=""><text:span text:style-name="a1394" text:class-names="">817</text:span></text:p>
                  </text:list-item>
                </text:list>
              </table:table-cell>
              <table:table-cell table:style-name="a1401">
                <text:list text:style-name="a1400">
                  <text:list-item>
                    <text:p text:style-name="a1399" text:class-names="" text:cond-style-name=""><text:span text:style-name="a1398" text:class-names="">游芮綺</text:span></text:p>
                  </text:list-item>
                </text:list>
              </table:table-cell>
            </table:table-row>
            <table:table-row table:style-name="a1402" table:default-cell-style-name="">
              <table:table-cell table:style-name="a1407">
                <text:list text:style-name="a1406">
                  <text:list-item>
                    <text:p text:style-name="a1405" text:class-names="" text:cond-style-name=""><text:span text:style-name="a1403" text:class-names="">3</text:span><text:span text:style-name="a1404" text:class-names=""/></text:p>
                  </text:list-item>
                </text:list>
              </table:table-cell>
              <table:table-cell table:style-name="a1411">
                <text:list text:style-name="a1410">
                  <text:list-item>
                    <text:p text:style-name="a1409" text:class-names="" text:cond-style-name=""><text:span text:style-name="a1408" text:class-names="">特優</text:span></text:p>
                  </text:list-item>
                </text:list>
              </table:table-cell>
              <table:table-cell table:style-name="a1415">
                <text:list text:style-name="a1414">
                  <text:list-item>
                    <text:p text:style-name="a1413" text:class-names="" text:cond-style-name=""><text:span text:style-name="a1412" text:class-names="">807</text:span></text:p>
                  </text:list-item>
                </text:list>
              </table:table-cell>
              <table:table-cell table:style-name="a1419">
                <text:list text:style-name="a1418">
                  <text:list-item>
                    <text:p text:style-name="a1417" text:class-names="" text:cond-style-name=""><text:span text:style-name="a1416" text:class-names="">陳翊丞</text:span></text:p>
                  </text:list-item>
                </text:list>
              </table:table-cell>
            </table:table-row>
            <table:table-row table:style-name="a1420" table:default-cell-style-name="">
              <table:table-cell table:style-name="a1425">
                <text:list text:style-name="a1424">
                  <text:list-item>
                    <text:p text:style-name="a1423" text:class-names="" text:cond-style-name=""><text:span text:style-name="a1421" text:class-names="">4</text:span><text:span text:style-name="a1422" text:class-names=""/></text:p>
                  </text:list-item>
                </text:list>
              </table:table-cell>
              <table:table-cell table:style-name="a1429">
                <text:list text:style-name="a1428">
                  <text:list-item>
                    <text:p text:style-name="a1427" text:class-names="" text:cond-style-name=""><text:span text:style-name="a1426" text:class-names="">優等</text:span></text:p>
                  </text:list-item>
                </text:list>
              </table:table-cell>
              <table:table-cell table:style-name="a1433">
                <text:list text:style-name="a1432">
                  <text:list-item>
                    <text:p text:style-name="a1431" text:class-names="" text:cond-style-name=""><text:span text:style-name="a1430" text:class-names="">805</text:span></text:p>
                  </text:list-item>
                </text:list>
              </table:table-cell>
              <table:table-cell table:style-name="a1437">
                <text:list text:style-name="a1436">
                  <text:list-item>
                    <text:p text:style-name="a1435" text:class-names="" text:cond-style-name=""><text:span text:style-name="a1434" text:class-names="">杜汯溱</text:span></text:p>
                  </text:list-item>
                </text:list>
              </table:table-cell>
            </table:table-row>
            <table:table-row table:style-name="a1438" table:default-cell-style-name="">
              <table:table-cell table:style-name="a1443">
                <text:list text:style-name="a1442">
                  <text:list-item>
                    <text:p text:style-name="a1441" text:class-names="" text:cond-style-name=""><text:span text:style-name="a1439" text:class-names="">5</text:span><text:span text:style-name="a1440" text:class-names=""/></text:p>
                  </text:list-item>
                </text:list>
              </table:table-cell>
              <table:table-cell table:style-name="a1447">
                <text:list text:style-name="a1446">
                  <text:list-item>
                    <text:p text:style-name="a1445" text:class-names="" text:cond-style-name=""><text:span text:style-name="a1444" text:class-names="">優等</text:span></text:p>
                  </text:list-item>
                </text:list>
              </table:table-cell>
              <table:table-cell table:style-name="a1451">
                <text:list text:style-name="a1450">
                  <text:list-item>
                    <text:p text:style-name="a1449" text:class-names="" text:cond-style-name=""><text:span text:style-name="a1448" text:class-names="">808</text:span></text:p>
                  </text:list-item>
                </text:list>
              </table:table-cell>
              <table:table-cell table:style-name="a1455">
                <text:list text:style-name="a1454">
                  <text:list-item>
                    <text:p text:style-name="a1453" text:class-names="" text:cond-style-name=""><text:span text:style-name="a1452" text:class-names="">黃咨涵</text:span></text:p>
                  </text:list-item>
                </text:list>
              </table:table-cell>
            </table:table-row>
            <table:table-row table:style-name="a1456" table:default-cell-style-name="">
              <table:table-cell table:style-name="a1461">
                <text:list text:style-name="a1460">
                  <text:list-item>
                    <text:p text:style-name="a1459" text:class-names="" text:cond-style-name=""><text:span text:style-name="a1457" text:class-names="">6</text:span><text:span text:style-name="a1458" text:class-names=""/></text:p>
                  </text:list-item>
                </text:list>
              </table:table-cell>
              <table:table-cell table:style-name="a1465">
                <text:list text:style-name="a1464">
                  <text:list-item>
                    <text:p text:style-name="a1463" text:class-names="" text:cond-style-name=""><text:span text:style-name="a1462" text:class-names="">優等</text:span></text:p>
                  </text:list-item>
                </text:list>
              </table:table-cell>
              <table:table-cell table:style-name="a1469">
                <text:list text:style-name="a1468">
                  <text:list-item>
                    <text:p text:style-name="a1467" text:class-names="" text:cond-style-name=""><text:span text:style-name="a1466" text:class-names="">814</text:span></text:p>
                  </text:list-item>
                </text:list>
              </table:table-cell>
              <table:table-cell table:style-name="a1473">
                <text:list text:style-name="a1472">
                  <text:list-item>
                    <text:p text:style-name="a1471" text:class-names="" text:cond-style-name=""><text:span text:style-name="a1470" text:class-names="">劉泇妤</text:span></text:p>
                  </text:list-item>
                </text:list>
              </table:table-cell>
            </table:table-row>
            <table:table-row table:style-name="a1474" table:default-cell-style-name="">
              <table:table-cell table:style-name="a1479">
                <text:list text:style-name="a1478">
                  <text:list-item>
                    <text:p text:style-name="a1477" text:class-names="" text:cond-style-name=""><text:span text:style-name="a1475" text:class-names="">7</text:span><text:span text:style-name="a1476" text:class-names=""/></text:p>
                  </text:list-item>
                </text:list>
              </table:table-cell>
              <table:table-cell table:style-name="a1483">
                <text:list text:style-name="a1482">
                  <text:list-item>
                    <text:p text:style-name="a1481" text:class-names="" text:cond-style-name=""><text:span text:style-name="a1480" text:class-names="">甲等</text:span></text:p>
                  </text:list-item>
                </text:list>
              </table:table-cell>
              <table:table-cell table:style-name="a1487">
                <text:list text:style-name="a1486">
                  <text:list-item>
                    <text:p text:style-name="a1485" text:class-names="" text:cond-style-name=""><text:span text:style-name="a1484" text:class-names="">810</text:span></text:p>
                  </text:list-item>
                </text:list>
              </table:table-cell>
              <table:table-cell table:style-name="a1491">
                <text:list text:style-name="a1490">
                  <text:list-item>
                    <text:p text:style-name="a1489" text:class-names="" text:cond-style-name=""><text:span text:style-name="a1488" text:class-names="">張辰馨</text:span></text:p>
                  </text:list-item>
                </text:list>
              </table:table-cell>
            </table:table-row>
            <table:table-row table:style-name="a1492" table:default-cell-style-name="">
              <table:table-cell table:style-name="a1497">
                <text:list text:style-name="a1496">
                  <text:list-item>
                    <text:p text:style-name="a1495" text:class-names="" text:cond-style-name=""><text:span text:style-name="a1493" text:class-names="">8</text:span><text:span text:style-name="a1494" text:class-names=""/></text:p>
                  </text:list-item>
                </text:list>
              </table:table-cell>
              <table:table-cell table:style-name="a1501">
                <text:list text:style-name="a1500">
                  <text:list-item>
                    <text:p text:style-name="a1499" text:class-names="" text:cond-style-name=""><text:span text:style-name="a1498" text:class-names="">甲等</text:span></text:p>
                  </text:list-item>
                </text:list>
              </table:table-cell>
              <table:table-cell table:style-name="a1505">
                <text:list text:style-name="a1504">
                  <text:list-item>
                    <text:p text:style-name="a1503" text:class-names="" text:cond-style-name=""><text:span text:style-name="a1502" text:class-names="">816</text:span></text:p>
                  </text:list-item>
                </text:list>
              </table:table-cell>
              <table:table-cell table:style-name="a1509">
                <text:list text:style-name="a1508">
                  <text:list-item>
                    <text:p text:style-name="a1507" text:class-names="" text:cond-style-name=""><text:span text:style-name="a1506" text:class-names="">馮紫縈</text:span></text:p>
                  </text:list-item>
                </text:list>
              </table:table-cell>
            </table:table-row>
            <table:table-row table:style-name="a1510" table:default-cell-style-name="">
              <table:table-cell table:style-name="a1515">
                <text:list text:style-name="a1514">
                  <text:list-item>
                    <text:p text:style-name="a1513" text:class-names="" text:cond-style-name=""><text:span text:style-name="a1511" text:class-names="">9</text:span><text:span text:style-name="a1512" text:class-names=""/></text:p>
                  </text:list-item>
                </text:list>
              </table:table-cell>
              <table:table-cell table:style-name="a1519">
                <text:list text:style-name="a1518">
                  <text:list-item>
                    <text:p text:style-name="a1517" text:class-names="" text:cond-style-name=""><text:span text:style-name="a1516" text:class-names="">甲等</text:span></text:p>
                  </text:list-item>
                </text:list>
              </table:table-cell>
              <table:table-cell table:style-name="a1523">
                <text:list text:style-name="a1522">
                  <text:list-item>
                    <text:p text:style-name="a1521" text:class-names="" text:cond-style-name=""><text:span text:style-name="a1520" text:class-names="">821</text:span></text:p>
                  </text:list-item>
                </text:list>
              </table:table-cell>
              <table:table-cell table:style-name="a1527">
                <text:list text:style-name="a1526">
                  <text:list-item>
                    <text:p text:style-name="a1525" text:class-names="" text:cond-style-name=""><text:span text:style-name="a1524" text:class-names="">蔡志宜</text:span></text:p>
                  </text:list-item>
                </text:list>
              </table:table-cell>
            </table:table-row>
          </table:table>
          <draw:image xlink:href="media/image10.png" xlink:type="simple" xlink:show="embed" xlink:actuate="onLoad"/>
          <svg:title/>
          <svg:desc/>
        </draw:frame>
        <draw:frame draw:id="id133" draw:name="表格 13" svg:x="6.70201in" svg:y="1.30109in" svg:width="3.03293in" svg:height="3.55208in">
          <table:table table:style-name="a1528" table:template-name="{69CF1AB2-1976-4502-BF36-3FF5EA218861}" table:use-banding-columns-styles="false" table:use-banding-rows-styles="false" table:use-first-column-styles="false" table:use-first-row-styles="false" table:use-last-column-styles="false" table:use-last-row-styles="false">
            <table:table-column table:style-name="a1529" table:default-cell-style-name=""/>
            <table:table-column table:style-name="a1530" table:default-cell-style-name=""/>
            <table:table-column table:style-name="a1531" table:default-cell-style-name=""/>
            <table:table-column table:style-name="a1532" table:default-cell-style-name=""/>
            <table:table-row table:style-name="a1533" table:default-cell-style-name="">
              <table:table-cell table:style-name="a1538" table:number-columns-spanned="4">
                <text:list text:style-name="a1537">
                  <text:list-item>
                    <text:p text:style-name="a1536" text:class-names="" text:cond-style-name=""><text:span text:style-name="a1534" text:class-names="">七年級字音字形比賽</text:span><text:span text:style-name="a1535" text:class-names=""/></text:p>
                  </text:list-item>
                </text:list>
              </table:table-cell>
              <table:covered-table-cell table:style-name=""/>
              <table:covered-table-cell table:style-name=""/>
              <table:covered-table-cell table:style-name=""/>
            </table:table-row>
            <table:table-row table:style-name="a1539" table:default-cell-style-name="">
              <table:table-cell table:style-name="a1544">
                <text:list text:style-name="a1543">
                  <text:list-item>
                    <text:p text:style-name="a1542" text:class-names="" text:cond-style-name=""><text:span text:style-name="a1540" text:class-names="">序號</text:span><text:span text:style-name="a1541" text:class-names=""/></text:p>
                  </text:list-item>
                </text:list>
              </table:table-cell>
              <table:table-cell table:style-name="a1549">
                <text:list text:style-name="a1548">
                  <text:list-item>
                    <text:p text:style-name="a1547" text:class-names="" text:cond-style-name=""><text:span text:style-name="a1545" text:class-names="">成績</text:span><text:span text:style-name="a1546" text:class-names=""/></text:p>
                  </text:list-item>
                </text:list>
              </table:table-cell>
              <table:table-cell table:style-name="a1554">
                <text:list text:style-name="a1553">
                  <text:list-item>
                    <text:p text:style-name="a1552" text:class-names="" text:cond-style-name=""><text:span text:style-name="a1550" text:class-names="">班級</text:span><text:span text:style-name="a1551" text:class-names=""/></text:p>
                  </text:list-item>
                </text:list>
              </table:table-cell>
              <table:table-cell table:style-name="a1559">
                <text:list text:style-name="a1558">
                  <text:list-item>
                    <text:p text:style-name="a1557" text:class-names="" text:cond-style-name=""><text:span text:style-name="a1555" text:class-names="">姓名</text:span><text:span text:style-name="a1556" text:class-names=""/></text:p>
                  </text:list-item>
                </text:list>
              </table:table-cell>
            </table:table-row>
            <table:table-row table:style-name="a1560" table:default-cell-style-name="">
              <table:table-cell table:style-name="a1565">
                <text:list text:style-name="a1564">
                  <text:list-item>
                    <text:p text:style-name="a1563" text:class-names="" text:cond-style-name=""><text:span text:style-name="a1561" text:class-names="">1</text:span><text:span text:style-name="a1562" text:class-names=""/></text:p>
                  </text:list-item>
                </text:list>
              </table:table-cell>
              <table:table-cell table:style-name="a1569">
                <text:list text:style-name="a1568">
                  <text:list-item>
                    <text:p text:style-name="a1567" text:class-names="" text:cond-style-name=""><text:span text:style-name="a1566" text:class-names="">特優</text:span></text:p>
                  </text:list-item>
                </text:list>
              </table:table-cell>
              <table:table-cell table:style-name="a1573">
                <text:list text:style-name="a1572">
                  <text:list-item>
                    <text:p text:style-name="a1571" text:class-names="" text:cond-style-name=""><text:span text:style-name="a1570" text:class-names="">701</text:span></text:p>
                  </text:list-item>
                </text:list>
              </table:table-cell>
              <table:table-cell table:style-name="a1577">
                <text:list text:style-name="a1576">
                  <text:list-item>
                    <text:p text:style-name="a1575" text:class-names="" text:cond-style-name=""><text:span text:style-name="a1574" text:class-names="">陳君宇</text:span></text:p>
                  </text:list-item>
                </text:list>
              </table:table-cell>
            </table:table-row>
            <table:table-row table:style-name="a1578" table:default-cell-style-name="">
              <table:table-cell table:style-name="a1583">
                <text:list text:style-name="a1582">
                  <text:list-item>
                    <text:p text:style-name="a1581" text:class-names="" text:cond-style-name=""><text:span text:style-name="a1579" text:class-names="">2</text:span><text:span text:style-name="a1580" text:class-names=""/></text:p>
                  </text:list-item>
                </text:list>
              </table:table-cell>
              <table:table-cell table:style-name="a1587">
                <text:list text:style-name="a1586">
                  <text:list-item>
                    <text:p text:style-name="a1585" text:class-names="" text:cond-style-name=""><text:span text:style-name="a1584" text:class-names="">特優</text:span></text:p>
                  </text:list-item>
                </text:list>
              </table:table-cell>
              <table:table-cell table:style-name="a1591">
                <text:list text:style-name="a1590">
                  <text:list-item>
                    <text:p text:style-name="a1589" text:class-names="" text:cond-style-name=""><text:span text:style-name="a1588" text:class-names="">705</text:span></text:p>
                  </text:list-item>
                </text:list>
              </table:table-cell>
              <table:table-cell table:style-name="a1595">
                <text:list text:style-name="a1594">
                  <text:list-item>
                    <text:p text:style-name="a1593" text:class-names="" text:cond-style-name=""><text:span text:style-name="a1592" text:class-names="">張致鈞</text:span></text:p>
                  </text:list-item>
                </text:list>
              </table:table-cell>
            </table:table-row>
            <table:table-row table:style-name="a1596" table:default-cell-style-name="">
              <table:table-cell table:style-name="a1601">
                <text:list text:style-name="a1600">
                  <text:list-item>
                    <text:p text:style-name="a1599" text:class-names="" text:cond-style-name=""><text:span text:style-name="a1597" text:class-names="">3</text:span><text:span text:style-name="a1598" text:class-names=""/></text:p>
                  </text:list-item>
                </text:list>
              </table:table-cell>
              <table:table-cell table:style-name="a1605">
                <text:list text:style-name="a1604">
                  <text:list-item>
                    <text:p text:style-name="a1603" text:class-names="" text:cond-style-name=""><text:span text:style-name="a1602" text:class-names="">特優</text:span></text:p>
                  </text:list-item>
                </text:list>
              </table:table-cell>
              <table:table-cell table:style-name="a1609">
                <text:list text:style-name="a1608">
                  <text:list-item>
                    <text:p text:style-name="a1607" text:class-names="" text:cond-style-name=""><text:span text:style-name="a1606" text:class-names="">704</text:span></text:p>
                  </text:list-item>
                </text:list>
              </table:table-cell>
              <table:table-cell table:style-name="a1613">
                <text:list text:style-name="a1612">
                  <text:list-item>
                    <text:p text:style-name="a1611" text:class-names="" text:cond-style-name=""><text:span text:style-name="a1610" text:class-names="">劉杰恩</text:span></text:p>
                  </text:list-item>
                </text:list>
              </table:table-cell>
            </table:table-row>
            <table:table-row table:style-name="a1614" table:default-cell-style-name="">
              <table:table-cell table:style-name="a1619">
                <text:list text:style-name="a1618">
                  <text:list-item>
                    <text:p text:style-name="a1617" text:class-names="" text:cond-style-name=""><text:span text:style-name="a1615" text:class-names="">4</text:span><text:span text:style-name="a1616" text:class-names=""/></text:p>
                  </text:list-item>
                </text:list>
              </table:table-cell>
              <table:table-cell table:style-name="a1623">
                <text:list text:style-name="a1622">
                  <text:list-item>
                    <text:p text:style-name="a1621" text:class-names="" text:cond-style-name=""><text:span text:style-name="a1620" text:class-names="">優等</text:span></text:p>
                  </text:list-item>
                </text:list>
              </table:table-cell>
              <table:table-cell table:style-name="a1627">
                <text:list text:style-name="a1626">
                  <text:list-item>
                    <text:p text:style-name="a1625" text:class-names="" text:cond-style-name=""><text:span text:style-name="a1624" text:class-names="">711</text:span></text:p>
                  </text:list-item>
                </text:list>
              </table:table-cell>
              <table:table-cell table:style-name="a1631">
                <text:list text:style-name="a1630">
                  <text:list-item>
                    <text:p text:style-name="a1629" text:class-names="" text:cond-style-name=""><text:span text:style-name="a1628" text:class-names="">周家稜</text:span></text:p>
                  </text:list-item>
                </text:list>
              </table:table-cell>
            </table:table-row>
            <table:table-row table:style-name="a1632" table:default-cell-style-name="">
              <table:table-cell table:style-name="a1637">
                <text:list text:style-name="a1636">
                  <text:list-item>
                    <text:p text:style-name="a1635" text:class-names="" text:cond-style-name=""><text:span text:style-name="a1633" text:class-names="">5</text:span><text:span text:style-name="a1634" text:class-names=""/></text:p>
                  </text:list-item>
                </text:list>
              </table:table-cell>
              <table:table-cell table:style-name="a1641">
                <text:list text:style-name="a1640">
                  <text:list-item>
                    <text:p text:style-name="a1639" text:class-names="" text:cond-style-name=""><text:span text:style-name="a1638" text:class-names="">優等</text:span></text:p>
                  </text:list-item>
                </text:list>
              </table:table-cell>
              <table:table-cell table:style-name="a1645">
                <text:list text:style-name="a1644">
                  <text:list-item>
                    <text:p text:style-name="a1643" text:class-names="" text:cond-style-name=""><text:span text:style-name="a1642" text:class-names="">713</text:span></text:p>
                  </text:list-item>
                </text:list>
              </table:table-cell>
              <table:table-cell table:style-name="a1649">
                <text:list text:style-name="a1648">
                  <text:list-item>
                    <text:p text:style-name="a1647" text:class-names="" text:cond-style-name=""><text:span text:style-name="a1646" text:class-names="">蕭從哲</text:span></text:p>
                  </text:list-item>
                </text:list>
              </table:table-cell>
            </table:table-row>
            <table:table-row table:style-name="a1650" table:default-cell-style-name="">
              <table:table-cell table:style-name="a1655">
                <text:list text:style-name="a1654">
                  <text:list-item>
                    <text:p text:style-name="a1653" text:class-names="" text:cond-style-name=""><text:span text:style-name="a1651" text:class-names="">6</text:span><text:span text:style-name="a1652" text:class-names=""/></text:p>
                  </text:list-item>
                </text:list>
              </table:table-cell>
              <table:table-cell table:style-name="a1659">
                <text:list text:style-name="a1658">
                  <text:list-item>
                    <text:p text:style-name="a1657" text:class-names="" text:cond-style-name=""><text:span text:style-name="a1656" text:class-names="">優等</text:span></text:p>
                  </text:list-item>
                </text:list>
              </table:table-cell>
              <table:table-cell table:style-name="a1663">
                <text:list text:style-name="a1662">
                  <text:list-item>
                    <text:p text:style-name="a1661" text:class-names="" text:cond-style-name=""><text:span text:style-name="a1660" text:class-names="">709</text:span></text:p>
                  </text:list-item>
                </text:list>
              </table:table-cell>
              <table:table-cell table:style-name="a1667">
                <text:list text:style-name="a1666">
                  <text:list-item>
                    <text:p text:style-name="a1665" text:class-names="" text:cond-style-name=""><text:span text:style-name="a1664" text:class-names="">余澐菲</text:span></text:p>
                  </text:list-item>
                </text:list>
              </table:table-cell>
            </table:table-row>
            <table:table-row table:style-name="a1668" table:default-cell-style-name="">
              <table:table-cell table:style-name="a1673">
                <text:list text:style-name="a1672">
                  <text:list-item>
                    <text:p text:style-name="a1671" text:class-names="" text:cond-style-name=""><text:span text:style-name="a1669" text:class-names="">7</text:span><text:span text:style-name="a1670" text:class-names=""/></text:p>
                  </text:list-item>
                </text:list>
              </table:table-cell>
              <table:table-cell table:style-name="a1677">
                <text:list text:style-name="a1676">
                  <text:list-item>
                    <text:p text:style-name="a1675" text:class-names="" text:cond-style-name=""><text:span text:style-name="a1674" text:class-names="">甲等</text:span></text:p>
                  </text:list-item>
                </text:list>
              </table:table-cell>
              <table:table-cell table:style-name="a1681">
                <text:list text:style-name="a1680">
                  <text:list-item>
                    <text:p text:style-name="a1679" text:class-names="" text:cond-style-name=""><text:span text:style-name="a1678" text:class-names="">702</text:span></text:p>
                  </text:list-item>
                </text:list>
              </table:table-cell>
              <table:table-cell table:style-name="a1685">
                <text:list text:style-name="a1684">
                  <text:list-item>
                    <text:p text:style-name="a1683" text:class-names="" text:cond-style-name=""><text:span text:style-name="a1682" text:class-names="">唐祥恩</text:span></text:p>
                  </text:list-item>
                </text:list>
              </table:table-cell>
            </table:table-row>
            <table:table-row table:style-name="a1686" table:default-cell-style-name="">
              <table:table-cell table:style-name="a1691">
                <text:list text:style-name="a1690">
                  <text:list-item>
                    <text:p text:style-name="a1689" text:class-names="" text:cond-style-name=""><text:span text:style-name="a1687" text:class-names="">8</text:span><text:span text:style-name="a1688" text:class-names=""/></text:p>
                  </text:list-item>
                </text:list>
              </table:table-cell>
              <table:table-cell table:style-name="a1695">
                <text:list text:style-name="a1694">
                  <text:list-item>
                    <text:p text:style-name="a1693" text:class-names="" text:cond-style-name=""><text:span text:style-name="a1692" text:class-names="">甲等</text:span></text:p>
                  </text:list-item>
                </text:list>
              </table:table-cell>
              <table:table-cell table:style-name="a1699">
                <text:list text:style-name="a1698">
                  <text:list-item>
                    <text:p text:style-name="a1697" text:class-names="" text:cond-style-name=""><text:span text:style-name="a1696" text:class-names="">717</text:span></text:p>
                  </text:list-item>
                </text:list>
              </table:table-cell>
              <table:table-cell table:style-name="a1703">
                <text:list text:style-name="a1702">
                  <text:list-item>
                    <text:p text:style-name="a1701" text:class-names="" text:cond-style-name=""><text:span text:style-name="a1700" text:class-names="">關紫昀</text:span></text:p>
                  </text:list-item>
                </text:list>
              </table:table-cell>
            </table:table-row>
            <table:table-row table:style-name="a1704" table:default-cell-style-name="">
              <table:table-cell table:style-name="a1709">
                <text:list text:style-name="a1708">
                  <text:list-item>
                    <text:p text:style-name="a1707" text:class-names="" text:cond-style-name=""><text:span text:style-name="a1705" text:class-names="">9</text:span><text:span text:style-name="a1706" text:class-names=""/></text:p>
                  </text:list-item>
                </text:list>
              </table:table-cell>
              <table:table-cell table:style-name="a1713">
                <text:list text:style-name="a1712">
                  <text:list-item>
                    <text:p text:style-name="a1711" text:class-names="" text:cond-style-name=""><text:span text:style-name="a1710" text:class-names="">特優</text:span></text:p>
                  </text:list-item>
                </text:list>
              </table:table-cell>
              <table:table-cell table:style-name="a1717">
                <text:list text:style-name="a1716">
                  <text:list-item>
                    <text:p text:style-name="a1715" text:class-names="" text:cond-style-name=""><text:span text:style-name="a1714" text:class-names="">701</text:span></text:p>
                  </text:list-item>
                </text:list>
              </table:table-cell>
              <table:table-cell table:style-name="a1721">
                <text:list text:style-name="a1720">
                  <text:list-item>
                    <text:p text:style-name="a1719" text:class-names="" text:cond-style-name=""><text:span text:style-name="a1718" text:class-names="">陳君宇</text:span></text:p>
                  </text:list-item>
                </text:list>
              </table:table-cell>
            </table:table-row>
          </table:table>
          <draw:image xlink:href="media/image11.png" xlink:type="simple" xlink:show="embed" xlink:actuate="onLoad"/>
          <svg:title/>
          <svg:desc/>
        </draw:frame>
        <draw:frame draw:id="id134" draw:style-name="a1722" draw:name="圖片 16" svg:x="3.49879in" svg:y="5.22289in" svg:width="6.23615in" svg:height="1.77246in" style:rel-width="scale" style:rel-height="scale">
          <draw:image xlink:href="media/image12.png" xlink:type="simple" xlink:show="embed" xlink:actuate="onLoad"/>
          <svg:title/>
          <svg:desc/>
        </draw:frame>
        <draw:frame draw:id="id135" draw:name="表格 1" svg:x="9.93695in" svg:y="1.30109in" svg:width="2.99076in" svg:height="5.60252in">
          <table:table table:style-name="a1723" table:template-name="{69CF1AB2-1976-4502-BF36-3FF5EA218861}" table:use-banding-columns-styles="false" table:use-banding-rows-styles="false" table:use-first-column-styles="false" table:use-first-row-styles="false" table:use-last-column-styles="false" table:use-last-row-styles="false">
            <table:table-column table:style-name="a1724" table:default-cell-style-name=""/>
            <table:table-column table:style-name="a1725" table:default-cell-style-name=""/>
            <table:table-column table:style-name="a1726" table:default-cell-style-name=""/>
            <table:table-column table:style-name="a1727" table:default-cell-style-name=""/>
            <table:table-row table:style-name="a1728" table:default-cell-style-name="">
              <table:table-cell table:style-name="a1733" table:number-columns-spanned="4">
                <text:list text:style-name="a1732">
                  <text:list-item>
                    <text:p text:style-name="a1731" text:class-names="" text:cond-style-name=""><text:span text:style-name="a1729" text:class-names="">八年級書法比賽</text:span><text:span text:style-name="a1730" text:class-names=""/></text:p>
                  </text:list-item>
                </text:list>
              </table:table-cell>
              <table:covered-table-cell table:style-name=""/>
              <table:covered-table-cell table:style-name=""/>
              <table:covered-table-cell table:style-name=""/>
            </table:table-row>
            <table:table-row table:style-name="a1734" table:default-cell-style-name="">
              <table:table-cell table:style-name="a1739">
                <text:list text:style-name="a1738">
                  <text:list-item>
                    <text:p text:style-name="a1737" text:class-names="" text:cond-style-name=""><text:span text:style-name="a1735" text:class-names="">序號</text:span><text:span text:style-name="a1736" text:class-names=""/></text:p>
                  </text:list-item>
                </text:list>
              </table:table-cell>
              <table:table-cell table:style-name="a1744">
                <text:list text:style-name="a1743">
                  <text:list-item>
                    <text:p text:style-name="a1742" text:class-names="" text:cond-style-name=""><text:span text:style-name="a1740" text:class-names="">成績</text:span><text:span text:style-name="a1741" text:class-names=""/></text:p>
                  </text:list-item>
                </text:list>
              </table:table-cell>
              <table:table-cell table:style-name="a1749">
                <text:list text:style-name="a1748">
                  <text:list-item>
                    <text:p text:style-name="a1747" text:class-names="" text:cond-style-name=""><text:span text:style-name="a1745" text:class-names="">班級</text:span><text:span text:style-name="a1746" text:class-names=""/></text:p>
                  </text:list-item>
                </text:list>
              </table:table-cell>
              <table:table-cell table:style-name="a1754">
                <text:list text:style-name="a1753">
                  <text:list-item>
                    <text:p text:style-name="a1752" text:class-names="" text:cond-style-name=""><text:span text:style-name="a1750" text:class-names="">姓名</text:span><text:span text:style-name="a1751" text:class-names=""/></text:p>
                  </text:list-item>
                </text:list>
              </table:table-cell>
            </table:table-row>
            <table:table-row table:style-name="a1755" table:default-cell-style-name="">
              <table:table-cell table:style-name="a1760">
                <text:list text:style-name="a1759">
                  <text:list-item>
                    <text:p text:style-name="a1758" text:class-names="" text:cond-style-name=""><text:span text:style-name="a1756" text:class-names="">1</text:span><text:span text:style-name="a1757" text:class-names=""/></text:p>
                  </text:list-item>
                </text:list>
              </table:table-cell>
              <table:table-cell table:style-name="a1764">
                <text:list text:style-name="a1763">
                  <text:list-item>
                    <text:p text:style-name="a1762" text:class-names="" text:cond-style-name=""><text:span text:style-name="a1761" text:class-names="">特優</text:span></text:p>
                  </text:list-item>
                </text:list>
              </table:table-cell>
              <table:table-cell table:style-name="a1768">
                <text:list text:style-name="a1767">
                  <text:list-item>
                    <text:p text:style-name="a1766" text:class-names="" text:cond-style-name=""><text:span text:style-name="a1765" text:class-names="">803</text:span></text:p>
                  </text:list-item>
                </text:list>
              </table:table-cell>
              <table:table-cell table:style-name="a1772">
                <text:list text:style-name="a1771">
                  <text:list-item>
                    <text:p text:style-name="a1770" text:class-names="" text:cond-style-name=""><text:span text:style-name="a1769" text:class-names="">洪品儀</text:span></text:p>
                  </text:list-item>
                </text:list>
              </table:table-cell>
            </table:table-row>
            <table:table-row table:style-name="a1773" table:default-cell-style-name="">
              <table:table-cell table:style-name="a1778">
                <text:list text:style-name="a1777">
                  <text:list-item>
                    <text:p text:style-name="a1776" text:class-names="" text:cond-style-name=""><text:span text:style-name="a1774" text:class-names="">2</text:span><text:span text:style-name="a1775" text:class-names=""/></text:p>
                  </text:list-item>
                </text:list>
              </table:table-cell>
              <table:table-cell table:style-name="a1782">
                <text:list text:style-name="a1781">
                  <text:list-item>
                    <text:p text:style-name="a1780" text:class-names="" text:cond-style-name=""><text:span text:style-name="a1779" text:class-names="">特優</text:span></text:p>
                  </text:list-item>
                </text:list>
              </table:table-cell>
              <table:table-cell table:style-name="a1786">
                <text:list text:style-name="a1785">
                  <text:list-item>
                    <text:p text:style-name="a1784" text:class-names="" text:cond-style-name=""><text:span text:style-name="a1783" text:class-names="">815</text:span></text:p>
                  </text:list-item>
                </text:list>
              </table:table-cell>
              <table:table-cell table:style-name="a1790">
                <text:list text:style-name="a1789">
                  <text:list-item>
                    <text:p text:style-name="a1788" text:class-names="" text:cond-style-name=""><text:span text:style-name="a1787" text:class-names="">張芯瑜</text:span></text:p>
                  </text:list-item>
                </text:list>
              </table:table-cell>
            </table:table-row>
            <table:table-row table:style-name="a1791" table:default-cell-style-name="">
              <table:table-cell table:style-name="a1796">
                <text:list text:style-name="a1795">
                  <text:list-item>
                    <text:p text:style-name="a1794" text:class-names="" text:cond-style-name=""><text:span text:style-name="a1792" text:class-names="">3</text:span><text:span text:style-name="a1793" text:class-names=""/></text:p>
                  </text:list-item>
                </text:list>
              </table:table-cell>
              <table:table-cell table:style-name="a1800">
                <text:list text:style-name="a1799">
                  <text:list-item>
                    <text:p text:style-name="a1798" text:class-names="" text:cond-style-name=""><text:span text:style-name="a1797" text:class-names="">優等</text:span></text:p>
                  </text:list-item>
                </text:list>
              </table:table-cell>
              <table:table-cell table:style-name="a1804">
                <text:list text:style-name="a1803">
                  <text:list-item>
                    <text:p text:style-name="a1802" text:class-names="" text:cond-style-name=""><text:span text:style-name="a1801" text:class-names="">812</text:span></text:p>
                  </text:list-item>
                </text:list>
              </table:table-cell>
              <table:table-cell table:style-name="a1808">
                <text:list text:style-name="a1807">
                  <text:list-item>
                    <text:p text:style-name="a1806" text:class-names="" text:cond-style-name=""><text:span text:style-name="a1805" text:class-names="">黃湘琳</text:span></text:p>
                  </text:list-item>
                </text:list>
              </table:table-cell>
            </table:table-row>
            <table:table-row table:style-name="a1809" table:default-cell-style-name="">
              <table:table-cell table:style-name="a1814">
                <text:list text:style-name="a1813">
                  <text:list-item>
                    <text:p text:style-name="a1812" text:class-names="" text:cond-style-name=""><text:span text:style-name="a1810" text:class-names="">4</text:span><text:span text:style-name="a1811" text:class-names=""/></text:p>
                  </text:list-item>
                </text:list>
              </table:table-cell>
              <table:table-cell table:style-name="a1818">
                <text:list text:style-name="a1817">
                  <text:list-item>
                    <text:p text:style-name="a1816" text:class-names="" text:cond-style-name=""><text:span text:style-name="a1815" text:class-names="">優等</text:span></text:p>
                  </text:list-item>
                </text:list>
              </table:table-cell>
              <table:table-cell table:style-name="a1822">
                <text:list text:style-name="a1821">
                  <text:list-item>
                    <text:p text:style-name="a1820" text:class-names="" text:cond-style-name=""><text:span text:style-name="a1819" text:class-names="">821</text:span></text:p>
                  </text:list-item>
                </text:list>
              </table:table-cell>
              <table:table-cell table:style-name="a1826">
                <text:list text:style-name="a1825">
                  <text:list-item>
                    <text:p text:style-name="a1824" text:class-names="" text:cond-style-name=""><text:span text:style-name="a1823" text:class-names="">崔書銜</text:span></text:p>
                  </text:list-item>
                </text:list>
              </table:table-cell>
            </table:table-row>
            <table:table-row table:style-name="a1827" table:default-cell-style-name="">
              <table:table-cell table:style-name="a1832">
                <text:list text:style-name="a1831">
                  <text:list-item>
                    <text:p text:style-name="a1830" text:class-names="" text:cond-style-name=""><text:span text:style-name="a1828" text:class-names="">5</text:span><text:span text:style-name="a1829" text:class-names=""/></text:p>
                  </text:list-item>
                </text:list>
              </table:table-cell>
              <table:table-cell table:style-name="a1836">
                <text:list text:style-name="a1835">
                  <text:list-item>
                    <text:p text:style-name="a1834" text:class-names="" text:cond-style-name=""><text:span text:style-name="a1833" text:class-names="">甲等</text:span></text:p>
                  </text:list-item>
                </text:list>
              </table:table-cell>
              <table:table-cell table:style-name="a1840">
                <text:list text:style-name="a1839">
                  <text:list-item>
                    <text:p text:style-name="a1838" text:class-names="" text:cond-style-name=""><text:span text:style-name="a1837" text:class-names="">816</text:span></text:p>
                  </text:list-item>
                </text:list>
              </table:table-cell>
              <table:table-cell table:style-name="a1844">
                <text:list text:style-name="a1843">
                  <text:list-item>
                    <text:p text:style-name="a1842" text:class-names="" text:cond-style-name=""><text:span text:style-name="a1841" text:class-names="">朱俁玥</text:span></text:p>
                  </text:list-item>
                </text:list>
              </table:table-cell>
            </table:table-row>
            <table:table-row table:style-name="a1845" table:default-cell-style-name="">
              <table:table-cell table:style-name="a1850">
                <text:list text:style-name="a1849">
                  <text:list-item>
                    <text:p text:style-name="a1848" text:class-names="" text:cond-style-name=""><text:span text:style-name="a1846" text:class-names="">6</text:span><text:span text:style-name="a1847" text:class-names=""/></text:p>
                  </text:list-item>
                </text:list>
              </table:table-cell>
              <table:table-cell table:style-name="a1854">
                <text:list text:style-name="a1853">
                  <text:list-item>
                    <text:p text:style-name="a1852" text:class-names="" text:cond-style-name=""><text:span text:style-name="a1851" text:class-names="">甲等</text:span></text:p>
                  </text:list-item>
                </text:list>
              </table:table-cell>
              <table:table-cell table:style-name="a1858">
                <text:list text:style-name="a1857">
                  <text:list-item>
                    <text:p text:style-name="a1856" text:class-names="" text:cond-style-name=""><text:span text:style-name="a1855" text:class-names="">819</text:span></text:p>
                  </text:list-item>
                </text:list>
              </table:table-cell>
              <table:table-cell table:style-name="a1862">
                <text:list text:style-name="a1861">
                  <text:list-item>
                    <text:p text:style-name="a1860" text:class-names="" text:cond-style-name=""><text:span text:style-name="a1859" text:class-names="">傅湘芸</text:span></text:p>
                  </text:list-item>
                </text:list>
              </table:table-cell>
            </table:table-row>
            <table:table-row table:style-name="a1863" table:default-cell-style-name="">
              <table:table-cell table:style-name="a1868">
                <text:list text:style-name="a1867">
                  <text:list-item>
                    <text:p text:style-name="a1866" text:class-names="" text:cond-style-name=""><text:span text:style-name="a1864" text:class-names="">7</text:span><text:span text:style-name="a1865" text:class-names=""/></text:p>
                  </text:list-item>
                </text:list>
              </table:table-cell>
              <table:table-cell table:style-name="a1872">
                <text:list text:style-name="a1871">
                  <text:list-item>
                    <text:p text:style-name="a1870" text:class-names="" text:cond-style-name=""><text:span text:style-name="a1869" text:class-names="">甲等</text:span></text:p>
                  </text:list-item>
                </text:list>
              </table:table-cell>
              <table:table-cell table:style-name="a1876">
                <text:list text:style-name="a1875">
                  <text:list-item>
                    <text:p text:style-name="a1874" text:class-names="" text:cond-style-name=""><text:span text:style-name="a1873" text:class-names="">820</text:span></text:p>
                  </text:list-item>
                </text:list>
              </table:table-cell>
              <table:table-cell table:style-name="a1880">
                <text:list text:style-name="a1879">
                  <text:list-item>
                    <text:p text:style-name="a1878" text:class-names="" text:cond-style-name=""><text:span text:style-name="a1877" text:class-names="">邱奕綸</text:span></text:p>
                  </text:list-item>
                </text:list>
              </table:table-cell>
            </table:table-row>
            <table:table-row table:style-name="a1881" table:default-cell-style-name="">
              <table:table-cell table:style-name="a1885" table:number-columns-spanned="4">
                <text:list text:style-name="a1884">
                  <text:list-item>
                    <text:p text:style-name="a1883" text:class-names="" text:cond-style-name=""><text:span text:style-name="a1882" text:class-names=""/></text:p>
                  </text:list-item>
                </text:list>
              </table:table-cell>
              <table:covered-table-cell table:style-name=""/>
              <table:covered-table-cell table:style-name=""/>
              <table:covered-table-cell table:style-name=""/>
            </table:table-row>
            <table:table-row table:style-name="a1886" table:default-cell-style-name="">
              <table:table-cell table:style-name="a1891" table:number-columns-spanned="4">
                <text:list text:style-name="a1890">
                  <text:list-item>
                    <text:p text:style-name="a1889" text:class-names="" text:cond-style-name=""><text:span text:style-name="a1887" text:class-names="">七年級書法比賽</text:span><text:span text:style-name="a1888" text:class-names=""/></text:p>
                  </text:list-item>
                </text:list>
              </table:table-cell>
              <table:covered-table-cell table:style-name=""/>
              <table:covered-table-cell table:style-name=""/>
              <table:covered-table-cell table:style-name=""/>
            </table:table-row>
            <table:table-row table:style-name="a1892" table:default-cell-style-name="">
              <table:table-cell table:style-name="a1897">
                <text:list text:style-name="a1896">
                  <text:list-item>
                    <text:p text:style-name="a1895" text:class-names="" text:cond-style-name=""><text:span text:style-name="a1893" text:class-names="">序號</text:span><text:span text:style-name="a1894" text:class-names=""/></text:p>
                  </text:list-item>
                </text:list>
              </table:table-cell>
              <table:table-cell table:style-name="a1902">
                <text:list text:style-name="a1901">
                  <text:list-item>
                    <text:p text:style-name="a1900" text:class-names="" text:cond-style-name=""><text:span text:style-name="a1898" text:class-names="">成績</text:span><text:span text:style-name="a1899" text:class-names=""/></text:p>
                  </text:list-item>
                </text:list>
              </table:table-cell>
              <table:table-cell table:style-name="a1907">
                <text:list text:style-name="a1906">
                  <text:list-item>
                    <text:p text:style-name="a1905" text:class-names="" text:cond-style-name=""><text:span text:style-name="a1903" text:class-names="">班級</text:span><text:span text:style-name="a1904" text:class-names=""/></text:p>
                  </text:list-item>
                </text:list>
              </table:table-cell>
              <table:table-cell table:style-name="a1912">
                <text:list text:style-name="a1911">
                  <text:list-item>
                    <text:p text:style-name="a1910" text:class-names="" text:cond-style-name=""><text:span text:style-name="a1908" text:class-names="">姓名</text:span><text:span text:style-name="a1909" text:class-names=""/></text:p>
                  </text:list-item>
                </text:list>
              </table:table-cell>
            </table:table-row>
            <table:table-row table:style-name="a1913" table:default-cell-style-name="">
              <table:table-cell table:style-name="a1918">
                <text:list text:style-name="a1917">
                  <text:list-item>
                    <text:p text:style-name="a1916" text:class-names="" text:cond-style-name=""><text:span text:style-name="a1914" text:class-names="">1</text:span><text:span text:style-name="a1915" text:class-names=""/></text:p>
                  </text:list-item>
                </text:list>
              </table:table-cell>
              <table:table-cell table:style-name="a1922">
                <text:list text:style-name="a1921">
                  <text:list-item>
                    <text:p text:style-name="a1920" text:class-names="" text:cond-style-name=""><text:span text:style-name="a1919" text:class-names="">特優</text:span></text:p>
                  </text:list-item>
                </text:list>
              </table:table-cell>
              <table:table-cell table:style-name="a1926">
                <text:list text:style-name="a1925">
                  <text:list-item>
                    <text:p text:style-name="a1924" text:class-names="" text:cond-style-name=""><text:span text:style-name="a1923" text:class-names="">705</text:span></text:p>
                  </text:list-item>
                </text:list>
              </table:table-cell>
              <table:table-cell table:style-name="a1930">
                <text:list text:style-name="a1929">
                  <text:list-item>
                    <text:p text:style-name="a1928" text:class-names="" text:cond-style-name=""><text:span text:style-name="a1927" text:class-names="">郭展岑</text:span></text:p>
                  </text:list-item>
                </text:list>
              </table:table-cell>
            </table:table-row>
            <table:table-row table:style-name="a1931" table:default-cell-style-name="">
              <table:table-cell table:style-name="a1936">
                <text:list text:style-name="a1935">
                  <text:list-item>
                    <text:p text:style-name="a1934" text:class-names="" text:cond-style-name=""><text:span text:style-name="a1932" text:class-names="">2</text:span><text:span text:style-name="a1933" text:class-names=""/></text:p>
                  </text:list-item>
                </text:list>
              </table:table-cell>
              <table:table-cell table:style-name="a1940">
                <text:list text:style-name="a1939">
                  <text:list-item>
                    <text:p text:style-name="a1938" text:class-names="" text:cond-style-name=""><text:span text:style-name="a1937" text:class-names="">優等</text:span></text:p>
                  </text:list-item>
                </text:list>
              </table:table-cell>
              <table:table-cell table:style-name="a1944">
                <text:list text:style-name="a1943">
                  <text:list-item>
                    <text:p text:style-name="a1942" text:class-names="" text:cond-style-name=""><text:span text:style-name="a1941" text:class-names="">702</text:span></text:p>
                  </text:list-item>
                </text:list>
              </table:table-cell>
              <table:table-cell table:style-name="a1948">
                <text:list text:style-name="a1947">
                  <text:list-item>
                    <text:p text:style-name="a1946" text:class-names="" text:cond-style-name=""><text:span text:style-name="a1945" text:class-names="">卓暐洳</text:span></text:p>
                  </text:list-item>
                </text:list>
              </table:table-cell>
            </table:table-row>
            <table:table-row table:style-name="a1949" table:default-cell-style-name="">
              <table:table-cell table:style-name="a1954">
                <text:list text:style-name="a1953">
                  <text:list-item>
                    <text:p text:style-name="a1952" text:class-names="" text:cond-style-name=""><text:span text:style-name="a1950" text:class-names="">3</text:span><text:span text:style-name="a1951" text:class-names=""/></text:p>
                  </text:list-item>
                </text:list>
              </table:table-cell>
              <table:table-cell table:style-name="a1958">
                <text:list text:style-name="a1957">
                  <text:list-item>
                    <text:p text:style-name="a1956" text:class-names="" text:cond-style-name=""><text:span text:style-name="a1955" text:class-names="">優等</text:span></text:p>
                  </text:list-item>
                </text:list>
              </table:table-cell>
              <table:table-cell table:style-name="a1962">
                <text:list text:style-name="a1961">
                  <text:list-item>
                    <text:p text:style-name="a1960" text:class-names="" text:cond-style-name=""><text:span text:style-name="a1959" text:class-names="">714</text:span></text:p>
                  </text:list-item>
                </text:list>
              </table:table-cell>
              <table:table-cell table:style-name="a1966">
                <text:list text:style-name="a1965">
                  <text:list-item>
                    <text:p text:style-name="a1964" text:class-names="" text:cond-style-name=""><text:span text:style-name="a1963" text:class-names="">許人權</text:span></text:p>
                  </text:list-item>
                </text:list>
              </table:table-cell>
            </table:table-row>
            <table:table-row table:style-name="a1967" table:default-cell-style-name="">
              <table:table-cell table:style-name="a1972">
                <text:list text:style-name="a1971">
                  <text:list-item>
                    <text:p text:style-name="a1970" text:class-names="" text:cond-style-name=""><text:span text:style-name="a1968" text:class-names="">4</text:span><text:span text:style-name="a1969" text:class-names=""/></text:p>
                  </text:list-item>
                </text:list>
              </table:table-cell>
              <table:table-cell table:style-name="a1976">
                <text:list text:style-name="a1975">
                  <text:list-item>
                    <text:p text:style-name="a1974" text:class-names="" text:cond-style-name=""><text:span text:style-name="a1973" text:class-names="">甲等</text:span></text:p>
                  </text:list-item>
                </text:list>
              </table:table-cell>
              <table:table-cell table:style-name="a1980">
                <text:list text:style-name="a1979">
                  <text:list-item>
                    <text:p text:style-name="a1978" text:class-names="" text:cond-style-name=""><text:span text:style-name="a1977" text:class-names="">704</text:span></text:p>
                  </text:list-item>
                </text:list>
              </table:table-cell>
              <table:table-cell table:style-name="a1984">
                <text:list text:style-name="a1983">
                  <text:list-item>
                    <text:p text:style-name="a1982" text:class-names="" text:cond-style-name=""><text:span text:style-name="a1981" text:class-names="">吳宗叡</text:span></text:p>
                  </text:list-item>
                </text:list>
              </table:table-cell>
            </table:table-row>
            <table:table-row table:style-name="a1985" table:default-cell-style-name="">
              <table:table-cell table:style-name="a1990">
                <text:list text:style-name="a1989">
                  <text:list-item>
                    <text:p text:style-name="a1988" text:class-names="" text:cond-style-name=""><text:span text:style-name="a1986" text:class-names="">5</text:span><text:span text:style-name="a1987" text:class-names=""/></text:p>
                  </text:list-item>
                </text:list>
              </table:table-cell>
              <table:table-cell table:style-name="a1994">
                <text:list text:style-name="a1993">
                  <text:list-item>
                    <text:p text:style-name="a1992" text:class-names="" text:cond-style-name=""><text:span text:style-name="a1991" text:class-names="">甲等</text:span></text:p>
                  </text:list-item>
                </text:list>
              </table:table-cell>
              <table:table-cell table:style-name="a1998">
                <text:list text:style-name="a1997">
                  <text:list-item>
                    <text:p text:style-name="a1996" text:class-names="" text:cond-style-name=""><text:span text:style-name="a1995" text:class-names="">711</text:span></text:p>
                  </text:list-item>
                </text:list>
              </table:table-cell>
              <table:table-cell table:style-name="a2002">
                <text:list text:style-name="a2001">
                  <text:list-item>
                    <text:p text:style-name="a2000" text:class-names="" text:cond-style-name=""><text:span text:style-name="a1999" text:class-names="">蔡嘉禾</text:span></text:p>
                  </text:list-item>
                </text:list>
              </table:table-cell>
            </table:table-row>
            <table:table-row table:style-name="a2003" table:default-cell-style-name="">
              <table:table-cell table:style-name="a2008">
                <text:list text:style-name="a2007">
                  <text:list-item>
                    <text:p text:style-name="a2006" text:class-names="" text:cond-style-name=""><text:span text:style-name="a2004" text:class-names="">6</text:span><text:span text:style-name="a2005" text:class-names=""/></text:p>
                  </text:list-item>
                </text:list>
              </table:table-cell>
              <table:table-cell table:style-name="a2012">
                <text:list text:style-name="a2011">
                  <text:list-item>
                    <text:p text:style-name="a2010" text:class-names="" text:cond-style-name=""><text:span text:style-name="a2009" text:class-names="">甲等</text:span></text:p>
                  </text:list-item>
                </text:list>
              </table:table-cell>
              <table:table-cell table:style-name="a2016">
                <text:list text:style-name="a2015">
                  <text:list-item>
                    <text:p text:style-name="a2014" text:class-names="" text:cond-style-name=""><text:span text:style-name="a2013" text:class-names="">720</text:span></text:p>
                  </text:list-item>
                </text:list>
              </table:table-cell>
              <table:table-cell table:style-name="a2020">
                <text:list text:style-name="a2019">
                  <text:list-item>
                    <text:p text:style-name="a2018" text:class-names="" text:cond-style-name=""><text:span text:style-name="a2017" text:class-names="">呂宜柔</text:span></text:p>
                  </text:list-item>
                </text:list>
              </table:table-cell>
            </table:table-row>
          </table:table>
          <draw:image xlink:href="media/image13.png" xlink:type="simple" xlink:show="embed" xlink:actuate="onLoad"/>
          <svg:title/>
          <svg:desc/>
        </draw:frame>
        <presentation:notes draw:style-name="a2027">
          <draw:page-thumbnail draw:page-number="5" svg:x="0.75in" svg:y="1.25in" svg:width="6in" svg:height="3.375in" presentation:class="page" draw:id="id136" presentation:style-name="a2021" draw:name="投影片圖像版面配置區 1">
            <svg:title/>
            <svg:desc/>
          </draw:page-thumbnail>
          <draw:frame draw:id="id137" presentation:style-name="a2022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38" draw:style-name="a2026" draw:name="投影片編號版面配置區 3" svg:x="4.24826in" svg:y="9.49826in" svg:width="3.25in" svg:height="0.50174in">
            <draw:text-box>
              <text:p text:style-name="a2025" text:class-names="" text:cond-style-name=""><text:span text:style-name="a2023" text:class-names=""><text:page-number style:num-format="1" text:fixed="false">5</text:page-number></text:span><text:span text:style-name="a2024" text:class-names=""/></text:p>
            </draw:text-box>
            <svg:title/>
            <svg:desc/>
          </draw:frame>
        </presentation:notes>
      </draw:page>
      <draw:page draw:name="Slide130" draw:style-name="a2028" draw:master-page-name="Master1-Layout3-obj-標題及內容" presentation:presentation-page-layout-name="Master1-PPL3" draw:id="Slide-385">
        <draw:frame draw:id="id139" presentation:style-name="a2034" draw:name="標題 1" svg:x="1.0303in" svg:y="0.65025in" svg:width="9.0101in" svg:height="0.7197in" presentation:class="title" presentation:placeholder="false">
          <draw:text-box>
            <text:p text:style-name="a2033" text:class-names="" text:cond-style-name=""><text:span text:style-name="a2029" text:class-names="">教學組</text:span><text:span text:style-name="a2030" text:class-names="">-</text:span><text:span text:style-name="a2031" text:class-names="">行事曆提醒</text:span><text:span text:style-name="a2032" text:class-names=""/></text:p>
          </draw:text-box>
          <svg:title/>
          <svg:desc/>
        </draw:frame>
        <draw:frame draw:id="id140" presentation:style-name="a2089" draw:name="內容預留位置 2" svg:x="0.91919in" svg:y="1.45455in" svg:width="12.16466in" svg:height="4.9798in" presentation:class="outline" presentation:placeholder="false">
          <draw:text-box>
            <text:list text:style-name="a2040">
              <text:list-item>
                <text:p text:style-name="a2039" text:class-names="" text:cond-style-name=""><text:span text:style-name="a2035" text:class-names="">12/07-11<text:s text:c="1"/></text:span><text:span text:style-name="a2036" text:class-names="">第三次教學研究</text:span><text:span text:style-name="a2037" text:class-names="">會</text:span><text:span text:style-name="a2038" text:class-names=""/></text:p>
              </text:list-item>
            </text:list>
            <text:list text:style-name="a2049">
              <text:list-item>
                <text:p text:style-name="a2048" text:class-names="" text:cond-style-name=""><text:span text:style-name="a2041" text:class-names="">12/09-11</text:span><text:span text:style-name="a2042" text:class-names=""><text:s text:c="1"/>校慶學生學習成果展</text:span><text:span text:style-name="a2043" text:class-names="">(</text:span><text:span text:style-name="a2044" text:class-names="">四</text:span><text:span text:style-name="a2045" text:class-names="">樓</text:span><text:span text:style-name="a2046" text:class-names="">會議室</text:span><text:span text:style-name="a2047" text:class-names="">)</text:span></text:p>
              </text:list-item>
            </text:list>
            <text:list text:style-name="a2057">
              <text:list-item>
                <text:p text:style-name="a2056" text:class-names="" text:cond-style-name=""><text:span text:style-name="a2050" text:class-names="">12/15-17</text:span><text:span text:style-name="a2051" text:class-names=""><text:s text:c="1"/></text:span><text:span text:style-name="a2052" text:class-names="">作業抽查</text:span><text:span text:style-name="a2053" text:class-names="">(</text:span><text:span text:style-name="a2054" text:class-names="">四樓會議室</text:span><text:span text:style-name="a2055" text:class-names="">)</text:span></text:p>
              </text:list-item>
            </text:list>
            <text:list text:style-name="a2064">
              <text:list-item>
                <text:p text:style-name="a2063" text:class-names="" text:cond-style-name=""><text:span text:style-name="a2058" text:class-names="">12/25</text:span><text:span text:style-name="a2059" text:class-names=""><text:s text:c="1"/>八年級英語歌曲比賽</text:span><text:span text:style-name="a2060" text:class-names="">(0740-1000)</text:span><text:span text:style-name="a2061" text:class-names="">感謝學務處支援</text:span><text:span text:style-name="a2062" text:class-names=""/></text:p>
              </text:list-item>
            </text:list>
            <text:list text:style-name="a2071">
              <text:list-item>
                <text:list text:style-name="a2071">
                  <text:list-item>
                    <text:p text:style-name="a2070" text:class-names="" text:cond-style-name=""><text:span text:style-name="a2065" text:class-names="">12/18-12/24</text:span><text:span text:style-name="a2066" text:class-names="">五天可至風操彩排</text:span><text:span text:style-name="a2067" text:class-names="">(</text:span><text:span text:style-name="a2068" text:class-names="">依據教務處公告之時間表</text:span><text:span text:style-name="a2069" text:class-names="">)</text:span></text:p>
                  </text:list-item>
                </text:list>
              </text:list-item>
            </text:list>
            <text:list text:style-name="a2080">
              <text:list-item>
                <text:p text:style-name="a2079" text:class-names="" text:cond-style-name=""><text:span text:style-name="a2072" text:class-names="">12/23-24</text:span><text:span text:style-name="a2073" text:class-names=""><text:s text:c="1"/>九年級第</text:span><text:span text:style-name="a2074" text:class-names="">2</text:span><text:span text:style-name="a2075" text:class-names="">次模擬考</text:span><text:span text:style-name="a2076" text:class-names="">(1-4</text:span><text:span text:style-name="a2077" text:class-names="">冊</text:span><text:span text:style-name="a2078" text:class-names="">)</text:span></text:p>
              </text:list-item>
            </text:list>
            <text:list text:style-name="a2088">
              <text:list-item>
                <text:p text:style-name="a2087" text:class-names="" text:cond-style-name=""><text:span text:style-name="a2081" text:class-names="">備註：期末課發會延至</text:span><text:span text:style-name="a2082" text:class-names="">1/4(</text:span><text:span text:style-name="a2083" text:class-names="">一</text:span><text:span text:style-name="a2084" text:class-names="">)</text:span><text:span text:style-name="a2085" text:class-names="">舉行</text:span><text:span text:style-name="a2086" text:class-names=""/></text:p>
              </text:list-item>
            </text:list>
          </draw:text-box>
          <svg:title/>
          <svg:desc/>
        </draw:frame>
        <presentation:notes draw:style-name="a2096">
          <draw:page-thumbnail draw:page-number="6" svg:x="0.75in" svg:y="1.25in" svg:width="6in" svg:height="3.375in" presentation:class="page" draw:id="id141" presentation:style-name="a2090" draw:name="投影片圖像版面配置區 1">
            <svg:title/>
            <svg:desc/>
          </draw:page-thumbnail>
          <draw:frame draw:id="id142" presentation:style-name="a2091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43" draw:style-name="a2095" draw:name="投影片編號版面配置區 3" svg:x="4.24826in" svg:y="9.49826in" svg:width="3.25in" svg:height="0.50174in">
            <draw:text-box>
              <text:p text:style-name="a2094" text:class-names="" text:cond-style-name=""><text:span text:style-name="a2092" text:class-names=""><text:page-number style:num-format="1" text:fixed="false">6</text:page-number></text:span><text:span text:style-name="a2093" text:class-names=""/></text:p>
            </draw:text-box>
            <svg:title/>
            <svg:desc/>
          </draw:frame>
        </presentation:notes>
      </draw:page>
      <draw:page draw:name="Slide131" draw:style-name="a2097" draw:master-page-name="Master1-Layout3-obj-標題及內容" presentation:presentation-page-layout-name="Master1-PPL3" draw:id="Slide-386">
        <draw:frame draw:id="id144" presentation:style-name="a2103" draw:name="標題 1" svg:x="1.0303in" svg:y="0.65025in" svg:width="9.0101in" svg:height="0.7197in" presentation:class="title" presentation:placeholder="false">
          <draw:text-box>
            <text:p text:style-name="a2102" text:class-names="" text:cond-style-name=""><text:span text:style-name="a2098" text:class-names="">教學組</text:span><text:span text:style-name="a2099" text:class-names="">-</text:span><text:span text:style-name="a2100" text:class-names="">行事曆提醒</text:span><text:span text:style-name="a2101" text:class-names=""/></text:p>
          </draw:text-box>
          <svg:title/>
          <svg:desc/>
        </draw:frame>
        <draw:frame draw:id="id145" presentation:style-name="a2162" draw:name="內容預留位置 2" svg:x="0.91919in" svg:y="1.45455in" svg:width="11.9798in" svg:height="5.47475in" presentation:class="outline" presentation:placeholder="false">
          <draw:text-box>
            <text:list text:style-name="a2112">
              <text:list-item>
                <text:p text:style-name="a2111" text:class-names="" text:cond-style-name=""><text:span text:style-name="a2104" text:class-names="">相信我能</text:span><text:span text:style-name="a2105" text:class-names="">/</text:span><text:span text:style-name="a2106" text:class-names="">無限可能</text:span><text:span text:style-name="a2107" text:class-names="">《</text:span><text:span text:style-name="a2108" text:class-names="">擁抱希望座談會</text:span><text:span text:style-name="a2109" text:class-names="">》</text:span><text:span text:style-name="a2110" text:class-names=""/></text:p>
              </text:list-item>
            </text:list>
            <text:list text:style-name="a2124">
              <text:list-item>
                <text:list text:style-name="a2124">
                  <text:list-item>
                    <text:p text:style-name="a2123" text:class-names="" text:cond-style-name=""><text:span text:style-name="a2113" text:class-names="">日期：</text:span><text:span text:style-name="a2114" text:class-names="">12/7</text:span><text:span text:style-name="a2115" text:class-names="">、</text:span><text:span text:style-name="a2116" text:class-names="">12/8</text:span><text:span text:style-name="a2117" text:class-names="">、</text:span><text:span text:style-name="a2118" text:class-names="">12/9</text:span><text:span text:style-name="a2119" text:class-names="">、</text:span><text:span text:style-name="a2120" text:class-names="">12/10</text:span><text:span text:style-name="a2121" text:class-names="">午休時間，共四場。</text:span><text:span text:style-name="a2122" text:class-names=""/></text:p>
                  </text:list-item>
                </text:list>
              </text:list-item>
            </text:list>
            <text:list text:style-name="a2130">
              <text:list-item>
                <text:list text:style-name="a2130">
                  <text:list-item>
                    <text:p text:style-name="a2129" text:class-names="" text:cond-style-name=""><text:span text:style-name="a2125" text:class-names="">地點：</text:span><text:span text:style-name="a2126" text:class-names="">3</text:span><text:span text:style-name="a2127" text:class-names="">樓第二會議室。</text:span><text:span text:style-name="a2128" text:class-names=""/></text:p>
                  </text:list-item>
                </text:list>
              </text:list-item>
            </text:list>
            <text:list text:style-name="a2134">
              <text:list-item>
                <text:list text:style-name="a2134">
                  <text:list-item>
                    <text:p text:style-name="a2133" text:class-names="" text:cond-style-name=""><text:span text:style-name="a2131" text:class-names="">希望給學生鼓勵，不要放棄自己，和自己賽跑。</text:span><text:span text:style-name="a2132" text:class-names=""/></text:p>
                  </text:list-item>
                </text:list>
              </text:list-item>
            </text:list>
            <text:list text:style-name="a2139">
              <text:list-item>
                <text:p text:style-name="a2138" text:class-names="" text:cond-style-name=""><text:span text:style-name="a2135" text:class-names="">109-2</text:span><text:span text:style-name="a2136" text:class-names="">課程計畫撰寫：感謝辛苦撰寫的老師們！</text:span><text:span text:style-name="a2137" text:class-names=""/></text:p>
              </text:list-item>
            </text:list>
            <text:list text:style-name="a2146">
              <text:list-item>
                <text:list text:style-name="a2146">
                  <text:list-item>
                    <text:p text:style-name="a2145" text:class-names="" text:cond-style-name=""><text:span text:style-name="a2140" text:class-names="">12/18(</text:span><text:span text:style-name="a2141" text:class-names="">五</text:span><text:span text:style-name="a2142" text:class-names="">)</text:span><text:span text:style-name="a2143" text:class-names="">前交給領召。</text:span><text:span text:style-name="a2144" text:class-names=""/></text:p>
                  </text:list-item>
                </text:list>
              </text:list-item>
            </text:list>
            <text:list text:style-name="a2153">
              <text:list-item>
                <text:list text:style-name="a2153">
                  <text:list-item>
                    <text:p text:style-name="a2152" text:class-names="" text:cond-style-name=""><text:span text:style-name="a2147" text:class-names="">12/25(</text:span><text:span text:style-name="a2148" text:class-names="">五</text:span><text:span text:style-name="a2149" text:class-names="">)</text:span><text:span text:style-name="a2150" text:class-names="">前請領召交給教學組。</text:span><text:span text:style-name="a2151" text:class-names=""/></text:p>
                  </text:list-item>
                </text:list>
              </text:list-item>
            </text:list>
            <text:list text:style-name="a2161">
              <text:list-item>
                <text:list text:style-name="a2161">
                  <text:list-item>
                    <text:p text:style-name="a2160" text:class-names="" text:cond-style-name=""><text:span text:style-name="a2154" text:class-names="">1/4(</text:span><text:span text:style-name="a2155" text:class-names="">一</text:span><text:span text:style-name="a2156" text:class-names="">)</text:span><text:span text:style-name="a2157" text:class-names="">召</text:span><text:span text:style-name="a2158" text:class-names="">開課發會，審核課程計畫，報局備查。</text:span><text:span text:style-name="a2159" text:class-names=""/></text:p>
                  </text:list-item>
                </text:list>
              </text:list-item>
            </text:list>
          </draw:text-box>
          <svg:title/>
          <svg:desc/>
        </draw:frame>
        <draw:custom-shape svg:x="6.06081in" svg:y="3.54805in" svg:width="1.21172in" svg:height="0.40391in" draw:id="id146" draw:style-name="a2165" draw:name="矩形 3">
          <svg:title/>
          <svg:desc/>
          <text:p text:style-name="a2164" text:class-names="" text:cond-style-name=""><text:span text:style-name="a2163" text:class-names="">永榔賴您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06081in" svg:y="3.54805in" svg:width="1.21172in" svg:height="0.40391in" draw:id="id147" draw:style-name="a2168" draw:name="矩形 4">
          <svg:title/>
          <svg:desc/>
          <text:p text:style-name="a2167" text:class-names="" text:cond-style-name=""><text:span text:style-name="a2166" text:class-names="">永榔賴您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06081in" svg:y="3.54805in" svg:width="1.21172in" svg:height="0.40391in" draw:id="id148" draw:style-name="a2171" draw:name="矩形 5">
          <svg:title/>
          <svg:desc/>
          <text:p text:style-name="a2170" text:class-names="" text:cond-style-name=""><text:span text:style-name="a2169" text:class-names="">永榔賴您</text:span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178">
          <draw:page-thumbnail draw:page-number="7" svg:x="0.75in" svg:y="1.25in" svg:width="6in" svg:height="3.375in" presentation:class="page" draw:id="id149" presentation:style-name="a2172" draw:name="投影片圖像版面配置區 1">
            <svg:title/>
            <svg:desc/>
          </draw:page-thumbnail>
          <draw:frame draw:id="id150" presentation:style-name="a2173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51" draw:style-name="a2177" draw:name="投影片編號版面配置區 3" svg:x="4.24826in" svg:y="9.49826in" svg:width="3.25in" svg:height="0.50174in">
            <draw:text-box>
              <text:p text:style-name="a2176" text:class-names="" text:cond-style-name=""><text:span text:style-name="a2174" text:class-names=""><text:page-number style:num-format="1" text:fixed="false">7</text:page-number></text:span><text:span text:style-name="a2175" text:class-names=""/></text:p>
            </draw:text-box>
            <svg:title/>
            <svg:desc/>
          </draw:frame>
        </presentation:notes>
      </draw:page>
      <draw:page draw:name="Slide137" draw:style-name="a2179" draw:master-page-name="Master1-Layout3-obj-標題及內容" presentation:presentation-page-layout-name="Master1-PPL3" draw:id="Slide-392">
        <draw:frame draw:id="id152" presentation:style-name="a2185" draw:name="標題 1" svg:x="1.09091in" svg:y="0.68055in" svg:width="9.12121in" svg:height="0.7197in" presentation:class="title" presentation:placeholder="false">
          <draw:text-box>
            <text:p text:style-name="a2184" text:class-names="" text:cond-style-name=""><text:span text:style-name="a2180" text:class-names="">註冊組</text:span><text:span text:style-name="a2181" text:class-names="">-</text:span><text:span text:style-name="a2182" text:class-names="">定期評量成績輸入</text:span><text:span text:style-name="a2183" text:class-names=""/></text:p>
          </draw:text-box>
          <svg:title/>
          <svg:desc/>
        </draw:frame>
        <draw:frame draw:id="id153" presentation:style-name="a2250" draw:name="內容預留位置 2" svg:x="1.09091in" svg:y="1.74399in" svg:width="12.08385in" svg:height="5.07419in" presentation:class="outline" presentation:placeholder="false">
          <draw:text-box>
            <text:list text:style-name="a2195">
              <text:list-item>
                <text:p text:style-name="a2194" text:class-names="" text:cond-style-name=""><text:span text:style-name="a2186" text:class-names="">段考結束</text:span><text:span text:style-name="a2187" text:class-names="">後</text:span><text:span text:style-name="a2188" text:class-names="">五</text:span><text:span text:style-name="a2189" text:class-names="">天</text:span><text:span text:style-name="a2190" text:class-names="">內</text:span><text:span text:style-name="a2191" text:class-names="">至教務行政系統將成績輸入完畢</text:span><text:span text:style-name="a2192" text:class-names="">。</text:span><text:span text:style-name="a2193" text:class-names=""/></text:p>
              </text:list-item>
            </text:list>
            <text:list text:style-name="a2210">
              <text:list-item>
                <text:p text:style-name="a2209" text:class-names="" text:cond-style-name=""><text:span text:style-name="a2196" text:class-names=""><text:s text:c="2"/></text:span><text:span text:style-name="a2197" text:class-names="">(</text:span><text:span text:style-name="a2198" text:class-names="">第</text:span><text:span text:style-name="a2199" text:class-names="">2</text:span><text:span text:style-name="a2200" text:class-names="">次段考成績輸入</text:span><text:span text:style-name="a2201" text:class-names="">12/7</text:span><text:span text:style-name="a2202" text:class-names="">星期一晚上</text:span><text:span text:style-name="a2203" text:class-names="">12</text:span><text:span text:style-name="a2204" text:class-names="">：</text:span><text:span text:style-name="a2205" text:class-names="">00</text:span><text:span text:style-name="a2206" text:class-names="">截止</text:span><text:span text:style-name="a2207" text:class-names="">)</text:span><text:span text:style-name="a2208" text:class-names=""/></text:p>
              </text:list-item>
            </text:list>
            <text:list text:style-name="a2217">
              <text:list-item>
                <text:p text:style-name="a2216" text:class-names="" text:cond-style-name=""><text:span text:style-name="a2211" text:class-names="">成績輸入完畢後，請記得按「</text:span><text:span text:style-name="a2212" text:class-names="">提交封存</text:span><text:span text:style-name="a2213" text:class-names="">」</text:span><text:span text:style-name="a2214" text:class-names="">。</text:span><text:span text:style-name="a2215" text:class-names=""/></text:p>
              </text:list-item>
            </text:list>
            <text:list text:style-name="a2221">
              <text:list-item>
                <text:p text:style-name="a2220" text:class-names="" text:cond-style-name=""><text:span text:style-name="a2218" text:class-names="">第三次段考除成績外，尚須輸入</text:span><text:span text:style-name="a2219" text:class-names=""/></text:p>
              </text:list-item>
            </text:list>
            <text:list text:style-name="a2227">
              <text:list-item>
                <text:p text:style-name="a2226" text:class-names="" text:cond-style-name=""><text:span text:style-name="a2222" text:class-names=""><text:s text:c="3"/></text:span><text:span text:style-name="a2223" text:class-names="">(1)</text:span><text:span text:style-name="a2224" text:class-names="">各班全部學生「努力程度」。</text:span><text:span text:style-name="a2225" text:class-names=""/></text:p>
              </text:list-item>
            </text:list>
            <text:list text:style-name="a2238">
              <text:list-item>
                <text:p text:style-name="a2237" text:class-names="" text:cond-style-name=""><text:span text:style-name="a2228" text:class-names=""><text:s text:c="3"/></text:span><text:span text:style-name="a2229" text:class-names="">(2)</text:span><text:span text:style-name="a2230" text:class-names="">各班</text:span><text:span text:style-name="a2231" text:class-names="">擇</text:span><text:span text:style-name="a2232" text:class-names="">5</text:span><text:span text:style-name="a2233" text:class-names="">名</text:span><text:span text:style-name="a2234" text:class-names="">學生輸入評語</text:span><text:span text:style-name="a2235" text:class-names="">。</text:span><text:span text:style-name="a2236" text:class-names=""/></text:p>
              </text:list-item>
            </text:list>
            <text:list text:style-name="a2246">
              <text:list-item>
                <text:p text:style-name="a2245" text:class-names="" text:cond-style-name=""><text:span text:style-name="a2239" text:class-names="">「學期</text:span><text:span text:style-name="a2240" text:class-names="">成績」欄位不需輸入</text:span><text:span text:style-name="a2241" text:class-names="">，</text:span><text:span text:style-name="a2242" text:class-names="">系統會自動帶入</text:span><text:span text:style-name="a2243" text:class-names="">。</text:span><text:span text:style-name="a2244" text:class-names=""/></text:p>
              </text:list-item>
            </text:list>
            <text:list text:style-name="a2249">
              <text:list-item>
                <text:p text:style-name="a2248" text:class-names="" text:cond-style-name=""><text:span text:style-name="a2247" text:class-names=""/></text:p>
              </text:list-item>
            </text:list>
          </draw:text-box>
          <svg:title/>
          <svg:desc/>
        </draw:frame>
        <presentation:notes draw:style-name="a2257">
          <draw:page-thumbnail draw:page-number="8" svg:x="0.75in" svg:y="1.25in" svg:width="6in" svg:height="3.375in" presentation:class="page" draw:id="id154" presentation:style-name="a2251" draw:name="投影片圖像版面配置區 1">
            <svg:title/>
            <svg:desc/>
          </draw:page-thumbnail>
          <draw:frame draw:id="id155" presentation:style-name="a2252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56" draw:style-name="a2256" draw:name="投影片編號版面配置區 3" svg:x="4.24826in" svg:y="9.49826in" svg:width="3.25in" svg:height="0.50174in">
            <draw:text-box>
              <text:p text:style-name="a2255" text:class-names="" text:cond-style-name=""><text:span text:style-name="a2253" text:class-names=""><text:page-number style:num-format="1" text:fixed="false">8</text:page-number></text:span><text:span text:style-name="a2254" text:class-names=""/></text:p>
            </draw:text-box>
            <svg:title/>
            <svg:desc/>
          </draw:frame>
        </presentation:notes>
      </draw:page>
      <draw:page draw:name="Slide138" draw:style-name="a2258" draw:master-page-name="Master1-Layout3-obj-標題及內容" presentation:presentation-page-layout-name="Master1-PPL3" draw:id="Slide-393">
        <draw:frame draw:id="id157" presentation:style-name="a2268" draw:name="標題 1" svg:x="1.09091in" svg:y="0.68055in" svg:width="9.12121in" svg:height="0.7197in" presentation:class="title" presentation:placeholder="false">
          <draw:text-box>
            <text:p text:style-name="a2267" text:class-names="" text:cond-style-name=""><text:span text:style-name="a2259" text:class-names="">註冊組</text:span><text:span text:style-name="a2260" text:class-names="">-</text:span><text:span text:style-name="a2261" text:class-names="">七、</text:span><text:span text:style-name="a2262" text:class-names="">八</text:span><text:span text:style-name="a2263" text:class-names="">年級</text:span><text:span text:style-name="a2264" text:class-names="">校訂課程</text:span><text:span text:style-name="a2265" text:class-names="">成績輸入</text:span><text:span text:style-name="a2266" text:class-names=""/></text:p>
          </draw:text-box>
          <svg:title/>
          <svg:desc/>
        </draw:frame>
        <draw:frame draw:id="id158" presentation:style-name="a2313" draw:name="內容預留位置 2" svg:x="0.95454in" svg:y="2.00763in" svg:width="12.08385in" svg:height="4.61055in" presentation:class="outline" presentation:placeholder="false">
          <draw:text-box>
            <text:list text:style-name="a2274">
              <text:list-item>
                <text:p text:style-name="a2273" text:class-names="" text:cond-style-name=""><text:span text:style-name="a2269" text:class-names="">七：我</text:span><text:span text:style-name="a2270" text:class-names="">愛中平</text:span><text:span text:style-name="a2271" text:class-names="">、悅數學、閱讀饗宴、英語會話、班會</text:span><text:span text:style-name="a2272" text:class-names=""/></text:p>
              </text:list-item>
            </text:list>
            <text:list text:style-name="a2278">
              <text:list-item>
                <text:p text:style-name="a2277" text:class-names="" text:cond-style-name=""><text:span text:style-name="a2275" text:class-names="">八：閱讀饗宴、悅數學、科普探究、英閱樂、班會</text:span><text:span text:style-name="a2276" text:class-names=""/></text:p>
              </text:list-item>
            </text:list>
            <text:list text:style-name="a2290">
              <text:list-item>
                <text:p text:style-name="a2289" text:class-names="" text:cond-style-name=""><text:span text:style-name="a2279" text:class-names="">輸入第</text:span><text:span text:style-name="a2280" text:class-names="">3</text:span><text:span text:style-name="a2281" text:class-names="">次</text:span><text:span text:style-name="a2282" text:class-names="">段考</text:span><text:span text:style-name="a2283" text:class-names="">即可</text:span><text:span text:style-name="a2284" text:class-names="">(</text:span><text:span text:style-name="a2285" text:class-names="">平時</text:span><text:span text:style-name="a2286" text:class-names="">60%/</text:span><text:span text:style-name="a2287" text:class-names="">定期</text:span><text:span text:style-name="a2288" text:class-names="">40%)</text:span></text:p>
              </text:list-item>
            </text:list>
            <text:list text:style-name="a2294">
              <text:list-item>
                <text:p text:style-name="a2293" text:class-names="" text:cond-style-name=""><text:span text:style-name="a2291" text:class-names="">校訂課程科目仍要輸入</text:span><text:span text:style-name="a2292" text:class-names=""/></text:p>
              </text:list-item>
            </text:list>
            <text:list text:style-name="a2301">
              <text:list-item>
                <text:p text:style-name="a2300" text:class-names="" text:cond-style-name=""><text:span text:style-name="a2295" text:class-names=""><text:s text:c="3"/></text:span><text:span text:style-name="a2296" text:class-names="">(1</text:span><text:span text:style-name="a2297" text:class-names="">)</text:span><text:span text:style-name="a2298" text:class-names="">各班全部學生「努力程度」。</text:span><text:span text:style-name="a2299" text:class-names=""/></text:p>
              </text:list-item>
            </text:list>
            <text:list text:style-name="a2309">
              <text:list-item>
                <text:p text:style-name="a2308" text:class-names="" text:cond-style-name=""><text:span text:style-name="a2302" text:class-names=""><text:s text:c="3"/></text:span><text:span text:style-name="a2303" text:class-names="">(2)</text:span><text:span text:style-name="a2304" text:class-names="">各班擇</text:span><text:span text:style-name="a2305" text:class-names="">5</text:span><text:span text:style-name="a2306" text:class-names="">名學生輸入評語。</text:span><text:span text:style-name="a2307" text:class-names=""/></text:p>
              </text:list-item>
            </text:list>
            <text:list text:style-name="a2312">
              <text:list-item>
                <text:p text:style-name="a2311" text:class-names="" text:cond-style-name=""><text:span text:style-name="a2310" text:class-names=""/></text:p>
              </text:list-item>
            </text:list>
          </draw:text-box>
          <svg:title/>
          <svg:desc/>
        </draw:frame>
        <presentation:notes draw:style-name="a2320">
          <draw:page-thumbnail draw:page-number="9" svg:x="0.75in" svg:y="1.25in" svg:width="6in" svg:height="3.375in" presentation:class="page" draw:id="id159" presentation:style-name="a2314" draw:name="投影片圖像版面配置區 1">
            <svg:title/>
            <svg:desc/>
          </draw:page-thumbnail>
          <draw:frame draw:id="id160" presentation:style-name="a2315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61" draw:style-name="a2319" draw:name="投影片編號版面配置區 3" svg:x="4.24826in" svg:y="9.49826in" svg:width="3.25in" svg:height="0.50174in">
            <draw:text-box>
              <text:p text:style-name="a2318" text:class-names="" text:cond-style-name=""><text:span text:style-name="a2316" text:class-names=""><text:page-number style:num-format="1" text:fixed="false">9</text:page-number></text:span><text:span text:style-name="a2317" text:class-names=""/></text:p>
            </draw:text-box>
            <svg:title/>
            <svg:desc/>
          </draw:frame>
        </presentation:notes>
      </draw:page>
      <draw:page draw:name="Slide104" draw:style-name="a2321" draw:master-page-name="Master1-Layout3-obj-標題及內容" presentation:presentation-page-layout-name="Master1-PPL3" draw:id="Slide-359">
        <draw:frame draw:id="id162" presentation:style-name="a2327" draw:name="標題 1" svg:x="1.09091in" svg:y="0.68055in" svg:width="9.12121in" svg:height="0.7197in" presentation:class="title" presentation:placeholder="false">
          <draw:text-box>
            <text:p text:style-name="a2326" text:class-names="" text:cond-style-name=""><text:span text:style-name="a2322" text:class-names="">註冊組</text:span><text:span text:style-name="a2323" text:class-names="">-</text:span><text:span text:style-name="a2324" text:class-names="">中輟生的成績</text:span><text:span text:style-name="a2325" text:class-names=""/></text:p>
          </draw:text-box>
          <svg:title/>
          <svg:desc/>
        </draw:frame>
        <draw:frame draw:id="id163" presentation:style-name="a2345" draw:name="內容預留位置 2" svg:x="0.95454in" svg:y="2.00763in" svg:width="11.23738in" svg:height="4.61055in" presentation:class="outline" presentation:placeholder="false">
          <draw:text-box>
            <text:list text:style-name="a2332">
              <text:list-item>
                <text:p text:style-name="a2331" text:class-names="" text:cond-style-name=""><text:span text:style-name="a2328" text:class-names="">中輟</text:span><text:span text:style-name="a2329" text:class-names="">生未到校期間內，無法完整參加各次平時及定期評量者，授課教師仍請於成績欄位輸入該生應得之分數。</text:span><text:span text:style-name="a2330" text:class-names=""/></text:p>
              </text:list-item>
            </text:list>
            <text:list text:style-name="a2338">
              <text:list-item>
                <text:p text:style-name="a2337" text:class-names="" text:cond-style-name=""><text:span text:style-name="a2333" text:class-names="">成績</text:span><text:span text:style-name="a2334" text:class-names="">欄位不可空白，需登打分數，系統才能完整結算</text:span><text:span text:style-name="a2335" text:class-names="">。</text:span><text:span text:style-name="a2336" text:class-names=""/></text:p>
              </text:list-item>
            </text:list>
            <text:list text:style-name="a2341">
              <text:list-item>
                <text:p text:style-name="a2340" text:class-names="" text:cond-style-name=""><text:span text:style-name="a2339" text:class-names=""/></text:p>
              </text:list-item>
            </text:list>
            <text:list text:style-name="a2344">
              <text:list-item>
                <text:p text:style-name="a2343" text:class-names="" text:cond-style-name=""><text:span text:style-name="a2342" text:class-names=""/></text:p>
              </text:list-item>
            </text:list>
          </draw:text-box>
          <svg:title/>
          <svg:desc/>
        </draw:frame>
        <presentation:notes draw:style-name="a2352">
          <draw:page-thumbnail draw:page-number="10" svg:x="0.75in" svg:y="1.25in" svg:width="6in" svg:height="3.375in" presentation:class="page" draw:id="id164" presentation:style-name="a2346" draw:name="投影片圖像版面配置區 1">
            <svg:title/>
            <svg:desc/>
          </draw:page-thumbnail>
          <draw:frame draw:id="id165" presentation:style-name="a2347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66" draw:style-name="a2351" draw:name="投影片編號版面配置區 3" svg:x="4.24826in" svg:y="9.49826in" svg:width="3.25in" svg:height="0.50174in">
            <draw:text-box>
              <text:p text:style-name="a2350" text:class-names="" text:cond-style-name=""><text:span text:style-name="a2348" text:class-names=""><text:page-number style:num-format="1" text:fixed="false">10</text:page-number></text:span><text:span text:style-name="a2349" text:class-names=""/></text:p>
            </draw:text-box>
            <svg:title/>
            <svg:desc/>
          </draw:frame>
        </presentation:notes>
      </draw:page>
      <draw:page draw:name="Slide105" draw:style-name="a2353" draw:master-page-name="Master1-Layout3-obj-標題及內容" presentation:presentation-page-layout-name="Master1-PPL3" draw:id="Slide-360">
        <draw:frame draw:id="id167" presentation:style-name="a2360" draw:name="標題 1" svg:x="1.09091in" svg:y="0.68055in" svg:width="9.12121in" svg:height="0.7197in" presentation:class="title" presentation:placeholder="false">
          <draw:text-box>
            <text:p text:style-name="a2359" text:class-names="" text:cond-style-name=""><text:span text:style-name="a2354" text:class-names="">註冊組</text:span><text:span text:style-name="a2355" text:class-names="">-</text:span><text:span text:style-name="a2356" text:class-names="">九</text:span><text:span text:style-name="a2357" text:class-names="">年級身份證製作</text:span><text:span text:style-name="a2358" text:class-names=""/></text:p>
          </draw:text-box>
          <svg:title/>
          <svg:desc/>
        </draw:frame>
        <draw:frame draw:id="id168" presentation:style-name="a2403" draw:name="內容預留位置 2" svg:x="0.95454in" svg:y="2.00763in" svg:width="12.08385in" svg:height="4.61055in" presentation:class="outline" presentation:placeholder="false">
          <draw:text-box>
            <text:list text:style-name="a2373">
              <text:list-item>
                <text:p text:style-name="a2372" text:class-names="" text:cond-style-name=""><text:span text:style-name="a2361" text:class-names="">12/14(</text:span><text:span text:style-name="a2362" text:class-names="">一</text:span><text:span text:style-name="a2363" text:class-names="">)</text:span><text:span text:style-name="a2364" text:class-names="">戶政上午到校於</text:span><text:span text:style-name="a2365" text:class-names="">第</text:span><text:span text:style-name="a2366" text:class-names="">2</text:span><text:span text:style-name="a2367" text:class-names="">會議室</text:span><text:span text:style-name="a2368" text:class-names="">辦理</text:span><text:span text:style-name="a2369" text:class-names="">集體初領身份證</text:span><text:span text:style-name="a2370" text:class-names="">業務。</text:span><text:span text:style-name="a2371" text:class-names=""/></text:p>
              </text:list-item>
            </text:list>
            <text:list text:style-name="a2377">
              <text:list-item>
                <text:p text:style-name="a2376" text:class-names="" text:cond-style-name=""><text:span text:style-name="a2374" text:class-names="">無設籍縣市之限制，尚未持有身份證者均可辦理初領。</text:span><text:span text:style-name="a2375" text:class-names=""/></text:p>
              </text:list-item>
            </text:list>
            <text:list text:style-name="a2381">
              <text:list-item>
                <text:p text:style-name="a2380" text:class-names="" text:cond-style-name=""><text:span text:style-name="a2378" text:class-names="">戶政預計期末前至校發放身份證。</text:span><text:span text:style-name="a2379" text:class-names=""/></text:p>
              </text:list-item>
            </text:list>
            <text:list text:style-name="a2387">
              <text:list-item>
                <text:p text:style-name="a2386" text:class-names="" text:cond-style-name=""><text:span text:style-name="a2382" text:class-names="">寒假期間急需</text:span><text:span text:style-name="a2383" text:class-names="">使用者</text:span><text:span text:style-name="a2384" text:class-names="">，請自行至戶政單獨辦理。</text:span><text:span text:style-name="a2385" text:class-names=""/></text:p>
              </text:list-item>
            </text:list>
            <text:list text:style-name="a2390">
              <text:list-item>
                <text:p text:style-name="a2389" text:class-names="" text:cond-style-name=""><text:span text:style-name="a2388" text:class-names=""/></text:p>
              </text:list-item>
            </text:list>
            <text:list text:style-name="a2393">
              <text:list-item>
                <text:p text:style-name="a2392" text:class-names="" text:cond-style-name=""><text:span text:style-name="a2391" text:class-names=""/></text:p>
              </text:list-item>
            </text:list>
            <text:list text:style-name="a2396">
              <text:list-item>
                <text:p text:style-name="a2395" text:class-names="" text:cond-style-name=""><text:span text:style-name="a2394" text:class-names=""/></text:p>
              </text:list-item>
            </text:list>
            <text:list text:style-name="a2399">
              <text:list-item>
                <text:p text:style-name="a2398" text:class-names="" text:cond-style-name=""><text:span text:style-name="a2397" text:class-names=""/></text:p>
              </text:list-item>
            </text:list>
            <text:list text:style-name="a2402">
              <text:list-item>
                <text:p text:style-name="a2401" text:class-names="" text:cond-style-name=""><text:span text:style-name="a2400" text:class-names=""/></text:p>
              </text:list-item>
            </text:list>
          </draw:text-box>
          <svg:title/>
          <svg:desc/>
        </draw:frame>
        <presentation:notes draw:style-name="a2410">
          <draw:page-thumbnail draw:page-number="11" svg:x="0.75in" svg:y="1.25in" svg:width="6in" svg:height="3.375in" presentation:class="page" draw:id="id169" presentation:style-name="a2404" draw:name="投影片圖像版面配置區 1">
            <svg:title/>
            <svg:desc/>
          </draw:page-thumbnail>
          <draw:frame draw:id="id170" presentation:style-name="a2405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71" draw:style-name="a2409" draw:name="投影片編號版面配置區 3" svg:x="4.24826in" svg:y="9.49826in" svg:width="3.25in" svg:height="0.50174in">
            <draw:text-box>
              <text:p text:style-name="a2408" text:class-names="" text:cond-style-name=""><text:span text:style-name="a2406" text:class-names=""><text:page-number style:num-format="1" text:fixed="false">11</text:page-number></text:span><text:span text:style-name="a2407" text:class-names=""/></text:p>
            </draw:text-box>
            <svg:title/>
            <svg:desc/>
          </draw:frame>
        </presentation:notes>
      </draw:page>
      <draw:page draw:name="Slide106" draw:style-name="a2411" draw:master-page-name="Master1-Layout3-obj-標題及內容" presentation:presentation-page-layout-name="Master1-PPL3" draw:id="Slide-361">
        <draw:frame draw:id="id172" presentation:style-name="a2420" draw:name="標題 1" svg:x="1.09091in" svg:y="0.68055in" svg:width="9.12121in" svg:height="0.7197in" presentation:class="title" presentation:placeholder="false">
          <draw:text-box>
            <text:p text:style-name="a2419" text:class-names="" text:cond-style-name=""><text:span text:style-name="a2412" text:class-names="">註冊組</text:span><text:span text:style-name="a2413" text:class-names="">-</text:span><text:span text:style-name="a2414" text:class-names="">基</text:span><text:span text:style-name="a2415" text:class-names="">北區</text:span><text:span text:style-name="a2416" text:class-names="">高中職免試</text:span><text:span text:style-name="a2417" text:class-names="">入學模擬選填</text:span><text:span text:style-name="a2418" text:class-names=""/></text:p>
          </draw:text-box>
          <svg:title/>
          <svg:desc/>
        </draw:frame>
        <draw:frame draw:id="id173" draw:style-name="a2444" draw:name="內容版面配置區 2" svg:x="1.00517in" svg:y="1.713in" svg:width="10.95442in" svg:height="4.97503in">
          <draw:text-box>
            <text:list text:style-name="a2428">
              <text:list-item>
                <text:p text:style-name="a2427" text:class-names="" text:cond-style-name=""><text:span text:style-name="a2421" text:class-names="">1/4-1/8</text:span><text:span text:style-name="a2422" text:class-names="">藉輔導活動課進電腦教室進行學生第</text:span><text:span text:style-name="a2423" text:class-names="">1</text:span><text:span text:style-name="a2424" text:class-names="">次</text:span><text:span text:style-name="a2425" text:class-names="">模擬選填。</text:span><text:span text:style-name="a2426" text:class-names=""/></text:p>
              </text:list-item>
            </text:list>
            <text:list text:style-name="a2433">
              <text:list-item>
                <text:p text:style-name="a2432" text:class-names="" text:cond-style-name=""><text:span text:style-name="a2429" text:class-names="">12</text:span><text:span text:style-name="a2430" text:class-names="">月下旬擇日對九導辦理系統操作說明會及相關升學事項宣導。</text:span><text:span text:style-name="a2431" text:class-names=""/></text:p>
              </text:list-item>
            </text:list>
            <text:list text:style-name="a2443">
              <text:list-item>
                <text:p text:style-name="a2442" text:class-names="" text:cond-style-name=""><text:span text:style-name="a2434" text:class-names="">2nd</text:span><text:span text:style-name="a2435" text:class-names="">模擬選填</text:span><text:span text:style-name="a2436" text:class-names="">訂於</text:span><text:span text:style-name="a2437" text:class-names="">3</text:span><text:span text:style-name="a2438" text:class-names="">月底</text:span><text:span text:style-name="a2439" text:class-names="">4</text:span><text:span text:style-name="a2440" text:class-names="">月初辦理。</text:span><text:span text:style-name="a2441" text:class-names=""/></text:p>
              </text:list-item>
            </text:list>
          </draw:text-box>
          <svg:title/>
          <svg:desc/>
        </draw:frame>
        <presentation:notes draw:style-name="a2451">
          <draw:page-thumbnail draw:page-number="12" svg:x="0.75in" svg:y="1.25in" svg:width="6in" svg:height="3.375in" presentation:class="page" draw:id="id174" presentation:style-name="a2445" draw:name="投影片圖像版面配置區 1">
            <svg:title/>
            <svg:desc/>
          </draw:page-thumbnail>
          <draw:frame draw:id="id175" presentation:style-name="a2446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76" draw:style-name="a2450" draw:name="投影片編號版面配置區 3" svg:x="4.24826in" svg:y="9.49826in" svg:width="3.25in" svg:height="0.50174in">
            <draw:text-box>
              <text:p text:style-name="a2449" text:class-names="" text:cond-style-name=""><text:span text:style-name="a2447" text:class-names=""><text:page-number style:num-format="1" text:fixed="false">12</text:page-number></text:span><text:span text:style-name="a2448" text:class-names=""/></text:p>
            </draw:text-box>
            <svg:title/>
            <svg:desc/>
          </draw:frame>
        </presentation:notes>
      </draw:page>
      <draw:page draw:name="Slide119" draw:style-name="a2452" draw:master-page-name="Master1-Layout3-obj-標題及內容" presentation:presentation-page-layout-name="Master1-PPL3" draw:id="Slide-374">
        <draw:frame draw:id="id177" presentation:style-name="a2459" draw:name="標題 1" svg:x="1.09091in" svg:y="0.68055in" svg:width="9.12121in" svg:height="0.7197in" presentation:class="title" presentation:placeholder="false">
          <draw:text-box>
            <text:p text:style-name="a2458" text:class-names="" text:cond-style-name=""><text:span text:style-name="a2453" text:class-names="">設備組</text:span><text:span text:style-name="a2454" text:class-names="">-</text:span><text:span text:style-name="a2455" text:class-names="">行事曆</text:span><text:span text:style-name="a2456" text:class-names="">提醒</text:span><text:span text:style-name="a2457" text:class-names=""/></text:p>
          </draw:text-box>
          <svg:title/>
          <svg:desc/>
        </draw:frame>
        <draw:custom-shape svg:x="1.09091in" svg:y="1.40025in" svg:width="10.79452in" svg:height="4.14004in" draw:id="id178" draw:style-name="a2492" draw:name="矩形 2">
          <svg:title/>
          <svg:desc/>
          <text:list text:style-name="a2468">
            <text:list-item>
              <text:p text:style-name="a2467" text:class-names="" text:cond-style-name=""><text:span text:style-name="a2460" text:class-names="">12/16</text:span><text:span text:style-name="a2461" text:class-names="">廣播</text:span><text:span text:style-name="a2462" text:class-names="">系統</text:span><text:span text:style-name="a2463" text:class-names="">測試</text:span><text:span text:style-name="a2464" text:class-names="">(12/23-12/24</text:span><text:span text:style-name="a2465" text:class-names="">模擬考</text:span><text:span text:style-name="a2466" text:class-names="">)</text:span></text:p>
            </text:list-item>
          </text:list>
          <text:list text:style-name="a2475">
            <text:list-item>
              <text:p text:style-name="a2474" text:class-names="" text:cond-style-name=""><text:span text:style-name="a2469" text:class-names="">閱讀護照</text:span><text:span text:style-name="a2470" text:class-names="">抽查</text:span><text:span text:style-name="a2471" text:class-names="">5</text:span><text:span text:style-name="a2472" text:class-names="">篇：</text:span><text:span text:style-name="a2473" text:class-names=""/></text:p>
            </text:list-item>
          </text:list>
          <text:list text:style-name="a2480">
            <text:list-item>
              <text:list text:style-name="a2480">
                <text:list-item>
                  <text:p text:style-name="a2479" text:class-names="" text:cond-style-name=""><text:span text:style-name="a2476" text:class-names="">12/22-24</text:span><text:span text:style-name="a2477" text:class-names="">七八九年級</text:span><text:span text:style-name="a2478" text:class-names=""/></text:p>
                </text:list-item>
              </text:list>
            </text:list-item>
          </text:list>
          <text:list text:style-name="a2485">
            <text:list-item>
              <text:p text:style-name="a2484" text:class-names="" text:cond-style-name=""><text:span text:style-name="a2481" text:class-names="">12/25</text:span><text:span text:style-name="a2482" text:class-names="">閱讀</text:span><text:span text:style-name="a2483" text:class-names="">晨之美結束</text:span></text:p>
            </text:list-item>
          </text:list>
          <text:list text:style-name="a2491">
            <text:list-item>
              <text:p text:style-name="a2490" text:class-names="" text:cond-style-name=""><text:span text:style-name="a2486" text:class-names="">12/31</text:span><text:span text:style-name="a2487" text:class-names="">校內科展報名</text:span><text:span text:style-name="a2488" text:class-names="">截止</text:span><text:span text:style-name="a2489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499">
          <draw:page-thumbnail draw:page-number="13" svg:x="0.75in" svg:y="1.25in" svg:width="6in" svg:height="3.375in" presentation:class="page" draw:id="id179" presentation:style-name="a2493" draw:name="投影片圖像版面配置區 1">
            <svg:title/>
            <svg:desc/>
          </draw:page-thumbnail>
          <draw:frame draw:id="id180" presentation:style-name="a2494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81" draw:style-name="a2498" draw:name="投影片編號版面配置區 3" svg:x="4.24826in" svg:y="9.49826in" svg:width="3.25in" svg:height="0.50174in">
            <draw:text-box>
              <text:p text:style-name="a2497" text:class-names="" text:cond-style-name=""><text:span text:style-name="a2495" text:class-names=""><text:page-number style:num-format="1" text:fixed="false">13</text:page-number></text:span><text:span text:style-name="a2496" text:class-names=""/></text:p>
            </draw:text-box>
            <svg:title/>
            <svg:desc/>
          </draw:frame>
        </presentation:notes>
      </draw:page>
      <draw:page draw:name="Slide120" draw:style-name="a2500" draw:master-page-name="Master1-Layout3-obj-標題及內容" presentation:presentation-page-layout-name="Master1-PPL3" draw:id="Slide-375">
        <draw:frame draw:id="id182" presentation:style-name="a2506" draw:name="標題 1" svg:x="1.09091in" svg:y="0.68055in" svg:width="9.12121in" svg:height="0.7197in" presentation:class="title" presentation:placeholder="false">
          <draw:text-box>
            <text:p text:style-name="a2505" text:class-names="" text:cond-style-name=""><text:span text:style-name="a2501" text:class-names="">設備組</text:span><text:span text:style-name="a2502" text:class-names="">-</text:span><text:span text:style-name="a2503" text:class-names="">閱讀活動</text:span><text:span text:style-name="a2504" text:class-names=""/></text:p>
          </draw:text-box>
          <svg:title/>
          <svg:desc/>
        </draw:frame>
        <draw:frame draw:id="id183" draw:name="內容版面配置區 4" svg:x="1.09091in" svg:y="1.78169in" svg:width="11.46575in" svg:height="4.02816in" presentation:class="table" presentation:placeholder="false">
          <table:table table:style-name="a2507" table:template-name="{69CF1AB2-1976-4502-BF36-3FF5EA218861}" table:use-banding-columns-styles="false" table:use-banding-rows-styles="true" table:use-first-column-styles="true" table:use-first-row-styles="true" table:use-last-column-styles="false" table:use-last-row-styles="false">
            <table:table-column table:style-name="a2508" table:default-cell-style-name=""/>
            <table:table-column table:style-name="a2509" table:default-cell-style-name=""/>
            <table:table-column table:style-name="a2510" table:default-cell-style-name=""/>
            <table:table-column table:style-name="a2511" table:default-cell-style-name=""/>
            <table:table-column table:style-name="a2512" table:default-cell-style-name=""/>
            <table:table-row table:style-name="a2513" table:default-cell-style-name="">
              <table:table-cell table:style-name="a2518">
                <text:list text:style-name="a2517">
                  <text:list-item>
                    <text:p text:style-name="a2516" text:class-names="" text:cond-style-name=""><text:span text:style-name="a2514" text:class-names=""> </text:span><text:span text:style-name="a2515" text:class-names=""/></text:p>
                  </text:list-item>
                </text:list>
              </table:table-cell>
              <table:table-cell table:style-name="a2523">
                <text:list text:style-name="a2522">
                  <text:list-item>
                    <text:p text:style-name="a2521" text:class-names="" text:cond-style-name=""><text:span text:style-name="a2519" text:class-names="">時間</text:span><text:span text:style-name="a2520" text:class-names=""/></text:p>
                  </text:list-item>
                </text:list>
              </table:table-cell>
              <table:table-cell table:style-name="a2528">
                <text:list text:style-name="a2527">
                  <text:list-item>
                    <text:p text:style-name="a2526" text:class-names="" text:cond-style-name=""><text:span text:style-name="a2524" text:class-names="">地點</text:span><text:span text:style-name="a2525" text:class-names=""/></text:p>
                  </text:list-item>
                </text:list>
              </table:table-cell>
              <table:table-cell table:style-name="a2533">
                <text:list text:style-name="a2532">
                  <text:list-item>
                    <text:p text:style-name="a2531" text:class-names="" text:cond-style-name=""><text:span text:style-name="a2529" text:class-names="">講師</text:span><text:span text:style-name="a2530" text:class-names=""/></text:p>
                  </text:list-item>
                </text:list>
              </table:table-cell>
              <table:table-cell table:style-name="a2538">
                <text:list text:style-name="a2537">
                  <text:list-item>
                    <text:p text:style-name="a2536" text:class-names="" text:cond-style-name=""><text:span text:style-name="a2534" text:class-names="">參加對象</text:span><text:span text:style-name="a2535" text:class-names=""/></text:p>
                  </text:list-item>
                </text:list>
              </table:table-cell>
            </table:table-row>
            <table:table-row table:style-name="a2539" table:default-cell-style-name="">
              <table:table-cell table:style-name="a2544">
                <text:list text:style-name="a2543">
                  <text:list-item>
                    <text:p text:style-name="a2542" text:class-names="" text:cond-style-name=""><text:span text:style-name="a2540" text:class-names="">與作家有約</text:span><text:span text:style-name="a2541" text:class-names=""/></text:p>
                  </text:list-item>
                </text:list>
              </table:table-cell>
              <table:table-cell table:style-name="a2555">
                <text:list text:style-name="a2550">
                  <text:list-item>
                    <text:p text:style-name="a2549" text:class-names="" text:cond-style-name=""><text:span text:style-name="a2545" text:class-names="">12/21(</text:span><text:span text:style-name="a2546" text:class-names="">一</text:span><text:span text:style-name="a2547" text:class-names="">)</text:span><text:span text:style-name="a2548" text:class-names=""/></text:p>
                  </text:list-item>
                </text:list>
                <text:list text:style-name="a2554">
                  <text:list-item>
                    <text:p text:style-name="a2553" text:class-names="" text:cond-style-name=""><text:span text:style-name="a2551" text:class-names="">8:30-10:00</text:span><text:span text:style-name="a2552" text:class-names=""/></text:p>
                  </text:list-item>
                </text:list>
              </table:table-cell>
              <table:table-cell table:style-name="a2565">
                <text:list text:style-name="a2560">
                  <text:list-item>
                    <text:p text:style-name="a2559" text:class-names="" text:cond-style-name=""><text:span text:style-name="a2556" text:class-names="">4</text:span><text:span text:style-name="a2557" text:class-names="">樓</text:span><text:span text:style-name="a2558" text:class-names=""/></text:p>
                  </text:list-item>
                </text:list>
                <text:list text:style-name="a2564">
                  <text:list-item>
                    <text:p text:style-name="a2563" text:class-names="" text:cond-style-name=""><text:span text:style-name="a2561" text:class-names="">會議室</text:span><text:span text:style-name="a2562" text:class-names=""/></text:p>
                  </text:list-item>
                </text:list>
              </table:table-cell>
              <table:table-cell table:style-name="a2570">
                <text:list text:style-name="a2569">
                  <text:list-item>
                    <text:p text:style-name="a2568" text:class-names="" text:cond-style-name=""><text:span text:style-name="a2566" text:class-names="">楊宗翰</text:span><text:span text:style-name="a2567" text:class-names=""/></text:p>
                  </text:list-item>
                </text:list>
              </table:table-cell>
              <table:table-cell table:style-name="a2578">
                <text:list text:style-name="a2573">
                  <text:list-item>
                    <text:p text:style-name="a2572" text:class-names="" text:cond-style-name=""><text:span text:style-name="a2571" text:class-names="">701.710.711.</text:span></text:p>
                  </text:list-item>
                </text:list>
                <text:list text:style-name="a2577">
                  <text:list-item>
                    <text:p text:style-name="a2576" text:class-names="" text:cond-style-name=""><text:span text:style-name="a2574" text:class-names="">720.816</text:span><text:span text:style-name="a2575" text:class-names=""/></text:p>
                  </text:list-item>
                </text:list>
              </table:table-cell>
            </table:table-row>
            <table:table-row table:style-name="a2579" table:default-cell-style-name="">
              <table:table-cell table:style-name="a2584">
                <text:list text:style-name="a2583">
                  <text:list-item>
                    <text:p text:style-name="a2582" text:class-names="" text:cond-style-name=""><text:span text:style-name="a2580" text:class-names="">教師讀書會</text:span><text:span text:style-name="a2581" text:class-names=""/></text:p>
                  </text:list-item>
                </text:list>
              </table:table-cell>
              <table:table-cell table:style-name="a2597">
                <text:list text:style-name="a2592">
                  <text:list-item>
                    <text:p text:style-name="a2591" text:class-names="" text:cond-style-name=""><text:span text:style-name="a2585" text:class-names="">12/</text:span><text:span text:style-name="a2586" text:class-names="">28</text:span><text:span text:style-name="a2587" text:class-names="">(</text:span><text:span text:style-name="a2588" text:class-names="">一</text:span><text:span text:style-name="a2589" text:class-names="">)</text:span><text:span text:style-name="a2590" text:class-names=""/></text:p>
                  </text:list-item>
                </text:list>
                <text:list text:style-name="a2596">
                  <text:list-item>
                    <text:p text:style-name="a2595" text:class-names="" text:cond-style-name=""><text:span text:style-name="a2593" text:class-names="">10:10-11:50</text:span><text:span text:style-name="a2594" text:class-names=""/></text:p>
                  </text:list-item>
                </text:list>
              </table:table-cell>
              <table:table-cell table:style-name="a2607">
                <text:list text:style-name="a2602">
                  <text:list-item>
                    <text:p text:style-name="a2601" text:class-names="" text:cond-style-name=""><text:span text:style-name="a2598" text:class-names="">3</text:span><text:span text:style-name="a2599" text:class-names="">樓</text:span><text:span text:style-name="a2600" text:class-names=""/></text:p>
                  </text:list-item>
                </text:list>
                <text:list text:style-name="a2606">
                  <text:list-item>
                    <text:p text:style-name="a2605" text:class-names="" text:cond-style-name=""><text:span text:style-name="a2603" text:class-names="">會議室</text:span><text:span text:style-name="a2604" text:class-names=""/></text:p>
                  </text:list-item>
                </text:list>
              </table:table-cell>
              <table:table-cell table:style-name="a2612">
                <text:list text:style-name="a2611">
                  <text:list-item>
                    <text:p text:style-name="a2610" text:class-names="" text:cond-style-name=""><text:span text:style-name="a2608" text:class-names="">舒夢蘭</text:span><text:span text:style-name="a2609" text:class-names=""/></text:p>
                  </text:list-item>
                </text:list>
              </table:table-cell>
              <table:table-cell table:style-name="a2619">
                <text:list text:style-name="a2618">
                  <text:list-item>
                    <text:p text:style-name="a2617" text:class-names="" text:cond-style-name=""><text:span text:style-name="a2613" text:class-names="">教師</text:span><text:span text:style-name="a2614" text:class-names="">報名</text:span><text:span text:style-name="a2615" text:class-names="">參加</text:span><text:span text:style-name="a2616" text:class-names=""/></text:p>
                  </text:list-item>
                </text:list>
              </table:table-cell>
            </table:table-row>
            <table:table-row table:style-name="a2620" table:default-cell-style-name="">
              <table:table-cell table:style-name="a2625">
                <text:list text:style-name="a2624">
                  <text:list-item>
                    <text:p text:style-name="a2623" text:class-names="" text:cond-style-name=""><text:span text:style-name="a2621" text:class-names="">美力閱讀</text:span><text:span text:style-name="a2622" text:class-names=""/></text:p>
                  </text:list-item>
                </text:list>
              </table:table-cell>
              <table:table-cell table:style-name="a2634">
                <text:list text:style-name="a2633">
                  <text:list-item>
                    <text:p text:style-name="a2632" text:class-names="" text:cond-style-name=""><text:span text:style-name="a2626" text:class-names="">12/</text:span><text:span text:style-name="a2627" text:class-names="">28</text:span><text:span text:style-name="a2628" text:class-names="">(</text:span><text:span text:style-name="a2629" text:class-names="">一</text:span><text:span text:style-name="a2630" text:class-names="">) 8:20-9:05</text:span><text:span text:style-name="a2631" text:class-names=""/></text:p>
                  </text:list-item>
                </text:list>
              </table:table-cell>
              <table:table-cell table:style-name="a2643">
                <text:list text:style-name="a2638">
                  <text:list-item>
                    <text:p text:style-name="a2637" text:class-names="" text:cond-style-name=""><text:span text:style-name="a2635" text:class-names="">3</text:span><text:span text:style-name="a2636" text:class-names="">樓</text:span></text:p>
                  </text:list-item>
                </text:list>
                <text:list text:style-name="a2642">
                  <text:list-item>
                    <text:p text:style-name="a2641" text:class-names="" text:cond-style-name=""><text:span text:style-name="a2639" text:class-names="">會議室</text:span><text:span text:style-name="a2640" text:class-names=""/></text:p>
                  </text:list-item>
                </text:list>
              </table:table-cell>
              <table:table-cell table:style-name="a2647">
                <text:list text:style-name="a2646">
                  <text:list-item>
                    <text:p text:style-name="a2645" text:class-names="" text:cond-style-name=""><text:span text:style-name="a2644" text:class-names=""/></text:p>
                  </text:list-item>
                </text:list>
              </table:table-cell>
              <table:table-cell table:style-name="a2653">
                <text:list text:style-name="a2652">
                  <text:list-item>
                    <text:p text:style-name="a2651" text:class-names="" text:cond-style-name=""><text:span text:style-name="a2648" text:class-names="">7</text:span><text:span text:style-name="a2649" text:class-names="">10</text:span><text:span text:style-name="a2650" text:class-names=""/></text:p>
                  </text:list-item>
                </text:list>
              </table:table-cell>
            </table:table-row>
          </table:table>
          <draw:image xlink:href="media/image14.png" xlink:type="simple" xlink:show="embed" xlink:actuate="onLoad"/>
          <svg:title/>
          <svg:desc/>
        </draw:frame>
        <draw:connector draw:type="line" svg:x1="7.72092in" svg:y1="4.66667in" svg:x2="9.56219in" svg:y2="5.80985in" draw:id="id184" draw:style-name="a2654" draw:name="直線接點 3">
          <svg:title/>
          <svg:desc/>
        </draw:connector>
        <presentation:notes draw:style-name="a2661">
          <draw:page-thumbnail draw:page-number="14" svg:x="0.75in" svg:y="1.25in" svg:width="6in" svg:height="3.375in" presentation:class="page" draw:id="id185" presentation:style-name="a2655" draw:name="投影片圖像版面配置區 1">
            <svg:title/>
            <svg:desc/>
          </draw:page-thumbnail>
          <draw:frame draw:id="id186" presentation:style-name="a2656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87" draw:style-name="a2660" draw:name="投影片編號版面配置區 3" svg:x="4.24826in" svg:y="9.49826in" svg:width="3.25in" svg:height="0.50174in">
            <draw:text-box>
              <text:p text:style-name="a2659" text:class-names="" text:cond-style-name=""><text:span text:style-name="a2657" text:class-names=""><text:page-number style:num-format="1" text:fixed="false">14</text:page-number></text:span><text:span text:style-name="a2658" text:class-names=""/></text:p>
            </draw:text-box>
            <svg:title/>
            <svg:desc/>
          </draw:frame>
        </presentation:notes>
      </draw:page>
      <draw:page draw:name="Slide121" draw:style-name="a2662" draw:master-page-name="Master1-Layout3-obj-標題及內容" presentation:presentation-page-layout-name="Master1-PPL3" draw:id="Slide-376">
        <draw:frame draw:id="id188" presentation:style-name="a2668" draw:name="標題 1" svg:x="1.09091in" svg:y="0.68055in" svg:width="9.12121in" svg:height="0.7197in" presentation:class="title" presentation:placeholder="false">
          <draw:text-box>
            <text:p text:style-name="a2667" text:class-names="" text:cond-style-name=""><text:span text:style-name="a2663" text:class-names="">設備組</text:span><text:span text:style-name="a2664" text:class-names="">-</text:span><text:span text:style-name="a2665" text:class-names="">募書活動</text:span><text:span text:style-name="a2666" text:class-names=""/></text:p>
          </draw:text-box>
          <svg:title/>
          <svg:desc/>
        </draw:frame>
        <draw:custom-shape svg:x="1.09091in" svg:y="1.73358in" svg:width="10.79452in" svg:height="4.14004in" draw:id="id189" draw:style-name="a2692" draw:name="矩形 2">
          <svg:title/>
          <svg:desc/>
          <text:list text:style-name="a2677">
            <text:list-item>
              <text:p text:style-name="a2676" text:class-names="" text:cond-style-name=""><text:span text:style-name="a2669" text:class-names="">時間：</text:span><text:span text:style-name="a2670" text:class-names="">12/11(</text:span><text:span text:style-name="a2671" text:class-names="">星期</text:span><text:span text:style-name="a2672" text:class-names="">五</text:span><text:span text:style-name="a2673" text:class-names="">)08:00-12:00(</text:span><text:span text:style-name="a2674" text:class-names="">校慶當天</text:span><text:span text:style-name="a2675" text:class-names="">)</text:span></text:p>
            </text:list-item>
          </text:list>
          <text:list text:style-name="a2681">
            <text:list-item>
              <text:p text:style-name="a2680" text:class-names="" text:cond-style-name=""><text:span text:style-name="a2678" text:class-names="">地點：四樓會議室</text:span><text:span text:style-name="a2679" text:class-names=""/></text:p>
            </text:list-item>
          </text:list>
          <text:list text:style-name="a2685">
            <text:list-item>
              <text:p text:style-name="a2684" text:class-names="" text:cond-style-name=""><text:span text:style-name="a2682" text:class-names="">募書對象：全體親師生</text:span><text:span text:style-name="a2683" text:class-names=""/></text:p>
            </text:list-item>
          </text:list>
          <text:list text:style-name="a2691">
            <text:list-item>
              <text:p text:style-name="a2690" text:class-names="" text:cond-style-name=""><text:span text:style-name="a2686" text:class-names="">捐</text:span><text:span text:style-name="a2687" text:class-names="">書</text:span><text:span text:style-name="a2688" text:class-names="">方式：請帶著書籍至四樓會議室給歐惠文小姐登記即可。</text:span><text:span text:style-name="a2689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61818in" svg:y="2.86364in" svg:width="2.81818in" svg:height="1.17273in" draw:id="id190" draw:style-name="a2697" draw:name="橢圓形圖說文字 3">
          <svg:title/>
          <svg:desc/>
          <text:p text:style-name="a2696" text:class-names="" text:cond-style-name=""><text:span text:style-name="a2693" text:class-names="">等你喔</text:span><text:span text:style-name="a2694" text:class-names="">!!</text:span><text:span text:style-name="a2695" text:class-names=""/></text:p>
          <draw:enhanced-geometry xmlns:dr3d="urn:oasis:names:tc:opendocument:xmlns:dr3d:1.0" draw:type="non-primitive" svg:viewBox="0 0 21600 21600" draw:enhanced-path="W 0 0 21600 21600 ?f22 ?f23 ?f18 ?f19 L ?f14 ?f15 Z N" draw:text-areas="3200 3200 18400 18400" draw:glue-points="3160 3160 3160 18440 18440 18440 18440 3160 ?f14 ?f15" draw:glue-point-leaving-directions="0, 180, 180, 0, -194.0324" draw:modifiers="-2109 16255">
            <draw:equation draw:name="f0" draw:formula="$0 -10800"/>
            <draw:equation draw:name="f1" draw:formula="$1 -10800"/>
            <draw:equation draw:name="f2" draw:formula="?f0 *?f0 "/>
            <draw:equation draw:name="f3" draw:formula="?f1 *?f1 "/>
            <draw:equation draw:name="f4" draw:formula="?f2 +?f3 "/>
            <draw:equation draw:name="f5" draw:formula="sqrt(?f4 )"/>
            <draw:equation draw:name="f6" draw:formula="?f5 -10800"/>
            <draw:equation draw:name="f7" draw:formula="atan2(?f1 ,?f0 )/(pi/180)"/>
            <draw:equation draw:name="f8" draw:formula="?f7 -10"/>
            <draw:equation draw:name="f9" draw:formula="?f7 +10"/>
            <draw:equation draw:name="f10" draw:formula="10800*cos(?f7 *(pi/180))"/>
            <draw:equation draw:name="f11" draw:formula="10800*sin(?f7 *(pi/180))"/>
            <draw:equation draw:name="f12" draw:formula="?f10 +10800"/>
            <draw:equation draw:name="f13" draw:formula="?f11 +10800"/>
            <draw:equation draw:name="f14" draw:formula="if(?f6 ,$0 ,?f12 )"/>
            <draw:equation draw:name="f15" draw:formula="if(?f6 ,$1 ,?f13 )"/>
            <draw:equation draw:name="f16" draw:formula="10800*cos(?f8 *(pi/180))"/>
            <draw:equation draw:name="f17" draw:formula="10800*sin(?f8 *(pi/180))"/>
            <draw:equation draw:name="f18" draw:formula="?f16 +10800"/>
            <draw:equation draw:name="f19" draw:formula="?f17 +10800"/>
            <draw:equation draw:name="f20" draw:formula="10800*cos(?f9 *(pi/180))"/>
            <draw:equation draw:name="f21" draw:formula="10800*sin(?f9 *(pi/180))"/>
            <draw:equation draw:name="f22" draw:formula="?f20 +10800"/>
            <draw:equation draw:name="f23" draw:formula="?f21 +10800"/>
            <draw:handle draw:handle-position="$0 $1"/>
          </draw:enhanced-geometry>
        </draw:custom-shape>
        <presentation:notes draw:style-name="a2704">
          <draw:page-thumbnail draw:page-number="15" svg:x="0.75in" svg:y="1.25in" svg:width="6in" svg:height="3.375in" presentation:class="page" draw:id="id191" presentation:style-name="a2698" draw:name="投影片圖像版面配置區 1">
            <svg:title/>
            <svg:desc/>
          </draw:page-thumbnail>
          <draw:frame draw:id="id192" presentation:style-name="a2699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93" draw:style-name="a2703" draw:name="投影片編號版面配置區 3" svg:x="4.24826in" svg:y="9.49826in" svg:width="3.25in" svg:height="0.50174in">
            <draw:text-box>
              <text:p text:style-name="a2702" text:class-names="" text:cond-style-name=""><text:span text:style-name="a2700" text:class-names=""><text:page-number style:num-format="1" text:fixed="false">15</text:page-number></text:span><text:span text:style-name="a2701" text:class-names=""/></text:p>
            </draw:text-box>
            <svg:title/>
            <svg:desc/>
          </draw:frame>
        </presentation:notes>
      </draw:page>
      <draw:page draw:name="Slide122" draw:style-name="a2705" draw:master-page-name="Master1-Layout3-obj-標題及內容" presentation:presentation-page-layout-name="Master1-PPL3" draw:id="Slide-377">
        <draw:frame draw:id="id194" presentation:style-name="a2711" draw:name="標題 1" svg:x="1.09091in" svg:y="0.68055in" svg:width="9.12121in" svg:height="0.7197in" presentation:class="title" presentation:placeholder="false">
          <draw:text-box>
            <text:p text:style-name="a2710" text:class-names="" text:cond-style-name=""><text:span text:style-name="a2706" text:class-names="">設備組</text:span><text:span text:style-name="a2707" text:class-names="">-</text:span><text:span text:style-name="a2708" text:class-names="">寒假營隊</text:span><text:span text:style-name="a2709" text:class-names=""/></text:p>
          </draw:text-box>
          <svg:title/>
          <svg:desc/>
        </draw:frame>
        <draw:custom-shape svg:x="1.09091in" svg:y="1.73358in" svg:width="11.33163in" svg:height="2.32246in" draw:id="id195" draw:style-name="a2743" draw:name="矩形 2">
          <svg:title/>
          <svg:desc/>
          <text:list text:style-name="a2721">
            <text:list-item>
              <text:p text:style-name="a2720" text:class-names="" text:cond-style-name=""><text:span text:style-name="a2712" text:class-names="">110/1/21</text:span><text:span text:style-name="a2713" text:class-names="">(</text:span><text:span text:style-name="a2714" text:class-names="">星期</text:span><text:span text:style-name="a2715" text:class-names="">四</text:span><text:span text:style-name="a2716" text:class-names="">)</text:span><text:span text:style-name="a2717" text:class-names="">【拓客任務】外師英語寒假育樂</text:span><text:span text:style-name="a2718" text:class-names="">營</text:span><text:span text:style-name="a2719" text:class-names=""/></text:p>
            </text:list-item>
          </text:list>
          <text:list text:style-name="a2736">
            <text:list-item>
              <text:list text:style-name="a2736">
                <text:list-item>
                  <text:p text:style-name="a2735" text:class-names="" text:cond-style-name=""><text:span text:style-name="a2722" text:class-names="">報名時間</text:span><text:span text:style-name="a2723" text:class-names="">：</text:span><text:span text:style-name="a2724" text:class-names="">109/12/25</text:span><text:span text:style-name="a2725" text:class-names="">中午</text:span><text:span text:style-name="a2726" text:class-names="">12</text:span><text:span text:style-name="a2727" text:class-names="">時起</text:span><text:span text:style-name="a2728" text:class-names="">至</text:span><text:span text:style-name="a2729" text:class-names="">110/1/4</text:span><text:span text:style-name="a2730" text:class-names="">下午</text:span><text:span text:style-name="a2731" text:class-names="">5</text:span><text:span text:style-name="a2732" text:class-names="">時</text:span><text:span text:style-name="a2733" text:class-names="">止</text:span><text:span text:style-name="a2734" text:class-names=""/></text:p>
                </text:list-item>
              </text:list>
            </text:list-item>
          </text:list>
          <text:list text:style-name="a2742">
            <text:list-item>
              <text:list text:style-name="a2742">
                <text:list-item>
                  <text:p text:style-name="a2741" text:class-names="" text:cond-style-name=""><text:span text:style-name="a2737" text:class-names="">七八年級同學共</text:span><text:span text:style-name="a2738" text:class-names="">20</text:span><text:span text:style-name="a2739" text:class-names="">名，若報名人數超過名額將公開抽籤。</text:span><text:span text:style-name="a2740" text:class-names=""/></text:p>
                </text:list-item>
              </text:list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3.58182in" svg:y="4.30909in" svg:width="5.72727in" svg:height="2.10909in" draw:id="id196" draw:style-name="a2751" draw:name="向上箭號圖說文字 3">
          <svg:title/>
          <svg:desc/>
          <text:p text:style-name="a2746" text:class-names="" text:cond-style-name=""><text:span text:style-name="a2744" text:class-names="">相關報名資訊將於</text:span><text:span text:style-name="a2745" text:class-names=""/></text:p>
          <text:p text:style-name="a2750" text:class-names="" text:cond-style-name=""><text:span text:style-name="a2747" text:class-names="">12/25</text:span><text:span text:style-name="a2748" text:class-names="">公告校網</text:span><text:span text:style-name="a2749" text:class-names=""/></text:p>
          <draw:enhanced-geometry xmlns:dr3d="urn:oasis:names:tc:opendocument:xmlns:dr3d:1.0" draw:path-stretchpoint-x="21600" draw:path-stretchpoint-y="21600" draw:type="non-primitive" svg:viewBox="0 0 21600 21600" draw:enhanced-path="M ?f0 ?f21 L ?f16 ?f21 ?f16 ?f19 ?f15 ?f19 ?f7 ?f2 ?f18 ?f19 ?f17 ?f19 ?f17 ?f21 ?f1 ?f21 ?f1 ?f3 ?f0 ?f3 Z N" draw:text-areas="?f0 ?f21 ?f1 ?f3" draw:glue-points="?f0 ?f21 ?f1 ?f21" draw:glue-point-leaving-directions="-270, -90" draw:modifiers="25000 25000 25000 64977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"/>
            <draw:equation draw:name="f7" draw:formula="?f0 + ?f6"/>
            <draw:equation draw:name="f8" draw:formula="min(?f5, ?f4)"/>
            <draw:equation draw:name="f9" draw:formula="$1"/>
            <draw:equation draw:name="f10" draw:formula="$0"/>
            <draw:equation draw:name="f11" draw:formula="$2"/>
            <draw:equation draw:name="f12" draw:formula="$3"/>
            <draw:equation draw:name="f13" draw:formula="?f8 * ?f9 / 100000"/>
            <draw:equation draw:name="f14" draw:formula="?f8 * ?f10 / 200000"/>
            <draw:equation draw:name="f15" draw:formula="?f7 - ?f13"/>
            <draw:equation draw:name="f16" draw:formula="?f7 - ?f14"/>
            <draw:equation draw:name="f17" draw:formula="?f7 + ?f14"/>
            <draw:equation draw:name="f18" draw:formula="?f7 + ?f13"/>
            <draw:equation draw:name="f19" draw:formula="?f8 * ?f11 / 100000"/>
            <draw:equation draw:name="f20" draw:formula="?f4 * ?f12 / 100000"/>
            <draw:equation draw:name="f21" draw:formula="?f3 - ?f20"/>
          </draw:enhanced-geometry>
        </draw:custom-shape>
        <presentation:notes draw:style-name="a2758">
          <draw:page-thumbnail draw:page-number="16" svg:x="0.75in" svg:y="1.25in" svg:width="6in" svg:height="3.375in" presentation:class="page" draw:id="id197" presentation:style-name="a2752" draw:name="投影片圖像版面配置區 1">
            <svg:title/>
            <svg:desc/>
          </draw:page-thumbnail>
          <draw:frame draw:id="id198" presentation:style-name="a2753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99" draw:style-name="a2757" draw:name="投影片編號版面配置區 3" svg:x="4.24826in" svg:y="9.49826in" svg:width="3.25in" svg:height="0.50174in">
            <draw:text-box>
              <text:p text:style-name="a2756" text:class-names="" text:cond-style-name=""><text:span text:style-name="a2754" text:class-names=""><text:page-number style:num-format="1" text:fixed="false">16</text:page-number></text:span><text:span text:style-name="a2755" text:class-names=""/></text:p>
            </draw:text-box>
            <svg:title/>
            <svg:desc/>
          </draw:frame>
        </presentation:notes>
      </draw:page>
      <draw:page draw:name="Slide132" draw:style-name="a2759" draw:master-page-name="Master1-Layout4-cust-章節標題" presentation:presentation-page-layout-name="Master1-PPL4" draw:id="Slide-387">
        <draw:custom-shape svg:x="0.17014in" svg:y="-0.15799in" svg:width="0.33333in" svg:height="0.33333in" draw:id="id200" draw:style-name="a2762" draw:name="AutoShape 4">
          <svg:title/>
          <svg:desc>ãè®ç¾ãçåçæå°çµæ</svg:desc>
          <text:p text:style-name="a2761" text:class-names="" text:cond-style-name=""><text:span text:style-name="a276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3681in" svg:y="0.00868in" svg:width="0.33333in" svg:height="0.33333in" draw:id="id201" draw:style-name="a2765" draw:name="AutoShape 10">
          <svg:title/>
          <svg:desc>ãè®ç¾ãçåçæå°çµæ</svg:desc>
          <text:p text:style-name="a2764" text:class-names="" text:cond-style-name=""><text:span text:style-name="a276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02" presentation:style-name="a2774" draw:name="標題 1" svg:x="0.25457in" svg:y="0.50868in" svg:width="11.03836in" svg:height="0.7132in" presentation:class="title" presentation:placeholder="false">
          <draw:text-box>
            <text:p text:style-name="a2773" text:class-names="" text:cond-style-name=""><text:span text:style-name="a2766" text:class-names=""></text:span><text:span text:style-name="a2767" text:class-names="">活動花絮</text:span><text:span text:style-name="a2768" text:class-names=""></text:span><text:span text:style-name="a2769" text:class-names=""><text:s text:c="1"/></text:span><text:span text:style-name="a2770" text:class-names="">109</text:span><text:span text:style-name="a2771" text:class-names="">學年度校內 舞文弄墨語文競賽</text:span><text:span text:style-name="a2772" text:class-names=""/></text:p>
          </draw:text-box>
          <svg:title/>
          <svg:desc/>
        </draw:frame>
        <draw:custom-shape svg:x="1.05398in" svg:y="1.84128in" svg:width="10.32986in" svg:height="0.5in" draw:id="id203" draw:style-name="a2777" draw:name="Rectangle 1">
          <svg:title/>
          <svg:desc/>
          <text:p text:style-name="a2776" text:class-names="" text:cond-style-name=""><text:span text:style-name="a277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04" draw:style-name="a2778" draw:name="圖片 3" svg:x="1.15788in" svg:y="1.32182in" svg:width="5.10361in" svg:height="2.61135in" style:rel-width="scale" style:rel-height="scale">
          <draw:image xlink:href="media/image15.jpg" xlink:type="simple" xlink:show="embed" xlink:actuate="onLoad"/>
          <svg:title/>
          <svg:desc/>
        </draw:frame>
        <draw:frame draw:id="id205" draw:style-name="a2779" draw:name="圖片 9" svg:x="0.67014in" svg:y="4.07097in" svg:width="6.0791in" svg:height="2.95406in" style:rel-width="scale" style:rel-height="scale">
          <draw:image xlink:href="media/image16.jpg" xlink:type="simple" xlink:show="embed" xlink:actuate="onLoad"/>
          <svg:title/>
          <svg:desc/>
        </draw:frame>
        <draw:frame draw:id="id206" draw:style-name="a2780" draw:name="圖片 11" svg:x="7.11329in" svg:y="3.98428in" svg:width="5.67253in" svg:height="3.12744in" style:rel-width="scale" style:rel-height="scale">
          <draw:image xlink:href="media/image17.jpg" xlink:type="simple" xlink:show="embed" xlink:actuate="onLoad"/>
          <svg:title/>
          <svg:desc/>
        </draw:frame>
        <draw:frame draw:id="id207" draw:style-name="a2781" draw:name="圖片 12" svg:x="7.11329in" svg:y="1.32182in" svg:width="5.27591in" svg:height="2.76477in" style:rel-width="scale" style:rel-height="scale">
          <draw:image xlink:href="media/image18.jpg" xlink:type="simple" xlink:show="embed" xlink:actuate="onLoad"/>
          <svg:title/>
          <svg:desc/>
        </draw:frame>
        <presentation:notes draw:style-name="a2788">
          <draw:page-thumbnail draw:page-number="17" svg:x="0.75in" svg:y="1.25in" svg:width="6in" svg:height="3.375in" presentation:class="page" draw:id="id208" presentation:style-name="a2782" draw:name="投影片圖像版面配置區 1">
            <svg:title/>
            <svg:desc/>
          </draw:page-thumbnail>
          <draw:frame draw:id="id209" presentation:style-name="a2783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210" draw:style-name="a2787" draw:name="投影片編號版面配置區 3" svg:x="4.24826in" svg:y="9.49826in" svg:width="3.25in" svg:height="0.50174in">
            <draw:text-box>
              <text:p text:style-name="a2786" text:class-names="" text:cond-style-name=""><text:span text:style-name="a2784" text:class-names=""><text:page-number style:num-format="1" text:fixed="false">17</text:page-number></text:span><text:span text:style-name="a2785" text:class-names=""/></text:p>
            </draw:text-box>
            <svg:title/>
            <svg:desc/>
          </draw:frame>
        </presentation:notes>
      </draw:page>
      <draw:page draw:name="Slide133" draw:style-name="a2789" draw:master-page-name="Master1-Layout4-cust-章節標題" presentation:presentation-page-layout-name="Master1-PPL4" draw:id="Slide-388">
        <draw:custom-shape svg:x="0.17014in" svg:y="-0.15799in" svg:width="0.33333in" svg:height="0.33333in" draw:id="id211" draw:style-name="a2792" draw:name="AutoShape 4">
          <svg:title/>
          <svg:desc>ãè®ç¾ãçåçæå°çµæ</svg:desc>
          <text:p text:style-name="a2791" text:class-names="" text:cond-style-name=""><text:span text:style-name="a279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3681in" svg:y="0.00868in" svg:width="0.33333in" svg:height="0.33333in" draw:id="id212" draw:style-name="a2795" draw:name="AutoShape 10">
          <svg:title/>
          <svg:desc>ãè®ç¾ãçåçæå°çµæ</svg:desc>
          <text:p text:style-name="a2794" text:class-names="" text:cond-style-name=""><text:span text:style-name="a279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13" presentation:style-name="a2803" draw:name="標題 1" svg:x="0.67014in" svg:y="0.87657in" svg:width="7.84034in" svg:height="0.7197in" presentation:class="title" presentation:placeholder="false">
          <draw:text-box>
            <text:p text:style-name="a2802" text:class-names="" text:cond-style-name=""><text:span text:style-name="a2796" text:class-names=""></text:span><text:span text:style-name="a2797" text:class-names="">活動花絮</text:span><text:span text:style-name="a2798" text:class-names=""></text:span><text:span text:style-name="a2799" text:class-names=""><text:line-break/>11/9</text:span><text:span text:style-name="a2800" text:class-names="">家長進班參與教學活動</text:span><text:span text:style-name="a2801" text:class-names=""/></text:p>
          </draw:text-box>
          <svg:title/>
          <svg:desc/>
        </draw:frame>
        <draw:frame draw:id="id214" draw:style-name="a2804" draw:name="圖片 1" svg:x="5.02447in" svg:y="1.68211in" svg:width="3.19587in" svg:height="3.3324in" style:rel-width="scale" style:rel-height="scale">
          <draw:image xlink:href="media/image19.jpeg" xlink:type="simple" xlink:show="embed" xlink:actuate="onLoad"/>
          <svg:title/>
          <svg:desc/>
        </draw:frame>
        <draw:frame draw:id="id215" draw:style-name="a2805" draw:name="圖片 6" svg:x="8.22034in" svg:y="0.43835in" svg:width="4.61582in" svg:height="3.46186in" style:rel-width="scale" style:rel-height="scale">
          <draw:image xlink:href="media/image20.jpeg" xlink:type="simple" xlink:show="embed" xlink:actuate="onLoad"/>
          <svg:title/>
          <svg:desc/>
        </draw:frame>
        <draw:frame draw:id="id216" draw:style-name="a2806" draw:name="圖片 9" svg:x="8.33898in" svg:y="3.82484in" svg:width="4.49717in" svg:height="3.30357in" style:rel-width="scale" style:rel-height="scale">
          <draw:image xlink:href="media/image21.jpeg" xlink:type="simple" xlink:show="embed" xlink:actuate="onLoad"/>
          <svg:title/>
          <svg:desc/>
        </draw:frame>
        <draw:frame draw:id="id217" draw:style-name="a2807" draw:name="圖片 12" svg:x="0.50347in" svg:y="1.59626in" svg:width="4.40235in" svg:height="3.30027in" style:rel-width="scale" style:rel-height="scale">
          <draw:image xlink:href="media/image22.jpeg" xlink:type="simple" xlink:show="embed" xlink:actuate="onLoad"/>
          <svg:title/>
          <svg:desc/>
        </draw:frame>
        <draw:frame draw:id="id218" draw:style-name="a2808" draw:name="圖片 13" svg:x="1.59021in" svg:y="4.95945in" svg:width="6.0002in" svg:height="2.16896in" style:rel-width="scale" style:rel-height="scale">
          <draw:image xlink:href="media/image23.jpeg" xlink:type="simple" xlink:show="embed" xlink:actuate="onLoad"/>
          <svg:title/>
          <svg:desc/>
        </draw:frame>
        <presentation:notes draw:style-name="a2815">
          <draw:page-thumbnail draw:page-number="18" svg:x="0.75in" svg:y="1.25in" svg:width="6in" svg:height="3.375in" presentation:class="page" draw:id="id219" presentation:style-name="a2809" draw:name="投影片圖像版面配置區 1">
            <svg:title/>
            <svg:desc/>
          </draw:page-thumbnail>
          <draw:frame draw:id="id220" presentation:style-name="a2810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221" draw:style-name="a2814" draw:name="投影片編號版面配置區 3" svg:x="4.24826in" svg:y="9.49826in" svg:width="3.25in" svg:height="0.50174in">
            <draw:text-box>
              <text:p text:style-name="a2813" text:class-names="" text:cond-style-name=""><text:span text:style-name="a2811" text:class-names=""><text:page-number style:num-format="1" text:fixed="false">18</text:page-number></text:span><text:span text:style-name="a2812" text:class-names=""/></text:p>
            </draw:text-box>
            <svg:title/>
            <svg:desc/>
          </draw:frame>
        </presentation:notes>
      </draw:page>
      <draw:page draw:name="Slide123" draw:style-name="a2816" draw:master-page-name="Master1-Layout4-cust-章節標題" presentation:presentation-page-layout-name="Master1-PPL4" draw:id="Slide-378">
        <draw:custom-shape svg:x="0.17014in" svg:y="-0.15799in" svg:width="0.33333in" svg:height="0.33333in" draw:id="id222" draw:style-name="a2819" draw:name="AutoShape 4">
          <svg:title/>
          <svg:desc>ãè®ç¾ãçåçæå°çµæ</svg:desc>
          <text:p text:style-name="a2818" text:class-names="" text:cond-style-name=""><text:span text:style-name="a281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3681in" svg:y="0.00868in" svg:width="0.33333in" svg:height="0.33333in" draw:id="id223" draw:style-name="a2822" draw:name="AutoShape 10">
          <svg:title/>
          <svg:desc>ãè®ç¾ãçåçæå°çµæ</svg:desc>
          <text:p text:style-name="a2821" text:class-names="" text:cond-style-name=""><text:span text:style-name="a282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24" presentation:style-name="a2840" draw:name="標題 1" svg:x="4.49495in" svg:y="0.6681in" svg:width="8.97915in" svg:height="1.63707in" presentation:class="title" presentation:placeholder="false">
          <draw:text-box>
            <text:p text:style-name="a2839" text:class-names="" text:cond-style-name=""><text:span text:style-name="a2823" text:class-names=""><text:line-break/></text:span><text:span text:style-name="a2824" text:class-names=""></text:span><text:span text:style-name="a2825" text:class-names="">活動花絮</text:span><text:span text:style-name="a2826" text:class-names=""></text:span><text:span text:style-name="a2827" text:class-names=""><text:s text:c="1"/></text:span><text:span text:style-name="a2828" text:class-names=""><text:line-break/></text:span><text:span text:style-name="a2829" text:class-names="">109</text:span><text:span text:style-name="a2830" text:class-names="">學年度</text:span><text:span text:style-name="a2831" text:class-names="">新北市科學教育嘉</text:span><text:span text:style-name="a2832" text:class-names="">年華</text:span><text:span text:style-name="a2833" text:class-names=""><text:line-break/></text:span><text:span text:style-name="a2834" text:class-names="">勇闖賽恩斯島</text:span><text:span text:style-name="a2835" text:class-names="">-</text:span><text:span text:style-name="a2836" text:class-names="">科學叢林攤位</text:span><text:span text:style-name="a2837" text:class-names="">區</text:span><text:span text:style-name="a2838" text:class-names=""/></text:p>
          </draw:text-box>
          <svg:title/>
          <svg:desc/>
        </draw:frame>
        <draw:custom-shape svg:x="1.05398in" svg:y="1.84128in" svg:width="10.32986in" svg:height="0.5in" draw:id="id225" draw:style-name="a2843" draw:name="Rectangle 1">
          <svg:title/>
          <svg:desc/>
          <text:p text:style-name="a2842" text:class-names="" text:cond-style-name=""><text:span text:style-name="a284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26" draw:style-name="a2863" draw:name="文字方塊 4" svg:x="0.57323in" svg:y="3.38402in" svg:width="6.45562in" svg:height="3.13027in">
          <draw:text-box>
            <text:p text:style-name="a2848" text:class-names="" text:cond-style-name=""><text:span text:style-name="a2844" text:class-names="">感謝</text:span><text:span text:style-name="a2845" text:class-names="">陳重佑</text:span><text:span text:style-name="a2846" text:class-names="">老師的付出</text:span><text:span text:style-name="a2847" text:class-names=""/></text:p>
            <text:p text:style-name="a2851" text:class-names="" text:cond-style-name=""><text:span text:style-name="a2849" text:class-names="">帶領五位小志工</text:span><text:span text:style-name="a2850" text:class-names=""/></text:p>
            <text:p text:style-name="a2854" text:class-names="" text:cond-style-name=""><text:span text:style-name="a2852" text:class-names="">於</text:span><text:span text:style-name="a2853" text:class-names="">11/13-11/14</text:span></text:p>
            <text:p text:style-name="a2857" text:class-names="" text:cond-style-name=""><text:span text:style-name="a2855" text:class-names="">至新莊體育館設攤</text:span><text:span text:style-name="a2856" text:class-names=""/></text:p>
            <text:p text:style-name="a2862" text:class-names="" text:cond-style-name=""><text:span text:style-name="a2858" text:class-names="">講解「爆</text:span><text:span text:style-name="a2859" text:class-names="">漿</text:span><text:span text:style-name="a2860" text:class-names="">粉圓」</text:span><text:span text:style-name="a2861" text:class-names="">!</text:span></text:p>
          </draw:text-box>
          <svg:title/>
          <svg:desc/>
        </draw:frame>
        <draw:frame draw:id="id227" draw:style-name="a2864" draw:transform="translate(-1.47992in -1.18687in) rotate(-6.14052) translate(2.5339in 1.74015in)" draw:name="圖片 11" svg:width="2.95984in" svg:height="2.37373in" style:rel-width="scale" style:rel-height="scale">
          <draw:image xlink:href="media/image24.emf" xlink:type="simple" xlink:show="embed" xlink:actuate="onLoad"/>
          <svg:title/>
          <svg:desc/>
        </draw:frame>
        <draw:frame draw:id="id228" draw:style-name="a2865" draw:name="圖片 5" svg:x="5.73411in" svg:y="3.212in" svg:width="4.02952in" svg:height="3.02385in" style:rel-width="scale" style:rel-height="scale">
          <draw:image xlink:href="media/image25.jpeg" xlink:type="simple" xlink:show="embed" xlink:actuate="onLoad"/>
          <svg:title/>
          <svg:desc/>
        </draw:frame>
        <draw:frame draw:id="id229" draw:style-name="a2866" draw:name="圖片 12" svg:x="10.06289in" svg:y="2.75614in" svg:width="2.8419in" svg:height="3.79091in" style:rel-width="scale" style:rel-height="scale">
          <draw:image xlink:href="media/image26.jpeg" xlink:type="simple" xlink:show="embed" xlink:actuate="onLoad"/>
          <svg:title/>
          <svg:desc/>
        </draw:frame>
        <presentation:notes draw:style-name="a2873">
          <draw:page-thumbnail draw:page-number="19" svg:x="0.75in" svg:y="1.25in" svg:width="6in" svg:height="3.375in" presentation:class="page" draw:id="id230" presentation:style-name="a2867" draw:name="投影片圖像版面配置區 1">
            <svg:title/>
            <svg:desc/>
          </draw:page-thumbnail>
          <draw:frame draw:id="id231" presentation:style-name="a2868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232" draw:style-name="a2872" draw:name="投影片編號版面配置區 3" svg:x="4.24826in" svg:y="9.49826in" svg:width="3.25in" svg:height="0.50174in">
            <draw:text-box>
              <text:p text:style-name="a2871" text:class-names="" text:cond-style-name=""><text:span text:style-name="a2869" text:class-names=""><text:page-number style:num-format="1" text:fixed="false">19</text:page-number></text:span><text:span text:style-name="a2870" text:class-names=""/></text:p>
            </draw:text-box>
            <svg:title/>
            <svg:desc/>
          </draw:frame>
        </presentation:notes>
      </draw:page>
      <draw:page draw:name="Slide139" draw:style-name="a2874" draw:master-page-name="Master1-Layout4-cust-章節標題" presentation:presentation-page-layout-name="Master1-PPL4" draw:id="Slide-394">
        <draw:custom-shape svg:x="0.17014in" svg:y="-0.15799in" svg:width="0.33333in" svg:height="0.33333in" draw:id="id233" draw:style-name="a2877" draw:name="AutoShape 4">
          <svg:title/>
          <svg:desc>ãè®ç¾ãçåçæå°çµæ</svg:desc>
          <text:p text:style-name="a2876" text:class-names="" text:cond-style-name=""><text:span text:style-name="a287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3681in" svg:y="0.00868in" svg:width="0.33333in" svg:height="0.33333in" draw:id="id234" draw:style-name="a2880" draw:name="AutoShape 10">
          <svg:title/>
          <svg:desc>ãè®ç¾ãçåçæå°çµæ</svg:desc>
          <text:p text:style-name="a2879" text:class-names="" text:cond-style-name=""><text:span text:style-name="a287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35" presentation:style-name="a2896" draw:name="標題 1" svg:x="0.57323in" svg:y="0.67038in" svg:width="8.97915in" svg:height="1.63707in" presentation:class="title" presentation:placeholder="false">
          <draw:text-box>
            <text:p text:style-name="a2895" text:class-names="" text:cond-style-name=""><text:span text:style-name="a2881" text:class-names=""><text:line-break/></text:span><text:span text:style-name="a2882" text:class-names=""></text:span><text:span text:style-name="a2883" text:class-names="">活動花絮</text:span><text:span text:style-name="a2884" text:class-names=""></text:span><text:span text:style-name="a2885" text:class-names=""><text:s text:c="1"/></text:span><text:span text:style-name="a2886" text:class-names=""><text:line-break/></text:span><text:span text:style-name="a2887" text:class-names="">109</text:span><text:span text:style-name="a2888" text:class-names="">學年度</text:span><text:span text:style-name="a2889" text:class-names="">新生入學家長說明會</text:span><text:span text:style-name="a2890" text:class-names=""><text:line-break/></text:span><text:span text:style-name="a2891" text:class-names="">109.11.27</text:span><text:span text:style-name="a2892" text:class-names="">晚上</text:span><text:span text:style-name="a2893" text:class-names="">7:00~9:00</text:span><text:span text:style-name="a2894" text:class-names=""/></text:p>
          </draw:text-box>
          <svg:title/>
          <svg:desc/>
        </draw:frame>
        <draw:custom-shape svg:x="1.05398in" svg:y="1.84128in" svg:width="10.32986in" svg:height="0.5in" draw:id="id236" draw:style-name="a2899" draw:name="Rectangle 1">
          <svg:title/>
          <svg:desc/>
          <text:p text:style-name="a2898" text:class-names="" text:cond-style-name=""><text:span text:style-name="a289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37" draw:style-name="a2907" draw:name="文字方塊 4" svg:x="0.67014in" svg:y="6.25271in" svg:width="11.88132in" svg:height="0.70684in">
          <draw:text-box>
            <text:p text:style-name="a2906" text:class-names="" text:cond-style-name=""><text:span text:style-name="a2900" text:class-names="">感謝校長、</text:span><text:span text:style-name="a2901" text:class-names="">25</text:span><text:span text:style-name="a2902" text:class-names="">位行政同仁、</text:span><text:span text:style-name="a2903" text:class-names="">23</text:span><text:span text:style-name="a2904" text:class-names="">位家長會夥伴出席力挺</text:span><text:span text:style-name="a2905" text:class-names="">!</text:span></text:p>
          </draw:text-box>
          <svg:title/>
          <svg:desc/>
        </draw:frame>
        <draw:frame draw:id="id238" draw:style-name="a2908" draw:name="圖片 1" svg:x="3.86325in" svg:y="2.26558in" svg:width="5.31857in" svg:height="3.98713in" style:rel-width="scale" style:rel-height="scale">
          <draw:image xlink:href="media/image27.jpeg" xlink:type="simple" xlink:show="embed" xlink:actuate="onLoad"/>
          <svg:title/>
          <svg:desc/>
        </draw:frame>
        <draw:frame draw:id="id239" draw:style-name="a2909" draw:name="圖片 3" svg:x="1.68461in" svg:y="2.21868in" svg:width="10.00451in" svg:height="4.15662in" style:rel-width="scale" style:rel-height="scale">
          <draw:image xlink:href="media/image28.jpg" xlink:type="simple" xlink:show="embed" xlink:actuate="onLoad"/>
          <svg:title/>
          <svg:desc/>
        </draw:frame>
        <draw:frame draw:id="id240" draw:style-name="a2910" draw:name="圖片 6" svg:x="1.68461in" svg:y="2.21868in" svg:width="10.00451in" svg:height="4.35353in" style:rel-width="scale" style:rel-height="scale">
          <draw:image xlink:href="media/image29.jpg" xlink:type="simple" xlink:show="embed" xlink:actuate="onLoad"/>
          <svg:title/>
          <svg:desc/>
        </draw:frame>
        <draw:frame draw:id="id241" draw:style-name="a2911" draw:name="圖片 9" svg:x="1.03378in" svg:y="2.21868in" svg:width="11.48138in" svg:height="4.87449in" style:rel-width="scale" style:rel-height="scale">
          <draw:image xlink:href="media/image30.jpg" xlink:type="simple" xlink:show="embed" xlink:actuate="onLoad"/>
          <svg:title/>
          <svg:desc/>
        </draw:frame>
        <draw:frame draw:id="id242" draw:style-name="a2912" draw:name="圖片 13" svg:x="0.56188in" svg:y="1.6219in" svg:width="12.24998in" svg:height="5.54711in" style:rel-width="scale" style:rel-height="scale">
          <draw:image xlink:href="media/image31.jpg" xlink:type="simple" xlink:show="embed" xlink:actuate="onLoad"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id="2" presentation:preset-sub-type="4" presentation:preset-class="entrance" smil:begin="0.0s" smil:fill="hold">
                  <anim:set smil:targetElement="id239" smil:attributeName="visibility" smil:to="visible" smil:begin="0.0s" smil:dur="0.001s" smil:fill="hold"/>
                  <anim:animate smil:targetElement="id239" smil:attributeName="x" smil:values="x;x" smil:keyTimes="0.0;1.0" smil:dur="0.5s" smil:fill="hold"/>
                  <anim:animate smil:targetElement="id239" smil:attributeName="y" smil:values="1+height/2;y" smil:keyTimes="0.0;1.0" smil:dur="0.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2" presentation:preset-sub-type="4" presentation:preset-class="entrance" smil:begin="0.0s" smil:fill="hold">
                  <anim:set smil:targetElement="id240" smil:attributeName="visibility" smil:to="visible" smil:begin="0.0s" smil:dur="0.001s" smil:fill="hold"/>
                  <anim:animate smil:targetElement="id240" smil:attributeName="x" smil:values="x;x" smil:keyTimes="0.0;1.0" smil:dur="0.5s" smil:fill="hold"/>
                  <anim:animate smil:targetElement="id240" smil:attributeName="y" smil:values="1+height/2;y" smil:keyTimes="0.0;1.0" smil:dur="0.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2" presentation:preset-sub-type="4" presentation:preset-class="entrance" smil:begin="0.0s" smil:fill="hold">
                  <anim:set smil:targetElement="id241" smil:attributeName="visibility" smil:to="visible" smil:begin="0.0s" smil:dur="0.001s" smil:fill="hold"/>
                  <anim:animate smil:targetElement="id241" smil:attributeName="x" smil:values="x;x" smil:keyTimes="0.0;1.0" smil:dur="0.5s" smil:fill="hold"/>
                  <anim:animate smil:targetElement="id241" smil:attributeName="y" smil:values="1+height/2;y" smil:keyTimes="0.0;1.0" smil:dur="0.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2" presentation:preset-sub-type="4" presentation:preset-class="entrance" smil:begin="0.0s" smil:fill="hold">
                  <anim:set smil:targetElement="id242" smil:attributeName="visibility" smil:to="visible" smil:begin="0.0s" smil:dur="0.001s" smil:fill="hold"/>
                  <anim:animate smil:targetElement="id242" smil:attributeName="x" smil:values="x;x" smil:keyTimes="0.0;1.0" smil:dur="0.5s" smil:fill="hold"/>
                  <anim:animate smil:targetElement="id242" smil:attributeName="y" smil:values="1+height/2;y" smil:keyTimes="0.0;1.0" smil:dur="0.5s" smil:fill="hold"/>
                </anim:par>
              </anim:par>
            </anim:par>
          </anim:seq>
        </anim:par>
        <presentation:notes draw:style-name="a2919">
          <draw:page-thumbnail draw:page-number="20" svg:x="0.75in" svg:y="1.25in" svg:width="6in" svg:height="3.375in" presentation:class="page" draw:id="id243" presentation:style-name="a2913" draw:name="投影片圖像版面配置區 1">
            <svg:title/>
            <svg:desc/>
          </draw:page-thumbnail>
          <draw:frame draw:id="id244" presentation:style-name="a2914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245" draw:style-name="a2918" draw:name="投影片編號版面配置區 3" svg:x="4.24826in" svg:y="9.49826in" svg:width="3.25in" svg:height="0.50174in">
            <draw:text-box>
              <text:p text:style-name="a2917" text:class-names="" text:cond-style-name=""><text:span text:style-name="a2915" text:class-names=""><text:page-number style:num-format="1" text:fixed="false">20</text:page-number></text:span><text:span text:style-name="a2916" text:class-names=""/></text:p>
            </draw:text-box>
            <svg:title/>
            <svg:desc/>
          </draw:frame>
        </presentation:notes>
      </draw:page>
      <draw:page draw:name="Slide124" draw:style-name="a2920" draw:master-page-name="Master1-Layout3-obj-標題及內容" presentation:presentation-page-layout-name="Master1-PPL3" draw:id="Slide-379">
        <draw:frame draw:id="id246" presentation:style-name="a2927" draw:name="標題 1" svg:x="1.09091in" svg:y="0.68055in" svg:width="9.12121in" svg:height="0.7197in" presentation:class="title" presentation:placeholder="false">
          <draw:text-box>
            <text:p text:style-name="a2926" text:class-names="" text:cond-style-name=""><text:span text:style-name="a2921" text:class-names="">設備組</text:span><text:span text:style-name="a2922" text:class-names="">-</text:span><text:span text:style-name="a2923" text:class-names="">專書導讀</text:span><text:span text:style-name="a2924" text:class-names="">(813-817)</text:span><text:span text:style-name="a2925" text:class-names=""/></text:p>
          </draw:text-box>
          <svg:title/>
          <svg:desc/>
        </draw:frame>
        <draw:frame draw:id="id247" presentation:style-name="a2961" draw:name="內容版面配置區 5" svg:x="1.09091in" svg:y="1.52045in" svg:width="4.41644in" svg:height="2.75227in" presentation:class="outline" presentation:placeholder="false">
          <draw:text-box>
            <text:list text:style-name="a2933">
              <text:list-item>
                <text:p text:style-name="a2932" text:class-names="" text:cond-style-name=""><text:span text:style-name="a2928" text:class-names="">日期</text:span><text:span text:style-name="a2929" text:class-names="">：</text:span><text:span text:style-name="a2930" text:class-names="">11/12</text:span><text:span text:style-name="a2931" text:class-names=""/></text:p>
              </text:list-item>
            </text:list>
            <text:list text:style-name="a2938">
              <text:list-item>
                <text:p text:style-name="a2937" text:class-names="" text:cond-style-name=""><text:span text:style-name="a2934" text:class-names="">領域</text:span><text:span text:style-name="a2935" text:class-names="">：</text:span><text:span text:style-name="a2936" text:class-names="">綜合</text:span></text:p>
              </text:list-item>
            </text:list>
            <text:list text:style-name="a2943">
              <text:list-item>
                <text:p text:style-name="a2942" text:class-names="" text:cond-style-name=""><text:span text:style-name="a2939" text:class-names="">書名</text:span><text:span text:style-name="a2940" text:class-names="">：安妮的日記</text:span><text:span text:style-name="a2941" text:class-names=""/></text:p>
              </text:list-item>
            </text:list>
            <text:list text:style-name="a2949">
              <text:list-item>
                <text:p text:style-name="a2948" text:class-names="" text:cond-style-name=""><text:span text:style-name="a2944" text:class-names="">作者</text:span><text:span text:style-name="a2945" text:class-names="">：安妮</text:span><text:span text:style-name="a2946" text:class-names="">·</text:span><text:span text:style-name="a2947" text:class-names="">法蘭克</text:span></text:p>
              </text:list-item>
            </text:list>
            <text:list text:style-name="a2954">
              <text:list-item>
                <text:p text:style-name="a2953" text:class-names="" text:cond-style-name=""><text:span text:style-name="a2950" text:class-names="">講師</text:span><text:span text:style-name="a2951" text:class-names="">：黃莉老師</text:span><text:span text:style-name="a2952" text:class-names=""/></text:p>
              </text:list-item>
            </text:list>
            <text:list text:style-name="a2957">
              <text:list-item>
                <text:p text:style-name="a2956" text:class-names="" text:cond-style-name=""><text:span text:style-name="a2955" text:class-names=""/></text:p>
              </text:list-item>
            </text:list>
            <text:list text:style-name="a2960">
              <text:list-item>
                <text:p text:style-name="a2959" text:class-names="" text:cond-style-name=""><text:span text:style-name="a2958" text:class-names=""/></text:p>
              </text:list-item>
            </text:list>
          </draw:text-box>
          <svg:title/>
          <svg:desc/>
        </draw:frame>
        <draw:frame draw:id="id248" draw:style-name="a2962" draw:name="圖片 6" svg:x="0.9in" svg:y="4.14961in" svg:width="3.3in" svg:height="2.47758in" style:rel-width="scale" style:rel-height="scale">
          <draw:image xlink:href="media/image32.jpeg" xlink:type="simple" xlink:show="embed" xlink:actuate="onLoad"/>
          <svg:title/>
          <svg:desc/>
        </draw:frame>
        <draw:frame draw:id="id249" draw:style-name="a2963" draw:name="圖片 8" svg:x="4.95459in" svg:y="4.18628in" svg:width="3.60474in" svg:height="2.39502in" style:rel-width="scale" style:rel-height="scale">
          <draw:image xlink:href="media/image33.jpeg" xlink:type="simple" xlink:show="embed" xlink:actuate="onLoad"/>
          <svg:title/>
          <svg:desc/>
        </draw:frame>
        <draw:frame draw:id="id250" draw:style-name="a2964" draw:name="圖片 9" svg:x="8.01514in" svg:y="0.57915in" svg:width="4.51931in" svg:height="3.00267in" style:rel-width="scale" style:rel-height="scale">
          <draw:image xlink:href="media/image34.jpeg" xlink:type="simple" xlink:show="embed" xlink:actuate="onLoad"/>
          <svg:title/>
          <svg:desc/>
        </draw:frame>
        <draw:frame draw:id="id251" draw:style-name="a2965" draw:name="圖片 10" svg:x="9.1576in" svg:y="4.14961in" svg:width="3.71512in" svg:height="2.46836in" style:rel-width="scale" style:rel-height="scale">
          <draw:image xlink:href="media/image35.jpeg" xlink:type="simple" xlink:show="embed" xlink:actuate="onLoad"/>
          <svg:title/>
          <svg:desc/>
        </draw:frame>
        <presentation:notes draw:style-name="a2972">
          <draw:page-thumbnail draw:page-number="21" svg:x="0.75in" svg:y="1.25in" svg:width="6in" svg:height="3.375in" presentation:class="page" draw:id="id252" presentation:style-name="a2966" draw:name="投影片圖像版面配置區 1">
            <svg:title/>
            <svg:desc/>
          </draw:page-thumbnail>
          <draw:frame draw:id="id253" presentation:style-name="a2967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254" draw:style-name="a2971" draw:name="投影片編號版面配置區 3" svg:x="4.24826in" svg:y="9.49826in" svg:width="3.25in" svg:height="0.50174in">
            <draw:text-box>
              <text:p text:style-name="a2970" text:class-names="" text:cond-style-name=""><text:span text:style-name="a2968" text:class-names=""><text:page-number style:num-format="1" text:fixed="false">21</text:page-number></text:span><text:span text:style-name="a2969" text:class-names=""/></text:p>
            </draw:text-box>
            <svg:title/>
            <svg:desc/>
          </draw:frame>
        </presentation:notes>
      </draw:page>
      <draw:page draw:name="Slide125" draw:style-name="a2973" draw:master-page-name="Master1-Layout3-obj-標題及內容" presentation:presentation-page-layout-name="Master1-PPL3" draw:id="Slide-380">
        <draw:frame draw:id="id255" presentation:style-name="a2980" draw:name="標題 1" svg:x="1.09091in" svg:y="0.68055in" svg:width="9.12121in" svg:height="0.7197in" presentation:class="title" presentation:placeholder="false">
          <draw:text-box>
            <text:p text:style-name="a2979" text:class-names="" text:cond-style-name=""><text:span text:style-name="a2974" text:class-names="">設備組</text:span><text:span text:style-name="a2975" text:class-names="">-</text:span><text:span text:style-name="a2976" text:class-names="">專書導讀</text:span><text:span text:style-name="a2977" text:class-names="">(818-822)</text:span><text:span text:style-name="a2978" text:class-names=""/></text:p>
          </draw:text-box>
          <svg:title/>
          <svg:desc/>
        </draw:frame>
        <draw:frame draw:id="id256" presentation:style-name="a3010" draw:name="內容版面配置區 5" svg:x="1.09091in" svg:y="1.38788in" svg:width="7.05051in" svg:height="2.81591in" presentation:class="outline" presentation:placeholder="false">
          <draw:text-box>
            <text:list text:style-name="a2985">
              <text:list-item>
                <text:p text:style-name="a2984" text:class-names="" text:cond-style-name=""><text:span text:style-name="a2981" text:class-names="">日期：</text:span><text:span text:style-name="a2982" text:class-names="">11/19</text:span><text:span text:style-name="a2983" text:class-names=""/></text:p>
              </text:list-item>
            </text:list>
            <text:list text:style-name="a2990">
              <text:list-item>
                <text:p text:style-name="a2989" text:class-names="" text:cond-style-name=""><text:span text:style-name="a2986" text:class-names="">領域</text:span><text:span text:style-name="a2987" text:class-names="">：數</text:span><text:span text:style-name="a2988" text:class-names="">學</text:span></text:p>
              </text:list-item>
            </text:list>
            <text:list text:style-name="a2999">
              <text:list-item>
                <text:p text:style-name="a2998" text:class-names="" text:cond-style-name=""><text:span text:style-name="a2991" text:class-names="">書名</text:span><text:span text:style-name="a2992" text:class-names="">：</text:span><text:span text:style-name="a2993" text:class-names="">3</text:span><text:span text:style-name="a2994" text:class-names="">分鐘說</text:span><text:span text:style-name="a2995" text:class-names="">18</text:span><text:span text:style-name="a2996" text:class-names="">萬個故事</text:span><text:span text:style-name="a2997" text:class-names=""/></text:p>
              </text:list-item>
            </text:list>
            <text:list text:style-name="a3003">
              <text:list-item>
                <text:p text:style-name="a3002" text:class-names="" text:cond-style-name=""><text:span text:style-name="a3000" text:class-names="">作者</text:span><text:span text:style-name="a3001" text:class-names="">：許榮哲</text:span></text:p>
              </text:list-item>
            </text:list>
            <text:list text:style-name="a3006">
              <text:list-item>
                <text:p text:style-name="a3005" text:class-names="" text:cond-style-name=""><text:span text:style-name="a3004" text:class-names="">講師：胡馨老師</text:span></text:p>
              </text:list-item>
            </text:list>
            <text:list text:style-name="a3009">
              <text:list-item>
                <text:p text:style-name="a3008" text:class-names="" text:cond-style-name=""><text:span text:style-name="a3007" text:class-names=""/></text:p>
              </text:list-item>
            </text:list>
          </draw:text-box>
          <svg:title/>
          <svg:desc/>
        </draw:frame>
        <draw:frame draw:id="id257" draw:style-name="a3011" draw:name="圖片 4" svg:x="9.54732in" svg:y="0.29324in" svg:width="2.50994in" svg:height="4.31818in" style:rel-width="scale" style:rel-height="scale">
          <draw:image xlink:href="media/image36.jpeg" xlink:type="simple" xlink:show="embed" xlink:actuate="onLoad"/>
          <svg:title/>
          <svg:desc/>
        </draw:frame>
        <draw:frame draw:id="id258" draw:style-name="a3012" draw:name="圖片 8" svg:x="4.9828in" svg:y="3.89347in" svg:width="3.60732in" svg:height="2.70831in" style:rel-width="scale" style:rel-height="scale">
          <draw:image xlink:href="media/image37.jpeg" xlink:type="simple" xlink:show="embed" xlink:actuate="onLoad"/>
          <svg:title/>
          <svg:desc/>
        </draw:frame>
        <draw:frame draw:id="id259" draw:style-name="a3013" draw:name="圖片 9" svg:x="1.03547in" svg:y="4.40233in" svg:width="3.24437in" svg:height="2.43581in" style:rel-width="scale" style:rel-height="scale">
          <draw:image xlink:href="media/image38.jpeg" xlink:type="simple" xlink:show="embed" xlink:actuate="onLoad"/>
          <svg:title/>
          <svg:desc/>
        </draw:frame>
        <draw:frame draw:id="id260" draw:style-name="a3014" draw:name="圖片 11" svg:x="9.29307in" svg:y="4.8728in" svg:width="3.00723in" svg:height="2.2544in" style:rel-width="scale" style:rel-height="scale">
          <draw:image xlink:href="media/image39.jpeg" xlink:type="simple" xlink:show="embed" xlink:actuate="onLoad"/>
          <svg:title/>
          <svg:desc/>
        </draw:frame>
        <presentation:notes draw:style-name="a3021">
          <draw:page-thumbnail draw:page-number="22" svg:x="0.75in" svg:y="1.25in" svg:width="6in" svg:height="3.375in" presentation:class="page" draw:id="id261" presentation:style-name="a3015" draw:name="投影片圖像版面配置區 1">
            <svg:title/>
            <svg:desc/>
          </draw:page-thumbnail>
          <draw:frame draw:id="id262" presentation:style-name="a3016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263" draw:style-name="a3020" draw:name="投影片編號版面配置區 3" svg:x="4.24826in" svg:y="9.49826in" svg:width="3.25in" svg:height="0.50174in">
            <draw:text-box>
              <text:p text:style-name="a3019" text:class-names="" text:cond-style-name=""><text:span text:style-name="a3017" text:class-names=""><text:page-number style:num-format="1" text:fixed="false">22</text:page-number></text:span><text:span text:style-name="a3018" text:class-names=""/></text:p>
            </draw:text-box>
            <svg:title/>
            <svg:desc/>
          </draw:frame>
        </presentation:notes>
      </draw:page>
      <draw:page draw:name="Slide126" draw:style-name="a3022" draw:master-page-name="Master1-Layout3-obj-標題及內容" presentation:presentation-page-layout-name="Master1-PPL3" draw:id="Slide-381">
        <draw:frame draw:id="id264" presentation:style-name="a3029" draw:name="標題 1" svg:x="1.09091in" svg:y="0.68055in" svg:width="11.26526in" svg:height="0.7197in" presentation:class="title" presentation:placeholder="false">
          <draw:text-box>
            <text:p text:style-name="a3028" text:class-names="" text:cond-style-name=""><text:span text:style-name="a3023" text:class-names="">設備組</text:span><text:span text:style-name="a3024" text:class-names="">-</text:span><text:span text:style-name="a3025" text:class-names="">與作家有約</text:span><text:span text:style-name="a3026" text:class-names="">(719.804.807.809.810)</text:span><text:span text:style-name="a3027" text:class-names=""/></text:p>
          </draw:text-box>
          <svg:title/>
          <svg:desc/>
        </draw:frame>
        <draw:frame draw:id="id265" presentation:style-name="a3041" draw:name="內容版面配置區 5" svg:x="1.09091in" svg:y="1.74317in" svg:width="3.11476in" svg:height="1.21927in" presentation:class="outline" presentation:placeholder="false">
          <draw:text-box>
            <text:list text:style-name="a3034">
              <text:list-item>
                <text:p text:style-name="a3033" text:class-names="" text:cond-style-name=""><text:span text:style-name="a3030" text:class-names="">日期：</text:span><text:span text:style-name="a3031" text:class-names="">11/16</text:span><text:span text:style-name="a3032" text:class-names=""/></text:p>
              </text:list-item>
            </text:list>
            <text:list text:style-name="a3037">
              <text:list-item>
                <text:p text:style-name="a3036" text:class-names="" text:cond-style-name=""><text:span text:style-name="a3035" text:class-names="">講師：謝金魚</text:span></text:p>
              </text:list-item>
            </text:list>
            <text:list text:style-name="a3040">
              <text:list-item>
                <text:p text:style-name="a3039" text:class-names="" text:cond-style-name=""><text:span text:style-name="a3038" text:class-names=""/></text:p>
              </text:list-item>
            </text:list>
          </draw:text-box>
          <svg:title/>
          <svg:desc/>
        </draw:frame>
        <draw:frame draw:id="id266" draw:style-name="a3042" draw:name="圖片 9" svg:x="8.84983in" svg:y="3.90909in" svg:width="3.97755in" svg:height="2.98182in" style:rel-width="scale" style:rel-height="scale">
          <draw:image xlink:href="media/image40.jpeg" xlink:type="simple" xlink:show="embed" xlink:actuate="onLoad"/>
          <svg:title/>
          <svg:desc/>
        </draw:frame>
        <draw:frame draw:id="id267" draw:style-name="a3043" draw:name="圖片 11" svg:x="4.5102in" svg:y="3.90909in" svg:width="3.97162in" svg:height="2.98182in" style:rel-width="scale" style:rel-height="scale">
          <draw:image xlink:href="media/image41.jpeg" xlink:type="simple" xlink:show="embed" xlink:actuate="onLoad"/>
          <svg:title/>
          <svg:desc/>
        </draw:frame>
        <draw:frame draw:id="id268" draw:style-name="a3044" draw:name="圖片 12" svg:x="0.43078in" svg:y="3.90909in" svg:width="3.4226in" svg:height="3.08569in" style:rel-width="scale" style:rel-height="scale">
          <draw:image xlink:href="media/image42.jpeg" xlink:type="simple" xlink:show="embed" xlink:actuate="onLoad"/>
          <svg:title/>
          <svg:desc/>
        </draw:frame>
        <draw:frame draw:id="id269" draw:style-name="a3045" draw:name="圖片 13" svg:x="4.57368in" svg:y="1.60079in" svg:width="6.65095in" svg:height="4.61661in" style:rel-width="scale" style:rel-height="scale">
          <draw:image xlink:href="media/image43.jpg" xlink:type="simple" xlink:show="embed" xlink:actuate="onLoad"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id="2" presentation:preset-sub-type="4" presentation:preset-class="entrance" smil:begin="0.0s" smil:fill="hold">
                  <anim:set smil:targetElement="id269" smil:attributeName="visibility" smil:to="visible" smil:begin="0.0s" smil:dur="0.001s" smil:fill="hold"/>
                  <anim:animate smil:targetElement="id269" smil:attributeName="x" smil:values="x;x" smil:keyTimes="0.0;1.0" smil:dur="0.5s" smil:fill="hold"/>
                  <anim:animate smil:targetElement="id269" smil:attributeName="y" smil:values="1+height/2;y" smil:keyTimes="0.0;1.0" smil:dur="0.5s" smil:fill="hold"/>
                </anim:par>
              </anim:par>
            </anim:par>
          </anim:seq>
        </anim:par>
        <presentation:notes draw:style-name="a3052">
          <draw:page-thumbnail draw:page-number="23" svg:x="0.75in" svg:y="1.25in" svg:width="6in" svg:height="3.375in" presentation:class="page" draw:id="id270" presentation:style-name="a3046" draw:name="投影片圖像版面配置區 1">
            <svg:title/>
            <svg:desc/>
          </draw:page-thumbnail>
          <draw:frame draw:id="id271" presentation:style-name="a3047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272" draw:style-name="a3051" draw:name="投影片編號版面配置區 3" svg:x="4.24826in" svg:y="9.49826in" svg:width="3.25in" svg:height="0.50174in">
            <draw:text-box>
              <text:p text:style-name="a3050" text:class-names="" text:cond-style-name=""><text:span text:style-name="a3048" text:class-names=""><text:page-number style:num-format="1" text:fixed="false">23</text:page-number></text:span><text:span text:style-name="a3049" text:class-names=""/></text:p>
            </draw:text-box>
            <svg:title/>
            <svg:desc/>
          </draw:frame>
        </presentation:notes>
      </draw:page>
      <draw:page draw:name="Slide134" draw:style-name="a3053" draw:master-page-name="Master1-Layout3-obj-標題及內容" presentation:presentation-page-layout-name="Master1-PPL3" draw:id="Slide-389">
        <draw:frame draw:id="id273" presentation:style-name="a3059" draw:name="標題 1" svg:x="1.09091in" svg:y="0.68055in" svg:width="9.12121in" svg:height="0.7197in" presentation:class="title" presentation:placeholder="false">
          <draw:text-box>
            <text:p text:style-name="a3058" text:class-names="" text:cond-style-name=""><text:span text:style-name="a3054" text:class-names="">資訊組</text:span><text:span text:style-name="a3055" text:class-names="">-</text:span><text:span text:style-name="a3056" text:class-names="">資通安全教育訓練</text:span><text:span text:style-name="a3057" text:class-names=""/></text:p>
          </draw:text-box>
          <svg:title/>
          <svg:desc/>
        </draw:frame>
        <draw:custom-shape svg:x="1.09091in" svg:y="1.73358in" svg:width="10.79452in" svg:height="6.56348in" draw:id="id274" draw:style-name="a3089" draw:name="矩形 2">
          <svg:title/>
          <svg:desc/>
          <text:list text:style-name="a3082">
            <text:list-item>
              <text:p text:style-name="a3081" text:class-names="" text:cond-style-name=""><text:span text:style-name="a3060" text:class-names="">資通安全管理法子法</text:span><text:span text:style-name="a3061" text:class-names="">-</text:span><text:span text:style-name="a3062" text:class-names="">資通安全責任等級分級辦法規定，校內電腦使用者每人每年需接受</text:span><text:span text:style-name="a3063" text:class-names="">三小時以上</text:span><text:span text:style-name="a3064" text:class-names="">之一般資通安全教育</text:span><text:span text:style-name="a3065" text:class-names="">訓練，</text:span><text:span text:style-name="a3066" text:class-names="">請同仁登入</text:span><text:span text:style-name="a3067" text:class-names="">教師</text:span><text:span text:style-name="a3068" text:class-names="">e</text:span><text:span text:style-name="a3069" text:class-names="">學院</text:span><text:span text:style-name="a3070" text:class-names="">進行個人線上研習，完成您的資通安全教育</text:span><text:span text:style-name="a3071" text:class-names="">訓練。登入步驟請參閱</text:span><text:span text:style-name="a3072" text:class-names="">校網</text:span><text:span text:style-name="a3073" text:class-names="">/</text:span><text:span text:style-name="a3074" text:class-names="">教務處</text:span><text:span text:style-name="a3075" text:class-names="">/</text:span><text:span text:style-name="a3076" text:class-names="">資訊安全</text:span><text:span text:style-name="a3077" text:class-names="">/</text:span><text:span text:style-name="a3078" text:class-names="">資通安全教育訓練</text:span><text:span text:style-name="a3079" text:class-names="">。</text:span><text:span text:style-name="a3080" text:class-names=""/></text:p>
            </text:list-item>
          </text:list>
          <text:list text:style-name="a3085">
            <text:list-item>
              <text:p text:style-name="a3084" text:class-names="" text:cond-style-name=""><text:span text:style-name="a3083" text:class-names=""/></text:p>
            </text:list-item>
          </text:list>
          <text:list text:style-name="a3088">
            <text:list-item>
              <text:p text:style-name="a3087" text:class-names="" text:cond-style-name=""><text:span text:style-name="a3086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3096">
          <draw:page-thumbnail draw:page-number="24" svg:x="0.75in" svg:y="1.25in" svg:width="6in" svg:height="3.375in" presentation:class="page" draw:id="id275" presentation:style-name="a3090" draw:name="投影片圖像版面配置區 1">
            <svg:title/>
            <svg:desc/>
          </draw:page-thumbnail>
          <draw:frame draw:id="id276" presentation:style-name="a3091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277" draw:style-name="a3095" draw:name="投影片編號版面配置區 3" svg:x="4.24826in" svg:y="9.49826in" svg:width="3.25in" svg:height="0.50174in">
            <draw:text-box>
              <text:p text:style-name="a3094" text:class-names="" text:cond-style-name=""><text:span text:style-name="a3092" text:class-names=""><text:page-number style:num-format="1" text:fixed="false">24</text:page-number></text:span><text:span text:style-name="a3093" text:class-names=""/></text:p>
            </draw:text-box>
            <svg:title/>
            <svg:desc/>
          </draw:frame>
        </presentation:notes>
      </draw:page>
      <draw:page draw:name="Slide92" draw:style-name="a3097" draw:master-page-name="Master1-Layout2-cust-含圖片的標題投影片" presentation:presentation-page-layout-name="Master1-PPL2" draw:id="Slide-347">
        <draw:frame draw:id="id278" presentation:style-name="a3103" draw:name="標題 1" svg:x="0.42832in" svg:y="6.14996in" svg:width="12.16667in" svg:height="1in" presentation:class="title" presentation:placeholder="false">
          <draw:text-box>
            <text:p text:style-name="a3102" text:class-names="" text:cond-style-name=""><text:span text:style-name="a3098" text:class-names=""><text:s text:c="1"/>教務處</text:span><text:span text:style-name="a3099" text:class-names="">全體</text:span><text:span text:style-name="a3100" text:class-names="">同仁感謝</text:span><text:span text:style-name="a3101" text:class-names=""/></text:p>
          </draw:text-box>
          <svg:title/>
          <svg:desc/>
        </draw:frame>
        <draw:frame draw:id="id279" presentation:style-name="a3109" draw:name="副標題 5" svg:x="0.58333in" svg:y="5.52496in" svg:width="12.16667in" svg:height="0.625in" presentation:class="subtitle" presentation:placeholder="false">
          <draw:text-box>
            <text:p text:style-name="a3108" text:class-names="" text:cond-style-name=""><text:span text:style-name="a3104" text:class-names="">感謝</text:span><text:span text:style-name="a3105" text:class-names="">各位導師不分彼此 <text:s text:c="1"/></text:span><text:span text:style-name="a3106" text:class-names="">配合協助相關業務</text:span><text:span text:style-name="a3107" text:class-names=""/></text:p>
          </draw:text-box>
          <svg:title/>
          <svg:desc/>
        </draw:frame>
        <draw:frame draw:id="id280" presentation:style-name="a3110" draw:name="圖片版面配置區 3" svg:x="3.47475in" svg:y="0.42195in" svg:width="5.87879in" svg:height="4.55593in" style:rel-width="scale" style:rel-height="scale" presentation:class="graphic" presentation:placeholder="false">
          <draw:image xlink:href="media/image44.jpg" xlink:type="simple" xlink:show="embed" xlink:actuate="onLoad"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id="16" presentation:preset-sub-type="21" presentation:preset-class="entrance" smil:begin="0.0s" smil:fill="hold">
                  <anim:set smil:targetElement="id280" smil:attributeName="visibility" smil:to="visible" smil:begin="0.0s" smil:dur="0.001s" smil:fill="hold"/>
                  <anim:transitionFilter smil:targetElement="id280" smil:type="barnDoorWipe" smil:subtype="vertical" smil:direction="reverse" smil:dur="0.5s"/>
                </anim:par>
              </anim:par>
            </anim:par>
          </anim:seq>
        </anim:par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0.91667in" svg:y="1.69318in" svg:width="11.5in" svg:height="2.45in"/>
      <presentation:placeholder presentation:object="subtitle" svg:x="0.91667in" svg:y="4.21551in" svg:width="11.5in" svg:height="1.25in"/>
    </style:presentation-page-layout>
    <style:presentation-page-layout style:name="Master1-PPL2" style:display-name="含圖片的標題投影片">
      <presentation:placeholder presentation:object="title" svg:x="0.58333in" svg:y="5.56046in" svg:width="12.16667in" svg:height="1in"/>
      <presentation:placeholder presentation:object="graphic" svg:x="0in" svg:y="0in" svg:width="4.4in" svg:height="5.19in"/>
      <presentation:placeholder presentation:object="graphic" svg:x="4.46667in" svg:y="0in" svg:width="4.4in" svg:height="5.19in"/>
      <presentation:placeholder presentation:object="graphic" svg:x="8.93333in" svg:y="0in" svg:width="4.4in" svg:height="5.19in"/>
      <presentation:placeholder presentation:object="subtitle" svg:x="0.58333in" svg:y="6.60884in" svg:width="12.16667in" svg:height="0.625in"/>
    </style:presentation-page-layout>
    <style:presentation-page-layout style:name="Master1-PPL3" style:display-name="標題及內容">
      <presentation:placeholder presentation:object="title" svg:x="1.66667in" svg:y="0.5in" svg:width="10in" svg:height="1.25in"/>
      <presentation:placeholder presentation:object="object" svg:x="1.66667in" svg:y="1.875in" svg:width="10in" svg:height="4.875in"/>
      <presentation:placeholder presentation:object="footer" svg:x="1.66667in" svg:y="7.21955in" svg:width="7.09906in" svg:height="0.25in"/>
      <presentation:placeholder presentation:object="date-time" svg:x="8.95441in" svg:y="7.21955in" svg:width="1.67767in" svg:height="0.25in"/>
      <presentation:placeholder presentation:object="page-number" svg:x="10.82076in" svg:y="7.21955in" svg:width="0.84591in" svg:height="0.25in"/>
    </style:presentation-page-layout>
    <style:presentation-page-layout style:name="Master1-PPL4" style:display-name="章節標題">
      <presentation:placeholder presentation:object="title" svg:x="0.90972in" svg:y="2.71591in" svg:width="11.5in" svg:height="3in"/>
      <presentation:placeholder presentation:object="outline" svg:x="0.91319in" svg:y="5.75in" svg:width="11.5in" svg:height="1in"/>
    </style:presentation-page-layout>
    <style:presentation-page-layout style:name="Master1-PPL5" style:display-name="兩個內容">
      <presentation:placeholder presentation:object="title" svg:x="1.66667in" svg:y="0.5in" svg:width="10in" svg:height="1.25in"/>
      <presentation:placeholder presentation:object="object" svg:x="1.66667in" svg:y="1.875in" svg:width="4.91667in" svg:height="4.88in"/>
      <presentation:placeholder presentation:object="object" svg:x="6.75in" svg:y="1.875in" svg:width="4.91667in" svg:height="4.88in"/>
      <presentation:placeholder presentation:object="footer" svg:x="1.66667in" svg:y="7.21955in" svg:width="7.09906in" svg:height="0.25in"/>
      <presentation:placeholder presentation:object="date-time" svg:x="8.95441in" svg:y="7.21955in" svg:width="1.67767in" svg:height="0.25in"/>
      <presentation:placeholder presentation:object="page-number" svg:x="10.82076in" svg:y="7.21955in" svg:width="0.84591in" svg:height="0.25in"/>
    </style:presentation-page-layout>
    <style:presentation-page-layout style:name="Master1-PPL6" style:display-name="比較">
      <presentation:placeholder presentation:object="title" svg:x="1.66667in" svg:y="0.5in" svg:width="10in" svg:height="1.25in"/>
      <presentation:placeholder presentation:object="outline" svg:x="1.67in" svg:y="1.89541in" svg:width="4.92in" svg:height="0.75in"/>
      <presentation:placeholder presentation:object="object" svg:x="1.67in" svg:y="2.71429in" svg:width="4.92in" svg:height="4.03571in"/>
      <presentation:placeholder presentation:object="outline" svg:x="6.75in" svg:y="1.89541in" svg:width="4.92in" svg:height="0.75in"/>
      <presentation:placeholder presentation:object="object" svg:x="6.75in" svg:y="2.71429in" svg:width="4.92in" svg:height="4.03571in"/>
      <presentation:placeholder presentation:object="footer" svg:x="1.66667in" svg:y="7.21955in" svg:width="7.09906in" svg:height="0.25in"/>
      <presentation:placeholder presentation:object="date-time" svg:x="8.95441in" svg:y="7.21955in" svg:width="1.67767in" svg:height="0.25in"/>
      <presentation:placeholder presentation:object="page-number" svg:x="10.82076in" svg:y="7.21955in" svg:width="0.84591in" svg:height="0.25in"/>
    </style:presentation-page-layout>
    <style:presentation-page-layout style:name="Master1-PPL7" style:display-name="只有標題">
      <presentation:placeholder presentation:object="title" svg:x="1.66667in" svg:y="0.5in" svg:width="10in" svg:height="1.25in"/>
      <presentation:placeholder presentation:object="footer" svg:x="1.66667in" svg:y="7.21955in" svg:width="7.09906in" svg:height="0.25in"/>
      <presentation:placeholder presentation:object="date-time" svg:x="8.95441in" svg:y="7.21955in" svg:width="1.67767in" svg:height="0.25in"/>
      <presentation:placeholder presentation:object="page-number" svg:x="10.82076in" svg:y="7.21955in" svg:width="0.84591in" svg:height="0.25in"/>
    </style:presentation-page-layout>
    <style:presentation-page-layout style:name="Master1-PPL8" style:display-name="空白"/>
    <style:presentation-page-layout style:name="Master1-PPL9" style:display-name="含標題的內容">
      <presentation:placeholder presentation:object="title" svg:x="8.91493in" svg:y="1.82954in" svg:width="3.83507in" svg:height="3.15in"/>
      <presentation:placeholder presentation:object="object" svg:x="0.58in" svg:y="0.5in" svg:width="7.92007in" svg:height="6.25in"/>
      <presentation:placeholder presentation:object="outline" svg:x="8.91493in" svg:y="5.02in" svg:width="3.84357in" svg:height="1.73in"/>
      <presentation:placeholder presentation:object="footer" svg:x="1.66667in" svg:y="7.21955in" svg:width="7.09906in" svg:height="0.25in"/>
      <presentation:placeholder presentation:object="date-time" svg:x="8.95441in" svg:y="7.21955in" svg:width="1.67767in" svg:height="0.25in"/>
      <presentation:placeholder presentation:object="page-number" svg:x="10.82076in" svg:y="7.21955in" svg:width="0.84591in" svg:height="0.25in"/>
    </style:presentation-page-layout>
    <style:presentation-page-layout style:name="Master1-PPL10" style:display-name="含標題的圖片">
      <presentation:placeholder presentation:object="title" svg:x="9.3316in" svg:y="1.84091in" svg:width="3.4184in" svg:height="3.14661in"/>
      <presentation:placeholder presentation:object="graphic" svg:x="0in" svg:y="0in" svg:width="8.86in" svg:height="7.5in"/>
      <presentation:placeholder presentation:object="outline" svg:x="9.3316in" svg:y="5.02161in" svg:width="3.4184in" svg:height="1.72839in"/>
    </style:presentation-page-layout>
    <style:presentation-page-layout style:name="Master1-PPL11" style:display-name="標題及直排文字">
      <presentation:placeholder presentation:object="title" svg:x="1.66667in" svg:y="0.5in" svg:width="10in" svg:height="1.25in"/>
      <presentation:placeholder presentation:object="outline" svg:x="1.66667in" svg:y="1.875in" svg:width="10in" svg:height="4.875in"/>
      <presentation:placeholder presentation:object="footer" svg:x="1.66667in" svg:y="7.21955in" svg:width="7.09906in" svg:height="0.25in"/>
      <presentation:placeholder presentation:object="date-time" svg:x="8.95441in" svg:y="7.21955in" svg:width="1.67767in" svg:height="0.25in"/>
      <presentation:placeholder presentation:object="page-number" svg:x="10.82076in" svg:y="7.21955in" svg:width="0.84591in" svg:height="0.25in"/>
    </style:presentation-page-layout>
    <style:presentation-page-layout style:name="Master1-PPL12" style:display-name="直排標題及文字">
      <presentation:placeholder presentation:object="title" svg:x="9.54167in" svg:y="0.5in" svg:width="2.125in" svg:height="6.25521in"/>
      <presentation:placeholder presentation:object="outline" svg:x="1.66667in" svg:y="0.5in" svg:width="7.70833in" svg:height="6.25521in"/>
      <presentation:placeholder presentation:object="footer" svg:x="1.66667in" svg:y="7.21955in" svg:width="7.09906in" svg:height="0.25in"/>
      <presentation:placeholder presentation:object="date-time" svg:x="8.95441in" svg:y="7.21955in" svg:width="1.67767in" svg:height="0.25in"/>
      <presentation:placeholder presentation:object="page-number" svg:x="10.82076in" svg:y="7.21955in" svg:width="0.84591in" svg:height="0.25in"/>
    </style:presentation-page-layout>
    <style:style style:family="table-cell" style:name="a850">
      <style:table-cell-properties fo:background-color="#87a91b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51">
      <style:table-cell-properties fo:background-color="#87a91b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52">
      <style:table-cell-properties fo:background-color="#ffffff" fo:border-top="0.01389in solid #87a91b" fo:border-bottom="0.01389in solid #87a91b" fo:border-left="0.01389in solid #87a91b" fo:border-right="0.01389in solid #87a91b"/>
      <style:text-properties fo:color="#595959" fo:font-family="+mn-lt" style:font-family-asian="+mn-ea" style:font-family-complex="+mn-cs"/>
    </style:style>
    <style:style style:family="table-cell" style:name="a853">
      <style:table-cell-properties fo:background-color="#edf1e7"/>
    </style:style>
    <style:style style:family="table-cell" style:name="a854">
      <style:table-cell-properties fo:background-color="#edf1e7"/>
    </style:style>
    <style:style style:family="table-cell" style:name="a855">
      <style:table-cell-properties fo:background-color="#87a91b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56">
      <style:table-cell-properties fo:background-color="#ffffff" fo:border-top="0.05556in double #87a91b"/>
      <style:text-properties fo:font-weight="bold" style:font-weight-asian="bold" style:font-weight-complex="bold"/>
    </style:style>
    <style:style style:family="table-cell" style:name="a857">
      <style:table-cell-properties/>
      <style:text-properties fo:font-weight="bold" style:font-weight-asian="bold" style:font-weight-complex="bold"/>
    </style:style>
    <style:style style:family="table-cell" style:name="a858">
      <style:table-cell-properties/>
      <style:text-properties fo:font-weight="bold" style:font-weight-asian="bold" style:font-weight-complex="bold"/>
    </style:style>
    <style:style style:family="graphic" style:name="Graphics"/>
    <style:style style:family="table-cell" style:name="a859">
      <style:table-cell-properties fo:background-color="#edf1e7" fo:border-top="0.01389in solid #87a91b" fo:border-bottom="0.01389in solid #87a91b" fo:border-left="0.01389in solid #87a91b" fo:border-right="0.01389in solid #87a91b"/>
      <style:text-properties fo:color="#595959" fo:font-family="+mn-lt" style:font-family-asian="+mn-ea" style:font-family-complex="+mn-cs"/>
    </style:style>
    <style:style style:family="table-cell" style:name="a843">
      <style:table-cell-properties fo:background-color="#edf1e7" fo:border-top="0.01389in solid #ffffff" fo:border-bottom="0.01389in solid #ffffff" fo:border-left="0.01389in solid #ffffff" fo:border-right="0.01389in solid #ffffff"/>
      <style:text-properties fo:color="#595959" fo:font-family="+mn-lt" style:font-family-asian="+mn-ea" style:font-family-complex="+mn-cs"/>
    </style:style>
    <style:style style:family="table-cell" style:name="a844">
      <style:table-cell-properties/>
    </style:style>
    <style:style style:family="table-cell" style:name="a845">
      <style:table-cell-properties fo:background-color="#d9e2cc"/>
    </style:style>
    <style:style style:family="table-cell" style:name="a846">
      <style:table-cell-properties/>
    </style:style>
    <style:style style:family="table-cell" style:name="a847">
      <style:table-cell-properties fo:background-color="#d9e2cc"/>
    </style:style>
    <style:style style:family="table-cell" style:name="a848">
      <style:table-cell-properties fo:background-color="#87a91b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49">
      <style:table-cell-properties fo:background-color="#87a91b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60">
      <style:table-cell-properties fo:background-color="#d9e2cc"/>
    </style:style>
    <style:style style:family="table-cell" style:name="a861">
      <style:table-cell-properties fo:background-color="#d9e2cc"/>
    </style:style>
    <style:style style:family="table-cell" style:name="a862">
      <style:table-cell-properties fo:background-color="#edf1e7"/>
      <style:text-properties fo:font-weight="bold" style:font-weight-asian="bold" style:font-weight-complex="bold"/>
    </style:style>
    <style:style style:family="table-cell" style:name="a863">
      <style:table-cell-properties fo:background-color="#edf1e7" fo:border-top="0.02778in solid #87a91b"/>
      <style:text-properties fo:font-weight="bold" style:font-weight-asian="bold" style:font-weight-complex="bold"/>
    </style:style>
    <style:style style:family="table-cell" style:name="a864">
      <style:table-cell-properties/>
      <style:text-properties fo:font-weight="bold" style:font-weight-asian="bold" style:font-weight-complex="bold"/>
    </style:style>
    <style:style style:family="table-cell" style:name="a865">
      <style:table-cell-properties/>
      <style:text-properties fo:font-weight="bold" style:font-weight-asian="bold" style:font-weight-complex="bold"/>
    </style:style>
    <style:default-style style:family="graphic">
      <style:graphic-properties draw:fill="solid" draw:fill-color="#87a91b" draw:opacity="100%" draw:stroke="solid" svg:stroke-width="0.01389in" svg:stroke-color="#627b11" svg:stroke-opacity="100%" draw:stroke-linejoin="miter" svg:stroke-linecap="butt"/>
    </style:default-style>
    <table:table-template table:name="{5C22544A-7EE6-4342-B048-85BDC9FD1C3A}">
      <table:first-row table:style-name="a848" table:paragraph-style-name=""/>
      <table:last-row table:style-name="a849" table:paragraph-style-name=""/>
      <table:first-column table:style-name="a850" table:paragraph-style-name=""/>
      <table:last-column table:style-name="a851" table:paragraph-style-name=""/>
      <table:body table:style-name="a843" table:paragraph-style-name=""/>
      <table:even-rows table:style-name="a846" table:paragraph-style-name=""/>
      <table:odd-rows table:style-name="a847" table:paragraph-style-name=""/>
      <table:even-columns table:style-name="a844" table:paragraph-style-name=""/>
      <table:odd-columns table:style-name="a845" table:paragraph-style-name=""/>
    </table:table-template>
    <table:table-template table:name="{B301B821-A1FF-4177-AEE7-76D212191A09}">
      <table:first-row table:style-name="a855" table:paragraph-style-name=""/>
      <table:last-row table:style-name="a856" table:paragraph-style-name=""/>
      <table:first-column table:style-name="a857" table:paragraph-style-name=""/>
      <table:last-column table:style-name="a858" table:paragraph-style-name=""/>
      <table:body table:style-name="a852" table:paragraph-style-name=""/>
      <table:odd-rows table:style-name="a854" table:paragraph-style-name=""/>
      <table:odd-columns table:style-name="a853" table:paragraph-style-name=""/>
    </table:table-template>
    <table:table-template table:name="{69CF1AB2-1976-4502-BF36-3FF5EA218861}">
      <table:first-row table:style-name="a862" table:paragraph-style-name=""/>
      <table:last-row table:style-name="a863" table:paragraph-style-name=""/>
      <table:first-column table:style-name="a864" table:paragraph-style-name=""/>
      <table:last-column table:style-name="a865" table:paragraph-style-name=""/>
      <table:body table:style-name="a859" table:paragraph-style-name=""/>
      <table:odd-rows table:style-name="a861" table:paragraph-style-name=""/>
      <table:odd-columns table:style-name="a860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resentation" style:name="a21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1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false" presentation:display-header="false" presentation:display-footer="false" presentation:display-page-number="false" presentation:display-date-time="false"/>
    </style:style>
    <style:style style:family="presentation" style:name="a2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5556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75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8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4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7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">
      <style:paragraph-properties fo:line-height="90%" fo:text-align="center" style:tab-stop-distance="1in" fo:margin-left="0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8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85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8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8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text" style:name="a689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3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0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9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6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4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7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44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false" presentation:display-header="false" presentation:display-footer="false" presentation:display-page-number="false" presentation:display-date-time="false"/>
    </style:style>
    <style:style style:family="text" style:name="a24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7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5556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resentation" style:name="a4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4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73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6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text" style:name="a477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8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0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3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7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9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250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1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2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3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0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73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8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89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1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2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text" style:name="a293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4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8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2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5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2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75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5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56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9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text" style:name="a30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1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4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7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60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1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76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5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8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1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8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1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4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8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4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8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55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6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61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4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text" style:name="a565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6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7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9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6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false" presentation:display-header="false" presentation:display-footer="false" presentation:display-page-number="false" presentation:display-date-time="false"/>
    </style:style>
    <style:style style:family="text" style:name="a3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3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70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3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6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9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0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8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">
      <style:paragraph-properties fo:line-height="90%" fo:text-align="center" style:tab-stop-distance="1in" fo:margin-left="0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">
      <style:graphic-properties fo:wrap-option="wrap" fo:padding-top="0.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2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3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8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7">
      <style:paragraph-properties fo:line-height="9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1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">
      <style:paragraph-properties fo:line-height="90%" fo:text-align="center" style:tab-stop-distance="1in" fo:margin-left="0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">
      <style:graphic-properties fo:wrap-option="wrap" fo:padding-top="0.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">
      <style:paragraph-properties fo:line-height="90%" fo:text-align="center" style:tab-stop-distance="1in" fo:margin-left="0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">
      <style:graphic-properties fo:wrap-option="wrap" fo:padding-top="0.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6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6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2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8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7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7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7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0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text" style:name="a15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1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2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5">
      <style:text-properties fo:text-transform="uppercase" fo:color="#595959" style:text-line-through-type="none" style:text-line-through-style="none" style:text-line-through-width="auto" style:text-line-through-color="font-color" style:text-position="0% 100%" fo:font-family="Calibri Light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1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1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0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4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text" style:name="a16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3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6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9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73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6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7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3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3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6">
      <style:text-properties fo:text-transform="uppercase" fo:color="#595959" style:text-line-through-type="none" style:text-line-through-style="none" style:text-line-through-width="auto" style:text-line-through-color="font-color" style:text-position="0% 100%" fo:font-family="Calibri Light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3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3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36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6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9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5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8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411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4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1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7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6">
      <style:paragraph-properties fo:line-height="90%" fo:text-align="center" style:tab-stop-distance="1in" fo:margin-left="0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7">
      <style:graphic-properties fo:wrap-option="wrap" fo:padding-top="0.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9">
      <style:paragraph-properties fo:line-height="9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20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4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2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2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2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5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316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698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319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1.85in"/>
      </text:list-level-style-number>
      <text:list-level-style-number text:level="7" style:num-format="">
        <style:list-level-properties text:space-before="2.1in"/>
      </text:list-level-style-number>
      <text:list-level-style-number text:level="8" style:num-format="">
        <style:list-level-properties text:space-before="2.35in"/>
      </text:list-level-style-number>
      <text:list-level-style-number text:level="9" style:num-format="">
        <style:list-level-properties text:space-before="2.6in"/>
      </text:list-level-style-number>
    </text:list-style>
    <text:list-style style:name="a5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2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6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6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2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2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1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5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74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418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77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6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2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769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5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1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9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9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6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7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01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04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4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08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391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4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1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394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80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397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425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3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84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3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2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5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6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9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8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2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5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4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6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8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13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6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183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86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6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0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189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8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4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1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348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260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798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498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336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444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144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215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786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486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595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432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203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42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656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832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532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727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87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30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607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715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</office:automatic-styles>
  <office:master-styles>
    <draw:layer-set>
      <draw:layer draw:name="Master1-bg" draw:protected="true"/>
    </draw:layer-set>
    <style:master-page style:name="Master1-健康與健身-16x9" style:page-layout-name="pageLayout1" draw:style-name="a0">
      <draw:frame draw:id="id0" presentation:style-name="a4" draw:name="標題預留位置 1" svg:x="1.66667in" svg:y="0.5in" svg:width="10in" svg:height="1.25in" presentation:class="title" presentation:placeholder="false">
        <draw:text-box>
          <text:p text:style-name="a3" text:class-names="" text:cond-style-name=""><text:span text:style-name="a1" text:class-names="">按一下以編輯母片標題樣式</text:span><text:span text:style-name="a2" text:class-names=""/></text:p>
        </draw:text-box>
        <svg:title/>
        <svg:desc/>
      </draw:frame>
      <draw:frame draw:id="id1" presentation:style-name="a21" draw:name="文字預留位置 2" svg:x="1.66667in" svg:y="1.875in" svg:width="10in" svg:height="4.875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編輯母片文字樣式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第二層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第三層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第五層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custom-shape svg:x="0in" svg:y="7.2in" svg:width="13.33333in" svg:height="0.3in" draw:id="id2" draw:style-name="a24" draw:name="矩形 6">
        <svg:title/>
        <svg:desc/>
        <text:p text:style-name="a23" text:class-names="" text:cond-style-name=""><text:span text:style-name="a2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" presentation:style-name="a28" draw:name="頁尾預留位置 4" svg:x="1.66667in" svg:y="7.21955in" svg:width="7.09906in" svg:height="0.25in" presentation:class="footer" presentation:placeholder="false">
        <draw:text-box>
          <text:p text:style-name="a27" text:class-names="" text:cond-style-name=""><text:span text:style-name="a25" text:class-names="">新增頁尾</text:span><text:span text:style-name="a26" text:class-names=""/></text:p>
        </draw:text-box>
        <svg:title/>
        <svg:desc/>
      </draw:frame>
      <draw:frame draw:id="id4" presentation:style-name="a33" draw:name="日期預留位置 3" svg:x="8.95441in" svg:y="7.21955in" svg:width="1.67767in" svg:height="0.25in" presentation:class="date-time" presentation:placeholder="false">
        <draw:text-box>
          <text:p text:style-name="a32" text:class-names="" text:cond-style-name=""><text:span text:style-name="a29" text:class-names=""><text:date text:fixed="false" style:data-style-name="a30">2020年12月2日</text:date></text:span><text:span text:style-name="a31" text:class-names=""/></text:p>
        </draw:text-box>
        <svg:title/>
        <svg:desc/>
      </draw:frame>
      <draw:frame draw:id="id5" presentation:style-name="a37" draw:name="投影片編號預留位置 5" svg:x="10.82076in" svg:y="7.21955in" svg:width="0.84591in" svg:height="0.25in" presentation:class="page-number" presentation:placeholder="false">
        <draw:text-box>
          <text:p text:style-name="a36" text:class-names="" text:cond-style-name=""><text:span text:style-name="a34" text:class-names=""><text:page-number style:num-format="1" text:fixed="false">‹#›</text:page-number></text:span><text:span text:style-name="a35" text:class-names=""/></text:p>
        </draw:text-box>
        <svg:title/>
        <svg:desc/>
      </draw:frame>
      <presentation:notes style:page-layout-name="pageLayout2" draw:style-name="a70">
        <draw:frame draw:id="id6" presentation:style-name="a40" draw:name="頁首預留位置 1" svg:x="0in" svg:y="0in" svg:width="3.25in" svg:height="0.50174in" presentation:class="header" presentation:placeholder="false">
          <draw:text-box>
            <text:p text:style-name="a39" text:class-names="" text:cond-style-name=""><text:span text:style-name="a38" text:class-names=""/></text:p>
          </draw:text-box>
          <svg:title/>
          <svg:desc/>
        </draw:frame>
        <draw:frame draw:id="id7" presentation:style-name="a45" draw:name="日期預留位置 2" svg:x="4.24826in" svg:y="0in" svg:width="3.25in" svg:height="0.50174in" presentation:class="date-time" presentation:placeholder="false">
          <draw:text-box>
            <text:p text:style-name="a44" text:class-names="" text:cond-style-name=""><text:span text:style-name="a41" text:class-names=""><text:date text:fixed="false" style:data-style-name="a42">2020年12月2日</text:date></text:span><text:span text:style-name="a43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46" draw:name="投影片影像預留位置 3">
          <svg:title/>
          <svg:desc/>
        </draw:page-thumbnail>
        <draw:frame draw:id="id9" presentation:style-name="a62" draw:name="備忘稿預留位置 4" svg:x="0.75in" svg:y="4.8125in" svg:width="6in" svg:height="3.9375in" presentation:class="notes" presentation:placeholder="false">
          <draw:text-box>
            <text:p text:style-name="a48" text:class-names="" text:cond-style-name=""><text:span text:style-name="a47" text:class-names="">按一下以編輯母片文字樣式</text:span></text:p>
            <text:list text:style-name="a51">
              <text:list-item>
                <text:list text:style-name="a51">
                  <text:list-item>
                    <text:p text:style-name="a50" text:class-names="" text:cond-style-name=""><text:span text:style-name="a49" text:class-names="">第二層</text:span></text:p>
                  </text:list-item>
                </text:list>
              </text:list-item>
            </text:list>
            <text:list text:style-name="a54">
              <text:list-item>
                <text:list text:style-name="a54">
                  <text:list-item>
                    <text:list text:style-name="a54">
                      <text:list-item>
                        <text:p text:style-name="a53" text:class-names="" text:cond-style-name=""><text:span text:style-name="a5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7">
              <text:list-item>
                <text:list text:style-name="a57">
                  <text:list-item>
                    <text:list text:style-name="a57">
                      <text:list-item>
                        <text:list text:style-name="a57">
                          <text:list-item>
                            <text:p text:style-name="a56" text:class-names="" text:cond-style-name=""><text:span text:style-name="a5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1">
              <text:list-item>
                <text:list text:style-name="a61">
                  <text:list-item>
                    <text:list text:style-name="a61">
                      <text:list-item>
                        <text:list text:style-name="a61">
                          <text:list-item>
                            <text:list text:style-name="a61">
                              <text:list-item>
                                <text:p text:style-name="a60" text:class-names="" text:cond-style-name=""><text:span text:style-name="a58" text:class-names="">第五層</text:span><text:span text:style-name="a59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5" draw:name="頁尾預留位置 5" svg:x="0in" svg:y="9.49826in" svg:width="3.25in" svg:height="0.50174in" presentation:class="footer" presentation:placeholder="false">
          <draw:text-box>
            <text:p text:style-name="a64" text:class-names="" text:cond-style-name=""><text:span text:style-name="a63" text:class-names=""/></text:p>
          </draw:text-box>
          <svg:title/>
          <svg:desc/>
        </draw:frame>
        <draw:frame draw:id="id11" presentation:style-name="a69" draw:name="投影片編號預留位置 6" svg:x="4.24826in" svg:y="9.49826in" svg:width="3.25in" svg:height="0.50174in" presentation:class="page-number" presentation:placeholder="false">
          <draw:text-box>
            <text:p text:style-name="a68" text:class-names="" text:cond-style-name=""><text:span text:style-name="a66" text:class-names=""><text:page-number style:num-format="1" text:fixed="false">‹#›</text:page-number></text:span><text:span text:style-name="a67" text:class-names=""/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71">
      <draw:custom-shape svg:x="0.33333in" svg:y="0.33333in" svg:width="12.66667in" svg:height="6.83333in" draw:id="id12" draw:style-name="a74" draw:name="矩形 6">
        <svg:title/>
        <svg:desc/>
        <text:p text:style-name="a73" text:class-names="" text:cond-style-name=""><text:span text:style-name="a7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3" presentation:style-name="a78" draw:name="標題 1" svg:x="0.91667in" svg:y="1.69318in" svg:width="11.5in" svg:height="2.45in" presentation:class="title" presentation:placeholder="false">
        <draw:text-box>
          <text:p text:style-name="a77" text:class-names="" text:cond-style-name=""><text:span text:style-name="a75" text:class-names="">按一下以編輯母片標題樣式</text:span><text:span text:style-name="a76" text:class-names=""/></text:p>
        </draw:text-box>
        <svg:title/>
        <svg:desc/>
      </draw:frame>
      <draw:frame draw:id="id14" presentation:style-name="a82" draw:name="副標題 2" svg:x="0.91667in" svg:y="4.21551in" svg:width="11.5in" svg:height="1.25in" presentation:class="subtitle" presentation:placeholder="false">
        <draw:text-box>
          <text:p text:style-name="a81" text:class-names="" text:cond-style-name=""><text:span text:style-name="a79" text:class-names="">按一下以編輯母片副標題樣式</text:span><text:span text:style-name="a80" text:class-names=""/></text:p>
        </draw:text-box>
        <svg:title/>
        <svg:desc/>
      </draw:frame>
      <presentation:notes style:page-layout-name="pageLayout2" draw:style-name="a115">
        <draw:frame draw:id="id6" presentation:style-name="a85" draw:name="頁首預留位置 1" svg:x="0in" svg:y="0in" svg:width="3.25in" svg:height="0.50174in" presentation:class="header" presentation:placeholder="false">
          <draw:text-box>
            <text:p text:style-name="a84" text:class-names="" text:cond-style-name=""><text:span text:style-name="a83" text:class-names=""/></text:p>
          </draw:text-box>
          <svg:title/>
          <svg:desc/>
        </draw:frame>
        <draw:frame draw:id="id7" presentation:style-name="a90" draw:name="日期預留位置 2" svg:x="4.24826in" svg:y="0in" svg:width="3.25in" svg:height="0.50174in" presentation:class="date-time" presentation:placeholder="false">
          <draw:text-box>
            <text:p text:style-name="a89" text:class-names="" text:cond-style-name=""><text:span text:style-name="a86" text:class-names=""><text:date text:fixed="false" style:data-style-name="a87">2020年12月2日</text:date></text:span><text:span text:style-name="a88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91" draw:name="投影片影像預留位置 3">
          <svg:title/>
          <svg:desc/>
        </draw:page-thumbnail>
        <draw:frame draw:id="id9" presentation:style-name="a107" draw:name="備忘稿預留位置 4" svg:x="0.75in" svg:y="4.8125in" svg:width="6in" svg:height="3.9375in" presentation:class="notes" presentation:placeholder="false">
          <draw:text-box>
            <text:p text:style-name="a93" text:class-names="" text:cond-style-name=""><text:span text:style-name="a92" text:class-names="">按一下以編輯母片文字樣式</text:span></text:p>
            <text:list text:style-name="a96">
              <text:list-item>
                <text:list text:style-name="a96">
                  <text:list-item>
                    <text:p text:style-name="a95" text:class-names="" text:cond-style-name=""><text:span text:style-name="a94" text:class-names="">第二層</text:span></text:p>
                  </text:list-item>
                </text:list>
              </text:list-item>
            </text:list>
            <text:list text:style-name="a99">
              <text:list-item>
                <text:list text:style-name="a99">
                  <text:list-item>
                    <text:list text:style-name="a99">
                      <text:list-item>
                        <text:p text:style-name="a98" text:class-names="" text:cond-style-name=""><text:span text:style-name="a9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2">
              <text:list-item>
                <text:list text:style-name="a102">
                  <text:list-item>
                    <text:list text:style-name="a102">
                      <text:list-item>
                        <text:list text:style-name="a102">
                          <text:list-item>
                            <text:p text:style-name="a101" text:class-names="" text:cond-style-name=""><text:span text:style-name="a10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6">
              <text:list-item>
                <text:list text:style-name="a106">
                  <text:list-item>
                    <text:list text:style-name="a106">
                      <text:list-item>
                        <text:list text:style-name="a106">
                          <text:list-item>
                            <text:list text:style-name="a106">
                              <text:list-item>
                                <text:p text:style-name="a105" text:class-names="" text:cond-style-name=""><text:span text:style-name="a103" text:class-names="">第五層</text:span><text:span text:style-name="a10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10" draw:name="頁尾預留位置 5" svg:x="0in" svg:y="9.49826in" svg:width="3.25in" svg:height="0.50174in" presentation:class="footer" presentation:placeholder="false">
          <draw:text-box>
            <text:p text:style-name="a109" text:class-names="" text:cond-style-name=""><text:span text:style-name="a108" text:class-names=""/></text:p>
          </draw:text-box>
          <svg:title/>
          <svg:desc/>
        </draw:frame>
        <draw:frame draw:id="id11" presentation:style-name="a114" draw:name="投影片編號預留位置 6" svg:x="4.24826in" svg:y="9.49826in" svg:width="3.25in" svg:height="0.50174in" presentation:class="page-number" presentation:placeholder="false">
          <draw:text-box>
            <text:p text:style-name="a113" text:class-names="" text:cond-style-name=""><text:span text:style-name="a111" text:class-names=""><text:page-number style:num-format="1" text:fixed="false">‹#›</text:page-number></text:span><text:span text:style-name="a112" text:class-names=""/></text:p>
          </draw:text-box>
          <svg:title/>
          <svg:desc/>
        </draw:frame>
      </presentation:notes>
    </style:master-page>
    <style:master-page style:name="Master1-Layout2-cust-含圖片的標題投影片" style:page-layout-name="pageLayout1" draw:style-name="a116">
      <draw:custom-shape svg:x="0in" svg:y="5.25in" svg:width="13.33333in" svg:height="2.25in" draw:id="id15" draw:style-name="a119" draw:name="矩形 7">
        <svg:title/>
        <svg:desc/>
        <text:p text:style-name="a118" text:class-names="" text:cond-style-name=""><text:span text:style-name="a11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6" presentation:style-name="a123" draw:name="標題 1" svg:x="0.58333in" svg:y="5.56046in" svg:width="12.16667in" svg:height="1in" presentation:class="title" presentation:placeholder="false">
        <draw:text-box>
          <text:p text:style-name="a122" text:class-names="" text:cond-style-name=""><text:span text:style-name="a120" text:class-names="">按一下以編輯母片標題樣式</text:span><text:span text:style-name="a121" text:class-names=""/></text:p>
        </draw:text-box>
        <svg:title/>
        <svg:desc/>
      </draw:frame>
      <draw:frame draw:id="id17" presentation:style-name="a127" draw:name="圖片預留位置 2" svg:x="0in" svg:y="0in" svg:width="4.4in" svg:height="5.19in" presentation:class="graphic" presentation:placeholder="false">
        <draw:text-box>
          <text:p text:style-name="a126" text:class-names="" text:cond-style-name=""><text:span text:style-name="a124" text:class-names="">按一下圖示以新增圖片</text:span><text:span text:style-name="a125" text:class-names=""/></text:p>
        </draw:text-box>
        <svg:title/>
        <svg:desc>要新增影像的空白預留位置。按一下預留位置，然後選取您要新增的影像</svg:desc>
      </draw:frame>
      <draw:frame draw:id="id18" presentation:style-name="a131" draw:name="圖片預留位置 2" svg:x="4.46667in" svg:y="0in" svg:width="4.4in" svg:height="5.19in" presentation:class="graphic" presentation:placeholder="false">
        <draw:text-box>
          <text:p text:style-name="a130" text:class-names="" text:cond-style-name=""><text:span text:style-name="a128" text:class-names="">按一下圖示以新增圖片</text:span><text:span text:style-name="a129" text:class-names=""/></text:p>
        </draw:text-box>
        <svg:title/>
        <svg:desc>要新增影像的空白預留位置。按一下預留位置，然後選取您要新增的影像</svg:desc>
      </draw:frame>
      <draw:frame draw:id="id19" presentation:style-name="a135" draw:name="圖片預留位置 2" svg:x="8.93333in" svg:y="0in" svg:width="4.4in" svg:height="5.19in" presentation:class="graphic" presentation:placeholder="false">
        <draw:text-box>
          <text:p text:style-name="a134" text:class-names="" text:cond-style-name=""><text:span text:style-name="a132" text:class-names="">按一下圖示以新增圖片</text:span><text:span text:style-name="a133" text:class-names=""/></text:p>
        </draw:text-box>
        <svg:title/>
        <svg:desc>要新增影像的空白預留位置。按一下預留位置，然後選取您要新增的影像</svg:desc>
      </draw:frame>
      <draw:frame draw:id="id20" presentation:style-name="a139" draw:name="副標題 2" svg:x="0.58333in" svg:y="6.60884in" svg:width="12.16667in" svg:height="0.625in" presentation:class="subtitle" presentation:placeholder="false">
        <draw:text-box>
          <text:p text:style-name="a138" text:class-names="" text:cond-style-name=""><text:span text:style-name="a136" text:class-names="">按一下以編輯母片副標題樣式</text:span><text:span text:style-name="a137" text:class-names=""/></text:p>
        </draw:text-box>
        <svg:title/>
        <svg:desc/>
      </draw:frame>
      <presentation:notes style:page-layout-name="pageLayout2" draw:style-name="a172">
        <draw:frame draw:id="id6" presentation:style-name="a142" draw:name="頁首預留位置 1" svg:x="0in" svg:y="0in" svg:width="3.25in" svg:height="0.50174in" presentation:class="header" presentation:placeholder="false">
          <draw:text-box>
            <text:p text:style-name="a141" text:class-names="" text:cond-style-name=""><text:span text:style-name="a140" text:class-names=""/></text:p>
          </draw:text-box>
          <svg:title/>
          <svg:desc/>
        </draw:frame>
        <draw:frame draw:id="id7" presentation:style-name="a147" draw:name="日期預留位置 2" svg:x="4.24826in" svg:y="0in" svg:width="3.25in" svg:height="0.50174in" presentation:class="date-time" presentation:placeholder="false">
          <draw:text-box>
            <text:p text:style-name="a146" text:class-names="" text:cond-style-name=""><text:span text:style-name="a143" text:class-names=""><text:date text:fixed="false" style:data-style-name="a144">2020年12月2日</text:date></text:span><text:span text:style-name="a145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148" draw:name="投影片影像預留位置 3">
          <svg:title/>
          <svg:desc/>
        </draw:page-thumbnail>
        <draw:frame draw:id="id9" presentation:style-name="a164" draw:name="備忘稿預留位置 4" svg:x="0.75in" svg:y="4.8125in" svg:width="6in" svg:height="3.9375in" presentation:class="notes" presentation:placeholder="false">
          <draw:text-box>
            <text:p text:style-name="a150" text:class-names="" text:cond-style-name=""><text:span text:style-name="a149" text:class-names="">按一下以編輯母片文字樣式</text:span></text:p>
            <text:list text:style-name="a153">
              <text:list-item>
                <text:list text:style-name="a153">
                  <text:list-item>
                    <text:p text:style-name="a152" text:class-names="" text:cond-style-name=""><text:span text:style-name="a151" text:class-names="">第二層</text:span></text:p>
                  </text:list-item>
                </text:list>
              </text:list-item>
            </text:list>
            <text:list text:style-name="a156">
              <text:list-item>
                <text:list text:style-name="a156">
                  <text:list-item>
                    <text:list text:style-name="a156">
                      <text:list-item>
                        <text:p text:style-name="a155" text:class-names="" text:cond-style-name=""><text:span text:style-name="a15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59">
              <text:list-item>
                <text:list text:style-name="a159">
                  <text:list-item>
                    <text:list text:style-name="a159">
                      <text:list-item>
                        <text:list text:style-name="a159">
                          <text:list-item>
                            <text:p text:style-name="a158" text:class-names="" text:cond-style-name=""><text:span text:style-name="a15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3">
              <text:list-item>
                <text:list text:style-name="a163">
                  <text:list-item>
                    <text:list text:style-name="a163">
                      <text:list-item>
                        <text:list text:style-name="a163">
                          <text:list-item>
                            <text:list text:style-name="a163">
                              <text:list-item>
                                <text:p text:style-name="a162" text:class-names="" text:cond-style-name=""><text:span text:style-name="a160" text:class-names="">第五層</text:span><text:span text:style-name="a161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67" draw:name="頁尾預留位置 5" svg:x="0in" svg:y="9.49826in" svg:width="3.25in" svg:height="0.50174in" presentation:class="footer" presentation:placeholder="false">
          <draw:text-box>
            <text:p text:style-name="a166" text:class-names="" text:cond-style-name=""><text:span text:style-name="a165" text:class-names=""/></text:p>
          </draw:text-box>
          <svg:title/>
          <svg:desc/>
        </draw:frame>
        <draw:frame draw:id="id11" presentation:style-name="a171" draw:name="投影片編號預留位置 6" svg:x="4.24826in" svg:y="9.49826in" svg:width="3.25in" svg:height="0.50174in" presentation:class="page-number" presentation:placeholder="false">
          <draw:text-box>
            <text:p text:style-name="a170" text:class-names="" text:cond-style-name=""><text:span text:style-name="a168" text:class-names=""><text:page-number style:num-format="1" text:fixed="false">‹#›</text:page-number></text:span><text:span text:style-name="a169" text:class-names=""/></text:p>
          </draw:text-box>
          <svg:title/>
          <svg:desc/>
        </draw:frame>
      </presentation:notes>
    </style:master-page>
    <style:master-page style:name="Master1-Layout3-obj-標題及內容" style:page-layout-name="pageLayout1" draw:style-name="a173">
      <draw:custom-shape svg:x="0in" svg:y="7.2in" svg:width="13.33333in" svg:height="0.3in" draw:id="id21" draw:layer="Master1-bg" draw:style-name="a176" draw:name="矩形 6">
        <svg:title/>
        <svg:desc/>
        <text:p text:style-name="a175" text:class-names="" text:cond-style-name=""><text:span text:style-name="a17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2" presentation:style-name="a180" draw:name="標題 1" svg:x="1.66667in" svg:y="0.5in" svg:width="10in" svg:height="1.25in" presentation:class="title" presentation:placeholder="false">
        <draw:text-box>
          <text:p text:style-name="a179" text:class-names="" text:cond-style-name=""><text:span text:style-name="a177" text:class-names="">按一下以編輯母片標題樣式</text:span><text:span text:style-name="a178" text:class-names=""/></text:p>
        </draw:text-box>
        <svg:title/>
        <svg:desc/>
      </draw:frame>
      <draw:frame draw:id="id23" presentation:style-name="a197" draw:name="內容預留位置 2" svg:x="1.66667in" svg:y="1.875in" svg:width="10in" svg:height="4.875in" presentation:class="object" presentation:placeholder="false">
        <draw:text-box>
          <text:list text:style-name="a183">
            <text:list-item>
              <text:p text:style-name="a182" text:class-names="" text:cond-style-name=""><text:span text:style-name="a181" text:class-names="">編輯母片文字樣式</text:span></text:p>
            </text:list-item>
          </text:list>
          <text:list text:style-name="a186">
            <text:list-item>
              <text:list text:style-name="a186">
                <text:list-item>
                  <text:p text:style-name="a185" text:class-names="" text:cond-style-name=""><text:span text:style-name="a184" text:class-names="">第二層</text:span></text:p>
                </text:list-item>
              </text:list>
            </text:list-item>
          </text:list>
          <text:list text:style-name="a189">
            <text:list-item>
              <text:list text:style-name="a189">
                <text:list-item>
                  <text:list text:style-name="a189">
                    <text:list-item>
                      <text:p text:style-name="a188" text:class-names="" text:cond-style-name=""><text:span text:style-name="a187" text:class-names="">第三層</text:span></text:p>
                    </text:list-item>
                  </text:list>
                </text:list-item>
              </text:list>
            </text:list-item>
          </text:list>
          <text:list text:style-name="a192">
            <text:list-item>
              <text:list text:style-name="a192">
                <text:list-item>
                  <text:list text:style-name="a192">
                    <text:list-item>
                      <text:list text:style-name="a192">
                        <text:list-item>
                          <text:p text:style-name="a191" text:class-names="" text:cond-style-name=""><text:span text:style-name="a19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96">
            <text:list-item>
              <text:list text:style-name="a196">
                <text:list-item>
                  <text:list text:style-name="a196">
                    <text:list-item>
                      <text:list text:style-name="a196">
                        <text:list-item>
                          <text:list text:style-name="a196">
                            <text:list-item>
                              <text:p text:style-name="a195" text:class-names="" text:cond-style-name=""><text:span text:style-name="a193" text:class-names="">第五層</text:span><text:span text:style-name="a19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4" presentation:style-name="a201" draw:name="頁尾預留位置 4" svg:x="1.66667in" svg:y="7.21955in" svg:width="7.09906in" svg:height="0.25in" presentation:class="footer" presentation:placeholder="false">
        <draw:text-box>
          <text:p text:style-name="a200" text:class-names="" text:cond-style-name=""><text:span text:style-name="a198" text:class-names="">新增頁尾</text:span><text:span text:style-name="a199" text:class-names=""/></text:p>
        </draw:text-box>
        <svg:title/>
        <svg:desc/>
      </draw:frame>
      <draw:frame draw:id="id25" presentation:style-name="a206" draw:name="日期預留位置 3" svg:x="8.95441in" svg:y="7.21955in" svg:width="1.67767in" svg:height="0.25in" presentation:class="date-time" presentation:placeholder="false">
        <draw:text-box>
          <text:p text:style-name="a205" text:class-names="" text:cond-style-name=""><text:span text:style-name="a202" text:class-names=""><text:date text:fixed="false" style:data-style-name="a203">2020年12月2日</text:date></text:span><text:span text:style-name="a204" text:class-names=""/></text:p>
        </draw:text-box>
        <svg:title/>
        <svg:desc/>
      </draw:frame>
      <draw:frame draw:id="id26" presentation:style-name="a210" draw:name="投影片編號預留位置 5" svg:x="10.82076in" svg:y="7.21955in" svg:width="0.84591in" svg:height="0.25in" presentation:class="page-number" presentation:placeholder="false">
        <draw:text-box>
          <text:p text:style-name="a209" text:class-names="" text:cond-style-name=""><text:span text:style-name="a207" text:class-names=""><text:page-number style:num-format="1" text:fixed="false">‹#›</text:page-number></text:span><text:span text:style-name="a208" text:class-names=""/></text:p>
        </draw:text-box>
        <svg:title/>
        <svg:desc/>
      </draw:frame>
      <presentation:notes style:page-layout-name="pageLayout2" draw:style-name="a243">
        <draw:frame draw:id="id6" presentation:style-name="a213" draw:name="頁首預留位置 1" svg:x="0in" svg:y="0in" svg:width="3.25in" svg:height="0.50174in" presentation:class="header" presentation:placeholder="false">
          <draw:text-box>
            <text:p text:style-name="a212" text:class-names="" text:cond-style-name=""><text:span text:style-name="a211" text:class-names=""/></text:p>
          </draw:text-box>
          <svg:title/>
          <svg:desc/>
        </draw:frame>
        <draw:frame draw:id="id7" presentation:style-name="a218" draw:name="日期預留位置 2" svg:x="4.24826in" svg:y="0in" svg:width="3.25in" svg:height="0.50174in" presentation:class="date-time" presentation:placeholder="false">
          <draw:text-box>
            <text:p text:style-name="a217" text:class-names="" text:cond-style-name=""><text:span text:style-name="a214" text:class-names=""><text:date text:fixed="false" style:data-style-name="a215">2020年12月2日</text:date></text:span><text:span text:style-name="a216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219" draw:name="投影片影像預留位置 3">
          <svg:title/>
          <svg:desc/>
        </draw:page-thumbnail>
        <draw:frame draw:id="id9" presentation:style-name="a235" draw:name="備忘稿預留位置 4" svg:x="0.75in" svg:y="4.8125in" svg:width="6in" svg:height="3.9375in" presentation:class="notes" presentation:placeholder="false">
          <draw:text-box>
            <text:p text:style-name="a221" text:class-names="" text:cond-style-name=""><text:span text:style-name="a220" text:class-names="">按一下以編輯母片文字樣式</text:span></text:p>
            <text:list text:style-name="a224">
              <text:list-item>
                <text:list text:style-name="a224">
                  <text:list-item>
                    <text:p text:style-name="a223" text:class-names="" text:cond-style-name=""><text:span text:style-name="a222" text:class-names="">第二層</text:span></text:p>
                  </text:list-item>
                </text:list>
              </text:list-item>
            </text:list>
            <text:list text:style-name="a227">
              <text:list-item>
                <text:list text:style-name="a227">
                  <text:list-item>
                    <text:list text:style-name="a227">
                      <text:list-item>
                        <text:p text:style-name="a226" text:class-names="" text:cond-style-name=""><text:span text:style-name="a22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30">
              <text:list-item>
                <text:list text:style-name="a230">
                  <text:list-item>
                    <text:list text:style-name="a230">
                      <text:list-item>
                        <text:list text:style-name="a230">
                          <text:list-item>
                            <text:p text:style-name="a229" text:class-names="" text:cond-style-name=""><text:span text:style-name="a22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34">
              <text:list-item>
                <text:list text:style-name="a234">
                  <text:list-item>
                    <text:list text:style-name="a234">
                      <text:list-item>
                        <text:list text:style-name="a234">
                          <text:list-item>
                            <text:list text:style-name="a234">
                              <text:list-item>
                                <text:p text:style-name="a233" text:class-names="" text:cond-style-name=""><text:span text:style-name="a231" text:class-names="">第五層</text:span><text:span text:style-name="a232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238" draw:name="頁尾預留位置 5" svg:x="0in" svg:y="9.49826in" svg:width="3.25in" svg:height="0.50174in" presentation:class="footer" presentation:placeholder="false">
          <draw:text-box>
            <text:p text:style-name="a237" text:class-names="" text:cond-style-name=""><text:span text:style-name="a236" text:class-names=""/></text:p>
          </draw:text-box>
          <svg:title/>
          <svg:desc/>
        </draw:frame>
        <draw:frame draw:id="id11" presentation:style-name="a242" draw:name="投影片編號預留位置 6" svg:x="4.24826in" svg:y="9.49826in" svg:width="3.25in" svg:height="0.50174in" presentation:class="page-number" presentation:placeholder="false">
          <draw:text-box>
            <text:p text:style-name="a241" text:class-names="" text:cond-style-name=""><text:span text:style-name="a239" text:class-names=""><text:page-number style:num-format="1" text:fixed="false">‹#›</text:page-number></text:span><text:span text:style-name="a240" text:class-names=""/></text:p>
          </draw:text-box>
          <svg:title/>
          <svg:desc/>
        </draw:frame>
      </presentation:notes>
    </style:master-page>
    <style:master-page style:name="Master1-Layout4-cust-章節標題" style:page-layout-name="pageLayout1" draw:style-name="a244">
      <draw:custom-shape svg:x="0.33333in" svg:y="0.33333in" svg:width="12.66667in" svg:height="6.83333in" draw:id="id27" draw:style-name="a247" draw:name="矩形 6">
        <svg:title/>
        <svg:desc/>
        <text:p text:style-name="a246" text:class-names="" text:cond-style-name=""><text:span text:style-name="a24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8" presentation:style-name="a251" draw:name="標題 1" svg:x="0.90972in" svg:y="2.71591in" svg:width="11.5in" svg:height="3in" presentation:class="title" presentation:placeholder="false">
        <draw:text-box>
          <text:p text:style-name="a250" text:class-names="" text:cond-style-name=""><text:span text:style-name="a248" text:class-names="">按一下以編輯母片標題樣式</text:span><text:span text:style-name="a249" text:class-names=""/></text:p>
        </draw:text-box>
        <svg:title/>
        <svg:desc/>
      </draw:frame>
      <draw:frame draw:id="id29" presentation:style-name="a255" draw:name="文字預留位置 4" svg:x="0.91319in" svg:y="5.75in" svg:width="11.5in" svg:height="1in" presentation:class="outline" presentation:placeholder="false">
        <draw:text-box>
          <text:list text:style-name="a254">
            <text:list-item>
              <text:p text:style-name="a253" text:class-names="" text:cond-style-name=""><text:span text:style-name="a252" text:class-names="">編輯母片文字樣式</text:span></text:p>
            </text:list-item>
          </text:list>
        </draw:text-box>
        <svg:title/>
        <svg:desc/>
      </draw:frame>
      <presentation:notes style:page-layout-name="pageLayout2" draw:style-name="a288">
        <draw:frame draw:id="id6" presentation:style-name="a258" draw:name="頁首預留位置 1" svg:x="0in" svg:y="0in" svg:width="3.25in" svg:height="0.50174in" presentation:class="header" presentation:placeholder="false">
          <draw:text-box>
            <text:p text:style-name="a257" text:class-names="" text:cond-style-name=""><text:span text:style-name="a256" text:class-names=""/></text:p>
          </draw:text-box>
          <svg:title/>
          <svg:desc/>
        </draw:frame>
        <draw:frame draw:id="id7" presentation:style-name="a263" draw:name="日期預留位置 2" svg:x="4.24826in" svg:y="0in" svg:width="3.25in" svg:height="0.50174in" presentation:class="date-time" presentation:placeholder="false">
          <draw:text-box>
            <text:p text:style-name="a262" text:class-names="" text:cond-style-name=""><text:span text:style-name="a259" text:class-names=""><text:date text:fixed="false" style:data-style-name="a260">2020年12月2日</text:date></text:span><text:span text:style-name="a261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264" draw:name="投影片影像預留位置 3">
          <svg:title/>
          <svg:desc/>
        </draw:page-thumbnail>
        <draw:frame draw:id="id9" presentation:style-name="a280" draw:name="備忘稿預留位置 4" svg:x="0.75in" svg:y="4.8125in" svg:width="6in" svg:height="3.9375in" presentation:class="notes" presentation:placeholder="false">
          <draw:text-box>
            <text:p text:style-name="a266" text:class-names="" text:cond-style-name=""><text:span text:style-name="a265" text:class-names="">按一下以編輯母片文字樣式</text:span></text:p>
            <text:list text:style-name="a269">
              <text:list-item>
                <text:list text:style-name="a269">
                  <text:list-item>
                    <text:p text:style-name="a268" text:class-names="" text:cond-style-name=""><text:span text:style-name="a267" text:class-names="">第二層</text:span></text:p>
                  </text:list-item>
                </text:list>
              </text:list-item>
            </text:list>
            <text:list text:style-name="a272">
              <text:list-item>
                <text:list text:style-name="a272">
                  <text:list-item>
                    <text:list text:style-name="a272">
                      <text:list-item>
                        <text:p text:style-name="a271" text:class-names="" text:cond-style-name=""><text:span text:style-name="a27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75">
              <text:list-item>
                <text:list text:style-name="a275">
                  <text:list-item>
                    <text:list text:style-name="a275">
                      <text:list-item>
                        <text:list text:style-name="a275">
                          <text:list-item>
                            <text:p text:style-name="a274" text:class-names="" text:cond-style-name=""><text:span text:style-name="a27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79">
              <text:list-item>
                <text:list text:style-name="a279">
                  <text:list-item>
                    <text:list text:style-name="a279">
                      <text:list-item>
                        <text:list text:style-name="a279">
                          <text:list-item>
                            <text:list text:style-name="a279">
                              <text:list-item>
                                <text:p text:style-name="a278" text:class-names="" text:cond-style-name=""><text:span text:style-name="a276" text:class-names="">第五層</text:span><text:span text:style-name="a27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283" draw:name="頁尾預留位置 5" svg:x="0in" svg:y="9.49826in" svg:width="3.25in" svg:height="0.50174in" presentation:class="footer" presentation:placeholder="false">
          <draw:text-box>
            <text:p text:style-name="a282" text:class-names="" text:cond-style-name=""><text:span text:style-name="a281" text:class-names=""/></text:p>
          </draw:text-box>
          <svg:title/>
          <svg:desc/>
        </draw:frame>
        <draw:frame draw:id="id11" presentation:style-name="a287" draw:name="投影片編號預留位置 6" svg:x="4.24826in" svg:y="9.49826in" svg:width="3.25in" svg:height="0.50174in" presentation:class="page-number" presentation:placeholder="false">
          <draw:text-box>
            <text:p text:style-name="a286" text:class-names="" text:cond-style-name=""><text:span text:style-name="a284" text:class-names=""><text:page-number style:num-format="1" text:fixed="false">‹#›</text:page-number></text:span><text:span text:style-name="a285" text:class-names=""/></text:p>
          </draw:text-box>
          <svg:title/>
          <svg:desc/>
        </draw:frame>
      </presentation:notes>
    </style:master-page>
    <style:master-page style:name="Master1-Layout5-twoObj-兩個內容" style:page-layout-name="pageLayout1" draw:style-name="a289">
      <draw:custom-shape svg:x="0in" svg:y="7.2in" svg:width="13.33333in" svg:height="0.3in" draw:id="id30" draw:layer="Master1-bg" draw:style-name="a292" draw:name="矩形 7">
        <svg:title/>
        <svg:desc/>
        <text:p text:style-name="a291" text:class-names="" text:cond-style-name=""><text:span text:style-name="a29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1" presentation:style-name="a296" draw:name="標題 1" svg:x="1.66667in" svg:y="0.5in" svg:width="10in" svg:height="1.25in" presentation:class="title" presentation:placeholder="false">
        <draw:text-box>
          <text:p text:style-name="a295" text:class-names="" text:cond-style-name=""><text:span text:style-name="a293" text:class-names="">按一下以編輯母片標題樣式</text:span><text:span text:style-name="a294" text:class-names=""/></text:p>
        </draw:text-box>
        <svg:title/>
        <svg:desc/>
      </draw:frame>
      <draw:frame draw:id="id32" presentation:style-name="a313" draw:name="內容預留位置 2" svg:x="1.66667in" svg:y="1.875in" svg:width="4.91667in" svg:height="4.88in" presentation:class="object" presentation:placeholder="false">
        <draw:text-box>
          <text:list text:style-name="a299">
            <text:list-item>
              <text:p text:style-name="a298" text:class-names="" text:cond-style-name=""><text:span text:style-name="a297" text:class-names="">編輯母片文字樣式</text:span></text:p>
            </text:list-item>
          </text:list>
          <text:list text:style-name="a302">
            <text:list-item>
              <text:list text:style-name="a302">
                <text:list-item>
                  <text:p text:style-name="a301" text:class-names="" text:cond-style-name=""><text:span text:style-name="a300" text:class-names="">第二層</text:span></text:p>
                </text:list-item>
              </text:list>
            </text:list-item>
          </text:list>
          <text:list text:style-name="a305">
            <text:list-item>
              <text:list text:style-name="a305">
                <text:list-item>
                  <text:list text:style-name="a305">
                    <text:list-item>
                      <text:p text:style-name="a304" text:class-names="" text:cond-style-name=""><text:span text:style-name="a303" text:class-names="">第三層</text:span></text:p>
                    </text:list-item>
                  </text:list>
                </text:list-item>
              </text:list>
            </text:list-item>
          </text:list>
          <text:list text:style-name="a308">
            <text:list-item>
              <text:list text:style-name="a308">
                <text:list-item>
                  <text:list text:style-name="a308">
                    <text:list-item>
                      <text:list text:style-name="a308">
                        <text:list-item>
                          <text:p text:style-name="a307" text:class-names="" text:cond-style-name=""><text:span text:style-name="a30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2">
            <text:list-item>
              <text:list text:style-name="a312">
                <text:list-item>
                  <text:list text:style-name="a312">
                    <text:list-item>
                      <text:list text:style-name="a312">
                        <text:list-item>
                          <text:list text:style-name="a312">
                            <text:list-item>
                              <text:p text:style-name="a311" text:class-names="" text:cond-style-name=""><text:span text:style-name="a309" text:class-names="">第五層</text:span><text:span text:style-name="a31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3" presentation:style-name="a330" draw:name="內容預留位置 3" svg:x="6.75in" svg:y="1.875in" svg:width="4.91667in" svg:height="4.88in" presentation:class="object" presentation:placeholder="false">
        <draw:text-box>
          <text:list text:style-name="a316">
            <text:list-item>
              <text:p text:style-name="a315" text:class-names="" text:cond-style-name=""><text:span text:style-name="a314" text:class-names="">編輯母片文字樣式</text:span></text:p>
            </text:list-item>
          </text:list>
          <text:list text:style-name="a319">
            <text:list-item>
              <text:list text:style-name="a319">
                <text:list-item>
                  <text:p text:style-name="a318" text:class-names="" text:cond-style-name=""><text:span text:style-name="a317" text:class-names="">第二層</text:span></text:p>
                </text:list-item>
              </text:list>
            </text:list-item>
          </text:list>
          <text:list text:style-name="a322">
            <text:list-item>
              <text:list text:style-name="a322">
                <text:list-item>
                  <text:list text:style-name="a322">
                    <text:list-item>
                      <text:p text:style-name="a321" text:class-names="" text:cond-style-name=""><text:span text:style-name="a320" text:class-names="">第三層</text:span></text:p>
                    </text:list-item>
                  </text:list>
                </text:list-item>
              </text:list>
            </text:list-item>
          </text:list>
          <text:list text:style-name="a325">
            <text:list-item>
              <text:list text:style-name="a325">
                <text:list-item>
                  <text:list text:style-name="a325">
                    <text:list-item>
                      <text:list text:style-name="a325">
                        <text:list-item>
                          <text:p text:style-name="a324" text:class-names="" text:cond-style-name=""><text:span text:style-name="a32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9">
            <text:list-item>
              <text:list text:style-name="a329">
                <text:list-item>
                  <text:list text:style-name="a329">
                    <text:list-item>
                      <text:list text:style-name="a329">
                        <text:list-item>
                          <text:list text:style-name="a329">
                            <text:list-item>
                              <text:p text:style-name="a328" text:class-names="" text:cond-style-name=""><text:span text:style-name="a326" text:class-names="">第五層</text:span><text:span text:style-name="a32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4" presentation:style-name="a334" draw:name="頁尾預留位置 5" svg:x="1.66667in" svg:y="7.21955in" svg:width="7.09906in" svg:height="0.25in" presentation:class="footer" presentation:placeholder="false">
        <draw:text-box>
          <text:p text:style-name="a333" text:class-names="" text:cond-style-name=""><text:span text:style-name="a331" text:class-names="">新增頁尾</text:span><text:span text:style-name="a332" text:class-names=""/></text:p>
        </draw:text-box>
        <svg:title/>
        <svg:desc/>
      </draw:frame>
      <draw:frame draw:id="id35" presentation:style-name="a339" draw:name="日期預留位置 4" svg:x="8.95441in" svg:y="7.21955in" svg:width="1.67767in" svg:height="0.25in" presentation:class="date-time" presentation:placeholder="false">
        <draw:text-box>
          <text:p text:style-name="a338" text:class-names="" text:cond-style-name=""><text:span text:style-name="a335" text:class-names=""><text:date text:fixed="false" style:data-style-name="a336">2020年12月2日</text:date></text:span><text:span text:style-name="a337" text:class-names=""/></text:p>
        </draw:text-box>
        <svg:title/>
        <svg:desc/>
      </draw:frame>
      <draw:frame draw:id="id36" presentation:style-name="a343" draw:name="投影片編號預留位置 6" svg:x="10.82076in" svg:y="7.21955in" svg:width="0.84591in" svg:height="0.25in" presentation:class="page-number" presentation:placeholder="false">
        <draw:text-box>
          <text:p text:style-name="a342" text:class-names="" text:cond-style-name=""><text:span text:style-name="a340" text:class-names=""><text:page-number style:num-format="1" text:fixed="false">‹#›</text:page-number></text:span><text:span text:style-name="a341" text:class-names=""/></text:p>
        </draw:text-box>
        <svg:title/>
        <svg:desc/>
      </draw:frame>
      <presentation:notes style:page-layout-name="pageLayout2" draw:style-name="a376">
        <draw:frame draw:id="id6" presentation:style-name="a346" draw:name="頁首預留位置 1" svg:x="0in" svg:y="0in" svg:width="3.25in" svg:height="0.50174in" presentation:class="header" presentation:placeholder="false">
          <draw:text-box>
            <text:p text:style-name="a345" text:class-names="" text:cond-style-name=""><text:span text:style-name="a344" text:class-names=""/></text:p>
          </draw:text-box>
          <svg:title/>
          <svg:desc/>
        </draw:frame>
        <draw:frame draw:id="id7" presentation:style-name="a351" draw:name="日期預留位置 2" svg:x="4.24826in" svg:y="0in" svg:width="3.25in" svg:height="0.50174in" presentation:class="date-time" presentation:placeholder="false">
          <draw:text-box>
            <text:p text:style-name="a350" text:class-names="" text:cond-style-name=""><text:span text:style-name="a347" text:class-names=""><text:date text:fixed="false" style:data-style-name="a348">2020年12月2日</text:date></text:span><text:span text:style-name="a349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352" draw:name="投影片影像預留位置 3">
          <svg:title/>
          <svg:desc/>
        </draw:page-thumbnail>
        <draw:frame draw:id="id9" presentation:style-name="a368" draw:name="備忘稿預留位置 4" svg:x="0.75in" svg:y="4.8125in" svg:width="6in" svg:height="3.9375in" presentation:class="notes" presentation:placeholder="false">
          <draw:text-box>
            <text:p text:style-name="a354" text:class-names="" text:cond-style-name=""><text:span text:style-name="a353" text:class-names="">按一下以編輯母片文字樣式</text:span></text:p>
            <text:list text:style-name="a357">
              <text:list-item>
                <text:list text:style-name="a357">
                  <text:list-item>
                    <text:p text:style-name="a356" text:class-names="" text:cond-style-name=""><text:span text:style-name="a355" text:class-names="">第二層</text:span></text:p>
                  </text:list-item>
                </text:list>
              </text:list-item>
            </text:list>
            <text:list text:style-name="a360">
              <text:list-item>
                <text:list text:style-name="a360">
                  <text:list-item>
                    <text:list text:style-name="a360">
                      <text:list-item>
                        <text:p text:style-name="a359" text:class-names="" text:cond-style-name=""><text:span text:style-name="a35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63">
              <text:list-item>
                <text:list text:style-name="a363">
                  <text:list-item>
                    <text:list text:style-name="a363">
                      <text:list-item>
                        <text:list text:style-name="a363">
                          <text:list-item>
                            <text:p text:style-name="a362" text:class-names="" text:cond-style-name=""><text:span text:style-name="a36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67">
              <text:list-item>
                <text:list text:style-name="a367">
                  <text:list-item>
                    <text:list text:style-name="a367">
                      <text:list-item>
                        <text:list text:style-name="a367">
                          <text:list-item>
                            <text:list text:style-name="a367">
                              <text:list-item>
                                <text:p text:style-name="a366" text:class-names="" text:cond-style-name=""><text:span text:style-name="a364" text:class-names="">第五層</text:span><text:span text:style-name="a36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371" draw:name="頁尾預留位置 5" svg:x="0in" svg:y="9.49826in" svg:width="3.25in" svg:height="0.50174in" presentation:class="footer" presentation:placeholder="false">
          <draw:text-box>
            <text:p text:style-name="a370" text:class-names="" text:cond-style-name=""><text:span text:style-name="a369" text:class-names=""/></text:p>
          </draw:text-box>
          <svg:title/>
          <svg:desc/>
        </draw:frame>
        <draw:frame draw:id="id11" presentation:style-name="a375" draw:name="投影片編號預留位置 6" svg:x="4.24826in" svg:y="9.49826in" svg:width="3.25in" svg:height="0.50174in" presentation:class="page-number" presentation:placeholder="false">
          <draw:text-box>
            <text:p text:style-name="a374" text:class-names="" text:cond-style-name=""><text:span text:style-name="a372" text:class-names=""><text:page-number style:num-format="1" text:fixed="false">‹#›</text:page-number></text:span><text:span text:style-name="a373" text:class-names=""/></text:p>
          </draw:text-box>
          <svg:title/>
          <svg:desc/>
        </draw:frame>
      </presentation:notes>
    </style:master-page>
    <style:master-page style:name="Master1-Layout6-twoTxTwoObj-比較" style:page-layout-name="pageLayout1" draw:style-name="a377">
      <draw:custom-shape svg:x="0in" svg:y="7.2in" svg:width="13.33333in" svg:height="0.3in" draw:id="id37" draw:layer="Master1-bg" draw:style-name="a380" draw:name="矩形 9">
        <svg:title/>
        <svg:desc/>
        <text:p text:style-name="a379" text:class-names="" text:cond-style-name=""><text:span text:style-name="a37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8" presentation:style-name="a384" draw:name="標題 1" svg:x="1.66667in" svg:y="0.5in" svg:width="10in" svg:height="1.25in" presentation:class="title" presentation:placeholder="false">
        <draw:text-box>
          <text:p text:style-name="a383" text:class-names="" text:cond-style-name=""><text:span text:style-name="a381" text:class-names="">按一下以編輯母片標題樣式</text:span><text:span text:style-name="a382" text:class-names=""/></text:p>
        </draw:text-box>
        <svg:title/>
        <svg:desc/>
      </draw:frame>
      <draw:frame draw:id="id39" presentation:style-name="a388" draw:name="文字預留位置 2" svg:x="1.67in" svg:y="1.89541in" svg:width="4.92in" svg:height="0.75in" presentation:class="outline" presentation:placeholder="false">
        <draw:text-box>
          <text:list text:style-name="a387">
            <text:list-item>
              <text:p text:style-name="a386" text:class-names="" text:cond-style-name=""><text:span text:style-name="a385" text:class-names="">編輯母片文字樣式</text:span></text:p>
            </text:list-item>
          </text:list>
        </draw:text-box>
        <svg:title/>
        <svg:desc/>
      </draw:frame>
      <draw:frame draw:id="id40" presentation:style-name="a405" draw:name="內容預留位置 3" svg:x="1.67in" svg:y="2.71429in" svg:width="4.92in" svg:height="4.03571in" presentation:class="object" presentation:placeholder="false">
        <draw:text-box>
          <text:list text:style-name="a391">
            <text:list-item>
              <text:p text:style-name="a390" text:class-names="" text:cond-style-name=""><text:span text:style-name="a389" text:class-names="">編輯母片文字樣式</text:span></text:p>
            </text:list-item>
          </text:list>
          <text:list text:style-name="a394">
            <text:list-item>
              <text:list text:style-name="a394">
                <text:list-item>
                  <text:p text:style-name="a393" text:class-names="" text:cond-style-name=""><text:span text:style-name="a392" text:class-names="">第二層</text:span></text:p>
                </text:list-item>
              </text:list>
            </text:list-item>
          </text:list>
          <text:list text:style-name="a397">
            <text:list-item>
              <text:list text:style-name="a397">
                <text:list-item>
                  <text:list text:style-name="a397">
                    <text:list-item>
                      <text:p text:style-name="a396" text:class-names="" text:cond-style-name=""><text:span text:style-name="a395" text:class-names="">第三層</text:span></text:p>
                    </text:list-item>
                  </text:list>
                </text:list-item>
              </text:list>
            </text:list-item>
          </text:list>
          <text:list text:style-name="a400">
            <text:list-item>
              <text:list text:style-name="a400">
                <text:list-item>
                  <text:list text:style-name="a400">
                    <text:list-item>
                      <text:list text:style-name="a400">
                        <text:list-item>
                          <text:p text:style-name="a399" text:class-names="" text:cond-style-name=""><text:span text:style-name="a39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04">
            <text:list-item>
              <text:list text:style-name="a404">
                <text:list-item>
                  <text:list text:style-name="a404">
                    <text:list-item>
                      <text:list text:style-name="a404">
                        <text:list-item>
                          <text:list text:style-name="a404">
                            <text:list-item>
                              <text:p text:style-name="a403" text:class-names="" text:cond-style-name=""><text:span text:style-name="a401" text:class-names="">第五層</text:span><text:span text:style-name="a40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1" presentation:style-name="a409" draw:name="文字預留位置 4" svg:x="6.75in" svg:y="1.89541in" svg:width="4.92in" svg:height="0.75in" presentation:class="outline" presentation:placeholder="false">
        <draw:text-box>
          <text:list text:style-name="a408">
            <text:list-item>
              <text:p text:style-name="a407" text:class-names="" text:cond-style-name=""><text:span text:style-name="a406" text:class-names="">編輯母片文字樣式</text:span></text:p>
            </text:list-item>
          </text:list>
        </draw:text-box>
        <svg:title/>
        <svg:desc/>
      </draw:frame>
      <draw:frame draw:id="id42" presentation:style-name="a426" draw:name="內容預留位置 5" svg:x="6.75in" svg:y="2.71429in" svg:width="4.92in" svg:height="4.03571in" presentation:class="object" presentation:placeholder="false">
        <draw:text-box>
          <text:list text:style-name="a412">
            <text:list-item>
              <text:p text:style-name="a411" text:class-names="" text:cond-style-name=""><text:span text:style-name="a410" text:class-names="">編輯母片文字樣式</text:span></text:p>
            </text:list-item>
          </text:list>
          <text:list text:style-name="a415">
            <text:list-item>
              <text:list text:style-name="a415">
                <text:list-item>
                  <text:p text:style-name="a414" text:class-names="" text:cond-style-name=""><text:span text:style-name="a413" text:class-names="">第二層</text:span></text:p>
                </text:list-item>
              </text:list>
            </text:list-item>
          </text:list>
          <text:list text:style-name="a418">
            <text:list-item>
              <text:list text:style-name="a418">
                <text:list-item>
                  <text:list text:style-name="a418">
                    <text:list-item>
                      <text:p text:style-name="a417" text:class-names="" text:cond-style-name=""><text:span text:style-name="a416" text:class-names="">第三層</text:span></text:p>
                    </text:list-item>
                  </text:list>
                </text:list-item>
              </text:list>
            </text:list-item>
          </text:list>
          <text:list text:style-name="a421">
            <text:list-item>
              <text:list text:style-name="a421">
                <text:list-item>
                  <text:list text:style-name="a421">
                    <text:list-item>
                      <text:list text:style-name="a421">
                        <text:list-item>
                          <text:p text:style-name="a420" text:class-names="" text:cond-style-name=""><text:span text:style-name="a41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25">
            <text:list-item>
              <text:list text:style-name="a425">
                <text:list-item>
                  <text:list text:style-name="a425">
                    <text:list-item>
                      <text:list text:style-name="a425">
                        <text:list-item>
                          <text:list text:style-name="a425">
                            <text:list-item>
                              <text:p text:style-name="a424" text:class-names="" text:cond-style-name=""><text:span text:style-name="a422" text:class-names="">第五層</text:span><text:span text:style-name="a42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430" draw:name="頁尾預留位置 7" svg:x="1.66667in" svg:y="7.21955in" svg:width="7.09906in" svg:height="0.25in" presentation:class="footer" presentation:placeholder="false">
        <draw:text-box>
          <text:p text:style-name="a429" text:class-names="" text:cond-style-name=""><text:span text:style-name="a427" text:class-names="">新增頁尾</text:span><text:span text:style-name="a428" text:class-names=""/></text:p>
        </draw:text-box>
        <svg:title/>
        <svg:desc/>
      </draw:frame>
      <draw:frame draw:id="id44" presentation:style-name="a435" draw:name="日期預留位置 6" svg:x="8.95441in" svg:y="7.21955in" svg:width="1.67767in" svg:height="0.25in" presentation:class="date-time" presentation:placeholder="false">
        <draw:text-box>
          <text:p text:style-name="a434" text:class-names="" text:cond-style-name=""><text:span text:style-name="a431" text:class-names=""><text:date text:fixed="false" style:data-style-name="a432">2020年12月2日</text:date></text:span><text:span text:style-name="a433" text:class-names=""/></text:p>
        </draw:text-box>
        <svg:title/>
        <svg:desc/>
      </draw:frame>
      <draw:frame draw:id="id45" presentation:style-name="a439" draw:name="投影片編號預留位置 8" svg:x="10.82076in" svg:y="7.21955in" svg:width="0.84591in" svg:height="0.25in" presentation:class="page-number" presentation:placeholder="false">
        <draw:text-box>
          <text:p text:style-name="a438" text:class-names="" text:cond-style-name=""><text:span text:style-name="a436" text:class-names=""><text:page-number style:num-format="1" text:fixed="false">‹#›</text:page-number></text:span><text:span text:style-name="a437" text:class-names=""/></text:p>
        </draw:text-box>
        <svg:title/>
        <svg:desc/>
      </draw:frame>
      <presentation:notes style:page-layout-name="pageLayout2" draw:style-name="a472">
        <draw:frame draw:id="id6" presentation:style-name="a442" draw:name="頁首預留位置 1" svg:x="0in" svg:y="0in" svg:width="3.25in" svg:height="0.50174in" presentation:class="header" presentation:placeholder="false">
          <draw:text-box>
            <text:p text:style-name="a441" text:class-names="" text:cond-style-name=""><text:span text:style-name="a440" text:class-names=""/></text:p>
          </draw:text-box>
          <svg:title/>
          <svg:desc/>
        </draw:frame>
        <draw:frame draw:id="id7" presentation:style-name="a447" draw:name="日期預留位置 2" svg:x="4.24826in" svg:y="0in" svg:width="3.25in" svg:height="0.50174in" presentation:class="date-time" presentation:placeholder="false">
          <draw:text-box>
            <text:p text:style-name="a446" text:class-names="" text:cond-style-name=""><text:span text:style-name="a443" text:class-names=""><text:date text:fixed="false" style:data-style-name="a444">2020年12月2日</text:date></text:span><text:span text:style-name="a445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448" draw:name="投影片影像預留位置 3">
          <svg:title/>
          <svg:desc/>
        </draw:page-thumbnail>
        <draw:frame draw:id="id9" presentation:style-name="a464" draw:name="備忘稿預留位置 4" svg:x="0.75in" svg:y="4.8125in" svg:width="6in" svg:height="3.9375in" presentation:class="notes" presentation:placeholder="false">
          <draw:text-box>
            <text:p text:style-name="a450" text:class-names="" text:cond-style-name=""><text:span text:style-name="a449" text:class-names="">按一下以編輯母片文字樣式</text:span></text:p>
            <text:list text:style-name="a453">
              <text:list-item>
                <text:list text:style-name="a453">
                  <text:list-item>
                    <text:p text:style-name="a452" text:class-names="" text:cond-style-name=""><text:span text:style-name="a451" text:class-names="">第二層</text:span></text:p>
                  </text:list-item>
                </text:list>
              </text:list-item>
            </text:list>
            <text:list text:style-name="a456">
              <text:list-item>
                <text:list text:style-name="a456">
                  <text:list-item>
                    <text:list text:style-name="a456">
                      <text:list-item>
                        <text:p text:style-name="a455" text:class-names="" text:cond-style-name=""><text:span text:style-name="a45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59">
              <text:list-item>
                <text:list text:style-name="a459">
                  <text:list-item>
                    <text:list text:style-name="a459">
                      <text:list-item>
                        <text:list text:style-name="a459">
                          <text:list-item>
                            <text:p text:style-name="a458" text:class-names="" text:cond-style-name=""><text:span text:style-name="a45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63">
              <text:list-item>
                <text:list text:style-name="a463">
                  <text:list-item>
                    <text:list text:style-name="a463">
                      <text:list-item>
                        <text:list text:style-name="a463">
                          <text:list-item>
                            <text:list text:style-name="a463">
                              <text:list-item>
                                <text:p text:style-name="a462" text:class-names="" text:cond-style-name=""><text:span text:style-name="a460" text:class-names="">第五層</text:span><text:span text:style-name="a461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467" draw:name="頁尾預留位置 5" svg:x="0in" svg:y="9.49826in" svg:width="3.25in" svg:height="0.50174in" presentation:class="footer" presentation:placeholder="false">
          <draw:text-box>
            <text:p text:style-name="a466" text:class-names="" text:cond-style-name=""><text:span text:style-name="a465" text:class-names=""/></text:p>
          </draw:text-box>
          <svg:title/>
          <svg:desc/>
        </draw:frame>
        <draw:frame draw:id="id11" presentation:style-name="a471" draw:name="投影片編號預留位置 6" svg:x="4.24826in" svg:y="9.49826in" svg:width="3.25in" svg:height="0.50174in" presentation:class="page-number" presentation:placeholder="false">
          <draw:text-box>
            <text:p text:style-name="a470" text:class-names="" text:cond-style-name=""><text:span text:style-name="a468" text:class-names=""><text:page-number style:num-format="1" text:fixed="false">‹#›</text:page-number></text:span><text:span text:style-name="a469" text:class-names=""/></text:p>
          </draw:text-box>
          <svg:title/>
          <svg:desc/>
        </draw:frame>
      </presentation:notes>
    </style:master-page>
    <style:master-page style:name="Master1-Layout7-titleOnly-只有標題" style:page-layout-name="pageLayout1" draw:style-name="a473">
      <draw:custom-shape svg:x="0in" svg:y="7.2in" svg:width="13.33333in" svg:height="0.3in" draw:id="id46" draw:layer="Master1-bg" draw:style-name="a476" draw:name="矩形 5">
        <svg:title/>
        <svg:desc/>
        <text:p text:style-name="a475" text:class-names="" text:cond-style-name=""><text:span text:style-name="a47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47" presentation:style-name="a480" draw:name="標題 1" svg:x="1.66667in" svg:y="0.5in" svg:width="10in" svg:height="1.25in" presentation:class="title" presentation:placeholder="false">
        <draw:text-box>
          <text:p text:style-name="a479" text:class-names="" text:cond-style-name=""><text:span text:style-name="a477" text:class-names="">按一下以編輯母片標題樣式</text:span><text:span text:style-name="a478" text:class-names=""/></text:p>
        </draw:text-box>
        <svg:title/>
        <svg:desc/>
      </draw:frame>
      <draw:frame draw:id="id48" presentation:style-name="a484" draw:name="頁尾預留位置 3" svg:x="1.66667in" svg:y="7.21955in" svg:width="7.09906in" svg:height="0.25in" presentation:class="footer" presentation:placeholder="false">
        <draw:text-box>
          <text:p text:style-name="a483" text:class-names="" text:cond-style-name=""><text:span text:style-name="a481" text:class-names="">新增頁尾</text:span><text:span text:style-name="a482" text:class-names=""/></text:p>
        </draw:text-box>
        <svg:title/>
        <svg:desc/>
      </draw:frame>
      <draw:frame draw:id="id49" presentation:style-name="a489" draw:name="日期預留位置 2" svg:x="8.95441in" svg:y="7.21955in" svg:width="1.67767in" svg:height="0.25in" presentation:class="date-time" presentation:placeholder="false">
        <draw:text-box>
          <text:p text:style-name="a488" text:class-names="" text:cond-style-name=""><text:span text:style-name="a485" text:class-names=""><text:date text:fixed="false" style:data-style-name="a486">2020年12月2日</text:date></text:span><text:span text:style-name="a487" text:class-names=""/></text:p>
        </draw:text-box>
        <svg:title/>
        <svg:desc/>
      </draw:frame>
      <draw:frame draw:id="id50" presentation:style-name="a493" draw:name="投影片編號預留位置 4" svg:x="10.82076in" svg:y="7.21955in" svg:width="0.84591in" svg:height="0.25in" presentation:class="page-number" presentation:placeholder="false">
        <draw:text-box>
          <text:p text:style-name="a492" text:class-names="" text:cond-style-name=""><text:span text:style-name="a490" text:class-names=""><text:page-number style:num-format="1" text:fixed="false">‹#›</text:page-number></text:span><text:span text:style-name="a491" text:class-names=""/></text:p>
        </draw:text-box>
        <svg:title/>
        <svg:desc/>
      </draw:frame>
      <presentation:notes style:page-layout-name="pageLayout2" draw:style-name="a526">
        <draw:frame draw:id="id6" presentation:style-name="a496" draw:name="頁首預留位置 1" svg:x="0in" svg:y="0in" svg:width="3.25in" svg:height="0.50174in" presentation:class="header" presentation:placeholder="false">
          <draw:text-box>
            <text:p text:style-name="a495" text:class-names="" text:cond-style-name=""><text:span text:style-name="a494" text:class-names=""/></text:p>
          </draw:text-box>
          <svg:title/>
          <svg:desc/>
        </draw:frame>
        <draw:frame draw:id="id7" presentation:style-name="a501" draw:name="日期預留位置 2" svg:x="4.24826in" svg:y="0in" svg:width="3.25in" svg:height="0.50174in" presentation:class="date-time" presentation:placeholder="false">
          <draw:text-box>
            <text:p text:style-name="a500" text:class-names="" text:cond-style-name=""><text:span text:style-name="a497" text:class-names=""><text:date text:fixed="false" style:data-style-name="a498">2020年12月2日</text:date></text:span><text:span text:style-name="a499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502" draw:name="投影片影像預留位置 3">
          <svg:title/>
          <svg:desc/>
        </draw:page-thumbnail>
        <draw:frame draw:id="id9" presentation:style-name="a518" draw:name="備忘稿預留位置 4" svg:x="0.75in" svg:y="4.8125in" svg:width="6in" svg:height="3.9375in" presentation:class="notes" presentation:placeholder="false">
          <draw:text-box>
            <text:p text:style-name="a504" text:class-names="" text:cond-style-name=""><text:span text:style-name="a503" text:class-names="">按一下以編輯母片文字樣式</text:span></text:p>
            <text:list text:style-name="a507">
              <text:list-item>
                <text:list text:style-name="a507">
                  <text:list-item>
                    <text:p text:style-name="a506" text:class-names="" text:cond-style-name=""><text:span text:style-name="a505" text:class-names="">第二層</text:span></text:p>
                  </text:list-item>
                </text:list>
              </text:list-item>
            </text:list>
            <text:list text:style-name="a510">
              <text:list-item>
                <text:list text:style-name="a510">
                  <text:list-item>
                    <text:list text:style-name="a510">
                      <text:list-item>
                        <text:p text:style-name="a509" text:class-names="" text:cond-style-name=""><text:span text:style-name="a50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13">
              <text:list-item>
                <text:list text:style-name="a513">
                  <text:list-item>
                    <text:list text:style-name="a513">
                      <text:list-item>
                        <text:list text:style-name="a513">
                          <text:list-item>
                            <text:p text:style-name="a512" text:class-names="" text:cond-style-name=""><text:span text:style-name="a51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17">
              <text:list-item>
                <text:list text:style-name="a517">
                  <text:list-item>
                    <text:list text:style-name="a517">
                      <text:list-item>
                        <text:list text:style-name="a517">
                          <text:list-item>
                            <text:list text:style-name="a517">
                              <text:list-item>
                                <text:p text:style-name="a516" text:class-names="" text:cond-style-name=""><text:span text:style-name="a514" text:class-names="">第五層</text:span><text:span text:style-name="a51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21" draw:name="頁尾預留位置 5" svg:x="0in" svg:y="9.49826in" svg:width="3.25in" svg:height="0.50174in" presentation:class="footer" presentation:placeholder="false">
          <draw:text-box>
            <text:p text:style-name="a520" text:class-names="" text:cond-style-name=""><text:span text:style-name="a519" text:class-names=""/></text:p>
          </draw:text-box>
          <svg:title/>
          <svg:desc/>
        </draw:frame>
        <draw:frame draw:id="id11" presentation:style-name="a525" draw:name="投影片編號預留位置 6" svg:x="4.24826in" svg:y="9.49826in" svg:width="3.25in" svg:height="0.50174in" presentation:class="page-number" presentation:placeholder="false">
          <draw:text-box>
            <text:p text:style-name="a524" text:class-names="" text:cond-style-name=""><text:span text:style-name="a522" text:class-names=""><text:page-number style:num-format="1" text:fixed="false">‹#›</text:page-number></text:span><text:span text:style-name="a523" text:class-names=""/></text:p>
          </draw:text-box>
          <svg:title/>
          <svg:desc/>
        </draw:frame>
      </presentation:notes>
    </style:master-page>
    <style:master-page style:name="Master1-Layout8-blank-空白" style:page-layout-name="pageLayout1" draw:style-name="a527">
      <presentation:notes style:page-layout-name="pageLayout2" draw:style-name="a560">
        <draw:frame draw:id="id6" presentation:style-name="a530" draw:name="頁首預留位置 1" svg:x="0in" svg:y="0in" svg:width="3.25in" svg:height="0.50174in" presentation:class="header" presentation:placeholder="false">
          <draw:text-box>
            <text:p text:style-name="a529" text:class-names="" text:cond-style-name=""><text:span text:style-name="a528" text:class-names=""/></text:p>
          </draw:text-box>
          <svg:title/>
          <svg:desc/>
        </draw:frame>
        <draw:frame draw:id="id7" presentation:style-name="a535" draw:name="日期預留位置 2" svg:x="4.24826in" svg:y="0in" svg:width="3.25in" svg:height="0.50174in" presentation:class="date-time" presentation:placeholder="false">
          <draw:text-box>
            <text:p text:style-name="a534" text:class-names="" text:cond-style-name=""><text:span text:style-name="a531" text:class-names=""><text:date text:fixed="false" style:data-style-name="a532">2020年12月2日</text:date></text:span><text:span text:style-name="a533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536" draw:name="投影片影像預留位置 3">
          <svg:title/>
          <svg:desc/>
        </draw:page-thumbnail>
        <draw:frame draw:id="id9" presentation:style-name="a552" draw:name="備忘稿預留位置 4" svg:x="0.75in" svg:y="4.8125in" svg:width="6in" svg:height="3.9375in" presentation:class="notes" presentation:placeholder="false">
          <draw:text-box>
            <text:p text:style-name="a538" text:class-names="" text:cond-style-name=""><text:span text:style-name="a537" text:class-names="">按一下以編輯母片文字樣式</text:span></text:p>
            <text:list text:style-name="a541">
              <text:list-item>
                <text:list text:style-name="a541">
                  <text:list-item>
                    <text:p text:style-name="a540" text:class-names="" text:cond-style-name=""><text:span text:style-name="a539" text:class-names="">第二層</text:span></text:p>
                  </text:list-item>
                </text:list>
              </text:list-item>
            </text:list>
            <text:list text:style-name="a544">
              <text:list-item>
                <text:list text:style-name="a544">
                  <text:list-item>
                    <text:list text:style-name="a544">
                      <text:list-item>
                        <text:p text:style-name="a543" text:class-names="" text:cond-style-name=""><text:span text:style-name="a54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47">
              <text:list-item>
                <text:list text:style-name="a547">
                  <text:list-item>
                    <text:list text:style-name="a547">
                      <text:list-item>
                        <text:list text:style-name="a547">
                          <text:list-item>
                            <text:p text:style-name="a546" text:class-names="" text:cond-style-name=""><text:span text:style-name="a54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51">
              <text:list-item>
                <text:list text:style-name="a551">
                  <text:list-item>
                    <text:list text:style-name="a551">
                      <text:list-item>
                        <text:list text:style-name="a551">
                          <text:list-item>
                            <text:list text:style-name="a551">
                              <text:list-item>
                                <text:p text:style-name="a550" text:class-names="" text:cond-style-name=""><text:span text:style-name="a548" text:class-names="">第五層</text:span><text:span text:style-name="a549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55" draw:name="頁尾預留位置 5" svg:x="0in" svg:y="9.49826in" svg:width="3.25in" svg:height="0.50174in" presentation:class="footer" presentation:placeholder="false">
          <draw:text-box>
            <text:p text:style-name="a554" text:class-names="" text:cond-style-name=""><text:span text:style-name="a553" text:class-names=""/></text:p>
          </draw:text-box>
          <svg:title/>
          <svg:desc/>
        </draw:frame>
        <draw:frame draw:id="id11" presentation:style-name="a559" draw:name="投影片編號預留位置 6" svg:x="4.24826in" svg:y="9.49826in" svg:width="3.25in" svg:height="0.50174in" presentation:class="page-number" presentation:placeholder="false">
          <draw:text-box>
            <text:p text:style-name="a558" text:class-names="" text:cond-style-name=""><text:span text:style-name="a556" text:class-names=""><text:page-number style:num-format="1" text:fixed="false">‹#›</text:page-number></text:span><text:span text:style-name="a557" text:class-names=""/></text:p>
          </draw:text-box>
          <svg:title/>
          <svg:desc/>
        </draw:frame>
      </presentation:notes>
    </style:master-page>
    <style:master-page style:name="Master1-Layout9-cust-含標題的內容" style:page-layout-name="pageLayout1" draw:style-name="a561">
      <draw:custom-shape svg:x="0in" svg:y="7.2in" svg:width="13.33333in" svg:height="0.3in" draw:id="id51" draw:layer="Master1-bg" draw:style-name="a564" draw:name="矩形 7">
        <svg:title/>
        <svg:desc/>
        <text:p text:style-name="a563" text:class-names="" text:cond-style-name=""><text:span text:style-name="a56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2" presentation:style-name="a568" draw:name="標題 1" svg:x="8.91493in" svg:y="1.82954in" svg:width="3.83507in" svg:height="3.15in" presentation:class="title" presentation:placeholder="false">
        <draw:text-box>
          <text:p text:style-name="a567" text:class-names="" text:cond-style-name=""><text:span text:style-name="a565" text:class-names="">按一下以編輯母片標題樣式</text:span><text:span text:style-name="a566" text:class-names=""/></text:p>
        </draw:text-box>
        <svg:title/>
        <svg:desc/>
      </draw:frame>
      <draw:frame draw:id="id53" presentation:style-name="a585" draw:name="內容預留位置 2" svg:x="0.58in" svg:y="0.5in" svg:width="7.92007in" svg:height="6.25in" presentation:class="object" presentation:placeholder="false">
        <draw:text-box>
          <text:list text:style-name="a571">
            <text:list-item>
              <text:p text:style-name="a570" text:class-names="" text:cond-style-name=""><text:span text:style-name="a569" text:class-names="">編輯母片文字樣式</text:span></text:p>
            </text:list-item>
          </text:list>
          <text:list text:style-name="a574">
            <text:list-item>
              <text:list text:style-name="a574">
                <text:list-item>
                  <text:p text:style-name="a573" text:class-names="" text:cond-style-name=""><text:span text:style-name="a572" text:class-names="">第二層</text:span></text:p>
                </text:list-item>
              </text:list>
            </text:list-item>
          </text:list>
          <text:list text:style-name="a577">
            <text:list-item>
              <text:list text:style-name="a577">
                <text:list-item>
                  <text:list text:style-name="a577">
                    <text:list-item>
                      <text:p text:style-name="a576" text:class-names="" text:cond-style-name=""><text:span text:style-name="a575" text:class-names="">第三層</text:span></text:p>
                    </text:list-item>
                  </text:list>
                </text:list-item>
              </text:list>
            </text:list-item>
          </text:list>
          <text:list text:style-name="a580">
            <text:list-item>
              <text:list text:style-name="a580">
                <text:list-item>
                  <text:list text:style-name="a580">
                    <text:list-item>
                      <text:list text:style-name="a580">
                        <text:list-item>
                          <text:p text:style-name="a579" text:class-names="" text:cond-style-name=""><text:span text:style-name="a57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84">
            <text:list-item>
              <text:list text:style-name="a584">
                <text:list-item>
                  <text:list text:style-name="a584">
                    <text:list-item>
                      <text:list text:style-name="a584">
                        <text:list-item>
                          <text:list text:style-name="a584">
                            <text:list-item>
                              <text:p text:style-name="a583" text:class-names="" text:cond-style-name=""><text:span text:style-name="a581" text:class-names="">第五層</text:span><text:span text:style-name="a58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4" presentation:style-name="a589" draw:name="文字預留位置 3" svg:x="8.91493in" svg:y="5.02in" svg:width="3.84357in" svg:height="1.73in" presentation:class="outline" presentation:placeholder="false">
        <draw:text-box>
          <text:list text:style-name="a588">
            <text:list-item>
              <text:p text:style-name="a587" text:class-names="" text:cond-style-name=""><text:span text:style-name="a586" text:class-names="">編輯母片文字樣式</text:span></text:p>
            </text:list-item>
          </text:list>
        </draw:text-box>
        <svg:title/>
        <svg:desc/>
      </draw:frame>
      <draw:frame draw:id="id55" presentation:style-name="a593" draw:name="頁尾預留位置 5" svg:x="1.66667in" svg:y="7.21955in" svg:width="7.09906in" svg:height="0.25in" presentation:class="footer" presentation:placeholder="false">
        <draw:text-box>
          <text:p text:style-name="a592" text:class-names="" text:cond-style-name=""><text:span text:style-name="a590" text:class-names="">新增頁尾</text:span><text:span text:style-name="a591" text:class-names=""/></text:p>
        </draw:text-box>
        <svg:title/>
        <svg:desc/>
      </draw:frame>
      <draw:frame draw:id="id56" presentation:style-name="a598" draw:name="日期預留位置 4" svg:x="8.95441in" svg:y="7.21955in" svg:width="1.67767in" svg:height="0.25in" presentation:class="date-time" presentation:placeholder="false">
        <draw:text-box>
          <text:p text:style-name="a597" text:class-names="" text:cond-style-name=""><text:span text:style-name="a594" text:class-names=""><text:date text:fixed="false" style:data-style-name="a595">2020年12月2日</text:date></text:span><text:span text:style-name="a596" text:class-names=""/></text:p>
        </draw:text-box>
        <svg:title/>
        <svg:desc/>
      </draw:frame>
      <draw:frame draw:id="id57" presentation:style-name="a602" draw:name="投影片編號預留位置 6" svg:x="10.82076in" svg:y="7.21955in" svg:width="0.84591in" svg:height="0.25in" presentation:class="page-number" presentation:placeholder="false">
        <draw:text-box>
          <text:p text:style-name="a601" text:class-names="" text:cond-style-name=""><text:span text:style-name="a599" text:class-names=""><text:page-number style:num-format="1" text:fixed="false">‹#›</text:page-number></text:span><text:span text:style-name="a600" text:class-names=""/></text:p>
        </draw:text-box>
        <svg:title/>
        <svg:desc/>
      </draw:frame>
      <presentation:notes style:page-layout-name="pageLayout2" draw:style-name="a635">
        <draw:frame draw:id="id6" presentation:style-name="a605" draw:name="頁首預留位置 1" svg:x="0in" svg:y="0in" svg:width="3.25in" svg:height="0.50174in" presentation:class="header" presentation:placeholder="false">
          <draw:text-box>
            <text:p text:style-name="a604" text:class-names="" text:cond-style-name=""><text:span text:style-name="a603" text:class-names=""/></text:p>
          </draw:text-box>
          <svg:title/>
          <svg:desc/>
        </draw:frame>
        <draw:frame draw:id="id7" presentation:style-name="a610" draw:name="日期預留位置 2" svg:x="4.24826in" svg:y="0in" svg:width="3.25in" svg:height="0.50174in" presentation:class="date-time" presentation:placeholder="false">
          <draw:text-box>
            <text:p text:style-name="a609" text:class-names="" text:cond-style-name=""><text:span text:style-name="a606" text:class-names=""><text:date text:fixed="false" style:data-style-name="a607">2020年12月2日</text:date></text:span><text:span text:style-name="a608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611" draw:name="投影片影像預留位置 3">
          <svg:title/>
          <svg:desc/>
        </draw:page-thumbnail>
        <draw:frame draw:id="id9" presentation:style-name="a627" draw:name="備忘稿預留位置 4" svg:x="0.75in" svg:y="4.8125in" svg:width="6in" svg:height="3.9375in" presentation:class="notes" presentation:placeholder="false">
          <draw:text-box>
            <text:p text:style-name="a613" text:class-names="" text:cond-style-name=""><text:span text:style-name="a612" text:class-names="">按一下以編輯母片文字樣式</text:span></text:p>
            <text:list text:style-name="a616">
              <text:list-item>
                <text:list text:style-name="a616">
                  <text:list-item>
                    <text:p text:style-name="a615" text:class-names="" text:cond-style-name=""><text:span text:style-name="a614" text:class-names="">第二層</text:span></text:p>
                  </text:list-item>
                </text:list>
              </text:list-item>
            </text:list>
            <text:list text:style-name="a619">
              <text:list-item>
                <text:list text:style-name="a619">
                  <text:list-item>
                    <text:list text:style-name="a619">
                      <text:list-item>
                        <text:p text:style-name="a618" text:class-names="" text:cond-style-name=""><text:span text:style-name="a61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22">
              <text:list-item>
                <text:list text:style-name="a622">
                  <text:list-item>
                    <text:list text:style-name="a622">
                      <text:list-item>
                        <text:list text:style-name="a622">
                          <text:list-item>
                            <text:p text:style-name="a621" text:class-names="" text:cond-style-name=""><text:span text:style-name="a62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26">
              <text:list-item>
                <text:list text:style-name="a626">
                  <text:list-item>
                    <text:list text:style-name="a626">
                      <text:list-item>
                        <text:list text:style-name="a626">
                          <text:list-item>
                            <text:list text:style-name="a626">
                              <text:list-item>
                                <text:p text:style-name="a625" text:class-names="" text:cond-style-name=""><text:span text:style-name="a623" text:class-names="">第五層</text:span><text:span text:style-name="a62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30" draw:name="頁尾預留位置 5" svg:x="0in" svg:y="9.49826in" svg:width="3.25in" svg:height="0.50174in" presentation:class="footer" presentation:placeholder="false">
          <draw:text-box>
            <text:p text:style-name="a629" text:class-names="" text:cond-style-name=""><text:span text:style-name="a628" text:class-names=""/></text:p>
          </draw:text-box>
          <svg:title/>
          <svg:desc/>
        </draw:frame>
        <draw:frame draw:id="id11" presentation:style-name="a634" draw:name="投影片編號預留位置 6" svg:x="4.24826in" svg:y="9.49826in" svg:width="3.25in" svg:height="0.50174in" presentation:class="page-number" presentation:placeholder="false">
          <draw:text-box>
            <text:p text:style-name="a633" text:class-names="" text:cond-style-name=""><text:span text:style-name="a631" text:class-names=""><text:page-number style:num-format="1" text:fixed="false">‹#›</text:page-number></text:span><text:span text:style-name="a632" text:class-names=""/></text:p>
          </draw:text-box>
          <svg:title/>
          <svg:desc/>
        </draw:frame>
      </presentation:notes>
    </style:master-page>
    <style:master-page style:name="Master1-Layout10-cust-含標題的圖片" style:page-layout-name="pageLayout1" draw:style-name="a636">
      <draw:custom-shape svg:x="8.91667in" svg:y="0in" svg:width="4.41667in" svg:height="7.5in" draw:id="id58" draw:style-name="a639" draw:name="矩形 7">
        <svg:title/>
        <svg:desc/>
        <text:p text:style-name="a638" text:class-names="" text:cond-style-name=""><text:span text:style-name="a63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9" presentation:style-name="a643" draw:name="標題 1" svg:x="9.3316in" svg:y="1.84091in" svg:width="3.4184in" svg:height="3.14661in" presentation:class="title" presentation:placeholder="false">
        <draw:text-box>
          <text:p text:style-name="a642" text:class-names="" text:cond-style-name=""><text:span text:style-name="a640" text:class-names="">按一下以編輯母片標題樣式</text:span><text:span text:style-name="a641" text:class-names=""/></text:p>
        </draw:text-box>
        <svg:title/>
        <svg:desc/>
      </draw:frame>
      <draw:frame draw:id="id60" presentation:style-name="a647" draw:name="圖片預留位置 2" svg:x="0in" svg:y="0in" svg:width="8.86in" svg:height="7.5in" presentation:class="graphic" presentation:placeholder="false">
        <draw:text-box>
          <text:p text:style-name="a646" text:class-names="" text:cond-style-name=""><text:span text:style-name="a644" text:class-names="">按一下圖示以新增圖片</text:span><text:span text:style-name="a645" text:class-names=""/></text:p>
        </draw:text-box>
        <svg:title/>
        <svg:desc>要新增影像的空白預留位置。按一下預留位置，然後選取您要新增的影像</svg:desc>
      </draw:frame>
      <draw:frame draw:id="id61" presentation:style-name="a651" draw:name="文字預留位置 3" svg:x="9.3316in" svg:y="5.02161in" svg:width="3.4184in" svg:height="1.72839in" presentation:class="outline" presentation:placeholder="false">
        <draw:text-box>
          <text:list text:style-name="a650">
            <text:list-item>
              <text:p text:style-name="a649" text:class-names="" text:cond-style-name=""><text:span text:style-name="a648" text:class-names="">編輯母片文字樣式</text:span></text:p>
            </text:list-item>
          </text:list>
        </draw:text-box>
        <svg:title/>
        <svg:desc/>
      </draw:frame>
      <presentation:notes style:page-layout-name="pageLayout2" draw:style-name="a684">
        <draw:frame draw:id="id6" presentation:style-name="a654" draw:name="頁首預留位置 1" svg:x="0in" svg:y="0in" svg:width="3.25in" svg:height="0.50174in" presentation:class="header" presentation:placeholder="false">
          <draw:text-box>
            <text:p text:style-name="a653" text:class-names="" text:cond-style-name=""><text:span text:style-name="a652" text:class-names=""/></text:p>
          </draw:text-box>
          <svg:title/>
          <svg:desc/>
        </draw:frame>
        <draw:frame draw:id="id7" presentation:style-name="a659" draw:name="日期預留位置 2" svg:x="4.24826in" svg:y="0in" svg:width="3.25in" svg:height="0.50174in" presentation:class="date-time" presentation:placeholder="false">
          <draw:text-box>
            <text:p text:style-name="a658" text:class-names="" text:cond-style-name=""><text:span text:style-name="a655" text:class-names=""><text:date text:fixed="false" style:data-style-name="a656">2020年12月2日</text:date></text:span><text:span text:style-name="a657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660" draw:name="投影片影像預留位置 3">
          <svg:title/>
          <svg:desc/>
        </draw:page-thumbnail>
        <draw:frame draw:id="id9" presentation:style-name="a676" draw:name="備忘稿預留位置 4" svg:x="0.75in" svg:y="4.8125in" svg:width="6in" svg:height="3.9375in" presentation:class="notes" presentation:placeholder="false">
          <draw:text-box>
            <text:p text:style-name="a662" text:class-names="" text:cond-style-name=""><text:span text:style-name="a661" text:class-names="">按一下以編輯母片文字樣式</text:span></text:p>
            <text:list text:style-name="a665">
              <text:list-item>
                <text:list text:style-name="a665">
                  <text:list-item>
                    <text:p text:style-name="a664" text:class-names="" text:cond-style-name=""><text:span text:style-name="a663" text:class-names="">第二層</text:span></text:p>
                  </text:list-item>
                </text:list>
              </text:list-item>
            </text:list>
            <text:list text:style-name="a668">
              <text:list-item>
                <text:list text:style-name="a668">
                  <text:list-item>
                    <text:list text:style-name="a668">
                      <text:list-item>
                        <text:p text:style-name="a667" text:class-names="" text:cond-style-name=""><text:span text:style-name="a66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71">
              <text:list-item>
                <text:list text:style-name="a671">
                  <text:list-item>
                    <text:list text:style-name="a671">
                      <text:list-item>
                        <text:list text:style-name="a671">
                          <text:list-item>
                            <text:p text:style-name="a670" text:class-names="" text:cond-style-name=""><text:span text:style-name="a66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75">
              <text:list-item>
                <text:list text:style-name="a675">
                  <text:list-item>
                    <text:list text:style-name="a675">
                      <text:list-item>
                        <text:list text:style-name="a675">
                          <text:list-item>
                            <text:list text:style-name="a675">
                              <text:list-item>
                                <text:p text:style-name="a674" text:class-names="" text:cond-style-name=""><text:span text:style-name="a672" text:class-names="">第五層</text:span><text:span text:style-name="a673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79" draw:name="頁尾預留位置 5" svg:x="0in" svg:y="9.49826in" svg:width="3.25in" svg:height="0.50174in" presentation:class="footer" presentation:placeholder="false">
          <draw:text-box>
            <text:p text:style-name="a678" text:class-names="" text:cond-style-name=""><text:span text:style-name="a677" text:class-names=""/></text:p>
          </draw:text-box>
          <svg:title/>
          <svg:desc/>
        </draw:frame>
        <draw:frame draw:id="id11" presentation:style-name="a683" draw:name="投影片編號預留位置 6" svg:x="4.24826in" svg:y="9.49826in" svg:width="3.25in" svg:height="0.50174in" presentation:class="page-number" presentation:placeholder="false">
          <draw:text-box>
            <text:p text:style-name="a682" text:class-names="" text:cond-style-name=""><text:span text:style-name="a680" text:class-names=""><text:page-number style:num-format="1" text:fixed="false">‹#›</text:page-number></text:span><text:span text:style-name="a681" text:class-names=""/></text:p>
          </draw:text-box>
          <svg:title/>
          <svg:desc/>
        </draw:frame>
      </presentation:notes>
    </style:master-page>
    <style:master-page style:name="Master1-Layout11-vertTx-標題及直排文字" style:page-layout-name="pageLayout1" draw:style-name="a685">
      <draw:custom-shape svg:x="0in" svg:y="7.2in" svg:width="13.33333in" svg:height="0.3in" draw:id="id62" draw:layer="Master1-bg" draw:style-name="a688" draw:name="矩形 6">
        <svg:title/>
        <svg:desc/>
        <text:p text:style-name="a687" text:class-names="" text:cond-style-name=""><text:span text:style-name="a68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63" presentation:style-name="a692" draw:name="標題 1" svg:x="1.66667in" svg:y="0.5in" svg:width="10in" svg:height="1.25in" presentation:class="title" presentation:placeholder="false">
        <draw:text-box>
          <text:p text:style-name="a691" text:class-names="" text:cond-style-name=""><text:span text:style-name="a689" text:class-names="">按一下以編輯母片標題樣式</text:span><text:span text:style-name="a690" text:class-names=""/></text:p>
        </draw:text-box>
        <svg:title/>
        <svg:desc/>
      </draw:frame>
      <draw:frame draw:id="id64" presentation:style-name="a709" draw:name="直排文字預留位置 2" svg:x="1.66667in" svg:y="1.875in" svg:width="10in" svg:height="4.875in" presentation:class="outline" presentation:placeholder="false">
        <draw:text-box>
          <text:list text:style-name="a695">
            <text:list-item>
              <text:p text:style-name="a694" text:class-names="" text:cond-style-name=""><text:span text:style-name="a693" text:class-names="">編輯母片文字樣式</text:span></text:p>
            </text:list-item>
          </text:list>
          <text:list text:style-name="a698">
            <text:list-item>
              <text:list text:style-name="a698">
                <text:list-item>
                  <text:p text:style-name="a697" text:class-names="" text:cond-style-name=""><text:span text:style-name="a696" text:class-names="">第二層</text:span></text:p>
                </text:list-item>
              </text:list>
            </text:list-item>
          </text:list>
          <text:list text:style-name="a701">
            <text:list-item>
              <text:list text:style-name="a701">
                <text:list-item>
                  <text:list text:style-name="a701">
                    <text:list-item>
                      <text:p text:style-name="a700" text:class-names="" text:cond-style-name=""><text:span text:style-name="a699" text:class-names="">第三層</text:span></text:p>
                    </text:list-item>
                  </text:list>
                </text:list-item>
              </text:list>
            </text:list-item>
          </text:list>
          <text:list text:style-name="a704">
            <text:list-item>
              <text:list text:style-name="a704">
                <text:list-item>
                  <text:list text:style-name="a704">
                    <text:list-item>
                      <text:list text:style-name="a704">
                        <text:list-item>
                          <text:p text:style-name="a703" text:class-names="" text:cond-style-name=""><text:span text:style-name="a70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08">
            <text:list-item>
              <text:list text:style-name="a708">
                <text:list-item>
                  <text:list text:style-name="a708">
                    <text:list-item>
                      <text:list text:style-name="a708">
                        <text:list-item>
                          <text:list text:style-name="a708">
                            <text:list-item>
                              <text:p text:style-name="a707" text:class-names="" text:cond-style-name=""><text:span text:style-name="a705" text:class-names="">第五層</text:span><text:span text:style-name="a70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5" presentation:style-name="a713" draw:name="頁尾預留位置 4" svg:x="1.66667in" svg:y="7.21955in" svg:width="7.09906in" svg:height="0.25in" presentation:class="footer" presentation:placeholder="false">
        <draw:text-box>
          <text:p text:style-name="a712" text:class-names="" text:cond-style-name=""><text:span text:style-name="a710" text:class-names="">新增頁尾</text:span><text:span text:style-name="a711" text:class-names=""/></text:p>
        </draw:text-box>
        <svg:title/>
        <svg:desc/>
      </draw:frame>
      <draw:frame draw:id="id66" presentation:style-name="a718" draw:name="日期預留位置 3" svg:x="8.95441in" svg:y="7.21955in" svg:width="1.67767in" svg:height="0.25in" presentation:class="date-time" presentation:placeholder="false">
        <draw:text-box>
          <text:p text:style-name="a717" text:class-names="" text:cond-style-name=""><text:span text:style-name="a714" text:class-names=""><text:date text:fixed="false" style:data-style-name="a715">2020年12月2日</text:date></text:span><text:span text:style-name="a716" text:class-names=""/></text:p>
        </draw:text-box>
        <svg:title/>
        <svg:desc/>
      </draw:frame>
      <draw:frame draw:id="id67" presentation:style-name="a722" draw:name="投影片編號預留位置 5" svg:x="10.82076in" svg:y="7.21955in" svg:width="0.84591in" svg:height="0.25in" presentation:class="page-number" presentation:placeholder="false">
        <draw:text-box>
          <text:p text:style-name="a721" text:class-names="" text:cond-style-name=""><text:span text:style-name="a719" text:class-names=""><text:page-number style:num-format="1" text:fixed="false">‹#›</text:page-number></text:span><text:span text:style-name="a720" text:class-names=""/></text:p>
        </draw:text-box>
        <svg:title/>
        <svg:desc/>
      </draw:frame>
      <presentation:notes style:page-layout-name="pageLayout2" draw:style-name="a755">
        <draw:frame draw:id="id6" presentation:style-name="a725" draw:name="頁首預留位置 1" svg:x="0in" svg:y="0in" svg:width="3.25in" svg:height="0.50174in" presentation:class="header" presentation:placeholder="false">
          <draw:text-box>
            <text:p text:style-name="a724" text:class-names="" text:cond-style-name=""><text:span text:style-name="a723" text:class-names=""/></text:p>
          </draw:text-box>
          <svg:title/>
          <svg:desc/>
        </draw:frame>
        <draw:frame draw:id="id7" presentation:style-name="a730" draw:name="日期預留位置 2" svg:x="4.24826in" svg:y="0in" svg:width="3.25in" svg:height="0.50174in" presentation:class="date-time" presentation:placeholder="false">
          <draw:text-box>
            <text:p text:style-name="a729" text:class-names="" text:cond-style-name=""><text:span text:style-name="a726" text:class-names=""><text:date text:fixed="false" style:data-style-name="a727">2020年12月2日</text:date></text:span><text:span text:style-name="a728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731" draw:name="投影片影像預留位置 3">
          <svg:title/>
          <svg:desc/>
        </draw:page-thumbnail>
        <draw:frame draw:id="id9" presentation:style-name="a747" draw:name="備忘稿預留位置 4" svg:x="0.75in" svg:y="4.8125in" svg:width="6in" svg:height="3.9375in" presentation:class="notes" presentation:placeholder="false">
          <draw:text-box>
            <text:p text:style-name="a733" text:class-names="" text:cond-style-name=""><text:span text:style-name="a732" text:class-names="">按一下以編輯母片文字樣式</text:span></text:p>
            <text:list text:style-name="a736">
              <text:list-item>
                <text:list text:style-name="a736">
                  <text:list-item>
                    <text:p text:style-name="a735" text:class-names="" text:cond-style-name=""><text:span text:style-name="a734" text:class-names="">第二層</text:span></text:p>
                  </text:list-item>
                </text:list>
              </text:list-item>
            </text:list>
            <text:list text:style-name="a739">
              <text:list-item>
                <text:list text:style-name="a739">
                  <text:list-item>
                    <text:list text:style-name="a739">
                      <text:list-item>
                        <text:p text:style-name="a738" text:class-names="" text:cond-style-name=""><text:span text:style-name="a73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42">
              <text:list-item>
                <text:list text:style-name="a742">
                  <text:list-item>
                    <text:list text:style-name="a742">
                      <text:list-item>
                        <text:list text:style-name="a742">
                          <text:list-item>
                            <text:p text:style-name="a741" text:class-names="" text:cond-style-name=""><text:span text:style-name="a74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46">
              <text:list-item>
                <text:list text:style-name="a746">
                  <text:list-item>
                    <text:list text:style-name="a746">
                      <text:list-item>
                        <text:list text:style-name="a746">
                          <text:list-item>
                            <text:list text:style-name="a746">
                              <text:list-item>
                                <text:p text:style-name="a745" text:class-names="" text:cond-style-name=""><text:span text:style-name="a743" text:class-names="">第五層</text:span><text:span text:style-name="a74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750" draw:name="頁尾預留位置 5" svg:x="0in" svg:y="9.49826in" svg:width="3.25in" svg:height="0.50174in" presentation:class="footer" presentation:placeholder="false">
          <draw:text-box>
            <text:p text:style-name="a749" text:class-names="" text:cond-style-name=""><text:span text:style-name="a748" text:class-names=""/></text:p>
          </draw:text-box>
          <svg:title/>
          <svg:desc/>
        </draw:frame>
        <draw:frame draw:id="id11" presentation:style-name="a754" draw:name="投影片編號預留位置 6" svg:x="4.24826in" svg:y="9.49826in" svg:width="3.25in" svg:height="0.50174in" presentation:class="page-number" presentation:placeholder="false">
          <draw:text-box>
            <text:p text:style-name="a753" text:class-names="" text:cond-style-name=""><text:span text:style-name="a751" text:class-names=""><text:page-number style:num-format="1" text:fixed="false">‹#›</text:page-number></text:span><text:span text:style-name="a752" text:class-names=""/></text:p>
          </draw:text-box>
          <svg:title/>
          <svg:desc/>
        </draw:frame>
      </presentation:notes>
    </style:master-page>
    <style:master-page style:name="Master1-Layout12-vertTitleAndTx-直排標題及文字" style:page-layout-name="pageLayout1" draw:style-name="a756">
      <draw:custom-shape svg:x="0in" svg:y="7.2in" svg:width="13.33333in" svg:height="0.3in" draw:id="id68" draw:layer="Master1-bg" draw:style-name="a759" draw:name="矩形 6">
        <svg:title/>
        <svg:desc/>
        <text:p text:style-name="a758" text:class-names="" text:cond-style-name=""><text:span text:style-name="a75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69" presentation:style-name="a763" draw:name="直排標題 1" svg:x="9.54167in" svg:y="0.5in" svg:width="2.125in" svg:height="6.25521in" presentation:class="title" presentation:placeholder="false">
        <draw:text-box>
          <text:p text:style-name="a762" text:class-names="" text:cond-style-name=""><text:span text:style-name="a760" text:class-names="">按一下以編輯母片標題樣式</text:span><text:span text:style-name="a761" text:class-names=""/></text:p>
        </draw:text-box>
        <svg:title/>
        <svg:desc/>
      </draw:frame>
      <draw:frame draw:id="id70" presentation:style-name="a780" draw:name="直排文字預留位置 2" svg:x="1.66667in" svg:y="0.5in" svg:width="7.70833in" svg:height="6.25521in" presentation:class="outline" presentation:placeholder="false">
        <draw:text-box>
          <text:list text:style-name="a766">
            <text:list-item>
              <text:p text:style-name="a765" text:class-names="" text:cond-style-name=""><text:span text:style-name="a764" text:class-names="">編輯母片文字樣式</text:span></text:p>
            </text:list-item>
          </text:list>
          <text:list text:style-name="a769">
            <text:list-item>
              <text:list text:style-name="a769">
                <text:list-item>
                  <text:p text:style-name="a768" text:class-names="" text:cond-style-name=""><text:span text:style-name="a767" text:class-names="">第二層</text:span></text:p>
                </text:list-item>
              </text:list>
            </text:list-item>
          </text:list>
          <text:list text:style-name="a772">
            <text:list-item>
              <text:list text:style-name="a772">
                <text:list-item>
                  <text:list text:style-name="a772">
                    <text:list-item>
                      <text:p text:style-name="a771" text:class-names="" text:cond-style-name=""><text:span text:style-name="a770" text:class-names="">第三層</text:span></text:p>
                    </text:list-item>
                  </text:list>
                </text:list-item>
              </text:list>
            </text:list-item>
          </text:list>
          <text:list text:style-name="a775">
            <text:list-item>
              <text:list text:style-name="a775">
                <text:list-item>
                  <text:list text:style-name="a775">
                    <text:list-item>
                      <text:list text:style-name="a775">
                        <text:list-item>
                          <text:p text:style-name="a774" text:class-names="" text:cond-style-name=""><text:span text:style-name="a77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79">
            <text:list-item>
              <text:list text:style-name="a779">
                <text:list-item>
                  <text:list text:style-name="a779">
                    <text:list-item>
                      <text:list text:style-name="a779">
                        <text:list-item>
                          <text:list text:style-name="a779">
                            <text:list-item>
                              <text:p text:style-name="a778" text:class-names="" text:cond-style-name=""><text:span text:style-name="a776" text:class-names="">第五層</text:span><text:span text:style-name="a77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1" presentation:style-name="a784" draw:name="頁尾預留位置 4" svg:x="1.66667in" svg:y="7.21955in" svg:width="7.09906in" svg:height="0.25in" presentation:class="footer" presentation:placeholder="false">
        <draw:text-box>
          <text:p text:style-name="a783" text:class-names="" text:cond-style-name=""><text:span text:style-name="a781" text:class-names="">新增頁尾</text:span><text:span text:style-name="a782" text:class-names=""/></text:p>
        </draw:text-box>
        <svg:title/>
        <svg:desc/>
      </draw:frame>
      <draw:frame draw:id="id72" presentation:style-name="a789" draw:name="日期預留位置 3" svg:x="8.95441in" svg:y="7.21955in" svg:width="1.67767in" svg:height="0.25in" presentation:class="date-time" presentation:placeholder="false">
        <draw:text-box>
          <text:p text:style-name="a788" text:class-names="" text:cond-style-name=""><text:span text:style-name="a785" text:class-names=""><text:date text:fixed="false" style:data-style-name="a786">2020年12月2日</text:date></text:span><text:span text:style-name="a787" text:class-names=""/></text:p>
        </draw:text-box>
        <svg:title/>
        <svg:desc/>
      </draw:frame>
      <draw:frame draw:id="id73" presentation:style-name="a793" draw:name="投影片編號預留位置 5" svg:x="10.82076in" svg:y="7.21955in" svg:width="0.84591in" svg:height="0.25in" presentation:class="page-number" presentation:placeholder="false">
        <draw:text-box>
          <text:p text:style-name="a792" text:class-names="" text:cond-style-name=""><text:span text:style-name="a790" text:class-names=""><text:page-number style:num-format="1" text:fixed="false">‹#›</text:page-number></text:span><text:span text:style-name="a791" text:class-names=""/></text:p>
        </draw:text-box>
        <svg:title/>
        <svg:desc/>
      </draw:frame>
      <presentation:notes style:page-layout-name="pageLayout2" draw:style-name="a826">
        <draw:frame draw:id="id6" presentation:style-name="a796" draw:name="頁首預留位置 1" svg:x="0in" svg:y="0in" svg:width="3.25in" svg:height="0.50174in" presentation:class="header" presentation:placeholder="false">
          <draw:text-box>
            <text:p text:style-name="a795" text:class-names="" text:cond-style-name=""><text:span text:style-name="a794" text:class-names=""/></text:p>
          </draw:text-box>
          <svg:title/>
          <svg:desc/>
        </draw:frame>
        <draw:frame draw:id="id7" presentation:style-name="a801" draw:name="日期預留位置 2" svg:x="4.24826in" svg:y="0in" svg:width="3.25in" svg:height="0.50174in" presentation:class="date-time" presentation:placeholder="false">
          <draw:text-box>
            <text:p text:style-name="a800" text:class-names="" text:cond-style-name=""><text:span text:style-name="a797" text:class-names=""><text:date text:fixed="false" style:data-style-name="a798">2020年12月2日</text:date></text:span><text:span text:style-name="a799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802" draw:name="投影片影像預留位置 3">
          <svg:title/>
          <svg:desc/>
        </draw:page-thumbnail>
        <draw:frame draw:id="id9" presentation:style-name="a818" draw:name="備忘稿預留位置 4" svg:x="0.75in" svg:y="4.8125in" svg:width="6in" svg:height="3.9375in" presentation:class="notes" presentation:placeholder="false">
          <draw:text-box>
            <text:p text:style-name="a804" text:class-names="" text:cond-style-name=""><text:span text:style-name="a803" text:class-names="">按一下以編輯母片文字樣式</text:span></text:p>
            <text:list text:style-name="a807">
              <text:list-item>
                <text:list text:style-name="a807">
                  <text:list-item>
                    <text:p text:style-name="a806" text:class-names="" text:cond-style-name=""><text:span text:style-name="a805" text:class-names="">第二層</text:span></text:p>
                  </text:list-item>
                </text:list>
              </text:list-item>
            </text:list>
            <text:list text:style-name="a810">
              <text:list-item>
                <text:list text:style-name="a810">
                  <text:list-item>
                    <text:list text:style-name="a810">
                      <text:list-item>
                        <text:p text:style-name="a809" text:class-names="" text:cond-style-name=""><text:span text:style-name="a80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13">
              <text:list-item>
                <text:list text:style-name="a813">
                  <text:list-item>
                    <text:list text:style-name="a813">
                      <text:list-item>
                        <text:list text:style-name="a813">
                          <text:list-item>
                            <text:p text:style-name="a812" text:class-names="" text:cond-style-name=""><text:span text:style-name="a81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17">
              <text:list-item>
                <text:list text:style-name="a817">
                  <text:list-item>
                    <text:list text:style-name="a817">
                      <text:list-item>
                        <text:list text:style-name="a817">
                          <text:list-item>
                            <text:list text:style-name="a817">
                              <text:list-item>
                                <text:p text:style-name="a816" text:class-names="" text:cond-style-name=""><text:span text:style-name="a814" text:class-names="">第五層</text:span><text:span text:style-name="a81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821" draw:name="頁尾預留位置 5" svg:x="0in" svg:y="9.49826in" svg:width="3.25in" svg:height="0.50174in" presentation:class="footer" presentation:placeholder="false">
          <draw:text-box>
            <text:p text:style-name="a820" text:class-names="" text:cond-style-name=""><text:span text:style-name="a819" text:class-names=""/></text:p>
          </draw:text-box>
          <svg:title/>
          <svg:desc/>
        </draw:frame>
        <draw:frame draw:id="id11" presentation:style-name="a825" draw:name="投影片編號預留位置 6" svg:x="4.24826in" svg:y="9.49826in" svg:width="3.25in" svg:height="0.50174in" presentation:class="page-number" presentation:placeholder="false">
          <draw:text-box>
            <text:p text:style-name="a824" text:class-names="" text:cond-style-name=""><text:span text:style-name="a822" text:class-names=""><text:page-number style:num-format="1" text:fixed="false">‹#›</text:page-number></text:span><text:span text:style-name="a823" text:class-names=""/></text:p>
          </draw:text-box>
          <svg:title/>
          <svg:desc/>
        </draw:frame>
      </presentation:notes>
    </style:master-page>
    <style:handout-master style:page-layout-name="pageLayout3" draw:style-name="a827">
      <draw:frame draw:id="id74" presentation:style-name="a830" draw:name="頁首預留位置 1" svg:x="0in" svg:y="0in" svg:width="3.25in" svg:height="0.50174in" presentation:class="header" presentation:placeholder="false">
        <draw:text-box>
          <text:p text:style-name="a829" text:class-names="" text:cond-style-name=""><text:span text:style-name="a828" text:class-names=""/></text:p>
        </draw:text-box>
        <svg:title/>
        <svg:desc/>
      </draw:frame>
      <draw:frame draw:id="id75" presentation:style-name="a835" draw:name="日期預留位置 2" svg:x="4.24826in" svg:y="0in" svg:width="3.25in" svg:height="0.50174in" presentation:class="date-time" presentation:placeholder="false">
        <draw:text-box>
          <text:p text:style-name="a834" text:class-names="" text:cond-style-name=""><text:span text:style-name="a831" text:class-names=""><text:date text:fixed="false" style:data-style-name="a832">2020年12月2日</text:date></text:span><text:span text:style-name="a833" text:class-names=""/></text:p>
        </draw:text-box>
        <svg:title/>
        <svg:desc/>
      </draw:frame>
      <draw:frame draw:id="id76" presentation:style-name="a838" draw:name="頁尾預留位置 3" svg:x="0in" svg:y="9.49826in" svg:width="3.25in" svg:height="0.50174in" presentation:class="footer" presentation:placeholder="false">
        <draw:text-box>
          <text:p text:style-name="a837" text:class-names="" text:cond-style-name=""><text:span text:style-name="a836" text:class-names=""/></text:p>
        </draw:text-box>
        <svg:title/>
        <svg:desc/>
      </draw:frame>
      <draw:frame draw:id="id77" presentation:style-name="a842" draw:name="投影片編號預留位置 4" svg:x="4.24826in" svg:y="9.49826in" svg:width="3.25in" svg:height="0.50174in" presentation:class="page-number" presentation:placeholder="false">
        <draw:text-box>
          <text:p text:style-name="a841" text:class-names="" text:cond-style-name=""><text:span text:style-name="a839" text:class-names=""><text:page-number style:num-format="1" text:fixed="false">‹#›</text:page-number></text:span><text:span text:style-name="a840" text:class-names=""/></text:p>
        </draw:text-box>
        <svg:title/>
        <svg:desc/>
      </draw:frame>
      <draw:page-thumbnail draw:page-number="1" svg:x="0.52431in" svg:y="1.23438in" svg:width="3.07465in" svg:height="1.72917in"/>
      <draw:page-thumbnail draw:page-number="2" svg:x="3.89931in" svg:y="1.23438in" svg:width="3.07465in" svg:height="1.72917in"/>
      <draw:page-thumbnail draw:page-number="3" svg:x="0.52431in" svg:y="4.13368in" svg:width="3.07465in" svg:height="1.72917in"/>
      <draw:page-thumbnail draw:page-number="4" svg:x="3.89931in" svg:y="4.13368in" svg:width="3.07465in" svg:height="1.72917in"/>
      <draw:page-thumbnail draw:page-number="5" svg:x="0.52431in" svg:y="7.03299in" svg:width="3.07465in" svg:height="1.72917in"/>
      <draw:page-thumbnail draw:page-number="6" svg:x="3.89931in" svg:y="7.03299in" svg:width="3.07465in" svg:height="1.72917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中平國中107學年度第1學期 第2次行政會報</dc:title>
    <meta:initial-creator>user</meta:initial-creator>
    <dc:creator>user</dc:creator>
    <meta:creation-date>2018-09-21T00:08:08Z</meta:creation-date>
    <dc:date>2020-12-06T23:21:11Z</dc:date>
    <meta:template xlink:href="健康與健身簡報%20(寬螢幕)" xlink:type="simple"/>
    <meta:editing-cycles>220</meta:editing-cycles>
    <meta:editing-duration>PT57370S</meta:editing-duration>
    <meta:user-defined meta:name="ContentTypeId">0x010100AA3F7D94069FF64A86F7DFF56D60E3BE</meta:user-defined>
    <meta:document-statistic meta:paragraph-count="367" meta:word-count="1393"/>
  </office:meta>
</office:document-meta>
</file>