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emf" manifest:media-type=""/>
  <manifest:file-entry manifest:full-path="media/image3.emf" manifest:media-type=""/>
  <manifest:file-entry manifest:full-path="media/image4.emf" manifest:media-type="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gif" manifest:media-type="image/gif"/>
  <manifest:file-entry manifest:full-path="media/image11.gif" manifest:media-type="image/gif"/>
  <manifest:file-entry manifest:full-path="media/image12.png" manifest:media-type="image/png"/>
  <manifest:file-entry manifest:full-path="media/image13.jpeg" manifest:media-type="image/jpeg"/>
  <manifest:file-entry manifest:full-path="media/image14.gif" manifest:media-type="image/gif"/>
  <manifest:file-entry manifest:full-path="media/image15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  <manifest:file-entry manifest:full-path="media/image19.jpeg" manifest:media-type="image/jpeg"/>
  <manifest:file-entry manifest:full-path="media/image20.jpeg" manifest:media-type="image/jpeg"/>
  <manifest:file-entry manifest:full-path="media/image21.jpeg" manifest:media-type="image/jpe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paragraph" style:name="a1540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4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4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4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48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0">
      <style:text-properties fo:font-size="0.16667in" style:font-size-asian="0.16667in" style:font-size-complex="0.16667in" fo:language="en" fo:country="US" style:letter-kerning="false"/>
    </style:style>
    <style:style style:family="text" style:name="a2201">
      <style:text-properties fo:font-size="0.16667in" style:font-size-asian="0.16667in" style:font-size-complex="0.16667in" fo:language="en" fo:country="US" style:letter-kerning="false"/>
    </style:style>
    <style:style style:family="text" style:name="a2202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2203">
      <style:paragraph-properties fo:margin-right="0.02639in" fo:margin-bottom="0in" style:vertical-align="auto"/>
    </style:style>
    <style:style style:family="text" style:name="a2205">
      <style:text-properties fo:font-size="0.16667in" style:font-size-asian="0.16667in" style:font-size-complex="0.16667in" fo:language="en" fo:country="US" style:letter-kerning="false"/>
    </style:style>
    <style:style style:family="text" style:name="a2206">
      <style:text-properties fo:font-size="0.16667in" style:font-size-asian="0.16667in" style:font-size-complex="0.16667in" fo:language="en" style:language-asian="zh" fo:country="US" style:country-asian="TW" style:letter-kerning="false"/>
    </style:style>
    <style:style style:family="text" style:name="a2207">
      <style:text-properties fo:font-size="0.16667in" style:font-size-asian="0.16667in" style:font-size-complex="0.16667in" fo:language="en" fo:country="US" style:letter-kerning="false"/>
    </style:style>
    <style:style style:family="text" style:name="a2208">
      <style:text-properties fo:font-size="0.16667in" style:font-size-asian="0.16667in" style:font-size-complex="0.16667in" fo:language="en" fo:country="US" style:letter-kerning="false"/>
    </style:style>
    <style:style style:family="text" style:name="a2209">
      <style:text-properties fo:font-size="0.16667in" style:font-size-asian="0.16667in" style:font-size-complex="0.16667in" style:language-asian="zh" style:country-asian="TW" style:letter-kerning="false"/>
    </style:style>
    <style:style style:family="text" style:name="a15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0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2211">
      <style:paragraph-properties fo:margin-right="0.02639in" fo:margin-bottom="0in" style:vertical-align="auto"/>
    </style:style>
    <style:style style:family="text" style:name="a2213">
      <style:text-properties fo:font-size="0.16667in" style:font-size-asian="0.16667in" style:font-size-complex="0.16667in" fo:language="en" fo:country="US" style:letter-kerning="false"/>
    </style:style>
    <style:style style:family="text" style:name="a2214">
      <style:text-properties fo:font-size="0.16667in" style:font-size-asian="0.16667in" style:font-size-complex="0.16667in" fo:language="en" style:language-asian="zh" fo:country="US" style:country-asian="TW" style:letter-kerning="false"/>
    </style:style>
    <style:style style:family="text" style:name="a2215">
      <style:text-properties fo:font-size="0.16667in" style:font-size-asian="0.16667in" style:font-size-complex="0.16667in" fo:language="en" fo:country="US" style:letter-kerning="false"/>
    </style:style>
    <style:style style:family="text" style:name="a2216">
      <style:text-properties fo:font-size="0.16667in" style:font-size-asian="0.16667in" style:font-size-complex="0.16667in" fo:language="en" fo:country="US" style:letter-kerning="false"/>
    </style:style>
    <style:style style:family="text" style:name="a2217">
      <style:text-properties fo:font-size="0.16667in" style:font-size-asian="0.16667in" style:font-size-complex="0.16667in" style:language-asian="zh" style:country-asian="TW" style:letter-kerning="false"/>
    </style:style>
    <style:style style:family="text" style:name="a2218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2219">
      <style:paragraph-properties fo:margin-right="0.02639in" fo:margin-bottom="0in" style:vertical-align="auto"/>
    </style:style>
    <style:style style:family="text" style:name="a15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1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4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5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微軟正黑體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66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微軟正黑體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67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微軟正黑體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68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微軟正黑體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69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21">
      <style:text-properties fo:font-size="0.16667in" style:font-size-asian="0.16667in" style:font-size-complex="0.16667in" fo:language="en" style:language-asian="zh" fo:country="US" style:country-asian="TW" style:letter-kerning="false"/>
    </style:style>
    <style:style style:family="text" style:name="a2222">
      <style:text-properties fo:font-size="0.16667in" style:font-size-asian="0.16667in" style:font-size-complex="0.16667in" fo:language="en" fo:country="US" style:letter-kerning="false"/>
    </style:style>
    <style:style style:family="text" style:name="a2223">
      <style:text-properties fo:font-size="0.16667in" style:font-size-asian="0.16667in" style:font-size-complex="0.16667in" style:language-asian="zh" style:country-asian="TW" style:letter-kerning="false"/>
    </style:style>
    <style:style style:family="text" style:name="a2224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225">
      <style:paragraph-properties fo:margin-right="0.02639in" fo:margin-bottom="0in" style:vertical-align="auto"/>
    </style:style>
    <style:style style:family="table-cell" style:name="a2227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2228">
      <style:text-properties fo:font-size="0.16667in" style:font-size-asian="0.16667in" style:font-size-complex="0.16667in" fo:language="en" fo:country="US" style:letter-kerning="false"/>
    </style:style>
    <style:style style:family="text" style:name="a2229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570">
      <style:paragraph-properties fo:line-height="12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1572" style:parent-style-name="Graphics">
      <style:graphic-properties draw:fill="none" draw:stroke="none"/>
    </style:style>
    <style:style style:family="text" style:name="a15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78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30">
      <style:paragraph-properties fo:margin-right="0.02639in" fo:margin-bottom="0in" style:vertical-align="auto"/>
    </style:style>
    <style:style style:family="table-cell" style:name="a2232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able-row" style:name="a2233">
      <style:table-row-properties style:row-height="0.39759in"/>
    </style:style>
    <style:style style:family="text" style:name="a2234">
      <style:text-properties fo:font-size="0.16667in" style:font-size-asian="0.16667in" style:font-size-complex="0.16667in" fo:language="en" fo:country="US" style:letter-kerning="true"/>
    </style:style>
    <style:style style:family="text" style:name="a2235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236">
      <style:paragraph-properties fo:text-align="center" fo:margin-right="0.02639in" fo:margin-bottom="0in" style:vertical-align="auto"/>
    </style:style>
    <style:style style:family="table-cell" style:name="a2238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2239">
      <style:text-properties fo:font-size="0.16667in" style:font-size-asian="0.16667in" style:font-size-complex="0.16667in" fo:language="en" fo:country="US" style:letter-kerning="false"/>
    </style:style>
    <style:style style:family="text" style:name="a1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4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8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240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241">
      <style:paragraph-properties fo:text-align="left" fo:margin-right="0.02639in" fo:margin-bottom="0in" style:vertical-align="auto"/>
    </style:style>
    <style:style style:family="table-cell" style:name="a2243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2244">
      <style:text-properties fo:font-size="0.16667in" style:font-size-asian="0.16667in" style:font-size-complex="0.16667in" style:language-asian="zh" style:country-asian="TW" style:letter-kerning="false"/>
    </style:style>
    <style:style style:family="text" style:name="a2245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246">
      <style:paragraph-properties fo:margin-right="0.02639in" fo:margin-bottom="0in" style:vertical-align="auto"/>
    </style:style>
    <style:style style:family="table-cell" style:name="a2248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2249">
      <style:text-properties fo:font-size="0.16667in" style:font-size-asian="0.16667in" style:font-size-complex="0.16667in" fo:language="en" fo:country="US" style:letter-kerning="false"/>
    </style:style>
    <style:style style:family="drawing-page" style:name="a1590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2">
      <style:paragraph-properties fo:line-height="120%" fo:text-align="left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5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97">
      <style:text-properties fo:text-transform="uppercase" fo:color="#775f55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8">
      <style:text-properties fo:text-transform="uppercase" fo:color="#775f55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9">
      <style:text-properties fo:text-transform="uppercase" fo:color="#775f55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50">
      <style:text-properties fo:font-size="0.16667in" style:font-size-asian="0.16667in" style:font-size-complex="0.16667in" style:language-asian="zh" style:country-asian="TW" style:letter-kerning="false"/>
    </style:style>
    <style:style style:family="text" style:name="a2251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252">
      <style:paragraph-properties fo:margin-right="0.02639in" fo:margin-bottom="0in" style:vertical-align="auto"/>
    </style:style>
    <style:style style:family="text" style:name="a18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254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paragraph" style:name="a180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5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56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2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8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259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0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1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2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3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4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6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6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" style:name="a2267">
      <style:table-properties style:writing-mode="lr-tb"/>
    </style:style>
    <style:style style:family="text" style:name="a1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2268">
      <style:table-column-properties style:column-width="2.29786in"/>
    </style:style>
    <style:style style:family="paragraph" style:name="a181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2269">
      <style:table-column-properties style:column-width="5.55777in"/>
    </style:style>
    <style:style style:family="text" style:name="a1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2270">
      <style:table-row-properties style:row-height="0.43073in"/>
    </style:style>
    <style:style style:family="text" style:name="a2271">
      <style:text-properties fo:font-size="0.19444in" style:font-size-asian="0.19444in" style:font-size-complex="0.19444in" fo:language="en" fo:country="US" style:letter-kerning="false"/>
    </style:style>
    <style:style style:family="text" style:name="a2272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text" style:name="a18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3">
      <style:paragraph-properties fo:margin-right="0.02639in" fo:margin-bottom="0in" style:vertical-align="auto"/>
    </style:style>
    <style:style style:family="text" style:name="a18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275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ext" style:name="a2276">
      <style:text-properties fo:font-size="0.19444in" style:font-size-asian="0.19444in" style:font-size-complex="0.19444in" fo:language="en" fo:country="US" style:letter-kerning="false"/>
    </style:style>
    <style:style style:family="presentation" style:name="a18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77">
      <style:text-properties fo:font-size="0.19444in" style:font-size-asian="0.19444in" style:font-size-complex="0.19444in" style:language-asian="zh" style:country-asian="TW" style:letter-kerning="false"/>
    </style:style>
    <style:style style:family="graphic" style:name="a1825" style:parent-style-name="Graphics">
      <style:graphic-properties draw:fill="none" draw:stroke="none"/>
    </style:style>
    <style:style style:family="text" style:name="a2278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presentation" style:name="a1826">
      <style:graphic-properties draw:fill="none" draw:stroke="solid" svg:stroke-width="0.01389in" svg:stroke-color="#000000" svg:stroke-opacity="100%"/>
    </style:style>
    <style:style style:family="paragraph" style:name="a2279">
      <style:paragraph-properties fo:margin-right="0.02639in" fo:margin-bottom="0in" style:vertical-align="auto"/>
    </style:style>
    <style:style style:family="presentation" style:name="a18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281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able-row" style:name="a2282">
      <style:table-row-properties style:row-height="1.07684in"/>
    </style:style>
    <style:style style:family="paragraph" style:name="a18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3">
      <style:text-properties fo:font-size="0.19444in" style:font-size-asian="0.19444in" style:font-size-complex="0.19444in" fo:language="en" fo:country="US" style:letter-kerning="false"/>
    </style:style>
    <style:style style:family="graphic" style:name="a18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84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drawing-page" style:name="a183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285">
      <style:paragraph-properties fo:margin-right="0.02639in" fo:margin-bottom="0in" style:vertical-align="auto"/>
    </style:style>
    <style:style style:family="drawing-page" style:name="a1833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34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超顏楷" style:font-family-asian="文鼎超顏楷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287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ext" style:name="a1835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超顏楷" style:font-family-asian="文鼎超顏楷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88">
      <style:text-properties fo:font-size="0.19444in" style:font-size-asian="0.19444in" style:font-size-complex="0.19444in" fo:language="en" fo:country="US" style:letter-kerning="false"/>
    </style:style>
    <style:style style:family="paragraph" style:name="a18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9">
      <style:text-properties fo:font-size="0.19444in" style:font-size-asian="0.19444in" style:font-size-complex="0.19444in" style:language-asian="zh" style:country-asian="TW" style:letter-kerning="false"/>
    </style:style>
    <style:style style:family="graphic" style:name="a183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90">
      <style:text-properties fo:font-size="0.19444in" style:font-size-asian="0.19444in" style:font-size-complex="0.19444in" style:language-asian="zh" style:country-asian="TW" style:letter-kerning="true"/>
    </style:style>
    <style:style style:family="paragraph" style:name="a2291">
      <style:paragraph-properties fo:margin-right="0.02639in" fo:margin-bottom="0in" style:vertical-align="auto"/>
    </style:style>
    <style:style style:family="text" style:name="a18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93">
      <style:text-properties fo:font-size="0.19444in" style:font-size-asian="0.19444in" style:font-size-complex="0.19444in" fo:language="en" fo:country="US" style:letter-kerning="false"/>
    </style:style>
    <style:style style:family="paragraph" style:name="a1841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4">
      <style:text-properties fo:font-size="0.19444in" style:font-size-asian="0.19444in" style:font-size-complex="0.19444in" style:language-asian="zh" style:country-asian="TW" style:letter-kerning="false"/>
    </style:style>
    <style:style style:family="text" style:name="a2295">
      <style:text-properties fo:font-size="0.19444in" style:font-size-asian="0.19444in" style:font-size-complex="0.19444in" fo:language="en" fo:country="US" style:letter-kerning="false"/>
    </style:style>
    <style:style style:family="text" style:name="a1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96">
      <style:text-properties fo:font-size="0.19444in" style:font-size-asian="0.19444in" style:font-size-complex="0.19444in" style:language-asian="zh" style:country-asian="TW" style:letter-kerning="false"/>
    </style:style>
    <style:style style:family="text" style:name="a18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97">
      <style:text-properties fo:font-size="0.19444in" style:font-size-asian="0.19444in" style:font-size-complex="0.19444in" fo:language="en" fo:country="US" style:letter-kerning="false"/>
    </style:style>
    <style:style style:family="text" style:name="a1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98">
      <style:text-properties fo:font-size="0.19444in" style:font-size-asian="0.19444in" style:font-size-complex="0.19444in" style:language-asian="zh" style:country-asian="TW" style:letter-kerning="true"/>
    </style:style>
    <style:style style:family="text" style:name="a18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99">
      <style:paragraph-properties fo:margin-right="0.02639in" fo:margin-bottom="0in" style:vertical-align="auto"/>
    </style:style>
    <style:style style:family="text" style:name="a184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4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2500">
      <style:table-row-properties style:row-height="1.39669in"/>
    </style:style>
    <style:style style:family="text" style:name="a2501">
      <style:text-properties fo:font-size="0.16667in" style:font-size-asian="0.16667in" style:font-size-complex="0.16667in" fo:language="en" fo:country="US" style:letter-kerning="true"/>
    </style:style>
    <style:style style:family="text" style:name="a2502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503">
      <style:paragraph-properties fo:text-align="center" fo:margin-right="0.02639in" fo:margin-bottom="0in" style:vertical-align="auto"/>
    </style:style>
    <style:style style:family="table-cell" style:name="a2505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506">
      <style:text-properties fo:font-size="0.16667in" style:font-size-asian="0.16667in" style:font-size-complex="0.16667in" fo:language="en" fo:country="US" style:letter-kerning="true"/>
    </style:style>
    <style:style style:family="text" style:name="a2507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508">
      <style:paragraph-properties fo:text-align="center" fo:margin-right="0.02639in" fo:margin-bottom="0in" style:vertical-align="auto"/>
    </style:style>
    <style:style style:family="text" style:name="a1000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01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02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03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04">
      <style:text-properties fo:color="#000000" style:text-line-through-type="none" style:text-line-through-style="none" style:text-line-through-width="auto" style:text-line-through-color="font-color" fo:font-family="Arial" style:font-family-generic="swiss" style:font-pitch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05">
      <style:paragraph-properties fo:text-align="left" style:vertical-align="bottom"/>
    </style:style>
    <style:style style:family="text" style:name="a18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007">
      <style:table-cell-properties style:vertical-align="bottom" fo:padding-top="0.01042in" fo:padding-bottom="0in" fo:padding-left="0.01042in" fo:padding-right="0.01042in"/>
      <style:paragraph-properties style:writing-mode="lr-tb"/>
    </style:style>
    <style:style style:family="paragraph" style:name="a1851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8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09">
      <style:text-properties fo:color="#000000" style:text-line-through-type="none" style:text-line-through-style="none" style:text-line-through-width="auto" style:text-line-through-color="font-color" fo:font-family="細明體" style:font-family-asian="細明體" style:font-family-generic="modern" style:font-family-generic-asian="modern" style:font-pitch="fixed" style:font-pitch-asian="fixed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8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54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57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510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511">
      <style:text-properties fo:font-size="0.16667in" style:font-size-asian="0.16667in" style:font-size-complex="0.16667in" style:language-asian="zh" style:country-asian="TW" style:letter-kerning="true"/>
    </style:style>
    <style:style style:family="text" style:name="a2512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513">
      <style:paragraph-properties fo:text-align="center" fo:margin-right="0.02639in" fo:margin-bottom="0in" style:vertical-align="auto"/>
    </style:style>
    <style:style style:family="table-cell" style:name="a2515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516">
      <style:text-properties fo:font-size="0.16667in" style:font-size-asian="0.16667in" style:font-size-complex="0.16667in" style:language-asian="zh" style:country-asian="TW" style:letter-kerning="true"/>
    </style:style>
    <style:style style:family="text" style:name="a2517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518">
      <style:paragraph-properties fo:text-align="center" fo:margin-bottom="0in"/>
    </style:style>
    <style:style style:family="paragraph" style:name="a1010">
      <style:paragraph-properties fo:text-align="left" style:vertical-align="bottom"/>
    </style:style>
    <style:style style:family="table-cell" style:name="a1012">
      <style:table-cell-properties style:vertical-align="bottom" fo:padding-top="0.01042in" fo:padding-bottom="0in" fo:padding-left="0.01042in" fo:padding-right="0.01042in"/>
      <style:paragraph-properties style:writing-mode="lr-tb"/>
    </style:style>
    <style:style style:family="text" style:name="a1013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14">
      <style:text-properties fo:color="#000000" style:text-line-through-type="none" style:text-line-through-style="none" style:text-line-through-width="auto" style:text-line-through-color="font-color" fo:font-family="細明體" style:font-family-asian="細明體" style:font-family-generic="modern" style:font-family-generic-asian="modern" style:font-pitch="fixed" style:font-pitch-asian="fixed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15">
      <style:paragraph-properties fo:text-align="left" style:vertical-align="bottom"/>
    </style:style>
    <style:style style:family="paragraph" style:name="a186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17">
      <style:table-cell-properties style:vertical-align="bottom" fo:padding-top="0.01042in" fo:padding-bottom="0in" fo:padding-left="0.01042in" fo:padding-right="0.01042in"/>
      <style:paragraph-properties style:writing-mode="lr-tb"/>
    </style:style>
    <style:style style:family="text" style:name="a1018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9">
      <style:text-properties fo:color="#000000" style:text-line-through-type="none" style:text-line-through-style="none" style:text-line-through-width="auto" style:text-line-through-color="font-color" fo:font-family="細明體" style:font-family-asian="細明體" style:font-family-generic="modern" style:font-family-generic-asian="modern" style:font-pitch="fixed" style:font-pitch-asian="fixed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863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6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6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520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able-row" style:name="a2521">
      <style:table-row-properties style:row-height="0.46556in"/>
    </style:style>
    <style:style style:family="text" style:name="a2522">
      <style:text-properties fo:font-size="0.16667in" style:font-size-asian="0.16667in" style:font-size-complex="0.16667in" fo:language="en" fo:country="US" style:letter-kerning="true"/>
    </style:style>
    <style:style style:family="text" style:name="a2523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524">
      <style:paragraph-properties fo:text-align="center" fo:margin-right="0.02639in" fo:margin-bottom="0in" style:vertical-align="auto"/>
    </style:style>
    <style:style style:family="table-cell" style:name="a2526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527">
      <style:text-properties fo:font-size="0.16667in" style:font-size-asian="0.16667in" style:font-size-complex="0.16667in" fo:language="en" fo:country="US" style:letter-kerning="true"/>
    </style:style>
    <style:style style:family="text" style:name="a2528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529">
      <style:paragraph-properties fo:text-align="center" fo:margin-right="0.02639in" fo:margin-bottom="0in" style:vertical-align="auto"/>
    </style:style>
    <style:style style:family="paragraph" style:name="a1020">
      <style:paragraph-properties fo:text-align="left" style:vertical-align="bottom"/>
    </style:style>
    <style:style style:family="table-cell" style:name="a1022">
      <style:table-cell-properties style:vertical-align="bottom" fo:padding-top="0.01042in" fo:padding-bottom="0in" fo:padding-left="0.01042in" fo:padding-right="0.01042in"/>
      <style:paragraph-properties style:writing-mode="lr-tb"/>
    </style:style>
    <style:style style:family="text" style:name="a10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027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871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8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9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74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77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-cell" style:name="a2531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532">
      <style:text-properties fo:font-size="0.16667in" style:font-size-asian="0.16667in" style:font-size-complex="0.16667in" fo:language="en" style:language-asian="zh" fo:country="US" style:country-asian="TW" style:letter-kerning="true"/>
    </style:style>
    <style:style style:family="text" style:name="a2533">
      <style:text-properties fo:font-size="0.16667in" style:font-size-asian="0.16667in" style:font-size-complex="0.16667in" style:language-asian="zh" style:country-asian="TW" style:letter-kerning="true"/>
    </style:style>
    <style:style style:family="text" style:name="a2534">
      <style:text-properties fo:font-size="0.16667in" style:font-size-asian="0.16667in" style:font-size-complex="0.16667in" style:language-asian="zh" style:country-asian="TW" style:letter-kerning="true"/>
    </style:style>
    <style:style style:family="text" style:name="a2535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536">
      <style:paragraph-properties fo:text-align="center" fo:margin-right="0.02639in" fo:margin-bottom="0in" style:vertical-align="auto"/>
    </style:style>
    <style:style style:family="table-cell" style:name="a2538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539">
      <style:text-properties fo:font-size="0.16667in" style:font-size-asian="0.16667in" style:font-size-complex="0.16667in" fo:language="en" fo:country="US" style:letter-kerning="true"/>
    </style:style>
    <style:style style:family="paragraph" style:name="a103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1032">
      <style:table-properties style:writing-mode="lr-tb"/>
    </style:style>
    <style:style style:family="table-column" style:name="a1033">
      <style:table-column-properties style:column-width="1.46297in"/>
    </style:style>
    <style:style style:family="table-column" style:name="a1034">
      <style:table-column-properties style:column-width="1.46297in"/>
    </style:style>
    <style:style style:family="table-column" style:name="a1035">
      <style:table-column-properties style:column-width="1.60184in"/>
    </style:style>
    <style:style style:family="table-column" style:name="a1036">
      <style:table-column-properties style:column-width="1.46297in"/>
    </style:style>
    <style:style style:family="text" style:name="a1880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037">
      <style:table-column-properties style:column-width="1.46297in"/>
    </style:style>
    <style:style style:family="text" style:name="a1881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038">
      <style:table-column-properties style:column-width="1.46297in"/>
    </style:style>
    <style:style style:family="paragraph" style:name="a18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039">
      <style:table-row-properties style:row-height="0.63642in"/>
    </style:style>
    <style:style style:family="graphic" style:name="a18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884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85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6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40">
      <style:text-properties fo:font-size="0.16667in" style:font-size-asian="0.16667in" style:font-size-complex="0.16667in" style:language-asian="zh" style:country-asian="TW" style:letter-kerning="true"/>
    </style:style>
    <style:style style:family="text" style:name="a2541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542">
      <style:paragraph-properties fo:text-align="center" fo:margin-bottom="0in"/>
    </style:style>
    <style:style style:family="table-cell" style:name="a2544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able-row" style:name="a2545">
      <style:table-row-properties style:row-height="0.46556in"/>
    </style:style>
    <style:style style:family="text" style:name="a2546">
      <style:text-properties fo:font-size="0.16667in" style:font-size-asian="0.16667in" style:font-size-complex="0.16667in" fo:language="en" fo:country="US" style:letter-kerning="true"/>
    </style:style>
    <style:style style:family="text" style:name="a2547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548">
      <style:paragraph-properties fo:text-align="center" fo:margin-right="0.02639in" fo:margin-bottom="0in" style:vertical-align="auto"/>
    </style:style>
    <style:style style:family="text" style:name="a1040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41">
      <style:text-properties fo:color="#000000" style:text-line-through-type="none" style:text-line-through-style="none" style:text-line-through-width="auto" style:text-line-through-color="font-color" fo:font-family="Arial" style:font-family-generic="swiss" style:font-pitch="variable" fo:font-size="0.125in" style:font-size-asian="0.125in" style:font-size-complex="0.1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42">
      <style:paragraph-properties fo:text-align="left" style:vertical-align="bottom"/>
    </style:style>
    <style:style style:family="table-cell" style:name="a1044">
      <style:table-cell-properties style:vertical-align="bottom" fo:padding-top="0.00971in" fo:padding-bottom="0in" fo:padding-left="0.00971in" fo:padding-right="0.00971in"/>
      <style:paragraph-properties style:writing-mode="lr-tb"/>
    </style:style>
    <style:style style:family="text" style:name="a1045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46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7">
      <style:text-properties fo:color="#000000" style:text-line-through-type="none" style:text-line-through-style="none" style:text-line-through-width="auto" style:text-line-through-color="font-color" fo:font-family="Arial" style:font-family-generic="swiss" style:font-pitch="variable" fo:font-size="0.125in" style:font-size-asian="0.125in" style:font-size-complex="0.1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891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8">
      <style:paragraph-properties fo:text-align="left" style:vertical-align="bottom"/>
    </style:style>
    <style:style style:family="text" style:name="a1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40278in" style:font-size-asian="0.40278in" style:font-size-complex="0.4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4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1897">
      <style:table-properties style:writing-mode="lr-tb"/>
    </style:style>
    <style:style style:family="table-column" style:name="a1898">
      <style:table-column-properties style:column-width="1.71664in"/>
    </style:style>
    <style:style style:family="table-column" style:name="a1899">
      <style:table-column-properties style:column-width="3.36242in"/>
    </style:style>
    <style:style style:family="table-cell" style:name="a2550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551">
      <style:text-properties fo:font-size="0.16667in" style:font-size-asian="0.16667in" style:font-size-complex="0.16667in" fo:language="en" fo:country="US" style:letter-kerning="false"/>
    </style:style>
    <style:style style:family="text" style:name="a2552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553">
      <style:paragraph-properties fo:text-align="center" fo:margin-left="0.01667in" fo:margin-right="0.02639in" fo:text-indent="-0.01806in" fo:margin-bottom="0in" style:vertical-align="auto"/>
    </style:style>
    <style:style style:family="table-cell" style:name="a2555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556">
      <style:text-properties fo:font-size="0.16667in" style:font-size-asian="0.16667in" style:font-size-complex="0.16667in" fo:language="en" style:language-asian="zh" fo:country="US" style:country-asian="TW" style:letter-kerning="true"/>
    </style:style>
    <style:style style:family="text" style:name="a2557">
      <style:text-properties fo:font-size="0.16667in" style:font-size-asian="0.16667in" style:font-size-complex="0.16667in" style:language-asian="zh" style:country-asian="TW" style:letter-kerning="true"/>
    </style:style>
    <style:style style:family="text" style:name="a2558">
      <style:text-properties fo:font-size="0.16667in" style:font-size-asian="0.16667in" style:font-size-complex="0.16667in" style:language-asian="zh" style:country-asian="TW" style:letter-kerning="true"/>
    </style:style>
    <style:style style:family="text" style:name="a2559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able-cell" style:name="a1050">
      <style:table-cell-properties style:vertical-align="bottom" fo:padding-top="0.00971in" fo:padding-bottom="0in" fo:padding-left="0.00971in" fo:padding-right="0.00971in"/>
      <style:paragraph-properties style:writing-mode="lr-tb"/>
    </style:style>
    <style:style style:family="text" style:name="a1051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52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53">
      <style:text-properties fo:color="#000000" style:text-line-through-type="none" style:text-line-through-style="none" style:text-line-through-width="auto" style:text-line-through-color="font-color" fo:font-family="Arial" style:font-family-generic="swiss" style:font-pitch="variable" fo:font-size="0.125in" style:font-size-asian="0.125in" style:font-size-complex="0.1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54">
      <style:paragraph-properties fo:text-align="left" style:vertical-align="bottom"/>
    </style:style>
    <style:style style:family="table-cell" style:name="a1056">
      <style:table-cell-properties style:vertical-align="bottom" fo:padding-top="0.00971in" fo:padding-bottom="0in" fo:padding-left="0.00971in" fo:padding-right="0.00971in"/>
      <style:paragraph-properties style:writing-mode="lr-tb"/>
    </style:style>
    <style:style style:family="text" style:name="a1057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58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59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2560">
      <style:paragraph-properties fo:text-align="center" fo:margin-right="0.02639in" fo:margin-bottom="0in" style:vertical-align="auto"/>
    </style:style>
    <style:style style:family="table-cell" style:name="a2562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563">
      <style:text-properties fo:font-size="0.16667in" style:font-size-asian="0.16667in" style:font-size-complex="0.16667in" fo:language="en" fo:country="US" style:letter-kerning="true"/>
    </style:style>
    <style:style style:family="text" style:name="a2564">
      <style:text-properties fo:font-size="0.16667in" style:font-size-asian="0.16667in" style:font-size-complex="0.16667in" style:language-asian="zh" style:country-asian="TW" style:letter-kerning="true"/>
    </style:style>
    <style:style style:family="text" style:name="a2565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566">
      <style:paragraph-properties fo:text-align="center" fo:margin-right="0.02639in" fo:margin-bottom="0in" style:vertical-align="auto"/>
    </style:style>
    <style:style style:family="table-cell" style:name="a2568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able-row" style:name="a2569">
      <style:table-row-properties style:row-height="0.46556in"/>
    </style:style>
    <style:style style:family="text" style:name="a1060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61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62">
      <style:text-properties fo:color="#000000" style:text-line-through-type="none" style:text-line-through-style="none" style:text-line-through-width="auto" style:text-line-through-color="font-color" fo:font-family="Arial" style:font-family-generic="swiss" style:font-pitch="variable" fo:font-size="0.125in" style:font-size-asian="0.125in" style:font-size-complex="0.1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63">
      <style:paragraph-properties fo:text-align="left" style:vertical-align="bottom"/>
    </style:style>
    <style:style style:family="table-cell" style:name="a1065">
      <style:table-cell-properties style:vertical-align="bottom" fo:padding-top="0.00971in" fo:padding-bottom="0in" fo:padding-left="0.00971in" fo:padding-right="0.00971in"/>
      <style:paragraph-properties style:writing-mode="lr-tb"/>
    </style:style>
    <style:style style:family="text" style:name="a1066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67">
      <style:text-properties fo:color="#000000" style:text-line-through-type="none" style:text-line-through-style="none" style:text-line-through-width="auto" style:text-line-through-color="font-color" fo:font-family="Arial" style:font-family-generic="swiss" style:font-pitch="variable" fo:font-size="0.125in" style:font-size-asian="0.125in" style:font-size-complex="0.1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68">
      <style:paragraph-properties fo:text-align="left" style:vertical-align="bottom"/>
    </style:style>
    <style:style style:family="text" style:name="a2570">
      <style:text-properties fo:font-size="0.16667in" style:font-size-asian="0.16667in" style:font-size-complex="0.16667in" fo:language="en" fo:country="US" style:letter-kerning="true"/>
    </style:style>
    <style:style style:family="text" style:name="a2571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572">
      <style:paragraph-properties fo:text-align="center" fo:margin-right="0.02639in" fo:margin-bottom="0in" style:vertical-align="auto"/>
    </style:style>
    <style:style style:family="table-cell" style:name="a2574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575">
      <style:text-properties fo:font-size="0.16667in" style:font-size-asian="0.16667in" style:font-size-complex="0.16667in" fo:language="en" fo:country="US" style:letter-kerning="false"/>
    </style:style>
    <style:style style:family="text" style:name="a2576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577">
      <style:paragraph-properties fo:text-align="center" fo:margin-left="0.01667in" fo:margin-right="0.02639in" fo:text-indent="-0.01806in" fo:margin-bottom="0in" style:vertical-align="auto"/>
    </style:style>
    <style:style style:family="table-cell" style:name="a2579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able-cell" style:name="a1070">
      <style:table-cell-properties style:vertical-align="bottom" fo:padding-top="0.00971in" fo:padding-bottom="0in" fo:padding-left="0.00971in" fo:padding-right="0.00971in"/>
      <style:paragraph-properties style:writing-mode="lr-tb"/>
    </style:style>
    <style:style style:family="text" style:name="a1071">
      <style:text-properties fo:color="#000000" style:text-line-through-type="none" style:text-line-through-style="none" style:text-line-through-width="auto" style:text-line-through-color="font-color" fo:font-family="Arial" style:font-family-generic="swiss" style:font-pitch="variable" fo:font-size="0.125in" style:font-size-asian="0.125in" style:font-size-complex="0.1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72">
      <style:paragraph-properties fo:text-align="left" style:vertical-align="bottom"/>
    </style:style>
    <style:style style:family="table-cell" style:name="a1074">
      <style:table-cell-properties style:vertical-align="bottom" fo:padding-top="0.00971in" fo:padding-bottom="0in" fo:padding-left="0.00971in" fo:padding-right="0.00971in"/>
      <style:paragraph-properties style:writing-mode="lr-tb"/>
    </style:style>
    <style:style style:family="table-row" style:name="a1075">
      <style:table-row-properties style:row-height="1.25355in"/>
    </style:style>
    <style:style style:family="text" style:name="a1076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77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78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79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2580">
      <style:text-properties fo:font-size="0.16667in" style:font-size-asian="0.16667in" style:font-size-complex="0.16667in" style:language-asian="zh" style:country-asian="TW" style:letter-kerning="false"/>
    </style:style>
    <style:style style:family="text" style:name="a2581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style:letter-kerning="true"/>
    </style:style>
    <style:style style:family="paragraph" style:name="a2582">
      <style:paragraph-properties fo:text-align="center" fo:margin-left="0.33333in" fo:margin-right="0.02639in" fo:margin-bottom="0in" style:vertical-align="auto"/>
    </style:style>
    <style:style style:family="table-cell" style:name="a2584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585">
      <style:text-properties fo:font-size="0.16667in" style:font-size-asian="0.16667in" style:font-size-complex="0.16667in" fo:language="en" fo:country="US" style:letter-kerning="false"/>
    </style:style>
    <style:style style:family="text" style:name="a2586">
      <style:text-properties fo:font-size="0.16667in" style:font-size-asian="0.16667in" style:font-size-complex="0.16667in" style:language-asian="zh" style:country-asian="TW" style:letter-kerning="false"/>
    </style:style>
    <style:style style:family="text" style:name="a2587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588">
      <style:paragraph-properties fo:text-align="center" fo:margin-right="0.02639in" fo:margin-bottom="0in" style:vertical-align="auto"/>
    </style:style>
    <style:style style:family="text" style:name="a1080">
      <style:text-properties fo:color="#000000" style:text-line-through-type="none" style:text-line-through-style="none" style:text-line-through-width="auto" style:text-line-through-color="font-color" fo:font-family="Arial" style:font-family-generic="swiss" style:font-pitch="variable" fo:font-size="0.125in" style:font-size-asian="0.125in" style:font-size-complex="0.1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81">
      <style:paragraph-properties fo:text-align="left" style:vertical-align="bottom"/>
    </style:style>
    <style:style style:family="table-cell" style:name="a1083">
      <style:table-cell-properties style:vertical-align="bottom" fo:padding-top="0.00971in" fo:padding-bottom="0in" fo:padding-left="0.00971in" fo:padding-right="0.00971in"/>
      <style:paragraph-properties style:writing-mode="lr-tb"/>
    </style:style>
    <style:style style:family="text" style:name="a1084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85">
      <style:text-properties fo:color="#000000" style:text-line-through-type="none" style:text-line-through-style="none" style:text-line-through-width="auto" style:text-line-through-color="font-color" fo:font-family="Arial" style:font-family-generic="swiss" style:font-pitch="variable" fo:font-size="0.125in" style:font-size-asian="0.125in" style:font-size-complex="0.1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86">
      <style:paragraph-properties fo:text-align="left" style:vertical-align="bottom"/>
    </style:style>
    <style:style style:family="table-cell" style:name="a1088">
      <style:table-cell-properties style:vertical-align="bottom" fo:padding-top="0.00971in" fo:padding-bottom="0in" fo:padding-left="0.00971in" fo:padding-right="0.00971in"/>
      <style:paragraph-properties style:writing-mode="lr-tb"/>
    </style:style>
    <style:style style:family="text" style:name="a1089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ell" style:name="a2590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able-row" style:name="a2591">
      <style:table-row-properties style:row-height="0.31586in"/>
    </style:style>
    <style:style style:family="text" style:name="a2592">
      <style:text-properties fo:font-size="0.16667in" style:font-size-asian="0.16667in" style:font-size-complex="0.16667in" fo:language="en" fo:country="US" style:letter-kerning="true"/>
    </style:style>
    <style:style style:family="text" style:name="a2593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594">
      <style:paragraph-properties fo:text-align="center" fo:margin-right="0.02639in" fo:margin-bottom="0in" style:vertical-align="auto"/>
    </style:style>
    <style:style style:family="table-cell" style:name="a2596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597">
      <style:text-properties fo:font-size="0.16667in" style:font-size-asian="0.16667in" style:font-size-complex="0.16667in" style:language-asian="zh" style:country-asian="TW" style:letter-kerning="false"/>
    </style:style>
    <style:style style:family="text" style:name="a2598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599">
      <style:paragraph-properties fo:text-align="center" fo:margin-left="0.01667in" fo:margin-right="0.02639in" fo:text-indent="-0.01806in" fo:margin-bottom="0in" style:vertical-align="auto"/>
    </style:style>
    <style:style style:family="text" style:name="a28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0">
      <style:text-properties fo:color="#000000" style:text-line-through-type="none" style:text-line-through-style="none" style:text-line-through-width="auto" style:text-line-through-color="font-color" fo:font-family="細明體" style:font-family-asian="細明體" style:font-family-generic="modern" style:font-family-generic-asian="modern" style:font-pitch="fixed" style:font-pitch-asian="fixed" fo:font-size="0.125in" style:font-size-asian="0.125in" style:font-size-complex="0.1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8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1">
      <style:paragraph-properties fo:text-align="left" style:vertical-align="bottom"/>
    </style:style>
    <style:style style:family="text" style:name="a28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93">
      <style:table-cell-properties style:vertical-align="bottom" fo:padding-top="0.00971in" fo:padding-bottom="0in" fo:padding-left="0.00971in" fo:padding-right="0.00971in"/>
      <style:paragraph-properties style:writing-mode="lr-tb"/>
    </style:style>
    <style:style style:family="text" style:name="a28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4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2807">
      <style:paragraph-properties fo:line-height="100%" fo:text-align="left" style:tab-stop-distance="1in" fo:margin-left="0.5in" fo:margin-right="0in" fo:text-indent="-0.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5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96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28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7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98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99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3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19">
      <style:paragraph-properties fo:line-height="100%" fo:text-align="left" style:tab-stop-distance="1in" fo:margin-left="0.5in" fo:margin-right="0in" fo:text-indent="-0.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6">
      <style:paragraph-properties fo:line-height="120%" fo:text-align="left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2">
      <style:paragraph-properties fo:line-height="100%" fo:text-align="left" style:tab-stop-distance="1in" fo:margin-left="0.5in" fo:margin-right="0in" fo:text-indent="-0.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25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26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2829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27">
      <style:paragraph-properties fo:line-height="120%" fo:text-align="left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83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3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9">
      <style:paragraph-properties fo:line-height="120%" fo:text-align="left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842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3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4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44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0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1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0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0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2004">
      <style:table-properties style:writing-mode="lr-tb"/>
    </style:style>
    <style:style style:family="table-column" style:name="a2005">
      <style:table-column-properties style:column-width="0.78949in"/>
    </style:style>
    <style:style style:family="table-column" style:name="a2006">
      <style:table-column-properties style:column-width="2.04278in"/>
    </style:style>
    <style:style style:family="text" style:name="a28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olumn" style:name="a2007">
      <style:table-column-properties style:column-width="3.37456in"/>
    </style:style>
    <style:style style:family="text" style:name="a2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olumn" style:name="a2008">
      <style:table-column-properties style:column-width="1.54414in"/>
    </style:style>
    <style:style style:family="text" style:name="a2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2009">
      <style:table-row-properties style:row-height="0.24467in"/>
    </style:style>
    <style:style style:family="paragraph" style:name="a2853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0">
      <style:text-properties fo:font-size="0.16667in" style:font-size-asian="0.16667in" style:font-size-complex="0.16667in" style:language-asian="zh" style:country-asian="TW" style:letter-kerning="true"/>
    </style:style>
    <style:style style:family="text" style:name="a2011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012">
      <style:paragraph-properties fo:text-align="center" fo:margin-bottom="0in"/>
    </style:style>
    <style:style style:family="table-cell" style:name="a2014">
      <style:table-cell-properties style:vertical-align="top" fo:padding-top="0in" fo:padding-bottom="0in" fo:padding-left="0.04094in" fo:padding-right="0.04094in"/>
      <style:paragraph-properties style:writing-mode="lr-tb"/>
    </style:style>
    <style:style style:family="text" style:name="a2015">
      <style:text-properties fo:font-size="0.16667in" style:font-size-asian="0.16667in" style:font-size-complex="0.16667in" style:language-asian="zh" style:country-asian="TW" style:letter-kerning="true"/>
    </style:style>
    <style:style style:family="text" style:name="a2016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2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17">
      <style:paragraph-properties fo:text-align="center" fo:margin-bottom="0in"/>
    </style:style>
    <style:style style:family="paragraph" style:name="a2861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019">
      <style:table-cell-properties style:vertical-align="top" fo:padding-top="0in" fo:padding-bottom="0in" fo:padding-left="0.04094in" fo:padding-right="0.04094in"/>
      <style:paragraph-properties style:writing-mode="lr-tb"/>
    </style:style>
    <style:style style:family="text" style:name="a28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867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5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0">
      <style:text-properties fo:font-size="0.16667in" style:font-size-asian="0.16667in" style:font-size-complex="0.16667in" style:language-asian="zh" style:country-asian="TW" style:letter-kerning="true"/>
    </style:style>
    <style:style style:family="text" style:name="a2021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022">
      <style:paragraph-properties fo:text-align="center" fo:margin-bottom="0in"/>
    </style:style>
    <style:style style:family="table-cell" style:name="a2024">
      <style:table-cell-properties style:vertical-align="top" fo:padding-top="0in" fo:padding-bottom="0in" fo:padding-left="0.04094in" fo:padding-right="0.04094in"/>
      <style:paragraph-properties style:writing-mode="lr-tb"/>
    </style:style>
    <style:style style:family="text" style:name="a2025">
      <style:text-properties fo:font-size="0.16667in" style:font-size-asian="0.16667in" style:font-size-complex="0.16667in" style:language-asian="zh" style:country-asian="TW" style:letter-kerning="true"/>
    </style:style>
    <style:style style:family="text" style:name="a2026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2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27">
      <style:paragraph-properties fo:text-align="center" fo:margin-bottom="0in"/>
    </style:style>
    <style:style style:family="text" style:name="a28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029">
      <style:table-cell-properties style:vertical-align="top" fo:padding-top="0in" fo:padding-bottom="0in" fo:padding-left="0.04094in" fo:padding-right="0.04094in"/>
      <style:paragraph-properties style:writing-mode="lr-tb"/>
    </style:style>
    <style:style style:family="text" style:name="a28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7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2030">
      <style:table-row-properties style:row-height="0.48934in"/>
    </style:style>
    <style:style style:family="text" style:name="a2031">
      <style:text-properties fo:font-size="0.16667in" style:font-size-asian="0.16667in" style:font-size-complex="0.16667in" fo:language="en" fo:country="US" style:letter-kerning="true"/>
    </style:style>
    <style:style style:family="text" style:name="a2032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033">
      <style:paragraph-properties fo:text-align="center" fo:margin-right="0.02639in" fo:margin-bottom="0in" style:vertical-align="auto"/>
    </style:style>
    <style:style style:family="table-cell" style:name="a2035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2036">
      <style:text-properties fo:font-size="0.16667in" style:font-size-asian="0.16667in" style:font-size-complex="0.16667in" fo:language="en" fo:country="US" style:letter-kerning="true"/>
    </style:style>
    <style:style style:family="text" style:name="a28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37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2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38">
      <style:paragraph-properties fo:text-align="left" fo:margin-right="0.02639in" fo:margin-bottom="0in" style:vertical-align="auto"/>
    </style:style>
    <style:style style:family="text" style:name="a2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883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886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889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6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40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2041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2042">
      <style:paragraph-properties fo:text-align="center" fo:margin-right="0.02639in" fo:margin-bottom="0in" style:vertical-align="auto"/>
    </style:style>
    <style:style style:family="text" style:name="a2044">
      <style:text-properties fo:font-size="0.16667in" style:font-size-asian="0.16667in" style:font-size-complex="0.16667in" style:language-asian="zh" style:country-asian="TW" style:letter-kerning="true"/>
    </style:style>
    <style:style style:family="text" style:name="a2045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046">
      <style:paragraph-properties fo:text-align="center" fo:margin-right="0.02639in" fo:margin-bottom="0in" style:vertical-align="auto"/>
    </style:style>
    <style:style style:family="text" style:name="a28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048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paragraph" style:name="a2892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9">
      <style:text-properties fo:font-size="0.16667in" style:font-size-asian="0.16667in" style:font-size-complex="0.16667in" fo:language="en" fo:country="US" style:letter-kerning="true"/>
    </style:style>
    <style:style style:family="text" style:name="a28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89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898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99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0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051">
      <style:paragraph-properties fo:text-align="center" fo:margin-right="0.02639in" fo:margin-bottom="0in" style:vertical-align="auto"/>
    </style:style>
    <style:style style:family="text" style:name="a1600">
      <style:text-properties fo:text-transform="uppercas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053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paragraph" style:name="a160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2054">
      <style:table-row-properties style:row-height="0.24467in"/>
    </style:style>
    <style:style style:family="graphic" style:name="a16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55">
      <style:text-properties fo:font-size="0.16667in" style:font-size-asian="0.16667in" style:font-size-complex="0.16667in" fo:language="en" fo:country="US" style:letter-kerning="true"/>
    </style:style>
    <style:style style:family="text" style:name="a16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56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6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57">
      <style:paragraph-properties fo:text-align="center" fo:margin-right="0.02639in" fo:margin-bottom="0in" style:vertical-align="auto"/>
    </style:style>
    <style:style style:family="text" style:name="a160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059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6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9">
      <style:text-properties fo:font-variant="normal" fo:text-transform="none" fo:color="#4c4545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0">
      <style:text-properties fo:font-size="0.16667in" style:font-size-asian="0.16667in" style:font-size-complex="0.16667in" fo:language="en" fo:country="US" style:letter-kerning="true"/>
    </style:style>
    <style:style style:family="text" style:name="a2061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062">
      <style:paragraph-properties fo:text-align="left" fo:margin-right="0.02639in" fo:margin-bottom="0in" style:vertical-align="auto"/>
    </style:style>
    <style:style style:family="text" style:name="a1610">
      <style:text-properties fo:font-variant="normal" fo:text-transform="none" fo:color="#4c4545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64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5">
      <style:text-properties fo:font-size="0.16667in" style:font-size-asian="0.16667in" style:font-size-complex="0.16667in" style:language-asian="zh" style:country-asian="TW" style:letter-kerning="true"/>
    </style:style>
    <style:style style:family="text" style:name="a16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6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7">
      <style:paragraph-properties fo:text-align="center" fo:margin-right="0.02639in" fo:margin-bottom="0in" style:vertical-align="auto"/>
    </style:style>
    <style:style style:family="text" style:name="a1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69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0">
      <style:text-properties fo:font-size="0.16667in" style:font-size-asian="0.16667in" style:font-size-complex="0.16667in" fo:language="en" fo:country="US" style:letter-kerning="true"/>
    </style:style>
    <style:style style:family="text" style:name="a2071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072">
      <style:paragraph-properties fo:text-align="center" fo:margin-right="0.02639in" fo:margin-bottom="0in" style:vertical-align="auto"/>
    </style:style>
    <style:style style:family="text" style:name="a1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74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paragraph" style:name="a1622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2075">
      <style:table-row-properties style:row-height="0.24467in"/>
    </style:style>
    <style:style style:family="text" style:name="a1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6">
      <style:text-properties fo:font-size="0.16667in" style:font-size-asian="0.16667in" style:font-size-complex="0.16667in" fo:language="en" fo:country="US" style:letter-kerning="true"/>
    </style:style>
    <style:style style:family="text" style:name="a1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7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625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78">
      <style:paragraph-properties fo:text-align="center" fo:margin-right="0.02639in" fo:margin-bottom="0in" style:vertical-align="auto"/>
    </style:style>
    <style:style style:family="text" style:name="a1626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微軟正黑體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7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微軟正黑體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8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微軟正黑體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9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080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2081">
      <style:text-properties fo:font-size="0.16667in" style:font-size-asian="0.16667in" style:font-size-complex="0.16667in" fo:language="en" fo:country="US" style:letter-kerning="true"/>
    </style:style>
    <style:style style:family="text" style:name="a2082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630">
      <style:paragraph-properties fo:line-height="12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83">
      <style:paragraph-properties fo:text-align="left" fo:margin-right="0.02639in" fo:margin-bottom="0in" style:vertical-align="auto"/>
    </style:style>
    <style:style style:family="graphic" style:name="a16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1632" style:parent-style-name="Graphics">
      <style:graphic-properties draw:fill="none" draw:stroke="none"/>
    </style:style>
    <style:style style:family="table-cell" style:name="a2085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6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86">
      <style:text-properties fo:font-size="0.16667in" style:font-size-asian="0.16667in" style:font-size-complex="0.16667in" style:language-asian="zh" style:country-asian="TW" style:letter-kerning="true"/>
    </style:style>
    <style:style style:family="text" style:name="a16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87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63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88">
      <style:paragraph-properties fo:text-align="center" fo:margin-right="0.02639in" fo:margin-bottom="0in" style:vertical-align="auto"/>
    </style:style>
    <style:style style:family="text" style:name="a16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39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090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2091">
      <style:text-properties fo:font-size="0.16667in" style:font-size-asian="0.16667in" style:font-size-complex="0.16667in" fo:language="en" fo:country="US" style:letter-kerning="true"/>
    </style:style>
    <style:style style:family="text" style:name="a2092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3">
      <style:paragraph-properties fo:text-align="center" fo:margin-right="0.02639in" fo:margin-bottom="0in" style:vertical-align="auto"/>
    </style:style>
    <style:style style:family="text" style:name="a1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95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2096">
      <style:table-row-properties style:row-height="0.24467in"/>
    </style:style>
    <style:style style:family="paragraph" style:name="a1644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7">
      <style:text-properties fo:font-size="0.16667in" style:font-size-asian="0.16667in" style:font-size-complex="0.16667in" fo:language="en" fo:country="US" style:letter-kerning="true"/>
    </style:style>
    <style:style style:family="text" style:name="a16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8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9">
      <style:paragraph-properties fo:text-align="center" fo:margin-right="0.02639in" fo:margin-bottom="0in" style:vertical-align="auto"/>
    </style:style>
    <style:style style:family="text" style:name="a1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8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301">
      <style:text-properties fo:font-size="0.19444in" style:font-size-asian="0.19444in" style:font-size-complex="0.19444in" fo:language="en" fo:country="US" style:letter-kerning="false"/>
    </style:style>
    <style:style style:family="text" style:name="a2302">
      <style:text-properties fo:font-size="0.19444in" style:font-size-asian="0.19444in" style:font-size-complex="0.19444in" style:language-asian="zh" style:country-asian="TW" style:letter-kerning="false"/>
    </style:style>
    <style:style style:family="text" style:name="a2303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paragraph" style:name="a2304">
      <style:paragraph-properties fo:margin-right="0.02639in" fo:margin-bottom="0in" style:vertical-align="auto"/>
    </style:style>
    <style:style style:family="table-cell" style:name="a2306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able-row" style:name="a2307">
      <style:table-row-properties style:row-height="1.07684in"/>
    </style:style>
    <style:style style:family="text" style:name="a2308">
      <style:text-properties fo:font-size="0.19444in" style:font-size-asian="0.19444in" style:font-size-complex="0.19444in" fo:language="en" fo:country="US" style:letter-kerning="false"/>
    </style:style>
    <style:style style:family="text" style:name="a2309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presentation" style:name="a1650">
      <style:graphic-properties draw:fill="none" draw:stroke="solid" svg:stroke-width="0.01389in" svg:stroke-color="#000000" svg:stroke-opacity="100%"/>
    </style:style>
    <style:style style:family="presentation" style:name="a16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5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657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58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文鼎新藝體" style:font-family-asian="文鼎新藝體" style:font-family-generic="decorative" style:font-family-generic-asian="decorative" style:font-pitch="fixed" style:font-pitch-asian="fixed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59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新藝體" style:font-family-asian="文鼎新藝體" style:font-family-generic="decorative" style:font-family-generic-asian="decorative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10">
      <style:paragraph-properties fo:margin-right="0.02639in" fo:margin-bottom="0in" style:vertical-align="auto"/>
    </style:style>
    <style:style style:family="table-cell" style:name="a2312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ext" style:name="a2313">
      <style:text-properties fo:font-size="0.19444in" style:font-size-asian="0.19444in" style:font-size-complex="0.19444in" fo:language="en" fo:country="US" style:letter-kerning="false"/>
    </style:style>
    <style:style style:family="text" style:name="a2314">
      <style:text-properties fo:font-size="0.19444in" style:font-size-asian="0.19444in" style:font-size-complex="0.19444in" style:language-asian="zh" style:country-asian="TW" style:letter-kerning="false"/>
    </style:style>
    <style:style style:family="text" style:name="a2315">
      <style:text-properties fo:font-size="0.19444in" style:font-size-asian="0.19444in" style:font-size-complex="0.19444in" style:language-asian="zh" style:country-asian="TW" style:letter-kerning="true"/>
    </style:style>
    <style:style style:family="paragraph" style:name="a2316">
      <style:paragraph-properties fo:margin-right="0.02639in" fo:margin-bottom="0in" style:vertical-align="auto"/>
    </style:style>
    <style:style style:family="text" style:name="a2318">
      <style:text-properties fo:font-size="0.19444in" style:font-size-asian="0.19444in" style:font-size-complex="0.19444in" fo:language="en" fo:country="US" style:letter-kerning="false"/>
    </style:style>
    <style:style style:family="text" style:name="a2319">
      <style:text-properties fo:font-size="0.19444in" style:font-size-asian="0.19444in" style:font-size-complex="0.19444in" style:language-asian="zh" style:country-asian="TW" style:letter-kerning="false"/>
    </style:style>
    <style:style style:family="text" style:name="a1660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文鼎新藝體" style:font-family-asian="文鼎新藝體" style:font-family-generic="decorative" style:font-family-generic-asian="decorative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6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0">
      <style:text-properties fo:font-size="0.19444in" style:font-size-asian="0.19444in" style:font-size-complex="0.19444in" fo:language="en" fo:country="US" style:letter-kerning="false"/>
    </style:style>
    <style:style style:family="text" style:name="a2321">
      <style:text-properties fo:font-size="0.19444in" style:font-size-asian="0.19444in" style:font-size-complex="0.19444in" style:language-asian="zh" style:country-asian="TW" style:letter-kerning="false"/>
    </style:style>
    <style:style style:family="text" style:name="a2322">
      <style:text-properties fo:font-size="0.19444in" style:font-size-asian="0.19444in" style:font-size-complex="0.19444in" fo:language="en" fo:country="US" style:letter-kerning="false"/>
    </style:style>
    <style:style style:family="text" style:name="a2323">
      <style:text-properties fo:font-size="0.19444in" style:font-size-asian="0.19444in" style:font-size-complex="0.19444in" style:language-asian="zh" style:country-asian="TW" style:letter-kerning="true"/>
    </style:style>
    <style:style style:family="paragraph" style:name="a2324">
      <style:paragraph-properties fo:margin-right="0.02639in" fo:margin-bottom="0in" style:vertical-align="auto"/>
    </style:style>
    <style:style style:family="text" style:name="a2326">
      <style:text-properties fo:font-size="0.19444in" style:font-size-asian="0.19444in" style:font-size-complex="0.19444in" fo:language="en" fo:country="US" style:letter-kerning="false"/>
    </style:style>
    <style:style style:family="text" style:name="a2327">
      <style:text-properties fo:font-size="0.19444in" style:font-size-asian="0.19444in" style:font-size-complex="0.19444in" style:language-asian="zh" style:country-asian="TW" style:letter-kerning="false"/>
    </style:style>
    <style:style style:family="text" style:name="a2328">
      <style:text-properties fo:font-size="0.19444in" style:font-size-asian="0.19444in" style:font-size-complex="0.19444in" fo:language="en" fo:country="US" style:letter-kerning="false"/>
    </style:style>
    <style:style style:family="text" style:name="a2329">
      <style:text-properties fo:font-size="0.19444in" style:font-size-asian="0.19444in" style:font-size-complex="0.19444in" style:language-asian="zh" style:country-asian="TW" style:letter-kerning="false"/>
    </style:style>
    <style:style style:family="paragraph" style:name="a1670">
      <style:paragraph-properties fo:line-height="10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5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9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0">
      <style:text-properties fo:font-size="0.19444in" style:font-size-asian="0.19444in" style:font-size-complex="0.19444in" fo:language="en" fo:country="US" style:letter-kerning="false"/>
    </style:style>
    <style:style style:family="text" style:name="a2331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paragraph" style:name="a2332">
      <style:paragraph-properties fo:margin-right="0.02639in" fo:margin-bottom="0in" style:vertical-align="auto"/>
    </style:style>
    <style:style style:family="table-cell" style:name="a2334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able-row" style:name="a2335">
      <style:table-row-properties style:row-height="0.56554in"/>
    </style:style>
    <style:style style:family="text" style:name="a2336">
      <style:text-properties fo:font-size="0.19444in" style:font-size-asian="0.19444in" style:font-size-complex="0.19444in" fo:language="en" fo:country="US" style:letter-kerning="false"/>
    </style:style>
    <style:style style:family="text" style:name="a2337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paragraph" style:name="a2338">
      <style:paragraph-properties fo:margin-right="0.02639in" fo:margin-bottom="0in" style:vertical-align="auto"/>
    </style:style>
    <style:style style:family="text" style:name="a168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914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8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340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ext" style:name="a2341">
      <style:text-properties fo:font-size="0.19444in" style:font-size-asian="0.19444in" style:font-size-complex="0.19444in" fo:language="en" fo:country="US" style:letter-kerning="false"/>
    </style:style>
    <style:style style:family="text" style:name="a2342">
      <style:text-properties fo:font-size="0.19444in" style:font-size-asian="0.19444in" style:font-size-complex="0.19444in" style:language-asian="zh" style:country-asian="TW" style:letter-kerning="false"/>
    </style:style>
    <style:style style:family="text" style:name="a2343">
      <style:text-properties fo:font-size="0.19444in" style:font-size-asian="0.19444in" style:font-size-complex="0.19444in" style:language-asian="zh" style:country-asian="TW" style:letter-kerning="true"/>
    </style:style>
    <style:style style:family="paragraph" style:name="a2344">
      <style:paragraph-properties fo:margin-right="0.02639in" fo:margin-bottom="0in" style:vertical-align="auto"/>
    </style:style>
    <style:style style:family="text" style:name="a2346">
      <style:text-properties fo:font-size="0.19444in" style:font-size-asian="0.19444in" style:font-size-complex="0.19444in" fo:language="en" fo:country="US" style:letter-kerning="false"/>
    </style:style>
    <style:style style:family="text" style:name="a2347">
      <style:text-properties fo:font-size="0.19444in" style:font-size-asian="0.19444in" style:font-size-complex="0.19444in" style:language-asian="zh" style:country-asian="TW" style:letter-kerning="false"/>
    </style:style>
    <style:style style:family="text" style:name="a2348">
      <style:text-properties fo:font-size="0.19444in" style:font-size-asian="0.19444in" style:font-size-complex="0.19444in" fo:language="en" fo:country="US" style:letter-kerning="false"/>
    </style:style>
    <style:style style:family="text" style:name="a2349">
      <style:text-properties fo:font-size="0.19444in" style:font-size-asian="0.19444in" style:font-size-complex="0.19444in" style:language-asian="zh" style:country-asian="TW" style:letter-kerning="false"/>
    </style:style>
    <style:style style:family="paragraph" style:name="a1690">
      <style:paragraph-properties fo:line-height="10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3">
      <style:paragraph-properties fo:line-height="15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24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695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5" style:parent-style-name="Graphics">
      <style:graphic-properties draw:fill="solid" draw:fill-color="#ededed" draw:opacity="100%" draw:stroke="none"/>
    </style:style>
    <style:style style:family="text" style:name="a9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0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paragraph" style:name="a2351">
      <style:paragraph-properties fo:margin-right="0.02639in" fo:margin-bottom="0in" style:vertical-align="auto"/>
    </style:style>
    <style:style style:family="table-column" style:name="a1900">
      <style:table-column-properties style:column-width="1.33531in"/>
    </style:style>
    <style:style style:family="table-row" style:name="a1901">
      <style:table-row-properties style:row-height="0.3in"/>
    </style:style>
    <style:style style:family="table-cell" style:name="a2353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ext" style:name="a1902">
      <style:text-properties fo:font-size="0.25in" style:font-size-asian="0.25in" style:font-size-complex="0.25in" style:language-asian="zh" style:country-asian="TW" style:letter-kerning="true"/>
    </style:style>
    <style:style style:family="table-row" style:name="a2354">
      <style:table-row-properties style:row-height="0.43073in"/>
    </style:style>
    <style:style style:family="text" style:name="a1903">
      <style:text-properties fo:font-size="0.25in" style:font-size-asian="0.25in" style:font-size-complex="0.25in" style:language-asian="zh" style:country-asian="TW" style:letter-kerning="true"/>
    </style:style>
    <style:style style:family="text" style:name="a2355">
      <style:text-properties fo:font-size="0.19444in" style:font-size-asian="0.19444in" style:font-size-complex="0.19444in" fo:language="en" fo:country="US" style:letter-kerning="false"/>
    </style:style>
    <style:style style:family="text" style:name="a1904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text" style:name="a2356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paragraph" style:name="a1905">
      <style:paragraph-properties fo:text-align="justify" fo:text-align-last="start" fo:margin-bottom="0in"/>
    </style:style>
    <style:style style:family="paragraph" style:name="a2357">
      <style:paragraph-properties fo:margin-right="0.02639in" fo:margin-bottom="0in" style:vertical-align="auto"/>
    </style:style>
    <style:style style:family="table-cell" style:name="a1907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able-cell" style:name="a2359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able-row" style:name="a1908">
      <style:table-row-properties style:row-height="0.6in"/>
    </style:style>
    <style:style style:family="text" style:name="a1909">
      <style:text-properties fo:font-size="0.25in" style:font-size-asian="0.25in" style:font-size-complex="0.25in" fo:language="en" fo:country="US" style:letter-kerning="true"/>
    </style:style>
    <style:style style:family="paragraph" style:name="a9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932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33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4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37">
      <style:graphic-properties draw:fill="none" draw:stroke="none"/>
    </style:style>
    <style:style style:family="text" style:name="a9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0">
      <style:text-properties fo:font-size="0.19444in" style:font-size-asian="0.19444in" style:font-size-complex="0.19444in" style:language-asian="zh" style:country-asian="TW" style:letter-kerning="false"/>
    </style:style>
    <style:style style:family="text" style:name="a2361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text" style:name="a1910">
      <style:text-properties fo:font-size="0.25in" style:font-size-asian="0.25in" style:font-size-complex="0.25in" style:language-asian="zh" style:country-asian="TW" style:letter-kerning="true"/>
    </style:style>
    <style:style style:family="paragraph" style:name="a2362">
      <style:paragraph-properties fo:margin-right="0.02639in" fo:margin-bottom="0in" style:vertical-align="auto"/>
    </style:style>
    <style:style style:family="text" style:name="a1911">
      <style:text-properties fo:font-size="0.25in" style:font-size-asian="0.25in" style:font-size-complex="0.25in" fo:language="en" fo:country="US" style:letter-kerning="true"/>
    </style:style>
    <style:style style:family="text" style:name="a1912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table-cell" style:name="a2364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paragraph" style:name="a1913">
      <style:paragraph-properties fo:text-align="justify" fo:text-align-last="start" fo:margin-bottom="0in"/>
    </style:style>
    <style:style style:family="table-row" style:name="a2365">
      <style:table-row-properties style:row-height="0.43073in"/>
    </style:style>
    <style:style style:family="text" style:name="a2366">
      <style:text-properties fo:font-size="0.19444in" style:font-size-asian="0.19444in" style:font-size-complex="0.19444in" fo:language="en" fo:country="US" style:letter-kerning="false"/>
    </style:style>
    <style:style style:family="table-cell" style:name="a1915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2367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text" style:name="a1916">
      <style:text-properties fo:font-size="0.25in" style:font-size-asian="0.25in" style:font-size-complex="0.25in" style:language-asian="zh" style:country-asian="TW" style:letter-kerning="true"/>
    </style:style>
    <style:style style:family="paragraph" style:name="a2368">
      <style:paragraph-properties fo:margin-right="0.02639in" fo:margin-bottom="0in" style:vertical-align="auto"/>
    </style:style>
    <style:style style:family="text" style:name="a1917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aragraph" style:name="a1918">
      <style:paragraph-properties fo:text-align="justify" fo:text-align-last="start" fo:margin-bottom="0in"/>
    </style:style>
    <style:style style:family="paragraph" style:name="a9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942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43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4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47">
      <style:graphic-properties draw:fill="none" draw:stroke="none"/>
    </style:style>
    <style:style style:family="text" style:name="a9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370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ext" style:name="a2371">
      <style:text-properties fo:font-size="0.19444in" style:font-size-asian="0.19444in" style:font-size-complex="0.19444in" style:language-asian="zh" style:country-asian="TW" style:letter-kerning="false"/>
    </style:style>
    <style:style style:family="table-cell" style:name="a1920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2372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text" style:name="a1921">
      <style:text-properties fo:font-size="0.25in" style:font-size-asian="0.25in" style:font-size-complex="0.25in" fo:language="en" fo:country="US" style:letter-kerning="true"/>
    </style:style>
    <style:style style:family="paragraph" style:name="a2373">
      <style:paragraph-properties fo:margin-right="0.02639in" fo:margin-bottom="0in" style:vertical-align="auto"/>
    </style:style>
    <style:style style:family="text" style:name="a1922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aragraph" style:name="a1923">
      <style:paragraph-properties fo:text-align="justify" fo:text-align-last="start" fo:margin-bottom="0in"/>
    </style:style>
    <style:style style:family="table-cell" style:name="a2375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able-row" style:name="a2376">
      <style:table-row-properties style:row-height="0.43073in"/>
    </style:style>
    <style:style style:family="table-cell" style:name="a1925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2377">
      <style:text-properties fo:font-size="0.19444in" style:font-size-asian="0.19444in" style:font-size-complex="0.19444in" fo:language="en" fo:country="US" style:letter-kerning="false"/>
    </style:style>
    <style:style style:family="table-row" style:name="a1926">
      <style:table-row-properties style:row-height="0.3in"/>
    </style:style>
    <style:style style:family="text" style:name="a2378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text" style:name="a1927">
      <style:text-properties fo:font-size="0.25in" style:font-size-asian="0.25in" style:font-size-complex="0.25in" fo:language="en" fo:country="US" style:letter-kerning="true"/>
    </style:style>
    <style:style style:family="paragraph" style:name="a2379">
      <style:paragraph-properties fo:margin-right="0.02639in" fo:margin-bottom="0in" style:vertical-align="auto"/>
    </style:style>
    <style:style style:family="text" style:name="a1928">
      <style:text-properties fo:font-size="0.25in" style:font-size-asian="0.25in" style:font-size-complex="0.25in" style:language-asian="zh" style:country-asian="TW" style:letter-kerning="true"/>
    </style:style>
    <style:style style:family="text" style:name="a1929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aragraph" style:name="a9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952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53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4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57">
      <style:graphic-properties draw:fill="none" draw:stroke="none"/>
    </style:style>
    <style:style style:family="text" style:name="a9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381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paragraph" style:name="a1930">
      <style:paragraph-properties fo:text-align="justify" fo:text-align-last="start" fo:margin-bottom="0in"/>
    </style:style>
    <style:style style:family="text" style:name="a2382">
      <style:text-properties fo:font-size="0.19444in" style:font-size-asian="0.19444in" style:font-size-complex="0.19444in" style:language-asian="zh" style:country-asian="TW" style:letter-kerning="false"/>
    </style:style>
    <style:style style:family="text" style:name="a2383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table-cell" style:name="a1932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paragraph" style:name="a2384">
      <style:paragraph-properties fo:margin-right="0.02639in" fo:margin-bottom="0in" style:vertical-align="auto"/>
    </style:style>
    <style:style style:family="text" style:name="a1933">
      <style:text-properties fo:font-size="0.25in" style:font-size-asian="0.25in" style:font-size-complex="0.25in" fo:language="en" fo:country="US" style:letter-kerning="true"/>
    </style:style>
    <style:style style:family="text" style:name="a1934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table-cell" style:name="a2386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paragraph" style:name="a1935">
      <style:paragraph-properties fo:text-align="justify" fo:text-align-last="start" fo:margin-bottom="0in"/>
    </style:style>
    <style:style style:family="table-row" style:name="a2387">
      <style:table-row-properties style:row-height="0.28277in"/>
    </style:style>
    <style:style style:family="text" style:name="a2388">
      <style:text-properties fo:font-size="0.19444in" style:font-size-asian="0.19444in" style:font-size-complex="0.19444in" fo:language="en" fo:country="US" style:letter-kerning="false"/>
    </style:style>
    <style:style style:family="table-cell" style:name="a1937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2389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table-row" style:name="a1938">
      <style:table-row-properties style:row-height="0.6in"/>
    </style:style>
    <style:style style:family="text" style:name="a1939">
      <style:text-properties fo:font-size="0.25in" style:font-size-asian="0.25in" style:font-size-complex="0.25in" fo:language="en" fo:country="US" style:letter-kerning="true"/>
    </style:style>
    <style:style style:family="paragraph" style:name="a9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962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63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4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967">
      <style:table-properties style:writing-mode="lr-tb"/>
    </style:style>
    <style:style style:family="table-column" style:name="a968">
      <style:table-column-properties style:column-width="2.0577in"/>
    </style:style>
    <style:style style:family="table-column" style:name="a969">
      <style:table-column-properties style:column-width="2.0577in"/>
    </style:style>
    <style:style style:family="paragraph" style:name="a2390">
      <style:paragraph-properties fo:margin-right="0.02639in" fo:margin-bottom="0in" style:vertical-align="auto"/>
    </style:style>
    <style:style style:family="text" style:name="a1940">
      <style:text-properties fo:font-size="0.25in" style:font-size-asian="0.25in" style:font-size-complex="0.25in" style:language-asian="zh" style:country-asian="TW" style:letter-kerning="true"/>
    </style:style>
    <style:style style:family="table-cell" style:name="a2392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ext" style:name="a1941">
      <style:text-properties fo:font-size="0.25in" style:font-size-asian="0.25in" style:font-size-complex="0.25in" fo:language="en" fo:country="US" style:letter-kerning="true"/>
    </style:style>
    <style:style style:family="text" style:name="a2393">
      <style:text-properties fo:font-size="0.19444in" style:font-size-asian="0.19444in" style:font-size-complex="0.19444in" style:language-asian="zh" style:country-asian="TW" style:letter-kerning="false"/>
    </style:style>
    <style:style style:family="text" style:name="a1942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text" style:name="a2394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paragraph" style:name="a1943">
      <style:paragraph-properties fo:text-align="justify" fo:text-align-last="start" fo:margin-bottom="0in"/>
    </style:style>
    <style:style style:family="paragraph" style:name="a2395">
      <style:paragraph-properties fo:margin-right="0.02639in" fo:margin-bottom="0in" style:vertical-align="auto"/>
    </style:style>
    <style:style style:family="table-cell" style:name="a1945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able-cell" style:name="a2397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ext" style:name="a1946">
      <style:text-properties fo:font-size="0.25in" style:font-size-asian="0.25in" style:font-size-complex="0.25in" fo:language="en" fo:country="US" style:letter-kerning="true"/>
    </style:style>
    <style:style style:family="text" style:name="a2398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47">
      <style:text-properties fo:font-size="0.25in" style:font-size-asian="0.25in" style:font-size-complex="0.25in" style:language-asian="zh" style:country-asian="TW" style:letter-kerning="true"/>
    </style:style>
    <style:style style:family="text" style:name="a2399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48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aragraph" style:name="a1949">
      <style:paragraph-properties fo:text-align="justify" fo:text-align-last="start" fo:margin-bottom="0in"/>
    </style:style>
    <style:style style:family="table-cell" style:name="a2601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602">
      <style:text-properties fo:font-size="0.16667in" style:font-size-asian="0.16667in" style:font-size-complex="0.16667in" style:language-asian="zh" style:country-asian="TW" style:letter-kerning="false"/>
    </style:style>
    <style:style style:family="text" style:name="a2603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style:letter-kerning="true"/>
    </style:style>
    <style:style style:family="paragraph" style:name="a2604">
      <style:paragraph-properties fo:text-align="center" fo:margin-left="0.33333in" fo:margin-right="0.02639in" fo:margin-bottom="0in" style:vertical-align="auto"/>
    </style:style>
    <style:style style:family="table-cell" style:name="a2606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607">
      <style:text-properties fo:font-size="0.16667in" style:font-size-asian="0.16667in" style:font-size-complex="0.16667in" fo:language="en" fo:country="US" style:letter-kerning="false"/>
    </style:style>
    <style:style style:family="text" style:name="a2608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609">
      <style:paragraph-properties fo:text-align="center" fo:margin-right="0.02639in" fo:margin-bottom="0in" style:vertical-align="auto"/>
    </style:style>
    <style:style style:family="table-column" style:name="a970">
      <style:table-column-properties style:column-width="2.25302in"/>
    </style:style>
    <style:style style:family="table-column" style:name="a971">
      <style:table-column-properties style:column-width="2.0577in"/>
    </style:style>
    <style:style style:family="table-row" style:name="a972">
      <style:table-row-properties style:row-height="0.30832in"/>
    </style:style>
    <style:style style:family="text" style:name="a973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74">
      <style:text-properties fo:color="#000000" style:text-line-through-type="none" style:text-line-through-style="none" style:text-line-through-width="auto" style:text-line-through-color="font-color" fo:font-family="Arial" style:font-family-generic="swiss" style:font-pitch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75">
      <style:paragraph-properties fo:text-align="left" style:vertical-align="bottom"/>
    </style:style>
    <style:style style:family="text" style:name="a1100">
      <style:text-properties style:text-line-through-type="none" style:text-line-through-style="none" style:text-line-through-width="auto" style:text-line-through-color="font-color" fo:font-size="0.125in" style:font-size-asian="0.125in" style:font-size-complex="0.1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101">
      <style:text-properties fo:color="#000000" style:text-line-through-type="none" style:text-line-through-style="none" style:text-line-through-width="auto" style:text-line-through-color="font-color" fo:font-family="Arial" style:font-family-generic="swiss" style:font-pitch="variable" fo:font-size="0.125in" style:font-size-asian="0.125in" style:font-size-complex="0.1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977">
      <style:table-cell-properties style:vertical-align="bottom" fo:padding-top="0.01042in" fo:padding-bottom="0in" fo:padding-left="0.01042in" fo:padding-right="0.01042in"/>
      <style:paragraph-properties style:writing-mode="lr-tb"/>
    </style:style>
    <style:style style:family="paragraph" style:name="a1102">
      <style:paragraph-properties fo:text-align="left" style:vertical-align="bottom"/>
    </style:style>
    <style:style style:family="text" style:name="a978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79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ell" style:name="a1104">
      <style:table-cell-properties style:vertical-align="bottom" fo:padding-top="0.00971in" fo:padding-bottom="0in" fo:padding-left="0.00971in" fo:padding-right="0.00971in"/>
      <style:paragraph-properties style:writing-mode="lr-tb"/>
    </style:style>
    <style:style style:family="text" style:name="a1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951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graphic" style:name="a11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952">
      <style:text-properties fo:font-size="0.25in" style:font-size-asian="0.25in" style:font-size-complex="0.25in" fo:language="en" fo:country="US" style:letter-kerning="true"/>
    </style:style>
    <style:style style:family="drawing-page" style:name="a1109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53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aragraph" style:name="a1954">
      <style:paragraph-properties fo:text-align="justify" fo:text-align-last="start" fo:margin-bottom="0in"/>
    </style:style>
    <style:style style:family="table-cell" style:name="a1956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able-row" style:name="a1957">
      <style:table-row-properties style:row-height="0.6in"/>
    </style:style>
    <style:style style:family="text" style:name="a1958">
      <style:text-properties fo:font-size="0.25in" style:font-size-asian="0.25in" style:font-size-complex="0.25in" style:language-asian="zh" style:country-asian="TW" style:letter-kerning="true"/>
    </style:style>
    <style:style style:family="text" style:name="a1959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table-cell" style:name="a2611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612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3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2616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617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8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9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0">
      <style:text-properties fo:color="#000000" style:text-line-through-type="none" style:text-line-through-style="none" style:text-line-through-width="auto" style:text-line-through-color="font-color" fo:font-family="Arial" style:font-family-generic="swiss" style:font-pitch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81">
      <style:paragraph-properties fo:text-align="left" style:vertical-align="bottom"/>
    </style:style>
    <style:style style:family="table-cell" style:name="a983">
      <style:table-cell-properties style:vertical-align="bottom" fo:padding-top="0.01042in" fo:padding-bottom="0in" fo:padding-left="0.01042in" fo:padding-right="0.01042in"/>
      <style:paragraph-properties style:writing-mode="lr-tb"/>
    </style:style>
    <style:style style:family="text" style:name="a984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85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86">
      <style:text-properties fo:color="#000000" style:text-line-through-type="none" style:text-line-through-style="none" style:text-line-through-width="auto" style:text-line-through-color="font-color" fo:font-family="Arial" style:font-family-generic="swiss" style:font-pitch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87">
      <style:paragraph-properties fo:text-align="left" style:vertical-align="bottom"/>
    </style:style>
    <style:style style:family="text" style:name="a111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989">
      <style:table-cell-properties style:vertical-align="bottom" fo:padding-top="0.01042in" fo:padding-bottom="0in" fo:padding-left="0.01042in" fo:padding-right="0.01042in"/>
      <style:paragraph-properties style:writing-mode="lr-tb"/>
    </style:style>
    <style:style style:family="text" style:name="a11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14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60">
      <style:paragraph-properties fo:text-align="justify" fo:text-align-last="start" fo:margin-bottom="0in"/>
    </style:style>
    <style:style style:family="text" style:name="a1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62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3">
      <style:text-properties fo:font-size="0.25in" style:font-size-asian="0.25in" style:font-size-complex="0.25in" fo:language="en" fo:country="US" style:letter-kerning="true"/>
    </style:style>
    <style:style style:family="text" style:name="a1964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aragraph" style:name="a1965">
      <style:paragraph-properties fo:text-align="justify" fo:text-align-last="start" fo:margin-bottom="0in"/>
    </style:style>
    <style:style style:family="table-cell" style:name="a1967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able-row" style:name="a1968">
      <style:table-row-properties style:row-height="0.6in"/>
    </style:style>
    <style:style style:family="text" style:name="a1969">
      <style:text-properties fo:font-size="0.25in" style:font-size-asian="0.25in" style:font-size-complex="0.25in" fo:language="en" fo:country="US" style:letter-kerning="true"/>
    </style:style>
    <style:style style:family="text" style:name="a2620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624">
      <style:paragraph-properties fo:line-height="8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0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91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92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93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94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95">
      <style:text-properties fo:color="#000000" style:text-line-through-type="none" style:text-line-through-style="none" style:text-line-through-width="auto" style:text-line-through-color="font-color" fo:font-family="Arial" style:font-family-generic="swiss" style:font-pitch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96">
      <style:paragraph-properties fo:text-align="left" style:vertical-align="bottom"/>
    </style:style>
    <style:style style:family="paragraph" style:name="a1120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998">
      <style:table-cell-properties style:vertical-align="bottom" fo:padding-top="0.01042in" fo:padding-bottom="0in" fo:padding-left="0.01042in" fo:padding-right="0.01042in"/>
      <style:paragraph-properties style:writing-mode="lr-tb"/>
    </style:style>
    <style:style style:family="text" style:name="a1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999">
      <style:table-row-properties style:row-height="1.42415in"/>
    </style:style>
    <style:style style:family="text" style:name="a1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0">
      <style:text-properties fo:font-size="0.25in" style:font-size-asian="0.25in" style:font-size-complex="0.25in" style:language-asian="zh" style:country-asian="TW" style:letter-kerning="true"/>
    </style:style>
    <style:style style:family="text" style:name="a1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1">
      <style:text-properties fo:font-size="0.25in" style:font-size-asian="0.25in" style:font-size-complex="0.25in" fo:language="en" fo:country="US" style:letter-kerning="true"/>
    </style:style>
    <style:style style:family="paragraph" style:name="a1128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2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graphic" style:name="a11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973">
      <style:paragraph-properties fo:text-align="justify" fo:text-align-last="start" fo:margin-bottom="0in"/>
    </style:style>
    <style:style style:family="table-cell" style:name="a1975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976">
      <style:text-properties fo:font-size="0.25in" style:font-size-asian="0.25in" style:font-size-complex="0.25in" style:language-asian="zh" style:country-asian="TW" style:letter-kerning="true"/>
    </style:style>
    <style:style style:family="text" style:name="a1977">
      <style:text-properties fo:font-size="0.25in" style:font-size-asian="0.25in" style:font-size-complex="0.25in" style:language-asian="zh" style:country-asian="TW" style:letter-kerning="true"/>
    </style:style>
    <style:style style:family="text" style:name="a1978">
      <style:text-properties fo:font-size="0.25in" style:font-size-asian="0.25in" style:font-size-complex="0.25in" fo:language="en" style:language-asian="zh" fo:country="US" style:country-asian="TW" style:letter-kerning="true"/>
    </style:style>
    <style:style style:family="paragraph" style:name="a1979">
      <style:paragraph-properties fo:text-align="justify" fo:text-align-last="start" fo:margin-bottom="0in"/>
    </style:style>
    <style:style style:family="text" style:name="a2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32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39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0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3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1134">
      <style:table-properties style:writing-mode="lr-tb"/>
    </style:style>
    <style:style style:family="table-column" style:name="a1135">
      <style:table-column-properties style:column-width="2.04747in"/>
    </style:style>
    <style:style style:family="table-column" style:name="a1136">
      <style:table-column-properties style:column-width="2.20497in"/>
    </style:style>
    <style:style style:family="table-column" style:name="a1137">
      <style:table-column-properties style:column-width="2.04747in"/>
    </style:style>
    <style:style style:family="text" style:name="a1981">
      <style:text-properties fo:font-size="0.25in" style:font-size-asian="0.25in" style:font-size-complex="0.25in" style:language-asian="zh" style:country-asian="TW" style:letter-kerning="true"/>
    </style:style>
    <style:style style:family="table-column" style:name="a1138">
      <style:table-column-properties style:column-width="3.07121in"/>
    </style:style>
    <style:style style:family="text" style:name="a1982">
      <style:text-properties fo:font-size="0.25in" style:font-size-asian="0.25in" style:font-size-complex="0.25in" style:language-asian="zh" style:country-asian="TW" style:letter-kerning="true"/>
    </style:style>
    <style:style style:family="table-row" style:name="a1139">
      <style:table-row-properties style:row-height="0.41124in"/>
    </style:style>
    <style:style style:family="text" style:name="a1983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aragraph" style:name="a1984">
      <style:paragraph-properties fo:text-align="justify" fo:text-align-last="start" fo:margin-bottom="0in"/>
    </style:style>
    <style:style style:family="table-cell" style:name="a1986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987">
      <style:text-properties fo:font-size="0.25in" style:font-size-asian="0.25in" style:font-size-complex="0.25in" style:language-asian="zh" style:country-asian="TW" style:letter-kerning="true"/>
    </style:style>
    <style:style style:family="text" style:name="a1988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aragraph" style:name="a1989">
      <style:paragraph-properties fo:text-align="justify" fo:text-align-last="start" fo:margin-bottom="0in"/>
    </style:style>
    <style:style style:family="text" style:name="a2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44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0">
      <style:text-properties fo:font-size="0.25in" style:font-size-asian="0.25in" style:font-size-complex="0.25in" style:language-asian="zh" style:country-asian="TW" style:letter-kerning="true"/>
    </style:style>
    <style:style style:family="text" style:name="a1141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style:letter-kerning="true"/>
    </style:style>
    <style:style style:family="paragraph" style:name="a1142">
      <style:paragraph-properties fo:text-align="center" fo:margin-bottom="0in"/>
    </style:style>
    <style:style style:family="table-cell" style:name="a1144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145">
      <style:text-properties fo:font-size="0.25in" style:font-size-asian="0.25in" style:font-size-complex="0.25in" style:language-asian="zh" style:country-asian="TW" style:letter-kerning="true"/>
    </style:style>
    <style:style style:family="text" style:name="a1146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style:letter-kerning="true"/>
    </style:style>
    <style:style style:family="paragraph" style:name="a1147">
      <style:paragraph-properties fo:text-align="center" fo:margin-bottom="0in"/>
    </style:style>
    <style:style style:family="table-cell" style:name="a1991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992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49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993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996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97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8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9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1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0">
      <style:text-properties fo:font-size="0.25in" style:font-size-asian="0.25in" style:font-size-complex="0.25in" style:language-asian="zh" style:country-asian="TW" style:letter-kerning="true"/>
    </style:style>
    <style:style style:family="text" style:name="a1151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style:letter-kerning="true"/>
    </style:style>
    <style:style style:family="paragraph" style:name="a1152">
      <style:paragraph-properties fo:text-align="center" fo:margin-bottom="0in"/>
    </style:style>
    <style:style style:family="table-cell" style:name="a1154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155">
      <style:text-properties fo:font-size="0.25in" style:font-size-asian="0.25in" style:font-size-complex="0.25in" style:language-asian="zh" style:country-asian="TW" style:letter-kerning="true"/>
    </style:style>
    <style:style style:family="text" style:name="a1156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style:letter-kerning="true"/>
    </style:style>
    <style:style style:family="paragraph" style:name="a1157">
      <style:paragraph-properties fo:text-align="center" fo:margin-bottom="0in"/>
    </style:style>
    <style:style style:family="table-cell" style:name="a1159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paragraph" style:name="a2660">
      <style:paragraph-properties fo:line-height="8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65">
      <style:paragraph-properties fo:line-height="8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68">
      <style:paragraph-properties fo:line-height="8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160">
      <style:table-row-properties style:row-height="0.82249in"/>
    </style:style>
    <style:style style:family="text" style:name="a1161">
      <style:text-properties fo:font-size="0.25in" style:font-size-asian="0.25in" style:font-size-complex="0.25in" fo:language="en" fo:country="US" style:letter-kerning="true"/>
    </style:style>
    <style:style style:family="text" style:name="a1162">
      <style:text-properties fo:font-size="0.25in" style:font-size-asian="0.25in" style:font-size-complex="0.25in" style:language-asian="zh" style:country-asian="TW" style:letter-kerning="true"/>
    </style:style>
    <style:style style:family="text" style:name="a1163">
      <style:text-properties fo:font-size="0.25in" style:font-size-asian="0.25in" style:font-size-complex="0.25in" fo:language="en" fo:country="US" style:letter-kerning="true"/>
    </style:style>
    <style:style style:family="text" style:name="a1164">
      <style:text-properties fo:font-size="0.25in" style:font-size-asian="0.25in" style:font-size-complex="0.25in" style:language-asian="zh" style:country-asian="TW" style:letter-kerning="true"/>
    </style:style>
    <style:style style:family="text" style:name="a1165">
      <style:text-properties fo:font-size="0.25in" style:font-size-asian="0.25in" style:font-size-complex="0.25in" style:language-asian="zh" style:country-asian="TW" style:letter-kerning="true"/>
    </style:style>
    <style:style style:family="text" style:name="a1166">
      <style:text-properties fo:font-size="0.22222in" style:font-size-asian="0.22222in" style:font-size-complex="0.22222in" style:language-asian="zh" style:country-asian="TW" style:letter-kerning="true"/>
    </style:style>
    <style:style style:family="paragraph" style:name="a1167">
      <style:paragraph-properties fo:text-align="center" fo:margin-bottom="0in"/>
    </style:style>
    <style:style style:family="text" style:name="a1169">
      <style:text-properties fo:font-size="0.25in" style:font-size-asian="0.25in" style:font-size-complex="0.25in" style:language-asian="zh" style:country-asian="TW" style:letter-kerning="true"/>
    </style:style>
    <style:style style:family="text" style:name="a26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671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674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677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0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style:letter-kerning="true"/>
    </style:style>
    <style:style style:family="paragraph" style:name="a1171">
      <style:paragraph-properties fo:text-align="center" fo:margin-bottom="0in"/>
    </style:style>
    <style:style style:family="table-cell" style:name="a1173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174">
      <style:text-properties fo:font-size="0.25in" style:font-size-asian="0.25in" style:font-size-complex="0.25in" style:language-asian="zh" style:country-asian="TW" style:letter-kerning="true"/>
    </style:style>
    <style:style style:family="text" style:name="a1175">
      <style:text-properties fo:font-size="0.22222in" style:font-size-asian="0.22222in" style:font-size-complex="0.22222in" style:language-asian="zh" style:country-asian="TW" style:letter-kerning="true"/>
    </style:style>
    <style:style style:family="paragraph" style:name="a1176">
      <style:paragraph-properties fo:text-align="center" fo:margin-bottom="0in"/>
    </style:style>
    <style:style style:family="text" style:name="a1178">
      <style:text-properties fo:font-size="0.25in" style:font-size-asian="0.25in" style:font-size-complex="0.25in" fo:language="en" fo:country="US" style:letter-kerning="true"/>
    </style:style>
    <style:style style:family="text" style:name="a1179">
      <style:text-properties fo:font-size="0.25in" style:font-size-asian="0.25in" style:font-size-complex="0.25in" fo:language="en" fo:country="US" style:letter-kerning="true"/>
    </style:style>
    <style:style style:family="paragraph" style:name="a2680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2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683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684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687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9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0">
      <style:text-properties fo:font-size="0.25in" style:font-size-asian="0.25in" style:font-size-complex="0.25in" style:language-asian="zh" style:country-asian="TW" style:letter-kerning="true"/>
    </style:style>
    <style:style style:family="text" style:name="a1181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style:letter-kerning="true"/>
    </style:style>
    <style:style style:family="paragraph" style:name="a1182">
      <style:paragraph-properties fo:text-align="center" fo:margin-bottom="0in"/>
    </style:style>
    <style:style style:family="table-cell" style:name="a1184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185">
      <style:text-properties fo:font-size="0.25in" style:font-size-asian="0.25in" style:font-size-complex="0.25in" style:language-asian="zh" style:country-asian="TW" style:letter-kerning="true"/>
    </style:style>
    <style:style style:family="text" style:name="a1186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style:letter-kerning="true"/>
    </style:style>
    <style:style style:family="paragraph" style:name="a1187">
      <style:paragraph-properties fo:text-align="center" fo:margin-bottom="0in"/>
    </style:style>
    <style:style style:family="table-cell" style:name="a1189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paragraph" style:name="a2690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693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696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699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90">
      <style:text-properties fo:font-size="0.22222in" style:font-size-asian="0.22222in" style:font-size-complex="0.22222in" style:language-asian="zh" style:country-asian="TW" style:letter-kerning="true"/>
    </style:style>
    <style:style style:family="text" style:name="a1191">
      <style:text-properties fo:font-size="0.19444in" style:font-size-asian="0.19444in" style:font-size-complex="0.19444in" style:language-asian="zh" style:country-asian="TW" style:letter-kerning="true"/>
    </style:style>
    <style:style style:family="paragraph" style:name="a1192">
      <style:paragraph-properties fo:margin-bottom="0in"/>
    </style:style>
    <style:style style:family="text" style:name="a1194">
      <style:text-properties fo:font-size="0.22222in" style:font-size-asian="0.22222in" style:font-size-complex="0.22222in" style:language-asian="zh" style:country-asian="TW" style:letter-kerning="true"/>
    </style:style>
    <style:style style:family="text" style:name="a1195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19444in" style:font-size-asian="0.19444in" style:font-size-complex="0.19444in" style:language-asian="zh" style:country-asian="TW" style:letter-kerning="true"/>
    </style:style>
    <style:style style:family="paragraph" style:name="a1196">
      <style:paragraph-properties fo:margin-bottom="0in"/>
    </style:style>
    <style:style style:family="table-cell" style:name="a1198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able-row" style:name="a1199">
      <style:table-row-properties style:row-height="1.64498in"/>
    </style:style>
    <style:style style:family="text" style:name="a1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7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409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1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413" style:parent-style-name="Graphics">
      <style:graphic-properties draw:fill="none" fo:clip="rect(2.14821in, 2.42575in, 0.9974in, 2.45508in)" draw:stroke="none"/>
    </style:style>
    <style:style style:family="drawing-page" style:name="a1414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15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粗魏碑" style:font-family-asian="文鼎粗魏碑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1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19">
      <style:text-properties fo:font-variant="normal" fo:text-transform="none" fo:color="#ff33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0">
      <style:text-properties fo:font-variant="normal" fo:text-transform="none" fo:color="#ff33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1">
      <style:text-properties fo:font-variant="normal" fo:text-transform="none" fo:color="#ff33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22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6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5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46">
      <style:graphic-properties fo:wrap-option="wrap" fo:padding-top="0.05in" fo:padding-bottom="0.05in" fo:padding-left="0.1in" fo:padding-right="0.1in" draw:textarea-vertical-align="top" draw:textarea-horizontal-align="left" draw:fill="solid" draw:fill-color="#fccf9e" draw:opacity="100%" draw:stroke="none" draw:auto-grow-width="false" draw:auto-grow-height="true"/>
      <style:paragraph-properties style:font-independent-line-spacing="true" style:writing-mode="lr-tb"/>
    </style:style>
    <style:style style:family="text" style:name="a144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8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101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2102">
      <style:text-properties fo:font-size="0.16667in" style:font-size-asian="0.16667in" style:font-size-complex="0.16667in" fo:language="en" fo:country="US" style:letter-kerning="true"/>
    </style:style>
    <style:style style:family="text" style:name="a2103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104">
      <style:paragraph-properties fo:text-align="left" fo:margin-right="0.02639in" fo:margin-bottom="0in" style:vertical-align="auto"/>
    </style:style>
    <style:style style:family="table-cell" style:name="a2106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2107">
      <style:text-properties fo:font-size="0.16667in" style:font-size-asian="0.16667in" style:font-size-complex="0.16667in" style:language-asian="zh" style:country-asian="TW" style:letter-kerning="true"/>
    </style:style>
    <style:style style:family="text" style:name="a2108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109">
      <style:paragraph-properties fo:text-align="center" fo:margin-right="0.02639in" fo:margin-bottom="0in" style:vertical-align="auto"/>
    </style:style>
    <style:style style:family="text" style:name="a1450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51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111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2112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113">
      <style:paragraph-properties fo:margin-bottom="0in"/>
    </style:style>
    <style:style style:family="table-cell" style:name="a2115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able-row" style:name="a2116">
      <style:table-row-properties style:row-height="0.64891in"/>
    </style:style>
    <style:style style:family="text" style:name="a2117">
      <style:text-properties fo:font-size="0.16667in" style:font-size-asian="0.16667in" style:font-size-complex="0.16667in" fo:language="en" fo:country="US" style:letter-kerning="true"/>
    </style:style>
    <style:style style:family="text" style:name="a2118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119">
      <style:paragraph-properties fo:text-align="center" fo:margin-right="0.02639in" fo:margin-bottom="0in" style:vertical-align="auto"/>
    </style:style>
    <style:style style:family="text" style:name="a1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4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121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2122">
      <style:text-properties fo:font-size="0.16667in" style:font-size-asian="0.16667in" style:font-size-complex="0.16667in" fo:language="en" fo:country="US" style:letter-kerning="false"/>
    </style:style>
    <style:style style:family="text" style:name="a2123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124">
      <style:paragraph-properties fo:text-align="left" fo:margin-left="0.01181in" fo:margin-right="0.02639in" fo:text-indent="-0.01319in" fo:margin-bottom="0in" style:vertical-align="auto"/>
    </style:style>
    <style:style style:family="table-cell" style:name="a2126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2127">
      <style:text-properties fo:font-size="0.16667in" style:font-size-asian="0.16667in" style:font-size-complex="0.16667in" fo:language="en" fo:country="US" style:letter-kerning="true"/>
    </style:style>
    <style:style style:family="text" style:name="a2128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2129">
      <style:paragraph-properties fo:margin-right="0.02639in" fo:margin-bottom="0in" style:vertical-align="auto"/>
    </style:style>
    <style:style style:family="text" style:name="a1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3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74">
      <style:graphic-properties fo:wrap-option="wrap" fo:padding-top="0.05in" fo:padding-bottom="0.05in" fo:padding-left="0.1in" fo:padding-right="0.1in" draw:textarea-vertical-align="top" draw:textarea-horizontal-align="left" draw:fill="solid" draw:fill-color="#f76599" draw:opacity="100%" draw:stroke="none" draw:auto-grow-width="false" draw:auto-grow-height="true"/>
      <style:paragraph-properties style:font-independent-line-spacing="true" style:writing-mode="lr-tb"/>
    </style:style>
    <style:style style:family="text" style:name="a1475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6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7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8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79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1">
      <style:text-properties fo:font-size="0.16667in" style:font-size-asian="0.16667in" style:font-size-complex="0.16667in" fo:language="en" fo:country="US" style:letter-kerning="true"/>
    </style:style>
    <style:style style:family="text" style:name="a2132">
      <style:text-properties fo:font-size="0.16667in" style:font-size-asian="0.16667in" style:font-size-complex="0.16667in" style:language-asian="zh" style:country-asian="TW" style:letter-kerning="true"/>
    </style:style>
    <style:style style:family="text" style:name="a2133">
      <style:text-properties fo:font-size="0.16667in" style:font-size-asian="0.16667in" style:font-size-complex="0.16667in" style:language-asian="zh" style:country-asian="TW" style:letter-kerning="true"/>
    </style:style>
    <style:style style:family="text" style:name="a2134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135">
      <style:paragraph-properties fo:margin-right="0.02639in" fo:margin-bottom="0in" style:vertical-align="auto"/>
    </style:style>
    <style:style style:family="table-cell" style:name="a2137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2138">
      <style:text-properties fo:font-size="0.16667in" style:font-size-asian="0.16667in" style:font-size-complex="0.16667in" fo:language="en" fo:country="US" style:letter-kerning="true"/>
    </style:style>
    <style:style style:family="text" style:name="a2139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9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40">
      <style:paragraph-properties fo:margin-right="0.02639in" fo:margin-bottom="0in" style:vertical-align="auto"/>
    </style:style>
    <style:style style:family="table-cell" style:name="a2142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able-row" style:name="a2143">
      <style:table-row-properties style:row-height="0.734in"/>
    </style:style>
    <style:style style:family="text" style:name="a2144">
      <style:text-properties fo:font-size="0.16667in" style:font-size-asian="0.16667in" style:font-size-complex="0.16667in" fo:language="en" fo:country="US" style:letter-kerning="true"/>
    </style:style>
    <style:style style:family="text" style:name="a2145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146">
      <style:paragraph-properties fo:text-align="center" fo:margin-right="0.02639in" fo:margin-bottom="0in" style:vertical-align="auto"/>
    </style:style>
    <style:style style:family="table-cell" style:name="a2148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2149">
      <style:text-properties fo:font-size="0.16667in" style:font-size-asian="0.16667in" style:font-size-complex="0.16667in" fo:language="en" fo:country="US" style:letter-kerning="false"/>
    </style:style>
    <style:style style:family="text" style:name="a1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8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99">
      <style:graphic-properties fo:wrap-option="wrap" fo:padding-top="0.05in" fo:padding-bottom="0.05in" fo:padding-left="0.1in" fo:padding-right="0.1in" draw:textarea-vertical-align="top" draw:textarea-horizontal-align="left" draw:fill="solid" draw:fill-color="#d2ecb6" draw:opacity="100%" draw:stroke="none" draw:auto-grow-width="false" draw:auto-grow-height="true"/>
      <style:paragraph-properties style:font-independent-line-spacing="true" style:writing-mode="lr-tb"/>
    </style:style>
    <style:style style:family="text" style:name="a2150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151">
      <style:paragraph-properties fo:text-align="left" fo:margin-left="0.01181in" fo:margin-right="0.02639in" fo:text-indent="-0.01319in" fo:margin-bottom="0in" style:vertical-align="auto"/>
    </style:style>
    <style:style style:family="text" style:name="a170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153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7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54">
      <style:text-properties fo:font-size="0.16667in" style:font-size-asian="0.16667in" style:font-size-complex="0.16667in" style:language-asian="zh" style:country-asian="TW" style:letter-kerning="false"/>
    </style:style>
    <style:style style:family="text" style:name="a17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55">
      <style:text-properties fo:font-size="0.16667in" style:font-size-asian="0.16667in" style:font-size-complex="0.16667in" style:language-asian="zh" style:country-asian="TW" style:letter-kerning="true"/>
    </style:style>
    <style:style style:family="text" style:name="a17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156">
      <style:paragraph-properties fo:margin-left="0in" fo:margin-right="0.02639in" fo:text-indent="0in" fo:margin-bottom="0in" style:vertical-align="auto"/>
    </style:style>
    <style:style style:family="text" style:name="a170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57">
      <style:text-properties fo:font-size="0.16667in" style:font-size-asian="0.16667in" style:font-size-complex="0.16667in" fo:language="en" fo:country="US" style:letter-kerning="false"/>
    </style:style>
    <style:style style:family="text" style:name="a17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58">
      <style:text-properties fo:font-size="0.16667in" style:font-size-asian="0.16667in" style:font-size-complex="0.16667in" style:language-asian="zh" style:country-asian="TW" style:letter-kerning="false"/>
    </style:style>
    <style:style style:family="text" style:name="a17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59">
      <style:text-properties fo:font-size="0.16667in" style:font-size-asian="0.16667in" style:font-size-complex="0.16667in" style:language-asian="zh" style:country-asian="TW" style:letter-kerning="true"/>
    </style:style>
    <style:style style:family="text" style:name="a170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160">
      <style:paragraph-properties fo:margin-left="0in" fo:margin-right="0.02639in" fo:text-indent="0in" fo:margin-bottom="0in" style:vertical-align="auto"/>
    </style:style>
    <style:style style:family="text" style:name="a2161">
      <style:text-properties fo:font-size="0.16667in" style:font-size-asian="0.16667in" style:font-size-complex="0.16667in" fo:language="en" fo:country="US" style:letter-kerning="false"/>
    </style:style>
    <style:style style:family="paragraph" style:name="a1710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2">
      <style:text-properties fo:font-size="0.16667in" style:font-size-asian="0.16667in" style:font-size-complex="0.16667in" style:language-asian="zh" style:country-asian="TW" style:letter-kerning="false"/>
    </style:style>
    <style:style style:family="text" style:name="a2163">
      <style:text-properties fo:font-size="0.16667in" style:font-size-asian="0.16667in" style:font-size-complex="0.16667in" fo:language="en" fo:country="US" style:letter-kerning="false"/>
    </style:style>
    <style:style style:family="text" style:name="a171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4">
      <style:text-properties fo:font-size="0.16667in" style:font-size-asian="0.16667in" style:font-size-complex="0.16667in" style:language-asian="zh" style:country-asian="TW" style:letter-kerning="false"/>
    </style:style>
    <style:style style:family="text" style:name="a171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5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style:letter-kerning="true"/>
    </style:style>
    <style:style style:family="text" style:name="a171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6">
      <style:paragraph-properties fo:margin-left="0in" fo:margin-right="0.02639in" fo:text-indent="0in" fo:margin-bottom="0in" style:vertical-align="auto"/>
    </style:style>
    <style:style style:family="text" style:name="a17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167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7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68">
      <style:text-properties fo:font-size="0.16667in" style:font-size-asian="0.16667in" style:font-size-complex="0.16667in" fo:language="en" fo:country="US" style:letter-kerning="false"/>
    </style:style>
    <style:style style:family="text" style:name="a17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69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71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0">
      <style:paragraph-properties fo:margin-right="0.02639in" fo:margin-bottom="0in" style:vertical-align="auto"/>
    </style:style>
    <style:style style:family="text" style:name="a172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172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paragraph" style:name="a1721">
      <style:paragraph-properties fo:line-height="10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2173">
      <style:table-row-properties style:row-height="1.71267in"/>
    </style:style>
    <style:style style:family="text" style:name="a2174">
      <style:text-properties fo:font-size="0.16667in" style:font-size-asian="0.16667in" style:font-size-complex="0.16667in" fo:language="en" fo:country="US" style:letter-kerning="true"/>
    </style:style>
    <style:style style:family="text" style:name="a172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5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72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6">
      <style:paragraph-properties fo:text-align="center" fo:margin-right="0.02639in" fo:margin-bottom="0in" style:vertical-align="auto"/>
    </style:style>
    <style:style style:family="text" style:name="a172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178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72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9">
      <style:text-properties fo:font-size="0.16667in" style:font-size-asian="0.16667in" style:font-size-complex="0.16667in" fo:language="en" fo:country="US" style:letter-kerning="false"/>
    </style:style>
    <style:style style:family="paragraph" style:name="a1728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0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181">
      <style:paragraph-properties fo:text-align="left" fo:margin-right="0.02639in" fo:margin-bottom="0in" style:vertical-align="auto"/>
    </style:style>
    <style:style style:family="text" style:name="a173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1">
      <style:paragraph-properties fo:line-height="10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83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2184">
      <style:text-properties fo:font-size="0.16667in" style:font-size-asian="0.16667in" style:font-size-complex="0.16667in" fo:language="en" fo:country="US" style:letter-kerning="false"/>
    </style:style>
    <style:style style:family="text" style:name="a1733">
      <style:text-properties fo:font-variant="normal" fo:text-transform="none" fo:color="#4c4545" style:text-line-through-type="none" style:text-line-through-style="none" style:text-line-through-width="auto" style:text-line-through-color="font-color" style:text-position="0% 100%" fo:font-family="文鼎新藝體" style:font-family-asian="文鼎新藝體" style:font-family-generic="decorative" style:font-family-generic-asian="decorative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85">
      <style:text-properties fo:font-size="0.16667in" style:font-size-asian="0.16667in" style:font-size-complex="0.16667in" fo:language="en" fo:country="US" style:letter-kerning="false"/>
    </style:style>
    <style:style style:family="text" style:name="a1734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新藝體" style:font-family-asian="文鼎新藝體" style:font-family-generic="decorative" style:font-family-generic-asian="decorative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86">
      <style:text-properties fo:font-size="0.16667in" style:font-size-asian="0.16667in" style:font-size-complex="0.16667in" style:language-asian="zh" style:country-asian="TW" style:letter-kerning="true"/>
    </style:style>
    <style:style style:family="text" style:name="a1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187">
      <style:paragraph-properties fo:margin-left="0.33333in" fo:margin-right="0.02639in" fo:margin-bottom="0in" style:vertical-align="auto"/>
    </style:style>
    <style:style style:family="paragraph" style:name="a1736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9">
      <style:text-properties fo:font-size="0.16667in" style:font-size-asian="0.16667in" style:font-size-complex="0.16667in" fo:language="en" fo:country="US" style:letter-kerning="false"/>
    </style:style>
    <style:style style:family="text" style:name="a17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90">
      <style:text-properties fo:font-size="0.16667in" style:font-size-asian="0.16667in" style:font-size-complex="0.16667in" style:language-asian="zh" style:country-asian="TW" style:letter-kerning="false"/>
    </style:style>
    <style:style style:family="text" style:name="a2191">
      <style:text-properties fo:font-size="0.16667in" style:font-size-asian="0.16667in" style:font-size-complex="0.16667in" style:language-asian="zh" style:country-asian="TW" style:letter-kerning="true"/>
    </style:style>
    <style:style style:family="text" style:name="a174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192">
      <style:paragraph-properties fo:margin-left="0.25in" fo:margin-right="0.02639in" fo:margin-bottom="0in" style:vertical-align="auto"/>
    </style:style>
    <style:style style:family="text" style:name="a174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4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94">
      <style:text-properties fo:font-size="0.16667in" style:font-size-asian="0.16667in" style:font-size-complex="0.16667in" fo:language="en" fo:country="US" style:letter-kerning="false"/>
    </style:style>
    <style:style style:family="text" style:name="a174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95">
      <style:text-properties fo:font-size="0.16667in" style:font-size-asian="0.16667in" style:font-size-complex="0.16667in" style:language-asian="zh" style:country-asian="TW" style:letter-kerning="false"/>
    </style:style>
    <style:style style:family="text" style:name="a17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96">
      <style:text-properties fo:font-size="0.16667in" style:font-size-asian="0.16667in" style:font-size-complex="0.16667in" style:language-asian="zh" style:country-asian="TW" style:letter-kerning="true"/>
    </style:style>
    <style:style style:family="text" style:name="a174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197">
      <style:paragraph-properties fo:margin-left="0.25in" fo:margin-right="0.02639in" fo:margin-bottom="0in" style:vertical-align="auto"/>
    </style:style>
    <style:style style:family="text" style:name="a17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4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99">
      <style:text-properties fo:font-size="0.16667in" style:font-size-asian="0.16667in" style:font-size-complex="0.16667in" fo:language="en" style:language-asian="zh" fo:country="US" style:country-asian="TW" style:letter-kerning="false"/>
    </style:style>
    <style:style style:family="text" style:name="a1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2402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03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4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5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6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7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0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57">
      <style:paragraph-properties fo:line-height="10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59">
      <style:graphic-properties fo:wrap-option="wrap" fo:padding-top="0.05in" fo:padding-bottom="0.05in" fo:padding-left="0.1in" fo:padding-right="0.1in" draw:textarea-vertical-align="top" draw:textarea-horizontal-align="left" draw:fill="solid" draw:fill-color="#fddebb" draw:opacity="100%" draw:stroke="none" draw:auto-grow-width="false" draw:auto-grow-height="false"/>
      <style:paragraph-properties style:font-independent-line-spacing="true" style:writing-mode="lr-tb"/>
    </style:style>
    <style:style style:family="table" style:name="a2410">
      <style:table-properties style:writing-mode="lr-tb"/>
    </style:style>
    <style:style style:family="table-column" style:name="a2411">
      <style:table-column-properties style:column-width="0.67189in"/>
    </style:style>
    <style:style style:family="table-column" style:name="a2412">
      <style:table-column-properties style:column-width="1.6014in"/>
    </style:style>
    <style:style style:family="table-column" style:name="a2413">
      <style:table-column-properties style:column-width="3.02708in"/>
    </style:style>
    <style:style style:family="table-column" style:name="a2414">
      <style:table-column-properties style:column-width="2.2065in"/>
    </style:style>
    <style:style style:family="table-row" style:name="a2415">
      <style:table-row-properties style:row-height="0.46556in"/>
    </style:style>
    <style:style style:family="text" style:name="a2416">
      <style:text-properties fo:font-size="0.16667in" style:font-size-asian="0.16667in" style:font-size-complex="0.16667in" style:language-asian="zh" style:country-asian="TW" style:letter-kerning="true"/>
    </style:style>
    <style:style style:family="text" style:name="a2417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418">
      <style:paragraph-properties fo:text-align="center" fo:margin-bottom="0in"/>
    </style:style>
    <style:style style:family="graphic" style:name="a1760" style:parent-style-name="Graphics">
      <style:graphic-properties draw:fill="none" draw:stroke="none"/>
    </style:style>
    <style:style style:family="presentation" style:name="a1761">
      <style:graphic-properties draw:fill="none" draw:stroke="solid" svg:stroke-width="0.01389in" svg:stroke-color="#000000" svg:stroke-opacity="100%"/>
    </style:style>
    <style:style style:family="presentation" style:name="a17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6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6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768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69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文鼎新藝體" style:font-family-asian="文鼎新藝體" style:font-family-generic="decorative" style:font-family-generic-asian="decorative" style:font-pitch="fixed" style:font-pitch-asian="fixed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420">
      <style:table-cell-properties style:vertical-align="top" fo:padding-top="0in" fo:padding-bottom="0in" fo:padding-left="0.04146in" fo:padding-right="0.04146in"/>
      <style:paragraph-properties style:writing-mode="lr-tb"/>
    </style:style>
    <style:style style:family="text" style:name="a2421">
      <style:text-properties fo:font-size="0.16667in" style:font-size-asian="0.16667in" style:font-size-complex="0.16667in" style:language-asian="zh" style:country-asian="TW" style:letter-kerning="true"/>
    </style:style>
    <style:style style:family="text" style:name="a2422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423">
      <style:paragraph-properties fo:text-align="center" fo:margin-bottom="0in"/>
    </style:style>
    <style:style style:family="table-cell" style:name="a2425">
      <style:table-cell-properties style:vertical-align="top" fo:padding-top="0in" fo:padding-bottom="0in" fo:padding-left="0.04146in" fo:padding-right="0.04146in"/>
      <style:paragraph-properties style:writing-mode="lr-tb"/>
    </style:style>
    <style:style style:family="text" style:name="a2426">
      <style:text-properties fo:font-size="0.16667in" style:font-size-asian="0.16667in" style:font-size-complex="0.16667in" style:language-asian="zh" style:country-asian="TW" style:letter-kerning="true"/>
    </style:style>
    <style:style style:family="text" style:name="a2427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428">
      <style:paragraph-properties fo:text-align="center" fo:margin-bottom="0in"/>
    </style:style>
    <style:style style:family="text" style:name="a1770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文鼎新藝體" style:font-family-asian="文鼎新藝體" style:font-family-generic="decorative" style:font-family-generic-asian="decorative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71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文鼎新藝體" style:font-family-asian="文鼎新藝體" style:font-family-generic="decorative" style:font-family-generic-asian="decorative" style:font-pitch="fixed" style:font-pitch-asian="fixed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72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文鼎新藝體" style:font-family-asian="文鼎新藝體" style:font-family-generic="decorative" style:font-family-generic-asian="decorative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7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7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7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430">
      <style:table-cell-properties style:vertical-align="top" fo:padding-top="0in" fo:padding-bottom="0in" fo:padding-left="0.04146in" fo:padding-right="0.04146in"/>
      <style:paragraph-properties style:writing-mode="lr-tb"/>
    </style:style>
    <style:style style:family="text" style:name="a2431">
      <style:text-properties fo:font-size="0.16667in" style:font-size-asian="0.16667in" style:font-size-complex="0.16667in" style:language-asian="zh" style:country-asian="TW" style:letter-kerning="true"/>
    </style:style>
    <style:style style:family="text" style:name="a2432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433">
      <style:paragraph-properties fo:text-align="center" fo:margin-bottom="0in"/>
    </style:style>
    <style:style style:family="table-cell" style:name="a2435">
      <style:table-cell-properties style:vertical-align="top" fo:padding-top="0in" fo:padding-bottom="0in" fo:padding-left="0.04146in" fo:padding-right="0.04146in"/>
      <style:paragraph-properties style:writing-mode="lr-tb"/>
    </style:style>
    <style:style style:family="table-row" style:name="a2436">
      <style:table-row-properties style:row-height="0.46556in"/>
    </style:style>
    <style:style style:family="text" style:name="a2437">
      <style:text-properties fo:font-size="0.16667in" style:font-size-asian="0.16667in" style:font-size-complex="0.16667in" fo:language="en" fo:country="US" style:letter-kerning="true"/>
    </style:style>
    <style:style style:family="text" style:name="a2438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439">
      <style:paragraph-properties fo:text-align="center" fo:margin-right="0.02639in" fo:margin-bottom="0in" style:vertical-align="auto"/>
    </style:style>
    <style:style style:family="text" style:name="a178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8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8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83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441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442">
      <style:text-properties fo:font-size="0.16667in" style:font-size-asian="0.16667in" style:font-size-complex="0.16667in" fo:language="en" fo:country="US" style:letter-kerning="true"/>
    </style:style>
    <style:style style:family="text" style:name="a2443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444">
      <style:paragraph-properties fo:text-align="center" fo:margin-right="0.02639in" fo:margin-bottom="0in" style:vertical-align="auto"/>
    </style:style>
    <style:style style:family="table-cell" style:name="a2446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447">
      <style:text-properties fo:font-size="0.16667in" style:font-size-asian="0.16667in" style:font-size-complex="0.16667in" style:language-asian="zh" style:country-asian="TW" style:letter-kerning="true"/>
    </style:style>
    <style:style style:family="text" style:name="a2448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449">
      <style:paragraph-properties fo:text-align="center" fo:margin-right="0.02639in" fo:margin-bottom="0in" style:vertical-align="auto"/>
    </style:style>
    <style:style style:family="text" style:name="a17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451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452">
      <style:text-properties fo:font-size="0.16667in" style:font-size-asian="0.16667in" style:font-size-complex="0.16667in" fo:language="en" fo:country="US" style:letter-kerning="true"/>
    </style:style>
    <style:style style:family="text" style:name="a2453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454">
      <style:paragraph-properties fo:text-align="center" fo:margin-right="0.02639in" fo:margin-bottom="0in" style:vertical-align="auto"/>
    </style:style>
    <style:style style:family="table-cell" style:name="a2456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able-row" style:name="a2457">
      <style:table-row-properties style:row-height="0.31586in"/>
    </style:style>
    <style:style style:family="text" style:name="a2458">
      <style:text-properties fo:font-size="0.16667in" style:font-size-asian="0.16667in" style:font-size-complex="0.16667in" fo:language="en" fo:country="US" style:letter-kerning="true"/>
    </style:style>
    <style:style style:family="text" style:name="a2459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460">
      <style:paragraph-properties fo:text-align="center" fo:margin-right="0.02639in" fo:margin-bottom="0in" style:vertical-align="auto"/>
    </style:style>
    <style:style style:family="table-cell" style:name="a2462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463">
      <style:text-properties fo:font-size="0.16667in" style:font-size-asian="0.16667in" style:font-size-complex="0.16667in" fo:language="en" fo:country="US" style:letter-kerning="true"/>
    </style:style>
    <style:style style:family="text" style:name="a2464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465">
      <style:paragraph-properties fo:text-align="center" fo:margin-right="0.02639in" fo:margin-bottom="0in" style:vertical-align="auto"/>
    </style:style>
    <style:style style:family="table-cell" style:name="a2467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468">
      <style:text-properties fo:font-size="0.16667in" style:font-size-asian="0.16667in" style:font-size-complex="0.16667in" style:language-asian="zh" style:country-asian="TW" style:letter-kerning="true"/>
    </style:style>
    <style:style style:family="text" style:name="a2469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470">
      <style:paragraph-properties fo:text-align="center" fo:margin-right="0.02639in" fo:margin-bottom="0in" style:vertical-align="auto"/>
    </style:style>
    <style:style style:family="table-cell" style:name="a2472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473">
      <style:text-properties fo:font-size="0.16667in" style:font-size-asian="0.16667in" style:font-size-complex="0.16667in" fo:language="en" fo:country="US" style:letter-kerning="true"/>
    </style:style>
    <style:style style:family="text" style:name="a2474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475">
      <style:paragraph-properties fo:text-align="center" fo:margin-right="0.02639in" fo:margin-bottom="0in" style:vertical-align="auto"/>
    </style:style>
    <style:style style:family="table-cell" style:name="a2477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able-row" style:name="a2478">
      <style:table-row-properties style:row-height="0.46556in"/>
    </style:style>
    <style:style style:family="text" style:name="a2479">
      <style:text-properties fo:font-size="0.16667in" style:font-size-asian="0.16667in" style:font-size-complex="0.16667in" fo:language="en" fo:country="US" style:letter-kerning="true"/>
    </style:style>
    <style:style style:family="text" style:name="a2480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481">
      <style:paragraph-properties fo:text-align="center" fo:margin-right="0.02639in" fo:margin-bottom="0in" style:vertical-align="auto"/>
    </style:style>
    <style:style style:family="table-cell" style:name="a2483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484">
      <style:text-properties fo:font-size="0.16667in" style:font-size-asian="0.16667in" style:font-size-complex="0.16667in" fo:language="en" fo:country="US" style:letter-kerning="true"/>
    </style:style>
    <style:style style:family="text" style:name="a2485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486">
      <style:paragraph-properties fo:text-align="center" fo:margin-right="0.02639in" fo:margin-bottom="0in" style:vertical-align="auto"/>
    </style:style>
    <style:style style:family="table-cell" style:name="a2488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489">
      <style:text-properties fo:font-size="0.16667in" style:font-size-asian="0.16667in" style:font-size-complex="0.16667in" style:language-asian="zh" style:country-asian="TW" style:letter-kerning="true"/>
    </style:style>
    <style:style style:family="text" style:name="a2490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491">
      <style:paragraph-properties fo:text-align="center" fo:margin-right="0.02639in" fo:margin-bottom="0in" style:vertical-align="auto"/>
    </style:style>
    <style:style style:family="table-cell" style:name="a2493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494">
      <style:text-properties fo:font-size="0.16667in" style:font-size-asian="0.16667in" style:font-size-complex="0.16667in" fo:language="en" fo:country="US" style:letter-kerning="true"/>
    </style:style>
    <style:style style:family="text" style:name="a2495">
      <style:text-properties fo:font-size="0.16667in" style:font-size-asian="0.16667in" style:font-size-complex="0.16667in" style:language-asian="zh" style:country-asian="TW" style:letter-kerning="true"/>
    </style:style>
    <style:style style:family="text" style:name="a2496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497">
      <style:paragraph-properties fo:text-align="center" fo:margin-right="0.02639in" fo:margin-bottom="0in" style:vertical-align="auto"/>
    </style:style>
    <style:style style:family="table-cell" style:name="a2499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02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05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08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0">
      <style:text-properties fo:font-size="0.25in" style:font-size-asian="0.25in" style:font-size-complex="0.25in" fo:language="en" fo:country="US" style:letter-kerning="true"/>
    </style:style>
    <style:style style:family="text" style:name="a1201">
      <style:text-properties fo:font-size="0.25in" style:font-size-asian="0.25in" style:font-size-complex="0.25in" style:language-asian="zh" style:country-asian="TW" style:letter-kerning="true"/>
    </style:style>
    <style:style style:family="text" style:name="a1202">
      <style:text-properties fo:font-size="0.25in" style:font-size-asian="0.25in" style:font-size-complex="0.25in" fo:language="en" fo:country="US" style:letter-kerning="true"/>
    </style:style>
    <style:style style:family="text" style:name="a1203">
      <style:text-properties fo:font-size="0.25in" style:font-size-asian="0.25in" style:font-size-complex="0.25in" style:language-asian="zh" style:country-asian="TW" style:letter-kerning="true"/>
    </style:style>
    <style:style style:family="text" style:name="a1204">
      <style:text-properties fo:font-size="0.25in" style:font-size-asian="0.25in" style:font-size-complex="0.25in" style:language-asian="zh" style:country-asian="TW" style:letter-kerning="true"/>
    </style:style>
    <style:style style:family="text" style:name="a1205">
      <style:text-properties fo:font-size="0.22222in" style:font-size-asian="0.22222in" style:font-size-complex="0.22222in" style:language-asian="zh" style:country-asian="TW" style:letter-kerning="true"/>
    </style:style>
    <style:style style:family="paragraph" style:name="a1206">
      <style:paragraph-properties fo:text-align="center" fo:margin-bottom="0in"/>
    </style:style>
    <style:style style:family="text" style:name="a1208">
      <style:text-properties fo:font-size="0.25in" style:font-size-asian="0.25in" style:font-size-complex="0.25in" style:language-asian="zh" style:country-asian="TW" style:letter-kerning="true"/>
    </style:style>
    <style:style style:family="text" style:name="a1209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style:letter-kerning="true"/>
    </style:style>
    <style:style style:family="text" style:name="a27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11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14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17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10">
      <style:paragraph-properties fo:text-align="center" fo:margin-bottom="0in"/>
    </style:style>
    <style:style style:family="table-cell" style:name="a1212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213">
      <style:text-properties fo:font-size="0.25in" style:font-size-asian="0.25in" style:font-size-complex="0.25in" style:language-asian="zh" style:country-asian="TW" style:letter-kerning="true"/>
    </style:style>
    <style:style style:family="text" style:name="a1214">
      <style:text-properties fo:font-size="0.22222in" style:font-size-asian="0.22222in" style:font-size-complex="0.22222in" style:language-asian="zh" style:country-asian="TW" style:letter-kerning="true"/>
    </style:style>
    <style:style style:family="paragraph" style:name="a1215">
      <style:paragraph-properties fo:text-align="center" fo:margin-bottom="0in"/>
    </style:style>
    <style:style style:family="text" style:name="a1217">
      <style:text-properties fo:font-size="0.25in" style:font-size-asian="0.25in" style:font-size-complex="0.25in" style:language-asian="zh" style:country-asian="TW" style:letter-kerning="true"/>
    </style:style>
    <style:style style:family="text" style:name="a1218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style:letter-kerning="true"/>
    </style:style>
    <style:style style:family="paragraph" style:name="a1219">
      <style:paragraph-properties fo:text-align="center" fo:margin-bottom="0in"/>
    </style:style>
    <style:style style:family="paragraph" style:name="a2720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23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26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29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221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222">
      <style:text-properties fo:font-size="0.25in" style:font-size-asian="0.25in" style:font-size-complex="0.25in" style:language-asian="zh" style:country-asian="TW" style:letter-kerning="true"/>
    </style:style>
    <style:style style:family="text" style:name="a1223">
      <style:text-properties fo:font-size="0.25in" style:font-size-asian="0.25in" style:font-size-complex="0.25in" fo:language="en" fo:country="US" style:letter-kerning="true"/>
    </style:style>
    <style:style style:family="text" style:name="a1224">
      <style:text-properties fo:font-size="0.25in" style:font-size-asian="0.25in" style:font-size-complex="0.25in" style:language-asian="zh" style:country-asian="TW" style:letter-kerning="true"/>
    </style:style>
    <style:style style:family="text" style:name="a1225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style:letter-kerning="true"/>
    </style:style>
    <style:style style:family="paragraph" style:name="a1226">
      <style:paragraph-properties fo:text-align="center" fo:margin-bottom="0in"/>
    </style:style>
    <style:style style:family="table-cell" style:name="a1228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229">
      <style:text-properties fo:font-size="0.22222in" style:font-size-asian="0.22222in" style:font-size-complex="0.22222in" style:language-asian="zh" style:country-asian="TW" style:letter-kerning="true"/>
    </style:style>
    <style:style style:family="text" style:name="a2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32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35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38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0">
      <style:text-properties fo:font-size="0.22222in" style:font-size-asian="0.22222in" style:font-size-complex="0.22222in" style:language-asian="zh" style:country-asian="TW" style:letter-kerning="true"/>
    </style:style>
    <style:style style:family="text" style:name="a1231">
      <style:text-properties fo:font-size="0.19444in" style:font-size-asian="0.19444in" style:font-size-complex="0.19444in" style:language-asian="zh" style:country-asian="TW" style:letter-kerning="true"/>
    </style:style>
    <style:style style:family="paragraph" style:name="a1232">
      <style:paragraph-properties fo:margin-bottom="0in"/>
    </style:style>
    <style:style style:family="text" style:name="a1234">
      <style:text-properties fo:font-size="0.22222in" style:font-size-asian="0.22222in" style:font-size-complex="0.22222in" style:language-asian="zh" style:country-asian="TW" style:letter-kerning="true"/>
    </style:style>
    <style:style style:family="text" style:name="a1235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19444in" style:font-size-asian="0.19444in" style:font-size-complex="0.19444in" style:language-asian="zh" style:country-asian="TW" style:letter-kerning="true"/>
    </style:style>
    <style:style style:family="paragraph" style:name="a1236">
      <style:paragraph-properties fo:margin-bottom="0in"/>
    </style:style>
    <style:style style:family="table-cell" style:name="a1238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able-row" style:name="a1239">
      <style:table-row-properties style:row-height="0.82249in"/>
    </style:style>
    <style:style style:family="text" style:name="a2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41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44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7">
      <style:paragraph-properties fo:line-height="8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40">
      <style:text-properties fo:font-size="0.25in" style:font-size-asian="0.25in" style:font-size-complex="0.25in" fo:language="en" fo:country="US" style:letter-kerning="true"/>
    </style:style>
    <style:style style:family="text" style:name="a1241">
      <style:text-properties fo:font-size="0.25in" style:font-size-asian="0.25in" style:font-size-complex="0.25in" style:language-asian="zh" style:country-asian="TW" style:letter-kerning="true"/>
    </style:style>
    <style:style style:family="text" style:name="a1242">
      <style:text-properties fo:font-size="0.25in" style:font-size-asian="0.25in" style:font-size-complex="0.25in" fo:language="en" fo:country="US" style:letter-kerning="true"/>
    </style:style>
    <style:style style:family="text" style:name="a1243">
      <style:text-properties fo:font-size="0.25in" style:font-size-asian="0.25in" style:font-size-complex="0.25in" style:language-asian="zh" style:country-asian="TW" style:letter-kerning="true"/>
    </style:style>
    <style:style style:family="text" style:name="a1244">
      <style:text-properties fo:font-size="0.25in" style:font-size-asian="0.25in" style:font-size-complex="0.25in" style:language-asian="zh" style:country-asian="TW" style:letter-kerning="true"/>
    </style:style>
    <style:style style:family="text" style:name="a1245">
      <style:text-properties fo:font-size="0.22222in" style:font-size-asian="0.22222in" style:font-size-complex="0.22222in" style:language-asian="zh" style:country-asian="TW" style:letter-kerning="true"/>
    </style:style>
    <style:style style:family="paragraph" style:name="a1246">
      <style:paragraph-properties fo:text-align="center" fo:margin-bottom="0in"/>
    </style:style>
    <style:style style:family="text" style:name="a1248">
      <style:text-properties fo:font-size="0.25in" style:font-size-asian="0.25in" style:font-size-complex="0.25in" style:language-asian="zh" style:country-asian="TW" style:letter-kerning="true"/>
    </style:style>
    <style:style style:family="text" style:name="a1249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style:letter-kerning="true"/>
    </style:style>
    <style:style style:family="text" style:name="a2750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51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2754" style:parent-style-name="Graphics">
      <style:graphic-properties draw:fill="none" draw:stroke="none"/>
    </style:style>
    <style:style style:family="graphic" style:name="a2755" style:parent-style-name="Graphics">
      <style:graphic-properties draw:fill="none" draw:stroke="none"/>
    </style:style>
    <style:style style:family="graphic" style:name="a2756" style:parent-style-name="Graphics">
      <style:graphic-properties draw:fill="none" draw:stroke="none"/>
    </style:style>
    <style:style style:family="drawing-page" style:name="a2757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58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5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0">
      <style:paragraph-properties fo:text-align="center" fo:margin-bottom="0in"/>
    </style:style>
    <style:style style:family="table-cell" style:name="a1252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253">
      <style:text-properties fo:font-size="0.25in" style:font-size-asian="0.25in" style:font-size-complex="0.25in" style:language-asian="zh" style:country-asian="TW" style:letter-kerning="true"/>
    </style:style>
    <style:style style:family="text" style:name="a1254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style:letter-kerning="true"/>
    </style:style>
    <style:style style:family="paragraph" style:name="a1255">
      <style:paragraph-properties fo:text-align="center" fo:margin-bottom="0in"/>
    </style:style>
    <style:style style:family="table-cell" style:name="a1257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258">
      <style:text-properties fo:font-size="0.25in" style:font-size-asian="0.25in" style:font-size-complex="0.25in" style:language-asian="zh" style:country-asian="TW" style:letter-kerning="true"/>
    </style:style>
    <style:style style:family="text" style:name="a1259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style:letter-kerning="true"/>
    </style:style>
    <style:style style:family="presentation" style:name="a27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0278in" style:font-size-asian="0.40278in" style:font-size-complex="0.4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62">
      <style:paragraph-properties fo:line-height="10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0278in" style:font-size-asian="0.40278in" style:font-size-complex="0.4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65">
      <style:paragraph-properties fo:line-height="10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0278in" style:font-size-asian="0.40278in" style:font-size-complex="0.4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68">
      <style:paragraph-properties fo:line-height="10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60">
      <style:paragraph-properties fo:text-align="center" fo:margin-bottom="0in"/>
    </style:style>
    <style:style style:family="table-cell" style:name="a1262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263">
      <style:text-properties fo:font-size="0.22222in" style:font-size-asian="0.22222in" style:font-size-complex="0.22222in" style:language-asian="zh" style:country-asian="TW" style:letter-kerning="true"/>
    </style:style>
    <style:style style:family="text" style:name="a1264">
      <style:text-properties fo:font-size="0.19444in" style:font-size-asian="0.19444in" style:font-size-complex="0.19444in" style:language-asian="zh" style:country-asian="TW" style:letter-kerning="true"/>
    </style:style>
    <style:style style:family="paragraph" style:name="a1265">
      <style:paragraph-properties fo:margin-bottom="0in"/>
    </style:style>
    <style:style style:family="text" style:name="a1267">
      <style:text-properties fo:font-size="0.22222in" style:font-size-asian="0.22222in" style:font-size-complex="0.22222in" style:language-asian="zh" style:country-asian="TW" style:letter-kerning="true"/>
    </style:style>
    <style:style style:family="text" style:name="a1268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19444in" style:font-size-asian="0.19444in" style:font-size-complex="0.19444in" style:language-asian="zh" style:country-asian="TW" style:letter-kerning="true"/>
    </style:style>
    <style:style style:family="paragraph" style:name="a1269">
      <style:paragraph-properties fo:margin-bottom="0in"/>
    </style:style>
    <style:style style:family="text" style:name="a27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0278in" style:font-size-asian="0.40278in" style:font-size-complex="0.4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71">
      <style:paragraph-properties fo:line-height="10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0278in" style:font-size-asian="0.40278in" style:font-size-complex="0.4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74">
      <style:paragraph-properties fo:line-height="10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40278in" style:font-size-asian="0.40278in" style:font-size-complex="0.4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7">
      <style:paragraph-properties fo:line-height="10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271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graphic" style:name="a1272" style:parent-style-name="Graphics">
      <style:graphic-properties draw:fill="none" draw:stroke="none"/>
    </style:style>
    <style:style style:family="drawing-page" style:name="a1273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77">
      <style:paragraph-properties fo:line-height="120%" fo:text-align="left" style:tab-stop-distance="1in" fo:margin-left="0.34896in" fo:margin-right="0in" fo:text-indent="-0.34896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7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7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6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9">
      <style:paragraph-properties fo:line-height="120%" fo:text-align="left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3">
      <style:paragraph-properties fo:line-height="100%" fo:text-align="left" style:tab-stop-distance="1in" fo:margin-left="0.5in" fo:margin-right="0in" fo:text-indent="-0.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9">
      <style:paragraph-properties fo:line-height="120%" fo:text-align="left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00" style:parent-style-name="Graphics">
      <style:graphic-properties draw:fill="none" draw:stroke="none"/>
    </style:style>
    <style:style style:family="text" style:name="a150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甜妞體B" style:font-family-asian="文鼎甜妞體B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甜妞體B" style:font-family-asian="文鼎甜妞體B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甜妞體B" style:font-family-asian="文鼎甜妞體B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05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true" draw:auto-grow-height="false"/>
      <style:paragraph-properties style:font-independent-line-spacing="true" style:writing-mode="tb-rl"/>
    </style:style>
    <style:style style:family="drawing-page" style:name="a1506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07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8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9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0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1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18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5">
      <style:text-properties fo:font-variant="normal" fo:text-transform="none" fo:color="#ff339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6">
      <style:text-properties fo:font-variant="normal" fo:text-transform="none" fo:color="#ff339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7">
      <style:text-properties fo:font-variant="normal" fo:text-transform="none" fo:color="#ff339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8">
      <style:text-properties fo:font-variant="normal" fo:text-transform="none" fo:color="#ff339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9">
      <style:text-properties fo:font-variant="normal" fo:text-transform="none" fo:color="#ff339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3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3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3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34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3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38">
      <style:text-properties fo:font-variant="normal" fo:text-transform="none" fo:color="#4c4545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9">
      <style:text-properties fo:font-variant="normal" fo:text-transform="none" fo:color="#4c4545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082"/>
    <text:list-style style:name="a2794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2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75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5in"/>
        <style:text-properties fo:font-family="Arial" style:font-family-generic="swiss" style:font-pitch="variable" fo:font-size="100%"/>
      </text:list-level-style-bullet>
    </text:list-style>
    <text:list-style style:name="a1278">
      <text:list-level-style-bullet text:level="1" text:bullet-char="l">
        <style:list-level-properties text:space-before="0in" text:min-label-width="0.34896in"/>
        <style:text-properties fo:color="#dd8047" fo:font-family="Wingdings" style:font-pitch="variable" fo:font-size="60%"/>
      </text:list-level-style-bullet>
      <text:list-level-style-bullet text:level="2" text:bullet-char="l">
        <style:list-level-properties text:space-before="0.35069in" text:min-label-width="0.34896in"/>
        <style:text-properties fo:color="#dd8047" fo:font-family="Wingdings" style:font-pitch="variable" fo:font-size="60%"/>
      </text:list-level-style-bullet>
      <text:list-level-style-bullet text:level="3" text:bullet-char="l">
        <style:list-level-properties text:space-before="0.65104in" text:min-label-width="0.34896in"/>
        <style:text-properties fo:color="#dd8047" fo:font-family="Wingdings" style:font-pitch="variable" fo:font-size="60%"/>
      </text:list-level-style-bullet>
      <text:list-level-style-bullet text:level="4" text:bullet-char="l">
        <style:list-level-properties text:space-before="1.15104in" text:min-label-width="0.34896in"/>
        <style:text-properties fo:color="#dd8047" fo:font-family="Wingdings" style:font-pitch="variable" fo:font-size="60%"/>
      </text:list-level-style-bullet>
      <text:list-level-style-bullet text:level="5" text:bullet-char="l">
        <style:list-level-properties text:space-before="1.65104in" text:min-label-width="0.34896in"/>
        <style:text-properties fo:color="#dd8047" fo:font-family="Wingdings" style:font-pitch="variable" fo:font-size="60%"/>
      </text:list-level-style-bullet>
      <text:list-level-style-bullet text:level="6" text:bullet-char="l">
        <style:list-level-properties text:space-before="1.95104in" text:min-label-width="0.34896in"/>
        <style:text-properties fo:color="#dd8047" fo:font-family="Wingdings" style:font-pitch="variable" fo:font-size="60%"/>
      </text:list-level-style-bullet>
      <text:list-level-style-bullet text:level="7" text:bullet-char="l">
        <style:list-level-properties text:space-before="2.25104in" text:min-label-width="0.34896in"/>
        <style:text-properties fo:color="#dd8047" fo:font-family="Wingdings" style:font-pitch="variable" fo:font-size="60%"/>
      </text:list-level-style-bullet>
      <text:list-level-style-bullet text:level="8" text:bullet-char="l">
        <style:list-level-properties text:space-before="2.55104in" text:min-label-width="0.34896in"/>
        <style:text-properties fo:color="#dd8047" fo:font-family="Wingdings" style:font-pitch="variable" fo:font-size="60%"/>
      </text:list-level-style-bullet>
      <text:list-level-style-bullet text:level="9" text:bullet-char="l">
        <style:list-level-properties text:space-before="2.85104in" text:min-label-width="0.34896in"/>
        <style:text-properties fo:color="#dd8047" fo:font-family="Wingdings" style:font-pitch="variable" fo:font-size="60%"/>
      </text:list-level-style-bullet>
    </text:list-style>
    <text:list-style style:name="a15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284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087"/>
    <text:list-style style:name="a2652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700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1990"/>
    <text:list-style style:name="a2461"/>
    <text:list-style style:name="a2703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706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466"/>
    <text:list-style style:name="a2514"/>
    <text:list-style style:name="a2274"/>
    <text:list-style style:name="a2709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185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82"/>
    <text:list-style style:name="a2130"/>
    <text:list-style style:name="a185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519"/>
    <text:list-style style:name="a2084"/>
    <text:list-style style:name="a2325"/>
    <text:list-style style:name="a185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7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1906"/>
    <text:list-style style:name="a988"/>
    <text:list-style style:name="a2089"/>
    <text:list-style style:name="a2136"/>
    <text:list-style style:name="a1092"/>
    <text:list-style style:name="a1143"/>
    <text:list-style style:name="a285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6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1148"/>
    <text:list-style style:name="a2712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471"/>
    <text:list-style style:name="a26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2280"/>
    <text:list-style style:name="a2715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6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1006"/>
    <text:list-style style:name="a2476"/>
    <text:list-style style:name="a2718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525"/>
    <text:list-style style:name="a186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286"/>
    <text:list-style style:name="a2333"/>
    <text:list-style style:name="a1671">
      <text:list-level-style-bullet text:level="1" text:bullet-char="l">
        <style:list-level-properties text:space-before="0in" text:min-label-width="0.34896in"/>
        <style:text-properties fo:color="#dd8047" fo:font-family="Wingdings" style:font-pitch="variable" fo:font-size="60%"/>
      </text:list-level-style-bullet>
      <text:list-level-style-bullet text:level="2" text:bullet-char="l">
        <style:list-level-properties text:space-before="0.35069in" text:min-label-width="0.34896in"/>
        <style:text-properties fo:color="#dd8047" fo:font-family="Wingdings" style:font-pitch="variable" fo:font-size="60%"/>
      </text:list-level-style-bullet>
      <text:list-level-style-bullet text:level="3" text:bullet-char="l">
        <style:list-level-properties text:space-before="0.65104in" text:min-label-width="0.34896in"/>
        <style:text-properties fo:color="#dd8047" fo:font-family="Wingdings" style:font-pitch="variable" fo:font-size="60%"/>
      </text:list-level-style-bullet>
      <text:list-level-style-bullet text:level="4" text:bullet-char="l">
        <style:list-level-properties text:space-before="1.15104in" text:min-label-width="0.34896in"/>
        <style:text-properties fo:color="#dd8047" fo:font-family="Wingdings" style:font-pitch="variable" fo:font-size="60%"/>
      </text:list-level-style-bullet>
      <text:list-level-style-bullet text:level="5" text:bullet-char="l">
        <style:list-level-properties text:space-before="1.65104in" text:min-label-width="0.34896in"/>
        <style:text-properties fo:color="#dd8047" fo:font-family="Wingdings" style:font-pitch="variable" fo:font-size="60%"/>
      </text:list-level-style-bullet>
      <text:list-level-style-bullet text:level="6" text:bullet-char="l">
        <style:list-level-properties text:space-before="1.95104in" text:min-label-width="0.34896in"/>
        <style:text-properties fo:color="#dd8047" fo:font-family="Wingdings" style:font-pitch="variable" fo:font-size="60%"/>
      </text:list-level-style-bullet>
      <text:list-level-style-bullet text:level="7" text:bullet-char="l">
        <style:list-level-properties text:space-before="2.25104in" text:min-label-width="0.34896in"/>
        <style:text-properties fo:color="#dd8047" fo:font-family="Wingdings" style:font-pitch="variable" fo:font-size="60%"/>
      </text:list-level-style-bullet>
      <text:list-level-style-bullet text:level="8" text:bullet-char="l">
        <style:list-level-properties text:space-before="2.55104in" text:min-label-width="0.34896in"/>
        <style:text-properties fo:color="#dd8047" fo:font-family="Wingdings" style:font-pitch="variable" fo:font-size="60%"/>
      </text:list-level-style-bullet>
      <text:list-level-style-bullet text:level="9" text:bullet-char="l">
        <style:list-level-properties text:space-before="2.85104in" text:min-label-width="0.34896in"/>
        <style:text-properties fo:color="#dd8047" fo:font-family="Wingdings" style:font-pitch="variable" fo:font-size="60%"/>
      </text:list-level-style-bullet>
    </text:list-style>
    <text:list-style style:name="a2141"/>
    <text:list-style style:name="a2094"/>
    <text:list-style style:name="a186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914"/>
    <text:list-style style:name="a997"/>
    <text:list-style style:name="a186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722">
      <text:list-level-style-bullet text:level="1" text:bullet-char="l">
        <style:list-level-properties text:space-before="0in" text:min-label-width="0.34896in"/>
        <style:text-properties fo:color="#dd8047" fo:font-family="Wingdings" style:font-pitch="variable" fo:font-size="60%"/>
      </text:list-level-style-bullet>
      <text:list-level-style-bullet text:level="2" text:bullet-char="l">
        <style:list-level-properties text:space-before="0.35069in" text:min-label-width="0.34896in"/>
        <style:text-properties fo:color="#dd8047" fo:font-family="Wingdings" style:font-pitch="variable" fo:font-size="60%"/>
      </text:list-level-style-bullet>
      <text:list-level-style-bullet text:level="3" text:bullet-char="l">
        <style:list-level-properties text:space-before="0.65104in" text:min-label-width="0.34896in"/>
        <style:text-properties fo:color="#dd8047" fo:font-family="Wingdings" style:font-pitch="variable" fo:font-size="60%"/>
      </text:list-level-style-bullet>
      <text:list-level-style-bullet text:level="4" text:bullet-char="l">
        <style:list-level-properties text:space-before="1.15104in" text:min-label-width="0.34896in"/>
        <style:text-properties fo:color="#dd8047" fo:font-family="Wingdings" style:font-pitch="variable" fo:font-size="60%"/>
      </text:list-level-style-bullet>
      <text:list-level-style-bullet text:level="5" text:bullet-char="l">
        <style:list-level-properties text:space-before="1.65104in" text:min-label-width="0.34896in"/>
        <style:text-properties fo:color="#dd8047" fo:font-family="Wingdings" style:font-pitch="variable" fo:font-size="60%"/>
      </text:list-level-style-bullet>
      <text:list-level-style-bullet text:level="6" text:bullet-char="l">
        <style:list-level-properties text:space-before="1.95104in" text:min-label-width="0.34896in"/>
        <style:text-properties fo:color="#dd8047" fo:font-family="Wingdings" style:font-pitch="variable" fo:font-size="60%"/>
      </text:list-level-style-bullet>
      <text:list-level-style-bullet text:level="7" text:bullet-char="l">
        <style:list-level-properties text:space-before="2.25104in" text:min-label-width="0.34896in"/>
        <style:text-properties fo:color="#dd8047" fo:font-family="Wingdings" style:font-pitch="variable" fo:font-size="60%"/>
      </text:list-level-style-bullet>
      <text:list-level-style-bullet text:level="8" text:bullet-char="l">
        <style:list-level-properties text:space-before="2.55104in" text:min-label-width="0.34896in"/>
        <style:text-properties fo:color="#dd8047" fo:font-family="Wingdings" style:font-pitch="variable" fo:font-size="60%"/>
      </text:list-level-style-bullet>
      <text:list-level-style-bullet text:level="9" text:bullet-char="l">
        <style:list-level-properties text:space-before="2.85104in" text:min-label-width="0.34896in"/>
        <style:text-properties fo:color="#dd8047" fo:font-family="Wingdings" style:font-pitch="variable" fo:font-size="60%"/>
      </text:list-level-style-bullet>
    </text:list-style>
    <text:list-style style:name="a2339"/>
    <text:list-style style:name="a16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2147"/>
    <text:list-style style:name="a1919"/>
    <text:list-style style:name="a15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17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1345">
      <text:list-level-style-bullet text:level="1" text:bullet-char="l">
        <style:list-level-properties text:space-before="0in"/>
        <style:text-properties fo:color="#dd8047" fo:font-family="Wingdings" style:font-pitch="variable" fo:font-size="100%"/>
      </text:list-level-style-bullet>
      <text:list-level-style-bullet text:level="2" text:bullet-char="l">
        <style:list-level-properties text:space-before="0.5in"/>
        <style:text-properties fo:color="#dd8047" fo:font-family="Wingdings" style:font-pitch="variable" fo:font-size="100%"/>
      </text:list-level-style-bullet>
      <text:list-level-style-bullet text:level="3" text:bullet-char="l">
        <style:list-level-properties text:space-before="1in"/>
        <style:text-properties fo:color="#dd8047" fo:font-family="Wingdings" style:font-pitch="variable" fo:font-size="100%"/>
      </text:list-level-style-bullet>
      <text:list-level-style-bullet text:level="4" text:bullet-char="l">
        <style:list-level-properties text:space-before="1.5in"/>
        <style:text-properties fo:color="#dd8047" fo:font-family="Wingdings" style:font-pitch="variable" fo:font-size="100%"/>
      </text:list-level-style-bullet>
      <text:list-level-style-bullet text:level="5" text:bullet-char="l">
        <style:list-level-properties text:space-before="2in"/>
        <style:text-properties fo:color="#dd8047" fo:font-family="Wingdings" style:font-pitch="variable" fo:font-size="100%"/>
      </text:list-level-style-bullet>
      <text:list-level-style-bullet text:level="6" text:bullet-char="l">
        <style:list-level-properties text:space-before="2.5in"/>
        <style:text-properties fo:color="#dd8047" fo:font-family="Wingdings" style:font-pitch="variable" fo:font-size="100%"/>
      </text:list-level-style-bullet>
      <text:list-level-style-bullet text:level="7" text:bullet-char="l">
        <style:list-level-properties text:space-before="3in"/>
        <style:text-properties fo:color="#dd8047" fo:font-family="Wingdings" style:font-pitch="variable" fo:font-size="100%"/>
      </text:list-level-style-bullet>
      <text:list-level-style-bullet text:level="8" text:bullet-char="l">
        <style:list-level-properties text:space-before="3.5in"/>
        <style:text-properties fo:color="#dd8047" fo:font-family="Wingdings" style:font-pitch="variable" fo:font-size="100%"/>
      </text:list-level-style-bullet>
      <text:list-level-style-bullet text:level="9" text:bullet-char="l">
        <style:list-level-properties text:space-before="4in"/>
        <style:text-properties fo:color="#dd8047" fo:font-family="Wingdings" style:font-pitch="variable" fo:font-size="100%"/>
      </text:list-level-style-bullet>
    </text:list-style>
    <text:list-style style:name="a286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153"/>
    <text:list-style style:name="a2672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721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86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011"/>
    <text:list-style style:name="a2675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1158"/>
    <text:list-style style:name="a2482"/>
    <text:list-style style:name="a1207"/>
    <text:list-style style:name="a2724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530"/>
    <text:list-style style:name="a2678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1016"/>
    <text:list-style style:name="a2727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292"/>
    <text:list-style style:name="a2487"/>
    <text:list-style style:name="a187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537"/>
    <text:list-style style:name="a16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187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345"/>
    <text:list-style style:name="a2152"/>
    <text:list-style style:name="a1924"/>
    <text:list-style style:name="a187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732">
      <text:list-level-style-bullet text:level="1" text:bullet-char="l">
        <style:list-level-properties text:space-before="0in" text:min-label-width="0.34896in"/>
        <style:text-properties fo:color="#dd8047" fo:font-family="Wingdings" style:font-pitch="variable" fo:font-size="60%"/>
      </text:list-level-style-bullet>
      <text:list-level-style-bullet text:level="2" text:bullet-char="l">
        <style:list-level-properties text:space-before="0.35069in" text:min-label-width="0.34896in"/>
        <style:text-properties fo:color="#dd8047" fo:font-family="Wingdings" style:font-pitch="variable" fo:font-size="60%"/>
      </text:list-level-style-bullet>
      <text:list-level-style-bullet text:level="3" text:bullet-char="l">
        <style:list-level-properties text:space-before="0.65104in" text:min-label-width="0.34896in"/>
        <style:text-properties fo:color="#dd8047" fo:font-family="Wingdings" style:font-pitch="variable" fo:font-size="60%"/>
      </text:list-level-style-bullet>
      <text:list-level-style-bullet text:level="4" text:bullet-char="l">
        <style:list-level-properties text:space-before="1.15104in" text:min-label-width="0.34896in"/>
        <style:text-properties fo:color="#dd8047" fo:font-family="Wingdings" style:font-pitch="variable" fo:font-size="60%"/>
      </text:list-level-style-bullet>
      <text:list-level-style-bullet text:level="5" text:bullet-char="l">
        <style:list-level-properties text:space-before="1.65104in" text:min-label-width="0.34896in"/>
        <style:text-properties fo:color="#dd8047" fo:font-family="Wingdings" style:font-pitch="variable" fo:font-size="60%"/>
      </text:list-level-style-bullet>
      <text:list-level-style-bullet text:level="6" text:bullet-char="l">
        <style:list-level-properties text:space-before="1.95104in" text:min-label-width="0.34896in"/>
        <style:text-properties fo:color="#dd8047" fo:font-family="Wingdings" style:font-pitch="variable" fo:font-size="60%"/>
      </text:list-level-style-bullet>
      <text:list-level-style-bullet text:level="7" text:bullet-char="l">
        <style:list-level-properties text:space-before="2.25104in" text:min-label-width="0.34896in"/>
        <style:text-properties fo:color="#dd8047" fo:font-family="Wingdings" style:font-pitch="variable" fo:font-size="60%"/>
      </text:list-level-style-bullet>
      <text:list-level-style-bullet text:level="8" text:bullet-char="l">
        <style:list-level-properties text:space-before="2.55104in" text:min-label-width="0.34896in"/>
        <style:text-properties fo:color="#dd8047" fo:font-family="Wingdings" style:font-pitch="variable" fo:font-size="60%"/>
      </text:list-level-style-bullet>
      <text:list-level-style-bullet text:level="9" text:bullet-char="l">
        <style:list-level-properties text:space-before="2.85104in" text:min-label-width="0.34896in"/>
        <style:text-properties fo:color="#dd8047" fo:font-family="Wingdings" style:font-pitch="variable" fo:font-size="60%"/>
      </text:list-level-style-bullet>
    </text:list-style>
    <text:list-style style:name="a2204"/>
    <text:list-style style:name="a15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2013"/>
    <text:list-style style:name="a17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2018"/>
    <text:list-style style:name="a1549">
      <text:list-level-style-bullet text:level="1" text:bullet-char="l">
        <style:list-level-properties text:space-before="0in"/>
        <style:text-properties fo:color="#dd8047" fo:font-family="Wingdings" style:font-pitch="variable" fo:font-size="100%"/>
      </text:list-level-style-bullet>
      <text:list-level-style-bullet text:level="2" text:bullet-char="l">
        <style:list-level-properties text:space-before="0.5in"/>
        <style:text-properties fo:color="#dd8047" fo:font-family="Wingdings" style:font-pitch="variable" fo:font-size="100%"/>
      </text:list-level-style-bullet>
      <text:list-level-style-bullet text:level="3" text:bullet-char="l">
        <style:list-level-properties text:space-before="1in"/>
        <style:text-properties fo:color="#dd8047" fo:font-family="Wingdings" style:font-pitch="variable" fo:font-size="100%"/>
      </text:list-level-style-bullet>
      <text:list-level-style-bullet text:level="4" text:bullet-char="l">
        <style:list-level-properties text:space-before="1.5in"/>
        <style:text-properties fo:color="#dd8047" fo:font-family="Wingdings" style:font-pitch="variable" fo:font-size="100%"/>
      </text:list-level-style-bullet>
      <text:list-level-style-bullet text:level="5" text:bullet-char="l">
        <style:list-level-properties text:space-before="2in"/>
        <style:text-properties fo:color="#dd8047" fo:font-family="Wingdings" style:font-pitch="variable" fo:font-size="100%"/>
      </text:list-level-style-bullet>
      <text:list-level-style-bullet text:level="6" text:bullet-char="l">
        <style:list-level-properties text:space-before="2.5in"/>
        <style:text-properties fo:color="#dd8047" fo:font-family="Wingdings" style:font-pitch="variable" fo:font-size="100%"/>
      </text:list-level-style-bullet>
      <text:list-level-style-bullet text:level="7" text:bullet-char="l">
        <style:list-level-properties text:space-before="3in"/>
        <style:text-properties fo:color="#dd8047" fo:font-family="Wingdings" style:font-pitch="variable" fo:font-size="100%"/>
      </text:list-level-style-bullet>
      <text:list-level-style-bullet text:level="8" text:bullet-char="l">
        <style:list-level-properties text:space-before="3.5in"/>
        <style:text-properties fo:color="#dd8047" fo:font-family="Wingdings" style:font-pitch="variable" fo:font-size="100%"/>
      </text:list-level-style-bullet>
      <text:list-level-style-bullet text:level="9" text:bullet-char="l">
        <style:list-level-properties text:space-before="4in"/>
        <style:text-properties fo:color="#dd8047" fo:font-family="Wingdings" style:font-pitch="variable" fo:font-size="100%"/>
      </text:list-level-style-bullet>
    </text:list-style>
    <text:list-style style:name="a1211"/>
    <text:list-style style:name="a2681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730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1168"/>
    <text:list-style style:name="a2685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1021"/>
    <text:list-style style:name="a1216"/>
    <text:list-style style:name="a2733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492"/>
    <text:list-style style:name="a2688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736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543"/>
    <text:list-style style:name="a2498"/>
    <text:list-style style:name="a2739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352"/>
    <text:list-style style:name="a1931"/>
    <text:list-style style:name="a2549"/>
    <text:list-style style:name="a1691">
      <text:list-level-style-bullet text:level="1" text:bullet-char="l">
        <style:list-level-properties text:space-before="0in" text:min-label-width="0.34896in"/>
        <style:text-properties fo:color="#dd8047" fo:font-family="Wingdings" style:font-pitch="variable" fo:font-size="60%"/>
      </text:list-level-style-bullet>
      <text:list-level-style-bullet text:level="2" text:bullet-char="l">
        <style:list-level-properties text:space-before="0.35069in" text:min-label-width="0.34896in"/>
        <style:text-properties fo:color="#dd8047" fo:font-family="Wingdings" style:font-pitch="variable" fo:font-size="60%"/>
      </text:list-level-style-bullet>
      <text:list-level-style-bullet text:level="3" text:bullet-char="l">
        <style:list-level-properties text:space-before="0.65104in" text:min-label-width="0.34896in"/>
        <style:text-properties fo:color="#dd8047" fo:font-family="Wingdings" style:font-pitch="variable" fo:font-size="60%"/>
      </text:list-level-style-bullet>
      <text:list-level-style-bullet text:level="4" text:bullet-char="l">
        <style:list-level-properties text:space-before="1.15104in" text:min-label-width="0.34896in"/>
        <style:text-properties fo:color="#dd8047" fo:font-family="Wingdings" style:font-pitch="variable" fo:font-size="60%"/>
      </text:list-level-style-bullet>
      <text:list-level-style-bullet text:level="5" text:bullet-char="l">
        <style:list-level-properties text:space-before="1.65104in" text:min-label-width="0.34896in"/>
        <style:text-properties fo:color="#dd8047" fo:font-family="Wingdings" style:font-pitch="variable" fo:font-size="60%"/>
      </text:list-level-style-bullet>
      <text:list-level-style-bullet text:level="6" text:bullet-char="l">
        <style:list-level-properties text:space-before="1.95104in" text:min-label-width="0.34896in"/>
        <style:text-properties fo:color="#dd8047" fo:font-family="Wingdings" style:font-pitch="variable" fo:font-size="60%"/>
      </text:list-level-style-bullet>
      <text:list-level-style-bullet text:level="7" text:bullet-char="l">
        <style:list-level-properties text:space-before="2.25104in" text:min-label-width="0.34896in"/>
        <style:text-properties fo:color="#dd8047" fo:font-family="Wingdings" style:font-pitch="variable" fo:font-size="60%"/>
      </text:list-level-style-bullet>
      <text:list-level-style-bullet text:level="8" text:bullet-char="l">
        <style:list-level-properties text:space-before="2.55104in" text:min-label-width="0.34896in"/>
        <style:text-properties fo:color="#dd8047" fo:font-family="Wingdings" style:font-pitch="variable" fo:font-size="60%"/>
      </text:list-level-style-bullet>
      <text:list-level-style-bullet text:level="9" text:bullet-char="l">
        <style:list-level-properties text:space-before="2.85104in" text:min-label-width="0.34896in"/>
        <style:text-properties fo:color="#dd8047" fo:font-family="Wingdings" style:font-pitch="variable" fo:font-size="60%"/>
      </text:list-level-style-bullet>
    </text:list-style>
    <text:list-style style:name="a2358"/>
    <text:list-style style:name="a2212"/>
    <text:list-style style:name="a1936"/>
    <text:list-style style:name="a16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2023"/>
    <text:list-style style:name="a2028"/>
    <text:list-style style:name="a1172"/>
    <text:list-style style:name="a1220"/>
    <text:list-style style:name="a288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691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88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177"/>
    <text:list-style style:name="a2694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742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1227"/>
    <text:list-style style:name="a2697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745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600"/>
    <text:list-style style:name="a2554"/>
    <text:list-style style:name="a2748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18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2363"/>
    <text:list-style style:name="a2605"/>
    <text:list-style style:name="a2171"/>
    <text:list-style style:name="a18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2220"/>
    <text:list-style style:name="a1944"/>
    <text:list-style style:name="a2369"/>
    <text:list-style style:name="a2177"/>
    <text:list-style style:name="a2419"/>
    <text:list-style style:name="a180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2226"/>
    <text:list-style style:name="a1758">
      <text:list-level-style-bullet text:level="1" text:bullet-char="l">
        <style:list-level-properties text:space-before="0in" text:min-label-width="0.34896in"/>
        <style:text-properties fo:color="#dd8047" fo:font-family="Wingdings" style:font-pitch="variable" fo:font-size="60%"/>
      </text:list-level-style-bullet>
      <text:list-level-style-bullet text:level="2" text:bullet-char="l">
        <style:list-level-properties text:space-before="0.35069in" text:min-label-width="0.34896in"/>
        <style:text-properties fo:color="#dd8047" fo:font-family="Wingdings" style:font-pitch="variable" fo:font-size="60%"/>
      </text:list-level-style-bullet>
      <text:list-level-style-bullet text:level="3" text:bullet-char="l">
        <style:list-level-properties text:space-before="0.65104in" text:min-label-width="0.34896in"/>
        <style:text-properties fo:color="#dd8047" fo:font-family="Wingdings" style:font-pitch="variable" fo:font-size="60%"/>
      </text:list-level-style-bullet>
      <text:list-level-style-bullet text:level="4" text:bullet-char="l">
        <style:list-level-properties text:space-before="1.15104in" text:min-label-width="0.34896in"/>
        <style:text-properties fo:color="#dd8047" fo:font-family="Wingdings" style:font-pitch="variable" fo:font-size="60%"/>
      </text:list-level-style-bullet>
      <text:list-level-style-bullet text:level="5" text:bullet-char="l">
        <style:list-level-properties text:space-before="1.65104in" text:min-label-width="0.34896in"/>
        <style:text-properties fo:color="#dd8047" fo:font-family="Wingdings" style:font-pitch="variable" fo:font-size="60%"/>
      </text:list-level-style-bullet>
      <text:list-level-style-bullet text:level="6" text:bullet-char="l">
        <style:list-level-properties text:space-before="1.95104in" text:min-label-width="0.34896in"/>
        <style:text-properties fo:color="#dd8047" fo:font-family="Wingdings" style:font-pitch="variable" fo:font-size="60%"/>
      </text:list-level-style-bullet>
      <text:list-level-style-bullet text:level="7" text:bullet-char="l">
        <style:list-level-properties text:space-before="2.25104in" text:min-label-width="0.34896in"/>
        <style:text-properties fo:color="#dd8047" fo:font-family="Wingdings" style:font-pitch="variable" fo:font-size="60%"/>
      </text:list-level-style-bullet>
      <text:list-level-style-bullet text:level="8" text:bullet-char="l">
        <style:list-level-properties text:space-before="2.55104in" text:min-label-width="0.34896in"/>
        <style:text-properties fo:color="#dd8047" fo:font-family="Wingdings" style:font-pitch="variable" fo:font-size="60%"/>
      </text:list-level-style-bullet>
      <text:list-level-style-bullet text:level="9" text:bullet-char="l">
        <style:list-level-properties text:space-before="2.85104in" text:min-label-width="0.34896in"/>
        <style:text-properties fo:color="#dd8047" fo:font-family="Wingdings" style:font-pitch="variable" fo:font-size="60%"/>
      </text:list-level-style-bullet>
    </text:list-style>
    <text:list-style style:name="a2034"/>
    <text:list-style style:name="a289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039"/>
    <text:list-style style:name="a289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183"/>
    <text:list-style style:name="a289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233"/>
    <text:list-style style:name="a1188"/>
    <text:list-style style:name="a1237"/>
    <text:list-style style:name="a1043"/>
    <text:list-style style:name="a2561"/>
    <text:list-style style:name="a2610"/>
    <text:list-style style:name="a1049"/>
    <text:list-style style:name="a2567"/>
    <text:list-style style:name="a2808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2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75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5in"/>
        <style:text-properties fo:font-family="Arial" style:font-family-generic="swiss" style:font-pitch="variable" fo:font-size="100%"/>
      </text:list-level-style-bullet>
    </text:list-style>
    <text:list-style style:name="a1950"/>
    <text:list-style style:name="a2374"/>
    <text:list-style style:name="a2182"/>
    <text:list-style style:name="a2424"/>
    <text:list-style style:name="a2231"/>
    <text:list-style style:name="a1955"/>
    <text:list-style style:name="a18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2429"/>
    <text:list-style style:name="a2188"/>
    <text:list-style style:name="a2237"/>
    <text:list-style style:name="a2043"/>
    <text:list-style style:name="a18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2047"/>
    <text:list-style style:name="a1579">
      <text:list-level-style-bullet text:level="1" text:bullet-char="l">
        <style:list-level-properties text:space-before="0in"/>
        <style:text-properties fo:color="#dd8047" fo:font-family="Wingdings" style:font-pitch="variable" fo:font-size="100%"/>
      </text:list-level-style-bullet>
      <text:list-level-style-bullet text:level="2" text:bullet-char="l">
        <style:list-level-properties text:space-before="0.5in"/>
        <style:text-properties fo:color="#dd8047" fo:font-family="Wingdings" style:font-pitch="variable" fo:font-size="100%"/>
      </text:list-level-style-bullet>
      <text:list-level-style-bullet text:level="3" text:bullet-char="l">
        <style:list-level-properties text:space-before="1in"/>
        <style:text-properties fo:color="#dd8047" fo:font-family="Wingdings" style:font-pitch="variable" fo:font-size="100%"/>
      </text:list-level-style-bullet>
      <text:list-level-style-bullet text:level="4" text:bullet-char="l">
        <style:list-level-properties text:space-before="1.5in"/>
        <style:text-properties fo:color="#dd8047" fo:font-family="Wingdings" style:font-pitch="variable" fo:font-size="100%"/>
      </text:list-level-style-bullet>
      <text:list-level-style-bullet text:level="5" text:bullet-char="l">
        <style:list-level-properties text:space-before="2in"/>
        <style:text-properties fo:color="#dd8047" fo:font-family="Wingdings" style:font-pitch="variable" fo:font-size="100%"/>
      </text:list-level-style-bullet>
      <text:list-level-style-bullet text:level="6" text:bullet-char="l">
        <style:list-level-properties text:space-before="2.5in"/>
        <style:text-properties fo:color="#dd8047" fo:font-family="Wingdings" style:font-pitch="variable" fo:font-size="100%"/>
      </text:list-level-style-bullet>
      <text:list-level-style-bullet text:level="7" text:bullet-char="l">
        <style:list-level-properties text:space-before="3in"/>
        <style:text-properties fo:color="#dd8047" fo:font-family="Wingdings" style:font-pitch="variable" fo:font-size="100%"/>
      </text:list-level-style-bullet>
      <text:list-level-style-bullet text:level="8" text:bullet-char="l">
        <style:list-level-properties text:space-before="3.5in"/>
        <style:text-properties fo:color="#dd8047" fo:font-family="Wingdings" style:font-pitch="variable" fo:font-size="100%"/>
      </text:list-level-style-bullet>
      <text:list-level-style-bullet text:level="9" text:bullet-char="l">
        <style:list-level-properties text:space-before="4in"/>
        <style:text-properties fo:color="#dd8047" fo:font-family="Wingdings" style:font-pitch="variable" fo:font-size="100%"/>
      </text:list-level-style-bullet>
    </text:list-style>
    <text:list-style style:name="a1193"/>
    <text:list-style style:name="a1197"/>
    <text:list-style style:name="a2763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1247"/>
    <text:list-style style:name="a1055"/>
    <text:list-style style:name="a2766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1103"/>
    <text:list-style style:name="a2573"/>
    <text:list-style style:name="a2380"/>
    <text:list-style style:name="a2769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6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2578"/>
    <text:list-style style:name="a1961"/>
    <text:list-style style:name="a2385"/>
    <text:list-style style:name="a2434"/>
    <text:list-style style:name="a2193"/>
    <text:list-style style:name="a1966"/>
    <text:list-style style:name="a2242"/>
    <text:list-style style:name="a2198"/>
    <text:list-style style:name="a2052"/>
    <text:list-style style:name="a18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2100"/>
    <text:list-style style:name="a2247"/>
    <text:list-style style:name="a2058"/>
    <text:list-style style:name="a2105"/>
    <text:list-style style:name="a1251"/>
    <text:list-style style:name="a2772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1256"/>
    <text:list-style style:name="a2820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2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75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5in"/>
        <style:text-properties fo:font-family="Arial" style:font-family-generic="swiss" style:font-pitch="variable" fo:font-size="100%"/>
      </text:list-level-style-bullet>
    </text:list-style>
    <text:list-style style:name="a1064"/>
    <text:list-style style:name="a2775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823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2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75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5in"/>
        <style:text-properties fo:font-family="Arial" style:font-family-generic="swiss" style:font-pitch="variable" fo:font-size="100%"/>
      </text:list-level-style-bullet>
    </text:list-style>
    <text:list-style style:name="a2583"/>
    <text:list-style style:name="a2778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1115">
      <text:list-level-style-bullet text:level="1" text:bullet-char="l">
        <style:list-level-properties text:space-before="0in"/>
        <style:text-properties fo:color="#dd8047" fo:font-family="Wingdings" style:font-pitch="variable" fo:font-size="100%"/>
      </text:list-level-style-bullet>
      <text:list-level-style-bullet text:level="2" text:bullet-char="l">
        <style:list-level-properties text:space-before="0.5in"/>
        <style:text-properties fo:color="#dd8047" fo:font-family="Wingdings" style:font-pitch="variable" fo:font-size="100%"/>
      </text:list-level-style-bullet>
      <text:list-level-style-bullet text:level="3" text:bullet-char="l">
        <style:list-level-properties text:space-before="1in"/>
        <style:text-properties fo:color="#dd8047" fo:font-family="Wingdings" style:font-pitch="variable" fo:font-size="100%"/>
      </text:list-level-style-bullet>
      <text:list-level-style-bullet text:level="4" text:bullet-char="l">
        <style:list-level-properties text:space-before="1.5in"/>
        <style:text-properties fo:color="#dd8047" fo:font-family="Wingdings" style:font-pitch="variable" fo:font-size="100%"/>
      </text:list-level-style-bullet>
      <text:list-level-style-bullet text:level="5" text:bullet-char="l">
        <style:list-level-properties text:space-before="2in"/>
        <style:text-properties fo:color="#dd8047" fo:font-family="Wingdings" style:font-pitch="variable" fo:font-size="100%"/>
      </text:list-level-style-bullet>
      <text:list-level-style-bullet text:level="6" text:bullet-char="l">
        <style:list-level-properties text:space-before="2.5in"/>
        <style:text-properties fo:color="#dd8047" fo:font-family="Wingdings" style:font-pitch="variable" fo:font-size="100%"/>
      </text:list-level-style-bullet>
      <text:list-level-style-bullet text:level="7" text:bullet-char="l">
        <style:list-level-properties text:space-before="3in"/>
        <style:text-properties fo:color="#dd8047" fo:font-family="Wingdings" style:font-pitch="variable" fo:font-size="100%"/>
      </text:list-level-style-bullet>
      <text:list-level-style-bullet text:level="8" text:bullet-char="l">
        <style:list-level-properties text:space-before="3.5in"/>
        <style:text-properties fo:color="#dd8047" fo:font-family="Wingdings" style:font-pitch="variable" fo:font-size="100%"/>
      </text:list-level-style-bullet>
      <text:list-level-style-bullet text:level="9" text:bullet-char="l">
        <style:list-level-properties text:space-before="4in"/>
        <style:text-properties fo:color="#dd8047" fo:font-family="Wingdings" style:font-pitch="variable" fo:font-size="100%"/>
      </text:list-level-style-bullet>
    </text:list-style>
    <text:list-style style:name="a2391"/>
    <text:list-style style:name="a2633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1069"/>
    <text:list-style style:name="a2440"/>
    <text:list-style style:name="a2589"/>
    <text:list-style style:name="a2396"/>
    <text:list-style style:name="a1974"/>
    <text:list-style style:name="a2445"/>
    <text:list-style style:name="a2300"/>
    <text:list-style style:name="a2253"/>
    <text:list-style style:name="a17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1593">
      <text:list-level-style-bullet text:level="1" text:bullet-char="l">
        <style:list-level-properties text:space-before="0in"/>
        <style:text-properties fo:color="#dd8047" fo:font-family="Wingdings" style:font-pitch="variable" fo:font-size="60%"/>
      </text:list-level-style-bullet>
      <text:list-level-style-bullet text:level="2" text:bullet-char="l">
        <style:list-level-properties text:space-before="0.5in"/>
        <style:text-properties fo:color="#dd8047" fo:font-family="Wingdings" style:font-pitch="variable" fo:font-size="60%"/>
      </text:list-level-style-bullet>
      <text:list-level-style-bullet text:level="3" text:bullet-char="l">
        <style:list-level-properties text:space-before="1in"/>
        <style:text-properties fo:color="#dd8047" fo:font-family="Wingdings" style:font-pitch="variable" fo:font-size="60%"/>
      </text:list-level-style-bullet>
      <text:list-level-style-bullet text:level="4" text:bullet-char="l">
        <style:list-level-properties text:space-before="1.5in"/>
        <style:text-properties fo:color="#dd8047" fo:font-family="Wingdings" style:font-pitch="variable" fo:font-size="60%"/>
      </text:list-level-style-bullet>
      <text:list-level-style-bullet text:level="5" text:bullet-char="l">
        <style:list-level-properties text:space-before="2in"/>
        <style:text-properties fo:color="#dd8047" fo:font-family="Wingdings" style:font-pitch="variable" fo:font-size="60%"/>
      </text:list-level-style-bullet>
      <text:list-level-style-bullet text:level="6" text:bullet-char="l">
        <style:list-level-properties text:space-before="2.5in"/>
        <style:text-properties fo:color="#dd8047" fo:font-family="Wingdings" style:font-pitch="variable" fo:font-size="60%"/>
      </text:list-level-style-bullet>
      <text:list-level-style-bullet text:level="7" text:bullet-char="l">
        <style:list-level-properties text:space-before="3in"/>
        <style:text-properties fo:color="#dd8047" fo:font-family="Wingdings" style:font-pitch="variable" fo:font-size="60%"/>
      </text:list-level-style-bullet>
      <text:list-level-style-bullet text:level="8" text:bullet-char="l">
        <style:list-level-properties text:space-before="3.5in"/>
        <style:text-properties fo:color="#dd8047" fo:font-family="Wingdings" style:font-pitch="variable" fo:font-size="60%"/>
      </text:list-level-style-bullet>
      <text:list-level-style-bullet text:level="9" text:bullet-char="l">
        <style:list-level-properties text:space-before="4in"/>
        <style:text-properties fo:color="#dd8047" fo:font-family="Wingdings" style:font-pitch="variable" fo:font-size="60%"/>
      </text:list-level-style-bullet>
    </text:list-style>
    <text:list-style style:name="a2110"/>
    <text:list-style style:name="a2063"/>
    <text:list-style style:name="a2305"/>
    <text:list-style style:name="a17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2114"/>
    <text:list-style style:name="a2068"/>
    <text:list-style style:name="a1261"/>
    <text:list-style style:name="a1266"/>
    <text:list-style style:name="a1073"/>
    <text:list-style style:name="a2640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595"/>
    <text:list-style style:name="a1980"/>
    <text:list-style style:name="a2450"/>
    <text:list-style style:name="a2645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1985"/>
    <text:list-style style:name="a2455"/>
    <text:list-style style:name="a2504"/>
    <text:list-style style:name="a2311"/>
    <text:list-style style:name="a184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7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069in"/>
      </text:list-level-style-number>
      <text:list-level-style-number text:level="3" style:num-format="">
        <style:list-level-properties text:space-before="0.65104in"/>
      </text:list-level-style-number>
      <text:list-level-style-number text:level="4" style:num-format="">
        <style:list-level-properties text:space-before="1.15104in"/>
      </text:list-level-style-number>
      <text:list-level-style-number text:level="5" style:num-format="">
        <style:list-level-properties text:space-before="1.65104in"/>
      </text:list-level-style-number>
      <text:list-level-style-number text:level="6" style:num-format="">
        <style:list-level-properties text:space-before="1.95104in"/>
      </text:list-level-style-number>
      <text:list-level-style-number text:level="7" style:num-format="">
        <style:list-level-properties text:space-before="2.25104in"/>
      </text:list-level-style-number>
      <text:list-level-style-number text:level="8" style:num-format="">
        <style:list-level-properties text:space-before="2.55104in"/>
      </text:list-level-style-number>
      <text:list-level-style-number text:level="9" style:num-format="">
        <style:list-level-properties text:space-before="2.85104in"/>
      </text:list-level-style-number>
    </text:list-style>
    <text:list-style style:name="a2073"/>
    <text:list-style style:name="a2120"/>
    <text:list-style style:name="a2509"/>
    <text:list-style style:name="a2317"/>
    <text:list-style style:name="a976"/>
    <text:list-style style:name="a2125"/>
    <text:list-style style:name="a184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079"/>
    <text:list-style style:name="a1270"/>
  </office:automatic-styles>
  <office:body>
    <office:presentation>
      <draw:page draw:name="Slide15" draw:style-name="a914" draw:master-page-name="Master1-Layout1-title-標題投影片" presentation:presentation-page-layout-name="Master1-PPL1" draw:id="Slide-270">
        <draw:frame draw:id="id107" presentation:style-name="a924" draw:name="標題 1" svg:x="0.82631in" svg:y="0.82989in" svg:width="7.08333in" svg:height="2.31424in" presentation:class="title" presentation:placeholder="false">
          <draw:text-box>
            <text:p text:style-name="a923" text:class-names="" text:cond-style-name=""><text:span text:style-name="a915" text:class-names="">109-1<text:s text:c="1"/></text:span><text:span text:style-name="a916" text:class-names="">十二月</text:span><text:span text:style-name="a917" text:class-names="">【</text:span><text:span text:style-name="a918" text:class-names="">行政</text:span><text:span text:style-name="a919" text:class-names="">】</text:span><text:span text:style-name="a920" text:class-names="">會報</text:span><text:span text:style-name="a921" text:class-names=""><text:line-break/></text:span><text:span text:style-name="a922" text:class-names=""/></text:p>
          </draw:text-box>
          <svg:title/>
          <svg:desc/>
        </draw:frame>
        <draw:frame draw:id="id108" draw:style-name="a925" draw:name="圖片 7" svg:x="6.96872in" svg:y="3.82875in" svg:width="2.28372in" svg:height="2.28372in" style:rel-width="scale" style:rel-height="scale">
          <draw:image xlink:href="media/image1.jpeg" xlink:type="simple" xlink:show="embed" xlink:actuate="onLoad"/>
          <svg:title/>
          <svg:desc>_邦_~1.JPE</svg:desc>
        </draw:frame>
        <draw:custom-shape svg:x="3.34627in" svg:y="5.198in" svg:width="5in" svg:height="1.17806in" draw:id="id109" draw:style-name="a931" draw:name="矩形 1">
          <svg:title/>
          <svg:desc/>
          <text:p text:style-name="a930" text:class-names="" text:cond-style-name=""><text:span text:style-name="a926" text:class-names="">學務處</text:span><text:span text:style-name="a927" text:class-names="">1091207</text:span><text:span text:style-name="a928" text:class-names=""><text:line-break/></text:span><text:span text:style-name="a92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34" draw:style-name="a932" draw:master-page-name="Master1-Layout2-obj-標題及物件" presentation:presentation-page-layout-name="Master1-PPL2" draw:id="Slide-289">
        <draw:frame draw:id="id110" presentation:style-name="a936" draw:name="標題 1" svg:x="0.67in" svg:y="0.25in" svg:width="8.91667in" svg:height="1.08333in" presentation:class="title" presentation:placeholder="false">
          <draw:text-box>
            <text:p text:style-name="a935" text:class-names="" text:cond-style-name=""><text:span text:style-name="a933" text:class-names="">建議事項</text:span><text:span text:style-name="a934" text:class-names=""/></text:p>
          </draw:text-box>
          <svg:title/>
          <svg:desc/>
        </draw:frame>
        <draw:frame draw:id="id111" presentation:style-name="a937" draw:name="內容版面配置區 3" svg:x="0.51131in" svg:y="1.75in" svg:width="8.50488in" svg:height="2.39374in" style:rel-width="scale" style:rel-height="scale" presentation:class="graphic" presentation:placeholder="false">
          <draw:image xlink:href="media/image2.emf" xlink:type="simple" xlink:show="embed" xlink:actuate="onLoad"/>
          <svg:title/>
          <svg:desc/>
        </draw:frame>
        <draw:frame draw:id="id112" draw:style-name="a941" draw:name="文字方塊 4" svg:x="0.49537in" svg:y="4.58597in" svg:width="8.74113in" svg:height="0.5722in">
          <draw:text-box>
            <text:p text:style-name="a940" text:class-names="" text:cond-style-name=""><text:span text:style-name="a938" text:class-names="">會提醒本處室相關同仁注意。</text:span><text:span text:style-name="a939" text:class-names=""/></text:p>
          </draw:text-box>
          <svg:title/>
          <svg:desc/>
        </draw:frame>
      </draw:page>
      <draw:page draw:name="Slide35" draw:style-name="a942" draw:master-page-name="Master1-Layout2-obj-標題及物件" presentation:presentation-page-layout-name="Master1-PPL2" draw:id="Slide-290">
        <draw:frame draw:id="id113" presentation:style-name="a946" draw:name="標題 1" svg:x="0.67in" svg:y="0.25in" svg:width="8.91667in" svg:height="1.08333in" presentation:class="title" presentation:placeholder="false">
          <draw:text-box>
            <text:p text:style-name="a945" text:class-names="" text:cond-style-name=""><text:span text:style-name="a943" text:class-names="">建議事項</text:span><text:span text:style-name="a944" text:class-names=""/></text:p>
          </draw:text-box>
          <svg:title/>
          <svg:desc/>
        </draw:frame>
        <draw:frame draw:id="id114" presentation:style-name="a947" draw:name="內容版面配置區 3" svg:x="0.67in" svg:y="1.75in" svg:width="8.66119in" svg:height="2.1575in" style:rel-width="scale" style:rel-height="scale" presentation:class="graphic" presentation:placeholder="false">
          <draw:image xlink:href="media/image3.emf" xlink:type="simple" xlink:show="embed" xlink:actuate="onLoad"/>
          <svg:title/>
          <svg:desc/>
        </draw:frame>
        <draw:frame draw:id="id115" draw:style-name="a951" draw:name="文字方塊 4" svg:x="0.555in" svg:y="4.30396in" svg:width="8.74113in" svg:height="0.5722in">
          <draw:text-box>
            <text:p text:style-name="a950" text:class-names="" text:cond-style-name=""><text:span text:style-name="a948" text:class-names="">會提醒各處室相關同仁注意。</text:span><text:span text:style-name="a949" text:class-names=""/></text:p>
          </draw:text-box>
          <svg:title/>
          <svg:desc/>
        </draw:frame>
      </draw:page>
      <draw:page draw:name="Slide37" draw:style-name="a952" draw:master-page-name="Master1-Layout2-obj-標題及物件" presentation:presentation-page-layout-name="Master1-PPL2" draw:id="Slide-292">
        <draw:frame draw:id="id116" presentation:style-name="a956" draw:name="標題 1" svg:x="0.67in" svg:y="0.25in" svg:width="8.91667in" svg:height="1.08333in" presentation:class="title" presentation:placeholder="false">
          <draw:text-box>
            <text:p text:style-name="a955" text:class-names="" text:cond-style-name=""><text:span text:style-name="a953" text:class-names="">建議事項</text:span><text:span text:style-name="a954" text:class-names=""/></text:p>
          </draw:text-box>
          <svg:title/>
          <svg:desc/>
        </draw:frame>
        <draw:frame draw:id="id117" presentation:style-name="a957" draw:name="內容版面配置區 3" svg:x="0.67in" svg:y="1.75in" svg:width="8.91667in" svg:height="2.1575in" style:rel-width="scale" style:rel-height="scale" presentation:class="graphic" presentation:placeholder="false">
          <draw:image xlink:href="media/image4.emf" xlink:type="simple" xlink:show="embed" xlink:actuate="onLoad"/>
          <svg:title/>
          <svg:desc/>
        </draw:frame>
        <draw:frame draw:id="id118" draw:style-name="a961" draw:name="文字方塊 4" svg:x="0.49537in" svg:y="4.58597in" svg:width="8.74113in" svg:height="1.04342in">
          <draw:text-box>
            <text:p text:style-name="a960" text:class-names="" text:cond-style-name=""><text:span text:style-name="a958" text:class-names="">本學期不宜更動，相關事項會在主管會報討論是否下學期再行調整或維持原規定。</text:span><text:span text:style-name="a959" text:class-names=""/></text:p>
          </draw:text-box>
          <svg:title/>
          <svg:desc/>
        </draw:frame>
      </draw:page>
      <draw:page draw:name="Slide36" draw:style-name="a962" draw:master-page-name="Master1-Layout2-obj-標題及物件" presentation:presentation-page-layout-name="Master1-PPL2" draw:id="Slide-291">
        <draw:frame draw:id="id119" presentation:style-name="a966" draw:name="標題 1" svg:x="0.67in" svg:y="0.25in" svg:width="8.91667in" svg:height="1.08333in" presentation:class="title" presentation:placeholder="false">
          <draw:text-box>
            <text:p text:style-name="a965" text:class-names="" text:cond-style-name=""><text:span text:style-name="a963" text:class-names="">建議事項</text:span><text:span text:style-name="a964" text:class-names=""/></text:p>
          </draw:text-box>
          <svg:title/>
          <svg:desc/>
        </draw:frame>
        <draw:frame draw:id="id120" draw:name="內容版面配置區 3" svg:x="0.51131in" svg:y="1.86003in" svg:width="8.42614in" svg:height="1.73248in" presentation:class="table" presentation:placeholder="false">
          <table:table table:style-name="a967" table:template-name="{5C22544A-7EE6-4342-B048-85BDC9FD1C3A}" table:use-banding-columns-styles="false" table:use-banding-rows-styles="false" table:use-first-column-styles="false" table:use-first-row-styles="false" table:use-last-column-styles="false" table:use-last-row-styles="false">
            <table:table-column table:style-name="a968" table:default-cell-style-name=""/>
            <table:table-column table:style-name="a969" table:default-cell-style-name=""/>
            <table:table-column table:style-name="a970" table:default-cell-style-name=""/>
            <table:table-column table:style-name="a971" table:default-cell-style-name=""/>
            <table:table-row table:style-name="a972" table:default-cell-style-name="">
              <table:table-cell table:style-name="a977">
                <text:list text:style-name="a976">
                  <text:list-item>
                    <text:p text:style-name="a975" text:class-names="" text:cond-style-name=""><text:span text:style-name="a973" text:class-names="">專任教師行政會報建議事項</text:span><text:span text:style-name="a974" text:class-names=""/></text:p>
                  </text:list-item>
                </text:list>
              </table:table-cell>
              <table:table-cell table:style-name="a983">
                <text:list text:style-name="a982">
                  <text:list-item>
                    <text:p text:style-name="a981" text:class-names="" text:cond-style-name=""><text:span text:style-name="a978" text:class-names="">1.</text:span><text:span text:style-name="a979" text:class-names="">案由</text:span><text:span text:style-name="a980" text:class-names=""/></text:p>
                  </text:list-item>
                </text:list>
              </table:table-cell>
              <table:table-cell table:style-name="a989">
                <text:list text:style-name="a988">
                  <text:list-item>
                    <text:p text:style-name="a987" text:class-names="" text:cond-style-name=""><text:span text:style-name="a984" text:class-names="">2.</text:span><text:span text:style-name="a985" text:class-names="">說明</text:span><text:span text:style-name="a986" text:class-names=""/></text:p>
                  </text:list-item>
                </text:list>
              </table:table-cell>
              <table:table-cell table:style-name="a998">
                <text:list text:style-name="a997">
                  <text:list-item>
                    <text:p text:style-name="a996" text:class-names="" text:cond-style-name=""><text:span text:style-name="a990" text:class-names="">3.</text:span><text:span text:style-name="a991" text:class-names="">具體建議</text:span><text:span text:style-name="a992" text:class-names="">(</text:span><text:span text:style-name="a993" text:class-names="">辦法</text:span><text:span text:style-name="a994" text:class-names="">)</text:span><text:span text:style-name="a995" text:class-names=""/></text:p>
                  </text:list-item>
                </text:list>
              </table:table-cell>
            </table:table-row>
            <table:table-row table:style-name="a999" table:default-cell-style-name="">
              <table:table-cell table:style-name="a1007">
                <text:list text:style-name="a1006">
                  <text:list-item>
                    <text:p text:style-name="a1005" text:class-names="" text:cond-style-name=""><text:span text:style-name="a1000" text:class-names="">我要建議</text:span><text:span text:style-name="a1001" text:class-names="">(</text:span><text:span text:style-name="a1002" text:class-names="">以下題目請繼續填寫</text:span><text:span text:style-name="a1003" text:class-names="">)</text:span><text:span text:style-name="a1004" text:class-names=""/></text:p>
                  </text:list-item>
                </text:list>
              </table:table-cell>
              <table:table-cell table:style-name="a1012">
                <text:list text:style-name="a1011">
                  <text:list-item>
                    <text:p text:style-name="a1010" text:class-names="" text:cond-style-name=""><text:span text:style-name="a1008" text:class-names="">學校髒話黃腔太普遍</text:span><text:span text:style-name="a1009" text:class-names=""/></text:p>
                  </text:list-item>
                </text:list>
              </table:table-cell>
              <table:table-cell table:style-name="a1017">
                <text:list text:style-name="a1016">
                  <text:list-item>
                    <text:p text:style-name="a1015" text:class-names="" text:cond-style-name=""><text:span text:style-name="a1013" text:class-names="">學生愛開黃腔説髒話<text:line-break/>男生開黃腔女生只能隱忍</text:span><text:span text:style-name="a1014" text:class-names=""/></text:p>
                  </text:list-item>
                </text:list>
              </table:table-cell>
              <table:table-cell table:style-name="a1022">
                <text:list text:style-name="a1021">
                  <text:list-item>
                    <text:p text:style-name="a1020" text:class-names="" text:cond-style-name=""><text:span text:style-name="a1018" text:class-names="">不知是否能有一些類似清流新生活競賽？<text:line-break/>漸漸形成中平學生不說髒話不開黃腔的風氣。<text:line-break/>聽說巨登的同學在巨登不說髒話因説髒話的人要含黃蓮。</text:span><text:span text:style-name="a1019" text:class-names=""/></text:p>
                  </text:list-item>
                </text:list>
              </table:table-cell>
            </table:table-row>
          </table:table>
          <draw:image xlink:href="media/image5.png" xlink:type="simple" xlink:show="embed" xlink:actuate="onLoad"/>
          <svg:title/>
          <svg:desc/>
        </draw:frame>
        <draw:frame draw:id="id121" draw:style-name="a1026" draw:name="文字方塊 4" svg:x="0.51131in" svg:y="3.9075in" svg:width="8.74113in" svg:height="1.51465in">
          <draw:text-box>
            <text:p text:style-name="a1025" text:class-names="" text:cond-style-name=""><text:span text:style-name="a1023" text:class-names="">學校是教育單位，各處室會盡力宣導，也請各任課教師在課堂上或課間能協同指導。不可能像校外補習班的做法。</text:span><text:span text:style-name="a1024" text:class-names=""/></text:p>
          </draw:text-box>
          <svg:title/>
          <svg:desc/>
        </draw:frame>
      </draw:page>
      <draw:page draw:name="Slide38" draw:style-name="a1027" draw:master-page-name="Master1-Layout2-obj-標題及物件" presentation:presentation-page-layout-name="Master1-PPL2" draw:id="Slide-293">
        <draw:frame draw:id="id122" presentation:style-name="a1031" draw:name="標題 1" svg:x="0.67in" svg:y="0.25in" svg:width="8.91667in" svg:height="1.08333in" presentation:class="title" presentation:placeholder="false">
          <draw:text-box>
            <text:p text:style-name="a1030" text:class-names="" text:cond-style-name=""><text:span text:style-name="a1028" text:class-names="">建議事項</text:span><text:span text:style-name="a1029" text:class-names=""/></text:p>
          </draw:text-box>
          <svg:title/>
          <svg:desc/>
        </draw:frame>
        <draw:frame draw:id="id123" draw:name="內容版面配置區 3" svg:x="0.59006in" svg:y="1.86003in" svg:width="8.91666in" svg:height="1.88997in" presentation:class="table" presentation:placeholder="false">
          <table:table table:style-name="a1032" table:template-name="{5C22544A-7EE6-4342-B048-85BDC9FD1C3A}" table:use-banding-columns-styles="false" table:use-banding-rows-styles="false" table:use-first-column-styles="false" table:use-first-row-styles="false" table:use-last-column-styles="false" table:use-last-row-styles="false">
            <table:table-column table:style-name="a1033" table:default-cell-style-name=""/>
            <table:table-column table:style-name="a1034" table:default-cell-style-name=""/>
            <table:table-column table:style-name="a1035" table:default-cell-style-name=""/>
            <table:table-column table:style-name="a1036" table:default-cell-style-name=""/>
            <table:table-column table:style-name="a1037" table:default-cell-style-name=""/>
            <table:table-column table:style-name="a1038" table:default-cell-style-name=""/>
            <table:table-row table:style-name="a1039" table:default-cell-style-name="">
              <table:table-cell table:style-name="a1044">
                <text:list text:style-name="a1043">
                  <text:list-item>
                    <text:p text:style-name="a1042" text:class-names="" text:cond-style-name=""><text:span text:style-name="a1040" text:class-names="">專任教師行政會報建議事項</text:span><text:span text:style-name="a1041" text:class-names=""/></text:p>
                  </text:list-item>
                </text:list>
              </table:table-cell>
              <table:table-cell table:style-name="a1050">
                <text:list text:style-name="a1049">
                  <text:list-item>
                    <text:p text:style-name="a1048" text:class-names="" text:cond-style-name=""><text:span text:style-name="a1045" text:class-names="">1.</text:span><text:span text:style-name="a1046" text:class-names="">案由</text:span><text:span text:style-name="a1047" text:class-names=""/></text:p>
                  </text:list-item>
                </text:list>
              </table:table-cell>
              <table:table-cell table:style-name="a1056">
                <text:list text:style-name="a1055">
                  <text:list-item>
                    <text:p text:style-name="a1054" text:class-names="" text:cond-style-name=""><text:span text:style-name="a1051" text:class-names="">2.</text:span><text:span text:style-name="a1052" text:class-names="">說明</text:span><text:span text:style-name="a1053" text:class-names=""/></text:p>
                  </text:list-item>
                </text:list>
              </table:table-cell>
              <table:table-cell table:style-name="a1065">
                <text:list text:style-name="a1064">
                  <text:list-item>
                    <text:p text:style-name="a1063" text:class-names="" text:cond-style-name=""><text:span text:style-name="a1057" text:class-names="">3.</text:span><text:span text:style-name="a1058" text:class-names="">具體建議</text:span><text:span text:style-name="a1059" text:class-names="">(</text:span><text:span text:style-name="a1060" text:class-names="">辦法</text:span><text:span text:style-name="a1061" text:class-names="">)</text:span><text:span text:style-name="a1062" text:class-names=""/></text:p>
                  </text:list-item>
                </text:list>
              </table:table-cell>
              <table:table-cell table:style-name="a1070">
                <text:list text:style-name="a1069">
                  <text:list-item>
                    <text:p text:style-name="a1068" text:class-names="" text:cond-style-name=""><text:span text:style-name="a1066" text:class-names="">姓名</text:span><text:span text:style-name="a1067" text:class-names=""/></text:p>
                  </text:list-item>
                </text:list>
              </table:table-cell>
              <table:table-cell table:style-name="a1074">
                <text:list text:style-name="a1073">
                  <text:list-item>
                    <text:p text:style-name="a1072" text:class-names="" text:cond-style-name=""><text:span text:style-name="a1071" text:class-names=""/></text:p>
                  </text:list-item>
                </text:list>
              </table:table-cell>
            </table:table-row>
            <table:table-row table:style-name="a1075" table:default-cell-style-name="">
              <table:table-cell table:style-name="a1083">
                <text:list text:style-name="a1082">
                  <text:list-item>
                    <text:p text:style-name="a1081" text:class-names="" text:cond-style-name=""><text:span text:style-name="a1076" text:class-names="">我要建議</text:span><text:span text:style-name="a1077" text:class-names="">(</text:span><text:span text:style-name="a1078" text:class-names="">以下題目請繼續填寫</text:span><text:span text:style-name="a1079" text:class-names="">)</text:span><text:span text:style-name="a1080" text:class-names=""/></text:p>
                  </text:list-item>
                </text:list>
              </table:table-cell>
              <table:table-cell table:style-name="a1088">
                <text:list text:style-name="a1087">
                  <text:list-item>
                    <text:p text:style-name="a1086" text:class-names="" text:cond-style-name=""><text:span text:style-name="a1084" text:class-names="">量體溫輪值</text:span><text:span text:style-name="a1085" text:class-names=""/></text:p>
                  </text:list-item>
                </text:list>
              </table:table-cell>
              <table:table-cell table:style-name="a1093">
                <text:list text:style-name="a1092">
                  <text:list-item>
                    <text:p text:style-name="a1091" text:class-names="" text:cond-style-name=""><text:span text:style-name="a1089" text:class-names="">對於自己量體溫會遲到或遺忘，抱歉也是於事無補，故提出想法供參。</text:span><text:span text:style-name="a1090" text:class-names=""/></text:p>
                  </text:list-item>
                </text:list>
              </table:table-cell>
              <table:table-cell table:style-name="a1104" table:number-columns-spanned="3">
                <text:list text:style-name="a1103">
                  <text:list-item>
                    <text:p text:style-name="a1102" text:class-names="" text:cond-style-name=""><text:span text:style-name="a1094" text:class-names="">將量體溫站點減少一站，輪值總人數將少兩位，但是僅減少一人，例如：現在是</text:span><text:span text:style-name="a1095" text:class-names="">3*2+1</text:span><text:span text:style-name="a1096" text:class-names="">，改成</text:span><text:span text:style-name="a1097" text:class-names="">2*2+1+1</text:span><text:span text:style-name="a1098" text:class-names="">，後面的</text:span><text:span text:style-name="a1099" text:class-names="">+1</text:span><text:span text:style-name="a1100" text:class-names="">用來補位，或人多時拆站。同時，也宣導學生可以提早的人，在人較少的時段入校。動態調整量體溫分站數，也讓學生知道自己可以提早幾分鐘，幫忙分散人潮。</text:span><text:span text:style-name="a1101" text:class-names=""/></text:p>
                  </text:list-item>
                </text:list>
              </table:table-cell>
              <table:covered-table-cell table:style-name=""/>
              <table:covered-table-cell table:style-name=""/>
            </table:table-row>
          </table:table>
          <draw:image xlink:href="media/image6.png" xlink:type="simple" xlink:show="embed" xlink:actuate="onLoad"/>
          <svg:title/>
          <svg:desc/>
        </draw:frame>
        <draw:frame draw:id="id124" draw:style-name="a1108" draw:name="文字方塊 5" svg:x="0.43256in" svg:y="3.9075in" svg:width="8.74113in" svg:height="1.51465in">
          <draw:text-box>
            <text:p text:style-name="a1107" text:class-names="" text:cond-style-name=""><text:span text:style-name="a1105" text:class-names="">目前的人力配置實施過許多輪次，且學生入校採分流量測額溫，目前規劃較能保持適當防疫距離。感謝老師貼心提供寶貴意見。</text:span><text:span text:style-name="a1106" text:class-names=""/></text:p>
          </draw:text-box>
          <svg:title/>
          <svg:desc/>
        </draw:frame>
      </draw:page>
      <draw:page draw:name="Slide16" draw:style-name="a1109" draw:master-page-name="Master1-Layout2-obj-標題及物件" presentation:presentation-page-layout-name="Master1-PPL2" draw:id="Slide-271">
        <draw:custom-shape svg:x="0.32864in" svg:y="1.59131in" svg:width="9.60737in" svg:height="2.12051in" draw:id="id125" draw:style-name="a1129" draw:name="矩形 1">
          <svg:title/>
          <svg:desc/>
          <text:list text:style-name="a1115">
            <text:list-item>
              <text:p text:style-name="a1114" text:class-names="" text:cond-style-name=""><text:span text:style-name="a1110" text:class-names="">【</text:span><text:span text:style-name="a1111" text:class-names="">校慶運動會</text:span><text:span text:style-name="a1112" text:class-names="">】</text:span><text:span text:style-name="a1113" text:class-names=""/></text:p>
            </text:list-item>
          </text:list>
          <text:p text:style-name="a1120" text:class-names="" text:cond-style-name=""><text:span text:style-name="a1116" text:class-names=""><text:s text:c="8"/>校慶當日流程表與預演安排已發放至各班，請各處室與導師們協助指導學生依據晴</text:span><text:span text:style-name="a1117" text:class-names="">/</text:span><text:span text:style-name="a1118" text:class-names="">雨天日程進行活動。</text:span><text:span text:style-name="a1119" text:class-names=""/></text:p>
          <text:p text:style-name="a1128" text:class-names="" text:cond-style-name=""><text:span text:style-name="a1121" text:class-names=""><text:s text:c="1"/></text:span><text:span text:style-name="a1122" text:class-names=""><text:s text:c="7"/></text:span><text:span text:style-name="a1123" text:class-names="">12/10(</text:span><text:span text:style-name="a1124" text:class-names="">四</text:span><text:span text:style-name="a1125" text:class-names="">)</text:span><text:span text:style-name="a1126" text:class-names="">下午為校慶預演，流程如下</text:span><text:span text:style-name="a1127" text:class-names="">:</text:span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26" presentation:style-name="a1133" draw:name="標題 4" svg:x="0.31693in" svg:y="0.3638in" svg:width="4.21058in" svg:height="1.08333in" presentation:class="title" presentation:placeholder="false">
          <draw:text-box>
            <text:p text:style-name="a1132" text:class-names="" text:cond-style-name=""><text:span text:style-name="a1130" text:class-names="">【共同事項】</text:span><text:span text:style-name="a1131" text:class-names=""/></text:p>
          </draw:text-box>
          <svg:title/>
          <svg:desc/>
        </draw:frame>
        <draw:frame draw:id="id127" draw:name="表格 2" svg:x="0.27507in" svg:y="3.67125in" svg:width="9.37112in" svg:height="3.7012in">
          <table:table table:style-name="a1134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135" table:default-cell-style-name=""/>
            <table:table-column table:style-name="a1136" table:default-cell-style-name=""/>
            <table:table-column table:style-name="a1137" table:default-cell-style-name=""/>
            <table:table-column table:style-name="a1138" table:default-cell-style-name=""/>
            <table:table-row table:style-name="a1139" table:default-cell-style-name="">
              <table:table-cell table:style-name="a1144">
                <text:list text:style-name="a1143">
                  <text:list-item>
                    <text:p text:style-name="a1142" text:class-names="" text:cond-style-name=""><text:span text:style-name="a1140" text:class-names="">日期時間</text:span><text:span text:style-name="a1141" text:class-names=""/></text:p>
                  </text:list-item>
                </text:list>
              </table:table-cell>
              <table:table-cell table:style-name="a1149">
                <text:list text:style-name="a1148">
                  <text:list-item>
                    <text:p text:style-name="a1147" text:class-names="" text:cond-style-name=""><text:span text:style-name="a1145" text:class-names="">活動內容</text:span><text:span text:style-name="a1146" text:class-names=""/></text:p>
                  </text:list-item>
                </text:list>
              </table:table-cell>
              <table:table-cell table:style-name="a1154">
                <text:list text:style-name="a1153">
                  <text:list-item>
                    <text:p text:style-name="a1152" text:class-names="" text:cond-style-name=""><text:span text:style-name="a1150" text:class-names="">地點</text:span><text:span text:style-name="a1151" text:class-names=""/></text:p>
                  </text:list-item>
                </text:list>
              </table:table-cell>
              <table:table-cell table:style-name="a1159">
                <text:list text:style-name="a1158">
                  <text:list-item>
                    <text:p text:style-name="a1157" text:class-names="" text:cond-style-name=""><text:span text:style-name="a1155" text:class-names="">備註說明</text:span><text:span text:style-name="a1156" text:class-names=""/></text:p>
                  </text:list-item>
                </text:list>
              </table:table-cell>
            </table:table-row>
            <table:table-row table:style-name="a1160" table:default-cell-style-name="">
              <table:table-cell table:style-name="a1173">
                <text:list text:style-name="a1168">
                  <text:list-item>
                    <text:p text:style-name="a1167" text:class-names="" text:cond-style-name=""><text:span text:style-name="a1161" text:class-names="">12</text:span><text:span text:style-name="a1162" text:class-names="">月</text:span><text:span text:style-name="a1163" text:class-names="">10</text:span><text:span text:style-name="a1164" text:class-names="">日</text:span><text:span text:style-name="a1165" text:class-names="">星期四</text:span><text:span text:style-name="a1166" text:class-names=""/></text:p>
                  </text:list-item>
                </text:list>
                <text:list text:style-name="a1172">
                  <text:list-item>
                    <text:p text:style-name="a1171" text:class-names="" text:cond-style-name=""><text:span text:style-name="a1169" text:class-names="">第五節</text:span><text:span text:style-name="a1170" text:class-names=""/></text:p>
                  </text:list-item>
                </text:list>
              </table:table-cell>
              <table:table-cell table:style-name="a1184">
                <text:list text:style-name="a1177">
                  <text:list-item>
                    <text:p text:style-name="a1176" text:class-names="" text:cond-style-name=""><text:span text:style-name="a1174" text:class-names="">全校</text:span><text:span text:style-name="a1175" text:class-names=""/></text:p>
                  </text:list-item>
                </text:list>
                <text:list text:style-name="a1183">
                  <text:list-item>
                    <text:p text:style-name="a1182" text:class-names="" text:cond-style-name=""><text:span text:style-name="a1178" text:class-names="">4*</text:span><text:span text:style-name="a1179" text:class-names="">200m</text:span><text:span text:style-name="a1180" text:class-names="">比賽</text:span><text:span text:style-name="a1181" text:class-names=""/></text:p>
                  </text:list-item>
                </text:list>
              </table:table-cell>
              <table:table-cell table:style-name="a1189">
                <text:list text:style-name="a1188">
                  <text:list-item>
                    <text:p text:style-name="a1187" text:class-names="" text:cond-style-name=""><text:span text:style-name="a1185" text:class-names="">操場</text:span><text:span text:style-name="a1186" text:class-names=""/></text:p>
                  </text:list-item>
                </text:list>
              </table:table-cell>
              <table:table-cell table:style-name="a1198">
                <text:list text:style-name="a1193">
                  <text:list-item>
                    <text:p text:style-name="a1192" text:class-names="" text:cond-style-name=""><text:span text:style-name="a1190" text:class-names="">任課老師隨班</text:span><text:span text:style-name="a1191" text:class-names=""/></text:p>
                  </text:list-item>
                </text:list>
                <text:list text:style-name="a1197">
                  <text:list-item>
                    <text:p text:style-name="a1196" text:class-names="" text:cond-style-name=""><text:span text:style-name="a1194" text:class-names="">若下雨則正常上課</text:span><text:span text:style-name="a1195" text:class-names=""/></text:p>
                  </text:list-item>
                </text:list>
              </table:table-cell>
            </table:table-row>
            <table:table-row table:style-name="a1199" table:default-cell-style-name="">
              <table:table-cell table:style-name="a1212">
                <text:list text:style-name="a1207">
                  <text:list-item>
                    <text:p text:style-name="a1206" text:class-names="" text:cond-style-name=""><text:span text:style-name="a1200" text:class-names="">12</text:span><text:span text:style-name="a1201" text:class-names="">月</text:span><text:span text:style-name="a1202" text:class-names="">10</text:span><text:span text:style-name="a1203" text:class-names="">日</text:span><text:span text:style-name="a1204" text:class-names="">星期四</text:span><text:span text:style-name="a1205" text:class-names=""/></text:p>
                  </text:list-item>
                </text:list>
                <text:list text:style-name="a1211">
                  <text:list-item>
                    <text:p text:style-name="a1210" text:class-names="" text:cond-style-name=""><text:span text:style-name="a1208" text:class-names="">第六節</text:span><text:span text:style-name="a1209" text:class-names=""/></text:p>
                  </text:list-item>
                </text:list>
              </table:table-cell>
              <table:table-cell table:style-name="a1221">
                <text:list text:style-name="a1216">
                  <text:list-item>
                    <text:p text:style-name="a1215" text:class-names="" text:cond-style-name=""><text:span text:style-name="a1213" text:class-names="">全校校慶預演</text:span><text:span text:style-name="a1214" text:class-names=""/></text:p>
                  </text:list-item>
                </text:list>
                <text:list text:style-name="a1220">
                  <text:list-item>
                    <text:p text:style-name="a1219" text:class-names="" text:cond-style-name=""><text:span text:style-name="a1217" text:class-names="">七年級造型秀預演</text:span><text:span text:style-name="a1218" text:class-names=""/></text:p>
                  </text:list-item>
                </text:list>
              </table:table-cell>
              <table:table-cell table:style-name="a1228">
                <text:list text:style-name="a1227">
                  <text:list-item>
                    <text:p text:style-name="a1226" text:class-names="" text:cond-style-name=""><text:span text:style-name="a1222" text:class-names="">操場</text:span><text:span text:style-name="a1223" text:class-names="">/</text:span><text:span text:style-name="a1224" text:class-names="">風雨操場</text:span><text:span text:style-name="a1225" text:class-names=""/></text:p>
                  </text:list-item>
                </text:list>
              </table:table-cell>
              <table:table-cell table:style-name="a1238">
                <text:list text:style-name="a1233">
                  <text:list-item>
                    <text:p text:style-name="a1232" text:class-names="" text:cond-style-name=""><text:span text:style-name="a1229" text:class-names="">任</text:span><text:span text:style-name="a1230" text:class-names="">課老師隨班</text:span><text:span text:style-name="a1231" text:class-names=""/></text:p>
                  </text:list-item>
                </text:list>
                <text:list text:style-name="a1237">
                  <text:list-item>
                    <text:p text:style-name="a1236" text:class-names="" text:cond-style-name=""><text:span text:style-name="a1234" text:class-names="">若遇雨則僅七年級預演，八九年級正常上課</text:span><text:span text:style-name="a1235" text:class-names=""/></text:p>
                  </text:list-item>
                </text:list>
              </table:table-cell>
            </table:table-row>
            <table:table-row table:style-name="a1239" table:default-cell-style-name="">
              <table:table-cell table:style-name="a1252">
                <text:list text:style-name="a1247">
                  <text:list-item>
                    <text:p text:style-name="a1246" text:class-names="" text:cond-style-name=""><text:span text:style-name="a1240" text:class-names="">12</text:span><text:span text:style-name="a1241" text:class-names="">月</text:span><text:span text:style-name="a1242" text:class-names="">10</text:span><text:span text:style-name="a1243" text:class-names="">日</text:span><text:span text:style-name="a1244" text:class-names="">星期四</text:span><text:span text:style-name="a1245" text:class-names=""/></text:p>
                  </text:list-item>
                </text:list>
                <text:list text:style-name="a1251">
                  <text:list-item>
                    <text:p text:style-name="a1250" text:class-names="" text:cond-style-name=""><text:span text:style-name="a1248" text:class-names="">第七節</text:span><text:span text:style-name="a1249" text:class-names=""/></text:p>
                  </text:list-item>
                </text:list>
              </table:table-cell>
              <table:table-cell table:style-name="a1257">
                <text:list text:style-name="a1256">
                  <text:list-item>
                    <text:p text:style-name="a1255" text:class-names="" text:cond-style-name=""><text:span text:style-name="a1253" text:class-names="">全校校慶預演</text:span><text:span text:style-name="a1254" text:class-names=""/></text:p>
                  </text:list-item>
                </text:list>
              </table:table-cell>
              <table:table-cell table:style-name="a1262">
                <text:list text:style-name="a1261">
                  <text:list-item>
                    <text:p text:style-name="a1260" text:class-names="" text:cond-style-name=""><text:span text:style-name="a1258" text:class-names="">操場</text:span><text:span text:style-name="a1259" text:class-names=""/></text:p>
                  </text:list-item>
                </text:list>
              </table:table-cell>
              <table:table-cell table:style-name="a1271">
                <text:list text:style-name="a1266">
                  <text:list-item>
                    <text:p text:style-name="a1265" text:class-names="" text:cond-style-name=""><text:span text:style-name="a1263" text:class-names="">任課老師隨班</text:span><text:span text:style-name="a1264" text:class-names=""/></text:p>
                  </text:list-item>
                </text:list>
                <text:list text:style-name="a1270">
                  <text:list-item>
                    <text:p text:style-name="a1269" text:class-names="" text:cond-style-name=""><text:span text:style-name="a1267" text:class-names="">若下雨則正常上課</text:span><text:span text:style-name="a1268" text:class-names=""/></text:p>
                  </text:list-item>
                </text:list>
              </table:table-cell>
            </table:table-row>
          </table:table>
          <draw:image xlink:href="media/image7.png" xlink:type="simple" xlink:show="embed" xlink:actuate="onLoad"/>
          <svg:title/>
          <svg:desc/>
        </draw:frame>
        <draw:frame draw:id="id128" draw:style-name="a1272" draw:name="圖片 4" svg:x="6.92596in" svg:y="0.2063in" svg:width="2.40523in" svg:height="2.0802in" style:rel-width="scale" style:rel-height="scale">
          <draw:image xlink:href="media/image8.png" xlink:type="simple" xlink:show="embed" xlink:actuate="onLoad"/>
          <svg:title/>
          <svg:desc/>
        </draw:frame>
      </draw:page>
      <draw:page draw:name="Slide22" draw:style-name="a1273" draw:master-page-name="Master1-Layout2-obj-標題及物件" presentation:presentation-page-layout-name="Master1-PPL2" draw:id="Slide-277">
        <draw:frame draw:id="id129" draw:style-name="a1340" draw:name="內容版面配置區 2" svg:x="0.31693in" svg:y="3.71182in" svg:width="9.44221in" svg:height="3.54941in">
          <draw:text-box>
            <text:list text:style-name="a1278">
              <text:list-item>
                <text:p text:style-name="a1277" text:class-names="" text:cond-style-name=""><text:span text:style-name="a1274" text:class-names="">【</text:span><text:span text:style-name="a1275" text:class-names="">服務學習</text:span><text:span text:style-name="a1276" text:class-names="">】</text:span></text:p>
              </text:list-item>
            </text:list>
            <text:p text:style-name="a1289" text:class-names="" text:cond-style-name=""><text:span text:style-name="a1279" text:class-names=""><text:s text:c="2"/></text:span><text:span text:style-name="a1280" text:class-names="">(</text:span><text:span text:style-name="a1281" text:class-names="">一</text:span><text:span text:style-name="a1282" text:class-names="">)</text:span><text:span text:style-name="a1283" text:class-names="">學期</text:span><text:span text:style-name="a1284" text:class-names="">將近尾聲，需麻煩導師協助輸入全班同學本</text:span><text:span text:style-name="a1285" text:class-names="">學期「服務時</text:span><text:span text:style-name="a1286" text:class-names="">數」</text:span><text:span text:style-name="a1287" text:class-names="">， <text:s text:c="1"/></text:span><text:span text:style-name="a1288" text:class-names=""/></text:p>
            <text:p text:style-name="a1299" text:class-names="" text:cond-style-name=""><text:span text:style-name="a1290" text:class-names=""><text:s text:c="1"/></text:span><text:span text:style-name="a1291" text:class-names=""><text:s text:c="9"/>請</text:span><text:span text:style-name="a1292" text:class-names="">導師們依照同學個人的「服務學習認證</text:span><text:span text:style-name="a1293" text:class-names="">護照</text:span><text:span text:style-name="a1294" text:class-names="">」</text:span><text:span text:style-name="a1295" text:class-names="">為依據</text:span><text:span text:style-name="a1296" text:class-names="">輸入</text:span><text:span text:style-name="a1297" text:class-names="">。</text:span><text:span text:style-name="a1298" text:class-names=""/></text:p>
            <text:p text:style-name="a1316" text:class-names="" text:cond-style-name=""><text:span text:style-name="a1300" text:class-names=""><text:s text:c="2"/></text:span><text:span text:style-name="a1301" text:class-names="">(</text:span><text:span text:style-name="a1302" text:class-names="">二</text:span><text:span text:style-name="a1303" text:class-names="">)</text:span><text:span text:style-name="a1304" text:class-names="">12/18(</text:span><text:span text:style-name="a1305" text:class-names="">星期五</text:span><text:span text:style-name="a1306" text:class-names="">)</text:span><text:span text:style-name="a1307" text:class-names="">午休與</text:span><text:span text:style-name="a1308" text:class-names="">12/21(</text:span><text:span text:style-name="a1309" text:class-names="">星期一</text:span><text:span text:style-name="a1310" text:class-names="">)</text:span><text:span text:style-name="a1311" text:class-names="">午休</text:span><text:span text:style-name="a1312" text:class-names="">統計</text:span><text:span text:style-name="a1313" text:class-names="">服務護照時數</text:span><text:span text:style-name="a1314" text:class-names="">。</text:span><text:span text:style-name="a1315" text:class-names=""/></text:p>
            <text:p text:style-name="a1327" text:class-names="" text:cond-style-name=""><text:span text:style-name="a1317" text:class-names=""><text:s text:c="1"/></text:span><text:span text:style-name="a1318" text:class-names=""><text:s text:c="7"/></text:span><text:span text:style-name="a1319" text:class-names="">請</text:span><text:span text:style-name="a1320" text:class-names="">導師協助提醒本學期</text:span><text:span text:style-name="a1321" text:class-names="">服務</text:span><text:span text:style-name="a1322" text:class-names="">未達</text:span><text:span text:style-name="a1323" text:class-names="">6</text:span><text:span text:style-name="a1324" text:class-names="">小時同學</text:span><text:span text:style-name="a1325" text:class-names="">，</text:span><text:span text:style-name="a1326" text:class-names=""/></text:p>
            <text:p text:style-name="a1339" text:class-names="" text:cond-style-name=""><text:span text:style-name="a1328" text:class-names=""><text:s text:c="1"/></text:span><text:span text:style-name="a1329" text:class-names=""><text:s text:c="7"/>可</text:span><text:span text:style-name="a1330" text:class-names="">利用寒假時間補齊服務時數</text:span><text:span text:style-name="a1331" text:class-names="">(1/31</text:span><text:span text:style-name="a1332" text:class-names="">前為上</text:span><text:span text:style-name="a1333" text:class-names="">學期</text:span><text:span text:style-name="a1334" text:class-names="">)</text:span><text:span text:style-name="a1335" text:class-names="">，</text:span><text:span text:style-name="a1336" text:class-names="">謝謝辛苦的導師</text:span><text:span text:style-name="a1337" text:class-names="">!</text:span><text:span text:style-name="a1338" text:class-names=""/></text:p>
          </draw:text-box>
          <svg:title/>
          <svg:desc/>
        </draw:frame>
        <draw:custom-shape svg:x="0.32864in" svg:y="1.59131in" svg:width="9.60737in" svg:height="2.12051in" draw:id="id130" draw:style-name="a1408" draw:name="矩形 1">
          <svg:title/>
          <svg:desc/>
          <text:list text:style-name="a1345">
            <text:list-item>
              <text:p text:style-name="a1344" text:class-names="" text:cond-style-name=""><text:span text:style-name="a1341" text:class-names="">【</text:span><text:span text:style-name="a1342" text:class-names="">聯絡簿抽查</text:span><text:span text:style-name="a1343" text:class-names="">】</text:span></text:p>
            </text:list-item>
          </text:list>
          <text:p text:style-name="a1365" text:class-names="" text:cond-style-name=""><text:span text:style-name="a1346" text:class-names=""><text:s text:c="9"/></text:span><text:span text:style-name="a1347" text:class-names="">109</text:span><text:span text:style-name="a1348" text:class-names=""><text:s text:c="1"/></text:span><text:span text:style-name="a1349" text:class-names="">/</text:span><text:span text:style-name="a1350" text:class-names=""><text:s text:c="1"/></text:span><text:span text:style-name="a1351" text:class-names="">12</text:span><text:span text:style-name="a1352" text:class-names=""><text:s text:c="1"/></text:span><text:span text:style-name="a1353" text:class-names="">/</text:span><text:span text:style-name="a1354" text:class-names=""><text:s text:c="1"/></text:span><text:span text:style-name="a1355" text:class-names="">29</text:span><text:span text:style-name="a1356" text:class-names=""><text:s text:c="1"/></text:span><text:span text:style-name="a1357" text:class-names=""><text:s text:c="1"/>(</text:span><text:span text:style-name="a1358" text:class-names="">二</text:span><text:span text:style-name="a1359" text:class-names="">)</text:span><text:span text:style-name="a1360" text:class-names=""><text:s text:c="1"/></text:span><text:span text:style-name="a1361" text:class-names="">〜</text:span><text:span text:style-name="a1362" text:class-names="">七</text:span><text:span text:style-name="a1363" text:class-names="">年級</text:span><text:span text:style-name="a1364" text:class-names=""/></text:p>
          <text:p text:style-name="a1386" text:class-names="" text:cond-style-name=""><text:span text:style-name="a1366" text:class-names=""><text:s text:c="7"/></text:span><text:span text:style-name="a1367" text:class-names=""><text:s text:c="2"/></text:span><text:span text:style-name="a1368" text:class-names="">109</text:span><text:span text:style-name="a1369" text:class-names=""><text:s text:c="1"/></text:span><text:span text:style-name="a1370" text:class-names="">/</text:span><text:span text:style-name="a1371" text:class-names=""><text:s text:c="1"/></text:span><text:span text:style-name="a1372" text:class-names="">12</text:span><text:span text:style-name="a1373" text:class-names=""><text:s text:c="1"/></text:span><text:span text:style-name="a1374" text:class-names="">/</text:span><text:span text:style-name="a1375" text:class-names=""><text:s text:c="1"/></text:span><text:span text:style-name="a1376" text:class-names="">30</text:span><text:span text:style-name="a1377" text:class-names=""><text:s text:c="2"/></text:span><text:span text:style-name="a1378" text:class-names="">(</text:span><text:span text:style-name="a1379" text:class-names="">三</text:span><text:span text:style-name="a1380" text:class-names="">)</text:span><text:span text:style-name="a1381" text:class-names=""><text:s text:c="1"/></text:span><text:span text:style-name="a1382" text:class-names="">〜</text:span><text:span text:style-name="a1383" text:class-names="">八</text:span><text:span text:style-name="a1384" text:class-names="">年級</text:span><text:span text:style-name="a1385" text:class-names=""><text:s text:c="1"/></text:span></text:p>
          <text:p text:style-name="a1407" text:class-names="" text:cond-style-name=""><text:span text:style-name="a1387" text:class-names=""><text:s text:c="1"/></text:span><text:span text:style-name="a1388" text:class-names=""><text:s text:c="8"/></text:span><text:span text:style-name="a1389" text:class-names="">109</text:span><text:span text:style-name="a1390" text:class-names=""><text:s text:c="1"/></text:span><text:span text:style-name="a1391" text:class-names="">/</text:span><text:span text:style-name="a1392" text:class-names=""><text:s text:c="1"/></text:span><text:span text:style-name="a1393" text:class-names="">12</text:span><text:span text:style-name="a1394" text:class-names=""><text:s text:c="1"/></text:span><text:span text:style-name="a1395" text:class-names="">/</text:span><text:span text:style-name="a1396" text:class-names=""><text:s text:c="1"/></text:span><text:span text:style-name="a1397" text:class-names="">31</text:span><text:span text:style-name="a1398" text:class-names=""><text:s text:c="2"/></text:span><text:span text:style-name="a1399" text:class-names="">(</text:span><text:span text:style-name="a1400" text:class-names="">四</text:span><text:span text:style-name="a1401" text:class-names="">)</text:span><text:span text:style-name="a1402" text:class-names=""><text:s text:c="1"/></text:span><text:span text:style-name="a1403" text:class-names="">〜</text:span><text:span text:style-name="a1404" text:class-names="">九</text:span><text:span text:style-name="a1405" text:class-names="">年級</text:span><text:span text:style-name="a140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31" presentation:style-name="a1412" draw:name="標題 4" svg:x="0.31693in" svg:y="0.3638in" svg:width="8.91667in" svg:height="1.08333in" presentation:class="title" presentation:placeholder="false">
          <draw:text-box>
            <text:p text:style-name="a1411" text:class-names="" text:cond-style-name=""><text:span text:style-name="a1409" text:class-names="">【共同事項】</text:span><text:span text:style-name="a1410" text:class-names=""/></text:p>
          </draw:text-box>
          <svg:title/>
          <svg:desc/>
        </draw:frame>
        <draw:frame draw:id="id132" draw:style-name="a1413" draw:name="圖片 2" svg:x="5.6899in" svg:y="1.59131in" svg:width="3.5437in" svg:height="2.82289in" style:rel-width="scale" style:rel-height="scale">
          <draw:image xlink:href="media/image9.png" xlink:type="simple" xlink:show="embed" xlink:actuate="onLoad"/>
          <svg:title/>
          <svg:desc/>
        </draw:frame>
      </draw:page>
      <draw:page draw:name="Slide19" draw:style-name="a1414" draw:master-page-name="Master1-Layout6-titleOnly-只有標題" presentation:presentation-page-layout-name="Master1-PPL6" draw:id="Slide-274">
        <draw:frame draw:id="id133" presentation:style-name="a1418" draw:name="標題 4" svg:x="0.11757in" svg:y="0.09682in" svg:width="8.91667in" svg:height="1.08333in" presentation:class="title" presentation:placeholder="false">
          <draw:text-box>
            <text:p text:style-name="a1417" text:class-names="" text:cond-style-name=""><text:span text:style-name="a1415" text:class-names="">【共同事項】</text:span><text:span text:style-name="a1416" text:class-names="">教室佈置得獎班級</text:span></text:p>
          </draw:text-box>
          <svg:title/>
          <svg:desc/>
        </draw:frame>
        <draw:custom-shape svg:x="0.01339in" svg:y="1.78613in" svg:width="9.9827in" svg:height="1.63582in" draw:id="id134" draw:style-name="a1446" draw:name="矩形 4">
          <svg:title/>
          <svg:desc/>
          <text:p text:style-name="a1422" text:class-names="" text:cond-style-name=""><text:span text:style-name="a1419" text:class-names="">【</text:span><text:span text:style-name="a1420" text:class-names="">七年級</text:span><text:span text:style-name="a1421" text:class-names="">】</text:span></text:p>
          <text:p text:style-name="a1436" text:class-names="" text:cond-style-name=""><text:span text:style-name="a1423" text:class-names=""><text:s text:c="2"/></text:span><text:span text:style-name="a1424" text:class-names="">第一名<text:s text:c="1"/></text:span><text:span text:style-name="a1425" text:class-names="">712</text:span><text:span text:style-name="a1426" text:class-names="">；</text:span><text:span text:style-name="a1427" text:class-names="">第二</text:span><text:span text:style-name="a1428" text:class-names="">名<text:s text:c="1"/></text:span><text:span text:style-name="a1429" text:class-names="">710</text:span><text:span text:style-name="a1430" text:class-names="">；</text:span><text:span text:style-name="a1431" text:class-names="">第三</text:span><text:span text:style-name="a1432" text:class-names="">名<text:s text:c="1"/></text:span><text:span text:style-name="a1433" text:class-names="">701</text:span><text:span text:style-name="a1434" text:class-names="">、</text:span><text:span text:style-name="a1435" text:class-names="">720</text:span></text:p>
          <text:p text:style-name="a1445" text:class-names="" text:cond-style-name=""><text:span text:style-name="a1437" text:class-names=""><text:s text:c="2"/></text:span><text:span text:style-name="a1438" text:class-names="">佳作 <text:s text:c="4"/></text:span><text:span text:style-name="a1439" text:class-names="">703</text:span><text:span text:style-name="a1440" text:class-names="">、</text:span><text:span text:style-name="a1441" text:class-names="">707</text:span><text:span text:style-name="a1442" text:class-names="">、</text:span><text:span text:style-name="a1443" text:class-names="">713</text:span><text:span text:style-name="a144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in" svg:y="3.75128in" svg:width="10.00947in" svg:height="1.63582in" draw:id="id135" draw:style-name="a1474" draw:name="矩形 5">
          <svg:title/>
          <svg:desc/>
          <text:p text:style-name="a1451" text:class-names="" text:cond-style-name=""><text:span text:style-name="a1447" text:class-names="">【</text:span><text:span text:style-name="a1448" text:class-names="">八年級</text:span><text:span text:style-name="a1449" text:class-names="">】</text:span><text:span text:style-name="a1450" text:class-names=""/></text:p>
          <text:p text:style-name="a1464" text:class-names="" text:cond-style-name=""><text:span text:style-name="a1452" text:class-names=""><text:s text:c="2"/>第一名<text:s text:c="1"/></text:span><text:span text:style-name="a1453" text:class-names="">814</text:span><text:span text:style-name="a1454" text:class-names="">；</text:span><text:span text:style-name="a1455" text:class-names="">第二</text:span><text:span text:style-name="a1456" text:class-names="">名<text:s text:c="1"/></text:span><text:span text:style-name="a1457" text:class-names="">816</text:span><text:span text:style-name="a1458" text:class-names="">；</text:span><text:span text:style-name="a1459" text:class-names="">第三</text:span><text:span text:style-name="a1460" text:class-names="">名</text:span><text:span text:style-name="a1461" text:class-names=""><text:s text:c="1"/></text:span><text:span text:style-name="a1462" text:class-names="">802</text:span><text:span text:style-name="a1463" text:class-names=""><text:s text:c="2"/></text:span></text:p>
          <text:p text:style-name="a1473" text:class-names="" text:cond-style-name=""><text:span text:style-name="a1465" text:class-names=""><text:s text:c="1"/></text:span><text:span text:style-name="a1466" text:class-names=""><text:s text:c="1"/>佳作 <text:s text:c="4"/></text:span><text:span text:style-name="a1467" text:class-names="">807</text:span><text:span text:style-name="a1468" text:class-names="">、</text:span><text:span text:style-name="a1469" text:class-names="">809</text:span><text:span text:style-name="a1470" text:class-names="">、</text:span><text:span text:style-name="a1471" text:class-names="">817</text:span><text:span text:style-name="a147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02677in" svg:y="5.63997in" svg:width="9.9827in" svg:height="1.63582in" draw:id="id136" draw:style-name="a1499" draw:name="矩形 8">
          <svg:title/>
          <svg:desc/>
          <text:p text:style-name="a1479" text:class-names="" text:cond-style-name=""><text:span text:style-name="a1475" text:class-names="">【</text:span><text:span text:style-name="a1476" text:class-names="">九年級</text:span><text:span text:style-name="a1477" text:class-names="">】</text:span><text:span text:style-name="a1478" text:class-names=""/></text:p>
          <text:p text:style-name="a1489" text:class-names="" text:cond-style-name=""><text:span text:style-name="a1480" text:class-names=""><text:s text:c="2"/>第一名</text:span><text:span text:style-name="a1481" text:class-names="">908</text:span><text:span text:style-name="a1482" text:class-names="">；</text:span><text:span text:style-name="a1483" text:class-names="">第二名<text:s text:c="1"/></text:span><text:span text:style-name="a1484" text:class-names="">909</text:span><text:span text:style-name="a1485" text:class-names="">；</text:span><text:span text:style-name="a1486" text:class-names="">第三</text:span><text:span text:style-name="a1487" text:class-names="">名<text:s text:c="1"/></text:span><text:span text:style-name="a1488" text:class-names="">915</text:span></text:p>
          <text:p text:style-name="a1498" text:class-names="" text:cond-style-name=""><text:span text:style-name="a1490" text:class-names=""><text:s text:c="2"/></text:span><text:span text:style-name="a1491" text:class-names="">佳作 <text:s text:c="3"/></text:span><text:span text:style-name="a1492" text:class-names="">911</text:span><text:span text:style-name="a1493" text:class-names="">、</text:span><text:span text:style-name="a1494" text:class-names="">916</text:span><text:span text:style-name="a1495" text:class-names="">、</text:span><text:span text:style-name="a1496" text:class-names="">917</text:span><text:span text:style-name="a149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37" draw:style-name="a1500" draw:name="圖片 7" svg:x="6.08775in" svg:y="3.28001in" svg:width="2.01671in" svg:height="2.83246in" style:rel-width="scale" style:rel-height="scale">
          <draw:image xlink:href="media/image10.gif" xlink:type="simple" xlink:show="embed" xlink:actuate="onLoad"/>
          <svg:title/>
          <svg:desc/>
        </draw:frame>
        <draw:frame draw:id="id138" draw:style-name="a1505" draw:name="文字方塊 6" svg:x="8.07121in" svg:y="1.11037in" svg:width="1.54831in" svg:height="5.0021in">
          <draw:text-box>
            <text:p text:style-name="a1504" text:class-names="" text:cond-style-name=""><text:span text:style-name="a1501" text:class-names="">恭喜以上得獎班級，感謝老師辛苦指導</text:span><text:span text:style-name="a1502" text:class-names="">!!!</text:span><text:span text:style-name="a1503" text:class-names=""/></text:p>
          </draw:text-box>
          <svg:title/>
          <svg:desc/>
        </draw:frame>
      </draw:page>
      <draw:page draw:name="Slide20" draw:style-name="a1506" draw:master-page-name="Master1-Layout2-obj-標題及物件" presentation:presentation-page-layout-name="Master1-PPL2" draw:id="Slide-275">
        <draw:frame draw:id="id139" presentation:style-name="a1512" draw:name="標題 1" svg:x="0.67in" svg:y="0.25in" svg:width="8.91667in" svg:height="1.08333in" presentation:class="title" presentation:placeholder="false">
          <draw:text-box>
            <text:p text:style-name="a1511" text:class-names="" text:cond-style-name=""><text:span text:style-name="a1507" text:class-names="">【</text:span><text:span text:style-name="a1508" text:class-names="">七年級</text:span><text:span text:style-name="a1509" text:class-names="">】</text:span><text:span text:style-name="a1510" text:class-names=""/></text:p>
          </draw:text-box>
          <svg:title/>
          <svg:desc/>
        </draw:frame>
        <draw:frame draw:id="id140" presentation:style-name="a1542" draw:name="內容版面配置區 2" svg:x="0.67in" svg:y="1.75in" svg:width="8.91667in" svg:height="1.76375in" presentation:class="outline" presentation:placeholder="false">
          <draw:text-box>
            <text:list text:style-name="a1519">
              <text:list-item>
                <text:p text:style-name="a1518" text:class-names="" text:cond-style-name=""><text:span text:style-name="a1513" text:class-names="">【</text:span><text:span text:style-name="a1514" text:class-names="">校慶造型秀</text:span><text:span text:style-name="a1515" text:class-names="">】</text:span><text:span text:style-name="a1516" text:class-names=""><text:s text:c="1"/></text:span><text:span text:style-name="a1517" text:class-names=""/></text:p>
              </text:list-item>
            </text:list>
            <text:list text:style-name="a1535">
              <text:list-item>
                <text:p text:style-name="a1534" text:class-names="" text:cond-style-name=""><text:span text:style-name="a1520" text:class-names=""><text:s text:c="3"/></text:span><text:span text:style-name="a1521" text:class-names="">12</text:span><text:span text:style-name="a1522" text:class-names="">月</text:span><text:span text:style-name="a1523" text:class-names="">7</text:span><text:span text:style-name="a1524" text:class-names="">日第一節</text:span><text:span text:style-name="a1525" text:class-names="">(</text:span><text:span text:style-name="a1526" text:class-names="">朝會暫停，</text:span><text:span text:style-name="a1527" text:class-names="">7:45</text:span><text:span text:style-name="a1528" text:class-names="">集合</text:span><text:span text:style-name="a1529" text:class-names="">)</text:span><text:span text:style-name="a1530" text:class-names="">與</text:span><text:span text:style-name="a1531" text:class-names="">12</text:span><text:span text:style-name="a1532" text:class-names="">月</text:span><text:span text:style-name="a1533" text:class-names="">10</text:span></text:p>
              </text:list-item>
            </text:list>
            <text:list text:style-name="a1541">
              <text:list-item>
                <text:p text:style-name="a1540" text:class-names="" text:cond-style-name=""><text:span text:style-name="a1536" text:class-names=""><text:s text:c="1"/></text:span><text:span text:style-name="a1537" text:class-names=""><text:s text:c="2"/>日第六節</text:span><text:span text:style-name="a1538" text:class-names="">校慶造型秀預演，謝謝辛苦的導師們。</text:span><text:span text:style-name="a1539" text:class-names=""/></text:p>
              </text:list-item>
            </text:list>
          </draw:text-box>
          <svg:title/>
          <svg:desc/>
        </draw:frame>
        <draw:custom-shape svg:x="0.51131in" svg:y="3.51375in" svg:width="8.82943in" svg:height="2.12051in" draw:id="id141" draw:style-name="a1571" draw:name="矩形 3">
          <svg:title/>
          <svg:desc/>
          <text:list text:style-name="a1549">
            <text:list-item>
              <text:p text:style-name="a1548" text:class-names="" text:cond-style-name=""><text:span text:style-name="a1543" text:class-names="">【</text:span><text:span text:style-name="a1544" text:class-names="">社區服務</text:span><text:span text:style-name="a1545" text:class-names="">】</text:span><text:span text:style-name="a1546" text:class-names=""><text:s text:c="1"/></text:span><text:span text:style-name="a1547" text:class-names=""/></text:p>
            </text:list-item>
          </text:list>
          <text:p text:style-name="a1561" text:class-names="" text:cond-style-name=""><text:span text:style-name="a1550" text:class-names=""><text:s text:c="5"/></text:span><text:span text:style-name="a1551" text:class-names="">12/28 (</text:span><text:span text:style-name="a1552" text:class-names="">一</text:span><text:span text:style-name="a1553" text:class-names="">)8:20-9:00</text:span><text:span text:style-name="a1554" text:class-names="">將</text:span><text:span text:style-name="a1555" text:class-names="">進行七年級</text:span><text:span text:style-name="a1556" text:class-names="">社區服務</text:span><text:span text:style-name="a1557" text:class-names="">(</text:span><text:span text:style-name="a1558" text:class-names="">四個班</text:span><text:span text:style-name="a1559" text:class-names="">)</text:span><text:span text:style-name="a1560" text:class-names=""/></text:p>
          <text:p text:style-name="a1564" text:class-names="" text:cond-style-name=""><text:span text:style-name="a1562" text:class-names=""><text:s text:c="5"/>將於近日進行抽籤，謝謝老師們</text:span><text:span text:style-name="a1563" text:class-names="">!</text:span></text:p>
          <text:p text:style-name="a1570" text:class-names="" text:cond-style-name=""><text:span text:style-name="a1565" text:class-names="">如</text:span><text:span text:style-name="a1566" text:class-names="">遇</text:span><text:span text:style-name="a1567" text:class-names="">下雨，則取消本學期社區服務</text:span><text:span text:style-name="a1568" text:class-names="">活動</text:span><text:span text:style-name="a156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42" draw:style-name="a1572" draw:name="圖片 4" svg:x="7.59871in" svg:y="-0.22272in" svg:width="1.74203in" svg:height="2.44667in" style:rel-width="scale" style:rel-height="scale">
          <draw:image xlink:href="media/image11.gif" xlink:type="simple" xlink:show="embed" xlink:actuate="onLoad"/>
          <svg:title/>
          <svg:desc/>
        </draw:frame>
        <draw:custom-shape svg:x="0.63427in" svg:y="5.56122in" svg:width="8.82943in" svg:height="1.7166in" draw:id="id143" draw:style-name="a1589" draw:name="矩形 5">
          <svg:title/>
          <svg:desc/>
          <text:list text:style-name="a1579">
            <text:list-item>
              <text:p text:style-name="a1578" text:class-names="" text:cond-style-name=""><text:span text:style-name="a1573" text:class-names="">【</text:span><text:span text:style-name="a1574" text:class-names="">隔宿招標</text:span><text:span text:style-name="a1575" text:class-names="">】</text:span><text:span text:style-name="a1576" text:class-names=""><text:s text:c="1"/></text:span><text:span text:style-name="a1577" text:class-names=""/></text:p>
            </text:list-item>
          </text:list>
          <text:p text:style-name="a1584" text:class-names="" text:cond-style-name=""><text:span text:style-name="a1580" text:class-names=""><text:s text:c="5"/>近日將進行</text:span><text:span text:style-name="a1581" text:class-names="">110</text:span><text:span text:style-name="a1582" text:class-names="">學年度隔宿露營招標，感謝總務處同仁<text:s text:c="1"/></text:span><text:span text:style-name="a1583" text:class-names=""/></text:p>
          <text:p text:style-name="a1588" text:class-names="" text:cond-style-name=""><text:span text:style-name="a1585" text:class-names=""><text:s text:c="1"/></text:span><text:span text:style-name="a1586" text:class-names=""><text:s text:c="4"/>與美惠老師、彥錚老師、雅雯老師</text:span><text:span text:style-name="a1587" text:class-names="">!</text:span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24" draw:style-name="a1590" draw:master-page-name="Master1-Layout1-title-標題投影片" presentation:presentation-page-layout-name="Master1-PPL1" draw:id="Slide-279">
        <draw:frame draw:id="id144" presentation:style-name="a1596" draw:name="內容版面配置區 2" svg:x="2.58333in" svg:y="6.6164in" svg:width="7.33333in" svg:height="0.75in" presentation:class="subtitle" presentation:placeholder="false">
          <draw:text-box>
            <text:list text:style-name="a1593">
              <text:list-item>
                <text:p text:style-name="a1592" text:class-names="" text:cond-style-name=""><text:span text:style-name="a1591" text:class-names=""/></text:p>
              </text:list-item>
            </text:list>
            <text:p text:style-name="a1595" text:class-names="" text:cond-style-name=""><text:span text:style-name="a1594" text:class-names=""/></text:p>
          </draw:text-box>
          <svg:title/>
          <svg:desc/>
        </draw:frame>
        <draw:frame draw:id="id145" draw:style-name="a1602" draw:name="標題 4" svg:x="0.27506in" svg:y="0.1496in" svg:width="4.89935in" svg:height="1.08333in">
          <draw:text-box>
            <text:p text:style-name="a1601" text:class-names="" text:cond-style-name=""><text:span text:style-name="a1597" text:class-names="">【</text:span><text:span text:style-name="a1598" text:class-names="">八年級</text:span><text:span text:style-name="a1599" text:class-names="">】</text:span><text:span text:style-name="a1600" text:class-names=""/></text:p>
          </draw:text-box>
          <svg:title/>
          <svg:desc/>
        </draw:frame>
        <draw:custom-shape svg:x="0.43256in" svg:y="1.38753in" svg:width="9.37112in" svg:height="2.25514in" draw:id="id146" draw:style-name="a1631" draw:name="矩形 5">
          <svg:title/>
          <svg:desc/>
          <text:p text:style-name="a1608" text:class-names="" text:cond-style-name=""><text:span text:style-name="a1603" text:class-names="">【</text:span><text:span text:style-name="a1604" text:class-names="">社區服務</text:span><text:span text:style-name="a1605" text:class-names="">】</text:span><text:span text:style-name="a1606" text:class-names=""><text:s text:c="1"/></text:span><text:span text:style-name="a1607" text:class-names=""/></text:p>
          <text:p text:style-name="a1622" text:class-names="" text:cond-style-name=""><text:span text:style-name="a1609" text:class-names=""><text:s text:c="1"/></text:span><text:span text:style-name="a1610" text:class-names=""><text:s text:c="3"/></text:span><text:span text:style-name="a1611" text:class-names="">12/14<text:s text:c="1"/></text:span><text:span text:style-name="a1612" text:class-names="">(</text:span><text:span text:style-name="a1613" text:class-names="">一</text:span><text:span text:style-name="a1614" text:class-names="">)8:20-9:00</text:span><text:span text:style-name="a1615" text:class-names="">將</text:span><text:span text:style-name="a1616" text:class-names="">進行八年級</text:span><text:span text:style-name="a1617" text:class-names="">社區服務</text:span><text:span text:style-name="a1618" text:class-names="">(</text:span><text:span text:style-name="a1619" text:class-names="">四個班</text:span><text:span text:style-name="a1620" text:class-names="">)</text:span><text:span text:style-name="a1621" text:class-names=""/></text:p>
          <text:p text:style-name="a1625" text:class-names="" text:cond-style-name=""><text:span text:style-name="a1623" text:class-names=""><text:s text:c="5"/>將於近日進行抽籤，謝謝老師們</text:span><text:span text:style-name="a1624" text:class-names="">!</text:span></text:p>
          <text:p text:style-name="a1630" text:class-names="" text:cond-style-name=""><text:span text:style-name="a1626" text:class-names="">如</text:span><text:span text:style-name="a1627" text:class-names="">遇</text:span><text:span text:style-name="a1628" text:class-names="">下雨，則取消本學期社區服務活動</text:span><text:span text:style-name="a162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47" draw:style-name="a1632" draw:name="圖片 1" svg:x="6.65373in" svg:y="4.94598in" svg:width="3.14996in" svg:height="2.55402in" style:rel-width="scale" style:rel-height="scale">
          <draw:image xlink:href="media/image12.png" xlink:type="simple" xlink:show="embed" xlink:actuate="onLoad"/>
          <svg:title/>
          <svg:desc/>
        </draw:frame>
        <draw:custom-shape svg:x="0.31958in" svg:y="3.64835in" svg:width="8.82943in" svg:height="1.7166in" draw:id="id148" draw:style-name="a1649" draw:name="矩形 6">
          <svg:title/>
          <svg:desc/>
          <text:p text:style-name="a1639" text:class-names="" text:cond-style-name=""><text:span text:style-name="a1633" text:class-names="">【</text:span><text:span text:style-name="a1634" text:class-names="">畢旅</text:span><text:span text:style-name="a1635" text:class-names="">招標</text:span><text:span text:style-name="a1636" text:class-names="">】</text:span><text:span text:style-name="a1637" text:class-names=""><text:s text:c="1"/></text:span><text:span text:style-name="a1638" text:class-names=""/></text:p>
          <text:p text:style-name="a1644" text:class-names="" text:cond-style-name=""><text:span text:style-name="a1640" text:class-names=""><text:s text:c="5"/>近日將進行</text:span><text:span text:style-name="a1641" text:class-names="">110</text:span><text:span text:style-name="a1642" text:class-names="">學年度畢業旅行招標，感謝總務處同仁<text:s text:c="1"/></text:span><text:span text:style-name="a1643" text:class-names=""/></text:p>
          <text:p text:style-name="a1648" text:class-names="" text:cond-style-name=""><text:span text:style-name="a1645" text:class-names=""><text:s text:c="1"/></text:span><text:span text:style-name="a1646" text:class-names=""><text:s text:c="4"/>與琬芬老師、秋螢老師、星吟老師</text:span><text:span text:style-name="a1647" text:class-names="">!</text:span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656">
          <draw:page-thumbnail draw:page-number="11" svg:x="1.27431in" svg:y="1.35764in" svg:width="4.88542in" svg:height="3.66319in" presentation:class="page" draw:id="id149" presentation:style-name="a1650" draw:name="投影片圖像版面配置區 1">
            <svg:title/>
            <svg:desc/>
          </draw:page-thumbnail>
          <draw:frame draw:id="id150" presentation:style-name="a1651" draw:name="備忘稿版面配置區 2" svg:x="0.74306in" svg:y="5.22486in" svg:width="5.94792in" svg:height="4.27362in" presentation:class="notes" presentation:placeholder="true">
            <draw:text-box/>
            <svg:title/>
            <svg:desc/>
          </draw:frame>
          <draw:frame draw:id="id151" draw:style-name="a1655" draw:name="投影片編號版面配置區 3" svg:x="4.21007in" svg:y="10.31085in" svg:width="3.22222in" svg:height="0.54505in">
            <draw:text-box>
              <text:p text:style-name="a1654" text:class-names="" text:cond-style-name=""><text:span text:style-name="a1652" text:class-names=""><text:page-number style:num-format="1" text:fixed="false">11</text:page-number></text:span><text:span text:style-name="a1653" text:class-names=""/></text:p>
            </draw:text-box>
            <svg:title/>
            <svg:desc/>
          </draw:frame>
        </presentation:notes>
      </draw:page>
      <draw:page draw:name="Slide9" draw:style-name="a1657" draw:master-page-name="Master1-Layout2-obj-標題及物件" presentation:presentation-page-layout-name="Master1-PPL2" draw:id="Slide-264">
        <draw:frame draw:id="id152" presentation:style-name="a1662" draw:name="標題 1" svg:x="-0.03872in" svg:y="0.12755in" svg:width="8.91667in" svg:height="0.87874in" presentation:class="title" presentation:placeholder="false">
          <draw:text-box>
            <text:p text:style-name="a1661" text:class-names="" text:cond-style-name=""><text:span text:style-name="a1658" text:class-names="">【九年級】</text:span><text:span text:style-name="a1659" text:class-names="">畢冊</text:span><text:span text:style-name="a1660" text:class-names=""/></text:p>
          </draw:text-box>
          <svg:title/>
          <svg:desc/>
        </draw:frame>
        <draw:frame draw:id="id153" presentation:style-name="a1759" draw:name="內容版面配置區 2" svg:x="0.35381in" svg:y="1.22136in" svg:width="9.33119in" svg:height="6.15108in" presentation:class="outline" presentation:placeholder="false">
          <draw:text-box>
            <text:list text:style-name="a1671">
              <text:list-item>
                <text:p text:style-name="a1670" text:class-names="" text:cond-style-name=""><text:span text:style-name="a1663" text:class-names="">1.<text:s text:c="1"/></text:span><text:span text:style-name="a1664" text:class-names="">各班生活、沙龍照</text:span><text:span text:style-name="a1665" text:class-names="">與</text:span><text:span text:style-name="a1666" text:class-names="">團體照已發給各</text:span><text:span text:style-name="a1667" text:class-names="">班</text:span><text:span text:style-name="a1668" text:class-names="">，</text:span><text:span text:style-name="a1669" text:class-names=""/></text:p>
              </text:list-item>
            </text:list>
            <text:list text:style-name="a1676">
              <text:list-item>
                <text:p text:style-name="a1675" text:class-names="" text:cond-style-name=""><text:span text:style-name="a1672" text:class-names=""><text:s text:c="1"/></text:span><text:span text:style-name="a1673" text:class-names=""><text:s text:c="7"/>感謝拍攝時導師與任課老師辛苦指導，</text:span><text:span text:style-name="a1674" text:class-names=""/></text:p>
              </text:list-item>
            </text:list>
            <text:list text:style-name="a1680">
              <text:list-item>
                <text:p text:style-name="a1679" text:class-names="" text:cond-style-name=""><text:span text:style-name="a1677" text:class-names=""><text:s text:c="8"/>光碟片一張各班留存</text:span><text:span text:style-name="a1678" text:class-names=""/></text:p>
              </text:list-item>
            </text:list>
            <text:list text:style-name="a1691">
              <text:list-item>
                <text:p text:style-name="a1690" text:class-names="" text:cond-style-name=""><text:span text:style-name="a1681" text:class-names="">2.109</text:span><text:span text:style-name="a1682" text:class-names="">年</text:span><text:span text:style-name="a1683" text:class-names="">12</text:span><text:span text:style-name="a1684" text:class-names="">月</text:span><text:span text:style-name="a1685" text:class-names="">28</text:span><text:span text:style-name="a1686" text:class-names="">日</text:span><text:span text:style-name="a1687" text:class-names=""><text:s text:c="1"/>(</text:span><text:span text:style-name="a1688" text:class-names="">一</text:span><text:span text:style-name="a1689" text:class-names="">)</text:span></text:p>
              </text:list-item>
            </text:list>
            <text:list text:style-name="a1696">
              <text:list-item>
                <text:p text:style-name="a1695" text:class-names="" text:cond-style-name=""><text:span text:style-name="a1692" text:class-names=""><text:s text:c="7"/>畢冊手工稿與電子檔收</text:span><text:span text:style-name="a1693" text:class-names="">稿</text:span><text:span text:style-name="a1694" text:class-names=""/></text:p>
              </text:list-item>
            </text:list>
            <text:list text:style-name="a1711">
              <text:list-item>
                <text:p text:style-name="a1710" text:class-names="" text:cond-style-name=""><text:span text:style-name="a1697" text:class-names=""><text:s text:c="7"/></text:span><text:span text:style-name="a1698" text:class-names="">110</text:span><text:span text:style-name="a1699" text:class-names="">年</text:span><text:span text:style-name="a1700" text:class-names="">1</text:span><text:span text:style-name="a1701" text:class-names="">月</text:span><text:span text:style-name="a1702" text:class-names="">4</text:span><text:span text:style-name="a1703" text:class-names="">日</text:span><text:span text:style-name="a1704" text:class-names="">(</text:span><text:span text:style-name="a1705" text:class-names="">一</text:span><text:span text:style-name="a1706" text:class-names="">)</text:span><text:span text:style-name="a1707" text:class-names=""><text:s text:c="1"/>畢冊封面設計</text:span><text:span text:style-name="a1708" text:class-names="">報名截止</text:span><text:span text:style-name="a1709" text:class-names=""/></text:p>
              </text:list-item>
            </text:list>
            <text:list text:style-name="a1722">
              <text:list-item>
                <text:p text:style-name="a1721" text:class-names="" text:cond-style-name=""><text:span text:style-name="a1712" text:class-names="">3</text:span><text:span text:style-name="a1713" text:class-names="">.</text:span><text:span text:style-name="a1714" text:class-names="">畢冊封面設計比賽辦法已公告各班，</text:span><text:span text:style-name="a1715" text:class-names="">獎金</text:span><text:span text:style-name="a1716" text:class-names="">3000</text:span><text:span text:style-name="a1717" text:class-names="">元</text:span><text:span text:style-name="a1718" text:class-names="">，</text:span><text:span text:style-name="a1719" text:class-names="">請導師</text:span><text:span text:style-name="a1720" text:class-names=""/></text:p>
              </text:list-item>
            </text:list>
            <text:list text:style-name="a1729">
              <text:list-item>
                <text:p text:style-name="a1728" text:class-names="" text:cond-style-name=""><text:span text:style-name="a1723" text:class-names=""><text:s text:c="1"/></text:span><text:span text:style-name="a1724" text:class-names=""><text:s text:c="6"/>鼓勵班上美術高手踴躍參加</text:span><text:span text:style-name="a1725" text:class-names="">~</text:span><text:span text:style-name="a1726" text:class-names="">謝謝老師</text:span><text:span text:style-name="a1727" text:class-names="">!!</text:span></text:p>
              </text:list-item>
            </text:list>
            <text:list text:style-name="a1732">
              <text:list-item>
                <text:p text:style-name="a1731" text:class-names="" text:cond-style-name=""><text:span text:style-name="a1730" text:class-names=""/></text:p>
              </text:list-item>
            </text:list>
            <text:list text:style-name="a1737">
              <text:list-item>
                <text:p text:style-name="a1736" text:class-names="" text:cond-style-name=""><text:span text:style-name="a1733" text:class-names="">【九年級】</text:span><text:span text:style-name="a1734" text:class-names="">畢旅</text:span><text:span text:style-name="a1735" text:class-names=""/></text:p>
              </text:list-item>
            </text:list>
            <text:list text:style-name="a1758">
              <text:list-item>
                <text:p text:style-name="a1757" text:class-names="" text:cond-style-name=""><text:span text:style-name="a1738" text:class-names="">九年級畢旅預計於</text:span><text:span text:style-name="a1739" text:class-names="">12</text:span><text:span text:style-name="a1740" text:class-names="">月</text:span><text:span text:style-name="a1741" text:class-names="">23</text:span><text:span text:style-name="a1742" text:class-names="">日</text:span><text:span text:style-name="a1743" text:class-names="">(</text:span><text:span text:style-name="a1744" text:class-names="">三</text:span><text:span text:style-name="a1745" text:class-names="">)</text:span><text:span text:style-name="a1746" text:class-names="">進行</text:span><text:span text:style-name="a1747" text:class-names="">路勘</text:span><text:span text:style-name="a1748" text:class-names="">，感謝</text:span><text:span text:style-name="a1749" text:class-names="">910</text:span><text:span text:style-name="a1750" text:class-names="">淑美老師、</text:span><text:span text:style-name="a1751" text:class-names="">919</text:span><text:span text:style-name="a1752" text:class-names="">佟</text:span><text:span text:style-name="a1753" text:class-names="">位</text:span><text:span text:style-name="a1754" text:class-names="">老師辛苦協助</text:span><text:span text:style-name="a1755" text:class-names="">!</text:span><text:span text:style-name="a1756" text:class-names=""/></text:p>
              </text:list-item>
            </text:list>
          </draw:text-box>
          <svg:title/>
          <svg:desc/>
        </draw:frame>
        <draw:frame draw:id="id154" draw:style-name="a1760" draw:name="圖片 1" svg:x="7.23644in" svg:y="0.3047in" svg:width="2.49464in" svg:height="3.50635in" style:rel-width="scale" style:rel-height="scale">
          <draw:image xlink:href="media/image13.jpeg" xlink:type="simple" xlink:show="embed" xlink:actuate="onLoad"/>
          <svg:title/>
          <svg:desc/>
        </draw:frame>
        <presentation:notes draw:style-name="a1767">
          <draw:page-thumbnail draw:page-number="12" svg:x="1.27431in" svg:y="1.35764in" svg:width="4.88542in" svg:height="3.66319in" presentation:class="page" draw:id="id155" presentation:style-name="a1761" draw:name="投影片圖像版面配置區 1">
            <svg:title/>
            <svg:desc/>
          </draw:page-thumbnail>
          <draw:frame draw:id="id156" presentation:style-name="a1762" draw:name="備忘稿版面配置區 2" svg:x="0.74306in" svg:y="5.22486in" svg:width="5.94792in" svg:height="4.27362in" presentation:class="notes" presentation:placeholder="true">
            <draw:text-box/>
            <svg:title/>
            <svg:desc/>
          </draw:frame>
          <draw:frame draw:id="id157" draw:style-name="a1766" draw:name="投影片編號版面配置區 3" svg:x="4.21007in" svg:y="10.31085in" svg:width="3.22222in" svg:height="0.54505in">
            <draw:text-box>
              <text:p text:style-name="a1765" text:class-names="" text:cond-style-name=""><text:span text:style-name="a1763" text:class-names=""><text:page-number style:num-format="1" text:fixed="false">12</text:page-number></text:span><text:span text:style-name="a1764" text:class-names=""/></text:p>
            </draw:text-box>
            <svg:title/>
            <svg:desc/>
          </draw:frame>
        </presentation:notes>
      </draw:page>
      <draw:page draw:name="Slide23" draw:style-name="a1768" draw:master-page-name="Master1-Layout2-obj-標題及物件" presentation:presentation-page-layout-name="Master1-PPL2" draw:id="Slide-278">
        <draw:frame draw:id="id158" presentation:style-name="a1774" draw:name="標題 1" svg:x="-0.03872in" svg:y="0.12755in" svg:width="7.00865in" svg:height="0.87874in" presentation:class="title" presentation:placeholder="false">
          <draw:text-box>
            <text:p text:style-name="a1773" text:class-names="" text:cond-style-name=""><text:span text:style-name="a1769" text:class-names="">【</text:span><text:span text:style-name="a1770" text:class-names="">各年級校教提醒事項</text:span><text:span text:style-name="a1771" text:class-names="">】</text:span><text:span text:style-name="a1772" text:class-names=""/></text:p>
          </draw:text-box>
          <svg:title/>
          <svg:desc/>
        </draw:frame>
        <draw:frame draw:id="id159" presentation:style-name="a1824" draw:name="內容版面配置區 2" svg:x="0.19632in" svg:y="1.78128in" svg:width="9.60737in" svg:height="5.71872in" presentation:class="outline" presentation:placeholder="false">
          <draw:text-box>
            <text:list text:style-name="a1784">
              <text:list-item>
                <text:p text:style-name="a1783" text:class-names="" text:cond-style-name=""><text:span text:style-name="a1775" text:class-names="">請老師協助提醒學生，若已報名校外教學，繳費後又因故須退出，</text:span><text:span text:style-name="a1776" text:class-names="">請學生務必到訓育組告知，</text:span><text:span text:style-name="a1777" text:class-names="">以免</text:span><text:span text:style-name="a1778" text:class-names="">影響退費權益。</text:span><text:span text:style-name="a1779" text:class-names="">退費</text:span><text:span text:style-name="a1780" text:class-names="">將</text:span><text:span text:style-name="a1781" text:class-names="">以告知訓育組當日起算。</text:span><text:span text:style-name="a1782" text:class-names=""/></text:p>
              </text:list-item>
            </text:list>
            <text:list text:style-name="a1789">
              <text:list-item>
                <text:p text:style-name="a1788" text:class-names="" text:cond-style-name=""><text:span text:style-name="a1785" text:class-names="">觀光局退費辦法</text:span><text:span text:style-name="a1786" text:class-names="">:</text:span><text:span text:style-name="a1787" text:class-names=""/></text:p>
              </text:list-item>
            </text:list>
            <text:list text:style-name="a1796">
              <text:list-item>
                <text:p text:style-name="a1795" text:class-names="" text:cond-style-name=""><text:span text:style-name="a1790" text:class-names="">1.</text:span><text:span text:style-name="a1791" text:class-names="">旅遊</text:span><text:span text:style-name="a1792" text:class-names="">開始前第三十一日至第四十日以內解除契約者，</text:span><text:span text:style-name="a1793" text:class-names="">賠償旅遊</text:span><text:span text:style-name="a1794" text:class-names="">費用百分之十。</text:span></text:p>
              </text:list-item>
            </text:list>
            <text:list text:style-name="a1803">
              <text:list-item>
                <text:p text:style-name="a1802" text:class-names="" text:cond-style-name=""><text:span text:style-name="a1797" text:class-names="">2.</text:span><text:span text:style-name="a1798" text:class-names="">旅遊</text:span><text:span text:style-name="a1799" text:class-names="">開始前第二十一日至第三十日以內解除契約者，</text:span><text:span text:style-name="a1800" text:class-names="">賠償旅遊</text:span><text:span text:style-name="a1801" text:class-names="">費用百分之二十。</text:span></text:p>
              </text:list-item>
            </text:list>
            <text:list text:style-name="a1810">
              <text:list-item>
                <text:p text:style-name="a1809" text:class-names="" text:cond-style-name=""><text:span text:style-name="a1804" text:class-names="">3.</text:span><text:span text:style-name="a1805" text:class-names="">旅遊</text:span><text:span text:style-name="a1806" text:class-names="">開始前第二日至第二十日以內解除契約者，賠償旅遊</text:span><text:span text:style-name="a1807" text:class-names="">費用</text:span><text:span text:style-name="a1808" text:class-names="">百分之三十。</text:span></text:p>
              </text:list-item>
            </text:list>
            <text:list text:style-name="a1817">
              <text:list-item>
                <text:p text:style-name="a1816" text:class-names="" text:cond-style-name=""><text:span text:style-name="a1811" text:class-names="">4.</text:span><text:span text:style-name="a1812" text:class-names="">旅遊</text:span><text:span text:style-name="a1813" text:class-names="">開始前一日解除契約者，賠償旅遊費用百分之五十</text:span><text:span text:style-name="a1814" text:class-names="">。</text:span><text:span text:style-name="a1815" text:class-names=""/></text:p>
              </text:list-item>
            </text:list>
            <text:list text:style-name="a1823">
              <text:list-item>
                <text:p text:style-name="a1822" text:class-names="" text:cond-style-name=""><text:span text:style-name="a1818" text:class-names="">5.</text:span><text:span text:style-name="a1819" text:class-names="">旅遊開始日或開始後解除契約或未通知不參加者，賠償旅遊費用百分之一百</text:span><text:span text:style-name="a1820" text:class-names="">。</text:span><text:span text:style-name="a1821" text:class-names=""/></text:p>
              </text:list-item>
            </text:list>
          </draw:text-box>
          <svg:title/>
          <svg:desc/>
        </draw:frame>
        <draw:frame draw:id="id160" draw:style-name="a1825" draw:name="圖片 2" svg:x="7.55878in" svg:y="0.17861in" svg:width="1.96872in" svg:height="1.59626in" style:rel-width="scale" style:rel-height="scale">
          <draw:image xlink:href="media/image14.gif" xlink:type="simple" xlink:show="embed" xlink:actuate="onLoad"/>
          <svg:title/>
          <svg:desc/>
        </draw:frame>
        <presentation:notes draw:style-name="a1832">
          <draw:page-thumbnail draw:page-number="13" svg:x="1.27431in" svg:y="1.35764in" svg:width="4.88542in" svg:height="3.66319in" presentation:class="page" draw:id="id161" presentation:style-name="a1826" draw:name="投影片圖像版面配置區 1">
            <svg:title/>
            <svg:desc/>
          </draw:page-thumbnail>
          <draw:frame draw:id="id162" presentation:style-name="a1827" draw:name="備忘稿版面配置區 2" svg:x="0.74306in" svg:y="5.22486in" svg:width="5.94792in" svg:height="4.27362in" presentation:class="notes" presentation:placeholder="true">
            <draw:text-box/>
            <svg:title/>
            <svg:desc/>
          </draw:frame>
          <draw:frame draw:id="id163" draw:style-name="a1831" draw:name="投影片編號版面配置區 3" svg:x="4.21007in" svg:y="10.31085in" svg:width="3.22222in" svg:height="0.54505in">
            <draw:text-box>
              <text:p text:style-name="a1830" text:class-names="" text:cond-style-name=""><text:span text:style-name="a1828" text:class-names=""><text:page-number style:num-format="1" text:fixed="false">13</text:page-number></text:span><text:span text:style-name="a1829" text:class-names=""/></text:p>
            </draw:text-box>
            <svg:title/>
            <svg:desc/>
          </draw:frame>
        </presentation:notes>
      </draw:page>
      <draw:page draw:name="Slide25" draw:style-name="a1833" draw:master-page-name="Master1-Layout2-obj-標題及物件" presentation:presentation-page-layout-name="Master1-PPL2" draw:id="Slide-280">
        <draw:frame draw:id="id164" draw:style-name="a1837" draw:name="標題 1" svg:x="0.11757in" svg:y="0.2063in" svg:width="9in" svg:height="1.25in">
          <draw:text-box>
            <text:p text:style-name="a1836" text:class-names="" text:cond-style-name=""><text:span text:style-name="a1834" text:class-names=""><text:s text:c="1"/></text:span><text:span text:style-name="a1835" text:class-names="">宣導事項</text:span></text:p>
          </draw:text-box>
          <svg:title/>
          <svg:desc/>
        </draw:frame>
        <draw:custom-shape svg:x="0.27506in" svg:y="2.01752in" svg:width="9.7423in" svg:height="10.44098in" draw:id="id165" draw:style-name="a1879" draw:name="矩形 5">
          <svg:title/>
          <svg:desc/>
          <text:list text:style-name="a1842">
            <text:list-item>
              <text:p text:style-name="a1841" text:class-names="" text:cond-style-name=""><text:span text:style-name="a1838" text:class-names="">懇請導師加強督促</text:span><text:span text:style-name="a1839" text:class-names="">學生，班級上室外課程或放學離開教室，請確實將門窗上鎖，避免衍生不必要的事端。</text:span><text:span text:style-name="a1840" text:class-names=""/></text:p>
            </text:list-item>
          </text:list>
          <text:list text:style-name="a1849">
            <text:list-item>
              <text:p text:style-name="a1848" text:class-names="" text:cond-style-name=""><text:span text:style-name="a1843" text:class-names="">每節課請所有同仁務必確實點名，注意出缺席的人數。並請同仁們討論該節課「</text:span><text:span text:style-name="a1844" text:class-names="">遲到</text:span><text:span text:style-name="a1845" text:class-names="">」和「曠課」的定義。</text:span><text:span text:style-name="a1846" text:class-names="">該節未到課為曠課，該節未準時在課堂出現，即為遲到。</text:span><text:span text:style-name="a1847" text:class-names=""/></text:p>
            </text:list-item>
          </text:list>
          <text:list text:style-name="a1852">
            <text:list-item>
              <text:p text:style-name="a1851" text:class-names="" text:cond-style-name=""><text:span text:style-name="a1850" text:class-names=""/></text:p>
            </text:list-item>
          </text:list>
          <text:list text:style-name="a1855">
            <text:list-item>
              <text:p text:style-name="a1854" text:class-names="" text:cond-style-name=""><text:span text:style-name="a1853" text:class-names=""/></text:p>
            </text:list-item>
          </text:list>
          <text:list text:style-name="a1858">
            <text:list-item>
              <text:p text:style-name="a1857" text:class-names="" text:cond-style-name=""><text:span text:style-name="a1856" text:class-names=""/></text:p>
            </text:list-item>
          </text:list>
          <text:list text:style-name="a1861">
            <text:list-item>
              <text:p text:style-name="a1860" text:class-names="" text:cond-style-name=""><text:span text:style-name="a1859" text:class-names=""/></text:p>
            </text:list-item>
          </text:list>
          <text:p text:style-name="a1863" text:class-names="" text:cond-style-name=""><text:span text:style-name="a1862" text:class-names=""/></text:p>
          <text:list text:style-name="a1866">
            <text:list-item>
              <text:p text:style-name="a1865" text:class-names="" text:cond-style-name=""><text:span text:style-name="a1864" text:class-names=""/></text:p>
            </text:list-item>
          </text:list>
          <text:list text:style-name="a1869">
            <text:list-item>
              <text:p text:style-name="a1868" text:class-names="" text:cond-style-name=""><text:span text:style-name="a1867" text:class-names=""/></text:p>
            </text:list-item>
          </text:list>
          <text:list text:style-name="a1872">
            <text:list-item>
              <text:p text:style-name="a1871" text:class-names="" text:cond-style-name=""><text:span text:style-name="a1870" text:class-names=""/></text:p>
            </text:list-item>
          </text:list>
          <text:list text:style-name="a1875">
            <text:list-item>
              <text:p text:style-name="a1874" text:class-names="" text:cond-style-name=""><text:span text:style-name="a1873" text:class-names=""/></text:p>
            </text:list-item>
          </text:list>
          <text:list text:style-name="a1878">
            <text:list-item>
              <text:p text:style-name="a1877" text:class-names="" text:cond-style-name=""><text:span text:style-name="a1876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frame draw:id="id166" draw:style-name="a1883" draw:name="文字方塊 3" svg:x="0.11757in" svg:y="0.12755in" svg:width="3.22871in" svg:height="0.90879in">
          <draw:text-box>
            <text:p text:style-name="a1882" text:class-names="" text:cond-style-name=""><text:span text:style-name="a1880" text:class-names="">生教組</text:span><text:span text:style-name="a1881" text:class-names=""/></text:p>
          </draw:text-box>
          <svg:title/>
          <svg:desc/>
        </draw:frame>
      </draw:page>
      <draw:page draw:name="Slide27" draw:style-name="a1884" draw:master-page-name="Master1-Layout2-obj-標題及物件" presentation:presentation-page-layout-name="Master1-PPL2" draw:id="Slide-282">
        <draw:frame draw:id="id167" presentation:style-name="a1888" draw:name="標題 1" svg:x="2.32254in" svg:y="0.34408in" svg:width="7.32365in" svg:height="1.08333in" presentation:class="title" presentation:placeholder="false">
          <draw:text-box>
            <text:p text:style-name="a1887" text:class-names="" text:cond-style-name=""><text:span text:style-name="a1885" text:class-names="">校慶活動</text:span><text:span text:style-name="a1886" text:class-names=""/></text:p>
          </draw:text-box>
          <svg:title/>
          <svg:desc/>
        </draw:frame>
        <draw:frame draw:id="id168" presentation:style-name="a1896" draw:name="內容版面配置區 2" svg:x="1.02664in" svg:y="2.05125in" svg:width="8.34836in" svg:height="2.9475in" presentation:class="outline" presentation:placeholder="false">
          <draw:text-box>
            <text:list text:style-name="a1892">
              <text:list-item>
                <text:p text:style-name="a1891" text:class-names="" text:cond-style-name=""><text:span text:style-name="a1889" text:class-names="">比賽活動</text:span><text:span text:style-name="a1890" text:class-names=""/></text:p>
              </text:list-item>
            </text:list>
            <text:list text:style-name="a1895">
              <text:list-item>
                <text:p text:style-name="a1894" text:class-names="" text:cond-style-name=""><text:span text:style-name="a1893" text:class-names=""/></text:p>
              </text:list-item>
            </text:list>
          </draw:text-box>
          <svg:title/>
          <svg:desc/>
        </draw:frame>
        <draw:frame draw:id="id169" draw:name="表格 4" svg:x="1.65836in" svg:y="2.81591in" svg:width="6.41437in" svg:height="3in">
          <table:table table:style-name="a1897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898" table:default-cell-style-name=""/>
            <table:table-column table:style-name="a1899" table:default-cell-style-name=""/>
            <table:table-column table:style-name="a1900" table:default-cell-style-name=""/>
            <table:table-row table:style-name="a1901" table:default-cell-style-name="">
              <table:table-cell table:style-name="a1907" table:number-columns-spanned="3">
                <text:list text:style-name="a1906">
                  <text:list-item>
                    <text:p text:style-name="a1905" text:class-names="" text:cond-style-name=""><text:span text:style-name="a1902" text:class-names="">校慶</text:span><text:span text:style-name="a1903" text:class-names="">相關比賽</text:span><text:span text:style-name="a1904" text:class-names=""/></text:p>
                  </text:list-item>
                </text:list>
              </table:table-cell>
              <table:covered-table-cell table:style-name=""/>
              <table:covered-table-cell table:style-name=""/>
            </table:table-row>
            <table:table-row table:style-name="a1908" table:default-cell-style-name="">
              <table:table-cell table:style-name="a1915" table:number-rows-spanned="2">
                <text:list text:style-name="a1914">
                  <text:list-item>
                    <text:p text:style-name="a1913" text:class-names="" text:cond-style-name=""><text:span text:style-name="a1909" text:class-names="">12/7 <text:s text:c="1"/>(</text:span><text:span text:style-name="a1910" text:class-names="">一</text:span><text:span text:style-name="a1911" text:class-names="">)</text:span><text:span text:style-name="a1912" text:class-names=""/></text:p>
                  </text:list-item>
                </text:list>
              </table:table-cell>
              <table:table-cell table:style-name="a1920">
                <text:list text:style-name="a1919">
                  <text:list-item>
                    <text:p text:style-name="a1918" text:class-names="" text:cond-style-name=""><text:span text:style-name="a1916" text:class-names="">造型秀預演</text:span><text:span text:style-name="a1917" text:class-names=""/></text:p>
                  </text:list-item>
                </text:list>
              </table:table-cell>
              <table:table-cell table:style-name="a1925">
                <text:list text:style-name="a1924">
                  <text:list-item>
                    <text:p text:style-name="a1923" text:class-names="" text:cond-style-name=""><text:span text:style-name="a1921" text:class-names="">0820~0905</text:span><text:span text:style-name="a1922" text:class-names=""/></text:p>
                  </text:list-item>
                </text:list>
              </table:table-cell>
            </table:table-row>
            <table:table-row table:style-name="a1926" table:default-cell-style-name="">
              <table:covered-table-cell table:style-name=""/>
              <table:table-cell table:style-name="a1932">
                <text:list text:style-name="a1931">
                  <text:list-item>
                    <text:p text:style-name="a1930" text:class-names="" text:cond-style-name=""><text:span text:style-name="a1927" text:class-names="">200M</text:span><text:span text:style-name="a1928" text:class-names="">決賽</text:span><text:span text:style-name="a1929" text:class-names=""/></text:p>
                  </text:list-item>
                </text:list>
              </table:table-cell>
              <table:table-cell table:style-name="a1937">
                <text:list text:style-name="a1936">
                  <text:list-item>
                    <text:p text:style-name="a1935" text:class-names="" text:cond-style-name=""><text:span text:style-name="a1933" text:class-names="">1600</text:span><text:span text:style-name="a1934" text:class-names=""/></text:p>
                  </text:list-item>
                </text:list>
              </table:table-cell>
            </table:table-row>
            <table:table-row table:style-name="a1938" table:default-cell-style-name="">
              <table:table-cell table:style-name="a1945" table:number-rows-spanned="2">
                <text:list text:style-name="a1944">
                  <text:list-item>
                    <text:p text:style-name="a1943" text:class-names="" text:cond-style-name=""><text:span text:style-name="a1939" text:class-names="">12/10 (</text:span><text:span text:style-name="a1940" text:class-names="">四</text:span><text:span text:style-name="a1941" text:class-names="">)</text:span><text:span text:style-name="a1942" text:class-names=""/></text:p>
                  </text:list-item>
                </text:list>
              </table:table-cell>
              <table:table-cell table:style-name="a1951">
                <text:list text:style-name="a1950">
                  <text:list-item>
                    <text:p text:style-name="a1949" text:class-names="" text:cond-style-name=""><text:span text:style-name="a1946" text:class-names="">4*200M</text:span><text:span text:style-name="a1947" text:class-names="">混合接力決賽</text:span><text:span text:style-name="a1948" text:class-names=""/></text:p>
                  </text:list-item>
                </text:list>
              </table:table-cell>
              <table:table-cell table:style-name="a1956">
                <text:list text:style-name="a1955">
                  <text:list-item>
                    <text:p text:style-name="a1954" text:class-names="" text:cond-style-name=""><text:span text:style-name="a1952" text:class-names="">1310~1400</text:span><text:span text:style-name="a1953" text:class-names=""/></text:p>
                  </text:list-item>
                </text:list>
              </table:table-cell>
            </table:table-row>
            <table:table-row table:style-name="a1957" table:default-cell-style-name="">
              <table:covered-table-cell table:style-name=""/>
              <table:table-cell table:style-name="a1962">
                <text:list text:style-name="a1961">
                  <text:list-item>
                    <text:p text:style-name="a1960" text:class-names="" text:cond-style-name=""><text:span text:style-name="a1958" text:class-names="">校慶預演</text:span><text:span text:style-name="a1959" text:class-names=""/></text:p>
                  </text:list-item>
                </text:list>
              </table:table-cell>
              <table:table-cell table:style-name="a1967">
                <text:list text:style-name="a1966">
                  <text:list-item>
                    <text:p text:style-name="a1965" text:class-names="" text:cond-style-name=""><text:span text:style-name="a1963" text:class-names="">1400~1545</text:span><text:span text:style-name="a1964" text:class-names=""/></text:p>
                  </text:list-item>
                </text:list>
              </table:table-cell>
            </table:table-row>
            <table:table-row table:style-name="a1968" table:default-cell-style-name="">
              <table:table-cell table:style-name="a1975">
                <text:list text:style-name="a1974">
                  <text:list-item>
                    <text:p text:style-name="a1973" text:class-names="" text:cond-style-name=""><text:span text:style-name="a1969" text:class-names="">12/11 (</text:span><text:span text:style-name="a1970" text:class-names="">五</text:span><text:span text:style-name="a1971" text:class-names="">)</text:span><text:span text:style-name="a1972" text:class-names=""/></text:p>
                  </text:list-item>
                </text:list>
              </table:table-cell>
              <table:table-cell table:style-name="a1986">
                <text:list text:style-name="a1980">
                  <text:list-item>
                    <text:p text:style-name="a1979" text:class-names="" text:cond-style-name=""><text:span text:style-name="a1976" text:class-names="">慶祝</text:span><text:span text:style-name="a1977" text:class-names="">大會</text:span><text:span text:style-name="a1978" text:class-names=""/></text:p>
                  </text:list-item>
                </text:list>
                <text:list text:style-name="a1985">
                  <text:list-item>
                    <text:p text:style-name="a1984" text:class-names="" text:cond-style-name=""><text:span text:style-name="a1981" text:class-names="">大隊</text:span><text:span text:style-name="a1982" text:class-names="">接力決賽</text:span><text:span text:style-name="a1983" text:class-names=""/></text:p>
                  </text:list-item>
                </text:list>
              </table:table-cell>
              <table:table-cell table:style-name="a1991">
                <text:list text:style-name="a1990">
                  <text:list-item>
                    <text:p text:style-name="a1989" text:class-names="" text:cond-style-name=""><text:span text:style-name="a1987" text:class-names="">全天</text:span><text:span text:style-name="a1988" text:class-names=""/></text:p>
                  </text:list-item>
                </text:list>
              </table:table-cell>
            </table:table-row>
          </table:table>
          <draw:image xlink:href="media/image15.png" xlink:type="simple" xlink:show="embed" xlink:actuate="onLoad"/>
          <svg:title/>
          <svg:desc/>
        </draw:frame>
        <draw:frame draw:id="id170" draw:style-name="a1995" draw:name="文字方塊 5" svg:x="0.11757in" svg:y="0.37947in" svg:width="3.22871in" svg:height="0.90879in">
          <draw:text-box>
            <text:p text:style-name="a1994" text:class-names="" text:cond-style-name=""><text:span text:style-name="a1992" text:class-names="">體育組</text:span><text:span text:style-name="a1993" text:class-names=""/></text:p>
          </draw:text-box>
          <svg:title/>
          <svg:desc/>
        </draw:frame>
      </draw:page>
      <draw:page draw:name="Slide28" draw:style-name="a1996" draw:master-page-name="Master1-Layout2-obj-標題及物件" presentation:presentation-page-layout-name="Master1-PPL2" draw:id="Slide-283">
        <draw:frame draw:id="id171" presentation:style-name="a2003" draw:name="標題 1" svg:x="2.32254in" svg:y="0.52129in" svg:width="6.45741in" svg:height="0.70909in" presentation:class="title" presentation:placeholder="false">
          <draw:text-box>
            <text:p text:style-name="a2002" text:class-names="" text:cond-style-name=""><text:span text:style-name="a1997" text:class-names="">校慶流程</text:span><text:span text:style-name="a1998" text:class-names="">(</text:span><text:span text:style-name="a1999" text:class-names="">晴天上午</text:span><text:span text:style-name="a2000" text:class-names="">)</text:span><text:span text:style-name="a2001" text:class-names=""/></text:p>
          </draw:text-box>
          <svg:title/>
          <svg:desc/>
        </draw:frame>
        <draw:frame draw:id="id172" draw:name="表格 3" svg:x="0.82631in" svg:y="2.01753in" svg:width="7.75096in" svg:height="4.96118in">
          <table:table table:style-name="a2004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2005" table:default-cell-style-name=""/>
            <table:table-column table:style-name="a2006" table:default-cell-style-name=""/>
            <table:table-column table:style-name="a2007" table:default-cell-style-name=""/>
            <table:table-column table:style-name="a2008" table:default-cell-style-name=""/>
            <table:table-row table:style-name="a2009" table:default-cell-style-name="">
              <table:table-cell table:style-name="a2014">
                <text:list text:style-name="a2013">
                  <text:list-item>
                    <text:p text:style-name="a2012" text:class-names="" text:cond-style-name=""><text:span text:style-name="a2010" text:class-names="">項次</text:span><text:span text:style-name="a2011" text:class-names=""/></text:p>
                  </text:list-item>
                </text:list>
              </table:table-cell>
              <table:table-cell table:style-name="a2019">
                <text:list text:style-name="a2018">
                  <text:list-item>
                    <text:p text:style-name="a2017" text:class-names="" text:cond-style-name=""><text:span text:style-name="a2015" text:class-names="">時間</text:span><text:span text:style-name="a2016" text:class-names=""/></text:p>
                  </text:list-item>
                </text:list>
              </table:table-cell>
              <table:table-cell table:style-name="a2024">
                <text:list text:style-name="a2023">
                  <text:list-item>
                    <text:p text:style-name="a2022" text:class-names="" text:cond-style-name=""><text:span text:style-name="a2020" text:class-names="">項目</text:span><text:span text:style-name="a2021" text:class-names=""/></text:p>
                  </text:list-item>
                </text:list>
              </table:table-cell>
              <table:table-cell table:style-name="a2029">
                <text:list text:style-name="a2028">
                  <text:list-item>
                    <text:p text:style-name="a2027" text:class-names="" text:cond-style-name=""><text:span text:style-name="a2025" text:class-names="">備註</text:span><text:span text:style-name="a2026" text:class-names=""/></text:p>
                  </text:list-item>
                </text:list>
              </table:table-cell>
            </table:table-row>
            <table:table-row table:style-name="a2030" table:default-cell-style-name="">
              <table:table-cell table:style-name="a2035">
                <text:list text:style-name="a2034">
                  <text:list-item>
                    <text:p text:style-name="a2033" text:class-names="" text:cond-style-name=""><text:span text:style-name="a2031" text:class-names="">1</text:span><text:span text:style-name="a2032" text:class-names=""/></text:p>
                  </text:list-item>
                </text:list>
              </table:table-cell>
              <table:table-cell table:style-name="a2040">
                <text:list text:style-name="a2039">
                  <text:list-item>
                    <text:p text:style-name="a2038" text:class-names="" text:cond-style-name=""><text:span text:style-name="a2036" text:class-names="">07:50~08:00</text:span><text:span text:style-name="a2037" text:class-names=""/></text:p>
                  </text:list-item>
                </text:list>
              </table:table-cell>
              <table:table-cell table:style-name="a2048">
                <text:list text:style-name="a2043">
                  <text:list-item>
                    <text:p text:style-name="a2042" text:class-names="" text:cond-style-name=""><text:span text:style-name="a2041" text:class-names="">八、九年級學生進場</text:span></text:p>
                  </text:list-item>
                </text:list>
                <text:list text:style-name="a2047">
                  <text:list-item>
                    <text:p text:style-name="a2046" text:class-names="" text:cond-style-name=""><text:span text:style-name="a2044" text:class-names="">七年級至預備區準備</text:span><text:span text:style-name="a2045" text:class-names=""/></text:p>
                  </text:list-item>
                </text:list>
              </table:table-cell>
              <table:table-cell table:style-name="a2053">
                <text:list text:style-name="a2052">
                  <text:list-item>
                    <text:p text:style-name="a2051" text:class-names="" text:cond-style-name=""><text:span text:style-name="a2049" text:class-names=""> </text:span><text:span text:style-name="a2050" text:class-names=""/></text:p>
                  </text:list-item>
                </text:list>
              </table:table-cell>
            </table:table-row>
            <table:table-row table:style-name="a2054" table:default-cell-style-name="">
              <table:table-cell table:style-name="a2059">
                <text:list text:style-name="a2058">
                  <text:list-item>
                    <text:p text:style-name="a2057" text:class-names="" text:cond-style-name=""><text:span text:style-name="a2055" text:class-names="">2</text:span><text:span text:style-name="a2056" text:class-names=""/></text:p>
                  </text:list-item>
                </text:list>
              </table:table-cell>
              <table:table-cell table:style-name="a2064">
                <text:list text:style-name="a2063">
                  <text:list-item>
                    <text:p text:style-name="a2062" text:class-names="" text:cond-style-name=""><text:span text:style-name="a2060" text:class-names="">08:00</text:span><text:span text:style-name="a2061" text:class-names=""/></text:p>
                  </text:list-item>
                </text:list>
              </table:table-cell>
              <table:table-cell table:style-name="a2069">
                <text:list text:style-name="a2068">
                  <text:list-item>
                    <text:p text:style-name="a2067" text:class-names="" text:cond-style-name=""><text:span text:style-name="a2065" text:class-names="">典禮開始</text:span><text:span text:style-name="a2066" text:class-names=""/></text:p>
                  </text:list-item>
                </text:list>
              </table:table-cell>
              <table:table-cell table:style-name="a2074">
                <text:list text:style-name="a2073">
                  <text:list-item>
                    <text:p text:style-name="a2072" text:class-names="" text:cond-style-name=""><text:span text:style-name="a2070" text:class-names=""> </text:span><text:span text:style-name="a2071" text:class-names=""/></text:p>
                  </text:list-item>
                </text:list>
              </table:table-cell>
            </table:table-row>
            <table:table-row table:style-name="a2075" table:default-cell-style-name="">
              <table:table-cell table:style-name="a2080">
                <text:list text:style-name="a2079">
                  <text:list-item>
                    <text:p text:style-name="a2078" text:class-names="" text:cond-style-name=""><text:span text:style-name="a2076" text:class-names="">3</text:span><text:span text:style-name="a2077" text:class-names=""/></text:p>
                  </text:list-item>
                </text:list>
              </table:table-cell>
              <table:table-cell table:style-name="a2085">
                <text:list text:style-name="a2084">
                  <text:list-item>
                    <text:p text:style-name="a2083" text:class-names="" text:cond-style-name=""><text:span text:style-name="a2081" text:class-names="">08:00~09:00</text:span><text:span text:style-name="a2082" text:class-names=""/></text:p>
                  </text:list-item>
                </text:list>
              </table:table-cell>
              <table:table-cell table:style-name="a2090">
                <text:list text:style-name="a2089">
                  <text:list-item>
                    <text:p text:style-name="a2088" text:class-names="" text:cond-style-name=""><text:span text:style-name="a2086" text:class-names="">七年級創意進場秀</text:span><text:span text:style-name="a2087" text:class-names=""/></text:p>
                  </text:list-item>
                </text:list>
              </table:table-cell>
              <table:table-cell table:style-name="a2095">
                <text:list text:style-name="a2094">
                  <text:list-item>
                    <text:p text:style-name="a2093" text:class-names="" text:cond-style-name=""><text:span text:style-name="a2091" text:class-names=""> </text:span><text:span text:style-name="a2092" text:class-names=""/></text:p>
                  </text:list-item>
                </text:list>
              </table:table-cell>
            </table:table-row>
            <table:table-row table:style-name="a2096" table:default-cell-style-name="">
              <table:table-cell table:style-name="a2101">
                <text:list text:style-name="a2100">
                  <text:list-item>
                    <text:p text:style-name="a2099" text:class-names="" text:cond-style-name=""><text:span text:style-name="a2097" text:class-names="">4</text:span><text:span text:style-name="a2098" text:class-names=""/></text:p>
                  </text:list-item>
                </text:list>
              </table:table-cell>
              <table:table-cell table:style-name="a2106">
                <text:list text:style-name="a2105">
                  <text:list-item>
                    <text:p text:style-name="a2104" text:class-names="" text:cond-style-name=""><text:span text:style-name="a2102" text:class-names="">09:00~10:15</text:span><text:span text:style-name="a2103" text:class-names=""/></text:p>
                  </text:list-item>
                </text:list>
              </table:table-cell>
              <table:table-cell table:style-name="a2111">
                <text:list text:style-name="a2110">
                  <text:list-item>
                    <text:p text:style-name="a2109" text:class-names="" text:cond-style-name=""><text:span text:style-name="a2107" text:class-names="">慶祝大會</text:span><text:span text:style-name="a2108" text:class-names=""/></text:p>
                  </text:list-item>
                </text:list>
              </table:table-cell>
              <table:table-cell table:style-name="a2115">
                <text:list text:style-name="a2114">
                  <text:list-item>
                    <text:p text:style-name="a2113" text:class-names="" text:cond-style-name=""><text:span text:style-name="a2112" text:class-names=""/></text:p>
                  </text:list-item>
                </text:list>
              </table:table-cell>
            </table:table-row>
            <table:table-row table:style-name="a2116" table:default-cell-style-name="">
              <table:table-cell table:style-name="a2121">
                <text:list text:style-name="a2120">
                  <text:list-item>
                    <text:p text:style-name="a2119" text:class-names="" text:cond-style-name=""><text:span text:style-name="a2117" text:class-names="">5</text:span><text:span text:style-name="a2118" text:class-names=""/></text:p>
                  </text:list-item>
                </text:list>
              </table:table-cell>
              <table:table-cell table:style-name="a2126">
                <text:list text:style-name="a2125">
                  <text:list-item>
                    <text:p text:style-name="a2124" text:class-names="" text:cond-style-name=""><text:span text:style-name="a2122" text:class-names="">10:15~10:20</text:span><text:span text:style-name="a2123" text:class-names=""/></text:p>
                  </text:list-item>
                </text:list>
              </table:table-cell>
              <table:table-cell table:style-name="a2137">
                <text:list text:style-name="a2130">
                  <text:list-item>
                    <text:p text:style-name="a2129" text:class-names="" text:cond-style-name=""><text:span text:style-name="a2127" text:class-names="">1.</text:span><text:span text:style-name="a2128" text:class-names="">學生退場</text:span></text:p>
                  </text:list-item>
                </text:list>
                <text:list text:style-name="a2136">
                  <text:list-item>
                    <text:p text:style-name="a2135" text:class-names="" text:cond-style-name=""><text:span text:style-name="a2131" text:class-names="">2.</text:span><text:span text:style-name="a2132" text:class-names="">教職員工暨家長趣味</text:span><text:span text:style-name="a2133" text:class-names="">競賽檢錄</text:span><text:span text:style-name="a2134" text:class-names=""/></text:p>
                  </text:list-item>
                </text:list>
              </table:table-cell>
              <table:table-cell table:style-name="a2142">
                <text:list text:style-name="a2141">
                  <text:list-item>
                    <text:p text:style-name="a2140" text:class-names="" text:cond-style-name=""><text:span text:style-name="a2138" text:class-names=""> </text:span><text:span text:style-name="a2139" text:class-names=""/></text:p>
                  </text:list-item>
                </text:list>
              </table:table-cell>
            </table:table-row>
            <table:table-row table:style-name="a2143" table:default-cell-style-name="">
              <table:table-cell table:style-name="a2148">
                <text:list text:style-name="a2147">
                  <text:list-item>
                    <text:p text:style-name="a2146" text:class-names="" text:cond-style-name=""><text:span text:style-name="a2144" text:class-names="">6</text:span><text:span text:style-name="a2145" text:class-names=""/></text:p>
                  </text:list-item>
                </text:list>
              </table:table-cell>
              <table:table-cell table:style-name="a2153">
                <text:list text:style-name="a2152">
                  <text:list-item>
                    <text:p text:style-name="a2151" text:class-names="" text:cond-style-name=""><text:span text:style-name="a2149" text:class-names="">10:20~10:45</text:span><text:span text:style-name="a2150" text:class-names=""/></text:p>
                  </text:list-item>
                </text:list>
              </table:table-cell>
              <table:table-cell table:style-name="a2167">
                <text:p text:style-name="a2156" text:class-names="" text:cond-style-name=""><text:span text:style-name="a2154" text:class-names="">教職員工暨家長趣味競賽</text:span><text:span text:style-name="a2155" text:class-names=""/></text:p>
                <text:p text:style-name="a2160" text:class-names="" text:cond-style-name=""><text:span text:style-name="a2157" text:class-names="">9</text:span><text:span text:style-name="a2158" text:class-names="">年級成果展、攤位巡禮</text:span><text:span text:style-name="a2159" text:class-names=""/></text:p>
                <text:p text:style-name="a2166" text:class-names="" text:cond-style-name=""><text:span text:style-name="a2161" text:class-names="">7</text:span><text:span text:style-name="a2162" text:class-names="">、</text:span><text:span text:style-name="a2163" text:class-names="">8</text:span><text:span text:style-name="a2164" text:class-names="">年級班級活動</text:span><text:span text:style-name="a2165" text:class-names=""/></text:p>
              </table:table-cell>
              <table:table-cell table:style-name="a2172">
                <text:list text:style-name="a2171">
                  <text:list-item>
                    <text:p text:style-name="a2170" text:class-names="" text:cond-style-name=""><text:span text:style-name="a2168" text:class-names=""> </text:span><text:span text:style-name="a2169" text:class-names=""/></text:p>
                  </text:list-item>
                </text:list>
              </table:table-cell>
            </table:table-row>
            <table:table-row table:style-name="a2173" table:default-cell-style-name="">
              <table:table-cell table:style-name="a2178">
                <text:list text:style-name="a2177">
                  <text:list-item>
                    <text:p text:style-name="a2176" text:class-names="" text:cond-style-name=""><text:span text:style-name="a2174" text:class-names="">7</text:span><text:span text:style-name="a2175" text:class-names=""/></text:p>
                  </text:list-item>
                </text:list>
              </table:table-cell>
              <table:table-cell table:style-name="a2183">
                <text:list text:style-name="a2182">
                  <text:list-item>
                    <text:p text:style-name="a2181" text:class-names="" text:cond-style-name=""><text:span text:style-name="a2179" text:class-names="">10:45~11:35</text:span><text:span text:style-name="a2180" text:class-names=""/></text:p>
                  </text:list-item>
                </text:list>
              </table:table-cell>
              <table:table-cell table:style-name="a2227">
                <text:list text:style-name="a2188">
                  <text:list-item>
                    <text:p text:style-name="a2187" text:class-names="" text:cond-style-name=""><text:span text:style-name="a2184" text:class-names="">(10:45~11:10</text:span><text:span text:style-name="a2185" text:class-names="">)</text:span><text:span text:style-name="a2186" text:class-names=""/></text:p>
                  </text:list-item>
                </text:list>
                <text:list text:style-name="a2193">
                  <text:list-item>
                    <text:p text:style-name="a2192" text:class-names="" text:cond-style-name=""><text:span text:style-name="a2189" text:class-names="">8</text:span><text:span text:style-name="a2190" text:class-names="">年級成果展、攤位巡禮</text:span><text:span text:style-name="a2191" text:class-names=""/></text:p>
                  </text:list-item>
                </text:list>
                <text:list text:style-name="a2198">
                  <text:list-item>
                    <text:p text:style-name="a2197" text:class-names="" text:cond-style-name=""><text:span text:style-name="a2194" text:class-names="">7</text:span><text:span text:style-name="a2195" text:class-names="">年級班級活動</text:span><text:span text:style-name="a2196" text:class-names=""/></text:p>
                  </text:list-item>
                </text:list>
                <text:list text:style-name="a2204">
                  <text:list-item>
                    <text:p text:style-name="a2203" text:class-names="" text:cond-style-name=""><text:span text:style-name="a2199" text:class-names=""><text:s text:c="5"/></text:span><text:span text:style-name="a2200" text:class-names="">(11:10~11:35</text:span><text:span text:style-name="a2201" text:class-names="">)</text:span><text:span text:style-name="a2202" text:class-names=""/></text:p>
                  </text:list-item>
                </text:list>
                <text:list text:style-name="a2212">
                  <text:list-item>
                    <text:p text:style-name="a2211" text:class-names="" text:cond-style-name=""><text:span text:style-name="a2205" text:class-names=""><text:s text:c="1"/></text:span><text:span text:style-name="a2206" text:class-names=""><text:s text:c="1"/></text:span><text:span text:style-name="a2207" text:class-names=""><text:s text:c="2"/></text:span><text:span text:style-name="a2208" text:class-names="">8</text:span><text:span text:style-name="a2209" text:class-names="">年級班級活動</text:span><text:span text:style-name="a2210" text:class-names=""/></text:p>
                  </text:list-item>
                </text:list>
                <text:list text:style-name="a2220">
                  <text:list-item>
                    <text:p text:style-name="a2219" text:class-names="" text:cond-style-name=""><text:span text:style-name="a2213" text:class-names=""><text:s text:c="2"/></text:span><text:span text:style-name="a2214" text:class-names=""><text:s text:c="1"/></text:span><text:span text:style-name="a2215" text:class-names=""><text:s text:c="1"/></text:span><text:span text:style-name="a2216" text:class-names="">7</text:span><text:span text:style-name="a2217" text:class-names="">年級成果展、攤位巡禮</text:span><text:span text:style-name="a2218" text:class-names=""/></text:p>
                  </text:list-item>
                </text:list>
                <text:list text:style-name="a2226">
                  <text:list-item>
                    <text:p text:style-name="a2225" text:class-names="" text:cond-style-name=""><text:span text:style-name="a2221" text:class-names=""><text:s text:c="4"/></text:span><text:span text:style-name="a2222" text:class-names="">9</text:span><text:span text:style-name="a2223" text:class-names="">年級班級活動</text:span><text:span text:style-name="a2224" text:class-names=""/></text:p>
                  </text:list-item>
                </text:list>
              </table:table-cell>
              <table:table-cell table:style-name="a2232">
                <text:list text:style-name="a2231">
                  <text:list-item>
                    <text:p text:style-name="a2230" text:class-names="" text:cond-style-name=""><text:span text:style-name="a2228" text:class-names=""> </text:span><text:span text:style-name="a2229" text:class-names=""/></text:p>
                  </text:list-item>
                </text:list>
              </table:table-cell>
            </table:table-row>
            <table:table-row table:style-name="a2233" table:default-cell-style-name="">
              <table:table-cell table:style-name="a2238">
                <text:list text:style-name="a2237">
                  <text:list-item>
                    <text:p text:style-name="a2236" text:class-names="" text:cond-style-name=""><text:span text:style-name="a2234" text:class-names="">8</text:span><text:span text:style-name="a2235" text:class-names=""/></text:p>
                  </text:list-item>
                </text:list>
              </table:table-cell>
              <table:table-cell table:style-name="a2243">
                <text:list text:style-name="a2242">
                  <text:list-item>
                    <text:p text:style-name="a2241" text:class-names="" text:cond-style-name=""><text:span text:style-name="a2239" text:class-names="">11:35~13:00</text:span><text:span text:style-name="a2240" text:class-names=""/></text:p>
                  </text:list-item>
                </text:list>
              </table:table-cell>
              <table:table-cell table:style-name="a2248">
                <text:list text:style-name="a2247">
                  <text:list-item>
                    <text:p text:style-name="a2246" text:class-names="" text:cond-style-name=""><text:span text:style-name="a2244" text:class-names="">用餐、午休</text:span><text:span text:style-name="a2245" text:class-names=""/></text:p>
                  </text:list-item>
                </text:list>
              </table:table-cell>
              <table:table-cell table:style-name="a2254">
                <text:list text:style-name="a2253">
                  <text:list-item>
                    <text:p text:style-name="a2252" text:class-names="" text:cond-style-name=""><text:span text:style-name="a2249" text:class-names="">11:35</text:span><text:span text:style-name="a2250" text:class-names="">抬餐</text:span><text:span text:style-name="a2251" text:class-names=""/></text:p>
                  </text:list-item>
                </text:list>
              </table:table-cell>
            </table:table-row>
          </table:table>
          <draw:image xlink:href="media/image16.png" xlink:type="simple" xlink:show="embed" xlink:actuate="onLoad"/>
          <svg:title/>
          <svg:desc/>
        </draw:frame>
        <draw:frame draw:id="id173" draw:style-name="a2258" draw:name="文字方塊 4" svg:x="0.11757in" svg:y="0.42144in" svg:width="3.22871in" svg:height="0.90879in">
          <draw:text-box>
            <text:p text:style-name="a2257" text:class-names="" text:cond-style-name=""><text:span text:style-name="a2255" text:class-names="">衛生組</text:span><text:span text:style-name="a2256" text:class-names=""/></text:p>
          </draw:text-box>
          <svg:title/>
          <svg:desc/>
        </draw:frame>
      </draw:page>
      <draw:page draw:name="Slide29" draw:style-name="a2259" draw:master-page-name="Master1-Layout2-obj-標題及物件" presentation:presentation-page-layout-name="Master1-PPL2" draw:id="Slide-284">
        <draw:frame draw:id="id174" presentation:style-name="a2266" draw:name="標題 1" svg:x="2.63753in" svg:y="0.39846in" svg:width="5.82742in" svg:height="0.64773in" presentation:class="title" presentation:placeholder="false">
          <draw:text-box>
            <text:p text:style-name="a2265" text:class-names="" text:cond-style-name=""><text:span text:style-name="a2260" text:class-names="">校慶流程</text:span><text:span text:style-name="a2261" text:class-names="">(</text:span><text:span text:style-name="a2262" text:class-names="">晴天下午</text:span><text:span text:style-name="a2263" text:class-names="">)</text:span><text:span text:style-name="a2264" text:class-names=""/></text:p>
          </draw:text-box>
          <svg:title/>
          <svg:desc/>
        </draw:frame>
        <draw:frame draw:id="id175" draw:name="表格 3" svg:x="1.06256in" svg:y="2.01752in" svg:width="7.85563in" svg:height="4.72493in">
          <table:table table:style-name="a2267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2268" table:default-cell-style-name=""/>
            <table:table-column table:style-name="a2269" table:default-cell-style-name=""/>
            <table:table-row table:style-name="a2270" table:default-cell-style-name="">
              <table:table-cell table:style-name="a2275">
                <text:list text:style-name="a2274">
                  <text:list-item>
                    <text:p text:style-name="a2273" text:class-names="" text:cond-style-name=""><text:span text:style-name="a2271" text:class-names="">13:00~13:10</text:span><text:span text:style-name="a2272" text:class-names=""/></text:p>
                  </text:list-item>
                </text:list>
              </table:table-cell>
              <table:table-cell table:style-name="a2281">
                <text:list text:style-name="a2280">
                  <text:list-item>
                    <text:p text:style-name="a2279" text:class-names="" text:cond-style-name=""><text:span text:style-name="a2276" text:class-names="">1.8</text:span><text:span text:style-name="a2277" text:class-names="">年級大隊接力檢錄</text:span><text:span text:style-name="a2278" text:class-names=""/></text:p>
                  </text:list-item>
                </text:list>
              </table:table-cell>
            </table:table-row>
            <table:table-row table:style-name="a2282" table:default-cell-style-name="">
              <table:table-cell table:style-name="a2287">
                <text:list text:style-name="a2286">
                  <text:list-item>
                    <text:p text:style-name="a2285" text:class-names="" text:cond-style-name=""><text:span text:style-name="a2283" text:class-names="">13:10~13:50</text:span><text:span text:style-name="a2284" text:class-names=""/></text:p>
                  </text:list-item>
                </text:list>
              </table:table-cell>
              <table:table-cell table:style-name="a2306">
                <text:list text:style-name="a2292">
                  <text:list-item>
                    <text:p text:style-name="a2291" text:class-names="" text:cond-style-name=""><text:span text:style-name="a2288" text:class-names="">1.8</text:span><text:span text:style-name="a2289" text:class-names="">年級大隊接力</text:span><text:span text:style-name="a2290" text:class-names=""/></text:p>
                  </text:list-item>
                </text:list>
                <text:list text:style-name="a2300">
                  <text:list-item>
                    <text:p text:style-name="a2299" text:class-names="" text:cond-style-name=""><text:span text:style-name="a2293" text:class-names="">2.7</text:span><text:span text:style-name="a2294" text:class-names="">年級大隊接力檢錄</text:span><text:span text:style-name="a2295" text:class-names="">(13:30</text:span><text:span text:style-name="a2296" text:class-names="">風雨操場</text:span><text:span text:style-name="a2297" text:class-names="">)</text:span><text:span text:style-name="a2298" text:class-names=""/></text:p>
                  </text:list-item>
                </text:list>
                <text:list text:style-name="a2305">
                  <text:list-item>
                    <text:p text:style-name="a2304" text:class-names="" text:cond-style-name=""><text:span text:style-name="a2301" text:class-names="">3.9</text:span><text:span text:style-name="a2302" text:class-names="">年級班級活動、成果展、攤位巡禮</text:span><text:span text:style-name="a2303" text:class-names=""/></text:p>
                  </text:list-item>
                </text:list>
              </table:table-cell>
            </table:table-row>
            <table:table-row table:style-name="a2307" table:default-cell-style-name="">
              <table:table-cell table:style-name="a2312">
                <text:list text:style-name="a2311">
                  <text:list-item>
                    <text:p text:style-name="a2310" text:class-names="" text:cond-style-name=""><text:span text:style-name="a2308" text:class-names="">13:50~14:30</text:span><text:span text:style-name="a2309" text:class-names=""/></text:p>
                  </text:list-item>
                </text:list>
              </table:table-cell>
              <table:table-cell table:style-name="a2334">
                <text:list text:style-name="a2317">
                  <text:list-item>
                    <text:p text:style-name="a2316" text:class-names="" text:cond-style-name=""><text:span text:style-name="a2313" text:class-names="">1.7</text:span><text:span text:style-name="a2314" text:class-names="">年級大隊接力</text:span><text:span text:style-name="a2315" text:class-names=""/></text:p>
                  </text:list-item>
                </text:list>
                <text:list text:style-name="a2325">
                  <text:list-item>
                    <text:p text:style-name="a2324" text:class-names="" text:cond-style-name=""><text:span text:style-name="a2318" text:class-names="">2.8</text:span><text:span text:style-name="a2319" text:class-names="">年級觀賞比賽</text:span><text:span text:style-name="a2320" text:class-names="">(</text:span><text:span text:style-name="a2321" text:class-names="">在籃球場休息區</text:span><text:span text:style-name="a2322" text:class-names="">)</text:span><text:span text:style-name="a2323" text:class-names=""/></text:p>
                  </text:list-item>
                </text:list>
                <text:list text:style-name="a2333">
                  <text:list-item>
                    <text:p text:style-name="a2332" text:class-names="" text:cond-style-name=""><text:span text:style-name="a2326" text:class-names="">3.9</text:span><text:span text:style-name="a2327" text:class-names="">年級大隊接力檢錄</text:span><text:span text:style-name="a2328" text:class-names="">(14:10</text:span><text:span text:style-name="a2329" text:class-names="">風雨操場</text:span><text:span text:style-name="a2330" text:class-names="">)</text:span><text:span text:style-name="a2331" text:class-names=""/></text:p>
                  </text:list-item>
                </text:list>
              </table:table-cell>
            </table:table-row>
            <table:table-row table:style-name="a2335" table:default-cell-style-name="">
              <table:table-cell table:style-name="a2340">
                <text:list text:style-name="a2339">
                  <text:list-item>
                    <text:p text:style-name="a2338" text:class-names="" text:cond-style-name=""><text:span text:style-name="a2336" text:class-names="">14:30~15:10</text:span><text:span text:style-name="a2337" text:class-names=""/></text:p>
                  </text:list-item>
                </text:list>
              </table:table-cell>
              <table:table-cell table:style-name="a2353">
                <text:list text:style-name="a2345">
                  <text:list-item>
                    <text:p text:style-name="a2344" text:class-names="" text:cond-style-name=""><text:span text:style-name="a2341" text:class-names="">9</text:span><text:span text:style-name="a2342" text:class-names="">年級大隊接力</text:span><text:span text:style-name="a2343" text:class-names=""/></text:p>
                  </text:list-item>
                </text:list>
                <text:list text:style-name="a2352">
                  <text:list-item>
                    <text:p text:style-name="a2351" text:class-names="" text:cond-style-name=""><text:span text:style-name="a2346" text:class-names="">7</text:span><text:span text:style-name="a2347" text:class-names="">、</text:span><text:span text:style-name="a2348" text:class-names="">8</text:span><text:span text:style-name="a2349" text:class-names="">年級觀賞比賽</text:span><text:span text:style-name="a2350" text:class-names=""/></text:p>
                  </text:list-item>
                </text:list>
              </table:table-cell>
            </table:table-row>
            <table:table-row table:style-name="a2354" table:default-cell-style-name="">
              <table:table-cell table:style-name="a2359">
                <text:list text:style-name="a2358">
                  <text:list-item>
                    <text:p text:style-name="a2357" text:class-names="" text:cond-style-name=""><text:span text:style-name="a2355" text:class-names="">15:10~15:20</text:span><text:span text:style-name="a2356" text:class-names=""/></text:p>
                  </text:list-item>
                </text:list>
              </table:table-cell>
              <table:table-cell table:style-name="a2364">
                <text:list text:style-name="a2363">
                  <text:list-item>
                    <text:p text:style-name="a2362" text:class-names="" text:cond-style-name=""><text:span text:style-name="a2360" text:class-names="">環境整理</text:span><text:span text:style-name="a2361" text:class-names=""/></text:p>
                  </text:list-item>
                </text:list>
              </table:table-cell>
            </table:table-row>
            <table:table-row table:style-name="a2365" table:default-cell-style-name="">
              <table:table-cell table:style-name="a2370">
                <text:list text:style-name="a2369">
                  <text:list-item>
                    <text:p text:style-name="a2368" text:class-names="" text:cond-style-name=""><text:span text:style-name="a2366" text:class-names="">15:20~15:30</text:span><text:span text:style-name="a2367" text:class-names=""/></text:p>
                  </text:list-item>
                </text:list>
              </table:table-cell>
              <table:table-cell table:style-name="a2375">
                <text:list text:style-name="a2374">
                  <text:list-item>
                    <text:p text:style-name="a2373" text:class-names="" text:cond-style-name=""><text:span text:style-name="a2371" text:class-names="">集合</text:span><text:span text:style-name="a2372" text:class-names=""/></text:p>
                  </text:list-item>
                </text:list>
              </table:table-cell>
            </table:table-row>
            <table:table-row table:style-name="a2376" table:default-cell-style-name="">
              <table:table-cell table:style-name="a2381">
                <text:list text:style-name="a2380">
                  <text:list-item>
                    <text:p text:style-name="a2379" text:class-names="" text:cond-style-name=""><text:span text:style-name="a2377" text:class-names="">15:30~15:45</text:span><text:span text:style-name="a2378" text:class-names=""/></text:p>
                  </text:list-item>
                </text:list>
              </table:table-cell>
              <table:table-cell table:style-name="a2386">
                <text:list text:style-name="a2385">
                  <text:list-item>
                    <text:p text:style-name="a2384" text:class-names="" text:cond-style-name=""><text:span text:style-name="a2382" text:class-names="">閉幕式</text:span><text:span text:style-name="a2383" text:class-names=""/></text:p>
                  </text:list-item>
                </text:list>
              </table:table-cell>
            </table:table-row>
            <table:table-row table:style-name="a2387" table:default-cell-style-name="">
              <table:table-cell table:style-name="a2392">
                <text:list text:style-name="a2391">
                  <text:list-item>
                    <text:p text:style-name="a2390" text:class-names="" text:cond-style-name=""><text:span text:style-name="a2388" text:class-names="">15:45</text:span><text:span text:style-name="a2389" text:class-names=""/></text:p>
                  </text:list-item>
                </text:list>
              </table:table-cell>
              <table:table-cell table:style-name="a2397">
                <text:list text:style-name="a2396">
                  <text:list-item>
                    <text:p text:style-name="a2395" text:class-names="" text:cond-style-name=""><text:span text:style-name="a2393" text:class-names="">賦歸</text:span><text:span text:style-name="a2394" text:class-names=""/></text:p>
                  </text:list-item>
                </text:list>
              </table:table-cell>
            </table:table-row>
          </table:table>
          <draw:image xlink:href="media/image17.png" xlink:type="simple" xlink:show="embed" xlink:actuate="onLoad"/>
          <svg:title/>
          <svg:desc/>
        </draw:frame>
        <draw:frame draw:id="id176" draw:style-name="a2401" draw:name="文字方塊 4" svg:x="0.11757in" svg:y="0.12755in" svg:width="3.22871in" svg:height="0.90879in">
          <draw:text-box>
            <text:p text:style-name="a2400" text:class-names="" text:cond-style-name=""><text:span text:style-name="a2398" text:class-names="">衛生組</text:span><text:span text:style-name="a2399" text:class-names=""/></text:p>
          </draw:text-box>
          <svg:title/>
          <svg:desc/>
        </draw:frame>
      </draw:page>
      <draw:page draw:name="Slide30" draw:style-name="a2402" draw:master-page-name="Master1-Layout2-obj-標題及物件" presentation:presentation-page-layout-name="Master1-PPL2" draw:id="Slide-285">
        <draw:frame draw:id="id177" presentation:style-name="a2409" draw:name="標題 1" svg:x="2.40129in" svg:y="0.2063in" svg:width="5.90617in" svg:height="1.08333in" presentation:class="title" presentation:placeholder="false">
          <draw:text-box>
            <text:p text:style-name="a2408" text:class-names="" text:cond-style-name=""><text:span text:style-name="a2403" text:class-names="">校慶流程</text:span><text:span text:style-name="a2404" text:class-names="">(</text:span><text:span text:style-name="a2405" text:class-names="">雨天版本</text:span><text:span text:style-name="a2406" text:class-names="">)</text:span><text:span text:style-name="a2407" text:class-names=""/></text:p>
          </draw:text-box>
          <svg:title/>
          <svg:desc/>
        </draw:frame>
        <draw:frame draw:id="id178" draw:name="內容版面配置區 3" svg:x="1.26132in" svg:y="1.99943in" svg:width="7.50687in" svg:height="4.82178in" presentation:class="table" presentation:placeholder="false">
          <table:table table:style-name="a2410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2411" table:default-cell-style-name=""/>
            <table:table-column table:style-name="a2412" table:default-cell-style-name=""/>
            <table:table-column table:style-name="a2413" table:default-cell-style-name=""/>
            <table:table-column table:style-name="a2414" table:default-cell-style-name=""/>
            <table:table-row table:style-name="a2415" table:default-cell-style-name="">
              <table:table-cell table:style-name="a2420">
                <text:list text:style-name="a2419">
                  <text:list-item>
                    <text:p text:style-name="a2418" text:class-names="" text:cond-style-name=""><text:span text:style-name="a2416" text:class-names="">項次</text:span><text:span text:style-name="a2417" text:class-names=""/></text:p>
                  </text:list-item>
                </text:list>
              </table:table-cell>
              <table:table-cell table:style-name="a2425">
                <text:list text:style-name="a2424">
                  <text:list-item>
                    <text:p text:style-name="a2423" text:class-names="" text:cond-style-name=""><text:span text:style-name="a2421" text:class-names="">時間</text:span><text:span text:style-name="a2422" text:class-names=""/></text:p>
                  </text:list-item>
                </text:list>
              </table:table-cell>
              <table:table-cell table:style-name="a2430">
                <text:list text:style-name="a2429">
                  <text:list-item>
                    <text:p text:style-name="a2428" text:class-names="" text:cond-style-name=""><text:span text:style-name="a2426" text:class-names="">項目</text:span><text:span text:style-name="a2427" text:class-names=""/></text:p>
                  </text:list-item>
                </text:list>
              </table:table-cell>
              <table:table-cell table:style-name="a2435">
                <text:list text:style-name="a2434">
                  <text:list-item>
                    <text:p text:style-name="a2433" text:class-names="" text:cond-style-name=""><text:span text:style-name="a2431" text:class-names="">備註</text:span><text:span text:style-name="a2432" text:class-names=""/></text:p>
                  </text:list-item>
                </text:list>
              </table:table-cell>
            </table:table-row>
            <table:table-row table:style-name="a2436" table:default-cell-style-name="">
              <table:table-cell table:style-name="a2441">
                <text:list text:style-name="a2440">
                  <text:list-item>
                    <text:p text:style-name="a2439" text:class-names="" text:cond-style-name=""><text:span text:style-name="a2437" text:class-names="">1</text:span><text:span text:style-name="a2438" text:class-names=""/></text:p>
                  </text:list-item>
                </text:list>
              </table:table-cell>
              <table:table-cell table:style-name="a2446">
                <text:list text:style-name="a2445">
                  <text:list-item>
                    <text:p text:style-name="a2444" text:class-names="" text:cond-style-name=""><text:span text:style-name="a2442" text:class-names="">07:50~08:00</text:span><text:span text:style-name="a2443" text:class-names=""/></text:p>
                  </text:list-item>
                </text:list>
              </table:table-cell>
              <table:table-cell table:style-name="a2451">
                <text:list text:style-name="a2450">
                  <text:list-item>
                    <text:p text:style-name="a2449" text:class-names="" text:cond-style-name=""><text:span text:style-name="a2447" text:class-names="">七年級至預備區準備</text:span><text:span text:style-name="a2448" text:class-names=""/></text:p>
                  </text:list-item>
                </text:list>
              </table:table-cell>
              <table:table-cell table:style-name="a2456">
                <text:list text:style-name="a2455">
                  <text:list-item>
                    <text:p text:style-name="a2454" text:class-names="" text:cond-style-name=""><text:span text:style-name="a2452" text:class-names=""> </text:span><text:span text:style-name="a2453" text:class-names=""/></text:p>
                  </text:list-item>
                </text:list>
              </table:table-cell>
            </table:table-row>
            <table:table-row table:style-name="a2457" table:default-cell-style-name="">
              <table:table-cell table:style-name="a2462">
                <text:list text:style-name="a2461">
                  <text:list-item>
                    <text:p text:style-name="a2460" text:class-names="" text:cond-style-name=""><text:span text:style-name="a2458" text:class-names="">2</text:span><text:span text:style-name="a2459" text:class-names=""/></text:p>
                  </text:list-item>
                </text:list>
              </table:table-cell>
              <table:table-cell table:style-name="a2467">
                <text:list text:style-name="a2466">
                  <text:list-item>
                    <text:p text:style-name="a2465" text:class-names="" text:cond-style-name=""><text:span text:style-name="a2463" text:class-names="">08:00</text:span><text:span text:style-name="a2464" text:class-names=""/></text:p>
                  </text:list-item>
                </text:list>
              </table:table-cell>
              <table:table-cell table:style-name="a2472">
                <text:list text:style-name="a2471">
                  <text:list-item>
                    <text:p text:style-name="a2470" text:class-names="" text:cond-style-name=""><text:span text:style-name="a2468" text:class-names="">典禮開始</text:span><text:span text:style-name="a2469" text:class-names=""/></text:p>
                  </text:list-item>
                </text:list>
              </table:table-cell>
              <table:table-cell table:style-name="a2477">
                <text:list text:style-name="a2476">
                  <text:list-item>
                    <text:p text:style-name="a2475" text:class-names="" text:cond-style-name=""><text:span text:style-name="a2473" text:class-names=""> </text:span><text:span text:style-name="a2474" text:class-names=""/></text:p>
                  </text:list-item>
                </text:list>
              </table:table-cell>
            </table:table-row>
            <table:table-row table:style-name="a2478" table:default-cell-style-name="">
              <table:table-cell table:style-name="a2483">
                <text:list text:style-name="a2482">
                  <text:list-item>
                    <text:p text:style-name="a2481" text:class-names="" text:cond-style-name=""><text:span text:style-name="a2479" text:class-names="">3</text:span><text:span text:style-name="a2480" text:class-names=""/></text:p>
                  </text:list-item>
                </text:list>
              </table:table-cell>
              <table:table-cell table:style-name="a2488">
                <text:list text:style-name="a2487">
                  <text:list-item>
                    <text:p text:style-name="a2486" text:class-names="" text:cond-style-name=""><text:span text:style-name="a2484" text:class-names="">08:00~09:00</text:span><text:span text:style-name="a2485" text:class-names=""/></text:p>
                  </text:list-item>
                </text:list>
              </table:table-cell>
              <table:table-cell table:style-name="a2493">
                <text:list text:style-name="a2492">
                  <text:list-item>
                    <text:p text:style-name="a2491" text:class-names="" text:cond-style-name=""><text:span text:style-name="a2489" text:class-names="">七年級創意進場秀</text:span><text:span text:style-name="a2490" text:class-names=""/></text:p>
                  </text:list-item>
                </text:list>
              </table:table-cell>
              <table:table-cell table:style-name="a2499">
                <text:list text:style-name="a2498">
                  <text:list-item>
                    <text:p text:style-name="a2497" text:class-names="" text:cond-style-name=""><text:span text:style-name="a2494" text:class-names="">8.9</text:span><text:span text:style-name="a2495" text:class-names="">年級正常上課</text:span><text:span text:style-name="a2496" text:class-names=""/></text:p>
                  </text:list-item>
                </text:list>
              </table:table-cell>
            </table:table-row>
            <table:table-row table:style-name="a2500" table:default-cell-style-name="">
              <table:table-cell table:style-name="a2505">
                <text:list text:style-name="a2504">
                  <text:list-item>
                    <text:p text:style-name="a2503" text:class-names="" text:cond-style-name=""><text:span text:style-name="a2501" text:class-names="">4.1</text:span><text:span text:style-name="a2502" text:class-names=""/></text:p>
                  </text:list-item>
                </text:list>
              </table:table-cell>
              <table:table-cell table:style-name="a2510">
                <text:list text:style-name="a2509">
                  <text:list-item>
                    <text:p text:style-name="a2508" text:class-names="" text:cond-style-name=""><text:span text:style-name="a2506" text:class-names="">09:00~10:15</text:span><text:span text:style-name="a2507" text:class-names=""/></text:p>
                  </text:list-item>
                </text:list>
              </table:table-cell>
              <table:table-cell table:style-name="a2515">
                <text:list text:style-name="a2514">
                  <text:list-item>
                    <text:p text:style-name="a2513" text:class-names="" text:cond-style-name=""><text:span text:style-name="a2511" text:class-names="">慶祝大會</text:span><text:span text:style-name="a2512" text:class-names=""/></text:p>
                  </text:list-item>
                </text:list>
              </table:table-cell>
              <table:table-cell table:style-name="a2520">
                <text:list text:style-name="a2519">
                  <text:list-item>
                    <text:p text:style-name="a2518" text:class-names="" text:cond-style-name=""><text:span text:style-name="a2516" text:class-names="">主席介紹與會嘉賓、頒獎（資深優良教職員工）、主席致詞、貴賓致詞、禮成、表演節目</text:span><text:span text:style-name="a2517" text:class-names=""/></text:p>
                  </text:list-item>
                </text:list>
              </table:table-cell>
            </table:table-row>
            <table:table-row table:style-name="a2521" table:default-cell-style-name="">
              <table:table-cell table:style-name="a2526">
                <text:list text:style-name="a2525">
                  <text:list-item>
                    <text:p text:style-name="a2524" text:class-names="" text:cond-style-name=""><text:span text:style-name="a2522" text:class-names="">4.2</text:span><text:span text:style-name="a2523" text:class-names=""/></text:p>
                  </text:list-item>
                </text:list>
              </table:table-cell>
              <table:table-cell table:style-name="a2531">
                <text:list text:style-name="a2530">
                  <text:list-item>
                    <text:p text:style-name="a2529" text:class-names="" text:cond-style-name=""><text:span text:style-name="a2527" text:class-names="">09:00~10:00</text:span><text:span text:style-name="a2528" text:class-names=""/></text:p>
                  </text:list-item>
                </text:list>
              </table:table-cell>
              <table:table-cell table:style-name="a2538">
                <text:list text:style-name="a2537">
                  <text:list-item>
                    <text:p text:style-name="a2536" text:class-names="" text:cond-style-name=""><text:span text:style-name="a2532" text:class-names=""><text:s text:c="6"/></text:span><text:span text:style-name="a2533" text:class-names="">九</text:span><text:span text:style-name="a2534" text:class-names="">年級攤位巡禮</text:span><text:span text:style-name="a2535" text:class-names=""/></text:p>
                  </text:list-item>
                </text:list>
              </table:table-cell>
              <table:table-cell table:style-name="a2544">
                <text:list text:style-name="a2543">
                  <text:list-item>
                    <text:p text:style-name="a2542" text:class-names="" text:cond-style-name=""><text:span text:style-name="a2539" text:class-names="">8</text:span><text:span text:style-name="a2540" text:class-names="">年級正常上課</text:span><text:span text:style-name="a2541" text:class-names=""/></text:p>
                  </text:list-item>
                </text:list>
              </table:table-cell>
            </table:table-row>
            <table:table-row table:style-name="a2545" table:default-cell-style-name="">
              <table:table-cell table:style-name="a2550">
                <text:list text:style-name="a2549">
                  <text:list-item>
                    <text:p text:style-name="a2548" text:class-names="" text:cond-style-name=""><text:span text:style-name="a2546" text:class-names="">5</text:span><text:span text:style-name="a2547" text:class-names=""/></text:p>
                  </text:list-item>
                </text:list>
              </table:table-cell>
              <table:table-cell table:style-name="a2555">
                <text:list text:style-name="a2554">
                  <text:list-item>
                    <text:p text:style-name="a2553" text:class-names="" text:cond-style-name=""><text:span text:style-name="a2551" text:class-names="">10:10~10:55</text:span><text:span text:style-name="a2552" text:class-names=""/></text:p>
                  </text:list-item>
                </text:list>
              </table:table-cell>
              <table:table-cell table:style-name="a2562">
                <text:list text:style-name="a2561">
                  <text:list-item>
                    <text:p text:style-name="a2560" text:class-names="" text:cond-style-name=""><text:span text:style-name="a2556" text:class-names=""><text:s text:c="6"/></text:span><text:span text:style-name="a2557" text:class-names="">八</text:span><text:span text:style-name="a2558" text:class-names="">年級攤位巡禮</text:span><text:span text:style-name="a2559" text:class-names=""/></text:p>
                  </text:list-item>
                </text:list>
              </table:table-cell>
              <table:table-cell table:style-name="a2568">
                <text:list text:style-name="a2567">
                  <text:list-item>
                    <text:p text:style-name="a2566" text:class-names="" text:cond-style-name=""><text:span text:style-name="a2563" text:class-names="">7.9</text:span><text:span text:style-name="a2564" text:class-names="">年級正常上課</text:span><text:span text:style-name="a2565" text:class-names=""/></text:p>
                  </text:list-item>
                </text:list>
              </table:table-cell>
            </table:table-row>
            <table:table-row table:style-name="a2569" table:default-cell-style-name="">
              <table:table-cell table:style-name="a2574">
                <text:list text:style-name="a2573">
                  <text:list-item>
                    <text:p text:style-name="a2572" text:class-names="" text:cond-style-name=""><text:span text:style-name="a2570" text:class-names="">6</text:span><text:span text:style-name="a2571" text:class-names=""/></text:p>
                  </text:list-item>
                </text:list>
              </table:table-cell>
              <table:table-cell table:style-name="a2579">
                <text:list text:style-name="a2578">
                  <text:list-item>
                    <text:p text:style-name="a2577" text:class-names="" text:cond-style-name=""><text:span text:style-name="a2575" text:class-names="">11:05~11:50</text:span><text:span text:style-name="a2576" text:class-names=""/></text:p>
                  </text:list-item>
                </text:list>
              </table:table-cell>
              <table:table-cell table:style-name="a2584">
                <text:list text:style-name="a2583">
                  <text:list-item>
                    <text:p text:style-name="a2582" text:class-names="" text:cond-style-name=""><text:span text:style-name="a2580" text:class-names="">七年級攤位巡禮</text:span><text:span text:style-name="a2581" text:class-names=""/></text:p>
                  </text:list-item>
                </text:list>
              </table:table-cell>
              <table:table-cell table:style-name="a2590">
                <text:list text:style-name="a2589">
                  <text:list-item>
                    <text:p text:style-name="a2588" text:class-names="" text:cond-style-name=""><text:span text:style-name="a2585" text:class-names="">8.9</text:span><text:span text:style-name="a2586" text:class-names="">年級正常上課</text:span><text:span text:style-name="a2587" text:class-names=""/></text:p>
                  </text:list-item>
                </text:list>
              </table:table-cell>
            </table:table-row>
            <table:table-row table:style-name="a2591" table:default-cell-style-name="">
              <table:table-cell table:style-name="a2596">
                <text:list text:style-name="a2595">
                  <text:list-item>
                    <text:p text:style-name="a2594" text:class-names="" text:cond-style-name=""><text:span text:style-name="a2592" text:class-names="">7</text:span><text:span text:style-name="a2593" text:class-names=""/></text:p>
                  </text:list-item>
                </text:list>
              </table:table-cell>
              <table:table-cell table:style-name="a2601">
                <text:list text:style-name="a2600">
                  <text:list-item>
                    <text:p text:style-name="a2599" text:class-names="" text:cond-style-name=""><text:span text:style-name="a2597" text:class-names="">下午</text:span><text:span text:style-name="a2598" text:class-names=""/></text:p>
                  </text:list-item>
                </text:list>
              </table:table-cell>
              <table:table-cell table:style-name="a2606">
                <text:list text:style-name="a2605">
                  <text:list-item>
                    <text:p text:style-name="a2604" text:class-names="" text:cond-style-name=""><text:span text:style-name="a2602" text:class-names="">正常上課</text:span><text:span text:style-name="a2603" text:class-names=""/></text:p>
                  </text:list-item>
                </text:list>
              </table:table-cell>
              <table:table-cell table:style-name="a2611">
                <text:list text:style-name="a2610">
                  <text:list-item>
                    <text:p text:style-name="a2609" text:class-names="" text:cond-style-name=""><text:span text:style-name="a2607" text:class-names=""> </text:span><text:span text:style-name="a2608" text:class-names=""/></text:p>
                  </text:list-item>
                </text:list>
              </table:table-cell>
            </table:table-row>
          </table:table>
          <draw:image xlink:href="media/image18.png" xlink:type="simple" xlink:show="embed" xlink:actuate="onLoad"/>
          <svg:title/>
          <svg:desc/>
        </draw:frame>
        <draw:frame draw:id="id179" draw:style-name="a2615" draw:name="文字方塊 4" svg:x="0.11757in" svg:y="0.12755in" svg:width="3.22871in" svg:height="0.90879in">
          <draw:text-box>
            <text:p text:style-name="a2614" text:class-names="" text:cond-style-name=""><text:span text:style-name="a2612" text:class-names="">衛生組</text:span><text:span text:style-name="a2613" text:class-names=""/></text:p>
          </draw:text-box>
          <svg:title/>
          <svg:desc/>
        </draw:frame>
      </draw:page>
      <draw:page draw:name="Slide31" draw:style-name="a2616" draw:master-page-name="Master1-Layout2-obj-標題及物件" presentation:presentation-page-layout-name="Master1-PPL2" draw:id="Slide-286">
        <draw:frame draw:id="id180" presentation:style-name="a2622" draw:name="標題 1" svg:x="0.35381in" svg:y="0.72179in" svg:width="8.4375in" svg:height="0.57812in" presentation:class="title" presentation:placeholder="false">
          <draw:text-box>
            <text:p text:style-name="a2621" text:class-names="" text:cond-style-name=""><text:span text:style-name="a2617" text:class-names=""><text:s text:c="1"/></text:span><text:span text:style-name="a2618" text:class-names=""><text:s text:c="14"/>十一月份完成事項</text:span><text:span text:style-name="a2619" text:class-names=""><text:line-break/></text:span><text:span text:style-name="a2620" text:class-names=""/></text:p>
          </draw:text-box>
          <svg:title/>
          <svg:desc/>
        </draw:frame>
        <draw:frame draw:id="id181" presentation:style-name="a2749" draw:name="內容版面配置區 2" svg:x="0.10155in" svg:y="1.5448in" svg:width="9.77604in" svg:height="5.93208in" presentation:class="outline" presentation:placeholder="false">
          <draw:text-box>
            <text:list text:style-name="a2625">
              <text:list-item>
                <text:p text:style-name="a2624" text:class-names="" text:cond-style-name=""><text:span text:style-name="a2623" text:class-names=""/></text:p>
              </text:list-item>
            </text:list>
            <text:list text:style-name="a2633">
              <text:list-item>
                <text:p text:style-name="a2632" text:class-names="" text:cond-style-name=""><text:span text:style-name="a2626" text:class-names="">11/11(</text:span><text:span text:style-name="a2627" text:class-names="">三</text:span><text:span text:style-name="a2628" text:class-names="">)</text:span><text:span text:style-name="a2629" text:class-names="">八年級女生子宮頸疫苗施</text:span><text:span text:style-name="a2630" text:class-names="">打。</text:span><text:span text:style-name="a2631" text:class-names=""/></text:p>
              </text:list-item>
            </text:list>
            <text:list text:style-name="a2640">
              <text:list-item>
                <text:p text:style-name="a2639" text:class-names="" text:cond-style-name=""><text:span text:style-name="a2634" text:class-names="">11/12(</text:span><text:span text:style-name="a2635" text:class-names="">四</text:span><text:span text:style-name="a2636" text:class-names="">)</text:span><text:span text:style-name="a2637" text:class-names="">家長親職座談視力保健宣導</text:span><text:span text:style-name="a2638" text:class-names=""/></text:p>
              </text:list-item>
            </text:list>
            <text:list text:style-name="a2645">
              <text:list-item>
                <text:p text:style-name="a2644" text:class-names="" text:cond-style-name=""><text:span text:style-name="a2641" text:class-names="">11/16-11/23</text:span><text:span text:style-name="a2642" text:class-names="">七年級世界婦女會愛滋病防治宣導。</text:span><text:span text:style-name="a2643" text:class-names=""/></text:p>
              </text:list-item>
            </text:list>
            <text:list text:style-name="a2652">
              <text:list-item>
                <text:p text:style-name="a2651" text:class-names="" text:cond-style-name=""><text:span text:style-name="a2646" text:class-names="">11/19(</text:span><text:span text:style-name="a2647" text:class-names="">四</text:span><text:span text:style-name="a2648" text:class-names="">)</text:span><text:span text:style-name="a2649" text:class-names="">感謝七年級導師羅秀燕及葉碧雲和家長會會</text:span><text:span text:style-name="a2650" text:class-names=""/></text:p>
              </text:list-item>
            </text:list>
            <text:list text:style-name="a2661">
              <text:list-item>
                <text:p text:style-name="a2660" text:class-names="" text:cond-style-name=""><text:span text:style-name="a2653" text:class-names=""><text:s text:c="1"/></text:span><text:span text:style-name="a2654" text:class-names=""><text:s text:c="9"/>長</text:span><text:span text:style-name="a2655" text:class-names="">蔡畯</text:span><text:span text:style-name="a2656" text:class-names="">明及黃進順</text:span><text:span text:style-name="a2657" text:class-names="">、吳岱樺、王秋華家長</text:span><text:span text:style-name="a2658" text:class-names="">代</text:span><text:span text:style-name="a2659" text:class-names=""/></text:p>
              </text:list-item>
            </text:list>
            <text:list text:style-name="a2666">
              <text:list-item>
                <text:p text:style-name="a2665" text:class-names="" text:cond-style-name=""><text:span text:style-name="a2662" text:class-names=""><text:s text:c="1"/></text:span><text:span text:style-name="a2663" text:class-names=""><text:s text:c="9"/>表共同參加久翔廠商監廚。</text:span><text:span text:style-name="a2664" text:class-names=""/></text:p>
              </text:list-item>
            </text:list>
            <text:list text:style-name="a2669">
              <text:list-item>
                <text:p text:style-name="a2668" text:class-names="" text:cond-style-name=""><text:span text:style-name="a2667" text:class-names=""/></text:p>
              </text:list-item>
            </text:list>
            <text:list text:style-name="a2672">
              <text:list-item>
                <text:p text:style-name="a2671" text:class-names="" text:cond-style-name=""><text:span text:style-name="a2670" text:class-names=""/></text:p>
              </text:list-item>
            </text:list>
            <text:list text:style-name="a2675">
              <text:list-item>
                <text:p text:style-name="a2674" text:class-names="" text:cond-style-name=""><text:span text:style-name="a2673" text:class-names=""/></text:p>
              </text:list-item>
            </text:list>
            <text:list text:style-name="a2678">
              <text:list-item>
                <text:p text:style-name="a2677" text:class-names="" text:cond-style-name=""><text:span text:style-name="a2676" text:class-names=""/></text:p>
              </text:list-item>
            </text:list>
            <text:list text:style-name="a2681">
              <text:list-item>
                <text:p text:style-name="a2680" text:class-names="" text:cond-style-name=""><text:span text:style-name="a2679" text:class-names=""/></text:p>
              </text:list-item>
            </text:list>
            <text:list text:style-name="a2685">
              <text:list-item>
                <text:p text:style-name="a2684" text:class-names="" text:cond-style-name=""><text:span text:style-name="a2682" text:class-names="">感謝協助配合</text:span><text:span text:style-name="a2683" text:class-names="">!!</text:span></text:p>
              </text:list-item>
            </text:list>
            <text:list text:style-name="a2688">
              <text:list-item>
                <text:p text:style-name="a2687" text:class-names="" text:cond-style-name=""><text:span text:style-name="a2686" text:class-names=""/></text:p>
              </text:list-item>
            </text:list>
            <text:list text:style-name="a2691">
              <text:list-item>
                <text:p text:style-name="a2690" text:class-names="" text:cond-style-name=""><text:span text:style-name="a2689" text:class-names=""/></text:p>
              </text:list-item>
            </text:list>
            <text:list text:style-name="a2694">
              <text:list-item>
                <text:p text:style-name="a2693" text:class-names="" text:cond-style-name=""><text:span text:style-name="a2692" text:class-names=""/></text:p>
              </text:list-item>
            </text:list>
            <text:list text:style-name="a2697">
              <text:list-item>
                <text:p text:style-name="a2696" text:class-names="" text:cond-style-name=""><text:span text:style-name="a2695" text:class-names=""/></text:p>
              </text:list-item>
            </text:list>
            <text:list text:style-name="a2700">
              <text:list-item>
                <text:p text:style-name="a2699" text:class-names="" text:cond-style-name=""><text:span text:style-name="a2698" text:class-names=""/></text:p>
              </text:list-item>
            </text:list>
            <text:list text:style-name="a2703">
              <text:list-item>
                <text:p text:style-name="a2702" text:class-names="" text:cond-style-name=""><text:span text:style-name="a2701" text:class-names=""/></text:p>
              </text:list-item>
            </text:list>
            <text:list text:style-name="a2706">
              <text:list-item>
                <text:p text:style-name="a2705" text:class-names="" text:cond-style-name=""><text:span text:style-name="a2704" text:class-names=""/></text:p>
              </text:list-item>
            </text:list>
            <text:list text:style-name="a2709">
              <text:list-item>
                <text:p text:style-name="a2708" text:class-names="" text:cond-style-name=""><text:span text:style-name="a2707" text:class-names=""/></text:p>
              </text:list-item>
            </text:list>
            <text:list text:style-name="a2712">
              <text:list-item>
                <text:p text:style-name="a2711" text:class-names="" text:cond-style-name=""><text:span text:style-name="a2710" text:class-names=""/></text:p>
              </text:list-item>
            </text:list>
            <text:list text:style-name="a2715">
              <text:list-item>
                <text:p text:style-name="a2714" text:class-names="" text:cond-style-name=""><text:span text:style-name="a2713" text:class-names=""/></text:p>
              </text:list-item>
            </text:list>
            <text:list text:style-name="a2718">
              <text:list-item>
                <text:p text:style-name="a2717" text:class-names="" text:cond-style-name=""><text:span text:style-name="a2716" text:class-names=""/></text:p>
              </text:list-item>
            </text:list>
            <text:list text:style-name="a2721">
              <text:list-item>
                <text:p text:style-name="a2720" text:class-names="" text:cond-style-name=""><text:span text:style-name="a2719" text:class-names=""/></text:p>
              </text:list-item>
            </text:list>
            <text:list text:style-name="a2724">
              <text:list-item>
                <text:p text:style-name="a2723" text:class-names="" text:cond-style-name=""><text:span text:style-name="a2722" text:class-names=""/></text:p>
              </text:list-item>
            </text:list>
            <text:list text:style-name="a2727">
              <text:list-item>
                <text:p text:style-name="a2726" text:class-names="" text:cond-style-name=""><text:span text:style-name="a2725" text:class-names=""/></text:p>
              </text:list-item>
            </text:list>
            <text:list text:style-name="a2730">
              <text:list-item>
                <text:p text:style-name="a2729" text:class-names="" text:cond-style-name=""><text:span text:style-name="a2728" text:class-names=""/></text:p>
              </text:list-item>
            </text:list>
            <text:list text:style-name="a2733">
              <text:list-item>
                <text:p text:style-name="a2732" text:class-names="" text:cond-style-name=""><text:span text:style-name="a2731" text:class-names=""/></text:p>
              </text:list-item>
            </text:list>
            <text:list text:style-name="a2736">
              <text:list-item>
                <text:p text:style-name="a2735" text:class-names="" text:cond-style-name=""><text:span text:style-name="a2734" text:class-names=""/></text:p>
              </text:list-item>
            </text:list>
            <text:list text:style-name="a2739">
              <text:list-item>
                <text:p text:style-name="a2738" text:class-names="" text:cond-style-name=""><text:span text:style-name="a2737" text:class-names=""/></text:p>
              </text:list-item>
            </text:list>
            <text:list text:style-name="a2742">
              <text:list-item>
                <text:p text:style-name="a2741" text:class-names="" text:cond-style-name=""><text:span text:style-name="a2740" text:class-names=""/></text:p>
              </text:list-item>
            </text:list>
            <text:list text:style-name="a2745">
              <text:list-item>
                <text:p text:style-name="a2744" text:class-names="" text:cond-style-name=""><text:span text:style-name="a2743" text:class-names=""/></text:p>
              </text:list-item>
            </text:list>
            <text:list text:style-name="a2748">
              <text:list-item>
                <text:p text:style-name="a2747" text:class-names="" text:cond-style-name=""><text:span text:style-name="a2746" text:class-names=""/></text:p>
              </text:list-item>
            </text:list>
          </draw:text-box>
          <svg:title/>
          <svg:desc/>
        </draw:frame>
        <draw:frame draw:id="id182" draw:style-name="a2753" draw:name="文字方塊 7" svg:x="0.08239in" svg:y="0.26739in" svg:width="3.22871in" svg:height="0.90879in">
          <draw:text-box>
            <text:p text:style-name="a2752" text:class-names="" text:cond-style-name=""><text:span text:style-name="a2750" text:class-names="">衛生組</text:span><text:span text:style-name="a2751" text:class-names=""/></text:p>
          </draw:text-box>
          <svg:title/>
          <svg:desc/>
        </draw:frame>
        <draw:frame draw:id="id183" draw:style-name="a2754" draw:name="圖片 4" svg:x="0.08239in" svg:y="4.77374in" svg:width="3.6253in" svg:height="2.03923in" style:rel-width="scale" style:rel-height="scale">
          <draw:image xlink:href="media/image19.jpeg" xlink:type="simple" xlink:show="embed" xlink:actuate="onLoad"/>
          <svg:title/>
          <svg:desc/>
        </draw:frame>
        <draw:frame draw:id="id184" draw:style-name="a2755" draw:name="圖片 5" svg:x="3.85169in" svg:y="4.77374in" svg:width="3.19347in" svg:height="2.3951in" style:rel-width="scale" style:rel-height="scale">
          <draw:image xlink:href="media/image20.jpeg" xlink:type="simple" xlink:show="embed" xlink:actuate="onLoad"/>
          <svg:title/>
          <svg:desc/>
        </draw:frame>
        <draw:frame draw:id="id185" draw:style-name="a2756" draw:name="圖片 6" svg:x="7.06238in" svg:y="4.76169in" svg:width="2.86711in" svg:height="2.40714in" style:rel-width="scale" style:rel-height="scale">
          <draw:image xlink:href="media/image21.jpeg" xlink:type="simple" xlink:show="embed" xlink:actuate="onLoad"/>
          <svg:title/>
          <svg:desc/>
        </draw:frame>
      </draw:page>
      <draw:page draw:name="Slide32" draw:style-name="a2757" draw:master-page-name="Master1-Layout2-obj-標題及物件" presentation:presentation-page-layout-name="Master1-PPL2" draw:id="Slide-287">
        <draw:frame draw:id="id186" presentation:style-name="a2760" draw:name="標題 1" svg:x="2.24379in" svg:y="0in" svg:width="9in" svg:height="1.25in" presentation:class="title" presentation:placeholder="false">
          <draw:text-box>
            <text:p text:style-name="a2759" text:class-names="" text:cond-style-name=""><text:span text:style-name="a2758" text:class-names="">宣導事項</text:span></text:p>
          </draw:text-box>
          <svg:title/>
          <svg:desc/>
        </draw:frame>
        <draw:frame draw:id="id187" presentation:style-name="a2779" draw:name="內容版面配置區 2" svg:x="0.19618in" svg:y="0.83681in" svg:width="9.44965in" svg:height="3.62153in" presentation:class="outline" presentation:placeholder="false">
          <draw:text-box>
            <text:list text:style-name="a2763">
              <text:list-item>
                <text:p text:style-name="a2762" text:class-names="" text:cond-style-name=""><text:span text:style-name="a2761" text:class-names=""/></text:p>
              </text:list-item>
            </text:list>
            <text:list text:style-name="a2766">
              <text:list-item>
                <text:p text:style-name="a2765" text:class-names="" text:cond-style-name=""><text:span text:style-name="a2764" text:class-names=""/></text:p>
              </text:list-item>
            </text:list>
            <text:list text:style-name="a2769">
              <text:list-item>
                <text:p text:style-name="a2768" text:class-names="" text:cond-style-name=""><text:span text:style-name="a2767" text:class-names=""/></text:p>
              </text:list-item>
            </text:list>
            <text:list text:style-name="a2772">
              <text:list-item>
                <text:p text:style-name="a2771" text:class-names="" text:cond-style-name=""><text:span text:style-name="a2770" text:class-names=""/></text:p>
              </text:list-item>
            </text:list>
            <text:list text:style-name="a2775">
              <text:list-item>
                <text:p text:style-name="a2774" text:class-names="" text:cond-style-name=""><text:span text:style-name="a2773" text:class-names=""/></text:p>
              </text:list-item>
            </text:list>
            <text:list text:style-name="a2778">
              <text:list-item>
                <text:p text:style-name="a2777" text:class-names="" text:cond-style-name=""><text:span text:style-name="a2776" text:class-names=""/></text:p>
              </text:list-item>
            </text:list>
          </draw:text-box>
          <svg:title/>
          <svg:desc/>
        </draw:frame>
        <draw:custom-shape svg:x="2.71701in" svg:y="2.88368in" svg:width="5in" svg:height="1.1441in" draw:id="id188" draw:style-name="a2783" draw:name="矩形 3">
          <svg:title/>
          <svg:desc/>
          <text:p text:style-name="a2782" text:class-names="" text:cond-style-name=""><text:span text:style-name="a2780" text:class-names=""><text:line-break/></text:span><text:span text:style-name="a278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89" draw:style-name="a2824" draw:name="內容版面配置區 2" svg:x="0.05556in" svg:y="1.87314in" svg:width="9.74813in" svg:height="5.49931in">
          <draw:text-box>
            <text:p text:style-name="a2786" text:class-names="" text:cond-style-name=""><text:span text:style-name="a2784" text:class-names="">早午餐補助申請</text:span><text:span text:style-name="a2785" text:class-names=""/></text:p>
            <text:list text:style-name="a2794">
              <text:list-item>
                <text:p text:style-name="a2793" text:class-names="" text:cond-style-name=""><text:span text:style-name="a2787" text:class-names="">請</text:span><text:span text:style-name="a2788" text:class-names="">導師提醒同學需重新申請</text:span><text:span text:style-name="a2789" text:class-names="">110</text:span><text:span text:style-name="a2790" text:class-names="">年度</text:span><text:span text:style-name="a2791" text:class-names="">證明文件。</text:span><text:span text:style-name="a2792" text:class-names=""/></text:p>
              </text:list-item>
            </text:list>
            <text:list text:style-name="a2808">
              <text:list-item>
                <text:p text:style-name="a2807" text:class-names="" text:cond-style-name=""><text:span text:style-name="a2795" text:class-names="">12/28(</text:span><text:span text:style-name="a2796" text:class-names="">一</text:span><text:span text:style-name="a2797" text:class-names="">)</text:span><text:span text:style-name="a2798" text:class-names="">發放班級總表及個人早午餐補助申請表。若尚未申請到</text:span><text:span text:style-name="a2799" text:class-names="">109</text:span><text:span text:style-name="a2800" text:class-names="">年證明文件，最慢於</text:span><text:span text:style-name="a2801" text:class-names="">2/24(</text:span><text:span text:style-name="a2802" text:class-names="">三</text:span><text:span text:style-name="a2803" text:class-names="">)</text:span><text:span text:style-name="a2804" text:class-names="">開學一周內繳交個人早午餐補助申請表</text:span><text:span text:style-name="a2805" text:class-names="">。</text:span><text:span text:style-name="a2806" text:class-names=""/></text:p>
              </text:list-item>
            </text:list>
            <text:list text:style-name="a2820">
              <text:list-item>
                <text:p text:style-name="a2819" text:class-names="" text:cond-style-name=""><text:span text:style-name="a2809" text:class-names="">12/11(</text:span><text:span text:style-name="a2810" text:class-names="">五</text:span><text:span text:style-name="a2811" text:class-names="">)</text:span><text:span text:style-name="a2812" text:class-names="">校慶營養教育宣導攤位</text:span><text:span text:style-name="a2813" text:class-names="">在靜心</text:span><text:span text:style-name="a2814" text:class-names="">樓一樓川堂，</text:span><text:span text:style-name="a2815" text:class-names="">9:00-12:00</text:span><text:span text:style-name="a2816" text:class-names="">，鼓勵同學來參觀</text:span><text:span text:style-name="a2817" text:class-names="">。</text:span><text:span text:style-name="a2818" text:class-names=""/></text:p>
              </text:list-item>
            </text:list>
            <text:list text:style-name="a2823">
              <text:list-item>
                <text:p text:style-name="a2822" text:class-names="" text:cond-style-name=""><text:span text:style-name="a2821" text:class-names=""/></text:p>
              </text:list-item>
            </text:list>
          </draw:text-box>
          <svg:title/>
          <svg:desc/>
        </draw:frame>
        <draw:frame draw:id="id190" draw:style-name="a2828" draw:name="文字方塊 5" svg:x="0.11757in" svg:y="0.12755in" svg:width="3.22871in" svg:height="0.90879in">
          <draw:text-box>
            <text:p text:style-name="a2827" text:class-names="" text:cond-style-name=""><text:span text:style-name="a2825" text:class-names="">衛生組</text:span><text:span text:style-name="a2826" text:class-names=""/></text:p>
          </draw:text-box>
          <svg:title/>
          <svg:desc/>
        </draw:frame>
      </draw:page>
      <draw:page draw:name="Slide33" draw:style-name="a2829" draw:master-page-name="Master1-Layout2-obj-標題及物件" presentation:presentation-page-layout-name="Master1-PPL2" draw:id="Slide-288">
        <draw:frame draw:id="id191" draw:style-name="a2833" draw:name="標題 1" svg:x="0.19632in" svg:y="0.03408in" svg:width="9in" svg:height="1.25in">
          <draw:text-box>
            <text:p text:style-name="a2832" text:class-names="" text:cond-style-name=""><text:span text:style-name="a2830" text:class-names="">校慶宣導事項</text:span><text:span text:style-name="a2831" text:class-names=""/></text:p>
          </draw:text-box>
          <svg:title/>
          <svg:desc/>
        </draw:frame>
        <draw:custom-shape svg:x="-0.01206in" svg:y="1.78128in" svg:width="10in" svg:height="8.09832in" draw:id="id192" draw:style-name="a2897" draw:name="矩形 5">
          <svg:title/>
          <svg:desc/>
          <text:list text:style-name="a2843">
            <text:list-item>
              <text:p text:style-name="a2842" text:class-names="" text:cond-style-name=""><text:span text:style-name="a2834" text:class-names="">12/11(</text:span><text:span text:style-name="a2835" text:class-names="">五</text:span><text:span text:style-name="a2836" text:class-names="">)</text:span><text:span text:style-name="a2837" text:class-names="">早上</text:span><text:span text:style-name="a2838" text:class-names="">7:30</text:span><text:span text:style-name="a2839" text:class-names="">加強環境清潔。校慶當天垃圾場及資源回收室開放從</text:span><text:span text:style-name="a2840" text:class-names="">15:10-16:00</text:span><text:span text:style-name="a2841" text:class-names="">。</text:span></text:p>
            </text:list-item>
          </text:list>
          <text:list text:style-name="a2854">
            <text:list-item>
              <text:p text:style-name="a2853" text:class-names="" text:cond-style-name=""><text:span text:style-name="a2844" text:class-names="">12/10(</text:span><text:span text:style-name="a2845" text:class-names="">四</text:span><text:span text:style-name="a2846" text:class-names="">)</text:span><text:span text:style-name="a2847" text:class-names="">下午校慶預演，打掃時間調整為第七節預演結束後，資源回收室及垃圾場預演</text:span><text:span text:style-name="a2848" text:class-names="">結束。</text:span><text:span text:style-name="a2849" text:class-names="">若雨天取消預演則維持</text:span><text:span text:style-name="a2850" text:class-names="">14:45-15:00</text:span><text:span text:style-name="a2851" text:class-names="">。</text:span><text:span text:style-name="a2852" text:class-names=""/></text:p>
            </text:list-item>
          </text:list>
          <text:list text:style-name="a2862">
            <text:list-item>
              <text:p text:style-name="a2861" text:class-names="" text:cond-style-name=""><text:span text:style-name="a2855" text:class-names="">校慶當天請衛生股長帶一個垃圾桶</text:span><text:span text:style-name="a2856" text:class-names="">(</text:span><text:span text:style-name="a2857" text:class-names="">袋</text:span><text:span text:style-name="a2858" text:class-names="">)</text:span><text:span text:style-name="a2859" text:class-names="">到操場並放置班級座位區內，供班上學生丟垃圾於中午帶回班上分類。</text:span><text:span text:style-name="a2860" text:class-names=""/></text:p>
            </text:list-item>
          </text:list>
          <text:list text:style-name="a2868">
            <text:list-item>
              <text:p text:style-name="a2867" text:class-names="" text:cond-style-name=""><text:span text:style-name="a2863" text:class-names="">各辦公室及教室校慶當天若有廚餘，請於</text:span><text:span text:style-name="a2864" text:class-names="">12:20</text:span><text:span text:style-name="a2865" text:class-names="">前拿至川堂讓廠商回收，垃圾場及資源回收室不收廚餘。</text:span><text:span text:style-name="a2866" text:class-names=""/></text:p>
            </text:list-item>
          </text:list>
          <text:list text:style-name="a2884">
            <text:list-item>
              <text:p text:style-name="a2883" text:class-names="" text:cond-style-name=""><text:span text:style-name="a2869" text:class-names="">12/11(</text:span><text:span text:style-name="a2870" text:class-names="">五</text:span><text:span text:style-name="a2871" text:class-names="">)</text:span><text:span text:style-name="a2872" text:class-names="">仍以中央餐廚為主，</text:span><text:span text:style-name="a2873" text:class-names="">若取消餐廚的班級請於</text:span><text:span text:style-name="a2874" text:class-names="">12/7(</text:span><text:span text:style-name="a2875" text:class-names="">一</text:span><text:span text:style-name="a2876" text:class-names="">)</text:span><text:span text:style-name="a2877" text:class-names="">前申請停餐，外訂午餐產生之垃圾及資源回收</text:span><text:span text:style-name="a2878" text:class-names="">物請清洗乾淨才能回收，否則退回</text:span><text:span text:style-name="a2879" text:class-names="">。</text:span><text:span text:style-name="a2880" text:class-names="">抬餐斟酌活動時間宣布統一發放，請有訂餐的班級一定要抬餐</text:span><text:span text:style-name="a2881" text:class-names="">。</text:span><text:span text:style-name="a2882" text:class-names=""/></text:p>
            </text:list-item>
          </text:list>
          <text:list text:style-name="a2887">
            <text:list-item>
              <text:p text:style-name="a2886" text:class-names="" text:cond-style-name=""><text:span text:style-name="a2885" text:class-names=""/></text:p>
            </text:list-item>
          </text:list>
          <text:list text:style-name="a2890">
            <text:list-item>
              <text:p text:style-name="a2889" text:class-names="" text:cond-style-name=""><text:span text:style-name="a2888" text:class-names=""/></text:p>
            </text:list-item>
          </text:list>
          <text:list text:style-name="a2893">
            <text:list-item>
              <text:p text:style-name="a2892" text:class-names="" text:cond-style-name=""><text:span text:style-name="a2891" text:class-names=""/></text:p>
            </text:list-item>
          </text:list>
          <text:list text:style-name="a2896">
            <text:list-item>
              <text:p text:style-name="a2895" text:class-names="" text:cond-style-name=""><text:span text:style-name="a2894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frame draw:id="id193" draw:style-name="a2901" draw:name="文字方塊 3" svg:x="0.11757in" svg:y="0.12755in" svg:width="3.22871in" svg:height="0.90879in">
          <draw:text-box>
            <text:p text:style-name="a2900" text:class-names="" text:cond-style-name=""><text:span text:style-name="a2898" text:class-names="">衛生組</text:span><text:span text:style-name="a2899" text:class-names=""/></text:p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2.58333in" svg:y="4.41667in" svg:width="7.08333in" svg:height="2in"/>
      <presentation:placeholder presentation:object="subtitle" svg:x="2.58333in" svg:y="6.6164in" svg:width="7.33333in" svg:height="0.75in"/>
      <presentation:placeholder presentation:object="date-time" svg:x="0.08333in" svg:y="6.63715in" svg:width="2.25in" svg:height="0.75in"/>
      <presentation:placeholder presentation:object="footer" svg:x="2.28125in" svg:y="0.25868in" svg:width="6.41667in" svg:height="0.39931in"/>
      <presentation:placeholder presentation:object="page-number" svg:x="8.75in" svg:y="0.25in" svg:width="0.91667in" svg:height="0.41667in"/>
    </style:presentation-page-layout>
    <style:presentation-page-layout style:name="Master1-PPL2" style:display-name="標題及物件">
      <presentation:placeholder presentation:object="title" svg:x="0.67in" svg:y="0.25in" svg:width="8.91667in" svg:height="1.08333in"/>
      <presentation:placeholder presentation:object="object" svg:x="0.67in" svg:y="1.75in" svg:width="8.91667in" svg:height="4.91667in"/>
      <presentation:placeholder presentation:object="date-time" svg:x="6.66667in" svg:y="6.83333in" svg:width="2.91667in" svg:height="0.39931in"/>
      <presentation:placeholder presentation:object="footer" svg:x="0.66667in" svg:y="6.83333in" svg:width="5.92882in" svg:height="0.39931in"/>
      <presentation:placeholder presentation:object="page-number" svg:x="0in" svg:y="1.39063in" svg:width="0.58333in" svg:height="0.26736in"/>
    </style:presentation-page-layout>
    <style:presentation-page-layout style:name="Master1-PPL3" style:display-name="區段標題">
      <presentation:placeholder presentation:object="outline" svg:x="1.5in" svg:y="3in" svg:width="7.78993in" svg:height="1.82986in"/>
      <presentation:placeholder presentation:object="title" svg:x="1.5in" svg:y="1.75in" svg:width="8.33333in" svg:height="1.08333in"/>
      <presentation:placeholder presentation:object="date-time" svg:x="6.66667in" svg:y="6.83333in" svg:width="2.91667in" svg:height="0.39931in"/>
      <presentation:placeholder presentation:object="page-number" svg:x="0in" svg:y="1.91667in" svg:width="1.41667in" svg:height="0.76736in"/>
      <presentation:placeholder presentation:object="footer" svg:x="0.66667in" svg:y="6.83333in" svg:width="5.92882in" svg:height="0.39931in"/>
    </style:presentation-page-layout>
    <style:presentation-page-layout style:name="Master1-PPL4" style:display-name="兩項物件">
      <presentation:placeholder presentation:object="title" svg:x="0.66667in" svg:y="0.25in" svg:width="8.91667in" svg:height="1.08333in"/>
      <presentation:placeholder presentation:object="object" svg:x="0.66667in" svg:y="1.73837in" svg:width="4.25in" svg:height="5in"/>
      <presentation:placeholder presentation:object="object" svg:x="5.29845in" svg:y="1.73837in" svg:width="4.25in" svg:height="5in"/>
      <presentation:placeholder presentation:object="date-time" svg:x="6.66667in" svg:y="6.83333in" svg:width="2.91667in" svg:height="0.39931in"/>
      <presentation:placeholder presentation:object="page-number" svg:x="0in" svg:y="1.39063in" svg:width="0.58333in" svg:height="0.26736in"/>
      <presentation:placeholder presentation:object="footer" svg:x="0.66667in" svg:y="6.83333in" svg:width="5.92882in" svg:height="0.39931in"/>
    </style:presentation-page-layout>
    <style:presentation-page-layout style:name="Master1-PPL5" style:display-name="比對">
      <presentation:placeholder presentation:object="title" svg:x="0.58333in" svg:y="0.29861in" svg:width="8.91667in" svg:height="0.95139in"/>
      <presentation:placeholder presentation:object="object" svg:x="0.66667in" svg:y="2.66667in" svg:width="4.25in" svg:height="3.91667in"/>
      <presentation:placeholder presentation:object="object" svg:x="5.25in" svg:y="2.66667in" svg:width="4.25in" svg:height="3.91667in"/>
      <presentation:placeholder presentation:object="outline" svg:x="0.66667in" svg:y="1.91667in" svg:width="4.25in" svg:height="0.7in"/>
      <presentation:placeholder presentation:object="outline" svg:x="5.25in" svg:y="1.91667in" svg:width="4.25in" svg:height="0.7in"/>
      <presentation:placeholder presentation:object="date-time" svg:x="6.66667in" svg:y="6.83333in" svg:width="2.91667in" svg:height="0.39931in"/>
      <presentation:placeholder presentation:object="page-number" svg:x="0in" svg:y="1.39063in" svg:width="0.58333in" svg:height="0.26736in"/>
      <presentation:placeholder presentation:object="footer" svg:x="0.66667in" svg:y="6.83333in" svg:width="5.92882in" svg:height="0.39931in"/>
    </style:presentation-page-layout>
    <style:presentation-page-layout style:name="Master1-PPL6" style:display-name="只有標題">
      <presentation:placeholder presentation:object="title" svg:x="0.66667in" svg:y="0.25in" svg:width="8.91667in" svg:height="1.08333in"/>
      <presentation:placeholder presentation:object="date-time" svg:x="6.66667in" svg:y="6.83333in" svg:width="2.91667in" svg:height="0.39931in"/>
      <presentation:placeholder presentation:object="footer" svg:x="0.66667in" svg:y="6.83333in" svg:width="5.92882in" svg:height="0.39931in"/>
      <presentation:placeholder presentation:object="page-number" svg:x="0in" svg:y="1.39063in" svg:width="0.58333in" svg:height="0.26736in"/>
    </style:presentation-page-layout>
    <style:presentation-page-layout style:name="Master1-PPL7" style:display-name="空白">
      <presentation:placeholder presentation:object="date-time" svg:x="6.66667in" svg:y="6.83333in" svg:width="2.91667in" svg:height="0.39931in"/>
      <presentation:placeholder presentation:object="footer" svg:x="0.66667in" svg:y="6.83333in" svg:width="5.92882in" svg:height="0.39931in"/>
      <presentation:placeholder presentation:object="page-number" svg:x="0in" svg:y="6.83333in" svg:width="0.58333in" svg:height="0.41667in"/>
    </style:presentation-page-layout>
    <style:presentation-page-layout style:name="Master1-PPL8" style:display-name="含標題的內容">
      <presentation:placeholder presentation:object="title" svg:x="0.66667in" svg:y="0.29861in" svg:width="8.83333in" svg:height="0.95139in"/>
      <presentation:placeholder presentation:object="outline" svg:x="0.66667in" svg:y="1.91667in" svg:width="1.75in" svg:height="4.75in"/>
      <presentation:placeholder presentation:object="object" svg:x="2.58333in" svg:y="1.91667in" svg:width="7in" svg:height="4.83333in"/>
      <presentation:placeholder presentation:object="date-time" svg:x="6.66667in" svg:y="6.83333in" svg:width="2.91667in" svg:height="0.39931in"/>
      <presentation:placeholder presentation:object="footer" svg:x="0.66667in" svg:y="6.83333in" svg:width="5.92882in" svg:height="0.39931in"/>
      <presentation:placeholder presentation:object="page-number" svg:x="0in" svg:y="1.39063in" svg:width="0.58333in" svg:height="0.26736in"/>
    </style:presentation-page-layout>
    <style:presentation-page-layout style:name="Master1-PPL9" style:display-name="含標題的圖片">
      <presentation:placeholder presentation:object="outline" svg:x="1.75in" svg:y="6in" svg:width="8in" svg:height="0.75in"/>
      <presentation:placeholder presentation:object="title" svg:x="1.75in" svg:y="5.08333in" svg:width="8in" svg:height="0.75in"/>
      <presentation:placeholder presentation:object="graphic" svg:x="1.70667in" svg:y="0in" svg:width="8.29333in" svg:height="4.99667in"/>
      <presentation:placeholder presentation:object="date-time" svg:x="6.83333in" svg:y="6.83333in" svg:width="2.91667in" svg:height="0.39931in"/>
      <presentation:placeholder presentation:object="page-number" svg:x="0in" svg:y="5.10417in" svg:width="1.58333in" svg:height="0.72569in"/>
      <presentation:placeholder presentation:object="footer" svg:x="1.75in" svg:y="6.83333in" svg:width="5in" svg:height="0.39931in"/>
    </style:presentation-page-layout>
    <style:presentation-page-layout style:name="Master1-PPL10" style:display-name="標題及直排文字">
      <presentation:placeholder presentation:object="title" svg:x="0.66667in" svg:y="0.25in" svg:width="8.91667in" svg:height="1.08333in"/>
      <presentation:placeholder presentation:object="outline" svg:x="0.67014in" svg:y="1.75in" svg:width="8.91667in" svg:height="4.94965in"/>
      <presentation:placeholder presentation:object="date-time" svg:x="6.66667in" svg:y="6.83333in" svg:width="2.91667in" svg:height="0.39931in"/>
      <presentation:placeholder presentation:object="footer" svg:x="0.66667in" svg:y="6.83333in" svg:width="5.92882in" svg:height="0.39931in"/>
      <presentation:placeholder presentation:object="page-number" svg:x="0in" svg:y="1.39063in" svg:width="0.58333in" svg:height="0.26736in"/>
    </style:presentation-page-layout>
    <style:presentation-page-layout style:name="Master1-PPL11" style:display-name="直排標題及文字">
      <presentation:placeholder presentation:object="title" svg:x="7.16667in" svg:y="0.66667in" svg:width="2.25in" svg:height="6.03299in"/>
      <presentation:placeholder presentation:object="outline" svg:x="0.5in" svg:y="0.66667in" svg:width="6.08333in" svg:height="6.03299in"/>
      <presentation:placeholder presentation:object="date-time" svg:x="7.16667in" svg:y="6.83333in" svg:width="2.41667in" svg:height="0.39931in"/>
      <presentation:placeholder presentation:object="footer" svg:x="0.5in" svg:y="6.83333in" svg:width="6.09549in" svg:height="0.39931in"/>
      <presentation:placeholder presentation:object="page-number" svg:x="6.55035in" svg:y="0.15799in" svg:width="0.58333in" svg:height="0.26736in"/>
    </style:presentation-page-layout>
    <style:presentation-page-layout style:name="Master1-PPL12" style:display-name="1_只有標題"/>
    <style:style style:family="table-cell" style:name="a908">
      <style:table-cell-properties/>
    </style:style>
    <style:style style:family="table-cell" style:name="a913">
      <style:table-cell-properties fo:background-color="#4f81bd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909">
      <style:table-cell-properties fo:background-color="#d0d8e8"/>
    </style:style>
    <style:style style:family="table-cell" style:name="a905">
      <style:table-cell-properties fo:background-color="#e9edf4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graphic" style:name="Graphics"/>
    <style:style style:family="table-cell" style:name="a910">
      <style:table-cell-properties fo:background-color="#4f81bd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906">
      <style:table-cell-properties/>
    </style:style>
    <style:style style:family="table-cell" style:name="a911">
      <style:table-cell-properties fo:background-color="#4f81bd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907">
      <style:table-cell-properties fo:background-color="#d0d8e8"/>
    </style:style>
    <style:style style:family="table-cell" style:name="a912">
      <style:table-cell-properties fo:background-color="#4f81bd"/>
      <style:text-properties fo:color="#ffffff" fo:font-family="+mn-lt" style:font-family-asian="+mn-ea" style:font-family-complex="+mn-cs" fo:font-weight="bold" style:font-weight-asian="bold" style:font-weight-complex="bold"/>
    </style:style>
    <style:default-style style:family="graphic">
      <style:graphic-properties draw:fill="solid" draw:fill-color="#94b6d2" draw:opacity="100%" draw:stroke="solid" svg:stroke-width="0.02083in" svg:stroke-color="#6b859a" svg:stroke-opacity="100%" svg:stroke-linecap="butt"/>
    </style:default-style>
    <table:table-template table:name="{5C22544A-7EE6-4342-B048-85BDC9FD1C3A}">
      <table:first-row table:style-name="a910" table:paragraph-style-name=""/>
      <table:last-row table:style-name="a911" table:paragraph-style-name=""/>
      <table:first-column table:style-name="a912" table:paragraph-style-name=""/>
      <table:last-column table:style-name="a913" table:paragraph-style-name=""/>
      <table:body table:style-name="a905" table:paragraph-style-name=""/>
      <table:even-rows table:style-name="a908" table:paragraph-style-name=""/>
      <table:odd-rows table:style-name="a909" table:paragraph-style-name=""/>
      <table:even-columns table:style-name="a906" table:paragraph-style-name=""/>
      <table:odd-columns table:style-name="a907" table:paragraph-style-name=""/>
    </table:table-templat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43403in" fo:page-height="10.8559in" style:print-orientation="portrait" style:register-truth-ref-style-name=""/>
    </style:page-layout>
    <style:page-layout style:name="pageLayout3">
      <style:page-layout-properties fo:page-width="7.43403in" fo:page-height="10.8559in" style:print-orientation="portrait" style:register-truth-ref-style-name=""/>
    </style:page-layout>
    <style:style style:family="text" style:name="a2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12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215">
      <style:graphic-properties fo:wrap-option="wrap" fo:padding-top="0.05in" fo:padding-bottom="0.05in" fo:padding-left="0.1in" fo:padding-right="0.1in" draw:textarea-vertical-align="middle" draw:textarea-horizontal-align="center" draw:fill="solid" draw:fill-color="#dd8047" draw:opacity="100%" draw:stroke="none" draw:auto-grow-width="false" draw:auto-grow-height="false"/>
      <style:paragraph-properties style:font-independent-line-spacing="true" style:writing-mode="lr-tb"/>
    </style:style>
    <style:style style:family="drawing-page" style:name="a74">
      <style:drawing-page-properties draw:fill="solid" draw:fill-color="#ebddc3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44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8">
      <style:graphic-properties fo:wrap-option="wrap" fo:padding-top="0.05in" fo:padding-bottom="0.05in" fo:padding-left="0.1in" fo:padding-right="0.1in" draw:textarea-vertical-align="middle" draw:textarea-horizontal-align="center" draw:fill="solid" draw:fill-color="#94b6d2" draw:opacity="100%" draw:stroke="none" draw:auto-grow-width="false" draw:auto-grow-height="false"/>
      <style:paragraph-properties style:font-independent-line-spacing="true" style:writing-mode="lr-tb"/>
    </style:style>
    <style:style style:family="text" style:name="a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1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0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">
      <style:graphic-properties fo:wrap-option="wrap" fo:padding-top="0.05in" fo:padding-bottom="0.05in" fo:padding-left="0.1in" fo:padding-right="0.1in" draw:textarea-vertical-align="middle" draw:textarea-horizontal-align="center" draw:fill="solid" draw:fill-color="#dd8047" draw:opacity="100%" draw:stroke="none" draw:auto-grow-width="false" draw:auto-grow-height="false"/>
      <style:paragraph-properties style:font-independent-line-spacing="true" style:writing-mode="lr-tb"/>
    </style:style>
    <style:style style:family="text" style:name="a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3">
      <style:graphic-properties fo:wrap-option="wrap" fo:padding-top="0.05in" fo:padding-bottom="0.05in" fo:padding-left="0.1in" fo:padding-right="0.1in" draw:textarea-vertical-align="middle" draw:textarea-horizontal-align="center" draw:fill="solid" draw:fill-color="#94b6d2" draw:opacity="100%" draw:stroke="none" draw:auto-grow-width="false" draw:auto-grow-height="false"/>
      <style:paragraph-properties style:font-independent-line-spacing="true" style:writing-mode="lr-tb"/>
    </style:style>
    <style:style style:family="text" style:name="a2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">
      <style:text-properties fo:text-transform="uppercase" fo:color="#775f55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text-transform="uppercase" fo:color="#775f55" style:text-line-through-type="none" style:text-line-through-style="none" style:text-line-through-width="auto" style:text-line-through-color="font-color" style:text-position="0% 100%" fo:font-family="Tw Cen M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7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5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drawing-page" style:name="a45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0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3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34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60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">
      <style:text-properties fo:font-variant="normal" fo:text-transform="none" fo:color="#ebddc3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6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2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">
      <style:text-properties fo:font-variant="normal" fo:text-transform="none" fo:color="#ebddc3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6">
      <style:graphic-properties fo:wrap-option="wrap" fo:padding-top="0.05in" fo:padding-bottom="0.05in" fo:padding-left="0.1in" fo:padding-right="0.1in" draw:textarea-vertical-align="middle" draw:textarea-horizontal-align="center" draw:fill="solid" draw:fill-color="#dd8047" draw:opacity="100%" draw:stroke="none" draw:auto-grow-width="false" draw:auto-grow-height="false"/>
      <style:paragraph-properties style:font-independent-line-spacing="true" style:writing-mode="lr-tb"/>
    </style:style>
    <style:style style:family="text" style:name="a4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9">
      <style:graphic-properties fo:wrap-option="wrap" fo:padding-top="0.05in" fo:padding-bottom="0.05in" fo:padding-left="0.1in" fo:padding-right="0.1in" draw:textarea-vertical-align="middle" draw:textarea-horizontal-align="center" draw:fill="solid" draw:fill-color="#94b6d2" draw:opacity="100%" draw:stroke="none" draw:auto-grow-width="false" draw:auto-grow-height="false"/>
      <style:paragraph-properties style:font-independent-line-spacing="true" style:writing-mode="lr-tb"/>
    </style:style>
    <style:style style:family="text" style:name="a6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0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1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4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8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0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07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10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3">
      <style:graphic-properties fo:wrap-option="wrap" fo:padding-top="0.05in" fo:padding-bottom="0.05in" fo:padding-left="0.1in" fo:padding-right="0.1in" draw:textarea-vertical-align="middle" draw:textarea-horizontal-align="center" draw:fill="solid" draw:fill-color="#dd8047" draw:opacity="100%" draw:stroke="none" draw:auto-grow-width="false" draw:auto-grow-height="false"/>
      <style:paragraph-properties style:font-independent-line-spacing="true" style:writing-mode="lr-tb"/>
    </style:style>
    <style:style style:family="text" style:name="a71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6">
      <style:graphic-properties fo:wrap-option="wrap" fo:padding-top="0.05in" fo:padding-bottom="0.05in" fo:padding-left="0.1in" fo:padding-right="0.1in" draw:textarea-vertical-align="middle" draw:textarea-horizontal-align="center" draw:fill="solid" draw:fill-color="#94b6d2" draw:opacity="100%" draw:stroke="none" draw:auto-grow-width="false" draw:auto-grow-height="false"/>
      <style:paragraph-properties style:font-independent-line-spacing="true" style:writing-mode="lr-tb"/>
    </style:style>
    <style:style style:family="text" style:name="a717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8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9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drawing-page" style:name="a26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2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9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40278in" style:font-size-asian="0.40278in" style:font-size-complex="0.4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2">
      <style:paragraph-properties fo:line-height="10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5">
      <style:paragraph-properties fo:line-height="100%" fo:text-align="left" style:tab-stop-distance="1in" fo:margin-left="0.69965in" fo:margin-right="0in" fo:text-indent="-0.29861in" fo:margin-top="0.0763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8">
      <style:paragraph-properties fo:line-height="100%" fo:text-align="left" style:tab-stop-distance="1in" fo:margin-left="1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70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2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6">
      <style:graphic-properties fo:wrap-option="wrap" fo:padding-top="0.05in" fo:padding-bottom="0.05in" fo:padding-left="0.1in" fo:padding-right="0.1in" draw:textarea-vertical-align="middle" draw:textarea-horizontal-align="center" draw:fill="solid" draw:fill-color="#dd8047" draw:opacity="100%" draw:stroke="none" draw:auto-grow-width="false" draw:auto-grow-height="false"/>
      <style:paragraph-properties style:font-independent-line-spacing="true" style:writing-mode="lr-tb"/>
    </style:style>
    <style:style style:family="text" style:name="a2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9">
      <style:graphic-properties fo:wrap-option="wrap" fo:padding-top="0.05in" fo:padding-bottom="0.05in" fo:padding-left="0.1in" fo:padding-right="0.1in" draw:textarea-vertical-align="middle" draw:textarea-horizontal-align="center" draw:fill="solid" draw:fill-color="#94b6d2" draw:opacity="100%" draw:stroke="none" draw:auto-grow-width="false" draw:auto-grow-height="false"/>
      <style:paragraph-properties style:font-independent-line-spacing="true" style:writing-mode="lr-tb"/>
    </style:style>
    <style:style style:family="text" style:name="a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1">
      <style:paragraph-properties fo:line-height="100%" fo:text-align="left" style:tab-stop-distance="1in" fo:margin-left="1.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5">
      <style:paragraph-properties fo:line-height="100%" fo:text-align="left" style:tab-stop-distance="1in" fo:margin-left="2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drawing-page" style:name="a0">
      <style:drawing-page-properties draw:fill="solid" draw:fill-color="#ebddc3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38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40278in" style:font-size-asian="0.40278in" style:font-size-complex="0.4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100%" fo:text-align="left" style:tab-stop-distance="1in" fo:margin-left="0.69965in" fo:margin-right="0in" fo:text-indent="-0.29861in" fo:margin-top="0.0763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0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1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40278in" style:font-size-asian="0.40278in" style:font-size-complex="0.4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">
      <style:paragraph-properties fo:line-height="10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left" style:tab-stop-distance="1in" fo:margin-left="0.69965in" fo:margin-right="0in" fo:text-indent="-0.29861in" fo:margin-top="0.0763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1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7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17">
      <style:drawing-page-properties draw:fill="solid" draw:fill-color="#ebddc3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resentation" style:name="a74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8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2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100%" fo:text-align="left" style:tab-stop-distance="1in" fo:margin-left="1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left" style:tab-stop-distance="1in" fo:margin-left="1.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8">
      <style:paragraph-properties fo:line-height="100%" fo:text-align="left" style:tab-stop-distance="1in" fo:margin-left="2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2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5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5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40278in" style:font-size-asian="0.40278in" style:font-size-complex="0.4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2">
      <style:paragraph-properties fo:line-height="10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">
      <style:paragraph-properties fo:line-height="100%" fo:text-align="left" style:tab-stop-distance="1in" fo:margin-left="0.69965in" fo:margin-right="0in" fo:text-indent="-0.29861in" fo:margin-top="0.0763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8">
      <style:paragraph-properties fo:line-height="100%" fo:text-align="left" style:tab-stop-distance="1in" fo:margin-left="1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76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1">
      <style:paragraph-properties fo:line-height="100%" fo:text-align="left" style:tab-stop-distance="1in" fo:margin-left="1.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100%" fo:text-align="left" style:tab-stop-distance="1in" fo:margin-left="2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8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2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5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8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81">
      <style:drawing-page-properties draw:fill="solid" draw:fill-color="#ebddc3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5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4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7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7">
      <style:graphic-properties fo:wrap-option="wrap" fo:padding-top="0.05in" fo:padding-bottom="0.05in" fo:padding-left="0.1in" fo:padding-right="0.1in" draw:textarea-vertical-align="middle" draw:textarea-horizontal-align="center" draw:fill="solid" draw:fill-color="#94b6d2" draw:opacity="100%" draw:stroke="none" draw:auto-grow-width="false" draw:auto-grow-height="false"/>
      <style:paragraph-properties style:font-independent-line-spacing="true" style:writing-mode="lr-tb"/>
    </style:style>
    <style:style style:family="text" style:name="a7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drawing-page" style:name="a56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61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4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5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0">
      <style:graphic-properties fo:wrap-option="wrap" fo:padding-top="0.05in" fo:padding-bottom="0.05in" fo:padding-left="0.1in" fo:padding-right="0.1in" draw:textarea-vertical-align="middle" draw:textarea-horizontal-align="center" draw:fill="solid" draw:fill-color="#dd8047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567">
      <style:graphic-properties fo:wrap-option="wrap" fo:padding-top="0.05in" fo:padding-bottom="0.05in" fo:padding-left="0.1in" fo:padding-right="0.1in" draw:textarea-vertical-align="middle" draw:textarea-horizontal-align="center" draw:fill="solid" draw:fill-color="#dd8047" draw:opacity="100%" draw:stroke="none" draw:auto-grow-width="false" draw:auto-grow-height="false"/>
      <style:paragraph-properties style:font-independent-line-spacing="true" style:writing-mode="lr-tb"/>
    </style:style>
    <style:style style:family="text" style:name="a791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2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40278in" style:font-size-asian="0.40278in" style:font-size-complex="0.4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6">
      <style:paragraph-properties fo:line-height="10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9">
      <style:paragraph-properties fo:line-height="100%" fo:text-align="left" style:tab-stop-distance="1in" fo:margin-left="0.69965in" fo:margin-right="0in" fo:text-indent="-0.29861in" fo:margin-top="0.0763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0">
      <style:graphic-properties fo:wrap-option="wrap" fo:padding-top="0.05in" fo:padding-bottom="0.05in" fo:padding-left="0.1in" fo:padding-right="0.1in" draw:textarea-vertical-align="middle" draw:textarea-horizontal-align="center" draw:fill="solid" draw:fill-color="#94b6d2" draw:opacity="100%" draw:stroke="none" draw:auto-grow-width="false" draw:auto-grow-height="false"/>
      <style:paragraph-properties style:font-independent-line-spacing="true" style:writing-mode="lr-tb"/>
    </style:style>
    <style:style style:family="text" style:name="a571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2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6">
      <style:paragraph-properties fo:line-height="100%" fo:text-align="left" style:tab-stop-distance="1in" fo:margin-left="0in" fo:margin-right="0in" fo:text-indent="0in" fo:margin-top="0.09722in" fo:margin-bottom="0.13889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8">
      <style:graphic-properties fo:wrap-option="wrap" fo:padding-top="0.2in" fo:padding-bottom="0.1in" fo:padding-left="0.15in" fo:padding-right="0.15in" draw:textarea-vertical-align="top" draw:textarea-horizontal-align="left" draw:fill="solid" draw:fill-color="#dd8047" draw:opacity="100%" draw:stroke="solid" svg:stroke-width="0.05556in" svg:stroke-color="#dd8047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text" style:name="a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40278in" style:font-size-asian="0.40278in" style:font-size-complex="0.4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2">
      <style:paragraph-properties fo:line-height="100%" fo:text-align="left" style:tab-stop-distance="1in" fo:margin-left="1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5">
      <style:paragraph-properties fo:line-height="100%" fo:text-align="left" style:tab-stop-distance="1in" fo:margin-left="1.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9">
      <style:paragraph-properties fo:line-height="100%" fo:text-align="left" style:tab-stop-distance="1in" fo:margin-left="2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0">
      <style:paragraph-properties fo:line-height="10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83">
      <style:paragraph-properties fo:line-height="100%" fo:text-align="left" style:tab-stop-distance="1in" fo:margin-left="0.69965in" fo:margin-right="0in" fo:text-indent="-0.29861in" fo:margin-top="0.0763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6">
      <style:paragraph-properties fo:line-height="100%" fo:text-align="left" style:tab-stop-distance="1in" fo:margin-left="1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9">
      <style:paragraph-properties fo:line-height="100%" fo:text-align="left" style:tab-stop-distance="1in" fo:margin-left="1.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1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812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6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35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6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61">
      <style:drawing-page-properties draw:fill="solid" draw:fill-color="#ebddc3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38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3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4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3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7">
      <style:graphic-properties fo:wrap-option="wrap" fo:padding-top="0.05in" fo:padding-bottom="0.05in" fo:padding-left="0.1in" fo:padding-right="0.1in" draw:textarea-vertical-align="middle" draw:textarea-horizontal-align="center" draw:fill="solid" draw:fill-color="#dd8047" draw:opacity="100%" draw:stroke="none" draw:auto-grow-width="false" draw:auto-grow-height="false"/>
      <style:paragraph-properties style:font-independent-line-spacing="true" style:writing-mode="lr-tb"/>
    </style:style>
    <style:style style:family="text" style:name="a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3">
      <style:paragraph-properties fo:line-height="100%" fo:text-align="left" style:tab-stop-distance="1in" fo:margin-left="2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6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2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1">
      <style:graphic-properties fo:wrap-option="wrap" fo:padding-top="0.05in" fo:padding-bottom="0.05in" fo:padding-left="0.1in" fo:padding-right="0.1in" draw:textarea-vertical-align="middle" draw:textarea-horizontal-align="center" draw:fill="solid" draw:fill-color="#dd8047" draw:opacity="100%" draw:stroke="none" draw:auto-grow-width="false" draw:auto-grow-height="false"/>
      <style:paragraph-properties style:font-independent-line-spacing="true" style:writing-mode="lr-tb"/>
    </style:style>
    <style:style style:family="text" style:name="a14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4">
      <style:graphic-properties fo:wrap-option="wrap" fo:padding-top="0.05in" fo:padding-bottom="0.05in" fo:padding-left="0.1in" fo:padding-right="0.1in" draw:textarea-vertical-align="middle" draw:textarea-horizontal-align="center" draw:fill="solid" draw:fill-color="#94b6d2" draw:opacity="100%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70">
      <style:graphic-properties fo:wrap-option="wrap" fo:padding-top="0.05in" fo:padding-bottom="0.05in" fo:padding-left="0.1in" fo:padding-right="0.1in" draw:textarea-vertical-align="middle" draw:textarea-horizontal-align="center" draw:fill="solid" draw:fill-color="#94b6d2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4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1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2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Tw Cen M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40278in" style:font-size-asian="0.40278in" style:font-size-complex="0.4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40278in" style:font-size-asian="0.40278in" style:font-size-complex="0.4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6">
      <style:paragraph-properties fo:line-height="10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0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9">
      <style:paragraph-properties fo:line-height="100%" fo:text-align="left" style:tab-stop-distance="1in" fo:margin-left="0.69965in" fo:margin-right="0in" fo:text-indent="-0.29861in" fo:margin-top="0.0763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6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">
      <style:paragraph-properties fo:line-height="10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100%" fo:text-align="left" style:tab-stop-distance="1in" fo:margin-left="0.69965in" fo:margin-right="0in" fo:text-indent="-0.29861in" fo:margin-top="0.0763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100%" fo:text-align="left" style:tab-stop-distance="1in" fo:margin-left="1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">
      <style:paragraph-properties fo:line-height="100%" fo:text-align="left" style:tab-stop-distance="1in" fo:margin-left="1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left" style:tab-stop-distance="1in" fo:margin-left="1.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2">
      <style:paragraph-properties fo:line-height="100%" fo:text-align="left" style:tab-stop-distance="1in" fo:margin-left="1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9">
      <style:paragraph-properties fo:line-height="100%" fo:text-align="left" style:tab-stop-distance="1in" fo:margin-left="1.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100%" fo:text-align="left" style:tab-stop-distance="1in" fo:margin-left="1.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00%" fo:text-align="left" style:tab-stop-distance="1in" fo:margin-left="2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9">
      <style:paragraph-properties fo:line-height="100%" fo:text-align="left" style:tab-stop-distance="1in" fo:margin-left="2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1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">
      <style:paragraph-properties fo:line-height="100%" fo:text-align="left" style:tab-stop-distance="1in" fo:margin-left="2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40278in" style:font-size-asian="0.40278in" style:font-size-complex="0.4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3">
      <style:paragraph-properties fo:line-height="100%" fo:text-align="left" style:tab-stop-distance="1in" fo:margin-left="0.34896in" fo:margin-right="0in" fo:text-indent="-0.34896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6">
      <style:paragraph-properties fo:line-height="100%" fo:text-align="left" style:tab-stop-distance="1in" fo:margin-left="0.69965in" fo:margin-right="0in" fo:text-indent="-0.29861in" fo:margin-top="0.0763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9">
      <style:paragraph-properties fo:line-height="100%" fo:text-align="left" style:tab-stop-distance="1in" fo:margin-left="1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5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55">
      <style:drawing-page-properties draw:fill="solid" draw:fill-color="#ebddc3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7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">
      <style:graphic-properties fo:wrap-option="wrap" fo:padding-top="0.05in" fo:padding-bottom="0.05in" fo:padding-left="0.1in" fo:padding-right="0.1in" draw:textarea-vertical-align="middle" draw:textarea-horizontal-align="center" draw:fill="solid" draw:fill-color="#dd8047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">
      <style:graphic-properties fo:wrap-option="wrap" fo:padding-top="0.05in" fo:padding-bottom="0.05in" fo:padding-left="0.1in" fo:padding-right="0.1in" draw:textarea-vertical-align="middle" draw:textarea-horizontal-align="center" draw:fill="solid" draw:fill-color="#94b6d2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402">
      <style:paragraph-properties fo:line-height="100%" fo:text-align="left" style:tab-stop-distance="1in" fo:margin-left="1.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6">
      <style:paragraph-properties fo:line-height="100%" fo:text-align="left" style:tab-stop-distance="1in" fo:margin-left="2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3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3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8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39">
      <style:drawing-page-properties draw:fill="solid" draw:fill-color="#ebddc3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resentation" style:name="a8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6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8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0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2">
      <style:graphic-properties fo:wrap-option="wrap" fo:padding-top="0.05in" fo:padding-bottom="0.05in" fo:padding-left="0.1in" fo:padding-right="0.1in" draw:textarea-vertical-align="middle" draw:textarea-horizontal-align="left" draw:fill="solid" draw:fill-color="#dd8047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4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414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6">
      <style:graphic-properties fo:wrap-option="wrap" fo:padding-top="0.05in" fo:padding-bottom="0.05in" fo:padding-left="0.1in" fo:padding-right="0.1in" draw:textarea-vertical-align="middle" draw:textarea-horizontal-align="left" draw:fill="solid" draw:fill-color="#d8b25c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64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7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42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4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5">
      <style:graphic-properties fo:wrap-option="wrap" fo:padding-top="0.05in" fo:padding-bottom="0.05in" fo:padding-left="0.1in" fo:padding-right="0.1in" draw:textarea-vertical-align="middle" draw:textarea-horizontal-align="center" draw:fill="solid" draw:fill-color="#dd8047" draw:opacity="100%" draw:stroke="none" draw:auto-grow-width="false" draw:auto-grow-height="false"/>
      <style:paragraph-properties style:font-independent-line-spacing="true" style:writing-mode="lr-tb"/>
    </style:style>
    <style:style style:family="text" style:name="a64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8">
      <style:graphic-properties fo:wrap-option="wrap" fo:padding-top="0.05in" fo:padding-bottom="0.05in" fo:padding-left="0.1in" fo:padding-right="0.1in" draw:textarea-vertical-align="middle" draw:textarea-horizontal-align="center" draw:fill="solid" draw:fill-color="#94b6d2" draw:opacity="100%" draw:stroke="none" draw:auto-grow-width="false" draw:auto-grow-height="false"/>
      <style:paragraph-properties style:font-independent-line-spacing="true" style:writing-mode="lr-tb"/>
    </style:style>
    <style:style style:family="text" style:name="a64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4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5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4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23611in" style:font-size-asian="0.23611in" style:font-size-complex="0.23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53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w Cen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8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8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2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09">
      <style:drawing-page-properties draw:fill="solid" draw:fill-color="#ebddc3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resentation" style:name="a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2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3">
      <style:graphic-properties fo:wrap-option="wrap" fo:padding-top="0.05in" fo:padding-bottom="0.05in" fo:padding-left="0.1in" fo:padding-right="0.1in" draw:textarea-vertical-align="top" draw:textarea-horizontal-align="left" draw:fill="solid" draw:fill-color="#dce5ee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64">
      <style:text-properties fo:font-variant="normal" fo:text-transform="none" fo:color="#775f55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8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306">
      <text:list-level-style-bullet text:level="1" text:bullet-char="">
        <style:list-level-properties text:space-before="0.05035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2" text:bullet-char="">
        <style:list-level-properties text:space-before="0.40104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3" text:bullet-char="">
        <style:list-level-properties text:space-before="0.7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4" text:bullet-char="">
        <style:list-level-properties text:space-before="1.2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5" text:bullet-char="">
        <style:list-level-properties text:space-before="1.7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6" text:bullet-char="">
        <style:list-level-properties text:space-before="2.0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7" text:bullet-char="">
        <style:list-level-properties text:space-before="2.3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8" text:bullet-char="">
        <style:list-level-properties text:space-before="2.6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9" text:bullet-char="">
        <style:list-level-properties text:space-before="2.90139in" text:min-label-width="0.29861in"/>
        <style:text-properties fo:color="#94b6d2" fo:font-family="Wingdings 2" style:font-family-generic="roman" style:font-pitch="variable" style:font-charset="x-symbol" fo:font-size="70%"/>
      </text:list-level-style-bullet>
    </text:list-style>
    <text:list-style style:name="a1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00">
      <text:list-level-style-bullet text:level="1" text:bullet-char="">
        <style:list-level-properties text:space-before="0.05035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2" text:bullet-char="">
        <style:list-level-properties text:space-before="0.40104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3" text:bullet-char="">
        <style:list-level-properties text:space-before="0.7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4" text:bullet-char="">
        <style:list-level-properties text:space-before="1.2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5" text:bullet-char="">
        <style:list-level-properties text:space-before="1.7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6" text:bullet-char="">
        <style:list-level-properties text:space-before="2.0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7" text:bullet-char="">
        <style:list-level-properties text:space-before="2.3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8" text:bullet-char="">
        <style:list-level-properties text:space-before="2.6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9" text:bullet-char="">
        <style:list-level-properties text:space-before="2.90139in" text:min-label-width="0.29861in"/>
        <style:text-properties fo:color="#94b6d2" fo:font-family="Wingdings 2" style:font-family-generic="roman" style:font-pitch="variable" style:font-charset="x-symbol" fo:font-size="70%"/>
      </text:list-level-style-bullet>
    </text:list-style>
    <text:list-style style:name="a309">
      <text:list-level-style-bullet text:level="1" text:bullet-char="">
        <style:list-level-properties text:space-before="0.09896in" text:min-label-width="0.25in"/>
        <style:text-properties fo:color="#dd8047" fo:font-family="Wingdings" style:font-pitch="variable" style:font-charset="x-symbol" fo:font-size="75%"/>
      </text:list-level-style-bullet>
      <text:list-level-style-bullet text:level="2" text:bullet-char="">
        <style:list-level-properties text:space-before="0.44965in" text:min-label-width="0.25in"/>
        <style:text-properties fo:color="#dd8047" fo:font-family="Wingdings" style:font-pitch="variable" style:font-charset="x-symbol" fo:font-size="75%"/>
      </text:list-level-style-bullet>
      <text:list-level-style-bullet text:level="3" text:bullet-char="">
        <style:list-level-properties text:space-before="0.75in" text:min-label-width="0.25in"/>
        <style:text-properties fo:color="#dd8047" fo:font-family="Wingdings" style:font-pitch="variable" style:font-charset="x-symbol" fo:font-size="75%"/>
      </text:list-level-style-bullet>
      <text:list-level-style-bullet text:level="4" text:bullet-char="">
        <style:list-level-properties text:space-before="1.25in" text:min-label-width="0.25in"/>
        <style:text-properties fo:color="#dd8047" fo:font-family="Wingdings" style:font-pitch="variable" style:font-charset="x-symbol" fo:font-size="75%"/>
      </text:list-level-style-bullet>
      <text:list-level-style-bullet text:level="5" text:bullet-char="">
        <style:list-level-properties text:space-before="1.75in" text:min-label-width="0.25in"/>
        <style:text-properties fo:color="#dd8047" fo:font-family="Wingdings" style:font-pitch="variable" style:font-charset="x-symbol" fo:font-size="75%"/>
      </text:list-level-style-bullet>
      <text:list-level-style-bullet text:level="6" text:bullet-char="">
        <style:list-level-properties text:space-before="2.05in" text:min-label-width="0.25in"/>
        <style:text-properties fo:color="#dd8047" fo:font-family="Wingdings" style:font-pitch="variable" style:font-charset="x-symbol" fo:font-size="75%"/>
      </text:list-level-style-bullet>
      <text:list-level-style-bullet text:level="7" text:bullet-char="">
        <style:list-level-properties text:space-before="2.35in" text:min-label-width="0.25in"/>
        <style:text-properties fo:color="#dd8047" fo:font-family="Wingdings" style:font-pitch="variable" style:font-charset="x-symbol" fo:font-size="75%"/>
      </text:list-level-style-bullet>
      <text:list-level-style-bullet text:level="8" text:bullet-char="">
        <style:list-level-properties text:space-before="2.65in" text:min-label-width="0.25in"/>
        <style:text-properties fo:color="#dd8047" fo:font-family="Wingdings" style:font-pitch="variable" style:font-charset="x-symbol" fo:font-size="75%"/>
      </text:list-level-style-bullet>
      <text:list-level-style-bullet text:level="9" text:bullet-char="">
        <style:list-level-properties text:space-before="2.95in" text:min-label-width="0.25in"/>
        <style:text-properties fo:color="#dd8047" fo:font-family="Wingdings" style:font-pitch="variable" style:font-charset="x-symbol" fo:font-size="75%"/>
      </text:list-level-style-bullet>
    </text:list-style>
    <text:list-style style:name="a803">
      <text:list-level-style-bullet text:level="1" text:bullet-char="">
        <style:list-level-properties text:space-before="0.09896in" text:min-label-width="0.25in"/>
        <style:text-properties fo:color="#dd8047" fo:font-family="Wingdings" style:font-pitch="variable" style:font-charset="x-symbol" fo:font-size="75%"/>
      </text:list-level-style-bullet>
      <text:list-level-style-bullet text:level="2" text:bullet-char="">
        <style:list-level-properties text:space-before="0.44965in" text:min-label-width="0.25in"/>
        <style:text-properties fo:color="#dd8047" fo:font-family="Wingdings" style:font-pitch="variable" style:font-charset="x-symbol" fo:font-size="75%"/>
      </text:list-level-style-bullet>
      <text:list-level-style-bullet text:level="3" text:bullet-char="">
        <style:list-level-properties text:space-before="0.75in" text:min-label-width="0.25in"/>
        <style:text-properties fo:color="#dd8047" fo:font-family="Wingdings" style:font-pitch="variable" style:font-charset="x-symbol" fo:font-size="75%"/>
      </text:list-level-style-bullet>
      <text:list-level-style-bullet text:level="4" text:bullet-char="">
        <style:list-level-properties text:space-before="1.25in" text:min-label-width="0.25in"/>
        <style:text-properties fo:color="#dd8047" fo:font-family="Wingdings" style:font-pitch="variable" style:font-charset="x-symbol" fo:font-size="75%"/>
      </text:list-level-style-bullet>
      <text:list-level-style-bullet text:level="5" text:bullet-char="">
        <style:list-level-properties text:space-before="1.75in" text:min-label-width="0.25in"/>
        <style:text-properties fo:color="#dd8047" fo:font-family="Wingdings" style:font-pitch="variable" style:font-charset="x-symbol" fo:font-size="75%"/>
      </text:list-level-style-bullet>
      <text:list-level-style-bullet text:level="6" text:bullet-char="">
        <style:list-level-properties text:space-before="2.05in" text:min-label-width="0.25in"/>
        <style:text-properties fo:color="#dd8047" fo:font-family="Wingdings" style:font-pitch="variable" style:font-charset="x-symbol" fo:font-size="75%"/>
      </text:list-level-style-bullet>
      <text:list-level-style-bullet text:level="7" text:bullet-char="">
        <style:list-level-properties text:space-before="2.35in" text:min-label-width="0.25in"/>
        <style:text-properties fo:color="#dd8047" fo:font-family="Wingdings" style:font-pitch="variable" style:font-charset="x-symbol" fo:font-size="75%"/>
      </text:list-level-style-bullet>
      <text:list-level-style-bullet text:level="8" text:bullet-char="">
        <style:list-level-properties text:space-before="2.65in" text:min-label-width="0.25in"/>
        <style:text-properties fo:color="#dd8047" fo:font-family="Wingdings" style:font-pitch="variable" style:font-charset="x-symbol" fo:font-size="75%"/>
      </text:list-level-style-bullet>
      <text:list-level-style-bullet text:level="9" text:bullet-char="">
        <style:list-level-properties text:space-before="2.95in" text:min-label-width="0.25in"/>
        <style:text-properties fo:color="#dd8047" fo:font-family="Wingdings" style:font-pitch="variable" style:font-charset="x-symbol" fo:font-size="75%"/>
      </text:list-level-style-bullet>
    </text:list-style>
    <text:list-style style:name="a4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06">
      <text:list-level-style-bullet text:level="1" text:bullet-char="">
        <style:list-level-properties text:space-before="0.09896in" text:min-label-width="0.25in"/>
        <style:text-properties fo:color="#a5ab81" fo:font-family="Wingdings" style:font-pitch="variable" style:font-charset="x-symbol" fo:font-size="75%"/>
      </text:list-level-style-bullet>
      <text:list-level-style-bullet text:level="2" text:bullet-char="">
        <style:list-level-properties text:space-before="0.44965in" text:min-label-width="0.25in"/>
        <style:text-properties fo:color="#a5ab81" fo:font-family="Wingdings" style:font-pitch="variable" style:font-charset="x-symbol" fo:font-size="75%"/>
      </text:list-level-style-bullet>
      <text:list-level-style-bullet text:level="3" text:bullet-char="">
        <style:list-level-properties text:space-before="0.75in" text:min-label-width="0.25in"/>
        <style:text-properties fo:color="#a5ab81" fo:font-family="Wingdings" style:font-pitch="variable" style:font-charset="x-symbol" fo:font-size="75%"/>
      </text:list-level-style-bullet>
      <text:list-level-style-bullet text:level="4" text:bullet-char="">
        <style:list-level-properties text:space-before="1.25in" text:min-label-width="0.25in"/>
        <style:text-properties fo:color="#a5ab81" fo:font-family="Wingdings" style:font-pitch="variable" style:font-charset="x-symbol" fo:font-size="75%"/>
      </text:list-level-style-bullet>
      <text:list-level-style-bullet text:level="5" text:bullet-char="">
        <style:list-level-properties text:space-before="1.75in" text:min-label-width="0.25in"/>
        <style:text-properties fo:color="#a5ab81" fo:font-family="Wingdings" style:font-pitch="variable" style:font-charset="x-symbol" fo:font-size="75%"/>
      </text:list-level-style-bullet>
      <text:list-level-style-bullet text:level="6" text:bullet-char="">
        <style:list-level-properties text:space-before="2.05in" text:min-label-width="0.25in"/>
        <style:text-properties fo:color="#a5ab81" fo:font-family="Wingdings" style:font-pitch="variable" style:font-charset="x-symbol" fo:font-size="75%"/>
      </text:list-level-style-bullet>
      <text:list-level-style-bullet text:level="7" text:bullet-char="">
        <style:list-level-properties text:space-before="2.35in" text:min-label-width="0.25in"/>
        <style:text-properties fo:color="#a5ab81" fo:font-family="Wingdings" style:font-pitch="variable" style:font-charset="x-symbol" fo:font-size="75%"/>
      </text:list-level-style-bullet>
      <text:list-level-style-bullet text:level="8" text:bullet-char="">
        <style:list-level-properties text:space-before="2.65in" text:min-label-width="0.25in"/>
        <style:text-properties fo:color="#a5ab81" fo:font-family="Wingdings" style:font-pitch="variable" style:font-charset="x-symbol" fo:font-size="75%"/>
      </text:list-level-style-bullet>
      <text:list-level-style-bullet text:level="9" text:bullet-char="">
        <style:list-level-properties text:space-before="2.95in" text:min-label-width="0.25in"/>
        <style:text-properties fo:color="#a5ab81" fo:font-family="Wingdings" style:font-pitch="variable" style:font-charset="x-symbol" fo:font-size="75%"/>
      </text:list-level-style-bullet>
    </text:list-style>
    <text:list-style style:name="a2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1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7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4">
      <text:list-level-style-bullet text:level="1" text:bullet-char="">
        <style:list-level-properties text:space-before="0.05035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2" text:bullet-char="">
        <style:list-level-properties text:space-before="0.40104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3" text:bullet-char="">
        <style:list-level-properties text:space-before="0.7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4" text:bullet-char="">
        <style:list-level-properties text:space-before="1.2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5" text:bullet-char="">
        <style:list-level-properties text:space-before="1.7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6" text:bullet-char="">
        <style:list-level-properties text:space-before="2.0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7" text:bullet-char="">
        <style:list-level-properties text:space-before="2.3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8" text:bullet-char="">
        <style:list-level-properties text:space-before="2.6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9" text:bullet-char="">
        <style:list-level-properties text:space-before="2.90139in" text:min-label-width="0.29861in"/>
        <style:text-properties fo:color="#94b6d2" fo:font-family="Wingdings 2" style:font-family-generic="roman" style:font-pitch="variable" style:font-charset="x-symbol" fo:font-size="70%"/>
      </text:list-level-style-bullet>
    </text:list-style>
    <text:list-style style:name="a7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0">
      <text:list-level-style-bullet text:level="1" text:bullet-char="">
        <style:list-level-properties text:space-before="0.09896in" text:min-label-width="0.25in"/>
        <style:text-properties fo:color="#dd8047" fo:font-family="Wingdings" style:font-pitch="variable" style:font-charset="x-symbol" fo:font-size="75%"/>
      </text:list-level-style-bullet>
      <text:list-level-style-bullet text:level="2" text:bullet-char="">
        <style:list-level-properties text:space-before="0.44965in" text:min-label-width="0.25in"/>
        <style:text-properties fo:color="#dd8047" fo:font-family="Wingdings" style:font-pitch="variable" style:font-charset="x-symbol" fo:font-size="75%"/>
      </text:list-level-style-bullet>
      <text:list-level-style-bullet text:level="3" text:bullet-char="">
        <style:list-level-properties text:space-before="0.75in" text:min-label-width="0.25in"/>
        <style:text-properties fo:color="#dd8047" fo:font-family="Wingdings" style:font-pitch="variable" style:font-charset="x-symbol" fo:font-size="75%"/>
      </text:list-level-style-bullet>
      <text:list-level-style-bullet text:level="4" text:bullet-char="">
        <style:list-level-properties text:space-before="1.25in" text:min-label-width="0.25in"/>
        <style:text-properties fo:color="#dd8047" fo:font-family="Wingdings" style:font-pitch="variable" style:font-charset="x-symbol" fo:font-size="75%"/>
      </text:list-level-style-bullet>
      <text:list-level-style-bullet text:level="5" text:bullet-char="">
        <style:list-level-properties text:space-before="1.75in" text:min-label-width="0.25in"/>
        <style:text-properties fo:color="#dd8047" fo:font-family="Wingdings" style:font-pitch="variable" style:font-charset="x-symbol" fo:font-size="75%"/>
      </text:list-level-style-bullet>
      <text:list-level-style-bullet text:level="6" text:bullet-char="">
        <style:list-level-properties text:space-before="2.05in" text:min-label-width="0.25in"/>
        <style:text-properties fo:color="#dd8047" fo:font-family="Wingdings" style:font-pitch="variable" style:font-charset="x-symbol" fo:font-size="75%"/>
      </text:list-level-style-bullet>
      <text:list-level-style-bullet text:level="7" text:bullet-char="">
        <style:list-level-properties text:space-before="2.35in" text:min-label-width="0.25in"/>
        <style:text-properties fo:color="#dd8047" fo:font-family="Wingdings" style:font-pitch="variable" style:font-charset="x-symbol" fo:font-size="75%"/>
      </text:list-level-style-bullet>
      <text:list-level-style-bullet text:level="8" text:bullet-char="">
        <style:list-level-properties text:space-before="2.65in" text:min-label-width="0.25in"/>
        <style:text-properties fo:color="#dd8047" fo:font-family="Wingdings" style:font-pitch="variable" style:font-charset="x-symbol" fo:font-size="75%"/>
      </text:list-level-style-bullet>
      <text:list-level-style-bullet text:level="9" text:bullet-char="">
        <style:list-level-properties text:space-before="2.95in" text:min-label-width="0.25in"/>
        <style:text-properties fo:color="#dd8047" fo:font-family="Wingdings" style:font-pitch="variable" style:font-charset="x-symbol" fo:font-size="75%"/>
      </text:list-level-style-bullet>
    </text:list-style>
    <text:list-style style:name="a587">
      <text:list-level-style-bullet text:level="1" text:bullet-char="">
        <style:list-level-properties text:space-before="0.09896in" text:min-label-width="0.25in"/>
        <style:text-properties fo:color="#dd8047" fo:font-family="Wingdings" style:font-pitch="variable" style:font-charset="x-symbol" fo:font-size="75%"/>
      </text:list-level-style-bullet>
      <text:list-level-style-bullet text:level="2" text:bullet-char="">
        <style:list-level-properties text:space-before="0.44965in" text:min-label-width="0.25in"/>
        <style:text-properties fo:color="#dd8047" fo:font-family="Wingdings" style:font-pitch="variable" style:font-charset="x-symbol" fo:font-size="75%"/>
      </text:list-level-style-bullet>
      <text:list-level-style-bullet text:level="3" text:bullet-char="">
        <style:list-level-properties text:space-before="0.75in" text:min-label-width="0.25in"/>
        <style:text-properties fo:color="#dd8047" fo:font-family="Wingdings" style:font-pitch="variable" style:font-charset="x-symbol" fo:font-size="75%"/>
      </text:list-level-style-bullet>
      <text:list-level-style-bullet text:level="4" text:bullet-char="">
        <style:list-level-properties text:space-before="1.25in" text:min-label-width="0.25in"/>
        <style:text-properties fo:color="#dd8047" fo:font-family="Wingdings" style:font-pitch="variable" style:font-charset="x-symbol" fo:font-size="75%"/>
      </text:list-level-style-bullet>
      <text:list-level-style-bullet text:level="5" text:bullet-char="">
        <style:list-level-properties text:space-before="1.75in" text:min-label-width="0.25in"/>
        <style:text-properties fo:color="#dd8047" fo:font-family="Wingdings" style:font-pitch="variable" style:font-charset="x-symbol" fo:font-size="75%"/>
      </text:list-level-style-bullet>
      <text:list-level-style-bullet text:level="6" text:bullet-char="">
        <style:list-level-properties text:space-before="2.05in" text:min-label-width="0.25in"/>
        <style:text-properties fo:color="#dd8047" fo:font-family="Wingdings" style:font-pitch="variable" style:font-charset="x-symbol" fo:font-size="75%"/>
      </text:list-level-style-bullet>
      <text:list-level-style-bullet text:level="7" text:bullet-char="">
        <style:list-level-properties text:space-before="2.35in" text:min-label-width="0.25in"/>
        <style:text-properties fo:color="#dd8047" fo:font-family="Wingdings" style:font-pitch="variable" style:font-charset="x-symbol" fo:font-size="75%"/>
      </text:list-level-style-bullet>
      <text:list-level-style-bullet text:level="8" text:bullet-char="">
        <style:list-level-properties text:space-before="2.65in" text:min-label-width="0.25in"/>
        <style:text-properties fo:color="#dd8047" fo:font-family="Wingdings" style:font-pitch="variable" style:font-charset="x-symbol" fo:font-size="75%"/>
      </text:list-level-style-bullet>
      <text:list-level-style-bullet text:level="9" text:bullet-char="">
        <style:list-level-properties text:space-before="2.95in" text:min-label-width="0.25in"/>
        <style:text-properties fo:color="#dd8047" fo:font-family="Wingdings" style:font-pitch="variable" style:font-charset="x-symbol" fo:font-size="75%"/>
      </text:list-level-style-bullet>
    </text:list-style>
    <text:list-style style:name="a4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2">
      <text:list-level-style-bullet text:level="1" text:bullet-char="">
        <style:list-level-properties text:space-before="0.09896in" text:min-label-width="0.25in"/>
        <style:text-properties fo:color="#a5ab81" fo:font-family="Wingdings" style:font-pitch="variable" style:font-charset="x-symbol" fo:font-size="75%"/>
      </text:list-level-style-bullet>
      <text:list-level-style-bullet text:level="2" text:bullet-char="">
        <style:list-level-properties text:space-before="0.44965in" text:min-label-width="0.25in"/>
        <style:text-properties fo:color="#a5ab81" fo:font-family="Wingdings" style:font-pitch="variable" style:font-charset="x-symbol" fo:font-size="75%"/>
      </text:list-level-style-bullet>
      <text:list-level-style-bullet text:level="3" text:bullet-char="">
        <style:list-level-properties text:space-before="0.75in" text:min-label-width="0.25in"/>
        <style:text-properties fo:color="#a5ab81" fo:font-family="Wingdings" style:font-pitch="variable" style:font-charset="x-symbol" fo:font-size="75%"/>
      </text:list-level-style-bullet>
      <text:list-level-style-bullet text:level="4" text:bullet-char="">
        <style:list-level-properties text:space-before="1.25in" text:min-label-width="0.25in"/>
        <style:text-properties fo:color="#a5ab81" fo:font-family="Wingdings" style:font-pitch="variable" style:font-charset="x-symbol" fo:font-size="75%"/>
      </text:list-level-style-bullet>
      <text:list-level-style-bullet text:level="5" text:bullet-char="">
        <style:list-level-properties text:space-before="1.75in" text:min-label-width="0.25in"/>
        <style:text-properties fo:color="#a5ab81" fo:font-family="Wingdings" style:font-pitch="variable" style:font-charset="x-symbol" fo:font-size="75%"/>
      </text:list-level-style-bullet>
      <text:list-level-style-bullet text:level="6" text:bullet-char="">
        <style:list-level-properties text:space-before="2.05in" text:min-label-width="0.25in"/>
        <style:text-properties fo:color="#a5ab81" fo:font-family="Wingdings" style:font-pitch="variable" style:font-charset="x-symbol" fo:font-size="75%"/>
      </text:list-level-style-bullet>
      <text:list-level-style-bullet text:level="7" text:bullet-char="">
        <style:list-level-properties text:space-before="2.35in" text:min-label-width="0.25in"/>
        <style:text-properties fo:color="#a5ab81" fo:font-family="Wingdings" style:font-pitch="variable" style:font-charset="x-symbol" fo:font-size="75%"/>
      </text:list-level-style-bullet>
      <text:list-level-style-bullet text:level="8" text:bullet-char="">
        <style:list-level-properties text:space-before="2.65in" text:min-label-width="0.25in"/>
        <style:text-properties fo:color="#a5ab81" fo:font-family="Wingdings" style:font-pitch="variable" style:font-charset="x-symbol" fo:font-size="75%"/>
      </text:list-level-style-bullet>
      <text:list-level-style-bullet text:level="9" text:bullet-char="">
        <style:list-level-properties text:space-before="2.95in" text:min-label-width="0.25in"/>
        <style:text-properties fo:color="#a5ab81" fo:font-family="Wingdings" style:font-pitch="variable" style:font-charset="x-symbol" fo:font-size="75%"/>
      </text:list-level-style-bullet>
    </text:list-style>
    <text:list-style style:name="a403">
      <text:list-level-style-bullet text:level="1" text:bullet-char="">
        <style:list-level-properties text:space-before="0.09896in" text:min-label-width="0.25in"/>
        <style:text-properties fo:color="#a5ab81" fo:font-family="Wingdings" style:font-pitch="variable" style:font-charset="x-symbol" fo:font-size="75%"/>
      </text:list-level-style-bullet>
      <text:list-level-style-bullet text:level="2" text:bullet-char="">
        <style:list-level-properties text:space-before="0.44965in" text:min-label-width="0.25in"/>
        <style:text-properties fo:color="#a5ab81" fo:font-family="Wingdings" style:font-pitch="variable" style:font-charset="x-symbol" fo:font-size="75%"/>
      </text:list-level-style-bullet>
      <text:list-level-style-bullet text:level="3" text:bullet-char="">
        <style:list-level-properties text:space-before="0.75in" text:min-label-width="0.25in"/>
        <style:text-properties fo:color="#a5ab81" fo:font-family="Wingdings" style:font-pitch="variable" style:font-charset="x-symbol" fo:font-size="75%"/>
      </text:list-level-style-bullet>
      <text:list-level-style-bullet text:level="4" text:bullet-char="">
        <style:list-level-properties text:space-before="1.25in" text:min-label-width="0.25in"/>
        <style:text-properties fo:color="#a5ab81" fo:font-family="Wingdings" style:font-pitch="variable" style:font-charset="x-symbol" fo:font-size="75%"/>
      </text:list-level-style-bullet>
      <text:list-level-style-bullet text:level="5" text:bullet-char="">
        <style:list-level-properties text:space-before="1.75in" text:min-label-width="0.25in"/>
        <style:text-properties fo:color="#a5ab81" fo:font-family="Wingdings" style:font-pitch="variable" style:font-charset="x-symbol" fo:font-size="75%"/>
      </text:list-level-style-bullet>
      <text:list-level-style-bullet text:level="6" text:bullet-char="">
        <style:list-level-properties text:space-before="2.05in" text:min-label-width="0.25in"/>
        <style:text-properties fo:color="#a5ab81" fo:font-family="Wingdings" style:font-pitch="variable" style:font-charset="x-symbol" fo:font-size="75%"/>
      </text:list-level-style-bullet>
      <text:list-level-style-bullet text:level="7" text:bullet-char="">
        <style:list-level-properties text:space-before="2.35in" text:min-label-width="0.25in"/>
        <style:text-properties fo:color="#a5ab81" fo:font-family="Wingdings" style:font-pitch="variable" style:font-charset="x-symbol" fo:font-size="75%"/>
      </text:list-level-style-bullet>
      <text:list-level-style-bullet text:level="8" text:bullet-char="">
        <style:list-level-properties text:space-before="2.65in" text:min-label-width="0.25in"/>
        <style:text-properties fo:color="#a5ab81" fo:font-family="Wingdings" style:font-pitch="variable" style:font-charset="x-symbol" fo:font-size="75%"/>
      </text:list-level-style-bullet>
      <text:list-level-style-bullet text:level="9" text:bullet-char="">
        <style:list-level-properties text:space-before="2.95in" text:min-label-width="0.25in"/>
        <style:text-properties fo:color="#a5ab81" fo:font-family="Wingdings" style:font-pitch="variable" style:font-charset="x-symbol" fo:font-size="75%"/>
      </text:list-level-style-bullet>
    </text:list-style>
    <text:list-style style:name="a2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996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3in"/>
      </text:list-level-style-number>
      <text:list-level-style-number text:level="7" style:num-format="">
        <style:list-level-properties text:space-before="2.6in"/>
      </text:list-level-style-number>
      <text:list-level-style-number text:level="8" style:num-format="">
        <style:list-level-properties text:space-before="2.9in"/>
      </text:list-level-style-number>
      <text:list-level-style-number text:level="9" style:num-format="">
        <style:list-level-properties text:space-before="3.2in"/>
      </text:list-level-style-number>
    </text:list-style>
    <text:list-style style:name="a316">
      <text:list-level-style-bullet text:level="1" text:bullet-char="">
        <style:list-level-properties text:space-before="0.09896in" text:min-label-width="0.25in"/>
        <style:text-properties fo:color="#d8b25c" fo:font-family="Wingdings" style:font-pitch="variable" style:font-charset="x-symbol" fo:font-size="65%"/>
      </text:list-level-style-bullet>
      <text:list-level-style-bullet text:level="2" text:bullet-char="">
        <style:list-level-properties text:space-before="0.44965in" text:min-label-width="0.25in"/>
        <style:text-properties fo:color="#d8b25c" fo:font-family="Wingdings" style:font-pitch="variable" style:font-charset="x-symbol" fo:font-size="65%"/>
      </text:list-level-style-bullet>
      <text:list-level-style-bullet text:level="3" text:bullet-char="">
        <style:list-level-properties text:space-before="0.75in" text:min-label-width="0.25in"/>
        <style:text-properties fo:color="#d8b25c" fo:font-family="Wingdings" style:font-pitch="variable" style:font-charset="x-symbol" fo:font-size="65%"/>
      </text:list-level-style-bullet>
      <text:list-level-style-bullet text:level="4" text:bullet-char="">
        <style:list-level-properties text:space-before="1.25in" text:min-label-width="0.25in"/>
        <style:text-properties fo:color="#d8b25c" fo:font-family="Wingdings" style:font-pitch="variable" style:font-charset="x-symbol" fo:font-size="65%"/>
      </text:list-level-style-bullet>
      <text:list-level-style-bullet text:level="5" text:bullet-char="">
        <style:list-level-properties text:space-before="1.75in" text:min-label-width="0.25in"/>
        <style:text-properties fo:color="#d8b25c" fo:font-family="Wingdings" style:font-pitch="variable" style:font-charset="x-symbol" fo:font-size="65%"/>
      </text:list-level-style-bullet>
      <text:list-level-style-bullet text:level="6" text:bullet-char="">
        <style:list-level-properties text:space-before="2.05in" text:min-label-width="0.25in"/>
        <style:text-properties fo:color="#d8b25c" fo:font-family="Wingdings" style:font-pitch="variable" style:font-charset="x-symbol" fo:font-size="65%"/>
      </text:list-level-style-bullet>
      <text:list-level-style-bullet text:level="7" text:bullet-char="">
        <style:list-level-properties text:space-before="2.35in" text:min-label-width="0.25in"/>
        <style:text-properties fo:color="#d8b25c" fo:font-family="Wingdings" style:font-pitch="variable" style:font-charset="x-symbol" fo:font-size="65%"/>
      </text:list-level-style-bullet>
      <text:list-level-style-bullet text:level="8" text:bullet-char="">
        <style:list-level-properties text:space-before="2.65in" text:min-label-width="0.25in"/>
        <style:text-properties fo:color="#d8b25c" fo:font-family="Wingdings" style:font-pitch="variable" style:font-charset="x-symbol" fo:font-size="65%"/>
      </text:list-level-style-bullet>
      <text:list-level-style-bullet text:level="9" text:bullet-char="">
        <style:list-level-properties text:space-before="2.95in" text:min-label-width="0.25in"/>
        <style:text-properties fo:color="#d8b25c" fo:font-family="Wingdings" style:font-pitch="variable" style:font-charset="x-symbol" fo:font-size="65%"/>
      </text:list-level-style-bullet>
    </text:list-style>
    <text:list-style style:name="a407">
      <text:list-level-style-bullet text:level="1" text:bullet-char="">
        <style:list-level-properties text:space-before="0.09896in" text:min-label-width="0.25in"/>
        <style:text-properties fo:color="#d8b25c" fo:font-family="Wingdings" style:font-pitch="variable" style:font-charset="x-symbol" fo:font-size="65%"/>
      </text:list-level-style-bullet>
      <text:list-level-style-bullet text:level="2" text:bullet-char="">
        <style:list-level-properties text:space-before="0.44965in" text:min-label-width="0.25in"/>
        <style:text-properties fo:color="#d8b25c" fo:font-family="Wingdings" style:font-pitch="variable" style:font-charset="x-symbol" fo:font-size="65%"/>
      </text:list-level-style-bullet>
      <text:list-level-style-bullet text:level="3" text:bullet-char="">
        <style:list-level-properties text:space-before="0.75in" text:min-label-width="0.25in"/>
        <style:text-properties fo:color="#d8b25c" fo:font-family="Wingdings" style:font-pitch="variable" style:font-charset="x-symbol" fo:font-size="65%"/>
      </text:list-level-style-bullet>
      <text:list-level-style-bullet text:level="4" text:bullet-char="">
        <style:list-level-properties text:space-before="1.25in" text:min-label-width="0.25in"/>
        <style:text-properties fo:color="#d8b25c" fo:font-family="Wingdings" style:font-pitch="variable" style:font-charset="x-symbol" fo:font-size="65%"/>
      </text:list-level-style-bullet>
      <text:list-level-style-bullet text:level="5" text:bullet-char="">
        <style:list-level-properties text:space-before="1.75in" text:min-label-width="0.25in"/>
        <style:text-properties fo:color="#d8b25c" fo:font-family="Wingdings" style:font-pitch="variable" style:font-charset="x-symbol" fo:font-size="65%"/>
      </text:list-level-style-bullet>
      <text:list-level-style-bullet text:level="6" text:bullet-char="">
        <style:list-level-properties text:space-before="2.05in" text:min-label-width="0.25in"/>
        <style:text-properties fo:color="#d8b25c" fo:font-family="Wingdings" style:font-pitch="variable" style:font-charset="x-symbol" fo:font-size="65%"/>
      </text:list-level-style-bullet>
      <text:list-level-style-bullet text:level="7" text:bullet-char="">
        <style:list-level-properties text:space-before="2.35in" text:min-label-width="0.25in"/>
        <style:text-properties fo:color="#d8b25c" fo:font-family="Wingdings" style:font-pitch="variable" style:font-charset="x-symbol" fo:font-size="65%"/>
      </text:list-level-style-bullet>
      <text:list-level-style-bullet text:level="8" text:bullet-char="">
        <style:list-level-properties text:space-before="2.65in" text:min-label-width="0.25in"/>
        <style:text-properties fo:color="#d8b25c" fo:font-family="Wingdings" style:font-pitch="variable" style:font-charset="x-symbol" fo:font-size="65%"/>
      </text:list-level-style-bullet>
      <text:list-level-style-bullet text:level="9" text:bullet-char="">
        <style:list-level-properties text:space-before="2.95in" text:min-label-width="0.25in"/>
        <style:text-properties fo:color="#d8b25c" fo:font-family="Wingdings" style:font-pitch="variable" style:font-charset="x-symbol" fo:font-size="65%"/>
      </text:list-level-style-bullet>
    </text:list-style>
    <text:list-style style:name="a810">
      <text:list-level-style-bullet text:level="1" text:bullet-char="">
        <style:list-level-properties text:space-before="0.09896in" text:min-label-width="0.25in"/>
        <style:text-properties fo:color="#d8b25c" fo:font-family="Wingdings" style:font-pitch="variable" style:font-charset="x-symbol" fo:font-size="65%"/>
      </text:list-level-style-bullet>
      <text:list-level-style-bullet text:level="2" text:bullet-char="">
        <style:list-level-properties text:space-before="0.44965in" text:min-label-width="0.25in"/>
        <style:text-properties fo:color="#d8b25c" fo:font-family="Wingdings" style:font-pitch="variable" style:font-charset="x-symbol" fo:font-size="65%"/>
      </text:list-level-style-bullet>
      <text:list-level-style-bullet text:level="3" text:bullet-char="">
        <style:list-level-properties text:space-before="0.75in" text:min-label-width="0.25in"/>
        <style:text-properties fo:color="#d8b25c" fo:font-family="Wingdings" style:font-pitch="variable" style:font-charset="x-symbol" fo:font-size="65%"/>
      </text:list-level-style-bullet>
      <text:list-level-style-bullet text:level="4" text:bullet-char="">
        <style:list-level-properties text:space-before="1.25in" text:min-label-width="0.25in"/>
        <style:text-properties fo:color="#d8b25c" fo:font-family="Wingdings" style:font-pitch="variable" style:font-charset="x-symbol" fo:font-size="65%"/>
      </text:list-level-style-bullet>
      <text:list-level-style-bullet text:level="5" text:bullet-char="">
        <style:list-level-properties text:space-before="1.75in" text:min-label-width="0.25in"/>
        <style:text-properties fo:color="#d8b25c" fo:font-family="Wingdings" style:font-pitch="variable" style:font-charset="x-symbol" fo:font-size="65%"/>
      </text:list-level-style-bullet>
      <text:list-level-style-bullet text:level="6" text:bullet-char="">
        <style:list-level-properties text:space-before="2.05in" text:min-label-width="0.25in"/>
        <style:text-properties fo:color="#d8b25c" fo:font-family="Wingdings" style:font-pitch="variable" style:font-charset="x-symbol" fo:font-size="65%"/>
      </text:list-level-style-bullet>
      <text:list-level-style-bullet text:level="7" text:bullet-char="">
        <style:list-level-properties text:space-before="2.35in" text:min-label-width="0.25in"/>
        <style:text-properties fo:color="#d8b25c" fo:font-family="Wingdings" style:font-pitch="variable" style:font-charset="x-symbol" fo:font-size="65%"/>
      </text:list-level-style-bullet>
      <text:list-level-style-bullet text:level="8" text:bullet-char="">
        <style:list-level-properties text:space-before="2.65in" text:min-label-width="0.25in"/>
        <style:text-properties fo:color="#d8b25c" fo:font-family="Wingdings" style:font-pitch="variable" style:font-charset="x-symbol" fo:font-size="65%"/>
      </text:list-level-style-bullet>
      <text:list-level-style-bullet text:level="9" text:bullet-char="">
        <style:list-level-properties text:space-before="2.95in" text:min-label-width="0.25in"/>
        <style:text-properties fo:color="#d8b25c" fo:font-family="Wingdings" style:font-pitch="variable" style:font-charset="x-symbol" fo:font-size="65%"/>
      </text:list-level-style-bullet>
    </text:list-style>
    <text:list-style style:name="a723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4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6">
      <text:list-level-style-bullet text:level="1" text:bullet-char="">
        <style:list-level-properties text:space-before="0.05035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2" text:bullet-char="">
        <style:list-level-properties text:space-before="0.40104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3" text:bullet-char="">
        <style:list-level-properties text:space-before="0.7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4" text:bullet-char="">
        <style:list-level-properties text:space-before="1.2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5" text:bullet-char="">
        <style:list-level-properties text:space-before="1.7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6" text:bullet-char="">
        <style:list-level-properties text:space-before="2.0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7" text:bullet-char="">
        <style:list-level-properties text:space-before="2.3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8" text:bullet-char="">
        <style:list-level-properties text:space-before="2.6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9" text:bullet-char="">
        <style:list-level-properties text:space-before="2.90139in" text:min-label-width="0.29861in"/>
        <style:text-properties fo:color="#94b6d2" fo:font-family="Wingdings 2" style:font-family-generic="roman" style:font-pitch="variable" style:font-charset="x-symbol" fo:font-size="70%"/>
      </text:list-level-style-bullet>
    </text:list-style>
    <text:list-style style:name="a5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9">
      <text:list-level-style-bullet text:level="1" text:bullet-char="">
        <style:list-level-properties text:space-before="0.09896in" text:min-label-width="0.25in"/>
        <style:text-properties fo:color="#dd8047" fo:font-family="Wingdings" style:font-pitch="variable" style:font-charset="x-symbol" fo:font-size="75%"/>
      </text:list-level-style-bullet>
      <text:list-level-style-bullet text:level="2" text:bullet-char="">
        <style:list-level-properties text:space-before="0.44965in" text:min-label-width="0.25in"/>
        <style:text-properties fo:color="#dd8047" fo:font-family="Wingdings" style:font-pitch="variable" style:font-charset="x-symbol" fo:font-size="75%"/>
      </text:list-level-style-bullet>
      <text:list-level-style-bullet text:level="3" text:bullet-char="">
        <style:list-level-properties text:space-before="0.75in" text:min-label-width="0.25in"/>
        <style:text-properties fo:color="#dd8047" fo:font-family="Wingdings" style:font-pitch="variable" style:font-charset="x-symbol" fo:font-size="75%"/>
      </text:list-level-style-bullet>
      <text:list-level-style-bullet text:level="4" text:bullet-char="">
        <style:list-level-properties text:space-before="1.25in" text:min-label-width="0.25in"/>
        <style:text-properties fo:color="#dd8047" fo:font-family="Wingdings" style:font-pitch="variable" style:font-charset="x-symbol" fo:font-size="75%"/>
      </text:list-level-style-bullet>
      <text:list-level-style-bullet text:level="5" text:bullet-char="">
        <style:list-level-properties text:space-before="1.75in" text:min-label-width="0.25in"/>
        <style:text-properties fo:color="#dd8047" fo:font-family="Wingdings" style:font-pitch="variable" style:font-charset="x-symbol" fo:font-size="75%"/>
      </text:list-level-style-bullet>
      <text:list-level-style-bullet text:level="6" text:bullet-char="">
        <style:list-level-properties text:space-before="2.05in" text:min-label-width="0.25in"/>
        <style:text-properties fo:color="#dd8047" fo:font-family="Wingdings" style:font-pitch="variable" style:font-charset="x-symbol" fo:font-size="75%"/>
      </text:list-level-style-bullet>
      <text:list-level-style-bullet text:level="7" text:bullet-char="">
        <style:list-level-properties text:space-before="2.35in" text:min-label-width="0.25in"/>
        <style:text-properties fo:color="#dd8047" fo:font-family="Wingdings" style:font-pitch="variable" style:font-charset="x-symbol" fo:font-size="75%"/>
      </text:list-level-style-bullet>
      <text:list-level-style-bullet text:level="8" text:bullet-char="">
        <style:list-level-properties text:space-before="2.65in" text:min-label-width="0.25in"/>
        <style:text-properties fo:color="#dd8047" fo:font-family="Wingdings" style:font-pitch="variable" style:font-charset="x-symbol" fo:font-size="75%"/>
      </text:list-level-style-bullet>
      <text:list-level-style-bullet text:level="9" text:bullet-char="">
        <style:list-level-properties text:space-before="2.95in" text:min-label-width="0.25in"/>
        <style:text-properties fo:color="#dd8047" fo:font-family="Wingdings" style:font-pitch="variable" style:font-charset="x-symbol" fo:font-size="75%"/>
      </text:list-level-style-bullet>
    </text:list-style>
    <text:list-style style:name="a5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90">
      <text:list-level-style-bullet text:level="1" text:bullet-char="">
        <style:list-level-properties text:space-before="0.09896in" text:min-label-width="0.25in"/>
        <style:text-properties fo:color="#a5ab81" fo:font-family="Wingdings" style:font-pitch="variable" style:font-charset="x-symbol" fo:font-size="75%"/>
      </text:list-level-style-bullet>
      <text:list-level-style-bullet text:level="2" text:bullet-char="">
        <style:list-level-properties text:space-before="0.44965in" text:min-label-width="0.25in"/>
        <style:text-properties fo:color="#a5ab81" fo:font-family="Wingdings" style:font-pitch="variable" style:font-charset="x-symbol" fo:font-size="75%"/>
      </text:list-level-style-bullet>
      <text:list-level-style-bullet text:level="3" text:bullet-char="">
        <style:list-level-properties text:space-before="0.75in" text:min-label-width="0.25in"/>
        <style:text-properties fo:color="#a5ab81" fo:font-family="Wingdings" style:font-pitch="variable" style:font-charset="x-symbol" fo:font-size="75%"/>
      </text:list-level-style-bullet>
      <text:list-level-style-bullet text:level="4" text:bullet-char="">
        <style:list-level-properties text:space-before="1.25in" text:min-label-width="0.25in"/>
        <style:text-properties fo:color="#a5ab81" fo:font-family="Wingdings" style:font-pitch="variable" style:font-charset="x-symbol" fo:font-size="75%"/>
      </text:list-level-style-bullet>
      <text:list-level-style-bullet text:level="5" text:bullet-char="">
        <style:list-level-properties text:space-before="1.75in" text:min-label-width="0.25in"/>
        <style:text-properties fo:color="#a5ab81" fo:font-family="Wingdings" style:font-pitch="variable" style:font-charset="x-symbol" fo:font-size="75%"/>
      </text:list-level-style-bullet>
      <text:list-level-style-bullet text:level="6" text:bullet-char="">
        <style:list-level-properties text:space-before="2.05in" text:min-label-width="0.25in"/>
        <style:text-properties fo:color="#a5ab81" fo:font-family="Wingdings" style:font-pitch="variable" style:font-charset="x-symbol" fo:font-size="75%"/>
      </text:list-level-style-bullet>
      <text:list-level-style-bullet text:level="7" text:bullet-char="">
        <style:list-level-properties text:space-before="2.35in" text:min-label-width="0.25in"/>
        <style:text-properties fo:color="#a5ab81" fo:font-family="Wingdings" style:font-pitch="variable" style:font-charset="x-symbol" fo:font-size="75%"/>
      </text:list-level-style-bullet>
      <text:list-level-style-bullet text:level="8" text:bullet-char="">
        <style:list-level-properties text:space-before="2.65in" text:min-label-width="0.25in"/>
        <style:text-properties fo:color="#a5ab81" fo:font-family="Wingdings" style:font-pitch="variable" style:font-charset="x-symbol" fo:font-size="75%"/>
      </text:list-level-style-bullet>
      <text:list-level-style-bullet text:level="9" text:bullet-char="">
        <style:list-level-properties text:space-before="2.95in" text:min-label-width="0.25in"/>
        <style:text-properties fo:color="#a5ab81" fo:font-family="Wingdings" style:font-pitch="variable" style:font-charset="x-symbol" fo:font-size="75%"/>
      </text:list-level-style-bullet>
    </text:list-style>
    <text:list-style style:name="a594">
      <text:list-level-style-bullet text:level="1" text:bullet-char="">
        <style:list-level-properties text:space-before="0.09896in" text:min-label-width="0.25in"/>
        <style:text-properties fo:color="#d8b25c" fo:font-family="Wingdings" style:font-pitch="variable" style:font-charset="x-symbol" fo:font-size="65%"/>
      </text:list-level-style-bullet>
      <text:list-level-style-bullet text:level="2" text:bullet-char="">
        <style:list-level-properties text:space-before="0.44965in" text:min-label-width="0.25in"/>
        <style:text-properties fo:color="#d8b25c" fo:font-family="Wingdings" style:font-pitch="variable" style:font-charset="x-symbol" fo:font-size="65%"/>
      </text:list-level-style-bullet>
      <text:list-level-style-bullet text:level="3" text:bullet-char="">
        <style:list-level-properties text:space-before="0.75in" text:min-label-width="0.25in"/>
        <style:text-properties fo:color="#d8b25c" fo:font-family="Wingdings" style:font-pitch="variable" style:font-charset="x-symbol" fo:font-size="65%"/>
      </text:list-level-style-bullet>
      <text:list-level-style-bullet text:level="4" text:bullet-char="">
        <style:list-level-properties text:space-before="1.25in" text:min-label-width="0.25in"/>
        <style:text-properties fo:color="#d8b25c" fo:font-family="Wingdings" style:font-pitch="variable" style:font-charset="x-symbol" fo:font-size="65%"/>
      </text:list-level-style-bullet>
      <text:list-level-style-bullet text:level="5" text:bullet-char="">
        <style:list-level-properties text:space-before="1.75in" text:min-label-width="0.25in"/>
        <style:text-properties fo:color="#d8b25c" fo:font-family="Wingdings" style:font-pitch="variable" style:font-charset="x-symbol" fo:font-size="65%"/>
      </text:list-level-style-bullet>
      <text:list-level-style-bullet text:level="6" text:bullet-char="">
        <style:list-level-properties text:space-before="2.05in" text:min-label-width="0.25in"/>
        <style:text-properties fo:color="#d8b25c" fo:font-family="Wingdings" style:font-pitch="variable" style:font-charset="x-symbol" fo:font-size="65%"/>
      </text:list-level-style-bullet>
      <text:list-level-style-bullet text:level="7" text:bullet-char="">
        <style:list-level-properties text:space-before="2.35in" text:min-label-width="0.25in"/>
        <style:text-properties fo:color="#d8b25c" fo:font-family="Wingdings" style:font-pitch="variable" style:font-charset="x-symbol" fo:font-size="65%"/>
      </text:list-level-style-bullet>
      <text:list-level-style-bullet text:level="8" text:bullet-char="">
        <style:list-level-properties text:space-before="2.65in" text:min-label-width="0.25in"/>
        <style:text-properties fo:color="#d8b25c" fo:font-family="Wingdings" style:font-pitch="variable" style:font-charset="x-symbol" fo:font-size="65%"/>
      </text:list-level-style-bullet>
      <text:list-level-style-bullet text:level="9" text:bullet-char="">
        <style:list-level-properties text:space-before="2.95in" text:min-label-width="0.25in"/>
        <style:text-properties fo:color="#d8b25c" fo:font-family="Wingdings" style:font-pitch="variable" style:font-charset="x-symbol" fo:font-size="65%"/>
      </text:list-level-style-bullet>
    </text:list-style>
    <text:list-style style:name="a5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996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3in"/>
      </text:list-level-style-number>
      <text:list-level-style-number text:level="7" style:num-format="">
        <style:list-level-properties text:space-before="2.6in"/>
      </text:list-level-style-number>
      <text:list-level-style-number text:level="8" style:num-format="">
        <style:list-level-properties text:space-before="2.9in"/>
      </text:list-level-style-number>
      <text:list-level-style-number text:level="9" style:num-format="">
        <style:list-level-properties text:space-before="3.2in"/>
      </text:list-level-style-number>
    </text:list-style>
    <text:list-style style:name="a50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996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3in"/>
      </text:list-level-style-number>
      <text:list-level-style-number text:level="7" style:num-format="">
        <style:list-level-properties text:space-before="2.6in"/>
      </text:list-level-style-number>
      <text:list-level-style-number text:level="8" style:num-format="">
        <style:list-level-properties text:space-before="2.9in"/>
      </text:list-level-style-number>
      <text:list-level-style-number text:level="9" style:num-format="">
        <style:list-level-properties text:space-before="3.2in"/>
      </text:list-level-style-number>
    </text:list-style>
    <text:list-style style:name="a5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2">
      <text:list-level-style-bullet text:level="1" text:bullet-char="">
        <style:list-level-properties text:space-before="0.09896in" text:min-label-width="0.25in"/>
        <style:text-properties fo:color="#a5ab81" fo:font-family="Wingdings" style:font-pitch="variable" style:font-charset="x-symbol" fo:font-size="75%"/>
      </text:list-level-style-bullet>
      <text:list-level-style-bullet text:level="2" text:bullet-char="">
        <style:list-level-properties text:space-before="0.44965in" text:min-label-width="0.25in"/>
        <style:text-properties fo:color="#a5ab81" fo:font-family="Wingdings" style:font-pitch="variable" style:font-charset="x-symbol" fo:font-size="75%"/>
      </text:list-level-style-bullet>
      <text:list-level-style-bullet text:level="3" text:bullet-char="">
        <style:list-level-properties text:space-before="0.75in" text:min-label-width="0.25in"/>
        <style:text-properties fo:color="#a5ab81" fo:font-family="Wingdings" style:font-pitch="variable" style:font-charset="x-symbol" fo:font-size="75%"/>
      </text:list-level-style-bullet>
      <text:list-level-style-bullet text:level="4" text:bullet-char="">
        <style:list-level-properties text:space-before="1.25in" text:min-label-width="0.25in"/>
        <style:text-properties fo:color="#a5ab81" fo:font-family="Wingdings" style:font-pitch="variable" style:font-charset="x-symbol" fo:font-size="75%"/>
      </text:list-level-style-bullet>
      <text:list-level-style-bullet text:level="5" text:bullet-char="">
        <style:list-level-properties text:space-before="1.75in" text:min-label-width="0.25in"/>
        <style:text-properties fo:color="#a5ab81" fo:font-family="Wingdings" style:font-pitch="variable" style:font-charset="x-symbol" fo:font-size="75%"/>
      </text:list-level-style-bullet>
      <text:list-level-style-bullet text:level="6" text:bullet-char="">
        <style:list-level-properties text:space-before="2.05in" text:min-label-width="0.25in"/>
        <style:text-properties fo:color="#a5ab81" fo:font-family="Wingdings" style:font-pitch="variable" style:font-charset="x-symbol" fo:font-size="75%"/>
      </text:list-level-style-bullet>
      <text:list-level-style-bullet text:level="7" text:bullet-char="">
        <style:list-level-properties text:space-before="2.35in" text:min-label-width="0.25in"/>
        <style:text-properties fo:color="#a5ab81" fo:font-family="Wingdings" style:font-pitch="variable" style:font-charset="x-symbol" fo:font-size="75%"/>
      </text:list-level-style-bullet>
      <text:list-level-style-bullet text:level="8" text:bullet-char="">
        <style:list-level-properties text:space-before="2.65in" text:min-label-width="0.25in"/>
        <style:text-properties fo:color="#a5ab81" fo:font-family="Wingdings" style:font-pitch="variable" style:font-charset="x-symbol" fo:font-size="75%"/>
      </text:list-level-style-bullet>
      <text:list-level-style-bullet text:level="9" text:bullet-char="">
        <style:list-level-properties text:space-before="2.95in" text:min-label-width="0.25in"/>
        <style:text-properties fo:color="#a5ab81" fo:font-family="Wingdings" style:font-pitch="variable" style:font-charset="x-symbol" fo:font-size="75%"/>
      </text:list-level-style-bullet>
    </text:list-style>
    <text:list-style style:name="a5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6">
      <text:list-level-style-bullet text:level="1" text:bullet-char="">
        <style:list-level-properties text:space-before="0.09896in" text:min-label-width="0.25in"/>
        <style:text-properties fo:color="#d8b25c" fo:font-family="Wingdings" style:font-pitch="variable" style:font-charset="x-symbol" fo:font-size="65%"/>
      </text:list-level-style-bullet>
      <text:list-level-style-bullet text:level="2" text:bullet-char="">
        <style:list-level-properties text:space-before="0.44965in" text:min-label-width="0.25in"/>
        <style:text-properties fo:color="#d8b25c" fo:font-family="Wingdings" style:font-pitch="variable" style:font-charset="x-symbol" fo:font-size="65%"/>
      </text:list-level-style-bullet>
      <text:list-level-style-bullet text:level="3" text:bullet-char="">
        <style:list-level-properties text:space-before="0.75in" text:min-label-width="0.25in"/>
        <style:text-properties fo:color="#d8b25c" fo:font-family="Wingdings" style:font-pitch="variable" style:font-charset="x-symbol" fo:font-size="65%"/>
      </text:list-level-style-bullet>
      <text:list-level-style-bullet text:level="4" text:bullet-char="">
        <style:list-level-properties text:space-before="1.25in" text:min-label-width="0.25in"/>
        <style:text-properties fo:color="#d8b25c" fo:font-family="Wingdings" style:font-pitch="variable" style:font-charset="x-symbol" fo:font-size="65%"/>
      </text:list-level-style-bullet>
      <text:list-level-style-bullet text:level="5" text:bullet-char="">
        <style:list-level-properties text:space-before="1.75in" text:min-label-width="0.25in"/>
        <style:text-properties fo:color="#d8b25c" fo:font-family="Wingdings" style:font-pitch="variable" style:font-charset="x-symbol" fo:font-size="65%"/>
      </text:list-level-style-bullet>
      <text:list-level-style-bullet text:level="6" text:bullet-char="">
        <style:list-level-properties text:space-before="2.05in" text:min-label-width="0.25in"/>
        <style:text-properties fo:color="#d8b25c" fo:font-family="Wingdings" style:font-pitch="variable" style:font-charset="x-symbol" fo:font-size="65%"/>
      </text:list-level-style-bullet>
      <text:list-level-style-bullet text:level="7" text:bullet-char="">
        <style:list-level-properties text:space-before="2.35in" text:min-label-width="0.25in"/>
        <style:text-properties fo:color="#d8b25c" fo:font-family="Wingdings" style:font-pitch="variable" style:font-charset="x-symbol" fo:font-size="65%"/>
      </text:list-level-style-bullet>
      <text:list-level-style-bullet text:level="8" text:bullet-char="">
        <style:list-level-properties text:space-before="2.65in" text:min-label-width="0.25in"/>
        <style:text-properties fo:color="#d8b25c" fo:font-family="Wingdings" style:font-pitch="variable" style:font-charset="x-symbol" fo:font-size="65%"/>
      </text:list-level-style-bullet>
      <text:list-level-style-bullet text:level="9" text:bullet-char="">
        <style:list-level-properties text:space-before="2.95in" text:min-label-width="0.25in"/>
        <style:text-properties fo:color="#d8b25c" fo:font-family="Wingdings" style:font-pitch="variable" style:font-charset="x-symbol" fo:font-size="65%"/>
      </text:list-level-style-bullet>
    </text:list-style>
    <text:list-style style:name="a1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6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377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1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89">
      <text:list-level-style-bullet text:level="1" text:bullet-char="">
        <style:list-level-properties text:space-before="0.05035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2" text:bullet-char="">
        <style:list-level-properties text:space-before="0.40104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3" text:bullet-char="">
        <style:list-level-properties text:space-before="0.7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4" text:bullet-char="">
        <style:list-level-properties text:space-before="1.2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5" text:bullet-char="">
        <style:list-level-properties text:space-before="1.7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6" text:bullet-char="">
        <style:list-level-properties text:space-before="2.0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7" text:bullet-char="">
        <style:list-level-properties text:space-before="2.3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8" text:bullet-char="">
        <style:list-level-properties text:space-before="2.6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9" text:bullet-char="">
        <style:list-level-properties text:space-before="2.90139in" text:min-label-width="0.29861in"/>
        <style:text-properties fo:color="#94b6d2" fo:font-family="Wingdings 2" style:font-family-generic="roman" style:font-pitch="variable" style:font-charset="x-symbol" fo:font-size="70%"/>
      </text:list-level-style-bullet>
    </text:list-style>
    <text:list-style style:name="a6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">
      <text:list-level-style-bullet text:level="1" text:bullet-char="">
        <style:list-level-properties text:space-before="0.05035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2" text:bullet-char="">
        <style:list-level-properties text:space-before="0.40104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3" text:bullet-char="">
        <style:list-level-properties text:space-before="0.7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4" text:bullet-char="">
        <style:list-level-properties text:space-before="1.2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5" text:bullet-char="">
        <style:list-level-properties text:space-before="1.7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6" text:bullet-char="">
        <style:list-level-properties text:space-before="2.0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7" text:bullet-char="">
        <style:list-level-properties text:space-before="2.3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8" text:bullet-char="">
        <style:list-level-properties text:space-before="2.6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9" text:bullet-char="">
        <style:list-level-properties text:space-before="2.90139in" text:min-label-width="0.29861in"/>
        <style:text-properties fo:color="#94b6d2" fo:font-family="Wingdings 2" style:font-family-generic="roman" style:font-pitch="variable" style:font-charset="x-symbol" fo:font-size="70%"/>
      </text:list-level-style-bullet>
    </text:list-style>
    <text:list-style style:name="a6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">
      <text:list-level-style-bullet text:level="1" text:bullet-char="">
        <style:list-level-properties text:space-before="0.09896in" text:min-label-width="0.25in"/>
        <style:text-properties fo:color="#dd8047" fo:font-family="Wingdings" style:font-pitch="variable" style:font-charset="x-symbol" fo:font-size="75%"/>
      </text:list-level-style-bullet>
      <text:list-level-style-bullet text:level="2" text:bullet-char="">
        <style:list-level-properties text:space-before="0.44965in" text:min-label-width="0.25in"/>
        <style:text-properties fo:color="#dd8047" fo:font-family="Wingdings" style:font-pitch="variable" style:font-charset="x-symbol" fo:font-size="75%"/>
      </text:list-level-style-bullet>
      <text:list-level-style-bullet text:level="3" text:bullet-char="">
        <style:list-level-properties text:space-before="0.75in" text:min-label-width="0.25in"/>
        <style:text-properties fo:color="#dd8047" fo:font-family="Wingdings" style:font-pitch="variable" style:font-charset="x-symbol" fo:font-size="75%"/>
      </text:list-level-style-bullet>
      <text:list-level-style-bullet text:level="4" text:bullet-char="">
        <style:list-level-properties text:space-before="1.25in" text:min-label-width="0.25in"/>
        <style:text-properties fo:color="#dd8047" fo:font-family="Wingdings" style:font-pitch="variable" style:font-charset="x-symbol" fo:font-size="75%"/>
      </text:list-level-style-bullet>
      <text:list-level-style-bullet text:level="5" text:bullet-char="">
        <style:list-level-properties text:space-before="1.75in" text:min-label-width="0.25in"/>
        <style:text-properties fo:color="#dd8047" fo:font-family="Wingdings" style:font-pitch="variable" style:font-charset="x-symbol" fo:font-size="75%"/>
      </text:list-level-style-bullet>
      <text:list-level-style-bullet text:level="6" text:bullet-char="">
        <style:list-level-properties text:space-before="2.05in" text:min-label-width="0.25in"/>
        <style:text-properties fo:color="#dd8047" fo:font-family="Wingdings" style:font-pitch="variable" style:font-charset="x-symbol" fo:font-size="75%"/>
      </text:list-level-style-bullet>
      <text:list-level-style-bullet text:level="7" text:bullet-char="">
        <style:list-level-properties text:space-before="2.35in" text:min-label-width="0.25in"/>
        <style:text-properties fo:color="#dd8047" fo:font-family="Wingdings" style:font-pitch="variable" style:font-charset="x-symbol" fo:font-size="75%"/>
      </text:list-level-style-bullet>
      <text:list-level-style-bullet text:level="8" text:bullet-char="">
        <style:list-level-properties text:space-before="2.65in" text:min-label-width="0.25in"/>
        <style:text-properties fo:color="#dd8047" fo:font-family="Wingdings" style:font-pitch="variable" style:font-charset="x-symbol" fo:font-size="75%"/>
      </text:list-level-style-bullet>
      <text:list-level-style-bullet text:level="9" text:bullet-char="">
        <style:list-level-properties text:space-before="2.95in" text:min-label-width="0.25in"/>
        <style:text-properties fo:color="#dd8047" fo:font-family="Wingdings" style:font-pitch="variable" style:font-charset="x-symbol" fo:font-size="75%"/>
      </text:list-level-style-bullet>
    </text:list-style>
    <text:list-style style:name="a6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">
      <text:list-level-style-bullet text:level="1" text:bullet-char="">
        <style:list-level-properties text:space-before="0.09896in" text:min-label-width="0.25in"/>
        <style:text-properties fo:color="#a5ab81" fo:font-family="Wingdings" style:font-pitch="variable" style:font-charset="x-symbol" fo:font-size="75%"/>
      </text:list-level-style-bullet>
      <text:list-level-style-bullet text:level="2" text:bullet-char="">
        <style:list-level-properties text:space-before="0.44965in" text:min-label-width="0.25in"/>
        <style:text-properties fo:color="#a5ab81" fo:font-family="Wingdings" style:font-pitch="variable" style:font-charset="x-symbol" fo:font-size="75%"/>
      </text:list-level-style-bullet>
      <text:list-level-style-bullet text:level="3" text:bullet-char="">
        <style:list-level-properties text:space-before="0.75in" text:min-label-width="0.25in"/>
        <style:text-properties fo:color="#a5ab81" fo:font-family="Wingdings" style:font-pitch="variable" style:font-charset="x-symbol" fo:font-size="75%"/>
      </text:list-level-style-bullet>
      <text:list-level-style-bullet text:level="4" text:bullet-char="">
        <style:list-level-properties text:space-before="1.25in" text:min-label-width="0.25in"/>
        <style:text-properties fo:color="#a5ab81" fo:font-family="Wingdings" style:font-pitch="variable" style:font-charset="x-symbol" fo:font-size="75%"/>
      </text:list-level-style-bullet>
      <text:list-level-style-bullet text:level="5" text:bullet-char="">
        <style:list-level-properties text:space-before="1.75in" text:min-label-width="0.25in"/>
        <style:text-properties fo:color="#a5ab81" fo:font-family="Wingdings" style:font-pitch="variable" style:font-charset="x-symbol" fo:font-size="75%"/>
      </text:list-level-style-bullet>
      <text:list-level-style-bullet text:level="6" text:bullet-char="">
        <style:list-level-properties text:space-before="2.05in" text:min-label-width="0.25in"/>
        <style:text-properties fo:color="#a5ab81" fo:font-family="Wingdings" style:font-pitch="variable" style:font-charset="x-symbol" fo:font-size="75%"/>
      </text:list-level-style-bullet>
      <text:list-level-style-bullet text:level="7" text:bullet-char="">
        <style:list-level-properties text:space-before="2.35in" text:min-label-width="0.25in"/>
        <style:text-properties fo:color="#a5ab81" fo:font-family="Wingdings" style:font-pitch="variable" style:font-charset="x-symbol" fo:font-size="75%"/>
      </text:list-level-style-bullet>
      <text:list-level-style-bullet text:level="8" text:bullet-char="">
        <style:list-level-properties text:space-before="2.65in" text:min-label-width="0.25in"/>
        <style:text-properties fo:color="#a5ab81" fo:font-family="Wingdings" style:font-pitch="variable" style:font-charset="x-symbol" fo:font-size="75%"/>
      </text:list-level-style-bullet>
      <text:list-level-style-bullet text:level="9" text:bullet-char="">
        <style:list-level-properties text:space-before="2.95in" text:min-label-width="0.25in"/>
        <style:text-properties fo:color="#a5ab81" fo:font-family="Wingdings" style:font-pitch="variable" style:font-charset="x-symbol" fo:font-size="75%"/>
      </text:list-level-style-bullet>
    </text:list-style>
    <text:list-style style:name="a151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154">
      <text:list-level-style-bullet text:level="1" text:bullet-char="">
        <style:list-level-properties text:space-before="0.05035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2" text:bullet-char="">
        <style:list-level-properties text:space-before="0.40104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3" text:bullet-char="">
        <style:list-level-properties text:space-before="0.7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4" text:bullet-char="">
        <style:list-level-properties text:space-before="1.2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5" text:bullet-char="">
        <style:list-level-properties text:space-before="1.7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6" text:bullet-char="">
        <style:list-level-properties text:space-before="2.0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7" text:bullet-char="">
        <style:list-level-properties text:space-before="2.3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8" text:bullet-char="">
        <style:list-level-properties text:space-before="2.6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9" text:bullet-char="">
        <style:list-level-properties text:space-before="2.90139in" text:min-label-width="0.29861in"/>
        <style:text-properties fo:color="#94b6d2" fo:font-family="Wingdings 2" style:font-family-generic="roman" style:font-pitch="variable" style:font-charset="x-symbol" fo:font-size="70%"/>
      </text:list-level-style-bullet>
    </text:list-style>
    <text:list-style style:name="a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7">
      <text:list-level-style-bullet text:level="1" text:bullet-char="">
        <style:list-level-properties text:space-before="0.09896in" text:min-label-width="0.25in"/>
        <style:text-properties fo:color="#dd8047" fo:font-family="Wingdings" style:font-pitch="variable" style:font-charset="x-symbol" fo:font-size="75%"/>
      </text:list-level-style-bullet>
      <text:list-level-style-bullet text:level="2" text:bullet-char="">
        <style:list-level-properties text:space-before="0.44965in" text:min-label-width="0.25in"/>
        <style:text-properties fo:color="#dd8047" fo:font-family="Wingdings" style:font-pitch="variable" style:font-charset="x-symbol" fo:font-size="75%"/>
      </text:list-level-style-bullet>
      <text:list-level-style-bullet text:level="3" text:bullet-char="">
        <style:list-level-properties text:space-before="0.75in" text:min-label-width="0.25in"/>
        <style:text-properties fo:color="#dd8047" fo:font-family="Wingdings" style:font-pitch="variable" style:font-charset="x-symbol" fo:font-size="75%"/>
      </text:list-level-style-bullet>
      <text:list-level-style-bullet text:level="4" text:bullet-char="">
        <style:list-level-properties text:space-before="1.25in" text:min-label-width="0.25in"/>
        <style:text-properties fo:color="#dd8047" fo:font-family="Wingdings" style:font-pitch="variable" style:font-charset="x-symbol" fo:font-size="75%"/>
      </text:list-level-style-bullet>
      <text:list-level-style-bullet text:level="5" text:bullet-char="">
        <style:list-level-properties text:space-before="1.75in" text:min-label-width="0.25in"/>
        <style:text-properties fo:color="#dd8047" fo:font-family="Wingdings" style:font-pitch="variable" style:font-charset="x-symbol" fo:font-size="75%"/>
      </text:list-level-style-bullet>
      <text:list-level-style-bullet text:level="6" text:bullet-char="">
        <style:list-level-properties text:space-before="2.05in" text:min-label-width="0.25in"/>
        <style:text-properties fo:color="#dd8047" fo:font-family="Wingdings" style:font-pitch="variable" style:font-charset="x-symbol" fo:font-size="75%"/>
      </text:list-level-style-bullet>
      <text:list-level-style-bullet text:level="7" text:bullet-char="">
        <style:list-level-properties text:space-before="2.35in" text:min-label-width="0.25in"/>
        <style:text-properties fo:color="#dd8047" fo:font-family="Wingdings" style:font-pitch="variable" style:font-charset="x-symbol" fo:font-size="75%"/>
      </text:list-level-style-bullet>
      <text:list-level-style-bullet text:level="8" text:bullet-char="">
        <style:list-level-properties text:space-before="2.65in" text:min-label-width="0.25in"/>
        <style:text-properties fo:color="#dd8047" fo:font-family="Wingdings" style:font-pitch="variable" style:font-charset="x-symbol" fo:font-size="75%"/>
      </text:list-level-style-bullet>
      <text:list-level-style-bullet text:level="9" text:bullet-char="">
        <style:list-level-properties text:space-before="2.95in" text:min-label-width="0.25in"/>
        <style:text-properties fo:color="#dd8047" fo:font-family="Wingdings" style:font-pitch="variable" style:font-charset="x-symbol" fo:font-size="75%"/>
      </text:list-level-style-bullet>
    </text:list-style>
    <text:list-style style:name="a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0">
      <text:list-level-style-bullet text:level="1" text:bullet-char="">
        <style:list-level-properties text:space-before="0.05035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2" text:bullet-char="">
        <style:list-level-properties text:space-before="0.40104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3" text:bullet-char="">
        <style:list-level-properties text:space-before="0.7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4" text:bullet-char="">
        <style:list-level-properties text:space-before="1.2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5" text:bullet-char="">
        <style:list-level-properties text:space-before="1.7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6" text:bullet-char="">
        <style:list-level-properties text:space-before="2.0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7" text:bullet-char="">
        <style:list-level-properties text:space-before="2.3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8" text:bullet-char="">
        <style:list-level-properties text:space-before="2.6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9" text:bullet-char="">
        <style:list-level-properties text:space-before="2.90139in" text:min-label-width="0.29861in"/>
        <style:text-properties fo:color="#94b6d2" fo:font-family="Wingdings 2" style:font-family-generic="roman" style:font-pitch="variable" style:font-charset="x-symbol" fo:font-size="70%"/>
      </text:list-level-style-bullet>
    </text:list-style>
    <text:list-style style:name="a8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996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3in"/>
      </text:list-level-style-number>
      <text:list-level-style-number text:level="7" style:num-format="">
        <style:list-level-properties text:space-before="2.6in"/>
      </text:list-level-style-number>
      <text:list-level-style-number text:level="8" style:num-format="">
        <style:list-level-properties text:space-before="2.9in"/>
      </text:list-level-style-number>
      <text:list-level-style-number text:level="9" style:num-format="">
        <style:list-level-properties text:space-before="3.2in"/>
      </text:list-level-style-number>
    </text:list-style>
    <text:list-style style:name="a383">
      <text:list-level-style-bullet text:level="1" text:bullet-char="">
        <style:list-level-properties text:space-before="0.09896in" text:min-label-width="0.25in"/>
        <style:text-properties fo:color="#dd8047" fo:font-family="Wingdings" style:font-pitch="variable" style:font-charset="x-symbol" fo:font-size="75%"/>
      </text:list-level-style-bullet>
      <text:list-level-style-bullet text:level="2" text:bullet-char="">
        <style:list-level-properties text:space-before="0.44965in" text:min-label-width="0.25in"/>
        <style:text-properties fo:color="#dd8047" fo:font-family="Wingdings" style:font-pitch="variable" style:font-charset="x-symbol" fo:font-size="75%"/>
      </text:list-level-style-bullet>
      <text:list-level-style-bullet text:level="3" text:bullet-char="">
        <style:list-level-properties text:space-before="0.75in" text:min-label-width="0.25in"/>
        <style:text-properties fo:color="#dd8047" fo:font-family="Wingdings" style:font-pitch="variable" style:font-charset="x-symbol" fo:font-size="75%"/>
      </text:list-level-style-bullet>
      <text:list-level-style-bullet text:level="4" text:bullet-char="">
        <style:list-level-properties text:space-before="1.25in" text:min-label-width="0.25in"/>
        <style:text-properties fo:color="#dd8047" fo:font-family="Wingdings" style:font-pitch="variable" style:font-charset="x-symbol" fo:font-size="75%"/>
      </text:list-level-style-bullet>
      <text:list-level-style-bullet text:level="5" text:bullet-char="">
        <style:list-level-properties text:space-before="1.75in" text:min-label-width="0.25in"/>
        <style:text-properties fo:color="#dd8047" fo:font-family="Wingdings" style:font-pitch="variable" style:font-charset="x-symbol" fo:font-size="75%"/>
      </text:list-level-style-bullet>
      <text:list-level-style-bullet text:level="6" text:bullet-char="">
        <style:list-level-properties text:space-before="2.05in" text:min-label-width="0.25in"/>
        <style:text-properties fo:color="#dd8047" fo:font-family="Wingdings" style:font-pitch="variable" style:font-charset="x-symbol" fo:font-size="75%"/>
      </text:list-level-style-bullet>
      <text:list-level-style-bullet text:level="7" text:bullet-char="">
        <style:list-level-properties text:space-before="2.35in" text:min-label-width="0.25in"/>
        <style:text-properties fo:color="#dd8047" fo:font-family="Wingdings" style:font-pitch="variable" style:font-charset="x-symbol" fo:font-size="75%"/>
      </text:list-level-style-bullet>
      <text:list-level-style-bullet text:level="8" text:bullet-char="">
        <style:list-level-properties text:space-before="2.65in" text:min-label-width="0.25in"/>
        <style:text-properties fo:color="#dd8047" fo:font-family="Wingdings" style:font-pitch="variable" style:font-charset="x-symbol" fo:font-size="75%"/>
      </text:list-level-style-bullet>
      <text:list-level-style-bullet text:level="9" text:bullet-char="">
        <style:list-level-properties text:space-before="2.95in" text:min-label-width="0.25in"/>
        <style:text-properties fo:color="#dd8047" fo:font-family="Wingdings" style:font-pitch="variable" style:font-charset="x-symbol" fo:font-size="75%"/>
      </text:list-level-style-bullet>
    </text:list-style>
    <text:list-style style:name="a8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2">
      <text:list-level-style-bullet text:level="1" text:bullet-char="">
        <style:list-level-properties text:space-before="0.09896in" text:min-label-width="0.25in"/>
        <style:text-properties fo:color="#dd8047" fo:font-family="Wingdings" style:font-pitch="variable" style:font-charset="x-symbol" fo:font-size="75%"/>
      </text:list-level-style-bullet>
      <text:list-level-style-bullet text:level="2" text:bullet-char="">
        <style:list-level-properties text:space-before="0.44965in" text:min-label-width="0.25in"/>
        <style:text-properties fo:color="#dd8047" fo:font-family="Wingdings" style:font-pitch="variable" style:font-charset="x-symbol" fo:font-size="75%"/>
      </text:list-level-style-bullet>
      <text:list-level-style-bullet text:level="3" text:bullet-char="">
        <style:list-level-properties text:space-before="0.75in" text:min-label-width="0.25in"/>
        <style:text-properties fo:color="#dd8047" fo:font-family="Wingdings" style:font-pitch="variable" style:font-charset="x-symbol" fo:font-size="75%"/>
      </text:list-level-style-bullet>
      <text:list-level-style-bullet text:level="4" text:bullet-char="">
        <style:list-level-properties text:space-before="1.25in" text:min-label-width="0.25in"/>
        <style:text-properties fo:color="#dd8047" fo:font-family="Wingdings" style:font-pitch="variable" style:font-charset="x-symbol" fo:font-size="75%"/>
      </text:list-level-style-bullet>
      <text:list-level-style-bullet text:level="5" text:bullet-char="">
        <style:list-level-properties text:space-before="1.75in" text:min-label-width="0.25in"/>
        <style:text-properties fo:color="#dd8047" fo:font-family="Wingdings" style:font-pitch="variable" style:font-charset="x-symbol" fo:font-size="75%"/>
      </text:list-level-style-bullet>
      <text:list-level-style-bullet text:level="6" text:bullet-char="">
        <style:list-level-properties text:space-before="2.05in" text:min-label-width="0.25in"/>
        <style:text-properties fo:color="#dd8047" fo:font-family="Wingdings" style:font-pitch="variable" style:font-charset="x-symbol" fo:font-size="75%"/>
      </text:list-level-style-bullet>
      <text:list-level-style-bullet text:level="7" text:bullet-char="">
        <style:list-level-properties text:space-before="2.35in" text:min-label-width="0.25in"/>
        <style:text-properties fo:color="#dd8047" fo:font-family="Wingdings" style:font-pitch="variable" style:font-charset="x-symbol" fo:font-size="75%"/>
      </text:list-level-style-bullet>
      <text:list-level-style-bullet text:level="8" text:bullet-char="">
        <style:list-level-properties text:space-before="2.65in" text:min-label-width="0.25in"/>
        <style:text-properties fo:color="#dd8047" fo:font-family="Wingdings" style:font-pitch="variable" style:font-charset="x-symbol" fo:font-size="75%"/>
      </text:list-level-style-bullet>
      <text:list-level-style-bullet text:level="9" text:bullet-char="">
        <style:list-level-properties text:space-before="2.95in" text:min-label-width="0.25in"/>
        <style:text-properties fo:color="#dd8047" fo:font-family="Wingdings" style:font-pitch="variable" style:font-charset="x-symbol" fo:font-size="75%"/>
      </text:list-level-style-bullet>
    </text:list-style>
    <text:list-style style:name="a386">
      <text:list-level-style-bullet text:level="1" text:bullet-char="">
        <style:list-level-properties text:space-before="0.09896in" text:min-label-width="0.25in"/>
        <style:text-properties fo:color="#a5ab81" fo:font-family="Wingdings" style:font-pitch="variable" style:font-charset="x-symbol" fo:font-size="75%"/>
      </text:list-level-style-bullet>
      <text:list-level-style-bullet text:level="2" text:bullet-char="">
        <style:list-level-properties text:space-before="0.44965in" text:min-label-width="0.25in"/>
        <style:text-properties fo:color="#a5ab81" fo:font-family="Wingdings" style:font-pitch="variable" style:font-charset="x-symbol" fo:font-size="75%"/>
      </text:list-level-style-bullet>
      <text:list-level-style-bullet text:level="3" text:bullet-char="">
        <style:list-level-properties text:space-before="0.75in" text:min-label-width="0.25in"/>
        <style:text-properties fo:color="#a5ab81" fo:font-family="Wingdings" style:font-pitch="variable" style:font-charset="x-symbol" fo:font-size="75%"/>
      </text:list-level-style-bullet>
      <text:list-level-style-bullet text:level="4" text:bullet-char="">
        <style:list-level-properties text:space-before="1.25in" text:min-label-width="0.25in"/>
        <style:text-properties fo:color="#a5ab81" fo:font-family="Wingdings" style:font-pitch="variable" style:font-charset="x-symbol" fo:font-size="75%"/>
      </text:list-level-style-bullet>
      <text:list-level-style-bullet text:level="5" text:bullet-char="">
        <style:list-level-properties text:space-before="1.75in" text:min-label-width="0.25in"/>
        <style:text-properties fo:color="#a5ab81" fo:font-family="Wingdings" style:font-pitch="variable" style:font-charset="x-symbol" fo:font-size="75%"/>
      </text:list-level-style-bullet>
      <text:list-level-style-bullet text:level="6" text:bullet-char="">
        <style:list-level-properties text:space-before="2.05in" text:min-label-width="0.25in"/>
        <style:text-properties fo:color="#a5ab81" fo:font-family="Wingdings" style:font-pitch="variable" style:font-charset="x-symbol" fo:font-size="75%"/>
      </text:list-level-style-bullet>
      <text:list-level-style-bullet text:level="7" text:bullet-char="">
        <style:list-level-properties text:space-before="2.35in" text:min-label-width="0.25in"/>
        <style:text-properties fo:color="#a5ab81" fo:font-family="Wingdings" style:font-pitch="variable" style:font-charset="x-symbol" fo:font-size="75%"/>
      </text:list-level-style-bullet>
      <text:list-level-style-bullet text:level="8" text:bullet-char="">
        <style:list-level-properties text:space-before="2.65in" text:min-label-width="0.25in"/>
        <style:text-properties fo:color="#a5ab81" fo:font-family="Wingdings" style:font-pitch="variable" style:font-charset="x-symbol" fo:font-size="75%"/>
      </text:list-level-style-bullet>
      <text:list-level-style-bullet text:level="9" text:bullet-char="">
        <style:list-level-properties text:space-before="2.95in" text:min-label-width="0.25in"/>
        <style:text-properties fo:color="#a5ab81" fo:font-family="Wingdings" style:font-pitch="variable" style:font-charset="x-symbol" fo:font-size="75%"/>
      </text:list-level-style-bullet>
    </text:list-style>
    <text:list-style style:name="a295">
      <text:list-level-style-bullet text:level="1" text:bullet-char="">
        <style:list-level-properties text:space-before="0.09896in" text:min-label-width="0.25in"/>
        <style:text-properties fo:color="#a5ab81" fo:font-family="Wingdings" style:font-pitch="variable" style:font-charset="x-symbol" fo:font-size="75%"/>
      </text:list-level-style-bullet>
      <text:list-level-style-bullet text:level="2" text:bullet-char="">
        <style:list-level-properties text:space-before="0.44965in" text:min-label-width="0.25in"/>
        <style:text-properties fo:color="#a5ab81" fo:font-family="Wingdings" style:font-pitch="variable" style:font-charset="x-symbol" fo:font-size="75%"/>
      </text:list-level-style-bullet>
      <text:list-level-style-bullet text:level="3" text:bullet-char="">
        <style:list-level-properties text:space-before="0.75in" text:min-label-width="0.25in"/>
        <style:text-properties fo:color="#a5ab81" fo:font-family="Wingdings" style:font-pitch="variable" style:font-charset="x-symbol" fo:font-size="75%"/>
      </text:list-level-style-bullet>
      <text:list-level-style-bullet text:level="4" text:bullet-char="">
        <style:list-level-properties text:space-before="1.25in" text:min-label-width="0.25in"/>
        <style:text-properties fo:color="#a5ab81" fo:font-family="Wingdings" style:font-pitch="variable" style:font-charset="x-symbol" fo:font-size="75%"/>
      </text:list-level-style-bullet>
      <text:list-level-style-bullet text:level="5" text:bullet-char="">
        <style:list-level-properties text:space-before="1.75in" text:min-label-width="0.25in"/>
        <style:text-properties fo:color="#a5ab81" fo:font-family="Wingdings" style:font-pitch="variable" style:font-charset="x-symbol" fo:font-size="75%"/>
      </text:list-level-style-bullet>
      <text:list-level-style-bullet text:level="6" text:bullet-char="">
        <style:list-level-properties text:space-before="2.05in" text:min-label-width="0.25in"/>
        <style:text-properties fo:color="#a5ab81" fo:font-family="Wingdings" style:font-pitch="variable" style:font-charset="x-symbol" fo:font-size="75%"/>
      </text:list-level-style-bullet>
      <text:list-level-style-bullet text:level="7" text:bullet-char="">
        <style:list-level-properties text:space-before="2.35in" text:min-label-width="0.25in"/>
        <style:text-properties fo:color="#a5ab81" fo:font-family="Wingdings" style:font-pitch="variable" style:font-charset="x-symbol" fo:font-size="75%"/>
      </text:list-level-style-bullet>
      <text:list-level-style-bullet text:level="8" text:bullet-char="">
        <style:list-level-properties text:space-before="2.65in" text:min-label-width="0.25in"/>
        <style:text-properties fo:color="#a5ab81" fo:font-family="Wingdings" style:font-pitch="variable" style:font-charset="x-symbol" fo:font-size="75%"/>
      </text:list-level-style-bullet>
      <text:list-level-style-bullet text:level="9" text:bullet-char="">
        <style:list-level-properties text:space-before="2.95in" text:min-label-width="0.25in"/>
        <style:text-properties fo:color="#a5ab81" fo:font-family="Wingdings" style:font-pitch="variable" style:font-charset="x-symbol" fo:font-size="75%"/>
      </text:list-level-style-bullet>
    </text:list-style>
    <text:list-style style:name="a299">
      <text:list-level-style-bullet text:level="1" text:bullet-char="">
        <style:list-level-properties text:space-before="0.09896in" text:min-label-width="0.25in"/>
        <style:text-properties fo:color="#d8b25c" fo:font-family="Wingdings" style:font-pitch="variable" style:font-charset="x-symbol" fo:font-size="65%"/>
      </text:list-level-style-bullet>
      <text:list-level-style-bullet text:level="2" text:bullet-char="">
        <style:list-level-properties text:space-before="0.44965in" text:min-label-width="0.25in"/>
        <style:text-properties fo:color="#d8b25c" fo:font-family="Wingdings" style:font-pitch="variable" style:font-charset="x-symbol" fo:font-size="65%"/>
      </text:list-level-style-bullet>
      <text:list-level-style-bullet text:level="3" text:bullet-char="">
        <style:list-level-properties text:space-before="0.75in" text:min-label-width="0.25in"/>
        <style:text-properties fo:color="#d8b25c" fo:font-family="Wingdings" style:font-pitch="variable" style:font-charset="x-symbol" fo:font-size="65%"/>
      </text:list-level-style-bullet>
      <text:list-level-style-bullet text:level="4" text:bullet-char="">
        <style:list-level-properties text:space-before="1.25in" text:min-label-width="0.25in"/>
        <style:text-properties fo:color="#d8b25c" fo:font-family="Wingdings" style:font-pitch="variable" style:font-charset="x-symbol" fo:font-size="65%"/>
      </text:list-level-style-bullet>
      <text:list-level-style-bullet text:level="5" text:bullet-char="">
        <style:list-level-properties text:space-before="1.75in" text:min-label-width="0.25in"/>
        <style:text-properties fo:color="#d8b25c" fo:font-family="Wingdings" style:font-pitch="variable" style:font-charset="x-symbol" fo:font-size="65%"/>
      </text:list-level-style-bullet>
      <text:list-level-style-bullet text:level="6" text:bullet-char="">
        <style:list-level-properties text:space-before="2.05in" text:min-label-width="0.25in"/>
        <style:text-properties fo:color="#d8b25c" fo:font-family="Wingdings" style:font-pitch="variable" style:font-charset="x-symbol" fo:font-size="65%"/>
      </text:list-level-style-bullet>
      <text:list-level-style-bullet text:level="7" text:bullet-char="">
        <style:list-level-properties text:space-before="2.35in" text:min-label-width="0.25in"/>
        <style:text-properties fo:color="#d8b25c" fo:font-family="Wingdings" style:font-pitch="variable" style:font-charset="x-symbol" fo:font-size="65%"/>
      </text:list-level-style-bullet>
      <text:list-level-style-bullet text:level="8" text:bullet-char="">
        <style:list-level-properties text:space-before="2.65in" text:min-label-width="0.25in"/>
        <style:text-properties fo:color="#d8b25c" fo:font-family="Wingdings" style:font-pitch="variable" style:font-charset="x-symbol" fo:font-size="65%"/>
      </text:list-level-style-bullet>
      <text:list-level-style-bullet text:level="9" text:bullet-char="">
        <style:list-level-properties text:space-before="2.95in" text:min-label-width="0.25in"/>
        <style:text-properties fo:color="#d8b25c" fo:font-family="Wingdings" style:font-pitch="variable" style:font-charset="x-symbol" fo:font-size="65%"/>
      </text:list-level-style-bullet>
    </text:list-style>
    <text:list-style style:name="a20">
      <text:list-level-style-bullet text:level="1" text:bullet-char="">
        <style:list-level-properties text:space-before="0.09896in" text:min-label-width="0.25in"/>
        <style:text-properties fo:color="#d8b25c" fo:font-family="Wingdings" style:font-pitch="variable" style:font-charset="x-symbol" fo:font-size="65%"/>
      </text:list-level-style-bullet>
      <text:list-level-style-bullet text:level="2" text:bullet-char="">
        <style:list-level-properties text:space-before="0.44965in" text:min-label-width="0.25in"/>
        <style:text-properties fo:color="#d8b25c" fo:font-family="Wingdings" style:font-pitch="variable" style:font-charset="x-symbol" fo:font-size="65%"/>
      </text:list-level-style-bullet>
      <text:list-level-style-bullet text:level="3" text:bullet-char="">
        <style:list-level-properties text:space-before="0.75in" text:min-label-width="0.25in"/>
        <style:text-properties fo:color="#d8b25c" fo:font-family="Wingdings" style:font-pitch="variable" style:font-charset="x-symbol" fo:font-size="65%"/>
      </text:list-level-style-bullet>
      <text:list-level-style-bullet text:level="4" text:bullet-char="">
        <style:list-level-properties text:space-before="1.25in" text:min-label-width="0.25in"/>
        <style:text-properties fo:color="#d8b25c" fo:font-family="Wingdings" style:font-pitch="variable" style:font-charset="x-symbol" fo:font-size="65%"/>
      </text:list-level-style-bullet>
      <text:list-level-style-bullet text:level="5" text:bullet-char="">
        <style:list-level-properties text:space-before="1.75in" text:min-label-width="0.25in"/>
        <style:text-properties fo:color="#d8b25c" fo:font-family="Wingdings" style:font-pitch="variable" style:font-charset="x-symbol" fo:font-size="65%"/>
      </text:list-level-style-bullet>
      <text:list-level-style-bullet text:level="6" text:bullet-char="">
        <style:list-level-properties text:space-before="2.05in" text:min-label-width="0.25in"/>
        <style:text-properties fo:color="#d8b25c" fo:font-family="Wingdings" style:font-pitch="variable" style:font-charset="x-symbol" fo:font-size="65%"/>
      </text:list-level-style-bullet>
      <text:list-level-style-bullet text:level="7" text:bullet-char="">
        <style:list-level-properties text:space-before="2.35in" text:min-label-width="0.25in"/>
        <style:text-properties fo:color="#d8b25c" fo:font-family="Wingdings" style:font-pitch="variable" style:font-charset="x-symbol" fo:font-size="65%"/>
      </text:list-level-style-bullet>
      <text:list-level-style-bullet text:level="8" text:bullet-char="">
        <style:list-level-properties text:space-before="2.65in" text:min-label-width="0.25in"/>
        <style:text-properties fo:color="#d8b25c" fo:font-family="Wingdings" style:font-pitch="variable" style:font-charset="x-symbol" fo:font-size="65%"/>
      </text:list-level-style-bullet>
      <text:list-level-style-bullet text:level="9" text:bullet-char="">
        <style:list-level-properties text:space-before="2.95in" text:min-label-width="0.25in"/>
        <style:text-properties fo:color="#d8b25c" fo:font-family="Wingdings" style:font-pitch="variable" style:font-charset="x-symbol" fo:font-size="65%"/>
      </text:list-level-style-bullet>
    </text:list-style>
    <text:list-style style:name="a1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97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2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0">
      <text:list-level-style-bullet text:level="1" text:bullet-char="">
        <style:list-level-properties text:space-before="0.09896in" text:min-label-width="0.25in"/>
        <style:text-properties fo:color="#a5ab81" fo:font-family="Wingdings" style:font-pitch="variable" style:font-charset="x-symbol" fo:font-size="75%"/>
      </text:list-level-style-bullet>
      <text:list-level-style-bullet text:level="2" text:bullet-char="">
        <style:list-level-properties text:space-before="0.44965in" text:min-label-width="0.25in"/>
        <style:text-properties fo:color="#a5ab81" fo:font-family="Wingdings" style:font-pitch="variable" style:font-charset="x-symbol" fo:font-size="75%"/>
      </text:list-level-style-bullet>
      <text:list-level-style-bullet text:level="3" text:bullet-char="">
        <style:list-level-properties text:space-before="0.75in" text:min-label-width="0.25in"/>
        <style:text-properties fo:color="#a5ab81" fo:font-family="Wingdings" style:font-pitch="variable" style:font-charset="x-symbol" fo:font-size="75%"/>
      </text:list-level-style-bullet>
      <text:list-level-style-bullet text:level="4" text:bullet-char="">
        <style:list-level-properties text:space-before="1.25in" text:min-label-width="0.25in"/>
        <style:text-properties fo:color="#a5ab81" fo:font-family="Wingdings" style:font-pitch="variable" style:font-charset="x-symbol" fo:font-size="75%"/>
      </text:list-level-style-bullet>
      <text:list-level-style-bullet text:level="5" text:bullet-char="">
        <style:list-level-properties text:space-before="1.75in" text:min-label-width="0.25in"/>
        <style:text-properties fo:color="#a5ab81" fo:font-family="Wingdings" style:font-pitch="variable" style:font-charset="x-symbol" fo:font-size="75%"/>
      </text:list-level-style-bullet>
      <text:list-level-style-bullet text:level="6" text:bullet-char="">
        <style:list-level-properties text:space-before="2.05in" text:min-label-width="0.25in"/>
        <style:text-properties fo:color="#a5ab81" fo:font-family="Wingdings" style:font-pitch="variable" style:font-charset="x-symbol" fo:font-size="75%"/>
      </text:list-level-style-bullet>
      <text:list-level-style-bullet text:level="7" text:bullet-char="">
        <style:list-level-properties text:space-before="2.35in" text:min-label-width="0.25in"/>
        <style:text-properties fo:color="#a5ab81" fo:font-family="Wingdings" style:font-pitch="variable" style:font-charset="x-symbol" fo:font-size="75%"/>
      </text:list-level-style-bullet>
      <text:list-level-style-bullet text:level="8" text:bullet-char="">
        <style:list-level-properties text:space-before="2.65in" text:min-label-width="0.25in"/>
        <style:text-properties fo:color="#a5ab81" fo:font-family="Wingdings" style:font-pitch="variable" style:font-charset="x-symbol" fo:font-size="75%"/>
      </text:list-level-style-bullet>
      <text:list-level-style-bullet text:level="9" text:bullet-char="">
        <style:list-level-properties text:space-before="2.95in" text:min-label-width="0.25in"/>
        <style:text-properties fo:color="#a5ab81" fo:font-family="Wingdings" style:font-pitch="variable" style:font-charset="x-symbol" fo:font-size="75%"/>
      </text:list-level-style-bullet>
    </text:list-style>
    <text:list-style style:name="a2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4">
      <text:list-level-style-bullet text:level="1" text:bullet-char="">
        <style:list-level-properties text:space-before="0.09896in" text:min-label-width="0.25in"/>
        <style:text-properties fo:color="#d8b25c" fo:font-family="Wingdings" style:font-pitch="variable" style:font-charset="x-symbol" fo:font-size="65%"/>
      </text:list-level-style-bullet>
      <text:list-level-style-bullet text:level="2" text:bullet-char="">
        <style:list-level-properties text:space-before="0.44965in" text:min-label-width="0.25in"/>
        <style:text-properties fo:color="#d8b25c" fo:font-family="Wingdings" style:font-pitch="variable" style:font-charset="x-symbol" fo:font-size="65%"/>
      </text:list-level-style-bullet>
      <text:list-level-style-bullet text:level="3" text:bullet-char="">
        <style:list-level-properties text:space-before="0.75in" text:min-label-width="0.25in"/>
        <style:text-properties fo:color="#d8b25c" fo:font-family="Wingdings" style:font-pitch="variable" style:font-charset="x-symbol" fo:font-size="65%"/>
      </text:list-level-style-bullet>
      <text:list-level-style-bullet text:level="4" text:bullet-char="">
        <style:list-level-properties text:space-before="1.25in" text:min-label-width="0.25in"/>
        <style:text-properties fo:color="#d8b25c" fo:font-family="Wingdings" style:font-pitch="variable" style:font-charset="x-symbol" fo:font-size="65%"/>
      </text:list-level-style-bullet>
      <text:list-level-style-bullet text:level="5" text:bullet-char="">
        <style:list-level-properties text:space-before="1.75in" text:min-label-width="0.25in"/>
        <style:text-properties fo:color="#d8b25c" fo:font-family="Wingdings" style:font-pitch="variable" style:font-charset="x-symbol" fo:font-size="65%"/>
      </text:list-level-style-bullet>
      <text:list-level-style-bullet text:level="6" text:bullet-char="">
        <style:list-level-properties text:space-before="2.05in" text:min-label-width="0.25in"/>
        <style:text-properties fo:color="#d8b25c" fo:font-family="Wingdings" style:font-pitch="variable" style:font-charset="x-symbol" fo:font-size="65%"/>
      </text:list-level-style-bullet>
      <text:list-level-style-bullet text:level="7" text:bullet-char="">
        <style:list-level-properties text:space-before="2.35in" text:min-label-width="0.25in"/>
        <style:text-properties fo:color="#d8b25c" fo:font-family="Wingdings" style:font-pitch="variable" style:font-charset="x-symbol" fo:font-size="65%"/>
      </text:list-level-style-bullet>
      <text:list-level-style-bullet text:level="8" text:bullet-char="">
        <style:list-level-properties text:space-before="2.65in" text:min-label-width="0.25in"/>
        <style:text-properties fo:color="#d8b25c" fo:font-family="Wingdings" style:font-pitch="variable" style:font-charset="x-symbol" fo:font-size="65%"/>
      </text:list-level-style-bullet>
      <text:list-level-style-bullet text:level="9" text:bullet-char="">
        <style:list-level-properties text:space-before="2.95in" text:min-label-width="0.25in"/>
        <style:text-properties fo:color="#d8b25c" fo:font-family="Wingdings" style:font-pitch="variable" style:font-charset="x-symbol" fo:font-size="65%"/>
      </text:list-level-style-bullet>
    </text:list-style>
    <text:list-style style:name="a6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90">
      <text:list-level-style-bullet text:level="1" text:bullet-char="">
        <style:list-level-properties text:space-before="0.09896in" text:min-label-width="0.25in"/>
        <style:text-properties fo:color="#d8b25c" fo:font-family="Wingdings" style:font-pitch="variable" style:font-charset="x-symbol" fo:font-size="65%"/>
      </text:list-level-style-bullet>
      <text:list-level-style-bullet text:level="2" text:bullet-char="">
        <style:list-level-properties text:space-before="0.44965in" text:min-label-width="0.25in"/>
        <style:text-properties fo:color="#d8b25c" fo:font-family="Wingdings" style:font-pitch="variable" style:font-charset="x-symbol" fo:font-size="65%"/>
      </text:list-level-style-bullet>
      <text:list-level-style-bullet text:level="3" text:bullet-char="">
        <style:list-level-properties text:space-before="0.75in" text:min-label-width="0.25in"/>
        <style:text-properties fo:color="#d8b25c" fo:font-family="Wingdings" style:font-pitch="variable" style:font-charset="x-symbol" fo:font-size="65%"/>
      </text:list-level-style-bullet>
      <text:list-level-style-bullet text:level="4" text:bullet-char="">
        <style:list-level-properties text:space-before="1.25in" text:min-label-width="0.25in"/>
        <style:text-properties fo:color="#d8b25c" fo:font-family="Wingdings" style:font-pitch="variable" style:font-charset="x-symbol" fo:font-size="65%"/>
      </text:list-level-style-bullet>
      <text:list-level-style-bullet text:level="5" text:bullet-char="">
        <style:list-level-properties text:space-before="1.75in" text:min-label-width="0.25in"/>
        <style:text-properties fo:color="#d8b25c" fo:font-family="Wingdings" style:font-pitch="variable" style:font-charset="x-symbol" fo:font-size="65%"/>
      </text:list-level-style-bullet>
      <text:list-level-style-bullet text:level="6" text:bullet-char="">
        <style:list-level-properties text:space-before="2.05in" text:min-label-width="0.25in"/>
        <style:text-properties fo:color="#d8b25c" fo:font-family="Wingdings" style:font-pitch="variable" style:font-charset="x-symbol" fo:font-size="65%"/>
      </text:list-level-style-bullet>
      <text:list-level-style-bullet text:level="7" text:bullet-char="">
        <style:list-level-properties text:space-before="2.35in" text:min-label-width="0.25in"/>
        <style:text-properties fo:color="#d8b25c" fo:font-family="Wingdings" style:font-pitch="variable" style:font-charset="x-symbol" fo:font-size="65%"/>
      </text:list-level-style-bullet>
      <text:list-level-style-bullet text:level="8" text:bullet-char="">
        <style:list-level-properties text:space-before="2.65in" text:min-label-width="0.25in"/>
        <style:text-properties fo:color="#d8b25c" fo:font-family="Wingdings" style:font-pitch="variable" style:font-charset="x-symbol" fo:font-size="65%"/>
      </text:list-level-style-bullet>
      <text:list-level-style-bullet text:level="9" text:bullet-char="">
        <style:list-level-properties text:space-before="2.95in" text:min-label-width="0.25in"/>
        <style:text-properties fo:color="#d8b25c" fo:font-family="Wingdings" style:font-pitch="variable" style:font-charset="x-symbol" fo:font-size="65%"/>
      </text:list-level-style-bullet>
    </text:list-style>
    <text:list-style style:name="a8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94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5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996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3in"/>
      </text:list-level-style-number>
      <text:list-level-style-number text:level="7" style:num-format="">
        <style:list-level-properties text:space-before="2.6in"/>
      </text:list-level-style-number>
      <text:list-level-style-number text:level="8" style:num-format="">
        <style:list-level-properties text:space-before="2.9in"/>
      </text:list-level-style-number>
      <text:list-level-style-number text:level="9" style:num-format="">
        <style:list-level-properties text:space-before="3.2in"/>
      </text:list-level-style-number>
    </text:list-style>
    <text:list-style style:name="a397">
      <text:list-level-style-bullet text:level="1" text:bullet-char="">
        <style:list-level-properties text:space-before="0.05035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2" text:bullet-char="">
        <style:list-level-properties text:space-before="0.40104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3" text:bullet-char="">
        <style:list-level-properties text:space-before="0.7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4" text:bullet-char="">
        <style:list-level-properties text:space-before="1.2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5" text:bullet-char="">
        <style:list-level-properties text:space-before="1.7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6" text:bullet-char="">
        <style:list-level-properties text:space-before="2.0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7" text:bullet-char="">
        <style:list-level-properties text:space-before="2.3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8" text:bullet-char="">
        <style:list-level-properties text:space-before="2.60139in" text:min-label-width="0.29861in"/>
        <style:text-properties fo:color="#94b6d2" fo:font-family="Wingdings 2" style:font-family-generic="roman" style:font-pitch="variable" style:font-charset="x-symbol" fo:font-size="70%"/>
      </text:list-level-style-bullet>
      <text:list-level-style-bullet text:level="9" text:bullet-char="">
        <style:list-level-properties text:space-before="2.90139in" text:min-label-width="0.29861in"/>
        <style:text-properties fo:color="#94b6d2" fo:font-family="Wingdings 2" style:font-family-generic="roman" style:font-pitch="variable" style:font-charset="x-symbol" fo:font-size="70%"/>
      </text:list-level-style-bullet>
    </text:list-style>
    <text:list-style style:name="a303">
      <text:list-level-style-bullet text:level="1" text:bullet-char="">
        <style:list-level-properties text:space-before="0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2" text:bullet-char="">
        <style:list-level-properties text:space-before="0.35069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3" text:bullet-char="">
        <style:list-level-properties text:space-before="0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4" text:bullet-char="">
        <style:list-level-properties text:space-before="1.1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5" text:bullet-char="">
        <style:list-level-properties text:space-before="1.6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6" text:bullet-char="">
        <style:list-level-properties text:space-before="1.9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7" text:bullet-char="">
        <style:list-level-properties text:space-before="2.2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8" text:bullet-char="">
        <style:list-level-properties text:space-before="2.55104in" text:min-label-width="0.34896in"/>
        <style:text-properties fo:color="#dd8047" fo:font-family="Wingdings" style:font-pitch="variable" style:font-charset="x-symbol" fo:font-size="60%"/>
      </text:list-level-style-bullet>
      <text:list-level-style-bullet text:level="9" text:bullet-char="">
        <style:list-level-properties text:space-before="2.85104in" text:min-label-width="0.34896in"/>
        <style:text-properties fo:color="#dd8047" fo:font-family="Wingdings" style:font-pitch="variable" style:font-charset="x-symbol" fo:font-size="60%"/>
      </text:list-level-style-bullet>
    </text:list-style>
    <text:list-style style:name="a1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41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2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3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2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1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8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7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1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9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3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8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9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1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4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7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3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1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3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6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5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6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1_中庸" style:page-layout-name="pageLayout1" draw:style-name="a0">
      <draw:frame draw:id="id0" presentation:style-name="a4" draw:name="標題版面配置區 21" svg:x="0.66667in" svg:y="0.25in" svg:width="8.91667in" svg:height="1.08333in" presentation:class="title" presentation:placeholder="false">
        <draw:text-box>
          <text:p text:style-name="a3" text:class-names="" text:cond-style-name=""><text:span text:style-name="a1" text:class-names="">按一下以編輯母片標題樣式</text:span><text:span text:style-name="a2" text:class-names=""/></text:p>
        </draw:text-box>
        <svg:title/>
        <svg:desc/>
      </draw:frame>
      <draw:frame draw:id="id1" presentation:style-name="a21" draw:name="文字版面配置區 12" svg:x="0.67014in" svg:y="1.75in" svg:width="8.91667in" svg:height="4.94965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按一下以編輯母片文字樣式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第五層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5" draw:name="日期版面配置區 13" svg:x="6.66667in" svg:y="6.83333in" svg:width="2.91667in" svg:height="0.39931in" presentation:class="date-time" presentation:placeholder="false">
        <draw:text-box>
          <text:p text:style-name="a24" text:class-names="" text:cond-style-name=""><text:span text:style-name="a22" text:class-names=""><text:date text:fixed="false" style:data-style-name="a23">2020/12/7</text:date></text:span></text:p>
        </draw:text-box>
        <svg:title/>
        <svg:desc/>
      </draw:frame>
      <draw:frame draw:id="id3" presentation:style-name="a28" draw:name="頁尾版面配置區 2" svg:x="0.66667in" svg:y="6.83333in" svg:width="5.92882in" svg:height="0.39931in" presentation:class="footer" presentation:placeholder="false">
        <draw:text-box>
          <text:p text:style-name="a27" text:class-names="" text:cond-style-name=""><text:span text:style-name="a26" text:class-names=""/></text:p>
        </draw:text-box>
        <svg:title/>
        <svg:desc/>
      </draw:frame>
      <draw:custom-shape svg:x="0in" svg:y="1.35069in" svg:width="10in" svg:height="0.34896in" draw:id="id4" draw:style-name="a31" draw:name="矩形 6">
        <svg:title/>
        <svg:desc/>
        <text:p text:style-name="a30" text:class-names="" text:cond-style-name=""><text:span text:style-name="a2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1.39931in" svg:width="0.58333in" svg:height="0.25in" draw:id="id5" draw:style-name="a34" draw:name="矩形 7">
        <svg:title/>
        <svg:desc/>
        <text:p text:style-name="a33" text:class-names="" text:cond-style-name=""><text:span text:style-name="a3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64583in" svg:y="1.39931in" svg:width="9.35417in" svg:height="0.25in" draw:id="id6" draw:style-name="a37" draw:name="矩形 8">
        <svg:title/>
        <svg:desc/>
        <text:p text:style-name="a36" text:class-names="" text:cond-style-name=""><text:span text:style-name="a3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" presentation:style-name="a40" draw:name="投影片編號版面配置區 22" svg:x="0in" svg:y="1.39063in" svg:width="0.58333in" svg:height="0.26736in" presentation:class="page-number" presentation:placeholder="false">
        <draw:text-box>
          <text:p text:style-name="a39" text:class-names="" text:cond-style-name=""><text:span text:style-name="a38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73">
        <draw:frame draw:id="id8" presentation:style-name="a43" draw:name="頁首版面配置區 1" svg:x="0in" svg:y="0in" svg:width="3.22222in" svg:height="0.54505in" presentation:class="header" presentation:placeholder="false">
          <draw:text-box>
            <text:p text:style-name="a42" text:class-names="" text:cond-style-name=""><text:span text:style-name="a41" text:class-names=""/></text:p>
          </draw:text-box>
          <svg:title/>
          <svg:desc/>
        </draw:frame>
        <draw:frame draw:id="id9" presentation:style-name="a48" draw:name="日期版面配置區 2" svg:x="4.21007in" svg:y="0in" svg:width="3.22222in" svg:height="0.54505in" presentation:class="date-time" presentation:placeholder="false">
          <draw:text-box>
            <text:p text:style-name="a47" text:class-names="" text:cond-style-name=""><text:span text:style-name="a44" text:class-names=""><text:date text:fixed="false" style:data-style-name="a45">2020/12/7</text:date></text:span><text:span text:style-name="a46" text:class-names=""/></text:p>
          </draw:text-box>
          <svg:title/>
          <svg:desc/>
        </draw:frame>
        <draw:page-thumbnail svg:x="1.27431in" svg:y="1.35764in" svg:width="4.88542in" svg:height="3.66319in" presentation:class="page" draw:id="id10" presentation:style-name="a49" draw:name="投影片圖像版面配置區 3">
          <svg:title/>
          <svg:desc/>
        </draw:page-thumbnail>
        <draw:frame draw:id="id11" presentation:style-name="a65" draw:name="備忘稿版面配置區 4" svg:x="0.74306in" svg:y="5.22486in" svg:width="5.94792in" svg:height="4.27362in" presentation:class="notes" presentation:placeholder="false">
          <draw:text-box>
            <text:p text:style-name="a51" text:class-names="" text:cond-style-name=""><text:span text:style-name="a50" text:class-names="">編輯母片文字樣式</text:span></text:p>
            <text:list text:style-name="a54">
              <text:list-item>
                <text:list text:style-name="a54">
                  <text:list-item>
                    <text:p text:style-name="a53" text:class-names="" text:cond-style-name=""><text:span text:style-name="a52" text:class-names="">第二層</text:span></text:p>
                  </text:list-item>
                </text:list>
              </text:list-item>
            </text:list>
            <text:list text:style-name="a57">
              <text:list-item>
                <text:list text:style-name="a57">
                  <text:list-item>
                    <text:list text:style-name="a57">
                      <text:list-item>
                        <text:p text:style-name="a56" text:class-names="" text:cond-style-name=""><text:span text:style-name="a5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0">
              <text:list-item>
                <text:list text:style-name="a60">
                  <text:list-item>
                    <text:list text:style-name="a60">
                      <text:list-item>
                        <text:list text:style-name="a60">
                          <text:list-item>
                            <text:p text:style-name="a59" text:class-names="" text:cond-style-name=""><text:span text:style-name="a5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4">
              <text:list-item>
                <text:list text:style-name="a64">
                  <text:list-item>
                    <text:list text:style-name="a64">
                      <text:list-item>
                        <text:list text:style-name="a64">
                          <text:list-item>
                            <text:list text:style-name="a64">
                              <text:list-item>
                                <text:p text:style-name="a63" text:class-names="" text:cond-style-name=""><text:span text:style-name="a61" text:class-names="">第五層</text:span><text:span text:style-name="a62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68" draw:name="頁尾版面配置區 5" svg:x="0in" svg:y="10.31085in" svg:width="3.22222in" svg:height="0.54505in" presentation:class="footer" presentation:placeholder="false">
          <draw:text-box>
            <text:p text:style-name="a67" text:class-names="" text:cond-style-name=""><text:span text:style-name="a66" text:class-names=""/></text:p>
          </draw:text-box>
          <svg:title/>
          <svg:desc/>
        </draw:frame>
        <draw:frame draw:id="id13" presentation:style-name="a72" draw:name="投影片編號版面配置區 6" svg:x="4.21007in" svg:y="10.31085in" svg:width="3.22222in" svg:height="0.54505in" presentation:class="page-number" presentation:placeholder="false">
          <draw:text-box>
            <text:p text:style-name="a71" text:class-names="" text:cond-style-name=""><text:span text:style-name="a69" text:class-names=""><text:page-number style:num-format="1" text:fixed="false">‹#›</text:page-number></text:span><text:span text:style-name="a70" text:class-names=""/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74">
      <draw:custom-shape svg:x="0in" svg:y="6.52951in" svg:width="10in" svg:height="0.97049in" draw:id="id14" draw:style-name="a77" draw:name="矩形 3">
        <svg:title/>
        <svg:desc/>
        <text:p text:style-name="a76" text:class-names="" text:cond-style-name=""><text:span text:style-name="a7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-0.01042in" svg:y="6.61979in" svg:width="2.46007in" svg:height="0.77951in" draw:id="id15" draw:style-name="a80" draw:name="矩形 4">
        <svg:title/>
        <svg:desc/>
        <text:p text:style-name="a79" text:class-names="" text:cond-style-name=""><text:span text:style-name="a7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2.57986in" svg:y="6.60938in" svg:width="7.42014in" svg:height="0.78125in" draw:id="id16" draw:style-name="a83" draw:name="矩形 5">
        <svg:title/>
        <svg:desc/>
        <text:p text:style-name="a82" text:class-names="" text:cond-style-name=""><text:span text:style-name="a8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7" presentation:style-name="a87" draw:name="標題 7" svg:x="2.58333in" svg:y="4.41667in" svg:width="7.08333in" svg:height="2in" presentation:class="title" presentation:placeholder="false">
        <draw:text-box>
          <text:p text:style-name="a86" text:class-names="" text:cond-style-name=""><text:span text:style-name="a84" text:class-names="">按一下以編輯母片標題樣式</text:span><text:span text:style-name="a85" text:class-names=""/></text:p>
        </draw:text-box>
        <svg:title/>
        <svg:desc/>
      </draw:frame>
      <draw:frame draw:id="id18" presentation:style-name="a91" draw:name="副標題 8" svg:x="2.58333in" svg:y="6.6164in" svg:width="7.33333in" svg:height="0.75in" presentation:class="subtitle" presentation:placeholder="false">
        <draw:text-box>
          <text:p text:style-name="a90" text:class-names="" text:cond-style-name=""><text:span text:style-name="a88" text:class-names="">按一下以編輯母片副標題樣式</text:span><text:span text:style-name="a89" text:class-names=""/></text:p>
        </draw:text-box>
        <svg:title/>
        <svg:desc/>
      </draw:frame>
      <draw:frame draw:id="id19" presentation:style-name="a95" draw:name="日期版面配置區 27" svg:x="0.08333in" svg:y="6.63715in" svg:width="2.25in" svg:height="0.75in" presentation:class="date-time" presentation:placeholder="false">
        <draw:text-box>
          <text:p text:style-name="a94" text:class-names="" text:cond-style-name=""><text:span text:style-name="a92" text:class-names=""><text:date text:fixed="false" style:data-style-name="a93">2020/12/7</text:date></text:span></text:p>
        </draw:text-box>
        <svg:title/>
        <svg:desc/>
      </draw:frame>
      <draw:frame draw:id="id20" presentation:style-name="a98" draw:name="頁尾版面配置區 16" svg:x="2.28125in" svg:y="0.25868in" svg:width="6.41667in" svg:height="0.39931in" presentation:class="footer" presentation:placeholder="false">
        <draw:text-box>
          <text:p text:style-name="a97" text:class-names="" text:cond-style-name=""><text:span text:style-name="a96" text:class-names=""/></text:p>
        </draw:text-box>
        <svg:title/>
        <svg:desc/>
      </draw:frame>
      <draw:frame draw:id="id21" presentation:style-name="a101" draw:name="投影片編號版面配置區 28" svg:x="8.75in" svg:y="0.25in" svg:width="0.91667in" svg:height="0.41667in" presentation:class="page-number" presentation:placeholder="false">
        <draw:text-box>
          <text:p text:style-name="a100" text:class-names="" text:cond-style-name=""><text:span text:style-name="a99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134">
        <draw:frame draw:id="id8" presentation:style-name="a104" draw:name="頁首版面配置區 1" svg:x="0in" svg:y="0in" svg:width="3.22222in" svg:height="0.54505in" presentation:class="header" presentation:placeholder="false">
          <draw:text-box>
            <text:p text:style-name="a103" text:class-names="" text:cond-style-name=""><text:span text:style-name="a102" text:class-names=""/></text:p>
          </draw:text-box>
          <svg:title/>
          <svg:desc/>
        </draw:frame>
        <draw:frame draw:id="id9" presentation:style-name="a109" draw:name="日期版面配置區 2" svg:x="4.21007in" svg:y="0in" svg:width="3.22222in" svg:height="0.54505in" presentation:class="date-time" presentation:placeholder="false">
          <draw:text-box>
            <text:p text:style-name="a108" text:class-names="" text:cond-style-name=""><text:span text:style-name="a105" text:class-names=""><text:date text:fixed="false" style:data-style-name="a106">2020/12/7</text:date></text:span><text:span text:style-name="a107" text:class-names=""/></text:p>
          </draw:text-box>
          <svg:title/>
          <svg:desc/>
        </draw:frame>
        <draw:page-thumbnail svg:x="1.27431in" svg:y="1.35764in" svg:width="4.88542in" svg:height="3.66319in" presentation:class="page" draw:id="id10" presentation:style-name="a110" draw:name="投影片圖像版面配置區 3">
          <svg:title/>
          <svg:desc/>
        </draw:page-thumbnail>
        <draw:frame draw:id="id11" presentation:style-name="a126" draw:name="備忘稿版面配置區 4" svg:x="0.74306in" svg:y="5.22486in" svg:width="5.94792in" svg:height="4.27362in" presentation:class="notes" presentation:placeholder="false">
          <draw:text-box>
            <text:p text:style-name="a112" text:class-names="" text:cond-style-name=""><text:span text:style-name="a111" text:class-names="">編輯母片文字樣式</text:span></text:p>
            <text:list text:style-name="a115">
              <text:list-item>
                <text:list text:style-name="a115">
                  <text:list-item>
                    <text:p text:style-name="a114" text:class-names="" text:cond-style-name=""><text:span text:style-name="a113" text:class-names="">第二層</text:span></text:p>
                  </text:list-item>
                </text:list>
              </text:list-item>
            </text:list>
            <text:list text:style-name="a118">
              <text:list-item>
                <text:list text:style-name="a118">
                  <text:list-item>
                    <text:list text:style-name="a118">
                      <text:list-item>
                        <text:p text:style-name="a117" text:class-names="" text:cond-style-name=""><text:span text:style-name="a11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21">
              <text:list-item>
                <text:list text:style-name="a121">
                  <text:list-item>
                    <text:list text:style-name="a121">
                      <text:list-item>
                        <text:list text:style-name="a121">
                          <text:list-item>
                            <text:p text:style-name="a120" text:class-names="" text:cond-style-name=""><text:span text:style-name="a11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5">
              <text:list-item>
                <text:list text:style-name="a125">
                  <text:list-item>
                    <text:list text:style-name="a125">
                      <text:list-item>
                        <text:list text:style-name="a125">
                          <text:list-item>
                            <text:list text:style-name="a125">
                              <text:list-item>
                                <text:p text:style-name="a124" text:class-names="" text:cond-style-name=""><text:span text:style-name="a122" text:class-names="">第五層</text:span><text:span text:style-name="a123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129" draw:name="頁尾版面配置區 5" svg:x="0in" svg:y="10.31085in" svg:width="3.22222in" svg:height="0.54505in" presentation:class="footer" presentation:placeholder="false">
          <draw:text-box>
            <text:p text:style-name="a128" text:class-names="" text:cond-style-name=""><text:span text:style-name="a127" text:class-names=""/></text:p>
          </draw:text-box>
          <svg:title/>
          <svg:desc/>
        </draw:frame>
        <draw:frame draw:id="id13" presentation:style-name="a133" draw:name="投影片編號版面配置區 6" svg:x="4.21007in" svg:y="10.31085in" svg:width="3.22222in" svg:height="0.54505in" presentation:class="page-number" presentation:placeholder="false">
          <draw:text-box>
            <text:p text:style-name="a132" text:class-names="" text:cond-style-name=""><text:span text:style-name="a130" text:class-names=""><text:page-number style:num-format="1" text:fixed="false">‹#›</text:page-number></text:span><text:span text:style-name="a131" text:class-names=""/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35">
      <draw:custom-shape svg:x="0in" svg:y="1.35069in" svg:width="10in" svg:height="0.34896in" draw:id="id22" draw:layer="Master1-bg" draw:style-name="a138" draw:name="矩形 6">
        <svg:title/>
        <svg:desc/>
        <text:p text:style-name="a137" text:class-names="" text:cond-style-name=""><text:span text:style-name="a13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1.39931in" svg:width="0.58333in" svg:height="0.25in" draw:id="id23" draw:layer="Master1-bg" draw:style-name="a141" draw:name="矩形 8">
        <svg:title/>
        <svg:desc/>
        <text:p text:style-name="a140" text:class-names="" text:cond-style-name=""><text:span text:style-name="a13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64583in" svg:y="1.39931in" svg:width="9.35417in" svg:height="0.25in" draw:id="id24" draw:layer="Master1-bg" draw:style-name="a144" draw:name="矩形 9">
        <svg:title/>
        <svg:desc/>
        <text:p text:style-name="a143" text:class-names="" text:cond-style-name=""><text:span text:style-name="a14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5" presentation:style-name="a148" draw:name="標題 1" svg:x="0.67in" svg:y="0.25in" svg:width="8.91667in" svg:height="1.08333in" presentation:class="title" presentation:placeholder="false">
        <draw:text-box>
          <text:p text:style-name="a147" text:class-names="" text:cond-style-name=""><text:span text:style-name="a145" text:class-names="">按一下以編輯母片標題樣式</text:span><text:span text:style-name="a146" text:class-names=""/></text:p>
        </draw:text-box>
        <svg:title/>
        <svg:desc/>
      </draw:frame>
      <draw:frame draw:id="id26" presentation:style-name="a165" draw:name="內容版面配置區 7" svg:x="0.67in" svg:y="1.75in" svg:width="8.91667in" svg:height="4.91667in" presentation:class="object" presentation:placeholder="false">
        <draw:text-box>
          <text:list text:style-name="a151">
            <text:list-item>
              <text:p text:style-name="a150" text:class-names="" text:cond-style-name=""><text:span text:style-name="a149" text:class-names="">按一下以編輯母片文字樣式</text:span></text:p>
            </text:list-item>
          </text:list>
          <text:list text:style-name="a154">
            <text:list-item>
              <text:list text:style-name="a154">
                <text:list-item>
                  <text:p text:style-name="a153" text:class-names="" text:cond-style-name=""><text:span text:style-name="a152" text:class-names="">第二層</text:span></text:p>
                </text:list-item>
              </text:list>
            </text:list-item>
          </text:list>
          <text:list text:style-name="a157">
            <text:list-item>
              <text:list text:style-name="a157">
                <text:list-item>
                  <text:list text:style-name="a157">
                    <text:list-item>
                      <text:p text:style-name="a156" text:class-names="" text:cond-style-name=""><text:span text:style-name="a155" text:class-names="">第三層</text:span></text:p>
                    </text:list-item>
                  </text:list>
                </text:list-item>
              </text:list>
            </text:list-item>
          </text:list>
          <text:list text:style-name="a160">
            <text:list-item>
              <text:list text:style-name="a160">
                <text:list-item>
                  <text:list text:style-name="a160">
                    <text:list-item>
                      <text:list text:style-name="a160">
                        <text:list-item>
                          <text:p text:style-name="a159" text:class-names="" text:cond-style-name=""><text:span text:style-name="a15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64">
            <text:list-item>
              <text:list text:style-name="a164">
                <text:list-item>
                  <text:list text:style-name="a164">
                    <text:list-item>
                      <text:list text:style-name="a164">
                        <text:list-item>
                          <text:list text:style-name="a164">
                            <text:list-item>
                              <text:p text:style-name="a163" text:class-names="" text:cond-style-name=""><text:span text:style-name="a161" text:class-names="">第五層</text:span><text:span text:style-name="a16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7" presentation:style-name="a169" draw:name="日期版面配置區 13" svg:x="6.66667in" svg:y="6.83333in" svg:width="2.91667in" svg:height="0.39931in" presentation:class="date-time" presentation:placeholder="false">
        <draw:text-box>
          <text:p text:style-name="a168" text:class-names="" text:cond-style-name=""><text:span text:style-name="a166" text:class-names=""><text:date text:fixed="false" style:data-style-name="a167">2020/12/7</text:date></text:span></text:p>
        </draw:text-box>
        <svg:title/>
        <svg:desc/>
      </draw:frame>
      <draw:frame draw:id="id28" presentation:style-name="a172" draw:name="頁尾版面配置區 2" svg:x="0.66667in" svg:y="6.83333in" svg:width="5.92882in" svg:height="0.39931in" presentation:class="footer" presentation:placeholder="false">
        <draw:text-box>
          <text:p text:style-name="a171" text:class-names="" text:cond-style-name=""><text:span text:style-name="a170" text:class-names=""/></text:p>
        </draw:text-box>
        <svg:title/>
        <svg:desc/>
      </draw:frame>
      <draw:frame draw:id="id29" presentation:style-name="a175" draw:name="投影片編號版面配置區 22" svg:x="0in" svg:y="1.39063in" svg:width="0.58333in" svg:height="0.26736in" presentation:class="page-number" presentation:placeholder="false">
        <draw:text-box>
          <text:p text:style-name="a174" text:class-names="" text:cond-style-name=""><text:span text:style-name="a173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208">
        <draw:frame draw:id="id8" presentation:style-name="a178" draw:name="頁首版面配置區 1" svg:x="0in" svg:y="0in" svg:width="3.22222in" svg:height="0.54505in" presentation:class="header" presentation:placeholder="false">
          <draw:text-box>
            <text:p text:style-name="a177" text:class-names="" text:cond-style-name=""><text:span text:style-name="a176" text:class-names=""/></text:p>
          </draw:text-box>
          <svg:title/>
          <svg:desc/>
        </draw:frame>
        <draw:frame draw:id="id9" presentation:style-name="a183" draw:name="日期版面配置區 2" svg:x="4.21007in" svg:y="0in" svg:width="3.22222in" svg:height="0.54505in" presentation:class="date-time" presentation:placeholder="false">
          <draw:text-box>
            <text:p text:style-name="a182" text:class-names="" text:cond-style-name=""><text:span text:style-name="a179" text:class-names=""><text:date text:fixed="false" style:data-style-name="a180">2020/12/7</text:date></text:span><text:span text:style-name="a181" text:class-names=""/></text:p>
          </draw:text-box>
          <svg:title/>
          <svg:desc/>
        </draw:frame>
        <draw:page-thumbnail svg:x="1.27431in" svg:y="1.35764in" svg:width="4.88542in" svg:height="3.66319in" presentation:class="page" draw:id="id10" presentation:style-name="a184" draw:name="投影片圖像版面配置區 3">
          <svg:title/>
          <svg:desc/>
        </draw:page-thumbnail>
        <draw:frame draw:id="id11" presentation:style-name="a200" draw:name="備忘稿版面配置區 4" svg:x="0.74306in" svg:y="5.22486in" svg:width="5.94792in" svg:height="4.27362in" presentation:class="notes" presentation:placeholder="false">
          <draw:text-box>
            <text:p text:style-name="a186" text:class-names="" text:cond-style-name=""><text:span text:style-name="a185" text:class-names="">編輯母片文字樣式</text:span></text:p>
            <text:list text:style-name="a189">
              <text:list-item>
                <text:list text:style-name="a189">
                  <text:list-item>
                    <text:p text:style-name="a188" text:class-names="" text:cond-style-name=""><text:span text:style-name="a187" text:class-names="">第二層</text:span></text:p>
                  </text:list-item>
                </text:list>
              </text:list-item>
            </text:list>
            <text:list text:style-name="a192">
              <text:list-item>
                <text:list text:style-name="a192">
                  <text:list-item>
                    <text:list text:style-name="a192">
                      <text:list-item>
                        <text:p text:style-name="a191" text:class-names="" text:cond-style-name=""><text:span text:style-name="a19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95">
              <text:list-item>
                <text:list text:style-name="a195">
                  <text:list-item>
                    <text:list text:style-name="a195">
                      <text:list-item>
                        <text:list text:style-name="a195">
                          <text:list-item>
                            <text:p text:style-name="a194" text:class-names="" text:cond-style-name=""><text:span text:style-name="a19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99">
              <text:list-item>
                <text:list text:style-name="a199">
                  <text:list-item>
                    <text:list text:style-name="a199">
                      <text:list-item>
                        <text:list text:style-name="a199">
                          <text:list-item>
                            <text:list text:style-name="a199">
                              <text:list-item>
                                <text:p text:style-name="a198" text:class-names="" text:cond-style-name=""><text:span text:style-name="a196" text:class-names="">第五層</text:span><text:span text:style-name="a19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203" draw:name="頁尾版面配置區 5" svg:x="0in" svg:y="10.31085in" svg:width="3.22222in" svg:height="0.54505in" presentation:class="footer" presentation:placeholder="false">
          <draw:text-box>
            <text:p text:style-name="a202" text:class-names="" text:cond-style-name=""><text:span text:style-name="a201" text:class-names=""/></text:p>
          </draw:text-box>
          <svg:title/>
          <svg:desc/>
        </draw:frame>
        <draw:frame draw:id="id13" presentation:style-name="a207" draw:name="投影片編號版面配置區 6" svg:x="4.21007in" svg:y="10.31085in" svg:width="3.22222in" svg:height="0.54505in" presentation:class="page-number" presentation:placeholder="false">
          <draw:text-box>
            <text:p text:style-name="a206" text:class-names="" text:cond-style-name=""><text:span text:style-name="a204" text:class-names=""><text:page-number style:num-format="1" text:fixed="false">‹#›</text:page-number></text:span><text:span text:style-name="a205" text:class-names=""/></text:p>
          </draw:text-box>
          <svg:title/>
          <svg:desc/>
        </draw:frame>
      </presentation:notes>
    </style:master-page>
    <style:master-page style:name="Master1-Layout3-secHead-區段標題" style:page-layout-name="pageLayout1" draw:style-name="a209">
      <draw:custom-shape svg:x="0in" svg:y="1.66667in" svg:width="10in" svg:height="1.25in" draw:id="id30" draw:style-name="a212" draw:name="矩形 3">
        <svg:title/>
        <svg:desc/>
        <text:p text:style-name="a211" text:class-names="" text:cond-style-name=""><text:span text:style-name="a21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1.75in" svg:width="1.41667in" svg:height="1.08333in" draw:id="id31" draw:style-name="a215" draw:name="矩形 4">
        <svg:title/>
        <svg:desc/>
        <text:p text:style-name="a214" text:class-names="" text:cond-style-name=""><text:span text:style-name="a21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5in" svg:y="1.75in" svg:width="8.5in" svg:height="1.08333in" draw:id="id32" draw:style-name="a218" draw:name="矩形 5">
        <svg:title/>
        <svg:desc/>
        <text:p text:style-name="a217" text:class-names="" text:cond-style-name=""><text:span text:style-name="a21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3" presentation:style-name="a222" draw:name="文字版面配置區 2" svg:x="1.5in" svg:y="3in" svg:width="7.78993in" svg:height="1.82986in" presentation:class="outline" presentation:placeholder="false">
        <draw:text-box>
          <text:list text:style-name="a221">
            <text:list-item>
              <text:p text:style-name="a220" text:class-names="" text:cond-style-name=""><text:span text:style-name="a219" text:class-names="">按一下以編輯母片文字樣式</text:span></text:p>
            </text:list-item>
          </text:list>
        </draw:text-box>
        <svg:title/>
        <svg:desc/>
      </draw:frame>
      <draw:frame draw:id="id34" presentation:style-name="a226" draw:name="標題 1" svg:x="1.5in" svg:y="1.75in" svg:width="8.33333in" svg:height="1.08333in" presentation:class="title" presentation:placeholder="false">
        <draw:text-box>
          <text:p text:style-name="a225" text:class-names="" text:cond-style-name=""><text:span text:style-name="a223" text:class-names="">按一下以編輯母片標題樣式</text:span><text:span text:style-name="a224" text:class-names=""/></text:p>
        </draw:text-box>
        <svg:title/>
        <svg:desc/>
      </draw:frame>
      <draw:frame draw:id="id35" presentation:style-name="a230" draw:name="日期版面配置區 11" svg:x="6.66667in" svg:y="6.83333in" svg:width="2.91667in" svg:height="0.39931in" presentation:class="date-time" presentation:placeholder="false">
        <draw:text-box>
          <text:p text:style-name="a229" text:class-names="" text:cond-style-name=""><text:span text:style-name="a227" text:class-names=""><text:date text:fixed="false" style:data-style-name="a228">2020/12/7</text:date></text:span></text:p>
        </draw:text-box>
        <svg:title/>
        <svg:desc/>
      </draw:frame>
      <draw:frame draw:id="id36" presentation:style-name="a233" draw:name="投影片編號版面配置區 12" svg:x="0in" svg:y="1.91667in" svg:width="1.41667in" svg:height="0.76736in" presentation:class="page-number" presentation:placeholder="false">
        <draw:text-box>
          <text:p text:style-name="a232" text:class-names="" text:cond-style-name=""><text:span text:style-name="a231" text:class-names=""><text:page-number style:num-format="1" text:fixed="false">‹#›</text:page-number></text:span></text:p>
        </draw:text-box>
        <svg:title/>
        <svg:desc/>
      </draw:frame>
      <draw:frame draw:id="id37" presentation:style-name="a236" draw:name="頁尾版面配置區 13" svg:x="0.66667in" svg:y="6.83333in" svg:width="5.92882in" svg:height="0.39931in" presentation:class="footer" presentation:placeholder="false">
        <draw:text-box>
          <text:p text:style-name="a235" text:class-names="" text:cond-style-name=""><text:span text:style-name="a234" text:class-names=""/></text:p>
        </draw:text-box>
        <svg:title/>
        <svg:desc/>
      </draw:frame>
      <presentation:notes style:page-layout-name="pageLayout2" draw:style-name="a269">
        <draw:frame draw:id="id8" presentation:style-name="a239" draw:name="頁首版面配置區 1" svg:x="0in" svg:y="0in" svg:width="3.22222in" svg:height="0.54505in" presentation:class="header" presentation:placeholder="false">
          <draw:text-box>
            <text:p text:style-name="a238" text:class-names="" text:cond-style-name=""><text:span text:style-name="a237" text:class-names=""/></text:p>
          </draw:text-box>
          <svg:title/>
          <svg:desc/>
        </draw:frame>
        <draw:frame draw:id="id9" presentation:style-name="a244" draw:name="日期版面配置區 2" svg:x="4.21007in" svg:y="0in" svg:width="3.22222in" svg:height="0.54505in" presentation:class="date-time" presentation:placeholder="false">
          <draw:text-box>
            <text:p text:style-name="a243" text:class-names="" text:cond-style-name=""><text:span text:style-name="a240" text:class-names=""><text:date text:fixed="false" style:data-style-name="a241">2020/12/7</text:date></text:span><text:span text:style-name="a242" text:class-names=""/></text:p>
          </draw:text-box>
          <svg:title/>
          <svg:desc/>
        </draw:frame>
        <draw:page-thumbnail svg:x="1.27431in" svg:y="1.35764in" svg:width="4.88542in" svg:height="3.66319in" presentation:class="page" draw:id="id10" presentation:style-name="a245" draw:name="投影片圖像版面配置區 3">
          <svg:title/>
          <svg:desc/>
        </draw:page-thumbnail>
        <draw:frame draw:id="id11" presentation:style-name="a261" draw:name="備忘稿版面配置區 4" svg:x="0.74306in" svg:y="5.22486in" svg:width="5.94792in" svg:height="4.27362in" presentation:class="notes" presentation:placeholder="false">
          <draw:text-box>
            <text:p text:style-name="a247" text:class-names="" text:cond-style-name=""><text:span text:style-name="a246" text:class-names="">編輯母片文字樣式</text:span></text:p>
            <text:list text:style-name="a250">
              <text:list-item>
                <text:list text:style-name="a250">
                  <text:list-item>
                    <text:p text:style-name="a249" text:class-names="" text:cond-style-name=""><text:span text:style-name="a248" text:class-names="">第二層</text:span></text:p>
                  </text:list-item>
                </text:list>
              </text:list-item>
            </text:list>
            <text:list text:style-name="a253">
              <text:list-item>
                <text:list text:style-name="a253">
                  <text:list-item>
                    <text:list text:style-name="a253">
                      <text:list-item>
                        <text:p text:style-name="a252" text:class-names="" text:cond-style-name=""><text:span text:style-name="a25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56">
              <text:list-item>
                <text:list text:style-name="a256">
                  <text:list-item>
                    <text:list text:style-name="a256">
                      <text:list-item>
                        <text:list text:style-name="a256">
                          <text:list-item>
                            <text:p text:style-name="a255" text:class-names="" text:cond-style-name=""><text:span text:style-name="a25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60">
              <text:list-item>
                <text:list text:style-name="a260">
                  <text:list-item>
                    <text:list text:style-name="a260">
                      <text:list-item>
                        <text:list text:style-name="a260">
                          <text:list-item>
                            <text:list text:style-name="a260">
                              <text:list-item>
                                <text:p text:style-name="a259" text:class-names="" text:cond-style-name=""><text:span text:style-name="a257" text:class-names="">第五層</text:span><text:span text:style-name="a258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264" draw:name="頁尾版面配置區 5" svg:x="0in" svg:y="10.31085in" svg:width="3.22222in" svg:height="0.54505in" presentation:class="footer" presentation:placeholder="false">
          <draw:text-box>
            <text:p text:style-name="a263" text:class-names="" text:cond-style-name=""><text:span text:style-name="a262" text:class-names=""/></text:p>
          </draw:text-box>
          <svg:title/>
          <svg:desc/>
        </draw:frame>
        <draw:frame draw:id="id13" presentation:style-name="a268" draw:name="投影片編號版面配置區 6" svg:x="4.21007in" svg:y="10.31085in" svg:width="3.22222in" svg:height="0.54505in" presentation:class="page-number" presentation:placeholder="false">
          <draw:text-box>
            <text:p text:style-name="a267" text:class-names="" text:cond-style-name=""><text:span text:style-name="a265" text:class-names=""><text:page-number style:num-format="1" text:fixed="false">‹#›</text:page-number></text:span><text:span text:style-name="a266" text:class-names=""/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70">
      <draw:custom-shape svg:x="0in" svg:y="1.35069in" svg:width="10in" svg:height="0.34896in" draw:id="id38" draw:layer="Master1-bg" draw:style-name="a273" draw:name="矩形 7">
        <svg:title/>
        <svg:desc/>
        <text:p text:style-name="a272" text:class-names="" text:cond-style-name=""><text:span text:style-name="a27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1.39931in" svg:width="0.58333in" svg:height="0.25in" draw:id="id39" draw:layer="Master1-bg" draw:style-name="a276" draw:name="矩形 9">
        <svg:title/>
        <svg:desc/>
        <text:p text:style-name="a275" text:class-names="" text:cond-style-name=""><text:span text:style-name="a27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64583in" svg:y="1.39931in" svg:width="9.35417in" svg:height="0.25in" draw:id="id40" draw:layer="Master1-bg" draw:style-name="a279" draw:name="矩形 11">
        <svg:title/>
        <svg:desc/>
        <text:p text:style-name="a278" text:class-names="" text:cond-style-name=""><text:span text:style-name="a27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41" presentation:style-name="a283" draw:name="標題 1" svg:x="0.66667in" svg:y="0.25in" svg:width="8.91667in" svg:height="1.08333in" presentation:class="title" presentation:placeholder="false">
        <draw:text-box>
          <text:p text:style-name="a282" text:class-names="" text:cond-style-name=""><text:span text:style-name="a280" text:class-names="">按一下以編輯母片標題樣式</text:span><text:span text:style-name="a281" text:class-names=""/></text:p>
        </draw:text-box>
        <svg:title/>
        <svg:desc/>
      </draw:frame>
      <draw:frame draw:id="id42" presentation:style-name="a300" draw:name="內容版面配置區 8" svg:x="0.66667in" svg:y="1.73837in" svg:width="4.25in" svg:height="5in" presentation:class="object" presentation:placeholder="false">
        <draw:text-box>
          <text:list text:style-name="a286">
            <text:list-item>
              <text:p text:style-name="a285" text:class-names="" text:cond-style-name=""><text:span text:style-name="a284" text:class-names="">按一下以編輯母片文字樣式</text:span></text:p>
            </text:list-item>
          </text:list>
          <text:list text:style-name="a289">
            <text:list-item>
              <text:list text:style-name="a289">
                <text:list-item>
                  <text:p text:style-name="a288" text:class-names="" text:cond-style-name=""><text:span text:style-name="a287" text:class-names="">第二層</text:span></text:p>
                </text:list-item>
              </text:list>
            </text:list-item>
          </text:list>
          <text:list text:style-name="a292">
            <text:list-item>
              <text:list text:style-name="a292">
                <text:list-item>
                  <text:list text:style-name="a292">
                    <text:list-item>
                      <text:p text:style-name="a291" text:class-names="" text:cond-style-name=""><text:span text:style-name="a290" text:class-names="">第三層</text:span></text:p>
                    </text:list-item>
                  </text:list>
                </text:list-item>
              </text:list>
            </text:list-item>
          </text:list>
          <text:list text:style-name="a295">
            <text:list-item>
              <text:list text:style-name="a295">
                <text:list-item>
                  <text:list text:style-name="a295">
                    <text:list-item>
                      <text:list text:style-name="a295">
                        <text:list-item>
                          <text:p text:style-name="a294" text:class-names="" text:cond-style-name=""><text:span text:style-name="a29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9">
            <text:list-item>
              <text:list text:style-name="a299">
                <text:list-item>
                  <text:list text:style-name="a299">
                    <text:list-item>
                      <text:list text:style-name="a299">
                        <text:list-item>
                          <text:list text:style-name="a299">
                            <text:list-item>
                              <text:p text:style-name="a298" text:class-names="" text:cond-style-name=""><text:span text:style-name="a296" text:class-names="">第五層</text:span><text:span text:style-name="a29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317" draw:name="內容版面配置區 10" svg:x="5.29845in" svg:y="1.73837in" svg:width="4.25in" svg:height="5in" presentation:class="object" presentation:placeholder="false">
        <draw:text-box>
          <text:list text:style-name="a303">
            <text:list-item>
              <text:p text:style-name="a302" text:class-names="" text:cond-style-name=""><text:span text:style-name="a301" text:class-names="">按一下以編輯母片文字樣式</text:span></text:p>
            </text:list-item>
          </text:list>
          <text:list text:style-name="a306">
            <text:list-item>
              <text:list text:style-name="a306">
                <text:list-item>
                  <text:p text:style-name="a305" text:class-names="" text:cond-style-name=""><text:span text:style-name="a304" text:class-names="">第二層</text:span></text:p>
                </text:list-item>
              </text:list>
            </text:list-item>
          </text:list>
          <text:list text:style-name="a309">
            <text:list-item>
              <text:list text:style-name="a309">
                <text:list-item>
                  <text:list text:style-name="a309">
                    <text:list-item>
                      <text:p text:style-name="a308" text:class-names="" text:cond-style-name=""><text:span text:style-name="a307" text:class-names="">第三層</text:span></text:p>
                    </text:list-item>
                  </text:list>
                </text:list-item>
              </text:list>
            </text:list-item>
          </text:list>
          <text:list text:style-name="a312">
            <text:list-item>
              <text:list text:style-name="a312">
                <text:list-item>
                  <text:list text:style-name="a312">
                    <text:list-item>
                      <text:list text:style-name="a312">
                        <text:list-item>
                          <text:p text:style-name="a311" text:class-names="" text:cond-style-name=""><text:span text:style-name="a31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6">
            <text:list-item>
              <text:list text:style-name="a316">
                <text:list-item>
                  <text:list text:style-name="a316">
                    <text:list-item>
                      <text:list text:style-name="a316">
                        <text:list-item>
                          <text:list text:style-name="a316">
                            <text:list-item>
                              <text:p text:style-name="a315" text:class-names="" text:cond-style-name=""><text:span text:style-name="a313" text:class-names="">第五層</text:span><text:span text:style-name="a31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4" presentation:style-name="a321" draw:name="日期版面配置區 7" svg:x="6.66667in" svg:y="6.83333in" svg:width="2.91667in" svg:height="0.39931in" presentation:class="date-time" presentation:placeholder="false">
        <draw:text-box>
          <text:p text:style-name="a320" text:class-names="" text:cond-style-name=""><text:span text:style-name="a318" text:class-names=""><text:date text:fixed="false" style:data-style-name="a319">2020/12/7</text:date></text:span></text:p>
        </draw:text-box>
        <svg:title/>
        <svg:desc/>
      </draw:frame>
      <draw:frame draw:id="id45" presentation:style-name="a324" draw:name="投影片編號版面配置區 9" svg:x="0in" svg:y="1.39063in" svg:width="0.58333in" svg:height="0.26736in" presentation:class="page-number" presentation:placeholder="false">
        <draw:text-box>
          <text:p text:style-name="a323" text:class-names="" text:cond-style-name=""><text:span text:style-name="a322" text:class-names=""><text:page-number style:num-format="1" text:fixed="false">‹#›</text:page-number></text:span></text:p>
        </draw:text-box>
        <svg:title/>
        <svg:desc/>
      </draw:frame>
      <draw:frame draw:id="id46" presentation:style-name="a327" draw:name="頁尾版面配置區 11" svg:x="0.66667in" svg:y="6.83333in" svg:width="5.92882in" svg:height="0.39931in" presentation:class="footer" presentation:placeholder="false">
        <draw:text-box>
          <text:p text:style-name="a326" text:class-names="" text:cond-style-name=""><text:span text:style-name="a325" text:class-names=""/></text:p>
        </draw:text-box>
        <svg:title/>
        <svg:desc/>
      </draw:frame>
      <presentation:notes style:page-layout-name="pageLayout2" draw:style-name="a360">
        <draw:frame draw:id="id8" presentation:style-name="a330" draw:name="頁首版面配置區 1" svg:x="0in" svg:y="0in" svg:width="3.22222in" svg:height="0.54505in" presentation:class="header" presentation:placeholder="false">
          <draw:text-box>
            <text:p text:style-name="a329" text:class-names="" text:cond-style-name=""><text:span text:style-name="a328" text:class-names=""/></text:p>
          </draw:text-box>
          <svg:title/>
          <svg:desc/>
        </draw:frame>
        <draw:frame draw:id="id9" presentation:style-name="a335" draw:name="日期版面配置區 2" svg:x="4.21007in" svg:y="0in" svg:width="3.22222in" svg:height="0.54505in" presentation:class="date-time" presentation:placeholder="false">
          <draw:text-box>
            <text:p text:style-name="a334" text:class-names="" text:cond-style-name=""><text:span text:style-name="a331" text:class-names=""><text:date text:fixed="false" style:data-style-name="a332">2020/12/7</text:date></text:span><text:span text:style-name="a333" text:class-names=""/></text:p>
          </draw:text-box>
          <svg:title/>
          <svg:desc/>
        </draw:frame>
        <draw:page-thumbnail svg:x="1.27431in" svg:y="1.35764in" svg:width="4.88542in" svg:height="3.66319in" presentation:class="page" draw:id="id10" presentation:style-name="a336" draw:name="投影片圖像版面配置區 3">
          <svg:title/>
          <svg:desc/>
        </draw:page-thumbnail>
        <draw:frame draw:id="id11" presentation:style-name="a352" draw:name="備忘稿版面配置區 4" svg:x="0.74306in" svg:y="5.22486in" svg:width="5.94792in" svg:height="4.27362in" presentation:class="notes" presentation:placeholder="false">
          <draw:text-box>
            <text:p text:style-name="a338" text:class-names="" text:cond-style-name=""><text:span text:style-name="a337" text:class-names="">編輯母片文字樣式</text:span></text:p>
            <text:list text:style-name="a341">
              <text:list-item>
                <text:list text:style-name="a341">
                  <text:list-item>
                    <text:p text:style-name="a340" text:class-names="" text:cond-style-name=""><text:span text:style-name="a339" text:class-names="">第二層</text:span></text:p>
                  </text:list-item>
                </text:list>
              </text:list-item>
            </text:list>
            <text:list text:style-name="a344">
              <text:list-item>
                <text:list text:style-name="a344">
                  <text:list-item>
                    <text:list text:style-name="a344">
                      <text:list-item>
                        <text:p text:style-name="a343" text:class-names="" text:cond-style-name=""><text:span text:style-name="a34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47">
              <text:list-item>
                <text:list text:style-name="a347">
                  <text:list-item>
                    <text:list text:style-name="a347">
                      <text:list-item>
                        <text:list text:style-name="a347">
                          <text:list-item>
                            <text:p text:style-name="a346" text:class-names="" text:cond-style-name=""><text:span text:style-name="a34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51">
              <text:list-item>
                <text:list text:style-name="a351">
                  <text:list-item>
                    <text:list text:style-name="a351">
                      <text:list-item>
                        <text:list text:style-name="a351">
                          <text:list-item>
                            <text:list text:style-name="a351">
                              <text:list-item>
                                <text:p text:style-name="a350" text:class-names="" text:cond-style-name=""><text:span text:style-name="a348" text:class-names="">第五層</text:span><text:span text:style-name="a34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355" draw:name="頁尾版面配置區 5" svg:x="0in" svg:y="10.31085in" svg:width="3.22222in" svg:height="0.54505in" presentation:class="footer" presentation:placeholder="false">
          <draw:text-box>
            <text:p text:style-name="a354" text:class-names="" text:cond-style-name=""><text:span text:style-name="a353" text:class-names=""/></text:p>
          </draw:text-box>
          <svg:title/>
          <svg:desc/>
        </draw:frame>
        <draw:frame draw:id="id13" presentation:style-name="a359" draw:name="投影片編號版面配置區 6" svg:x="4.21007in" svg:y="10.31085in" svg:width="3.22222in" svg:height="0.54505in" presentation:class="page-number" presentation:placeholder="false">
          <draw:text-box>
            <text:p text:style-name="a358" text:class-names="" text:cond-style-name=""><text:span text:style-name="a356" text:class-names=""><text:page-number style:num-format="1" text:fixed="false">‹#›</text:page-number></text:span><text:span text:style-name="a357" text:class-names=""/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61">
      <draw:custom-shape svg:x="0in" svg:y="1.35069in" svg:width="10in" svg:height="0.34896in" draw:id="id47" draw:layer="Master1-bg" draw:style-name="a364" draw:name="矩形 9">
        <svg:title/>
        <svg:desc/>
        <text:p text:style-name="a363" text:class-names="" text:cond-style-name=""><text:span text:style-name="a36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1.39931in" svg:width="0.58333in" svg:height="0.25in" draw:id="id48" draw:layer="Master1-bg" draw:style-name="a367" draw:name="矩形 11">
        <svg:title/>
        <svg:desc/>
        <text:p text:style-name="a366" text:class-names="" text:cond-style-name=""><text:span text:style-name="a36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64583in" svg:y="1.39931in" svg:width="9.35417in" svg:height="0.25in" draw:id="id49" draw:layer="Master1-bg" draw:style-name="a370" draw:name="矩形 13">
        <svg:title/>
        <svg:desc/>
        <text:p text:style-name="a369" text:class-names="" text:cond-style-name=""><text:span text:style-name="a36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0" presentation:style-name="a374" draw:name="標題 1" svg:x="0.58333in" svg:y="0.29861in" svg:width="8.91667in" svg:height="0.95139in" presentation:class="title" presentation:placeholder="false">
        <draw:text-box>
          <text:p text:style-name="a373" text:class-names="" text:cond-style-name=""><text:span text:style-name="a371" text:class-names="">按一下以編輯母片標題樣式</text:span><text:span text:style-name="a372" text:class-names=""/></text:p>
        </draw:text-box>
        <svg:title/>
        <svg:desc/>
      </draw:frame>
      <draw:frame draw:id="id51" presentation:style-name="a391" draw:name="內容版面配置區 10" svg:x="0.66667in" svg:y="2.66667in" svg:width="4.25in" svg:height="3.91667in" presentation:class="object" presentation:placeholder="false">
        <draw:text-box>
          <text:list text:style-name="a377">
            <text:list-item>
              <text:p text:style-name="a376" text:class-names="" text:cond-style-name=""><text:span text:style-name="a375" text:class-names="">按一下以編輯母片文字樣式</text:span></text:p>
            </text:list-item>
          </text:list>
          <text:list text:style-name="a380">
            <text:list-item>
              <text:list text:style-name="a380">
                <text:list-item>
                  <text:p text:style-name="a379" text:class-names="" text:cond-style-name=""><text:span text:style-name="a378" text:class-names="">第二層</text:span></text:p>
                </text:list-item>
              </text:list>
            </text:list-item>
          </text:list>
          <text:list text:style-name="a383">
            <text:list-item>
              <text:list text:style-name="a383">
                <text:list-item>
                  <text:list text:style-name="a383">
                    <text:list-item>
                      <text:p text:style-name="a382" text:class-names="" text:cond-style-name=""><text:span text:style-name="a381" text:class-names="">第三層</text:span></text:p>
                    </text:list-item>
                  </text:list>
                </text:list-item>
              </text:list>
            </text:list-item>
          </text:list>
          <text:list text:style-name="a386">
            <text:list-item>
              <text:list text:style-name="a386">
                <text:list-item>
                  <text:list text:style-name="a386">
                    <text:list-item>
                      <text:list text:style-name="a386">
                        <text:list-item>
                          <text:p text:style-name="a385" text:class-names="" text:cond-style-name=""><text:span text:style-name="a38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90">
            <text:list-item>
              <text:list text:style-name="a390">
                <text:list-item>
                  <text:list text:style-name="a390">
                    <text:list-item>
                      <text:list text:style-name="a390">
                        <text:list-item>
                          <text:list text:style-name="a390">
                            <text:list-item>
                              <text:p text:style-name="a389" text:class-names="" text:cond-style-name=""><text:span text:style-name="a387" text:class-names="">第五層</text:span><text:span text:style-name="a38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2" presentation:style-name="a408" draw:name="內容版面配置區 12" svg:x="5.25in" svg:y="2.66667in" svg:width="4.25in" svg:height="3.91667in" presentation:class="object" presentation:placeholder="false">
        <draw:text-box>
          <text:list text:style-name="a394">
            <text:list-item>
              <text:p text:style-name="a393" text:class-names="" text:cond-style-name=""><text:span text:style-name="a392" text:class-names="">按一下以編輯母片文字樣式</text:span></text:p>
            </text:list-item>
          </text:list>
          <text:list text:style-name="a397">
            <text:list-item>
              <text:list text:style-name="a397">
                <text:list-item>
                  <text:p text:style-name="a396" text:class-names="" text:cond-style-name=""><text:span text:style-name="a395" text:class-names="">第二層</text:span></text:p>
                </text:list-item>
              </text:list>
            </text:list-item>
          </text:list>
          <text:list text:style-name="a400">
            <text:list-item>
              <text:list text:style-name="a400">
                <text:list-item>
                  <text:list text:style-name="a400">
                    <text:list-item>
                      <text:p text:style-name="a399" text:class-names="" text:cond-style-name=""><text:span text:style-name="a398" text:class-names="">第三層</text:span></text:p>
                    </text:list-item>
                  </text:list>
                </text:list-item>
              </text:list>
            </text:list-item>
          </text:list>
          <text:list text:style-name="a403">
            <text:list-item>
              <text:list text:style-name="a403">
                <text:list-item>
                  <text:list text:style-name="a403">
                    <text:list-item>
                      <text:list text:style-name="a403">
                        <text:list-item>
                          <text:p text:style-name="a402" text:class-names="" text:cond-style-name=""><text:span text:style-name="a40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07">
            <text:list-item>
              <text:list text:style-name="a407">
                <text:list-item>
                  <text:list text:style-name="a407">
                    <text:list-item>
                      <text:list text:style-name="a407">
                        <text:list-item>
                          <text:list text:style-name="a407">
                            <text:list-item>
                              <text:p text:style-name="a406" text:class-names="" text:cond-style-name=""><text:span text:style-name="a404" text:class-names="">第五層</text:span><text:span text:style-name="a40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3" presentation:style-name="a412" draw:name="文字版面配置區 15" svg:x="0.66667in" svg:y="1.91667in" svg:width="4.25in" svg:height="0.7in" presentation:class="outline" presentation:placeholder="false">
        <draw:text-box>
          <text:list text:style-name="a411">
            <text:list-item>
              <text:p text:style-name="a410" text:class-names="" text:cond-style-name=""><text:span text:style-name="a409" text:class-names="">按一下以編輯母片文字樣式</text:span></text:p>
            </text:list-item>
          </text:list>
        </draw:text-box>
        <svg:title/>
        <svg:desc/>
      </draw:frame>
      <draw:frame draw:id="id54" presentation:style-name="a416" draw:name="文字版面配置區 14" svg:x="5.25in" svg:y="1.91667in" svg:width="4.25in" svg:height="0.7in" presentation:class="outline" presentation:placeholder="false">
        <draw:text-box>
          <text:list text:style-name="a415">
            <text:list-item>
              <text:p text:style-name="a414" text:class-names="" text:cond-style-name=""><text:span text:style-name="a413" text:class-names="">按一下以編輯母片文字樣式</text:span></text:p>
            </text:list-item>
          </text:list>
        </draw:text-box>
        <svg:title/>
        <svg:desc/>
      </draw:frame>
      <draw:frame draw:id="id55" presentation:style-name="a420" draw:name="日期版面配置區 9" svg:x="6.66667in" svg:y="6.83333in" svg:width="2.91667in" svg:height="0.39931in" presentation:class="date-time" presentation:placeholder="false">
        <draw:text-box>
          <text:p text:style-name="a419" text:class-names="" text:cond-style-name=""><text:span text:style-name="a417" text:class-names=""><text:date text:fixed="false" style:data-style-name="a418">2020/12/7</text:date></text:span></text:p>
        </draw:text-box>
        <svg:title/>
        <svg:desc/>
      </draw:frame>
      <draw:frame draw:id="id56" presentation:style-name="a423" draw:name="投影片編號版面配置區 11" svg:x="0in" svg:y="1.39063in" svg:width="0.58333in" svg:height="0.26736in" presentation:class="page-number" presentation:placeholder="false">
        <draw:text-box>
          <text:p text:style-name="a422" text:class-names="" text:cond-style-name=""><text:span text:style-name="a421" text:class-names=""><text:page-number style:num-format="1" text:fixed="false">‹#›</text:page-number></text:span></text:p>
        </draw:text-box>
        <svg:title/>
        <svg:desc/>
      </draw:frame>
      <draw:frame draw:id="id57" presentation:style-name="a426" draw:name="頁尾版面配置區 13" svg:x="0.66667in" svg:y="6.83333in" svg:width="5.92882in" svg:height="0.39931in" presentation:class="footer" presentation:placeholder="false">
        <draw:text-box>
          <text:p text:style-name="a425" text:class-names="" text:cond-style-name=""><text:span text:style-name="a424" text:class-names=""/></text:p>
        </draw:text-box>
        <svg:title/>
        <svg:desc/>
      </draw:frame>
      <presentation:notes style:page-layout-name="pageLayout2" draw:style-name="a459">
        <draw:frame draw:id="id8" presentation:style-name="a429" draw:name="頁首版面配置區 1" svg:x="0in" svg:y="0in" svg:width="3.22222in" svg:height="0.54505in" presentation:class="header" presentation:placeholder="false">
          <draw:text-box>
            <text:p text:style-name="a428" text:class-names="" text:cond-style-name=""><text:span text:style-name="a427" text:class-names=""/></text:p>
          </draw:text-box>
          <svg:title/>
          <svg:desc/>
        </draw:frame>
        <draw:frame draw:id="id9" presentation:style-name="a434" draw:name="日期版面配置區 2" svg:x="4.21007in" svg:y="0in" svg:width="3.22222in" svg:height="0.54505in" presentation:class="date-time" presentation:placeholder="false">
          <draw:text-box>
            <text:p text:style-name="a433" text:class-names="" text:cond-style-name=""><text:span text:style-name="a430" text:class-names=""><text:date text:fixed="false" style:data-style-name="a431">2020/12/7</text:date></text:span><text:span text:style-name="a432" text:class-names=""/></text:p>
          </draw:text-box>
          <svg:title/>
          <svg:desc/>
        </draw:frame>
        <draw:page-thumbnail svg:x="1.27431in" svg:y="1.35764in" svg:width="4.88542in" svg:height="3.66319in" presentation:class="page" draw:id="id10" presentation:style-name="a435" draw:name="投影片圖像版面配置區 3">
          <svg:title/>
          <svg:desc/>
        </draw:page-thumbnail>
        <draw:frame draw:id="id11" presentation:style-name="a451" draw:name="備忘稿版面配置區 4" svg:x="0.74306in" svg:y="5.22486in" svg:width="5.94792in" svg:height="4.27362in" presentation:class="notes" presentation:placeholder="false">
          <draw:text-box>
            <text:p text:style-name="a437" text:class-names="" text:cond-style-name=""><text:span text:style-name="a436" text:class-names="">編輯母片文字樣式</text:span></text:p>
            <text:list text:style-name="a440">
              <text:list-item>
                <text:list text:style-name="a440">
                  <text:list-item>
                    <text:p text:style-name="a439" text:class-names="" text:cond-style-name=""><text:span text:style-name="a438" text:class-names="">第二層</text:span></text:p>
                  </text:list-item>
                </text:list>
              </text:list-item>
            </text:list>
            <text:list text:style-name="a443">
              <text:list-item>
                <text:list text:style-name="a443">
                  <text:list-item>
                    <text:list text:style-name="a443">
                      <text:list-item>
                        <text:p text:style-name="a442" text:class-names="" text:cond-style-name=""><text:span text:style-name="a44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46">
              <text:list-item>
                <text:list text:style-name="a446">
                  <text:list-item>
                    <text:list text:style-name="a446">
                      <text:list-item>
                        <text:list text:style-name="a446">
                          <text:list-item>
                            <text:p text:style-name="a445" text:class-names="" text:cond-style-name=""><text:span text:style-name="a44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50">
              <text:list-item>
                <text:list text:style-name="a450">
                  <text:list-item>
                    <text:list text:style-name="a450">
                      <text:list-item>
                        <text:list text:style-name="a450">
                          <text:list-item>
                            <text:list text:style-name="a450">
                              <text:list-item>
                                <text:p text:style-name="a449" text:class-names="" text:cond-style-name=""><text:span text:style-name="a447" text:class-names="">第五層</text:span><text:span text:style-name="a448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454" draw:name="頁尾版面配置區 5" svg:x="0in" svg:y="10.31085in" svg:width="3.22222in" svg:height="0.54505in" presentation:class="footer" presentation:placeholder="false">
          <draw:text-box>
            <text:p text:style-name="a453" text:class-names="" text:cond-style-name=""><text:span text:style-name="a452" text:class-names=""/></text:p>
          </draw:text-box>
          <svg:title/>
          <svg:desc/>
        </draw:frame>
        <draw:frame draw:id="id13" presentation:style-name="a458" draw:name="投影片編號版面配置區 6" svg:x="4.21007in" svg:y="10.31085in" svg:width="3.22222in" svg:height="0.54505in" presentation:class="page-number" presentation:placeholder="false">
          <draw:text-box>
            <text:p text:style-name="a457" text:class-names="" text:cond-style-name=""><text:span text:style-name="a455" text:class-names=""><text:page-number style:num-format="1" text:fixed="false">‹#›</text:page-number></text:span><text:span text:style-name="a456" text:class-names=""/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460">
      <draw:custom-shape svg:x="0in" svg:y="1.35069in" svg:width="10in" svg:height="0.34896in" draw:id="id58" draw:layer="Master1-bg" draw:style-name="a463" draw:name="矩形 5">
        <svg:title/>
        <svg:desc/>
        <text:p text:style-name="a462" text:class-names="" text:cond-style-name=""><text:span text:style-name="a46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1.39931in" svg:width="0.58333in" svg:height="0.25in" draw:id="id59" draw:layer="Master1-bg" draw:style-name="a466" draw:name="矩形 6">
        <svg:title/>
        <svg:desc/>
        <text:p text:style-name="a465" text:class-names="" text:cond-style-name=""><text:span text:style-name="a46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64583in" svg:y="1.39931in" svg:width="9.35417in" svg:height="0.25in" draw:id="id60" draw:layer="Master1-bg" draw:style-name="a469" draw:name="矩形 7">
        <svg:title/>
        <svg:desc/>
        <text:p text:style-name="a468" text:class-names="" text:cond-style-name=""><text:span text:style-name="a46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61" presentation:style-name="a473" draw:name="標題 1" svg:x="0.66667in" svg:y="0.25in" svg:width="8.91667in" svg:height="1.08333in" presentation:class="title" presentation:placeholder="false">
        <draw:text-box>
          <text:p text:style-name="a472" text:class-names="" text:cond-style-name=""><text:span text:style-name="a470" text:class-names="">按一下以編輯母片標題樣式</text:span><text:span text:style-name="a471" text:class-names=""/></text:p>
        </draw:text-box>
        <svg:title/>
        <svg:desc/>
      </draw:frame>
      <draw:frame draw:id="id62" presentation:style-name="a477" draw:name="日期版面配置區 13" svg:x="6.66667in" svg:y="6.83333in" svg:width="2.91667in" svg:height="0.39931in" presentation:class="date-time" presentation:placeholder="false">
        <draw:text-box>
          <text:p text:style-name="a476" text:class-names="" text:cond-style-name=""><text:span text:style-name="a474" text:class-names=""><text:date text:fixed="false" style:data-style-name="a475">2020/12/7</text:date></text:span></text:p>
        </draw:text-box>
        <svg:title/>
        <svg:desc/>
      </draw:frame>
      <draw:frame draw:id="id63" presentation:style-name="a480" draw:name="頁尾版面配置區 2" svg:x="0.66667in" svg:y="6.83333in" svg:width="5.92882in" svg:height="0.39931in" presentation:class="footer" presentation:placeholder="false">
        <draw:text-box>
          <text:p text:style-name="a479" text:class-names="" text:cond-style-name=""><text:span text:style-name="a478" text:class-names=""/></text:p>
        </draw:text-box>
        <svg:title/>
        <svg:desc/>
      </draw:frame>
      <draw:frame draw:id="id64" presentation:style-name="a483" draw:name="投影片編號版面配置區 22" svg:x="0in" svg:y="1.39063in" svg:width="0.58333in" svg:height="0.26736in" presentation:class="page-number" presentation:placeholder="false">
        <draw:text-box>
          <text:p text:style-name="a482" text:class-names="" text:cond-style-name=""><text:span text:style-name="a481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516">
        <draw:frame draw:id="id8" presentation:style-name="a486" draw:name="頁首版面配置區 1" svg:x="0in" svg:y="0in" svg:width="3.22222in" svg:height="0.54505in" presentation:class="header" presentation:placeholder="false">
          <draw:text-box>
            <text:p text:style-name="a485" text:class-names="" text:cond-style-name=""><text:span text:style-name="a484" text:class-names=""/></text:p>
          </draw:text-box>
          <svg:title/>
          <svg:desc/>
        </draw:frame>
        <draw:frame draw:id="id9" presentation:style-name="a491" draw:name="日期版面配置區 2" svg:x="4.21007in" svg:y="0in" svg:width="3.22222in" svg:height="0.54505in" presentation:class="date-time" presentation:placeholder="false">
          <draw:text-box>
            <text:p text:style-name="a490" text:class-names="" text:cond-style-name=""><text:span text:style-name="a487" text:class-names=""><text:date text:fixed="false" style:data-style-name="a488">2020/12/7</text:date></text:span><text:span text:style-name="a489" text:class-names=""/></text:p>
          </draw:text-box>
          <svg:title/>
          <svg:desc/>
        </draw:frame>
        <draw:page-thumbnail svg:x="1.27431in" svg:y="1.35764in" svg:width="4.88542in" svg:height="3.66319in" presentation:class="page" draw:id="id10" presentation:style-name="a492" draw:name="投影片圖像版面配置區 3">
          <svg:title/>
          <svg:desc/>
        </draw:page-thumbnail>
        <draw:frame draw:id="id11" presentation:style-name="a508" draw:name="備忘稿版面配置區 4" svg:x="0.74306in" svg:y="5.22486in" svg:width="5.94792in" svg:height="4.27362in" presentation:class="notes" presentation:placeholder="false">
          <draw:text-box>
            <text:p text:style-name="a494" text:class-names="" text:cond-style-name=""><text:span text:style-name="a493" text:class-names="">編輯母片文字樣式</text:span></text:p>
            <text:list text:style-name="a497">
              <text:list-item>
                <text:list text:style-name="a497">
                  <text:list-item>
                    <text:p text:style-name="a496" text:class-names="" text:cond-style-name=""><text:span text:style-name="a495" text:class-names="">第二層</text:span></text:p>
                  </text:list-item>
                </text:list>
              </text:list-item>
            </text:list>
            <text:list text:style-name="a500">
              <text:list-item>
                <text:list text:style-name="a500">
                  <text:list-item>
                    <text:list text:style-name="a500">
                      <text:list-item>
                        <text:p text:style-name="a499" text:class-names="" text:cond-style-name=""><text:span text:style-name="a49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03">
              <text:list-item>
                <text:list text:style-name="a503">
                  <text:list-item>
                    <text:list text:style-name="a503">
                      <text:list-item>
                        <text:list text:style-name="a503">
                          <text:list-item>
                            <text:p text:style-name="a502" text:class-names="" text:cond-style-name=""><text:span text:style-name="a50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07">
              <text:list-item>
                <text:list text:style-name="a507">
                  <text:list-item>
                    <text:list text:style-name="a507">
                      <text:list-item>
                        <text:list text:style-name="a507">
                          <text:list-item>
                            <text:list text:style-name="a507">
                              <text:list-item>
                                <text:p text:style-name="a506" text:class-names="" text:cond-style-name=""><text:span text:style-name="a504" text:class-names="">第五層</text:span><text:span text:style-name="a50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511" draw:name="頁尾版面配置區 5" svg:x="0in" svg:y="10.31085in" svg:width="3.22222in" svg:height="0.54505in" presentation:class="footer" presentation:placeholder="false">
          <draw:text-box>
            <text:p text:style-name="a510" text:class-names="" text:cond-style-name=""><text:span text:style-name="a509" text:class-names=""/></text:p>
          </draw:text-box>
          <svg:title/>
          <svg:desc/>
        </draw:frame>
        <draw:frame draw:id="id13" presentation:style-name="a515" draw:name="投影片編號版面配置區 6" svg:x="4.21007in" svg:y="10.31085in" svg:width="3.22222in" svg:height="0.54505in" presentation:class="page-number" presentation:placeholder="false">
          <draw:text-box>
            <text:p text:style-name="a514" text:class-names="" text:cond-style-name=""><text:span text:style-name="a512" text:class-names=""><text:page-number style:num-format="1" text:fixed="false">‹#›</text:page-number></text:span><text:span text:style-name="a513" text:class-names=""/></text:p>
          </draw:text-box>
          <svg:title/>
          <svg:desc/>
        </draw:frame>
      </presentation:notes>
    </style:master-page>
    <style:master-page style:name="Master1-Layout7-blank-空白" style:page-layout-name="pageLayout1" draw:style-name="a517">
      <draw:frame draw:id="id65" presentation:style-name="a521" draw:name="日期版面配置區 1" svg:x="6.66667in" svg:y="6.83333in" svg:width="2.91667in" svg:height="0.39931in" presentation:class="date-time" presentation:placeholder="false">
        <draw:text-box>
          <text:p text:style-name="a520" text:class-names="" text:cond-style-name=""><text:span text:style-name="a518" text:class-names=""><text:date text:fixed="false" style:data-style-name="a519">2020/12/7</text:date></text:span></text:p>
        </draw:text-box>
        <svg:title/>
        <svg:desc/>
      </draw:frame>
      <draw:frame draw:id="id66" presentation:style-name="a524" draw:name="頁尾版面配置區 2" svg:x="0.66667in" svg:y="6.83333in" svg:width="5.92882in" svg:height="0.39931in" presentation:class="footer" presentation:placeholder="false">
        <draw:text-box>
          <text:p text:style-name="a523" text:class-names="" text:cond-style-name=""><text:span text:style-name="a522" text:class-names=""/></text:p>
        </draw:text-box>
        <svg:title/>
        <svg:desc/>
      </draw:frame>
      <draw:frame draw:id="id67" presentation:style-name="a527" draw:name="投影片編號版面配置區 3" svg:x="0in" svg:y="6.83333in" svg:width="0.58333in" svg:height="0.41667in" presentation:class="page-number" presentation:placeholder="false">
        <draw:text-box>
          <text:p text:style-name="a526" text:class-names="" text:cond-style-name=""><text:span text:style-name="a525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560">
        <draw:frame draw:id="id8" presentation:style-name="a530" draw:name="頁首版面配置區 1" svg:x="0in" svg:y="0in" svg:width="3.22222in" svg:height="0.54505in" presentation:class="header" presentation:placeholder="false">
          <draw:text-box>
            <text:p text:style-name="a529" text:class-names="" text:cond-style-name=""><text:span text:style-name="a528" text:class-names=""/></text:p>
          </draw:text-box>
          <svg:title/>
          <svg:desc/>
        </draw:frame>
        <draw:frame draw:id="id9" presentation:style-name="a535" draw:name="日期版面配置區 2" svg:x="4.21007in" svg:y="0in" svg:width="3.22222in" svg:height="0.54505in" presentation:class="date-time" presentation:placeholder="false">
          <draw:text-box>
            <text:p text:style-name="a534" text:class-names="" text:cond-style-name=""><text:span text:style-name="a531" text:class-names=""><text:date text:fixed="false" style:data-style-name="a532">2020/12/7</text:date></text:span><text:span text:style-name="a533" text:class-names=""/></text:p>
          </draw:text-box>
          <svg:title/>
          <svg:desc/>
        </draw:frame>
        <draw:page-thumbnail svg:x="1.27431in" svg:y="1.35764in" svg:width="4.88542in" svg:height="3.66319in" presentation:class="page" draw:id="id10" presentation:style-name="a536" draw:name="投影片圖像版面配置區 3">
          <svg:title/>
          <svg:desc/>
        </draw:page-thumbnail>
        <draw:frame draw:id="id11" presentation:style-name="a552" draw:name="備忘稿版面配置區 4" svg:x="0.74306in" svg:y="5.22486in" svg:width="5.94792in" svg:height="4.27362in" presentation:class="notes" presentation:placeholder="false">
          <draw:text-box>
            <text:p text:style-name="a538" text:class-names="" text:cond-style-name=""><text:span text:style-name="a537" text:class-names="">編輯母片文字樣式</text:span></text:p>
            <text:list text:style-name="a541">
              <text:list-item>
                <text:list text:style-name="a541">
                  <text:list-item>
                    <text:p text:style-name="a540" text:class-names="" text:cond-style-name=""><text:span text:style-name="a539" text:class-names="">第二層</text:span></text:p>
                  </text:list-item>
                </text:list>
              </text:list-item>
            </text:list>
            <text:list text:style-name="a544">
              <text:list-item>
                <text:list text:style-name="a544">
                  <text:list-item>
                    <text:list text:style-name="a544">
                      <text:list-item>
                        <text:p text:style-name="a543" text:class-names="" text:cond-style-name=""><text:span text:style-name="a54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47">
              <text:list-item>
                <text:list text:style-name="a547">
                  <text:list-item>
                    <text:list text:style-name="a547">
                      <text:list-item>
                        <text:list text:style-name="a547">
                          <text:list-item>
                            <text:p text:style-name="a546" text:class-names="" text:cond-style-name=""><text:span text:style-name="a54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51">
              <text:list-item>
                <text:list text:style-name="a551">
                  <text:list-item>
                    <text:list text:style-name="a551">
                      <text:list-item>
                        <text:list text:style-name="a551">
                          <text:list-item>
                            <text:list text:style-name="a551">
                              <text:list-item>
                                <text:p text:style-name="a550" text:class-names="" text:cond-style-name=""><text:span text:style-name="a548" text:class-names="">第五層</text:span><text:span text:style-name="a54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555" draw:name="頁尾版面配置區 5" svg:x="0in" svg:y="10.31085in" svg:width="3.22222in" svg:height="0.54505in" presentation:class="footer" presentation:placeholder="false">
          <draw:text-box>
            <text:p text:style-name="a554" text:class-names="" text:cond-style-name=""><text:span text:style-name="a553" text:class-names=""/></text:p>
          </draw:text-box>
          <svg:title/>
          <svg:desc/>
        </draw:frame>
        <draw:frame draw:id="id13" presentation:style-name="a559" draw:name="投影片編號版面配置區 6" svg:x="4.21007in" svg:y="10.31085in" svg:width="3.22222in" svg:height="0.54505in" presentation:class="page-number" presentation:placeholder="false">
          <draw:text-box>
            <text:p text:style-name="a558" text:class-names="" text:cond-style-name=""><text:span text:style-name="a556" text:class-names=""><text:page-number style:num-format="1" text:fixed="false">‹#›</text:page-number></text:span><text:span text:style-name="a557" text:class-names=""/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561">
      <draw:custom-shape svg:x="0in" svg:y="1.35069in" svg:width="10in" svg:height="0.34896in" draw:id="id68" draw:layer="Master1-bg" draw:style-name="a564" draw:name="矩形 7">
        <svg:title/>
        <svg:desc/>
        <text:p text:style-name="a563" text:class-names="" text:cond-style-name=""><text:span text:style-name="a56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1.39931in" svg:width="0.58333in" svg:height="0.25in" draw:id="id69" draw:layer="Master1-bg" draw:style-name="a567" draw:name="矩形 9">
        <svg:title/>
        <svg:desc/>
        <text:p text:style-name="a566" text:class-names="" text:cond-style-name=""><text:span text:style-name="a56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64583in" svg:y="1.39931in" svg:width="9.35417in" svg:height="0.25in" draw:id="id70" draw:layer="Master1-bg" draw:style-name="a570" draw:name="矩形 10">
        <svg:title/>
        <svg:desc/>
        <text:p text:style-name="a569" text:class-names="" text:cond-style-name=""><text:span text:style-name="a56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1" presentation:style-name="a574" draw:name="標題 1" svg:x="0.66667in" svg:y="0.29861in" svg:width="8.83333in" svg:height="0.95139in" presentation:class="title" presentation:placeholder="false">
        <draw:text-box>
          <text:p text:style-name="a573" text:class-names="" text:cond-style-name=""><text:span text:style-name="a571" text:class-names="">按一下以編輯母片標題樣式</text:span><text:span text:style-name="a572" text:class-names=""/></text:p>
        </draw:text-box>
        <svg:title/>
        <svg:desc/>
      </draw:frame>
      <draw:frame draw:id="id72" presentation:style-name="a578" draw:name="文字版面配置區 2" svg:x="0.66667in" svg:y="1.91667in" svg:width="1.75in" svg:height="4.75in" presentation:class="outline" presentation:placeholder="false">
        <draw:text-box>
          <text:list text:style-name="a577">
            <text:list-item>
              <text:p text:style-name="a576" text:class-names="" text:cond-style-name=""><text:span text:style-name="a575" text:class-names="">按一下以編輯母片文字樣式</text:span></text:p>
            </text:list-item>
          </text:list>
        </draw:text-box>
        <svg:title/>
        <svg:desc/>
      </draw:frame>
      <draw:frame draw:id="id73" presentation:style-name="a595" draw:name="內容版面配置區 8" svg:x="2.58333in" svg:y="1.91667in" svg:width="7in" svg:height="4.83333in" presentation:class="object" presentation:placeholder="false">
        <draw:text-box>
          <text:list text:style-name="a581">
            <text:list-item>
              <text:p text:style-name="a580" text:class-names="" text:cond-style-name=""><text:span text:style-name="a579" text:class-names="">按一下以編輯母片文字樣式</text:span></text:p>
            </text:list-item>
          </text:list>
          <text:list text:style-name="a584">
            <text:list-item>
              <text:list text:style-name="a584">
                <text:list-item>
                  <text:p text:style-name="a583" text:class-names="" text:cond-style-name=""><text:span text:style-name="a582" text:class-names="">第二層</text:span></text:p>
                </text:list-item>
              </text:list>
            </text:list-item>
          </text:list>
          <text:list text:style-name="a587">
            <text:list-item>
              <text:list text:style-name="a587">
                <text:list-item>
                  <text:list text:style-name="a587">
                    <text:list-item>
                      <text:p text:style-name="a586" text:class-names="" text:cond-style-name=""><text:span text:style-name="a585" text:class-names="">第三層</text:span></text:p>
                    </text:list-item>
                  </text:list>
                </text:list-item>
              </text:list>
            </text:list-item>
          </text:list>
          <text:list text:style-name="a590">
            <text:list-item>
              <text:list text:style-name="a590">
                <text:list-item>
                  <text:list text:style-name="a590">
                    <text:list-item>
                      <text:list text:style-name="a590">
                        <text:list-item>
                          <text:p text:style-name="a589" text:class-names="" text:cond-style-name=""><text:span text:style-name="a58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94">
            <text:list-item>
              <text:list text:style-name="a594">
                <text:list-item>
                  <text:list text:style-name="a594">
                    <text:list-item>
                      <text:list text:style-name="a594">
                        <text:list-item>
                          <text:list text:style-name="a594">
                            <text:list-item>
                              <text:p text:style-name="a593" text:class-names="" text:cond-style-name=""><text:span text:style-name="a591" text:class-names="">第五層</text:span><text:span text:style-name="a59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4" presentation:style-name="a599" draw:name="日期版面配置區 13" svg:x="6.66667in" svg:y="6.83333in" svg:width="2.91667in" svg:height="0.39931in" presentation:class="date-time" presentation:placeholder="false">
        <draw:text-box>
          <text:p text:style-name="a598" text:class-names="" text:cond-style-name=""><text:span text:style-name="a596" text:class-names=""><text:date text:fixed="false" style:data-style-name="a597">2020/12/7</text:date></text:span></text:p>
        </draw:text-box>
        <svg:title/>
        <svg:desc/>
      </draw:frame>
      <draw:frame draw:id="id75" presentation:style-name="a602" draw:name="頁尾版面配置區 2" svg:x="0.66667in" svg:y="6.83333in" svg:width="5.92882in" svg:height="0.39931in" presentation:class="footer" presentation:placeholder="false">
        <draw:text-box>
          <text:p text:style-name="a601" text:class-names="" text:cond-style-name=""><text:span text:style-name="a600" text:class-names=""/></text:p>
        </draw:text-box>
        <svg:title/>
        <svg:desc/>
      </draw:frame>
      <draw:frame draw:id="id76" presentation:style-name="a605" draw:name="投影片編號版面配置區 22" svg:x="0in" svg:y="1.39063in" svg:width="0.58333in" svg:height="0.26736in" presentation:class="page-number" presentation:placeholder="false">
        <draw:text-box>
          <text:p text:style-name="a604" text:class-names="" text:cond-style-name=""><text:span text:style-name="a603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638">
        <draw:frame draw:id="id8" presentation:style-name="a608" draw:name="頁首版面配置區 1" svg:x="0in" svg:y="0in" svg:width="3.22222in" svg:height="0.54505in" presentation:class="header" presentation:placeholder="false">
          <draw:text-box>
            <text:p text:style-name="a607" text:class-names="" text:cond-style-name=""><text:span text:style-name="a606" text:class-names=""/></text:p>
          </draw:text-box>
          <svg:title/>
          <svg:desc/>
        </draw:frame>
        <draw:frame draw:id="id9" presentation:style-name="a613" draw:name="日期版面配置區 2" svg:x="4.21007in" svg:y="0in" svg:width="3.22222in" svg:height="0.54505in" presentation:class="date-time" presentation:placeholder="false">
          <draw:text-box>
            <text:p text:style-name="a612" text:class-names="" text:cond-style-name=""><text:span text:style-name="a609" text:class-names=""><text:date text:fixed="false" style:data-style-name="a610">2020/12/7</text:date></text:span><text:span text:style-name="a611" text:class-names=""/></text:p>
          </draw:text-box>
          <svg:title/>
          <svg:desc/>
        </draw:frame>
        <draw:page-thumbnail svg:x="1.27431in" svg:y="1.35764in" svg:width="4.88542in" svg:height="3.66319in" presentation:class="page" draw:id="id10" presentation:style-name="a614" draw:name="投影片圖像版面配置區 3">
          <svg:title/>
          <svg:desc/>
        </draw:page-thumbnail>
        <draw:frame draw:id="id11" presentation:style-name="a630" draw:name="備忘稿版面配置區 4" svg:x="0.74306in" svg:y="5.22486in" svg:width="5.94792in" svg:height="4.27362in" presentation:class="notes" presentation:placeholder="false">
          <draw:text-box>
            <text:p text:style-name="a616" text:class-names="" text:cond-style-name=""><text:span text:style-name="a615" text:class-names="">編輯母片文字樣式</text:span></text:p>
            <text:list text:style-name="a619">
              <text:list-item>
                <text:list text:style-name="a619">
                  <text:list-item>
                    <text:p text:style-name="a618" text:class-names="" text:cond-style-name=""><text:span text:style-name="a617" text:class-names="">第二層</text:span></text:p>
                  </text:list-item>
                </text:list>
              </text:list-item>
            </text:list>
            <text:list text:style-name="a622">
              <text:list-item>
                <text:list text:style-name="a622">
                  <text:list-item>
                    <text:list text:style-name="a622">
                      <text:list-item>
                        <text:p text:style-name="a621" text:class-names="" text:cond-style-name=""><text:span text:style-name="a62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25">
              <text:list-item>
                <text:list text:style-name="a625">
                  <text:list-item>
                    <text:list text:style-name="a625">
                      <text:list-item>
                        <text:list text:style-name="a625">
                          <text:list-item>
                            <text:p text:style-name="a624" text:class-names="" text:cond-style-name=""><text:span text:style-name="a62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29">
              <text:list-item>
                <text:list text:style-name="a629">
                  <text:list-item>
                    <text:list text:style-name="a629">
                      <text:list-item>
                        <text:list text:style-name="a629">
                          <text:list-item>
                            <text:list text:style-name="a629">
                              <text:list-item>
                                <text:p text:style-name="a628" text:class-names="" text:cond-style-name=""><text:span text:style-name="a626" text:class-names="">第五層</text:span><text:span text:style-name="a62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633" draw:name="頁尾版面配置區 5" svg:x="0in" svg:y="10.31085in" svg:width="3.22222in" svg:height="0.54505in" presentation:class="footer" presentation:placeholder="false">
          <draw:text-box>
            <text:p text:style-name="a632" text:class-names="" text:cond-style-name=""><text:span text:style-name="a631" text:class-names=""/></text:p>
          </draw:text-box>
          <svg:title/>
          <svg:desc/>
        </draw:frame>
        <draw:frame draw:id="id13" presentation:style-name="a637" draw:name="投影片編號版面配置區 6" svg:x="4.21007in" svg:y="10.31085in" svg:width="3.22222in" svg:height="0.54505in" presentation:class="page-number" presentation:placeholder="false">
          <draw:text-box>
            <text:p text:style-name="a636" text:class-names="" text:cond-style-name=""><text:span text:style-name="a634" text:class-names=""><text:page-number style:num-format="1" text:fixed="false">‹#›</text:page-number></text:span><text:span text:style-name="a635" text:class-names=""/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639">
      <draw:custom-shape svg:x="-0.01042in" svg:y="5in" svg:width="10in" svg:height="0.97049in" draw:id="id77" draw:style-name="a642" draw:name="矩形 4">
        <svg:title/>
        <svg:desc/>
        <text:p text:style-name="a641" text:class-names="" text:cond-style-name=""><text:span text:style-name="a64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-0.01042in" svg:y="5.10069in" svg:width="1.60069in" svg:height="0.77951in" draw:id="id78" draw:style-name="a645" draw:name="矩形 5">
        <svg:title/>
        <svg:desc/>
        <text:p text:style-name="a644" text:class-names="" text:cond-style-name=""><text:span text:style-name="a64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68924in" svg:y="5.09028in" svg:width="8.31076in" svg:height="0.77951in" draw:id="id79" draw:style-name="a648" draw:name="矩形 6">
        <svg:title/>
        <svg:desc/>
        <text:p text:style-name="a647" text:class-names="" text:cond-style-name=""><text:span text:style-name="a64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58333in" svg:y="0in" svg:width="0.10938in" svg:height="7.51042in" draw:id="id80" draw:style-name="a651" draw:name="矩形 7">
        <svg:title/>
        <svg:desc/>
        <text:p text:style-name="a650" text:class-names="" text:cond-style-name=""><text:span text:style-name="a64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81" presentation:style-name="a655" draw:name="文字版面配置區 3" svg:x="1.75in" svg:y="6in" svg:width="8in" svg:height="0.75in" presentation:class="outline" presentation:placeholder="false">
        <draw:text-box>
          <text:list text:style-name="a654">
            <text:list-item>
              <text:p text:style-name="a653" text:class-names="" text:cond-style-name=""><text:span text:style-name="a652" text:class-names="">按一下以編輯母片文字樣式</text:span></text:p>
            </text:list-item>
          </text:list>
        </draw:text-box>
        <svg:title/>
        <svg:desc/>
      </draw:frame>
      <draw:frame draw:id="id82" presentation:style-name="a659" draw:name="標題 1" svg:x="1.75in" svg:y="5.08333in" svg:width="8in" svg:height="0.75in" presentation:class="title" presentation:placeholder="false">
        <draw:text-box>
          <text:p text:style-name="a658" text:class-names="" text:cond-style-name=""><text:span text:style-name="a656" text:class-names="">按一下以編輯母片標題樣式</text:span><text:span text:style-name="a657" text:class-names=""/></text:p>
        </draw:text-box>
        <svg:title/>
        <svg:desc/>
      </draw:frame>
      <draw:frame draw:id="id83" presentation:style-name="a663" draw:name="圖片版面配置區 2" svg:x="1.70667in" svg:y="0in" svg:width="8.29333in" svg:height="4.99667in" presentation:class="graphic" presentation:placeholder="false">
        <draw:text-box>
          <text:p text:style-name="a662" text:class-names="" text:cond-style-name=""><text:span text:style-name="a660" text:class-names="">按一下圖示以新增圖片</text:span><text:span text:style-name="a661" text:class-names=""/></text:p>
        </draw:text-box>
        <svg:title/>
        <svg:desc/>
      </draw:frame>
      <draw:frame draw:id="id84" presentation:style-name="a667" draw:name="日期版面配置區 11" svg:x="6.83333in" svg:y="6.83333in" svg:width="2.91667in" svg:height="0.39931in" presentation:class="date-time" presentation:placeholder="false">
        <draw:text-box>
          <text:p text:style-name="a666" text:class-names="" text:cond-style-name=""><text:span text:style-name="a664" text:class-names=""><text:date text:fixed="false" style:data-style-name="a665">2020/12/7</text:date></text:span></text:p>
        </draw:text-box>
        <svg:title/>
        <svg:desc/>
      </draw:frame>
      <draw:frame draw:id="id85" presentation:style-name="a670" draw:name="投影片編號版面配置區 12" svg:x="0in" svg:y="5.10417in" svg:width="1.58333in" svg:height="0.72569in" presentation:class="page-number" presentation:placeholder="false">
        <draw:text-box>
          <text:p text:style-name="a669" text:class-names="" text:cond-style-name=""><text:span text:style-name="a668" text:class-names=""><text:page-number style:num-format="1" text:fixed="false">‹#›</text:page-number></text:span></text:p>
        </draw:text-box>
        <svg:title/>
        <svg:desc/>
      </draw:frame>
      <draw:frame draw:id="id86" presentation:style-name="a673" draw:name="頁尾版面配置區 13" svg:x="1.75in" svg:y="6.83333in" svg:width="5in" svg:height="0.39931in" presentation:class="footer" presentation:placeholder="false">
        <draw:text-box>
          <text:p text:style-name="a672" text:class-names="" text:cond-style-name=""><text:span text:style-name="a671" text:class-names=""/></text:p>
        </draw:text-box>
        <svg:title/>
        <svg:desc/>
      </draw:frame>
      <presentation:notes style:page-layout-name="pageLayout2" draw:style-name="a706">
        <draw:frame draw:id="id8" presentation:style-name="a676" draw:name="頁首版面配置區 1" svg:x="0in" svg:y="0in" svg:width="3.22222in" svg:height="0.54505in" presentation:class="header" presentation:placeholder="false">
          <draw:text-box>
            <text:p text:style-name="a675" text:class-names="" text:cond-style-name=""><text:span text:style-name="a674" text:class-names=""/></text:p>
          </draw:text-box>
          <svg:title/>
          <svg:desc/>
        </draw:frame>
        <draw:frame draw:id="id9" presentation:style-name="a681" draw:name="日期版面配置區 2" svg:x="4.21007in" svg:y="0in" svg:width="3.22222in" svg:height="0.54505in" presentation:class="date-time" presentation:placeholder="false">
          <draw:text-box>
            <text:p text:style-name="a680" text:class-names="" text:cond-style-name=""><text:span text:style-name="a677" text:class-names=""><text:date text:fixed="false" style:data-style-name="a678">2020/12/7</text:date></text:span><text:span text:style-name="a679" text:class-names=""/></text:p>
          </draw:text-box>
          <svg:title/>
          <svg:desc/>
        </draw:frame>
        <draw:page-thumbnail svg:x="1.27431in" svg:y="1.35764in" svg:width="4.88542in" svg:height="3.66319in" presentation:class="page" draw:id="id10" presentation:style-name="a682" draw:name="投影片圖像版面配置區 3">
          <svg:title/>
          <svg:desc/>
        </draw:page-thumbnail>
        <draw:frame draw:id="id11" presentation:style-name="a698" draw:name="備忘稿版面配置區 4" svg:x="0.74306in" svg:y="5.22486in" svg:width="5.94792in" svg:height="4.27362in" presentation:class="notes" presentation:placeholder="false">
          <draw:text-box>
            <text:p text:style-name="a684" text:class-names="" text:cond-style-name=""><text:span text:style-name="a683" text:class-names="">編輯母片文字樣式</text:span></text:p>
            <text:list text:style-name="a687">
              <text:list-item>
                <text:list text:style-name="a687">
                  <text:list-item>
                    <text:p text:style-name="a686" text:class-names="" text:cond-style-name=""><text:span text:style-name="a685" text:class-names="">第二層</text:span></text:p>
                  </text:list-item>
                </text:list>
              </text:list-item>
            </text:list>
            <text:list text:style-name="a690">
              <text:list-item>
                <text:list text:style-name="a690">
                  <text:list-item>
                    <text:list text:style-name="a690">
                      <text:list-item>
                        <text:p text:style-name="a689" text:class-names="" text:cond-style-name=""><text:span text:style-name="a68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93">
              <text:list-item>
                <text:list text:style-name="a693">
                  <text:list-item>
                    <text:list text:style-name="a693">
                      <text:list-item>
                        <text:list text:style-name="a693">
                          <text:list-item>
                            <text:p text:style-name="a692" text:class-names="" text:cond-style-name=""><text:span text:style-name="a69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97">
              <text:list-item>
                <text:list text:style-name="a697">
                  <text:list-item>
                    <text:list text:style-name="a697">
                      <text:list-item>
                        <text:list text:style-name="a697">
                          <text:list-item>
                            <text:list text:style-name="a697">
                              <text:list-item>
                                <text:p text:style-name="a696" text:class-names="" text:cond-style-name=""><text:span text:style-name="a694" text:class-names="">第五層</text:span><text:span text:style-name="a69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701" draw:name="頁尾版面配置區 5" svg:x="0in" svg:y="10.31085in" svg:width="3.22222in" svg:height="0.54505in" presentation:class="footer" presentation:placeholder="false">
          <draw:text-box>
            <text:p text:style-name="a700" text:class-names="" text:cond-style-name=""><text:span text:style-name="a699" text:class-names=""/></text:p>
          </draw:text-box>
          <svg:title/>
          <svg:desc/>
        </draw:frame>
        <draw:frame draw:id="id13" presentation:style-name="a705" draw:name="投影片編號版面配置區 6" svg:x="4.21007in" svg:y="10.31085in" svg:width="3.22222in" svg:height="0.54505in" presentation:class="page-number" presentation:placeholder="false">
          <draw:text-box>
            <text:p text:style-name="a704" text:class-names="" text:cond-style-name=""><text:span text:style-name="a702" text:class-names=""><text:page-number style:num-format="1" text:fixed="false">‹#›</text:page-number></text:span><text:span text:style-name="a703" text:class-names=""/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707">
      <draw:custom-shape svg:x="0in" svg:y="1.35069in" svg:width="10in" svg:height="0.34896in" draw:id="id87" draw:layer="Master1-bg" draw:style-name="a710" draw:name="矩形 6">
        <svg:title/>
        <svg:desc/>
        <text:p text:style-name="a709" text:class-names="" text:cond-style-name=""><text:span text:style-name="a70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1.39931in" svg:width="0.58333in" svg:height="0.25in" draw:id="id88" draw:layer="Master1-bg" draw:style-name="a713" draw:name="矩形 7">
        <svg:title/>
        <svg:desc/>
        <text:p text:style-name="a712" text:class-names="" text:cond-style-name=""><text:span text:style-name="a71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64583in" svg:y="1.39931in" svg:width="9.35417in" svg:height="0.25in" draw:id="id89" draw:layer="Master1-bg" draw:style-name="a716" draw:name="矩形 8">
        <svg:title/>
        <svg:desc/>
        <text:p text:style-name="a715" text:class-names="" text:cond-style-name=""><text:span text:style-name="a71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90" presentation:style-name="a720" draw:name="標題 1" svg:x="0.66667in" svg:y="0.25in" svg:width="8.91667in" svg:height="1.08333in" presentation:class="title" presentation:placeholder="false">
        <draw:text-box>
          <text:p text:style-name="a719" text:class-names="" text:cond-style-name=""><text:span text:style-name="a717" text:class-names="">按一下以編輯母片標題樣式</text:span><text:span text:style-name="a718" text:class-names=""/></text:p>
        </draw:text-box>
        <svg:title/>
        <svg:desc/>
      </draw:frame>
      <draw:frame draw:id="id91" presentation:style-name="a737" draw:name="直排文字版面配置區 2" svg:x="0.67014in" svg:y="1.75in" svg:width="8.91667in" svg:height="4.94965in" presentation:class="outline" presentation:placeholder="false">
        <draw:text-box>
          <text:list text:style-name="a723">
            <text:list-item>
              <text:p text:style-name="a722" text:class-names="" text:cond-style-name=""><text:span text:style-name="a721" text:class-names="">按一下以編輯母片文字樣式</text:span></text:p>
            </text:list-item>
          </text:list>
          <text:list text:style-name="a726">
            <text:list-item>
              <text:list text:style-name="a726">
                <text:list-item>
                  <text:p text:style-name="a725" text:class-names="" text:cond-style-name=""><text:span text:style-name="a724" text:class-names="">第二層</text:span></text:p>
                </text:list-item>
              </text:list>
            </text:list-item>
          </text:list>
          <text:list text:style-name="a729">
            <text:list-item>
              <text:list text:style-name="a729">
                <text:list-item>
                  <text:list text:style-name="a729">
                    <text:list-item>
                      <text:p text:style-name="a728" text:class-names="" text:cond-style-name=""><text:span text:style-name="a727" text:class-names="">第三層</text:span></text:p>
                    </text:list-item>
                  </text:list>
                </text:list-item>
              </text:list>
            </text:list-item>
          </text:list>
          <text:list text:style-name="a732">
            <text:list-item>
              <text:list text:style-name="a732">
                <text:list-item>
                  <text:list text:style-name="a732">
                    <text:list-item>
                      <text:list text:style-name="a732">
                        <text:list-item>
                          <text:p text:style-name="a731" text:class-names="" text:cond-style-name=""><text:span text:style-name="a73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36">
            <text:list-item>
              <text:list text:style-name="a736">
                <text:list-item>
                  <text:list text:style-name="a736">
                    <text:list-item>
                      <text:list text:style-name="a736">
                        <text:list-item>
                          <text:list text:style-name="a736">
                            <text:list-item>
                              <text:p text:style-name="a735" text:class-names="" text:cond-style-name=""><text:span text:style-name="a733" text:class-names="">第五層</text:span><text:span text:style-name="a73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2" presentation:style-name="a741" draw:name="日期版面配置區 13" svg:x="6.66667in" svg:y="6.83333in" svg:width="2.91667in" svg:height="0.39931in" presentation:class="date-time" presentation:placeholder="false">
        <draw:text-box>
          <text:p text:style-name="a740" text:class-names="" text:cond-style-name=""><text:span text:style-name="a738" text:class-names=""><text:date text:fixed="false" style:data-style-name="a739">2020/12/7</text:date></text:span></text:p>
        </draw:text-box>
        <svg:title/>
        <svg:desc/>
      </draw:frame>
      <draw:frame draw:id="id93" presentation:style-name="a744" draw:name="頁尾版面配置區 2" svg:x="0.66667in" svg:y="6.83333in" svg:width="5.92882in" svg:height="0.39931in" presentation:class="footer" presentation:placeholder="false">
        <draw:text-box>
          <text:p text:style-name="a743" text:class-names="" text:cond-style-name=""><text:span text:style-name="a742" text:class-names=""/></text:p>
        </draw:text-box>
        <svg:title/>
        <svg:desc/>
      </draw:frame>
      <draw:frame draw:id="id94" presentation:style-name="a747" draw:name="投影片編號版面配置區 22" svg:x="0in" svg:y="1.39063in" svg:width="0.58333in" svg:height="0.26736in" presentation:class="page-number" presentation:placeholder="false">
        <draw:text-box>
          <text:p text:style-name="a746" text:class-names="" text:cond-style-name=""><text:span text:style-name="a745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780">
        <draw:frame draw:id="id8" presentation:style-name="a750" draw:name="頁首版面配置區 1" svg:x="0in" svg:y="0in" svg:width="3.22222in" svg:height="0.54505in" presentation:class="header" presentation:placeholder="false">
          <draw:text-box>
            <text:p text:style-name="a749" text:class-names="" text:cond-style-name=""><text:span text:style-name="a748" text:class-names=""/></text:p>
          </draw:text-box>
          <svg:title/>
          <svg:desc/>
        </draw:frame>
        <draw:frame draw:id="id9" presentation:style-name="a755" draw:name="日期版面配置區 2" svg:x="4.21007in" svg:y="0in" svg:width="3.22222in" svg:height="0.54505in" presentation:class="date-time" presentation:placeholder="false">
          <draw:text-box>
            <text:p text:style-name="a754" text:class-names="" text:cond-style-name=""><text:span text:style-name="a751" text:class-names=""><text:date text:fixed="false" style:data-style-name="a752">2020/12/7</text:date></text:span><text:span text:style-name="a753" text:class-names=""/></text:p>
          </draw:text-box>
          <svg:title/>
          <svg:desc/>
        </draw:frame>
        <draw:page-thumbnail svg:x="1.27431in" svg:y="1.35764in" svg:width="4.88542in" svg:height="3.66319in" presentation:class="page" draw:id="id10" presentation:style-name="a756" draw:name="投影片圖像版面配置區 3">
          <svg:title/>
          <svg:desc/>
        </draw:page-thumbnail>
        <draw:frame draw:id="id11" presentation:style-name="a772" draw:name="備忘稿版面配置區 4" svg:x="0.74306in" svg:y="5.22486in" svg:width="5.94792in" svg:height="4.27362in" presentation:class="notes" presentation:placeholder="false">
          <draw:text-box>
            <text:p text:style-name="a758" text:class-names="" text:cond-style-name=""><text:span text:style-name="a757" text:class-names="">編輯母片文字樣式</text:span></text:p>
            <text:list text:style-name="a761">
              <text:list-item>
                <text:list text:style-name="a761">
                  <text:list-item>
                    <text:p text:style-name="a760" text:class-names="" text:cond-style-name=""><text:span text:style-name="a759" text:class-names="">第二層</text:span></text:p>
                  </text:list-item>
                </text:list>
              </text:list-item>
            </text:list>
            <text:list text:style-name="a764">
              <text:list-item>
                <text:list text:style-name="a764">
                  <text:list-item>
                    <text:list text:style-name="a764">
                      <text:list-item>
                        <text:p text:style-name="a763" text:class-names="" text:cond-style-name=""><text:span text:style-name="a76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67">
              <text:list-item>
                <text:list text:style-name="a767">
                  <text:list-item>
                    <text:list text:style-name="a767">
                      <text:list-item>
                        <text:list text:style-name="a767">
                          <text:list-item>
                            <text:p text:style-name="a766" text:class-names="" text:cond-style-name=""><text:span text:style-name="a76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71">
              <text:list-item>
                <text:list text:style-name="a771">
                  <text:list-item>
                    <text:list text:style-name="a771">
                      <text:list-item>
                        <text:list text:style-name="a771">
                          <text:list-item>
                            <text:list text:style-name="a771">
                              <text:list-item>
                                <text:p text:style-name="a770" text:class-names="" text:cond-style-name=""><text:span text:style-name="a768" text:class-names="">第五層</text:span><text:span text:style-name="a76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775" draw:name="頁尾版面配置區 5" svg:x="0in" svg:y="10.31085in" svg:width="3.22222in" svg:height="0.54505in" presentation:class="footer" presentation:placeholder="false">
          <draw:text-box>
            <text:p text:style-name="a774" text:class-names="" text:cond-style-name=""><text:span text:style-name="a773" text:class-names=""/></text:p>
          </draw:text-box>
          <svg:title/>
          <svg:desc/>
        </draw:frame>
        <draw:frame draw:id="id13" presentation:style-name="a779" draw:name="投影片編號版面配置區 6" svg:x="4.21007in" svg:y="10.31085in" svg:width="3.22222in" svg:height="0.54505in" presentation:class="page-number" presentation:placeholder="false">
          <draw:text-box>
            <text:p text:style-name="a778" text:class-names="" text:cond-style-name=""><text:span text:style-name="a776" text:class-names=""><text:page-number style:num-format="1" text:fixed="false">‹#›</text:page-number></text:span><text:span text:style-name="a777" text:class-names=""/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781">
      <draw:custom-shape svg:x="6.66667in" svg:y="0in" svg:width="0.35069in" svg:height="7.5in" draw:id="id95" draw:style-name="a784" draw:name="矩形 3">
        <svg:title/>
        <svg:desc/>
        <text:p text:style-name="a783" text:class-names="" text:cond-style-name=""><text:span text:style-name="a78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6.71701in" svg:y="0.66667in" svg:width="0.25in" svg:height="6.83333in" draw:id="id96" draw:style-name="a787" draw:name="矩形 4">
        <svg:title/>
        <svg:desc/>
        <text:p text:style-name="a786" text:class-names="" text:cond-style-name=""><text:span text:style-name="a78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6.71701in" svg:y="0in" svg:width="0.25in" svg:height="0.58333in" draw:id="id97" draw:style-name="a790" draw:name="矩形 5">
        <svg:title/>
        <svg:desc/>
        <text:p text:style-name="a789" text:class-names="" text:cond-style-name=""><text:span text:style-name="a78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98" presentation:style-name="a794" draw:name="直排標題 1" svg:x="7.16667in" svg:y="0.66667in" svg:width="2.25in" svg:height="6.03299in" presentation:class="title" presentation:placeholder="false">
        <draw:text-box>
          <text:p text:style-name="a793" text:class-names="" text:cond-style-name=""><text:span text:style-name="a791" text:class-names="">按一下以編輯母片標題樣式</text:span><text:span text:style-name="a792" text:class-names=""/></text:p>
        </draw:text-box>
        <svg:title/>
        <svg:desc/>
      </draw:frame>
      <draw:frame draw:id="id99" presentation:style-name="a811" draw:name="直排文字版面配置區 2" svg:x="0.5in" svg:y="0.66667in" svg:width="6.08333in" svg:height="6.03299in" presentation:class="outline" presentation:placeholder="false">
        <draw:text-box>
          <text:list text:style-name="a797">
            <text:list-item>
              <text:p text:style-name="a796" text:class-names="" text:cond-style-name=""><text:span text:style-name="a795" text:class-names="">按一下以編輯母片文字樣式</text:span></text:p>
            </text:list-item>
          </text:list>
          <text:list text:style-name="a800">
            <text:list-item>
              <text:list text:style-name="a800">
                <text:list-item>
                  <text:p text:style-name="a799" text:class-names="" text:cond-style-name=""><text:span text:style-name="a798" text:class-names="">第二層</text:span></text:p>
                </text:list-item>
              </text:list>
            </text:list-item>
          </text:list>
          <text:list text:style-name="a803">
            <text:list-item>
              <text:list text:style-name="a803">
                <text:list-item>
                  <text:list text:style-name="a803">
                    <text:list-item>
                      <text:p text:style-name="a802" text:class-names="" text:cond-style-name=""><text:span text:style-name="a801" text:class-names="">第三層</text:span></text:p>
                    </text:list-item>
                  </text:list>
                </text:list-item>
              </text:list>
            </text:list-item>
          </text:list>
          <text:list text:style-name="a806">
            <text:list-item>
              <text:list text:style-name="a806">
                <text:list-item>
                  <text:list text:style-name="a806">
                    <text:list-item>
                      <text:list text:style-name="a806">
                        <text:list-item>
                          <text:p text:style-name="a805" text:class-names="" text:cond-style-name=""><text:span text:style-name="a80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810">
            <text:list-item>
              <text:list text:style-name="a810">
                <text:list-item>
                  <text:list text:style-name="a810">
                    <text:list-item>
                      <text:list text:style-name="a810">
                        <text:list-item>
                          <text:list text:style-name="a810">
                            <text:list-item>
                              <text:p text:style-name="a809" text:class-names="" text:cond-style-name=""><text:span text:style-name="a807" text:class-names="">第五層</text:span><text:span text:style-name="a80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00" presentation:style-name="a815" draw:name="日期版面配置區 3" svg:x="7.16667in" svg:y="6.83333in" svg:width="2.41667in" svg:height="0.39931in" presentation:class="date-time" presentation:placeholder="false">
        <draw:text-box>
          <text:p text:style-name="a814" text:class-names="" text:cond-style-name=""><text:span text:style-name="a812" text:class-names=""><text:date text:fixed="false" style:data-style-name="a813">2020/12/7</text:date></text:span></text:p>
        </draw:text-box>
        <svg:title/>
        <svg:desc/>
      </draw:frame>
      <draw:frame draw:id="id101" presentation:style-name="a818" draw:name="頁尾版面配置區 4" svg:x="0.5in" svg:y="6.83333in" svg:width="6.09549in" svg:height="0.39931in" presentation:class="footer" presentation:placeholder="false">
        <draw:text-box>
          <text:p text:style-name="a817" text:class-names="" text:cond-style-name=""><text:span text:style-name="a816" text:class-names=""/></text:p>
        </draw:text-box>
        <svg:title/>
        <svg:desc/>
      </draw:frame>
      <draw:frame draw:id="id102" presentation:style-name="a821" draw:transform="translate(-0.29167in -0.13368in) rotate(-1.5708) translate(6.84201in 0.29167in)" draw:name="投影片編號版面配置區 5" svg:width="0.58333in" svg:height="0.26736in" presentation:class="page-number" presentation:placeholder="false">
        <draw:text-box>
          <text:p text:style-name="a820" text:class-names="" text:cond-style-name=""><text:span text:style-name="a819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854">
        <draw:frame draw:id="id8" presentation:style-name="a824" draw:name="頁首版面配置區 1" svg:x="0in" svg:y="0in" svg:width="3.22222in" svg:height="0.54505in" presentation:class="header" presentation:placeholder="false">
          <draw:text-box>
            <text:p text:style-name="a823" text:class-names="" text:cond-style-name=""><text:span text:style-name="a822" text:class-names=""/></text:p>
          </draw:text-box>
          <svg:title/>
          <svg:desc/>
        </draw:frame>
        <draw:frame draw:id="id9" presentation:style-name="a829" draw:name="日期版面配置區 2" svg:x="4.21007in" svg:y="0in" svg:width="3.22222in" svg:height="0.54505in" presentation:class="date-time" presentation:placeholder="false">
          <draw:text-box>
            <text:p text:style-name="a828" text:class-names="" text:cond-style-name=""><text:span text:style-name="a825" text:class-names=""><text:date text:fixed="false" style:data-style-name="a826">2020/12/7</text:date></text:span><text:span text:style-name="a827" text:class-names=""/></text:p>
          </draw:text-box>
          <svg:title/>
          <svg:desc/>
        </draw:frame>
        <draw:page-thumbnail svg:x="1.27431in" svg:y="1.35764in" svg:width="4.88542in" svg:height="3.66319in" presentation:class="page" draw:id="id10" presentation:style-name="a830" draw:name="投影片圖像版面配置區 3">
          <svg:title/>
          <svg:desc/>
        </draw:page-thumbnail>
        <draw:frame draw:id="id11" presentation:style-name="a846" draw:name="備忘稿版面配置區 4" svg:x="0.74306in" svg:y="5.22486in" svg:width="5.94792in" svg:height="4.27362in" presentation:class="notes" presentation:placeholder="false">
          <draw:text-box>
            <text:p text:style-name="a832" text:class-names="" text:cond-style-name=""><text:span text:style-name="a831" text:class-names="">編輯母片文字樣式</text:span></text:p>
            <text:list text:style-name="a835">
              <text:list-item>
                <text:list text:style-name="a835">
                  <text:list-item>
                    <text:p text:style-name="a834" text:class-names="" text:cond-style-name=""><text:span text:style-name="a833" text:class-names="">第二層</text:span></text:p>
                  </text:list-item>
                </text:list>
              </text:list-item>
            </text:list>
            <text:list text:style-name="a838">
              <text:list-item>
                <text:list text:style-name="a838">
                  <text:list-item>
                    <text:list text:style-name="a838">
                      <text:list-item>
                        <text:p text:style-name="a837" text:class-names="" text:cond-style-name=""><text:span text:style-name="a83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41">
              <text:list-item>
                <text:list text:style-name="a841">
                  <text:list-item>
                    <text:list text:style-name="a841">
                      <text:list-item>
                        <text:list text:style-name="a841">
                          <text:list-item>
                            <text:p text:style-name="a840" text:class-names="" text:cond-style-name=""><text:span text:style-name="a83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45">
              <text:list-item>
                <text:list text:style-name="a845">
                  <text:list-item>
                    <text:list text:style-name="a845">
                      <text:list-item>
                        <text:list text:style-name="a845">
                          <text:list-item>
                            <text:list text:style-name="a845">
                              <text:list-item>
                                <text:p text:style-name="a844" text:class-names="" text:cond-style-name=""><text:span text:style-name="a842" text:class-names="">第五層</text:span><text:span text:style-name="a843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849" draw:name="頁尾版面配置區 5" svg:x="0in" svg:y="10.31085in" svg:width="3.22222in" svg:height="0.54505in" presentation:class="footer" presentation:placeholder="false">
          <draw:text-box>
            <text:p text:style-name="a848" text:class-names="" text:cond-style-name=""><text:span text:style-name="a847" text:class-names=""/></text:p>
          </draw:text-box>
          <svg:title/>
          <svg:desc/>
        </draw:frame>
        <draw:frame draw:id="id13" presentation:style-name="a853" draw:name="投影片編號版面配置區 6" svg:x="4.21007in" svg:y="10.31085in" svg:width="3.22222in" svg:height="0.54505in" presentation:class="page-number" presentation:placeholder="false">
          <draw:text-box>
            <text:p text:style-name="a852" text:class-names="" text:cond-style-name=""><text:span text:style-name="a850" text:class-names=""><text:page-number style:num-format="1" text:fixed="false">‹#›</text:page-number></text:span><text:span text:style-name="a851" text:class-names=""/></text:p>
          </draw:text-box>
          <svg:title/>
          <svg:desc/>
        </draw:frame>
      </presentation:notes>
    </style:master-page>
    <style:master-page style:name="Master1-Layout12-cust-1_只有標題" style:page-layout-name="pageLayout1" draw:style-name="a855">
      <presentation:notes style:page-layout-name="pageLayout2" draw:style-name="a888">
        <draw:frame draw:id="id8" presentation:style-name="a858" draw:name="頁首版面配置區 1" svg:x="0in" svg:y="0in" svg:width="3.22222in" svg:height="0.54505in" presentation:class="header" presentation:placeholder="false">
          <draw:text-box>
            <text:p text:style-name="a857" text:class-names="" text:cond-style-name=""><text:span text:style-name="a856" text:class-names=""/></text:p>
          </draw:text-box>
          <svg:title/>
          <svg:desc/>
        </draw:frame>
        <draw:frame draw:id="id9" presentation:style-name="a863" draw:name="日期版面配置區 2" svg:x="4.21007in" svg:y="0in" svg:width="3.22222in" svg:height="0.54505in" presentation:class="date-time" presentation:placeholder="false">
          <draw:text-box>
            <text:p text:style-name="a862" text:class-names="" text:cond-style-name=""><text:span text:style-name="a859" text:class-names=""><text:date text:fixed="false" style:data-style-name="a860">2020/12/7</text:date></text:span><text:span text:style-name="a861" text:class-names=""/></text:p>
          </draw:text-box>
          <svg:title/>
          <svg:desc/>
        </draw:frame>
        <draw:page-thumbnail svg:x="1.27431in" svg:y="1.35764in" svg:width="4.88542in" svg:height="3.66319in" presentation:class="page" draw:id="id10" presentation:style-name="a864" draw:name="投影片圖像版面配置區 3">
          <svg:title/>
          <svg:desc/>
        </draw:page-thumbnail>
        <draw:frame draw:id="id11" presentation:style-name="a880" draw:name="備忘稿版面配置區 4" svg:x="0.74306in" svg:y="5.22486in" svg:width="5.94792in" svg:height="4.27362in" presentation:class="notes" presentation:placeholder="false">
          <draw:text-box>
            <text:p text:style-name="a866" text:class-names="" text:cond-style-name=""><text:span text:style-name="a865" text:class-names="">編輯母片文字樣式</text:span></text:p>
            <text:list text:style-name="a869">
              <text:list-item>
                <text:list text:style-name="a869">
                  <text:list-item>
                    <text:p text:style-name="a868" text:class-names="" text:cond-style-name=""><text:span text:style-name="a867" text:class-names="">第二層</text:span></text:p>
                  </text:list-item>
                </text:list>
              </text:list-item>
            </text:list>
            <text:list text:style-name="a872">
              <text:list-item>
                <text:list text:style-name="a872">
                  <text:list-item>
                    <text:list text:style-name="a872">
                      <text:list-item>
                        <text:p text:style-name="a871" text:class-names="" text:cond-style-name=""><text:span text:style-name="a87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75">
              <text:list-item>
                <text:list text:style-name="a875">
                  <text:list-item>
                    <text:list text:style-name="a875">
                      <text:list-item>
                        <text:list text:style-name="a875">
                          <text:list-item>
                            <text:p text:style-name="a874" text:class-names="" text:cond-style-name=""><text:span text:style-name="a87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79">
              <text:list-item>
                <text:list text:style-name="a879">
                  <text:list-item>
                    <text:list text:style-name="a879">
                      <text:list-item>
                        <text:list text:style-name="a879">
                          <text:list-item>
                            <text:list text:style-name="a879">
                              <text:list-item>
                                <text:p text:style-name="a878" text:class-names="" text:cond-style-name=""><text:span text:style-name="a876" text:class-names="">第五層</text:span><text:span text:style-name="a87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883" draw:name="頁尾版面配置區 5" svg:x="0in" svg:y="10.31085in" svg:width="3.22222in" svg:height="0.54505in" presentation:class="footer" presentation:placeholder="false">
          <draw:text-box>
            <text:p text:style-name="a882" text:class-names="" text:cond-style-name=""><text:span text:style-name="a881" text:class-names=""/></text:p>
          </draw:text-box>
          <svg:title/>
          <svg:desc/>
        </draw:frame>
        <draw:frame draw:id="id13" presentation:style-name="a887" draw:name="投影片編號版面配置區 6" svg:x="4.21007in" svg:y="10.31085in" svg:width="3.22222in" svg:height="0.54505in" presentation:class="page-number" presentation:placeholder="false">
          <draw:text-box>
            <text:p text:style-name="a886" text:class-names="" text:cond-style-name=""><text:span text:style-name="a884" text:class-names=""><text:page-number style:num-format="1" text:fixed="false">‹#›</text:page-number></text:span><text:span text:style-name="a885" text:class-names=""/></text:p>
          </draw:text-box>
          <svg:title/>
          <svg:desc/>
        </draw:frame>
      </presentation:notes>
    </style:master-page>
    <style:handout-master style:page-layout-name="pageLayout3" draw:style-name="a889">
      <draw:frame draw:id="id103" presentation:style-name="a892" draw:name="頁首版面配置區 1" svg:x="0in" svg:y="0in" svg:width="3.22141in" svg:height="0.5428in" presentation:class="header" presentation:placeholder="false">
        <draw:text-box>
          <text:p text:style-name="a891" text:class-names="" text:cond-style-name=""><text:span text:style-name="a890" text:class-names=""/></text:p>
        </draw:text-box>
        <svg:title/>
        <svg:desc/>
      </draw:frame>
      <draw:frame draw:id="id104" presentation:style-name="a897" draw:name="日期版面配置區 2" svg:x="4.2109in" svg:y="0in" svg:width="3.22141in" svg:height="0.5428in" presentation:class="date-time" presentation:placeholder="false">
        <draw:text-box>
          <text:p text:style-name="a896" text:class-names="" text:cond-style-name=""><text:span text:style-name="a893" text:class-names=""><text:date text:fixed="false" style:data-style-name="a894">2020/12/7</text:date></text:span><text:span text:style-name="a895" text:class-names=""/></text:p>
        </draw:text-box>
        <svg:title/>
        <svg:desc/>
      </draw:frame>
      <draw:frame draw:id="id105" presentation:style-name="a900" draw:name="頁尾版面配置區 3" svg:x="0in" svg:y="10.31122in" svg:width="3.22141in" svg:height="0.5428in" presentation:class="footer" presentation:placeholder="false">
        <draw:text-box>
          <text:p text:style-name="a899" text:class-names="" text:cond-style-name=""><text:span text:style-name="a898" text:class-names=""/></text:p>
        </draw:text-box>
        <svg:title/>
        <svg:desc/>
      </draw:frame>
      <draw:frame draw:id="id106" presentation:style-name="a904" draw:name="投影片編號版面配置區 4" svg:x="4.2109in" svg:y="10.31122in" svg:width="3.22141in" svg:height="0.5428in" presentation:class="page-number" presentation:placeholder="false">
        <draw:text-box>
          <text:p text:style-name="a903" text:class-names="" text:cond-style-name=""><text:span text:style-name="a901" text:class-names=""><text:page-number style:num-format="1" text:fixed="false">‹#›</text:page-number></text:span><text:span text:style-name="a902" text:class-names=""/></text:p>
        </draw:text-box>
        <svg:title/>
        <svg:desc/>
      </draw:frame>
      <draw:page-thumbnail draw:page-number="1" svg:x="0.52083in" svg:y="1.13542in" svg:width="3.04688in" svg:height="2.28472in"/>
      <draw:page-thumbnail draw:page-number="2" svg:x="3.86458in" svg:y="1.13542in" svg:width="3.04688in" svg:height="2.28472in"/>
      <draw:page-thumbnail draw:page-number="3" svg:x="0.52083in" svg:y="4.28299in" svg:width="3.04688in" svg:height="2.28472in"/>
      <draw:page-thumbnail draw:page-number="4" svg:x="3.86458in" svg:y="4.28299in" svg:width="3.04688in" svg:height="2.28472in"/>
      <draw:page-thumbnail draw:page-number="5" svg:x="0.52083in" svg:y="7.43056in" svg:width="3.04688in" svg:height="2.28472in"/>
      <draw:page-thumbnail draw:page-number="6" svg:x="3.86458in" svg:y="7.43056in" svg:width="3.04688in" svg:height="2.28472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訓育組報告事項</dc:title>
    <meta:initial-creator>cpjh201</meta:initial-creator>
    <dc:creator>user</dc:creator>
    <meta:creation-date>2012-09-28T08:32:15Z</meta:creation-date>
    <dc:date>2020-12-07T00:47:15Z</dc:date>
    <meta:print-date>2016-12-08T09:09:01Z</meta:print-date>
    <meta:template xlink:href="" xlink:type="simple"/>
    <meta:editing-cycles>210</meta:editing-cycles>
    <meta:editing-duration>PT183552S</meta:editing-duration>
    <meta:document-statistic meta:paragraph-count="313" meta:word-count="1996"/>
  </office:meta>
</office:document-meta>
</file>