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gif" manifest:media-type="image/gif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2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7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7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12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45">
      <style:graphic-properties draw:fill="none" draw:stroke="solid" svg:stroke-width="0.01389in" svg:stroke-color="#000000" svg:stroke-opacity="100%" draw:stroke-linejoin="miter"/>
    </style:style>
    <style:style style:family="presentation" style:name="a25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90" style:parent-style-name="Graphics">
      <style:graphic-properties draw:fill="none" fo:clip="rect(0in, 0in, 0in, 0in)" draw:stroke="none"/>
    </style:style>
    <style:style style:family="drawing-page" style:name="a2091">
      <style:drawing-page-properties draw:fill="solid" draw:fill-color="#fbe5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092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93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94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95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7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0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33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1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1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0">
      <style:text-properties fo:text-transform="uppercase" fo:color="#2e75b6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1">
      <style:text-properties fo:text-transform="uppercase" fo:color="#2e75b6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2">
      <style:text-properties fo:text-transform="uppercase" fo:color="#2e75b6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3">
      <style:text-properties fo:text-transform="uppercase" fo:color="#2e75b6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4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1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9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90%" fo:text-align="center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6">
      <style:paragraph-properties fo:line-height="90%" fo:text-align="righ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38" style:parent-style-name="Graphics">
      <style:graphic-properties draw:fill="none" fo:clip="rect(0in, 0in, 0in, 0in)" draw:stroke="none"/>
    </style:style>
    <style:style style:family="text" style:name="a2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39">
      <style:drawing-page-properties draw:fill="solid" draw:fill-color="#fbe5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6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7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7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7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7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0" style:parent-style-name="Graphics">
      <style:graphic-properties draw:fill="none" fo:clip="rect(0in, 0in, 0in, 0in)" draw:stroke="none"/>
    </style:style>
    <style:style style:family="text" style:name="a1941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2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4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5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6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43056in" style:font-size-asian="0.43056in" style:font-size-complex="0.43056in" fo:letter-spacing="0in" style:language-asian="zh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1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4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52" style:parent-style-name="Graphics">
      <style:graphic-properties draw:fill="none" fo:clip="rect(0in, 0in, 0in, 0in)" draw:stroke="none"/>
    </style:style>
    <style:style style:family="text" style:name="a1948">
      <style:text-properties fo:font-variant="normal" fo:text-transform="none" fo:color="#ffcc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153">
      <style:drawing-page-properties draw:fill="solid" draw:fill-color="#fbe5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949">
      <style:paragraph-properties fo:line-height="100%" fo:text-align="center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4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5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6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3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82">
      <style:drawing-page-properties draw:fill="gradient" draw:fill-gradient-name="a238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1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83">
      <style:text-properties fo:text-transform="uppercase" fo:color="#042349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4">
      <style:text-properties fo:text-transform="uppercase" fo:color="#042349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5">
      <style:text-properties fo:text-transform="uppercase" fo:color="#042349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6">
      <style:text-properties fo:text-transform="uppercase" fo:color="#042349" style:text-line-through-type="none" style:text-line-through-style="none" style:text-line-through-width="auto" style:text-line-through-color="font-color" style:text-position="0% 100%" fo:font-family="文鼎特明" style:font-family-asian="文鼎特明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7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5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951">
      <style:drawing-page-properties draw:fill="solid" draw:fill-color="#fbe5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952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3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4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5">
      <style:text-properties fo:font-variant="normal" fo:text-transform="none" fo:color="#1f4e79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957">
      <style:graphic-properties fo:wrap-option="wrap" fo:padding-top="0.05in" fo:padding-bottom="0.1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62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91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4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8">
      <style:paragraph-properties fo:line-height="90%" fo:text-align="center" style:tab-stop-distance="1.11806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9">
      <style:graphic-properties fo:wrap-option="wrap" fo:padding-top="0.03354in" fo:padding-bottom="0.03354in" fo:padding-left="0.57654in" fo:padding-right="0.50945in" draw:textarea-vertical-align="middle" draw:textarea-horizontal-align="center" draw:fill="solid" draw:fill-color="#14967c" draw:opacity="100%" draw:stroke="solid" svg:stroke-width="0.01736in" svg:stroke-color="#ffffff" svg:stroke-opacity="100%" svg:stroke-linecap="round" draw:auto-grow-width="false" draw:auto-grow-height="false"/>
      <style:paragraph-properties style:font-independent-line-spacing="true" style:writing-mode="lr-tb"/>
    </style:style>
    <style:style style:family="text" style:name="a19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02">
      <style:paragraph-properties fo:line-height="90%" fo:text-align="center" style:tab-stop-distance="1.11806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3">
      <style:graphic-properties fo:wrap-option="wrap" fo:padding-top="0.03354in" fo:padding-bottom="0.03354in" fo:padding-left="0.57654in" fo:padding-right="0.50945in" draw:textarea-vertical-align="middle" draw:textarea-horizontal-align="center" draw:fill="solid" draw:fill-color="#199a27" draw:opacity="100%" draw:stroke="solid" svg:stroke-width="0.01736in" svg:stroke-color="#ffffff" svg:stroke-opacity="100%" svg:stroke-linecap="round" draw:auto-grow-width="false" draw:auto-grow-height="false"/>
      <style:paragraph-properties style:font-independent-line-spacing="true" style:writing-mode="lr-tb"/>
    </style:style>
    <style:style style:family="text" style:name="a2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1944in" style:font-size-asian="0.31944in" style:font-size-complex="0.319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6">
      <style:paragraph-properties fo:line-height="90%" fo:text-align="center" style:tab-stop-distance="1.11806in" fo:margin-left="0in" fo:margin-right="0in" fo:text-indent="0in" fo:margin-top="0in" fo:margin-bottom="0.13889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07">
      <style:graphic-properties fo:wrap-option="wrap" fo:padding-top="0.03354in" fo:padding-bottom="0.03354in" fo:padding-left="0.57654in" fo:padding-right="0.50945in" draw:textarea-vertical-align="middle" draw:textarea-horizontal-align="center" draw:fill="solid" draw:fill-color="#6a9e1f" draw:opacity="100%" draw:stroke="solid" svg:stroke-width="0.01736in" svg:stroke-color="#ffffff" svg:stroke-opacity="100%" svg:stroke-linecap="round" draw:auto-grow-width="false" draw:auto-grow-height="false"/>
      <style:paragraph-properties style:font-independent-line-spacing="true" style:writing-mode="lr-tb"/>
    </style:style>
    <style:style style:family="graphic" style:name="a2408">
      <style:graphic-properties/>
    </style:style>
    <style:style style:family="text" style:name="a2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7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0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11">
      <style:graphic-properties fo:wrap-option="wrap" fo:padding-top="0.05in" fo:padding-bottom="0.05in" fo:padding-left="0.1in" fo:padding-right="0.1in" draw:textarea-vertical-align="top" draw:textarea-horizontal-align="left" draw:fill="solid" draw:fill-color="#ffff00" draw:opacity="100%" draw:stroke="solid" svg:stroke-width="0.01389in" svg:stroke-color="#000000" svg:stroke-opacity="100%" draw:auto-grow-width="false" draw:auto-grow-height="true"/>
      <style:paragraph-properties style:font-independent-line-spacing="true" style:writing-mode="lr-tb"/>
    </style:style>
    <style:style style:family="text" style:name="a2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3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4">
      <style:graphic-properties fo:wrap-option="wrap" fo:padding-top="0.05in" fo:padding-bottom="0.05in" fo:padding-left="0.1in" fo:padding-right="0.1in" draw:textarea-vertical-align="top" draw:textarea-horizontal-align="left" draw:fill="solid" draw:fill-color="#ffff00" draw:opacity="100%" draw:stroke="solid" svg:stroke-width="0.01389in" svg:stroke-color="#000000" svg:stroke-opacity="100%" draw:auto-grow-width="false" draw:auto-grow-height="true"/>
      <style:paragraph-properties style:font-independent-line-spacing="true" style:writing-mode="lr-tb"/>
    </style:style>
    <style:style style:family="text" style:name="a2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6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17">
      <style:graphic-properties fo:wrap-option="wrap" fo:padding-top="0.05in" fo:padding-bottom="0.05in" fo:padding-left="0.1in" fo:padding-right="0.1in" draw:textarea-vertical-align="top" draw:textarea-horizontal-align="left" draw:fill="solid" draw:fill-color="#ffff00" draw:opacity="100%" draw:stroke="solid" svg:stroke-width="0.01389in" svg:stroke-color="#000000" svg:stroke-opacity="100%" draw:auto-grow-width="false" draw:auto-grow-height="true"/>
      <style:paragraph-properties style:font-independent-line-spacing="true" style:writing-mode="lr-tb"/>
    </style:style>
    <style:style style:family="text" style:name="a2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="swiss" style:font-family-generic-asian="swiss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7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8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0">
      <style:paragraph-properties fo:line-height="100%" fo:text-align="left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42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27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2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1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2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4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5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7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8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9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0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8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1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標準楷體U30-M" style:font-family-asian="文鼎標準楷體U30-M" style:font-family-generic="script" style:font-family-generic-asian="script" style:font-pitch="variable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4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4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48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49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45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229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59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2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3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4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6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07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232" style:parent-style-name="Graphics">
      <style:graphic-properties draw:fill="none" fo:clip="rect(0in, 0in, 0in, 0in)" draw:stroke="none"/>
    </style:style>
    <style:style style:family="text" style:name="a2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233">
      <style:drawing-page-properties draw:fill="solid" draw:fill-color="#fbe5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234">
      <style:text-properties fo:font-variant="normal" fo:text-transform="none" fo:color="#2f5597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5">
      <style:text-properties fo:font-variant="normal" fo:text-transform="none" fo:color="#2f5597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6">
      <style:text-properties fo:font-variant="normal" fo:text-transform="none" fo:color="#2f5597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7">
      <style:text-properties fo:font-variant="normal" fo:text-transform="none" fo:color="#2f5597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38">
      <style:paragraph-properties fo:line-height="90%" fo:text-align="left" style:tab-stop-distance="0.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66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4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03399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41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45">
      <style:paragraph-properties fo:line-height="90%" fo:text-align="left" style:tab-stop-distance="0.75in" fo:margin-left="0.5in" fo:margin-right="0in" fo:text-indent="-0.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71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8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28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2">
      <style:paragraph-properties fo:line-height="90%" fo:text-align="left" style:tab-stop-distance="0.75in" fo:margin-left="0.5in" fo:margin-right="0in" fo:text-indent="-0.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9">
      <style:paragraph-properties fo:line-height="90%" fo:text-align="left" style:tab-stop-distance="0.75in" fo:margin-left="0.5in" fo:margin-right="0in" fo:text-indent="-0.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9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5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69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9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3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6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7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04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07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5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2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6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0">
      <style:paragraph-properties fo:line-height="90%" fo:text-align="left" style:tab-stop-distance="0.75in" fo:margin-left="0.1875in" fo:margin-right="0in" fo:text-indent="-0.1875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289" style:parent-style-name="Graphics">
      <style:graphic-properties draw:fill="none" fo:clip="rect(0in, 0in, 0in, 0in)" draw:stroke="none"/>
    </style:style>
    <style:style style:family="presentation" style:name="a25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14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1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1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3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90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97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8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7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0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8">
      <style:paragraph-properties fo:line-height="90%" fo:text-align="left" style:tab-stop-distance="0.75in" fo:margin-left="0in" fo:margin-right="0in" fo:text-indent="0in" fo:margin-top="0.1041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03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06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8611in" style:font-size-asian="0.48611in" style:font-size-complex="0.486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30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6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511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538">
      <text:list-level-style-bullet text:level="1" text:bullet-char="ü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197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24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4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4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14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12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10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0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56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2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260">
      <text:list-level-style-bullet text:level="1" text:bullet-char="l">
        <style:list-level-properties text:space-before="0in" text:min-label-width="0.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5in"/>
        <style:text-properties fo:font-family="Wingdings" style:font-pitch="variable" fo:font-size="100%"/>
      </text:list-level-style-bullet>
    </text:list-style>
    <text:list-style style:name="a20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31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31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49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49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246">
      <text:list-level-style-bullet text:level="1" text:bullet-char="l">
        <style:list-level-properties text:space-before="0in" text:min-label-width="0.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5in"/>
        <style:text-properties fo:font-family="Wingdings" style:font-pitch="variable" fo:font-size="100%"/>
      </text:list-level-style-bullet>
    </text:list-style>
    <text:list-style style:name="a247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1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501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204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47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529">
      <text:list-level-style-bullet text:level="1" text:bullet-char="ü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250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0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5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88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1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4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44">
      <text:list-level-style-bullet text:level="1" text:bullet-char="l">
        <style:list-level-properties text:space-before="0in" text:min-label-width="0.187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187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187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187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187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187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187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187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1875in"/>
        <style:text-properties fo:font-family="Wingdings" style:font-pitch="variable" fo:font-size="100%"/>
      </text:list-level-style-bullet>
    </text:list-style>
    <text:list-style style:name="a22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29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30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253">
      <text:list-level-style-bullet text:level="1" text:bullet-char="l">
        <style:list-level-properties text:space-before="0in" text:min-label-width="0.5in"/>
        <style:text-properties fo:font-family="Wingdings" style:font-pitch="variable" fo:font-size="100%"/>
      </text:list-level-style-bullet>
      <text:list-level-style-bullet text:level="2" text:bullet-char="l">
        <style:list-level-properties text:space-before="0.375in" text:min-label-width="0.5in"/>
        <style:text-properties fo:font-family="Wingdings" style:font-pitch="variable" fo:font-size="100%"/>
      </text:list-level-style-bullet>
      <text:list-level-style-bullet text:level="3" text:bullet-char="l">
        <style:list-level-properties text:space-before="0.75in" text:min-label-width="0.5in"/>
        <style:text-properties fo:font-family="Wingdings" style:font-pitch="variable" fo:font-size="100%"/>
      </text:list-level-style-bullet>
      <text:list-level-style-bullet text:level="4" text:bullet-char="l">
        <style:list-level-properties text:space-before="1.125in" text:min-label-width="0.5in"/>
        <style:text-properties fo:font-family="Wingdings" style:font-pitch="variable" fo:font-size="100%"/>
      </text:list-level-style-bullet>
      <text:list-level-style-bullet text:level="5" text:bullet-char="l">
        <style:list-level-properties text:space-before="1.5in" text:min-label-width="0.5in"/>
        <style:text-properties fo:font-family="Wingdings" style:font-pitch="variable" fo:font-size="100%"/>
      </text:list-level-style-bullet>
      <text:list-level-style-bullet text:level="6" text:bullet-char="l">
        <style:list-level-properties text:space-before="1.875in" text:min-label-width="0.5in"/>
        <style:text-properties fo:font-family="Wingdings" style:font-pitch="variable" fo:font-size="100%"/>
      </text:list-level-style-bullet>
      <text:list-level-style-bullet text:level="7" text:bullet-char="l">
        <style:list-level-properties text:space-before="2.25in" text:min-label-width="0.5in"/>
        <style:text-properties fo:font-family="Wingdings" style:font-pitch="variable" fo:font-size="100%"/>
      </text:list-level-style-bullet>
      <text:list-level-style-bullet text:level="8" text:bullet-char="l">
        <style:list-level-properties text:space-before="2.625in" text:min-label-width="0.5in"/>
        <style:text-properties fo:font-family="Wingdings" style:font-pitch="variable" fo:font-size="100%"/>
      </text:list-level-style-bullet>
      <text:list-level-style-bullet text:level="9" text:bullet-char="l">
        <style:list-level-properties text:space-before="3in" text:min-label-width="0.5in"/>
        <style:text-properties fo:font-family="Wingdings" style:font-pitch="variable" fo:font-size="100%"/>
      </text:list-level-style-bullet>
    </text:list-style>
    <text:list-style style:name="a2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0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30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3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0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9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</office:automatic-styles>
  <office:body>
    <office:presentation>
      <draw:page draw:name="Slide36" draw:style-name="a1919" draw:master-page-name="Master1-Layout1-title-標題投影片" presentation:presentation-page-layout-name="Master1-PPL1" draw:id="Slide-291">
        <draw:frame draw:id="id282" presentation:style-name="a1932" draw:name="標題 1" svg:x="1.25in" svg:y="1.22917in" svg:width="7.5in" svg:height="2.61111in" presentation:class="title" presentation:placeholder="false">
          <draw:text-box>
            <text:p text:style-name="a1931" text:class-names="" text:cond-style-name=""><text:span text:style-name="a1920" text:class-names="">109</text:span><text:span text:style-name="a1921" text:class-names="">學年度第二</text:span><text:span text:style-name="a1922" text:class-names="">學期</text:span><text:span text:style-name="a1923" text:class-names=""><text:line-break/></text:span><text:span text:style-name="a1924" text:class-names="">三月份</text:span><text:span text:style-name="a1925" text:class-names="">【</text:span><text:span text:style-name="a1926" text:class-names="">行政</text:span><text:span text:style-name="a1927" text:class-names="">】</text:span><text:span text:style-name="a1928" text:class-names="">會報</text:span><text:span text:style-name="a1929" text:class-names=""><text:line-break/></text:span><text:span text:style-name="a1930" text:class-names=""/></text:p>
          </draw:text-box>
          <svg:title/>
          <svg:desc/>
        </draw:frame>
        <draw:frame draw:id="id283" presentation:style-name="a1937" draw:name="副標題 2" svg:x="1.25in" svg:y="3.84028in" svg:width="7.5in" svg:height="1.81076in" presentation:class="subtitle" presentation:placeholder="false">
          <draw:text-box>
            <text:p text:style-name="a1936" text:class-names="" text:cond-style-name=""><text:span text:style-name="a1933" text:class-names="">學務處</text:span><text:span text:style-name="a1934" text:class-names="">110.03.08</text:span><text:span text:style-name="a1935" text:class-names=""/></text:p>
          </draw:text-box>
          <svg:title/>
          <svg:desc/>
        </draw:frame>
        <draw:frame draw:id="id284" draw:style-name="a1938" draw:name="Picture 6" svg:x="0.19618in" svg:y="3.50347in" svg:width="4.56771in" svg:height="3.99653in" style:rel-width="scale" style:rel-height="scale">
          <draw:image xlink:href="media/image1.jpeg" xlink:type="simple" xlink:show="embed" xlink:actuate="onLoad"/>
          <svg:title/>
          <svg:desc>積蓄者-協助你確保事情在需要發生時發生- 今周刊</svg:desc>
        </draw:frame>
      </draw:page>
      <draw:page draw:name="Slide1" draw:style-name="a1939" draw:master-page-name="Master1-Layout1-title-標題投影片" presentation:presentation-page-layout-name="Master1-PPL1" draw:id="Slide-256">
        <draw:frame draw:id="id285" draw:style-name="a1940" draw:name="圖片 1" svg:x="1.22049in" svg:y="1.07292in" svg:width="8.17361in" svg:height="5.90799in" style:rel-width="scale" style:rel-height="scale">
          <draw:image xlink:href="media/image2.jpeg" xlink:type="simple" xlink:show="embed" xlink:actuate="onLoad"/>
          <svg:title/>
          <svg:desc/>
        </draw:frame>
        <draw:frame draw:id="id286" presentation:style-name="a1950" draw:name="標題 1" svg:x="0.98438in" svg:y="0.28819in" svg:width="8.81944in" svg:height="6.93056in" presentation:class="title" presentation:placeholder="false">
          <draw:text-box>
            <text:p text:style-name="a1949" text:class-names="" text:cond-style-name=""><text:span text:style-name="a1941" text:class-names=""><text:line-break/><text:line-break/></text:span><text:span text:style-name="a1942" text:class-names=""><text:line-break/><text:line-break/></text:span><text:span text:style-name="a1943" text:class-names=""><text:line-break/><text:line-break/></text:span><text:span text:style-name="a1944" text:class-names=""><text:line-break/></text:span><text:span text:style-name="a1945" text:class-names=""><text:line-break/></text:span><text:span text:style-name="a1946" text:class-names=""><text:line-break/></text:span><text:span text:style-name="a1947" text:class-names="">訓育組</text:span><text:span text:style-name="a1948" text:class-names=""/></text:p>
          </draw:text-box>
          <svg:title/>
          <svg:desc/>
        </draw:frame>
      </draw:page>
      <draw:page draw:name="Slide5" draw:style-name="a1951" draw:master-page-name="Master1-Layout4-twoObj-兩項物件" presentation:presentation-page-layout-name="Master1-PPL4" draw:id="Slide-260">
        <draw:frame draw:id="id287" draw:style-name="a1957" draw:name="標題 1" svg:x="0.27431in" svg:y="0.2066in" svg:width="3.57986in" svg:height="0.84722in">
          <draw:text-box>
            <text:p text:style-name="a1956" text:class-names="" text:cond-style-name=""><text:span text:style-name="a1952" text:class-names="">【</text:span><text:span text:style-name="a1953" text:class-names="">共同事項</text:span><text:span text:style-name="a1954" text:class-names="">】</text:span><text:span text:style-name="a1955" text:class-names=""/></text:p>
          </draw:text-box>
          <svg:title/>
          <svg:desc/>
        </draw:frame>
        <draw:frame draw:id="id288" presentation:style-name="a2089" draw:name="內容版面配置區 4" svg:x="0.09028in" svg:y="1.13194in" svg:width="9.37153in" svg:height="5.86458in" presentation:class="outline" presentation:placeholder="false">
          <draw:text-box>
            <text:list text:style-name="a1976">
              <text:list-item>
                <text:p text:style-name="a1975" text:class-names="" text:cond-style-name=""><text:span text:style-name="a1958" text:class-names="">【</text:span><text:span text:style-name="a1959" text:class-names="">中平荷</text:span><text:span text:style-name="a1960" text:class-names="">風</text:span><text:span text:style-name="a1961" text:class-names="">25】</text:span><text:span text:style-name="a1962" text:class-names="">校刊</text:span><text:span text:style-name="a1963" text:class-names="">，徵稿至</text:span><text:span text:style-name="a1964" text:class-names="">110</text:span><text:span text:style-name="a1965" text:class-names="">年</text:span><text:span text:style-name="a1966" text:class-names="">3</text:span><text:span text:style-name="a1967" text:class-names="">月</text:span><text:span text:style-name="a1968" text:class-names="">10</text:span><text:span text:style-name="a1969" text:class-names="">日</text:span><text:span text:style-name="a1970" text:class-names="">（</text:span><text:span text:style-name="a1971" text:class-names="">星期</text:span><text:span text:style-name="a1972" text:class-names="">三</text:span><text:span text:style-name="a1973" text:class-names="">）</text:span><text:span text:style-name="a1974" text:class-names=""/></text:p>
              </text:list-item>
            </text:list>
            <text:list text:style-name="a1990">
              <text:list-item>
                <text:p text:style-name="a1989" text:class-names="" text:cond-style-name=""><text:span text:style-name="a1977" text:class-names=""><text:s text:c="1"/></text:span><text:span text:style-name="a1978" text:class-names=""><text:s text:c="2"/></text:span><text:span text:style-name="a1979" text:class-names="">請班長</text:span><text:span text:style-name="a1980" text:class-names="">收齊全</text:span><text:span text:style-name="a1981" text:class-names="">班投稿的</text:span><text:span text:style-name="a1982" text:class-names="">文章</text:span><text:span text:style-name="a1983" text:class-names="">類</text:span><text:span text:style-name="a1984" text:class-names="">作品</text:span><text:span text:style-name="a1985" text:class-names="">，可先交給</text:span><text:span text:style-name="a1986" text:class-names="">國文老師</text:span><text:span text:style-name="a1987" text:class-names="">；</text:span><text:span text:style-name="a1988" text:class-names=""/></text:p>
              </text:list-item>
            </text:list>
            <text:list text:style-name="a2005">
              <text:list-item>
                <text:p text:style-name="a2004" text:class-names="" text:cond-style-name=""><text:span text:style-name="a1991" text:class-names=""><text:s text:c="1"/></text:span><text:span text:style-name="a1992" text:class-names=""><text:s text:c="2"/></text:span><text:span text:style-name="a1993" text:class-names="">美術類</text:span><text:span text:style-name="a1994" text:class-names="">(</text:span><text:span text:style-name="a1995" text:class-names="">四格漫畫</text:span><text:span text:style-name="a1996" text:class-names="">/</text:span><text:span text:style-name="a1997" text:class-names="">封面設計</text:span><text:span text:style-name="a1998" text:class-names="">)</text:span><text:span text:style-name="a1999" text:class-names="">作品</text:span><text:span text:style-name="a2000" text:class-names="">可先交給</text:span><text:span text:style-name="a2001" text:class-names="">美術老師</text:span><text:span text:style-name="a2002" text:class-names="">，</text:span><text:span text:style-name="a2003" text:class-names=""/></text:p>
              </text:list-item>
            </text:list>
            <text:list text:style-name="a2013">
              <text:list-item>
                <text:p text:style-name="a2012" text:class-names="" text:cond-style-name=""><text:span text:style-name="a2006" text:class-names=""><text:s text:c="1"/></text:span><text:span text:style-name="a2007" text:class-names=""><text:s text:c="2"/></text:span><text:span text:style-name="a2008" text:class-names="">請</text:span><text:span text:style-name="a2009" text:class-names="">老師協助挑選佳作</text:span><text:span text:style-name="a2010" text:class-names="">，</text:span><text:span text:style-name="a2011" text:class-names=""/></text:p>
              </text:list-item>
            </text:list>
            <text:list text:style-name="a2029">
              <text:list-item>
                <text:p text:style-name="a2028" text:class-names="" text:cond-style-name=""><text:span text:style-name="a2014" text:class-names=""><text:s text:c="1"/></text:span><text:span text:style-name="a2015" text:class-names=""><text:s text:c="1"/></text:span><text:span text:style-name="a2016" text:class-names="">3</text:span><text:span text:style-name="a2017" text:class-names="">月</text:span><text:span text:style-name="a2018" text:class-names="">10</text:span><text:span text:style-name="a2019" text:class-names="">日</text:span><text:span text:style-name="a2020" text:class-names="">(</text:span><text:span text:style-name="a2021" text:class-names="">三</text:span><text:span text:style-name="a2022" text:class-names="">)</text:span><text:span text:style-name="a2023" text:class-names="">前再交由班長繳交</text:span><text:span text:style-name="a2024" text:class-names="">至</text:span><text:span text:style-name="a2025" text:class-names="">訓育組荷風收件區</text:span><text:span text:style-name="a2026" text:class-names="">，<text:s text:c="1"/></text:span><text:span text:style-name="a2027" text:class-names=""/></text:p>
              </text:list-item>
            </text:list>
            <text:list text:style-name="a2036">
              <text:list-item>
                <text:p text:style-name="a2035" text:class-names="" text:cond-style-name=""><text:span text:style-name="a2030" text:class-names=""><text:s text:c="1"/></text:span><text:span text:style-name="a2031" text:class-names=""><text:s text:c="1"/></text:span><text:span text:style-name="a2032" text:class-names="">感謝</text:span><text:span text:style-name="a2033" text:class-names="">老師</text:span><text:span text:style-name="a2034" text:class-names="">!</text:span></text:p>
              </text:list-item>
            </text:list>
            <text:list text:style-name="a2044">
              <text:list-item>
                <text:p text:style-name="a2043" text:class-names="" text:cond-style-name=""><text:span text:style-name="a2037" text:class-names=""><text:s text:c="1"/>懇請</text:span><text:span text:style-name="a2038" text:class-names="">國文老師與美術老師</text:span><text:span text:style-name="a2039" text:class-names="">協助，</text:span><text:span text:style-name="a2040" text:class-names="">訓育組大感謝</text:span><text:span text:style-name="a2041" text:class-names="">！</text:span><text:span text:style-name="a2042" text:class-names=""/></text:p>
              </text:list-item>
            </text:list>
            <text:list text:style-name="a2047">
              <text:list-item>
                <text:p text:style-name="a2046" text:class-names="" text:cond-style-name=""><text:span text:style-name="a2045" text:class-names=""/></text:p>
              </text:list-item>
            </text:list>
            <text:list text:style-name="a2056">
              <text:list-item>
                <text:p text:style-name="a2055" text:class-names="" text:cond-style-name=""><text:span text:style-name="a2048" text:class-names="">【</text:span><text:span text:style-name="a2049" text:class-names="">中平荷</text:span><text:span text:style-name="a2050" text:class-names="">風</text:span><text:span text:style-name="a2051" text:class-names="">25】</text:span><text:span text:style-name="a2052" text:class-names="">徵稿</text:span><text:span text:style-name="a2053" text:class-names="">，</text:span><text:span text:style-name="a2054" text:class-names=""/></text:p>
              </text:list-item>
            </text:list>
            <text:list text:style-name="a2064">
              <text:list-item>
                <text:p text:style-name="a2063" text:class-names="" text:cond-style-name=""><text:span text:style-name="a2057" text:class-names=""><text:s text:c="3"/>敬</text:span><text:span text:style-name="a2058" text:class-names="">邀鈞長、主任</text:span><text:span text:style-name="a2059" text:class-names="">與各</text:span><text:span text:style-name="a2060" text:class-names="">領域</text:span><text:span text:style-name="a2061" text:class-names="">老師與家長們投稿！</text:span><text:span text:style-name="a2062" text:class-names=""/></text:p>
              </text:list-item>
            </text:list>
            <text:list text:style-name="a2079">
              <text:list-item>
                <text:p text:style-name="a2078" text:class-names="" text:cond-style-name=""><text:span text:style-name="a2065" text:class-names=""><text:s text:c="1"/></text:span><text:span text:style-name="a2066" text:class-names=""><text:s text:c="2"/>請</text:span><text:span text:style-name="a2067" text:class-names="">最晚於</text:span><text:span text:style-name="a2068" text:class-names="">3/19(</text:span><text:span text:style-name="a2069" text:class-names="">五</text:span><text:span text:style-name="a2070" text:class-names="">)</text:span><text:span text:style-name="a2071" text:class-names="">前</text:span><text:span text:style-name="a2072" text:class-names="">繳交</text:span><text:span text:style-name="a2073" text:class-names="">電子</text:span><text:span text:style-name="a2074" text:class-names="">檔與</text:span><text:span text:style-name="a2075" text:class-names="">老師</text:span><text:span text:style-name="a2076" text:class-names="">照片</text:span><text:span text:style-name="a2077" text:class-names=""/></text:p>
              </text:list-item>
            </text:list>
            <text:list text:style-name="a2085">
              <text:list-item>
                <text:p text:style-name="a2084" text:class-names="" text:cond-style-name=""><text:span text:style-name="a2080" text:class-names=""><text:s text:c="1"/></text:span><text:span text:style-name="a2081" text:class-names=""><text:s text:c="2"/>或</text:span><text:span text:style-name="a2082" text:class-names="">文章相關圖片檔，感謝老師們</text:span><text:span text:style-name="a2083" text:class-names="">!</text:span></text:p>
              </text:list-item>
            </text:list>
            <text:list text:style-name="a2088">
              <text:list-item>
                <text:p text:style-name="a2087" text:class-names="" text:cond-style-name=""><text:span text:style-name="a2086" text:class-names=""/></text:p>
              </text:list-item>
            </text:list>
          </draw:text-box>
          <svg:title/>
          <svg:desc/>
        </draw:frame>
        <draw:frame draw:id="id289" draw:style-name="a2090" draw:name="圖片 2" svg:x="6.96875in" svg:y="4.22222in" svg:width="2.81597in" svg:height="2.44097in" style:rel-width="scale" style:rel-height="scale">
          <draw:image xlink:href="media/image3.png" xlink:type="simple" xlink:show="embed" xlink:actuate="onLoad"/>
          <svg:title/>
          <svg:desc/>
        </draw:frame>
      </draw:page>
      <draw:page draw:name="Slide16" draw:style-name="a2091" draw:master-page-name="Master1-Layout2-obj-標題及物件" presentation:presentation-page-layout-name="Master1-PPL2" draw:id="Slide-271">
        <draw:frame draw:id="id290" presentation:style-name="a2098" draw:name="標題 1" svg:x="0.19444in" svg:y="0.02604in" svg:width="4.09549in" svg:height="1.25in" presentation:class="title" presentation:placeholder="false">
          <draw:text-box>
            <text:p text:style-name="a2097" text:class-names="" text:cond-style-name=""><text:span text:style-name="a2092" text:class-names="">【</text:span><text:span text:style-name="a2093" text:class-names="">七</text:span><text:span text:style-name="a2094" text:class-names="">年級</text:span><text:span text:style-name="a2095" text:class-names="">】</text:span><text:span text:style-name="a2096" text:class-names=""/></text:p>
          </draw:text-box>
          <svg:title/>
          <svg:desc/>
        </draw:frame>
        <draw:frame draw:id="id291" presentation:style-name="a2151" draw:name="內容版面配置區 2" svg:x="0.28819in" svg:y="1.38715in" svg:width="9.52431in" svg:height="4.40972in" presentation:class="outline" presentation:placeholder="false">
          <draw:text-box>
            <text:list text:style-name="a2103">
              <text:list-item>
                <text:p text:style-name="a2102" text:class-names="" text:cond-style-name=""><text:span text:style-name="a2099" text:class-names="">班級</text:span><text:span text:style-name="a2100" text:class-names="">壁報</text:span><text:span text:style-name="a2101" text:class-names=""/></text:p>
              </text:list-item>
            </text:list>
            <text:list text:style-name="a2113">
              <text:list-item>
                <text:p text:style-name="a2112" text:class-names="" text:cond-style-name=""><text:span text:style-name="a2104" text:class-names=""><text:s text:c="1"/></text:span><text:span text:style-name="a2105" text:class-names=""><text:s text:c="3"/></text:span><text:span text:style-name="a2106" text:class-names="">3/10(</text:span><text:span text:style-name="a2107" text:class-names="">三</text:span><text:span text:style-name="a2108" text:class-names="">)</text:span><text:span text:style-name="a2109" text:class-names=""><text:s text:c="1"/></text:span><text:span text:style-name="a2110" text:class-names="">開始出刊</text:span><text:span text:style-name="a2111" text:class-names=""/></text:p>
              </text:list-item>
            </text:list>
            <text:list text:style-name="a2123">
              <text:list-item>
                <text:p text:style-name="a2122" text:class-names="" text:cond-style-name=""><text:span text:style-name="a2114" text:class-names="">壁報編刊分配表發放至各班，可先到學務處領取壁報紙，請七年級導師協助指導學生製作，並準時繳交，認真製作的同學可依實核予服務時數</text:span><text:span text:style-name="a2115" text:class-names="">(</text:span><text:span text:style-name="a2116" text:class-names="">最高</text:span><text:span text:style-name="a2117" text:class-names="">4</text:span><text:span text:style-name="a2118" text:class-names="">小時</text:span><text:span text:style-name="a2119" text:class-names="">)</text:span><text:span text:style-name="a2120" text:class-names="">，謝謝導師</text:span><text:span text:style-name="a2121" text:class-names="">!</text:span></text:p>
              </text:list-item>
            </text:list>
            <text:list text:style-name="a2147">
              <text:list-item>
                <text:p text:style-name="a2146" text:class-names="" text:cond-style-name=""><text:span text:style-name="a2124" text:class-names="">110</text:span><text:span text:style-name="a2125" text:class-names="">學年度隔宿露營時間</text:span><text:span text:style-name="a2126" text:class-names="">:</text:span><text:span text:style-name="a2127" text:class-names="">111</text:span><text:span text:style-name="a2128" text:class-names="">年</text:span><text:span text:style-name="a2129" text:class-names="">4</text:span><text:span text:style-name="a2130" text:class-names="">月</text:span><text:span text:style-name="a2131" text:class-names="">28</text:span><text:span text:style-name="a2132" text:class-names="">日</text:span><text:span text:style-name="a2133" text:class-names="">-4</text:span><text:span text:style-name="a2134" text:class-names="">月</text:span><text:span text:style-name="a2135" text:class-names="">29</text:span><text:span text:style-name="a2136" text:class-names="">日</text:span><text:span text:style-name="a2137" text:class-names="">(</text:span><text:span text:style-name="a2138" text:class-names="">星期四、五</text:span><text:span text:style-name="a2139" text:class-names="">)</text:span><text:span text:style-name="a2140" text:class-names="">，感謝</text:span><text:span text:style-name="a2141" text:class-names="">總務處與</text:span><text:span text:style-name="a2142" text:class-names="">美惠老師、彥錚老師、雅雯</text:span><text:span text:style-name="a2143" text:class-names="">老師協助招標</text:span><text:span text:style-name="a2144" text:class-names="">!</text:span><text:span text:style-name="a2145" text:class-names=""/></text:p>
              </text:list-item>
            </text:list>
            <text:list text:style-name="a2150">
              <text:list-item>
                <text:p text:style-name="a2149" text:class-names="" text:cond-style-name=""><text:span text:style-name="a2148" text:class-names=""/></text:p>
              </text:list-item>
            </text:list>
          </draw:text-box>
          <svg:title/>
          <svg:desc/>
        </draw:frame>
        <draw:frame draw:id="id292" draw:style-name="a2152" draw:name="圖片 5" svg:x="5.47222in" svg:y="0.02604in" svg:width="3.70833in" svg:height="2.45833in" style:rel-width="scale" style:rel-height="scale">
          <draw:image xlink:href="media/image4.png" xlink:type="simple" xlink:show="embed" xlink:actuate="onLoad"/>
          <svg:title/>
          <svg:desc/>
        </draw:frame>
      </draw:page>
      <draw:page draw:name="Slide24" draw:style-name="a2153" draw:master-page-name="Master1-Layout2-obj-標題及物件" presentation:presentation-page-layout-name="Master1-PPL2" draw:id="Slide-279">
        <draw:frame draw:id="id293" presentation:style-name="a2159" draw:name="標題 1" svg:x="0.19444in" svg:y="0.02604in" svg:width="4.09549in" svg:height="1.25in" presentation:class="title" presentation:placeholder="false">
          <draw:text-box>
            <text:p text:style-name="a2158" text:class-names="" text:cond-style-name=""><text:span text:style-name="a2154" text:class-names="">【</text:span><text:span text:style-name="a2155" text:class-names="">八年級</text:span><text:span text:style-name="a2156" text:class-names="">】</text:span><text:span text:style-name="a2157" text:class-names=""/></text:p>
          </draw:text-box>
          <svg:title/>
          <svg:desc/>
        </draw:frame>
        <draw:frame draw:id="id294" presentation:style-name="a2231" draw:name="內容版面配置區 2" svg:x="0.19444in" svg:y="1.62326in" svg:width="9.52431in" svg:height="5.59375in" presentation:class="outline" presentation:placeholder="false">
          <draw:text-box>
            <text:list text:style-name="a2163">
              <text:list-item>
                <text:p text:style-name="a2162" text:class-names="" text:cond-style-name=""><text:span text:style-name="a2160" text:class-names="">本學期隔宿露營時間</text:span><text:span text:style-name="a2161" text:class-names="">:</text:span></text:p>
              </text:list-item>
            </text:list>
            <text:list text:style-name="a2180">
              <text:list-item>
                <text:p text:style-name="a2179" text:class-names="" text:cond-style-name=""><text:span text:style-name="a2164" text:class-names=""><text:s text:c="1"/></text:span><text:span text:style-name="a2165" text:class-names="">110</text:span><text:span text:style-name="a2166" text:class-names="">年</text:span><text:span text:style-name="a2167" text:class-names="">4</text:span><text:span text:style-name="a2168" text:class-names="">月</text:span><text:span text:style-name="a2169" text:class-names="">29</text:span><text:span text:style-name="a2170" text:class-names="">日、</text:span><text:span text:style-name="a2171" text:class-names="">4</text:span><text:span text:style-name="a2172" text:class-names="">月</text:span><text:span text:style-name="a2173" text:class-names="">30</text:span><text:span text:style-name="a2174" text:class-names="">日</text:span><text:span text:style-name="a2175" text:class-names="">(</text:span><text:span text:style-name="a2176" text:class-names="">星期四、五</text:span><text:span text:style-name="a2177" text:class-names="">)</text:span><text:span text:style-name="a2178" text:class-names=""/></text:p>
              </text:list-item>
            </text:list>
            <text:list text:style-name="a2204">
              <text:list-item>
                <text:p text:style-name="a2203" text:class-names="" text:cond-style-name=""><text:span text:style-name="a2181" text:class-names="">預計</text:span><text:span text:style-name="a2182" text:class-names="">2</text:span><text:span text:style-name="a2183" text:class-names="">月</text:span><text:span text:style-name="a2184" text:class-names="">20</text:span><text:span text:style-name="a2185" text:class-names="">日</text:span><text:span text:style-name="a2186" text:class-names="">(</text:span><text:span text:style-name="a2187" text:class-names="">星期六</text:span><text:span text:style-name="a2188" text:class-names="">)</text:span><text:span text:style-name="a2189" text:class-names="">前發下</text:span><text:span text:style-name="a2190" text:class-names="">報名表暨家長同意書</text:span><text:span text:style-name="a2191" text:class-names="">與</text:span><text:span text:style-name="a2192" text:class-names="">晚會報名表</text:span><text:span text:style-name="a2193" text:class-names="">，請老師協助指導班長於</text:span><text:span text:style-name="a2194" text:class-names="">2</text:span><text:span text:style-name="a2195" text:class-names="">月</text:span><text:span text:style-name="a2196" text:class-names="">26</text:span><text:span text:style-name="a2197" text:class-names="">日</text:span><text:span text:style-name="a2198" text:class-names="">(</text:span><text:span text:style-name="a2199" text:class-names="">星期五</text:span><text:span text:style-name="a2200" text:class-names="">)</text:span><text:span text:style-name="a2201" text:class-names="">前收齊全班家長同意書回條，以利後續作業。</text:span><text:span text:style-name="a2202" text:class-names=""/></text:p>
              </text:list-item>
            </text:list>
            <text:list text:style-name="a2230">
              <text:list-item>
                <text:p text:style-name="a2229" text:class-names="" text:cond-style-name=""><text:span text:style-name="a2205" text:class-names="">本次晚會各班表演以</text:span><text:span text:style-name="a2206" text:class-names="">2</text:span><text:span text:style-name="a2207" text:class-names="">分鐘</text:span><text:span text:style-name="a2208" text:class-names="">為限</text:span><text:span text:style-name="a2209" text:class-names="">。晚會報名表於</text:span><text:span text:style-name="a2210" text:class-names="">3</text:span><text:span text:style-name="a2211" text:class-names="">月</text:span><text:span text:style-name="a2212" text:class-names="">12</text:span><text:span text:style-name="a2213" text:class-names="">日</text:span><text:span text:style-name="a2214" text:class-names="">(</text:span><text:span text:style-name="a2215" text:class-names="">星期五</text:span><text:span text:style-name="a2216" text:class-names="">)</text:span><text:span text:style-name="a2217" text:class-names="">前交，音樂請於</text:span><text:span text:style-name="a2218" text:class-names="">3</text:span><text:span text:style-name="a2219" text:class-names="">月</text:span><text:span text:style-name="a2220" text:class-names="">26</text:span><text:span text:style-name="a2221" text:class-names="">日</text:span><text:span text:style-name="a2222" text:class-names="">(</text:span><text:span text:style-name="a2223" text:class-names="">星期五</text:span><text:span text:style-name="a2224" text:class-names="">)</text:span><text:span text:style-name="a2225" text:class-names="">前交</text:span><text:span text:style-name="a2226" text:class-names="">，</text:span><text:span text:style-name="a2227" text:class-names="">請老師協助指導同學準時繳交，謝謝老師。</text:span><text:span text:style-name="a2228" text:class-names=""/></text:p>
              </text:list-item>
            </text:list>
          </draw:text-box>
          <svg:title/>
          <svg:desc/>
        </draw:frame>
        <draw:frame draw:id="id295" draw:style-name="a2232" draw:name="圖片 3" svg:x="4.97396in" svg:y="0.28472in" svg:width="4.74479in" svg:height="1.80729in" style:rel-width="scale" style:rel-height="scale">
          <draw:image xlink:href="media/image5.jpeg" xlink:type="simple" xlink:show="embed" xlink:actuate="onLoad"/>
          <svg:title/>
          <svg:desc/>
        </draw:frame>
      </draw:page>
      <draw:page draw:name="Slide20" draw:style-name="a2233" draw:master-page-name="Master1-Layout2-obj-標題及物件" presentation:presentation-page-layout-name="Master1-PPL2" draw:id="Slide-275">
        <draw:frame draw:id="id296" presentation:style-name="a2239" draw:name="標題 1" svg:x="0.01215in" svg:y="0.11806in" svg:width="4.0434in" svg:height="1.25in" presentation:class="title" presentation:placeholder="false">
          <draw:text-box>
            <text:p text:style-name="a2238" text:class-names="" text:cond-style-name=""><text:span text:style-name="a2234" text:class-names="">【</text:span><text:span text:style-name="a2235" text:class-names="">九年級事項</text:span><text:span text:style-name="a2236" text:class-names="">】</text:span><text:span text:style-name="a2237" text:class-names=""/></text:p>
          </draw:text-box>
          <svg:title/>
          <svg:desc/>
        </draw:frame>
        <draw:frame draw:id="id297" presentation:style-name="a2288" draw:name="內容版面配置區 3" svg:x="0.27431in" svg:y="0.97569in" svg:width="9.21354in" svg:height="4.70313in" presentation:class="outline" presentation:placeholder="false">
          <draw:text-box>
            <text:list text:style-name="a2242">
              <text:list-item>
                <text:p text:style-name="a2241" text:class-names="" text:cond-style-name=""><text:span text:style-name="a2240" text:class-names=""/></text:p>
              </text:list-item>
            </text:list>
            <text:list text:style-name="a2246">
              <text:list-item>
                <text:p text:style-name="a2245" text:class-names="" text:cond-style-name=""><text:span text:style-name="a2243" text:class-names="">本學期將進行畢業紀念冊校對會議。</text:span><text:span text:style-name="a2244" text:class-names=""/></text:p>
              </text:list-item>
            </text:list>
            <text:list text:style-name="a2253">
              <text:list-item>
                <text:p text:style-name="a2252" text:class-names="" text:cond-style-name=""><text:span text:style-name="a2247" text:class-names="">畢</text:span><text:span text:style-name="a2248" text:class-names="">冊</text:span><text:span text:style-name="a2249" text:class-names="">封</text:span><text:span text:style-name="a2250" text:class-names="">面設計徵稿截止，將進行票選後決定錄用作品。</text:span><text:span text:style-name="a2251" text:class-names=""/></text:p>
              </text:list-item>
            </text:list>
            <text:list text:style-name="a2260">
              <text:list-item>
                <text:p text:style-name="a2259" text:class-names="" text:cond-style-name=""><text:span text:style-name="a2254" text:class-names="">畢業典禮時間<text:s text:c="1"/></text:span><text:span text:style-name="a2255" text:class-names="">:<text:s text:c="1"/></text:span><text:span text:style-name="a2256" text:class-names="">研議中</text:span><text:span text:style-name="a2257" text:class-names=""><text:s text:c="3"/></text:span><text:span text:style-name="a2258" text:class-names=""/></text:p>
              </text:list-item>
            </text:list>
            <text:list text:style-name="a2270">
              <text:list-item>
                <text:p text:style-name="a2269" text:class-names="" text:cond-style-name=""><text:span text:style-name="a2261" text:class-names=""><text:s text:c="3"/></text:span><text:span text:style-name="a2262" text:class-names="">暫定</text:span><text:span text:style-name="a2263" text:class-names="">畢</text:span><text:span text:style-name="a2264" text:class-names="">典前一</text:span><text:span text:style-name="a2265" text:class-names="">日</text:span><text:span text:style-name="a2266" text:class-names="">預演</text:span><text:span text:style-name="a2267" text:class-names="">，請九年級導師</text:span><text:span text:style-name="a2268" text:class-names=""/></text:p>
              </text:list-item>
            </text:list>
            <text:list text:style-name="a2278">
              <text:list-item>
                <text:p text:style-name="a2277" text:class-names="" text:cond-style-name=""><text:span text:style-name="a2271" text:class-names=""><text:s text:c="1"/></text:span><text:span text:style-name="a2272" text:class-names=""><text:s text:c="2"/></text:span><text:span text:style-name="a2273" text:class-names="">協助指導學生預演</text:span><text:span text:style-name="a2274" text:class-names="">彩</text:span><text:span text:style-name="a2275" text:class-names="">排及</text:span><text:span text:style-name="a2276" text:class-names=""/></text:p>
              </text:list-item>
            </text:list>
            <text:list text:style-name="a2283">
              <text:list-item>
                <text:p text:style-name="a2282" text:class-names="" text:cond-style-name=""><text:span text:style-name="a2279" text:class-names=""><text:s text:c="1"/></text:span><text:span text:style-name="a2280" text:class-names=""><text:s text:c="2"/>畢業典禮當日相關事項，</text:span><text:span text:style-name="a2281" text:class-names=""/></text:p>
              </text:list-item>
            </text:list>
            <text:list text:style-name="a2287">
              <text:list-item>
                <text:p text:style-name="a2286" text:class-names="" text:cond-style-name=""><text:span text:style-name="a2284" text:class-names=""><text:s text:c="1"/></text:span><text:span text:style-name="a2285" text:class-names=""><text:s text:c="2"/>謝謝導師。</text:span></text:p>
              </text:list-item>
            </text:list>
          </draw:text-box>
          <svg:title/>
          <svg:desc/>
        </draw:frame>
        <draw:frame draw:id="id298" draw:style-name="a2289" draw:name="圖片 1" svg:x="6.30903in" svg:y="4.30208in" svg:width="3.69097in" svg:height="2.99306in" style:rel-width="scale" style:rel-height="scale">
          <draw:image xlink:href="media/image6.gif" xlink:type="simple" xlink:show="embed" xlink:actuate="onLoad"/>
          <svg:title/>
          <svg:desc/>
        </draw:frame>
      </draw:page>
      <draw:page draw:name="Slide34" draw:style-name="a2290" draw:master-page-name="Master1-Layout2-obj-標題及物件" presentation:presentation-page-layout-name="Master1-PPL2" draw:id="Slide-289">
        <draw:frame draw:id="id299" draw:style-name="a2295" draw:name="標題 1" svg:x="0.51215in" svg:y="0.12674in" svg:width="8.66146in" svg:height="0.93576in">
          <draw:text-box>
            <text:p text:style-name="a2294" text:class-names="" text:cond-style-name=""><text:span text:style-name="a2291" text:class-names="">生教組</text:span><text:span text:style-name="a2292" text:class-names="">---</text:span><text:span text:style-name="a2293" text:class-names=""><text:s text:c="1"/>宣導事項</text:span></text:p>
          </draw:text-box>
          <svg:title/>
          <svg:desc/>
        </draw:frame>
        <draw:custom-shape svg:x="0.01736in" svg:y="0.91493in" svg:width="10in" svg:height="3.71007in" draw:id="id300" draw:style-name="a2314" draw:name="矩形 5">
          <svg:title/>
          <svg:desc/>
          <text:list text:style-name="a2298">
            <text:list-item>
              <text:p text:style-name="a2297" text:class-names="" text:cond-style-name=""><text:span text:style-name="a2296" text:class-names=""/></text:p>
            </text:list-item>
          </text:list>
          <text:list text:style-name="a2301">
            <text:list-item>
              <text:p text:style-name="a2300" text:class-names="" text:cond-style-name=""><text:span text:style-name="a2299" text:class-names=""/></text:p>
            </text:list-item>
          </text:list>
          <text:list text:style-name="a2304">
            <text:list-item>
              <text:p text:style-name="a2303" text:class-names="" text:cond-style-name=""><text:span text:style-name="a2302" text:class-names=""/></text:p>
            </text:list-item>
          </text:list>
          <text:list text:style-name="a2307">
            <text:list-item>
              <text:p text:style-name="a2306" text:class-names="" text:cond-style-name=""><text:span text:style-name="a2305" text:class-names=""/></text:p>
            </text:list-item>
          </text:list>
          <text:list text:style-name="a2310">
            <text:list-item>
              <text:p text:style-name="a2309" text:class-names="" text:cond-style-name=""><text:span text:style-name="a2308" text:class-names=""/></text:p>
            </text:list-item>
          </text:list>
          <text:list text:style-name="a2313">
            <text:list-item>
              <text:p text:style-name="a2312" text:class-names="" text:cond-style-name=""><text:span text:style-name="a2311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5451in" svg:y="1.2309in" svg:width="9.72569in" svg:height="3.86979in" draw:id="id301" draw:style-name="a2338" draw:name="矩形 1">
          <svg:title/>
          <svg:desc/>
          <text:p text:style-name="a2317" text:class-names="" text:cond-style-name=""><text:span text:style-name="a2315" text:class-names="">一、請導師協助督導各班之服儀，若有屢勸不聽<text:s text:c="1"/></text:span><text:span text:style-name="a2316" text:class-names=""/></text:p>
          <text:p text:style-name="a2321" text:class-names="" text:cond-style-name=""><text:span text:style-name="a2318" text:class-names=""><text:s text:c="4"/></text:span><text:span text:style-name="a2319" text:class-names="">者，請通知生教組協助處理。</text:span><text:span text:style-name="a2320" text:class-names=""/></text:p>
          <text:p text:style-name="a2324" text:class-names="" text:cond-style-name=""><text:span text:style-name="a2322" text:class-names="">二、生活作習不正常，常趴睡之同學，請通知生 <text:s text:c="1"/></text:span><text:span text:style-name="a2323" text:class-names=""/></text:p>
          <text:p text:style-name="a2328" text:class-names="" text:cond-style-name=""><text:span text:style-name="a2325" text:class-names=""><text:s text:c="4"/></text:span><text:span text:style-name="a2326" text:class-names="">教組協助了解並處理。</text:span><text:span text:style-name="a2327" text:class-names=""/></text:p>
          <text:p text:style-name="a2331" text:class-names="" text:cond-style-name=""><text:span text:style-name="a2329" text:class-names="">三、若有學生與校外人士交往密切，請通報生教</text:span><text:span text:style-name="a2330" text:class-names=""/></text:p>
          <text:p text:style-name="a2335" text:class-names="" text:cond-style-name=""><text:span text:style-name="a2332" text:class-names=""><text:s text:c="4"/></text:span><text:span text:style-name="a2333" text:class-names="">組。</text:span><text:span text:style-name="a2334" text:class-names=""/></text:p>
          <text:p text:style-name="a2337" text:class-names="" text:cond-style-name=""><text:span text:style-name="a23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7" draw:style-name="a2339" draw:master-page-name="Master1-Layout12-cust-標題與說明文字" presentation:presentation-page-layout-name="Master1-PPL12" draw:id="Slide-282">
        <draw:frame draw:id="id302" presentation:style-name="a2345" draw:name="標題 1" svg:x="0.49306in" svg:y="0.9375in" svg:width="8.25in" svg:height="1.29167in" presentation:class="title" presentation:placeholder="false">
          <draw:text-box>
            <text:p text:style-name="a2344" text:class-names="" text:cond-style-name=""><text:span text:style-name="a2340" text:class-names="">新北市立中平</text:span><text:span text:style-name="a2341" text:class-names="">國中</text:span><text:span text:style-name="a2342" text:class-names="">器材室器材使用宣導事項</text:span><text:span text:style-name="a2343" text:class-names=""/></text:p>
          </draw:text-box>
          <svg:title/>
          <svg:desc/>
        </draw:frame>
        <draw:frame draw:id="id303" draw:style-name="a2375" draw:name="文字方塊 5" svg:x="0.70313in" svg:y="1.94618in" svg:width="8.84201in" svg:height="4.49306in">
          <draw:text-box>
            <text:p text:style-name="a2348" text:class-names="" text:cond-style-name=""><text:span text:style-name="a2346" text:class-names="">本校器材室提供全校師生使用。</text:span><text:span text:style-name="a2347" text:class-names=""/></text:p>
            <text:p text:style-name="a2350" text:class-names="" text:cond-style-name=""><text:span text:style-name="a2349" text:class-names=""/></text:p>
            <text:p text:style-name="a2356" text:class-names="" text:cond-style-name=""><text:span text:style-name="a2351" text:class-names="">(1)</text:span><text:span text:style-name="a2352" text:class-names="">上課期間</text:span><text:span text:style-name="a2353" text:class-names="">:</text:span><text:span text:style-name="a2354" text:class-names="">僅提供體育課程使用，非體育課之班級不得任意進去拿取器材。</text:span><text:span text:style-name="a2355" text:class-names=""/></text:p>
            <text:p text:style-name="a2362" text:class-names="" text:cond-style-name=""><text:span text:style-name="a2357" text:class-names="">(2)</text:span><text:span text:style-name="a2358" text:class-names="">早自習</text:span><text:span text:style-name="a2359" text:class-names="">:</text:span><text:span text:style-name="a2360" text:class-names="">可提供體育器材，請各班體育股長依照器材借用辦法進行借用及歸還，全程活動請有老師在旁觀看。</text:span><text:span text:style-name="a2361" text:class-names=""/></text:p>
            <text:p text:style-name="a2372" text:class-names="" text:cond-style-name=""><text:span text:style-name="a2363" text:class-names="">(3)</text:span><text:span text:style-name="a2364" text:class-names="">放學</text:span><text:span text:style-name="a2365" text:class-names="">:</text:span><text:span text:style-name="a2366" text:class-names="">體育器材僅供校隊使用，或者班級練習使用</text:span><text:span text:style-name="a2367" text:class-names="">(</text:span><text:span text:style-name="a2368" text:class-names="">請提早向體育組借用</text:span><text:span text:style-name="a2369" text:class-names="">)</text:span><text:span text:style-name="a2370" text:class-names="">。不提供個人租借。</text:span><text:span text:style-name="a2371" text:class-names=""/></text:p>
            <text:p text:style-name="a2374" text:class-names="" text:cond-style-name=""><text:span text:style-name="a2373" text:class-names=""/></text:p>
          </draw:text-box>
          <svg:title/>
          <svg:desc/>
        </draw:frame>
        <draw:frame draw:id="id304" draw:style-name="a2380" draw:name="標題 1" svg:x="0.51215in" svg:y="0.12674in" svg:width="8.66146in" svg:height="0.93576in">
          <draw:text-box>
            <text:p text:style-name="a2379" text:class-names="" text:cond-style-name=""><text:span text:style-name="a2376" text:class-names="">體育組</text:span><text:span text:style-name="a2377" text:class-names="">---</text:span><text:span text:style-name="a2378" text:class-names=""/></text:p>
          </draw:text-box>
          <svg:title/>
          <svg:desc/>
        </draw:frame>
      </draw:page>
      <draw:page draw:name="Slide35" draw:style-name="a2382" draw:master-page-name="Master2-Layout11-cust-標題與說明文字" presentation:presentation-page-layout-name="Master2-PPL11" draw:id="Slide-290">
        <draw:frame draw:id="id305" presentation:style-name="a2388" draw:name="標題 1" svg:x="0.49306in" svg:y="0.9375in" svg:width="8.25in" svg:height="1.29167in" presentation:class="title" presentation:placeholder="false">
          <draw:text-box>
            <text:p text:style-name="a2387" text:class-names="" text:cond-style-name=""><text:span text:style-name="a2383" text:class-names="">新北市立中平</text:span><text:span text:style-name="a2384" text:class-names="">國中</text:span><text:span text:style-name="a2385" text:class-names="">非體育課借用體育場地宣導事項</text:span><text:span text:style-name="a2386" text:class-names=""/></text:p>
          </draw:text-box>
          <svg:title/>
          <svg:desc/>
        </draw:frame>
        <draw:frame draw:id="id306" draw:style-name="a2395" draw:name="文字方塊 5" svg:x="0.70313in" svg:y="1.8125in" svg:width="8.84201in" svg:height="1.01042in">
          <draw:text-box>
            <text:p text:style-name="a2391" text:class-names="" text:cond-style-name=""><text:span text:style-name="a2389" text:class-names="">一、本校體育場地優先提供體育課程使用。</text:span><text:span text:style-name="a2390" text:class-names=""/></text:p>
            <text:p text:style-name="a2394" text:class-names="" text:cond-style-name=""><text:span text:style-name="a2392" text:class-names="">二、非體育課借用體育場地，流程如下</text:span><text:span text:style-name="a2393" text:class-names="">:</text:span></text:p>
          </draw:text-box>
          <svg:title/>
          <svg:desc/>
        </draw:frame>
        <draw:g draw:name="資料庫圖表 4" draw:id="id310" draw:style-name="a2408">
          <svg:title/>
          <svg:desc/>
          <draw:custom-shape svg:x="1.49396in" svg:y="3.28179in" svg:width="2.37956in" svg:height="0.95182in" draw:id="id307" draw:style-name="a2399">
            <svg:title/>
            <svg:desc/>
            <text:p text:style-name="a2398" text:class-names="" text:cond-style-name=""><text:span text:style-name="a2396" text:class-names="">詢問</text:span><text:span text:style-name="a2397" text:class-names=""/></text:p>
            <draw:enhanced-geometry xmlns:dr3d="urn:oasis:names:tc:opendocument:xmlns:dr3d:1.0" draw:type="non-primitive" svg:viewBox="0 0 2175867 870346" draw:enhanced-path="M 0 0 L 1740694 0 2175867 435173 1740694 870346 0 870346 435173 435173 0 0 Z N" draw:text-areas="?f22 ?f24 ?f23 ?f25" draw:glue-points="?f15 ?f16 ?f17 ?f16 ?f18 ?f19 ?f17 ?f20 ?f15 ?f20 ?f21 ?f19 ?f15 ?f16" draw:glue-point-leaving-directions="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175867"/>
              <draw:equation draw:name="f7" draw:formula="?f4 / 870346"/>
              <draw:equation draw:name="f8" draw:formula="0 * ?f5 / 2175867"/>
              <draw:equation draw:name="f9" draw:formula="0 * ?f4 / 870346"/>
              <draw:equation draw:name="f10" draw:formula="1740694 * ?f5 / 2175867"/>
              <draw:equation draw:name="f11" draw:formula="2175867 * ?f5 / 2175867"/>
              <draw:equation draw:name="f12" draw:formula="435173 * ?f4 / 870346"/>
              <draw:equation draw:name="f13" draw:formula="870346 * ?f4 / 870346"/>
              <draw:equation draw:name="f14" draw:formula="435173 * ?f5 / 2175867"/>
              <draw:equation draw:name="f15" draw:formula="?f8 / ?f6"/>
              <draw:equation draw:name="f16" draw:formula="?f9 / ?f7"/>
              <draw:equation draw:name="f17" draw:formula="?f10 / ?f6"/>
              <draw:equation draw:name="f18" draw:formula="?f11 / ?f6"/>
              <draw:equation draw:name="f19" draw:formula="?f12 / ?f7"/>
              <draw:equation draw:name="f20" draw:formula="?f13 / ?f7"/>
              <draw:equation draw:name="f21" draw:formula="?f14 / ?f6"/>
              <draw:equation draw:name="f22" draw:formula="?f0 / ?f6"/>
              <draw:equation draw:name="f23" draw:formula="?f1 / ?f6"/>
              <draw:equation draw:name="f24" draw:formula="?f2 / ?f7"/>
              <draw:equation draw:name="f25" draw:formula="?f3 / ?f7"/>
            </draw:enhanced-geometry>
          </draw:custom-shape>
          <draw:custom-shape svg:x="3.63556in" svg:y="3.28179in" svg:width="2.37956in" svg:height="0.95182in" draw:id="id308" draw:style-name="a2403">
            <svg:title/>
            <svg:desc/>
            <text:p text:style-name="a2402" text:class-names="" text:cond-style-name=""><text:span text:style-name="a2400" text:class-names="">申請核章</text:span><text:span text:style-name="a2401" text:class-names=""/></text:p>
            <draw:enhanced-geometry xmlns:dr3d="urn:oasis:names:tc:opendocument:xmlns:dr3d:1.0" draw:type="non-primitive" svg:viewBox="0 0 2175867 870346" draw:enhanced-path="M 0 0 L 1740694 0 2175867 435173 1740694 870346 0 870346 435173 435173 0 0 Z N" draw:text-areas="?f22 ?f24 ?f23 ?f25" draw:glue-points="?f15 ?f16 ?f17 ?f16 ?f18 ?f19 ?f17 ?f20 ?f15 ?f20 ?f21 ?f19 ?f15 ?f16" draw:glue-point-leaving-directions="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175867"/>
              <draw:equation draw:name="f7" draw:formula="?f4 / 870346"/>
              <draw:equation draw:name="f8" draw:formula="0 * ?f5 / 2175867"/>
              <draw:equation draw:name="f9" draw:formula="0 * ?f4 / 870346"/>
              <draw:equation draw:name="f10" draw:formula="1740694 * ?f5 / 2175867"/>
              <draw:equation draw:name="f11" draw:formula="2175867 * ?f5 / 2175867"/>
              <draw:equation draw:name="f12" draw:formula="435173 * ?f4 / 870346"/>
              <draw:equation draw:name="f13" draw:formula="870346 * ?f4 / 870346"/>
              <draw:equation draw:name="f14" draw:formula="435173 * ?f5 / 2175867"/>
              <draw:equation draw:name="f15" draw:formula="?f8 / ?f6"/>
              <draw:equation draw:name="f16" draw:formula="?f9 / ?f7"/>
              <draw:equation draw:name="f17" draw:formula="?f10 / ?f6"/>
              <draw:equation draw:name="f18" draw:formula="?f11 / ?f6"/>
              <draw:equation draw:name="f19" draw:formula="?f12 / ?f7"/>
              <draw:equation draw:name="f20" draw:formula="?f13 / ?f7"/>
              <draw:equation draw:name="f21" draw:formula="?f14 / ?f6"/>
              <draw:equation draw:name="f22" draw:formula="?f0 / ?f6"/>
              <draw:equation draw:name="f23" draw:formula="?f1 / ?f6"/>
              <draw:equation draw:name="f24" draw:formula="?f2 / ?f7"/>
              <draw:equation draw:name="f25" draw:formula="?f3 / ?f7"/>
            </draw:enhanced-geometry>
          </draw:custom-shape>
          <draw:custom-shape svg:x="5.77716in" svg:y="3.28179in" svg:width="2.37956in" svg:height="0.95182in" draw:id="id309" draw:style-name="a2407">
            <svg:title/>
            <svg:desc/>
            <text:p text:style-name="a2406" text:class-names="" text:cond-style-name=""><text:span text:style-name="a2404" text:class-names="">完成手續</text:span><text:span text:style-name="a2405" text:class-names=""/></text:p>
            <draw:enhanced-geometry xmlns:dr3d="urn:oasis:names:tc:opendocument:xmlns:dr3d:1.0" draw:type="non-primitive" svg:viewBox="0 0 2175867 870346" draw:enhanced-path="M 0 0 L 1740694 0 2175867 435173 1740694 870346 0 870346 435173 435173 0 0 Z N" draw:text-areas="?f22 ?f24 ?f23 ?f25" draw:glue-points="?f15 ?f16 ?f17 ?f16 ?f18 ?f19 ?f17 ?f20 ?f15 ?f20 ?f21 ?f19 ?f15 ?f16" draw:glue-point-leaving-directions="-90, -90, 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175867"/>
              <draw:equation draw:name="f7" draw:formula="?f4 / 870346"/>
              <draw:equation draw:name="f8" draw:formula="0 * ?f5 / 2175867"/>
              <draw:equation draw:name="f9" draw:formula="0 * ?f4 / 870346"/>
              <draw:equation draw:name="f10" draw:formula="1740694 * ?f5 / 2175867"/>
              <draw:equation draw:name="f11" draw:formula="2175867 * ?f5 / 2175867"/>
              <draw:equation draw:name="f12" draw:formula="435173 * ?f4 / 870346"/>
              <draw:equation draw:name="f13" draw:formula="870346 * ?f4 / 870346"/>
              <draw:equation draw:name="f14" draw:formula="435173 * ?f5 / 2175867"/>
              <draw:equation draw:name="f15" draw:formula="?f8 / ?f6"/>
              <draw:equation draw:name="f16" draw:formula="?f9 / ?f7"/>
              <draw:equation draw:name="f17" draw:formula="?f10 / ?f6"/>
              <draw:equation draw:name="f18" draw:formula="?f11 / ?f6"/>
              <draw:equation draw:name="f19" draw:formula="?f12 / ?f7"/>
              <draw:equation draw:name="f20" draw:formula="?f13 / ?f7"/>
              <draw:equation draw:name="f21" draw:formula="?f14 / ?f6"/>
              <draw:equation draw:name="f22" draw:formula="?f0 / ?f6"/>
              <draw:equation draw:name="f23" draw:formula="?f1 / ?f6"/>
              <draw:equation draw:name="f24" draw:formula="?f2 / ?f7"/>
              <draw:equation draw:name="f25" draw:formula="?f3 / ?f7"/>
            </draw:enhanced-geometry>
          </draw:custom-shape>
        </draw:g>
        <draw:frame draw:id="id311" draw:style-name="a2411" draw:name="文字方塊 6" svg:x="1.72569in" svg:y="4.41493in" svg:width="1.67708in" svg:height="0.78299in">
          <draw:text-box>
            <text:p text:style-name="a2410" text:class-names="" text:cond-style-name=""><text:span text:style-name="a2409" text:class-names="">請至體育組詢問是否有多餘的場地可供使用</text:span></text:p>
          </draw:text-box>
          <svg:title/>
          <svg:desc/>
        </draw:frame>
        <draw:frame draw:id="id312" draw:style-name="a2414" draw:name="文字方塊 7" svg:x="3.82813in" svg:y="4.41493in" svg:width="1.67708in" svg:height="1.01042in">
          <draw:text-box>
            <text:p text:style-name="a2413" text:class-names="" text:cond-style-name=""><text:span text:style-name="a2412" text:class-names="">拿取申請表至體育組、教務處申請完章後繳回體育組</text:span></text:p>
          </draw:text-box>
          <svg:title/>
          <svg:desc/>
        </draw:frame>
        <draw:frame draw:id="id313" draw:style-name="a2417" draw:name="文字方塊 8" svg:x="5.8559in" svg:y="4.41493in" svg:width="1.67708in" svg:height="1.01042in">
          <draw:text-box>
            <text:p text:style-name="a2416" text:class-names="" text:cond-style-name=""><text:span text:style-name="a2415" text:class-names="">依照借用器材辦法及上課規則，準時到達使用地點</text:span></text:p>
          </draw:text-box>
          <svg:title/>
          <svg:desc/>
        </draw:frame>
        <draw:frame draw:id="id314" draw:style-name="a2421" draw:name="文字方塊 9" svg:x="0.72049in" svg:y="5.87674in" svg:width="8.84201in" svg:height="0.55556in">
          <draw:text-box>
            <text:p text:style-name="a2420" text:class-names="" text:cond-style-name=""><text:span text:style-name="a2418" text:class-names="">三、如當天上課時間遇到下雨，將取消借用場地。</text:span><text:span text:style-name="a2419" text:class-names=""/></text:p>
          </draw:text-box>
          <svg:title/>
          <svg:desc/>
        </draw:frame>
        <draw:frame draw:id="id315" draw:style-name="a2426" draw:name="標題 1" svg:x="0.51215in" svg:y="0.12674in" svg:width="8.66146in" svg:height="0.93576in">
          <draw:text-box>
            <text:p text:style-name="a2425" text:class-names="" text:cond-style-name=""><text:span text:style-name="a2422" text:class-names="">體育組</text:span><text:span text:style-name="a2423" text:class-names="">---</text:span><text:span text:style-name="a2424" text:class-names=""/></text:p>
          </draw:text-box>
          <svg:title/>
          <svg:desc/>
        </draw:frame>
      </draw:page>
      <draw:page draw:name="Slide29" draw:style-name="a2427" draw:master-page-name="Master1-Layout12-cust-標題與說明文字" presentation:presentation-page-layout-name="Master1-PPL12" draw:id="Slide-284">
        <draw:frame draw:id="id316" presentation:style-name="a2431" draw:name="標題 1" svg:x="0.56076in" svg:y="1.5in" svg:width="8.25in" svg:height="0.8559in" presentation:class="title" presentation:placeholder="false">
          <draw:text-box>
            <text:p text:style-name="a2430" text:class-names="" text:cond-style-name=""><text:span text:style-name="a2428" text:class-names="">教師運動社團</text:span><text:span text:style-name="a2429" text:class-names=""/></text:p>
          </draw:text-box>
          <svg:title/>
          <svg:desc/>
        </draw:frame>
        <draw:frame draw:id="id317" presentation:style-name="a2446" draw:name="文字版面配置區 2" svg:x="0.56076in" svg:y="2.4375in" svg:width="8.86111in" svg:height="3.41667in" presentation:class="outline" presentation:placeholder="false">
          <draw:text-box>
            <text:list text:style-name="a2439">
              <text:list-item>
                <text:p text:style-name="a2438" text:class-names="" text:cond-style-name=""><text:span text:style-name="a2432" text:class-names="">運動時間</text:span><text:span text:style-name="a2433" text:class-names="">:</text:span><text:span text:style-name="a2434" text:class-names="">每周二、四 下午</text:span><text:span text:style-name="a2435" text:class-names="">16:00~17:00</text:span><text:span text:style-name="a2436" text:class-names="">飛鏢教室</text:span><text:span text:style-name="a2437" text:class-names=""/></text:p>
              </text:list-item>
            </text:list>
            <text:list text:style-name="a2442">
              <text:list-item>
                <text:p text:style-name="a2441" text:class-names="" text:cond-style-name=""><text:span text:style-name="a2440" text:class-names=""/></text:p>
              </text:list-item>
            </text:list>
            <text:list text:style-name="a2445">
              <text:list-item>
                <text:p text:style-name="a2444" text:class-names="" text:cond-style-name=""><text:span text:style-name="a2443" text:class-names="">歡迎不想要那麼早回家照顧小孩，但又不知道去哪裡的您。</text:span></text:p>
              </text:list-item>
            </text:list>
          </draw:text-box>
          <svg:title/>
          <svg:desc/>
        </draw:frame>
        <draw:frame draw:id="id318" draw:style-name="a2451" draw:name="標題 1" svg:x="0.51215in" svg:y="0.12674in" svg:width="8.66146in" svg:height="0.93576in">
          <draw:text-box>
            <text:p text:style-name="a2450" text:class-names="" text:cond-style-name=""><text:span text:style-name="a2447" text:class-names="">體育組</text:span><text:span text:style-name="a2448" text:class-names="">---</text:span><text:span text:style-name="a2449" text:class-names=""/></text:p>
          </draw:text-box>
          <svg:title/>
          <svg:desc/>
        </draw:frame>
      </draw:page>
      <draw:page draw:name="Slide30" draw:style-name="a2452" draw:master-page-name="Master1-Layout2-obj-標題及物件" presentation:presentation-page-layout-name="Master1-PPL2" draw:id="Slide-285">
        <draw:frame draw:id="id319" presentation:style-name="a2460" draw:name="標題 1" svg:x="0.09375in" svg:y="1.2309in" svg:width="8.9809in" svg:height="0.78646in" presentation:class="title" presentation:placeholder="false">
          <draw:text-box>
            <text:p text:style-name="a2459" text:class-names="" text:cond-style-name=""><text:span text:style-name="a2453" text:class-names="">防疫措施</text:span><text:span text:style-name="a2454" text:class-names="">-</text:span><text:span text:style-name="a2455" text:class-names="">落實</text:span><text:span text:style-name="a2456" text:class-names="">3</text:span><text:span text:style-name="a2457" text:class-names="">級防護及健康五原則</text:span><text:span text:style-name="a2458" text:class-names=""><text:line-break/></text:span></text:p>
          </draw:text-box>
          <svg:title/>
          <svg:desc/>
        </draw:frame>
        <draw:frame draw:id="id320" presentation:style-name="a2512" draw:name="內容版面配置區 2" svg:x="0.0625in" svg:y="2.01736in" svg:width="9.91146in" svg:height="5.48264in" presentation:class="outline" presentation:placeholder="false">
          <draw:text-box>
            <text:list text:style-name="a2467">
              <text:list-item>
                <text:p text:style-name="a2466" text:class-names="" text:cond-style-name=""><text:span text:style-name="a2461" text:class-names="">依據新</text:span><text:span text:style-name="a2462" text:class-names="">北教體衛字第</text:span><text:span text:style-name="a2463" text:class-names="">1100213665</text:span><text:span text:style-name="a2464" text:class-names="">號</text:span><text:span text:style-name="a2465" text:class-names=""/></text:p>
              </text:list-item>
            </text:list>
            <text:list text:style-name="a2472">
              <text:list-item>
                <text:p text:style-name="a2471" text:class-names="" text:cond-style-name=""><text:span text:style-name="a2468" text:class-names="">1.</text:span><text:span text:style-name="a2469" text:class-names="">在家先量體溫，進校門量體溫、配戴口罩入校，班級量體溫。</text:span><text:span text:style-name="a2470" text:class-names=""/></text:p>
              </text:list-item>
            </text:list>
            <text:list text:style-name="a2479">
              <text:list-item>
                <text:p text:style-name="a2478" text:class-names="" text:cond-style-name=""><text:span text:style-name="a2473" text:class-names="">2.</text:span><text:span text:style-name="a2474" text:class-names="">校外人士</text:span><text:span text:style-name="a2475" text:class-names="">入校須採實聯制</text:span><text:span text:style-name="a2476" text:class-names="">。</text:span><text:span text:style-name="a2477" text:class-names=""/></text:p>
              </text:list-item>
            </text:list>
            <text:list text:style-name="a2490">
              <text:list-item>
                <text:p text:style-name="a2489" text:class-names="" text:cond-style-name=""><text:span text:style-name="a2480" text:class-names="">3.</text:span><text:span text:style-name="a2481" text:class-names="">勤</text:span><text:span text:style-name="a2482" text:class-names="">洗手、</text:span><text:span text:style-name="a2483" text:class-names="">正確</text:span><text:span text:style-name="a2484" text:class-names="">戴口罩、</text:span><text:span text:style-name="a2485" text:class-names="">環境通風</text:span><text:span text:style-name="a2486" text:class-names="">、生病不到</text:span><text:span text:style-name="a2487" text:class-names="">校</text:span><text:span text:style-name="a2488" text:class-names=""/></text:p>
              </text:list-item>
            </text:list>
            <text:list text:style-name="a2495">
              <text:list-item>
                <text:p text:style-name="a2494" text:class-names="" text:cond-style-name=""><text:span text:style-name="a2491" text:class-names="">4.</text:span><text:span text:style-name="a2492" text:class-names="">午餐用餐維持固定打菜人員，用餐時不交談、勿共用餐具。</text:span><text:span text:style-name="a2493" text:class-names=""/></text:p>
              </text:list-item>
            </text:list>
            <text:list text:style-name="a2501">
              <text:list-item>
                <text:p text:style-name="a2500" text:class-names="" text:cond-style-name=""><text:span text:style-name="a2496" text:class-names="">5</text:span><text:span text:style-name="a2497" text:class-names="">.</text:span><text:span text:style-name="a2498" text:class-names="">針對經常接觸之物品表面，如門把、桌面、電源開關、或其他公共區域等，進行校園常態性環境及清潔消毒。</text:span><text:span text:style-name="a2499" text:class-names=""/></text:p>
              </text:list-item>
            </text:list>
            <text:list text:style-name="a2505">
              <text:list-item>
                <text:p text:style-name="a2504" text:class-names="" text:cond-style-name=""><text:span text:style-name="a2502" text:class-names="">攜手同心做好防疫工作。大家一起加油</text:span><text:span text:style-name="a2503" text:class-names="">!!</text:span></text:p>
              </text:list-item>
            </text:list>
            <text:list text:style-name="a2508">
              <text:list-item>
                <text:p text:style-name="a2507" text:class-names="" text:cond-style-name=""><text:span text:style-name="a2506" text:class-names=""/></text:p>
              </text:list-item>
            </text:list>
            <text:list text:style-name="a2511">
              <text:list-item>
                <text:p text:style-name="a2510" text:class-names="" text:cond-style-name=""><text:span text:style-name="a2509" text:class-names=""/></text:p>
              </text:list-item>
            </text:list>
          </draw:text-box>
          <svg:title/>
          <svg:desc/>
        </draw:frame>
        <draw:frame draw:id="id321" draw:style-name="a2517" draw:name="標題 1" svg:x="0.51215in" svg:y="0.12674in" svg:width="8.66146in" svg:height="0.93576in">
          <draw:text-box>
            <text:p text:style-name="a2516" text:class-names="" text:cond-style-name=""><text:span text:style-name="a2513" text:class-names="">衛生組</text:span><text:span text:style-name="a2514" text:class-names="">---</text:span><text:span text:style-name="a2515" text:class-names=""/></text:p>
          </draw:text-box>
          <svg:title/>
          <svg:desc/>
        </draw:frame>
      </draw:page>
      <draw:page draw:name="Slide31" draw:style-name="a2518" draw:master-page-name="Master1-Layout2-obj-標題及物件" presentation:presentation-page-layout-name="Master1-PPL2" draw:id="Slide-286">
        <draw:frame draw:id="id322" presentation:style-name="a2539" draw:name="內容版面配置區 2" svg:x="0.09722in" svg:y="1.46701in" svg:width="9.80382in" svg:height="5.15451in" presentation:class="outline" presentation:placeholder="false">
          <draw:text-box>
            <text:list text:style-name="a2529">
              <text:list-item>
                <text:p text:style-name="a2528" text:class-names="" text:cond-style-name=""><text:span text:style-name="a2519" text:class-names="">3/8(</text:span><text:span text:style-name="a2520" text:class-names="">一</text:span><text:span text:style-name="a2521" text:class-names="">)</text:span><text:span text:style-name="a2522" text:class-names="">整潔評分開始，</text:span><text:span text:style-name="a2523" text:class-names="">6/18(</text:span><text:span text:style-name="a2524" text:class-names="">五</text:span><text:span text:style-name="a2525" text:class-names="">)</text:span><text:span text:style-name="a2526" text:class-names="">整潔評分結束。</text:span><text:span text:style-name="a2527" text:class-names=""/></text:p>
              </text:list-item>
            </text:list>
            <text:list text:style-name="a2538">
              <text:list-item>
                <text:p text:style-name="a2537" text:class-names="" text:cond-style-name=""><text:span text:style-name="a2530" text:class-names="">3/15(</text:span><text:span text:style-name="a2531" text:class-names="">一</text:span><text:span text:style-name="a2532" text:class-names="">)-3/19(</text:span><text:span text:style-name="a2533" text:class-names="">五</text:span><text:span text:style-name="a2534" text:class-names="">)</text:span><text:span text:style-name="a2535" text:class-names="">七年級健康教育課菸害防制宣導。</text:span><text:span text:style-name="a2536" text:class-names=""/></text:p>
              </text:list-item>
            </text:list>
          </draw:text-box>
          <svg:title/>
          <svg:desc/>
        </draw:frame>
        <draw:frame draw:id="id323" draw:style-name="a2544" draw:name="標題 1" svg:x="0.09722in" svg:y="0.28472in" svg:width="8.66146in" svg:height="0.93576in">
          <draw:text-box>
            <text:p text:style-name="a2543" text:class-names="" text:cond-style-name=""><text:span text:style-name="a2540" text:class-names="">衛生組</text:span><text:span text:style-name="a2541" text:class-names="">—</text:span><text:span text:style-name="a2542" text:class-names="">重要時程提醒</text:span></text:p>
          </draw:text-box>
          <svg:title/>
          <svg:desc/>
        </draw:frame>
        <presentation:notes draw:style-name="a2550">
          <draw:page-thumbnail draw:page-number="12" svg:x="1.25in" svg:y="0.75in" svg:width="5in" svg:height="3.75in" presentation:class="page" draw:id="id324" presentation:style-name="a2545" draw:name="投影片圖像版面配置區 1">
            <svg:title/>
            <svg:desc/>
          </draw:page-thumbnail>
          <draw:frame draw:id="id325" presentation:style-name="a2546" draw:name="備忘稿版面配置區 2" svg:x="0.75in" svg:y="4.75in" svg:width="6in" svg:height="4.5in" presentation:class="notes" presentation:placeholder="true">
            <draw:text-box/>
            <svg:title/>
            <svg:desc/>
          </draw:frame>
          <draw:frame draw:id="id326" draw:style-name="a2549" draw:name="投影片編號版面配置區 3" svg:x="4.24826in" svg:y="9.49826in" svg:width="3.25in" svg:height="0.5in">
            <draw:text-box>
              <text:p text:style-name="a2548" text:class-names="" text:cond-style-name=""><text:span text:style-name="a2547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5in" svg:y="1.2298in" svg:width="7.5in" svg:height="2.61111in"/>
      <presentation:placeholder presentation:object="subtitle" svg:x="1.25in" svg:y="3.93924in" svg:width="7.5in" svg:height="1.81076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2" style:display-name="標題及物件">
      <presentation:placeholder presentation:object="title" svg:x="0.69271in" svg:y="0.39931in" svg:width="8.625in" svg:height="1.44965in"/>
      <presentation:placeholder presentation:object="object" svg:x="0.69271in" svg:y="2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3" style:display-name="章節標題">
      <presentation:placeholder presentation:object="title" svg:x="0.68229in" svg:y="1.87273in" svg:width="8.625in" svg:height="3.11812in"/>
      <presentation:placeholder presentation:object="outline" svg:x="0.68229in" svg:y="4.97882in" svg:width="8.625in" svg:height="1.64062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4" style:display-name="兩項物件">
      <presentation:placeholder presentation:object="title" svg:x="0.69271in" svg:y="0.39931in" svg:width="8.625in" svg:height="1.44965in"/>
      <presentation:placeholder presentation:object="object" svg:x="0.69318in" svg:y="2in" svg:width="4.25in" svg:height="4.75868in"/>
      <presentation:placeholder presentation:object="object" svg:x="5.0625in" svg:y="2in" svg:width="4.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5" style:display-name="比對">
      <presentation:placeholder presentation:object="outline" svg:x="0.69318in" svg:y="1.83929in" svg:width="4.22917in" svg:height="0.903in"/>
      <presentation:placeholder presentation:object="object" svg:x="0.69318in" svg:y="2.74229in" svg:width="4.22917in" svg:height="4.02507in"/>
      <presentation:placeholder presentation:object="outline" svg:x="5.0625in" svg:y="1.83929in" svg:width="4.25in" svg:height="0.90299in"/>
      <presentation:placeholder presentation:object="object" svg:x="5.0625in" svg:y="2.74229in" svg:width="4.25in" svg:height="4.02507in"/>
      <presentation:placeholder presentation:object="title" svg:x="0.69271in" svg:y="0.39931in" svg:width="8.625in" svg:height="1.44965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6" style:display-name="只有標題">
      <presentation:placeholder presentation:object="title" svg:x="0.69271in" svg:y="0.39931in" svg:width="8.625in" svg:height="1.44965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7" style:display-name="空白"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8" style:display-name="含標題的內容">
      <presentation:placeholder presentation:object="title" svg:x="0.69in" svg:y="0.5in" svg:width="3.225in" svg:height="1.75in"/>
      <presentation:placeholder presentation:object="object" svg:x="4.25in" svg:y="1.08333in" svg:width="5.0625in" svg:height="5.33333in"/>
      <presentation:placeholder presentation:object="outline" svg:x="0.69in" svg:y="2.25in" svg:width="3.225in" svg:height="4.16667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9" style:display-name="含標題的圖片">
      <presentation:placeholder presentation:object="title" svg:x="0.69in" svg:y="0.5in" svg:width="3.225in" svg:height="1.75in"/>
      <presentation:placeholder presentation:object="graphic" svg:x="4.25in" svg:y="1.08333in" svg:width="5.0625in" svg:height="5.33333in"/>
      <presentation:placeholder presentation:object="outline" svg:x="0.69in" svg:y="2.25in" svg:width="3.225in" svg:height="4.16667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10" style:display-name="標題及直排文字">
      <presentation:placeholder presentation:object="title" svg:x="0.69271in" svg:y="0.39931in" svg:width="8.625in" svg:height="1.44965in"/>
      <presentation:placeholder presentation:object="outline" svg:x="0.69271in" svg:y="2in" svg:width="8.625in" svg:height="4.75868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11" style:display-name="直排標題及文字">
      <presentation:placeholder presentation:object="title" svg:x="7.15625in" svg:y="0.3941in" svg:width="2.15625in" svg:height="6.3559in"/>
      <presentation:placeholder presentation:object="outline" svg:x="0.6875in" svg:y="0.3941in" svg:width="6.34375in" svg:height="6.3559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1-PPL12" style:display-name="標題與說明文字">
      <presentation:placeholder presentation:object="title" svg:x="0.5612in" svg:y="0.75in" svg:width="8.25in" svg:height="3in"/>
      <presentation:placeholder presentation:object="outline" svg:x="0.5612in" svg:y="4.5in" svg:width="7.0013in" svg:height="2.05556in"/>
      <presentation:placeholder presentation:object="date-time" svg:x="0.6875in" svg:y="6.95139in" svg:width="2.25in" svg:height="0.39931in"/>
      <presentation:placeholder presentation:object="footer" svg:x="3.3125in" svg:y="6.95139in" svg:width="3.375in" svg:height="0.39931in"/>
      <presentation:placeholder presentation:object="page-number" svg:x="7.06771in" svg:y="6.95139in" svg:width="2.25in" svg:height="0.39931in"/>
    </style:presentation-page-layout>
    <style:presentation-page-layout style:name="Master2-PPL1" style:display-name="標題投影片">
      <presentation:placeholder presentation:object="title" svg:x="0.5612in" svg:y="0.75in" svg:width="6.5625in" svg:height="3.25in"/>
      <presentation:placeholder presentation:object="subtitle" svg:x="0.5612in" svg:y="4.20371in" svg:width="5.25in" svg:height="2.12963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2" style:display-name="標題及物件">
      <presentation:placeholder presentation:object="title" svg:x="0.56076in" svg:y="4.90799in" svg:width="7in" svg:height="1.64757in"/>
      <presentation:placeholder presentation:object="object" svg:x="0.56076in" svg:y="0.75in" svg:width="7in" svg:height="3.95313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3" style:display-name="章節標題">
      <presentation:placeholder presentation:object="title" svg:x="0.5612in" svg:y="2.19444in" svg:width="7in" svg:height="2.49519in"/>
      <presentation:placeholder presentation:object="outline" svg:x="0.5612in" svg:y="4.91667in" svg:width="7in" svg:height="1.63889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4" style:display-name="兩項物件">
      <presentation:placeholder presentation:object="title" svg:x="0.56076in" svg:y="4.90799in" svg:width="7in" svg:height="1.64757in"/>
      <presentation:placeholder presentation:object="object" svg:x="0.5612in" svg:y="0.75in" svg:width="4.04991in" svg:height="3.9537in"/>
      <presentation:placeholder presentation:object="object" svg:x="4.76389in" svg:y="0.75in" svg:width="4.04731in" svg:height="3.9537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5" style:display-name="比對">
      <presentation:placeholder presentation:object="title" svg:x="0.56076in" svg:y="4.90799in" svg:width="7in" svg:height="1.64757in"/>
      <presentation:placeholder presentation:object="outline" svg:x="0.79731in" svg:y="0.75in" svg:width="3.8138in" svg:height="0.63021in"/>
      <presentation:placeholder presentation:object="object" svg:x="0.5612in" svg:y="1.38947in" svg:width="4.04991in" svg:height="3.31424in"/>
      <presentation:placeholder presentation:object="outline" svg:x="4.98611in" svg:y="0.75in" svg:width="3.82639in" svg:height="0.63021in"/>
      <presentation:placeholder presentation:object="object" svg:x="4.76259in" svg:y="1.38021in" svg:width="4.04297in" svg:height="3.31424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6" style:display-name="只有標題">
      <presentation:placeholder presentation:object="title" svg:x="0.56076in" svg:y="4.90799in" svg:width="7in" svg:height="1.64757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7" style:display-name="空白"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8" style:display-name="含標題的內容">
      <presentation:placeholder presentation:object="title" svg:x="5.8112in" svg:y="0.75in" svg:width="3in" svg:height="1.5in"/>
      <presentation:placeholder presentation:object="object" svg:x="0.5612in" svg:y="0.75in" svg:width="4.875in" svg:height="5.80556in"/>
      <presentation:placeholder presentation:object="outline" svg:x="5.8112in" svg:y="2.41667in" svg:width="3in" svg:height="2.28704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9" style:display-name="含標題的圖片">
      <presentation:placeholder presentation:object="title" svg:x="3.8737in" svg:y="1.58333in" svg:width="4.9375in" svg:height="1.25in"/>
      <presentation:placeholder presentation:object="graphic" svg:x="0.8112in" svg:y="1in" svg:width="2.69109in" svg:height="5in"/>
      <presentation:placeholder presentation:object="outline" svg:x="3.8737in" svg:y="3.03704in" svg:width="4.9388in" svg:height="2.24074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0" style:display-name="全景圖片 (含標題)">
      <presentation:placeholder presentation:object="title" svg:x="0.56076in" svg:y="4.90799in" svg:width="7in" svg:height="1.64757in"/>
      <presentation:placeholder presentation:object="graphic" svg:x="0.5625in" svg:y="0.58333in" svg:width="8.8737in" svg:height="3.41667in"/>
      <presentation:placeholder presentation:object="outline" svg:x="0.75in" svg:y="4.2037in" svg:width="6.8112in" svg:height="0.5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1" style:display-name="標題與說明文字">
      <presentation:placeholder presentation:object="title" svg:x="0.5612in" svg:y="0.75in" svg:width="8.25in" svg:height="3in"/>
      <presentation:placeholder presentation:object="outline" svg:x="0.5612in" svg:y="4.5in" svg:width="7.0013in" svg:height="2.05556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2" style:display-name="引述 (含標題)">
      <presentation:placeholder presentation:object="title" svg:x="0.9362in" svg:y="0.75in" svg:width="7.5in" svg:height="3in"/>
      <presentation:placeholder presentation:object="outline" svg:x="1.1862in" svg:y="3.75in" svg:width="7in" svg:height="0.41667in"/>
      <presentation:placeholder presentation:object="outline" svg:x="0.5612in" svg:y="4.70371in" svg:width="7in" svg:height="1.84259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3" style:display-name="名片">
      <presentation:placeholder presentation:object="title" svg:x="0.5612in" svg:y="3.75in" svg:width="7in" svg:height="1.8563in"/>
      <presentation:placeholder presentation:object="outline" svg:x="0.5612in" svg:y="5.6135in" svg:width="7.0013in" svg:height="0.94094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4" style:display-name="引述名片">
      <presentation:placeholder presentation:object="title" svg:x="0.9362in" svg:y="0.75in" svg:width="7.5in" svg:height="3in"/>
      <presentation:placeholder presentation:object="outline" svg:x="0.5612in" svg:y="4.2963in" svg:width="7in" svg:height="1.14815in"/>
      <presentation:placeholder presentation:object="outline" svg:x="0.5612in" svg:y="5.44444in" svg:width="7in" svg:height="1.11111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5" style:display-name="是非題">
      <presentation:placeholder presentation:object="title" svg:x="0.5612in" svg:y="0.75in" svg:width="8.25in" svg:height="3in"/>
      <presentation:placeholder presentation:object="outline" svg:x="0.5612in" svg:y="4.2963in" svg:width="7in" svg:height="0.91667in"/>
      <presentation:placeholder presentation:object="outline" svg:x="0.5612in" svg:y="5.21296in" svg:width="7in" svg:height="1.34259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6" style:display-name="標題及直排文字">
      <presentation:placeholder presentation:object="title" svg:x="0.56076in" svg:y="4.90799in" svg:width="7in" svg:height="1.64757in"/>
      <presentation:placeholder presentation:object="outline" svg:x="0.56076in" svg:y="0.75in" svg:width="7in" svg:height="3.95313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presentation-page-layout style:name="Master2-PPL17" style:display-name="直排標題及文字">
      <presentation:placeholder presentation:object="title" svg:x="7.1237in" svg:y="0.75in" svg:width="1.6875in" svg:height="5in"/>
      <presentation:placeholder presentation:object="outline" svg:x="0.5625in" svg:y="0.75in" svg:width="6.41667in" svg:height="5.80556in"/>
      <presentation:placeholder presentation:object="date-time" svg:x="8.12326in" svg:y="6.75in" svg:width="1.3125in" svg:height="0.39931in"/>
      <presentation:placeholder presentation:object="footer" svg:x="0.56076in" svg:y="6.75in" svg:width="6.1875in" svg:height="0.39931in"/>
      <presentation:placeholder presentation:object="page-number" svg:x="8.5in" svg:y="6.10069in" svg:width="0.9375in" svg:height="0.73264in"/>
    </style:presentation-page-layout>
    <style:style style:family="table-cell" style:name="a1916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910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917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911">
      <style:table-cell-properties/>
    </style:style>
    <style:style style:family="table-cell" style:name="a1918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912">
      <style:table-cell-properties fo:background-color="#d0d8e8"/>
    </style:style>
    <style:style style:family="table-cell" style:name="a1913">
      <style:table-cell-properties/>
    </style:style>
    <style:style style:family="graphic" style:name="Graphics"/>
    <style:style style:family="table-cell" style:name="a1914">
      <style:table-cell-properties fo:background-color="#d0d8e8"/>
    </style:style>
    <style:style style:family="table-cell" style:name="a1915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2381" draw:style="linear" draw:angle="3480" draw:start-color="#64d4ef" draw:end-color="#64d4ef" draw:start-intensity="100%" draw:end-intensity="100%"/>
    <draw:gradient draw:name="a1285" draw:style="linear" draw:angle="3480" draw:start-color="#64d4ef" draw:end-color="#64d4ef" draw:start-intensity="100%" draw:end-intensity="100%"/>
    <draw:gradient draw:name="a1530" draw:style="linear" draw:angle="3480" draw:start-color="#64d4ef" draw:end-color="#64d4ef" draw:start-intensity="100%" draw:end-intensity="100%"/>
    <draw:gradient draw:name="a1357" draw:style="linear" draw:angle="3480" draw:start-color="#64d4ef" draw:end-color="#64d4ef" draw:start-intensity="100%" draw:end-intensity="100%"/>
    <draw:gradient draw:name="a1094" draw:style="linear" draw:angle="3480" draw:start-color="#64d4ef" draw:end-color="#64d4ef" draw:start-intensity="100%" draw:end-intensity="100%"/>
    <draw:gradient draw:name="a1238" draw:style="linear" draw:angle="3480" draw:start-color="#64d4ef" draw:end-color="#64d4ef" draw:start-intensity="100%" draw:end-intensity="100%"/>
    <draw:gradient draw:name="a1715" draw:style="linear" draw:angle="3480" draw:start-color="#64d4ef" draw:end-color="#64d4ef" draw:start-intensity="100%" draw:end-intensity="100%"/>
    <draw:gradient draw:name="a1009" draw:style="linear" draw:angle="3480" draw:start-color="#64d4ef" draw:end-color="#64d4ef" draw:start-intensity="100%" draw:end-intensity="100%"/>
    <draw:gradient draw:name="a1416" draw:style="linear" draw:angle="3480" draw:start-color="#64d4ef" draw:end-color="#64d4ef" draw:start-intensity="100%" draw:end-intensity="100%"/>
    <draw:gradient draw:name="a954" draw:style="linear" draw:angle="3480" draw:start-color="#64d4ef" draw:end-color="#64d4ef" draw:start-intensity="100%" draw:end-intensity="100%"/>
    <draw:gradient draw:name="a886" draw:style="linear" draw:angle="3480" draw:start-color="#64d4ef" draw:end-color="#64d4ef" draw:start-intensity="100%" draw:end-intensity="100%"/>
    <draw:gradient draw:name="a831" draw:style="linear" draw:angle="3480" draw:start-color="#64d4ef" draw:end-color="#64d4ef" draw:start-intensity="100%" draw:end-intensity="100%"/>
    <draw:gradient draw:name="a764" draw:style="linear" draw:angle="3480" draw:start-color="#64d4ef" draw:end-color="#64d4ef" draw:start-intensity="100%" draw:end-intensity="100%"/>
    <draw:gradient draw:name="a1187" draw:style="linear" draw:angle="3480" draw:start-color="#64d4ef" draw:end-color="#64d4ef" draw:start-intensity="100%" draw:end-intensity="100%"/>
    <draw:gradient draw:name="a1595" draw:style="linear" draw:angle="3480" draw:start-color="#64d4ef" draw:end-color="#64d4ef" draw:start-intensity="100%" draw:end-intensity="100%"/>
    <draw:gradient draw:name="a1842" draw:style="linear" draw:angle="3480" draw:start-color="#64d4ef" draw:end-color="#64d4ef" draw:start-intensity="100%" draw:end-intensity="100%"/>
    <draw:gradient draw:name="a1774" draw:style="linear" draw:angle="3480" draw:start-color="#64d4ef" draw:end-color="#64d4ef" draw:start-intensity="100%" draw:end-intensity="100%"/>
    <draw:gradient draw:name="a1650" draw:style="linear" draw:angle="3480" draw:start-color="#64d4ef" draw:end-color="#64d4ef" draw:start-intensity="100%" draw:end-intensity="100%"/>
    <draw:gradient draw:name="a1475" draw:style="linear" draw:angle="3480" draw:start-color="#64d4ef" draw:end-color="#64d4ef" draw:start-intensity="100%" draw:end-intensity="100%"/>
    <table:table-template table:name="{5C22544A-7EE6-4342-B048-85BDC9FD1C3A}">
      <table:first-row table:style-name="a1915" table:paragraph-style-name=""/>
      <table:last-row table:style-name="a1916" table:paragraph-style-name=""/>
      <table:first-column table:style-name="a1917" table:paragraph-style-name=""/>
      <table:last-column table:style-name="a1918" table:paragraph-style-name=""/>
      <table:body table:style-name="a1910" table:paragraph-style-name=""/>
      <table:even-rows table:style-name="a1913" table:paragraph-style-name=""/>
      <table:odd-rows table:style-name="a1914" table:paragraph-style-name=""/>
      <table:even-columns table:style-name="a1911" table:paragraph-style-name=""/>
      <table:odd-columns table:style-name="a1912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43">
      <style:drawing-page-properties draw:fill="gradient" draw:fill-gradient-name="a184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44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5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6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84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9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96">
      <style:drawing-page-properties draw:fill="gradient" draw:fill-gradient-name="a15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9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9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6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2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5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8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1">
      <style:paragraph-properties fo:line-height="100%" fo:text-align="left" style:tab-stop-distance="0.375in" fo:margin-left="0in" fo:margin-right="0in" fo:text-indent="0in" fo:margin-top="0.06944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5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8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2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6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11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6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4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cc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5">
      <style:graphic-properties draw:fill="none" draw:stroke="solid" svg:stroke-width="0.01042in" svg:stroke-color="#ffffff" svg:stroke-opacity="100%" svg:stroke-linecap="round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6">
      <style:graphic-properties draw:fill="none" draw:stroke="solid" svg:stroke-width="0.01042in" svg:stroke-color="#ffffff" svg:stroke-opacity="100%" svg:stroke-linecap="round"/>
    </style:style>
    <style:style style:family="presentation" style:name="a11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77">
      <style:graphic-properties draw:fill="none" draw:stroke="solid" svg:stroke-width="0.01042in" svg:stroke-color="#ffffff" svg:stroke-opacity="100%" svg:stroke-linecap="round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78">
      <style:graphic-properties draw:fill="none" draw:stroke="solid" svg:stroke-width="0.03125in" svg:stroke-color="#ffffff" svg:stroke-opacity="100%" svg:stroke-linecap="round"/>
    </style:style>
    <style:style style:family="text" style:name="a11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9">
      <style:graphic-properties draw:fill="none" draw:stroke="solid" svg:stroke-width="0.03125in" svg:stroke-color="#ffffff" svg:stroke-opacity="100%" svg:stroke-linecap="round"/>
    </style:style>
    <style:style style:family="paragraph" style:name="a1122">
      <style:paragraph-properties fo:line-height="100%" fo:text-align="left" style:tab-stop-distance="0.375in" fo:margin-left="0in" fo:margin-right="0in" fo:text-indent="0in" fo:margin-top="0.06944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6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9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2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3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38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35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9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1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5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0">
      <style:graphic-properties draw:fill="none" draw:stroke="solid" svg:stroke-width="0.03125in" svg:stroke-color="#ffffff" svg:stroke-opacity="100%" svg:stroke-linecap="round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2">
      <style:graphic-properties draw:fill="none" draw:stroke="solid" svg:stroke-width="0.01042in" svg:stroke-color="#ffffff" svg:stroke-opacity="100%" svg:stroke-linecap="round"/>
    </style:style>
    <style:style style:family="paragraph" style:name="a5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3">
      <style:graphic-properties draw:fill="none" draw:stroke="solid" svg:stroke-width="0.01042in" svg:stroke-color="#ffffff" svg:stroke-opacity="100%" svg:stroke-linecap="round"/>
    </style:style>
    <style:style style:family="presentation" style:name="a55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154">
      <style:graphic-properties draw:fill="none" draw:stroke="solid" svg:stroke-width="0.01042in" svg:stroke-color="#ffffff" svg:stroke-opacity="100%" svg:stroke-linecap="round"/>
    </style:style>
    <style:style style:family="text" style:name="a5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5">
      <style:graphic-properties draw:fill="none" draw:stroke="solid" svg:stroke-width="0.03125in" svg:stroke-color="#ffffff" svg:stroke-opacity="100%" svg:stroke-linecap="round"/>
    </style:style>
    <style:style style:family="paragraph" style:name="a5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6">
      <style:graphic-properties draw:fill="none" draw:stroke="solid" svg:stroke-width="0.03125in" svg:stroke-color="#ffffff" svg:stroke-opacity="100%" svg:stroke-linecap="round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17">
      <style:drawing-page-properties draw:fill="gradient" draw:fill-gradient-name="a141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5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0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4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5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736in" svg:stroke-color="#ffffff" svg:stroke-opacity="40%" draw:auto-grow-width="false" draw:auto-grow-height="false" style:shrink-to-fit="true"/>
      <style:paragraph-properties style:font-independent-line-spacing="true" style:writing-mode="lr-tb"/>
    </style:style>
    <style:style style:family="presentation" style:name="a8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7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32">
      <style:drawing-page-properties draw:fill="gradient" draw:fill-gradient-name="a831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833">
      <style:graphic-properties draw:fill="none" draw:stroke="solid" svg:stroke-width="0.01389in" svg:stroke-color="#ffffff" svg:stroke-opacity="100%" svg:stroke-linecap="round"/>
    </style:style>
    <style:style style:family="text" style:name="a143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34">
      <style:graphic-properties draw:fill="none" draw:stroke="solid" svg:stroke-width="0.01389in" svg:stroke-color="#ffffff" svg:stroke-opacity="100%" svg:stroke-linecap="round"/>
    </style:style>
    <style:style style:family="graphic" style:name="a835">
      <style:graphic-properties draw:fill="none" draw:stroke="solid" svg:stroke-width="0.01389in" svg:stroke-color="#ffffff" svg:stroke-opacity="100%" svg:stroke-linecap="round"/>
    </style:style>
    <style:style style:family="paragraph" style:name="a14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6">
      <style:graphic-properties draw:fill="none" draw:stroke="solid" svg:stroke-width="0.03472in" svg:stroke-color="#ffffff" svg:stroke-opacity="100%" svg:stroke-linecap="round"/>
    </style:style>
    <style:style style:family="presentation" style:name="a14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7">
      <style:graphic-properties draw:fill="none" draw:stroke="solid" svg:stroke-width="0.03472in" svg:stroke-color="#ffffff" svg:stroke-opacity="100%" svg:stroke-linecap="round"/>
    </style:style>
    <style:style style:family="text" style:name="a143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88">
      <style:drawing-page-properties draw:fill="gradient" draw:fill-gradient-name="a118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1875in" style:font-size-asian="0.21875in" style:font-size-complex="0.2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21875in" style:font-size-asian="0.21875in" style:font-size-complex="0.218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40">
      <style:graphic-properties draw:fill="none" draw:stroke="solid" svg:stroke-width="0.01042in" svg:stroke-color="#ffffff" svg:stroke-opacity="100%" svg:stroke-linecap="round"/>
    </style:style>
    <style:style style:family="paragraph" style:name="a844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1">
      <style:graphic-properties draw:fill="none" draw:stroke="solid" svg:stroke-width="0.01042in" svg:stroke-color="#ffffff" svg:stroke-opacity="100%" svg:stroke-linecap="round"/>
    </style:style>
    <style:style style:family="presentation" style:name="a8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42">
      <style:graphic-properties draw:fill="none" draw:stroke="solid" svg:stroke-width="0.01042in" svg:stroke-color="#ffffff" svg:stroke-opacity="100%" svg:stroke-linecap="round"/>
    </style:style>
    <style:style style:family="text" style:name="a84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43">
      <style:graphic-properties draw:fill="none" draw:stroke="solid" svg:stroke-width="0.03125in" svg:stroke-color="#ffffff" svg:stroke-opacity="100%" svg:stroke-linecap="round"/>
    </style:style>
    <style:style style:family="graphic" style:name="a1444">
      <style:graphic-properties draw:fill="none" draw:stroke="solid" svg:stroke-width="0.03125in" svg:stroke-color="#ffffff" svg:stroke-opacity="100%" svg:stroke-linecap="round"/>
    </style:style>
    <style:style style:family="paragraph" style:name="a84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9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1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7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5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5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9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16">
      <style:drawing-page-properties draw:fill="gradient" draw:fill-gradient-name="a171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1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9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2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2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6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1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76">
      <style:drawing-page-properties draw:fill="gradient" draw:fill-gradient-name="a147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9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39">
      <style:graphic-properties draw:fill="none" draw:stroke="solid" svg:stroke-width="0.01042in" svg:stroke-color="#ffffff" svg:stroke-opacity="100%" svg:stroke-linecap="round"/>
    </style:style>
    <style:style style:family="paragraph" style:name="a8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82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87">
      <style:drawing-page-properties draw:fill="gradient" draw:fill-gradient-name="a88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0">
      <style:graphic-properties draw:fill="none" draw:stroke="solid" svg:stroke-width="0.01042in" svg:stroke-color="#ffffff" svg:stroke-opacity="100%" svg:stroke-linecap="round"/>
    </style:style>
    <style:style style:family="graphic" style:name="a1741">
      <style:graphic-properties draw:fill="none" draw:stroke="solid" svg:stroke-width="0.01042in" svg:stroke-color="#ffffff" svg:stroke-opacity="100%" svg:stroke-linecap="round"/>
    </style:style>
    <style:style style:family="graphic" style:name="a1742">
      <style:graphic-properties draw:fill="none" draw:stroke="solid" svg:stroke-width="0.03125in" svg:stroke-color="#ffffff" svg:stroke-opacity="100%" svg:stroke-linecap="round"/>
    </style:style>
    <style:style style:family="graphic" style:name="a1743">
      <style:graphic-properties draw:fill="none" draw:stroke="solid" svg:stroke-width="0.03125in" svg:stroke-color="#ffffff" svg:stroke-opacity="100%" svg:stroke-linecap="round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95">
      <style:graphic-properties draw:fill="none" draw:stroke="solid" svg:stroke-width="0.01042in" svg:stroke-color="#ffffff" svg:stroke-opacity="100%" svg:stroke-linecap="round"/>
    </style:style>
    <style:style style:family="paragraph" style:name="a899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6">
      <style:graphic-properties draw:fill="none" draw:stroke="solid" svg:stroke-width="0.01042in" svg:stroke-color="#ffffff" svg:stroke-opacity="100%" svg:stroke-linecap="round"/>
    </style:style>
    <style:style style:family="graphic" style:name="a1497">
      <style:graphic-properties draw:fill="none" draw:stroke="solid" svg:stroke-width="0.01042in" svg:stroke-color="#ffffff" svg:stroke-opacity="100%" svg:stroke-linecap="round"/>
    </style:style>
    <style:style style:family="presentation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98">
      <style:graphic-properties draw:fill="none" draw:stroke="solid" svg:stroke-width="0.03125in" svg:stroke-color="#ffffff" svg:stroke-opacity="100%" svg:stroke-linecap="round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99">
      <style:graphic-properties draw:fill="none" draw:stroke="solid" svg:stroke-width="0.03125in" svg:stroke-color="#ffffff" svg:stroke-opacity="100%" svg:stroke-linecap="round"/>
    </style:style>
    <style:style style:family="paragraph" style:name="a1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5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10">
      <style:drawing-page-properties draw:fill="gradient" draw:fill-gradient-name="a100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1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75">
      <style:drawing-page-properties draw:fill="gradient" draw:fill-gradient-name="a17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7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8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22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5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1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84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1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7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3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3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9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0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4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9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4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2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046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1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30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5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8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9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59">
      <style:graphic-properties draw:fill="none" draw:stroke="solid" svg:stroke-width="0.01042in" svg:stroke-color="#ffffff" svg:stroke-opacity="100%" svg:stroke-linecap="round"/>
    </style:style>
    <style:style style:family="presentation" style:name="a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3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5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8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0">
      <style:graphic-properties draw:fill="none" draw:stroke="solid" svg:stroke-width="0.01042in" svg:stroke-color="#ffffff" svg:stroke-opacity="100%" svg:stroke-linecap="round"/>
    </style:style>
    <style:style style:family="presentation" style:name="a4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61">
      <style:graphic-properties draw:fill="none" draw:stroke="solid" svg:stroke-width="0.01042in" svg:stroke-color="#ffffff" svg:stroke-opacity="100%" svg:stroke-linecap="round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62">
      <style:graphic-properties draw:fill="none" draw:stroke="solid" svg:stroke-width="0.03125in" svg:stroke-color="#ffffff" svg:stroke-opacity="100%" svg:stroke-linecap="round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3">
      <style:graphic-properties draw:fill="none" draw:stroke="solid" svg:stroke-width="0.03125in" svg:stroke-color="#ffffff" svg:stroke-opacity="100%" svg:stroke-linecap="round"/>
    </style:style>
    <style:style style:family="presentation" style:name="a46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afabab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2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22">
      <style:graphic-properties draw:fill="none" draw:stroke="solid" svg:stroke-width="0.01042in" svg:stroke-color="#ffffff" svg:stroke-opacity="100%" svg:stroke-linecap="round"/>
    </style:style>
    <style:style style:family="paragraph" style:name="a7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3">
      <style:graphic-properties draw:fill="none" draw:stroke="solid" svg:stroke-width="0.01042in" svg:stroke-color="#ffffff" svg:stroke-opacity="100%" svg:stroke-linecap="round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24">
      <style:graphic-properties draw:fill="none" draw:stroke="solid" svg:stroke-width="0.01042in" svg:stroke-color="#ffffff" svg:stroke-opacity="100%" svg:stroke-linecap="round"/>
    </style:style>
    <style:style style:family="text" style:name="a7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25">
      <style:graphic-properties draw:fill="none" draw:stroke="solid" svg:stroke-width="0.03125in" svg:stroke-color="#ffffff" svg:stroke-opacity="100%" svg:stroke-linecap="round"/>
    </style:style>
    <style:style style:family="paragraph" style:name="a7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6">
      <style:graphic-properties draw:fill="none" draw:stroke="solid" svg:stroke-width="0.03125in" svg:stroke-color="#ffffff" svg:stroke-opacity="100%" svg:stroke-linecap="round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2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75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7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3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5">
      <style:paragraph-properties fo:line-height="90%" fo:text-align="left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602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5">
      <style:drawing-page-properties draw:fill="gradient" draw:fill-gradient-name="a109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9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8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8">
      <style:drawing-page-properties draw:fill="gradient" draw:fill-gradient-name="a135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5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2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5">
      <style:graphic-properties draw:fill="none" draw:stroke="solid" svg:stroke-width="0.01042in" svg:stroke-color="#ffffff" svg:stroke-opacity="100%" svg:stroke-linecap="round"/>
    </style:style>
    <style:style style:family="graphic" style:name="a1616">
      <style:graphic-properties draw:fill="none" draw:stroke="solid" svg:stroke-width="0.01042in" svg:stroke-color="#ffffff" svg:stroke-opacity="100%" svg:stroke-linecap="round"/>
    </style:style>
    <style:style style:family="graphic" style:name="a1617">
      <style:graphic-properties draw:fill="none" draw:stroke="solid" svg:stroke-width="0.01042in" svg:stroke-color="#ffffff" svg:stroke-opacity="100%" svg:stroke-linecap="round"/>
    </style:style>
    <style:style style:family="graphic" style:name="a1618">
      <style:graphic-properties draw:fill="none" draw:stroke="solid" svg:stroke-width="0.03125in" svg:stroke-color="#ffffff" svg:stroke-opacity="100%" svg:stroke-linecap="round"/>
    </style:style>
    <style:style style:family="graphic" style:name="a1619">
      <style:graphic-properties draw:fill="none" draw:stroke="solid" svg:stroke-width="0.03125in" svg:stroke-color="#ffffff" svg:stroke-opacity="100%" svg:stroke-linecap="round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60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65">
      <style:drawing-page-properties draw:fill="gradient" draw:fill-gradient-name="a764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3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5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66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736in" svg:stroke-color="#ffffff" svg:stroke-opacity="40%" draw:auto-grow-width="false" draw:auto-grow-height="false" style:shrink-to-fit="true"/>
      <style:paragraph-properties style:font-independent-line-spacing="true" style:writing-mode="lr-tb"/>
    </style:style>
    <style:style style:family="text" style:name="a136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8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4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7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5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0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3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1">
      <style:graphic-properties draw:fill="none" draw:stroke="solid" svg:stroke-width="0.01042in" svg:stroke-color="#ffffff" svg:stroke-opacity="100%" svg:stroke-linecap="round"/>
    </style:style>
    <style:style style:family="presentation" style:name="a7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2">
      <style:graphic-properties draw:fill="none" draw:stroke="solid" svg:stroke-width="0.01042in" svg:stroke-color="#ffffff" svg:stroke-opacity="100%" svg:stroke-linecap="round"/>
    </style:style>
    <style:style style:family="text" style:name="a78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83">
      <style:graphic-properties draw:fill="none" draw:stroke="solid" svg:stroke-width="0.01042in" svg:stroke-color="#ffffff" svg:stroke-opacity="100%" svg:stroke-linecap="round"/>
    </style:style>
    <style:style style:family="graphic" style:name="a1384">
      <style:graphic-properties draw:fill="none" draw:stroke="solid" svg:stroke-width="0.03125in" svg:stroke-color="#ffffff" svg:stroke-opacity="100%" svg:stroke-linecap="round"/>
    </style:style>
    <style:style style:family="paragraph" style:name="a78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5">
      <style:graphic-properties draw:fill="none" draw:stroke="solid" svg:stroke-width="0.03125in" svg:stroke-color="#ffffff" svg:stroke-opacity="100%" svg:stroke-linecap="round"/>
    </style:style>
    <style:style style:family="presentation" style:name="a7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9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6">
      <style:graphic-properties draw:fill="none" draw:stroke="solid" svg:stroke-width="0.01042in" svg:stroke-color="#ffffff" svg:stroke-opacity="100%" svg:stroke-linecap="round"/>
    </style:style>
    <style:style style:family="presentation" style:name="a19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97">
      <style:graphic-properties draw:fill="none" draw:stroke="solid" svg:stroke-width="0.01042in" svg:stroke-color="#ffffff" svg:stroke-opacity="100%" svg:stroke-linecap="round"/>
    </style:style>
    <style:style style:family="text" style:name="a1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98">
      <style:graphic-properties draw:fill="none" draw:stroke="solid" svg:stroke-width="0.01042in" svg:stroke-color="#ffffff" svg:stroke-opacity="100%" svg:stroke-linecap="round"/>
    </style:style>
    <style:style style:family="paragraph" style:name="a1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9">
      <style:graphic-properties draw:fill="none" draw:stroke="solid" svg:stroke-width="0.03125in" svg:stroke-color="#ffffff" svg:stroke-opacity="100%" svg:stroke-linecap="round"/>
    </style:style>
    <style:style style:family="presentation" style:name="a19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51">
      <style:drawing-page-properties draw:fill="gradient" draw:fill-gradient-name="a165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654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1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57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0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62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3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7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4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2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6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0">
      <style:graphic-properties draw:fill="none" draw:stroke="solid" svg:stroke-width="0.01042in" svg:stroke-color="#ffffff" svg:stroke-opacity="100%" svg:stroke-linecap="round"/>
    </style:style>
    <style:style style:family="graphic" style:name="a1681">
      <style:graphic-properties draw:fill="none" draw:stroke="solid" svg:stroke-width="0.01042in" svg:stroke-color="#ffffff" svg:stroke-opacity="100%" svg:stroke-linecap="round"/>
    </style:style>
    <style:style style:family="graphic" style:name="a1682">
      <style:graphic-properties draw:fill="none" draw:stroke="solid" svg:stroke-width="0.01042in" svg:stroke-color="#ffffff" svg:stroke-opacity="100%" svg:stroke-linecap="round"/>
    </style:style>
    <style:style style:family="graphic" style:name="a1683">
      <style:graphic-properties draw:fill="none" draw:stroke="solid" svg:stroke-width="0.03125in" svg:stroke-color="#ffffff" svg:stroke-opacity="100%" svg:stroke-linecap="round"/>
    </style:style>
    <style:style style:family="graphic" style:name="a1684">
      <style:graphic-properties draw:fill="none" draw:stroke="solid" svg:stroke-width="0.03125in" svg:stroke-color="#ffffff" svg:stroke-opacity="100%" svg:stroke-linecap="round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0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6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3">
      <style:graphic-properties draw:fill="none" draw:stroke="solid" svg:stroke-width="0.01042in" svg:stroke-color="#ffffff" svg:stroke-opacity="100%" svg:stroke-linecap="round"/>
    </style:style>
    <style:style style:family="graphic" style:name="a1204">
      <style:graphic-properties draw:fill="none" draw:stroke="solid" svg:stroke-width="0.01042in" svg:stroke-color="#ffffff" svg:stroke-opacity="100%" svg:stroke-linecap="round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5">
      <style:graphic-properties draw:fill="none" draw:stroke="solid" svg:stroke-width="0.01042in" svg:stroke-color="#ffffff" svg:stroke-opacity="100%" svg:stroke-linecap="round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6">
      <style:graphic-properties draw:fill="none" draw:stroke="solid" svg:stroke-width="0.03125in" svg:stroke-color="#ffffff" svg:stroke-opacity="100%" svg:stroke-linecap="round"/>
    </style:style>
    <style:style style:family="graphic" style:name="a1207">
      <style:graphic-properties draw:fill="none" draw:stroke="solid" svg:stroke-width="0.03125in" svg:stroke-color="#ffffff" svg:stroke-opacity="100%" svg:stroke-linecap="round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39">
      <style:drawing-page-properties draw:fill="gradient" draw:fill-gradient-name="a12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86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2">
      <style:paragraph-properties fo:line-height="100%" fo:text-align="left" style:tab-stop-distance="0.375in" fo:margin-left="1.265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5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6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0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3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50">
      <style:graphic-properties draw:fill="none" draw:stroke="solid" svg:stroke-width="0.01042in" svg:stroke-color="#ffffff" svg:stroke-opacity="100%" svg:stroke-linecap="round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1">
      <style:graphic-properties draw:fill="none" draw:stroke="solid" svg:stroke-width="0.01042in" svg:stroke-color="#ffffff" svg:stroke-opacity="100%" svg:stroke-linecap="round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2">
      <style:graphic-properties draw:fill="none" draw:stroke="solid" svg:stroke-width="0.01042in" svg:stroke-color="#ffffff" svg:stroke-opacity="100%" svg:stroke-linecap="round"/>
    </style:style>
    <style:style style:family="paragraph" style:name="a656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3">
      <style:graphic-properties draw:fill="none" draw:stroke="solid" svg:stroke-width="0.03125in" svg:stroke-color="#ffffff" svg:stroke-opacity="100%" svg:stroke-linecap="round"/>
    </style:style>
    <style:style style:family="presentation" style:name="a65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graphic" style:name="a1254">
      <style:graphic-properties draw:fill="none" draw:stroke="solid" svg:stroke-width="0.03125in" svg:stroke-color="#ffffff" svg:stroke-opacity="100%" svg:stroke-linecap="round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3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6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9">
      <style:graphic-properties draw:fill="none" draw:stroke="solid" svg:stroke-width="0.01042in" svg:stroke-color="#ffffff" svg:stroke-opacity="100%" svg:stroke-linecap="round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5">
      <style:paragraph-properties fo:line-height="90%" fo:text-align="left" style:tab-stop-distance="0.75in" fo:margin-left="0.93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8">
      <style:paragraph-properties fo:line-height="90%" fo:text-align="left" style:tab-stop-distance="0.75in" fo:margin-left="1.31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0">
      <style:graphic-properties draw:fill="none" draw:stroke="solid" svg:stroke-width="0.01042in" svg:stroke-color="#ffffff" svg:stroke-opacity="100%" svg:stroke-linecap="round"/>
    </style:style>
    <style:style style:family="graphic" style:name="a921">
      <style:graphic-properties draw:fill="none" draw:stroke="solid" svg:stroke-width="0.01042in" svg:stroke-color="#ffffff" svg:stroke-opacity="100%" svg:stroke-linecap="round"/>
    </style:style>
    <style:style style:family="graphic" style:name="a922">
      <style:graphic-properties draw:fill="none" draw:stroke="solid" svg:stroke-width="0.03125in" svg:stroke-color="#ffffff" svg:stroke-opacity="100%" svg:stroke-linecap="round"/>
    </style:style>
    <style:style style:family="graphic" style:name="a923">
      <style:graphic-properties draw:fill="none" draw:stroke="solid" svg:stroke-width="0.03125in" svg:stroke-color="#ffffff" svg:stroke-opacity="100%" svg:stroke-linecap="round"/>
    </style:style>
    <style:style style:family="paragraph" style:name="a152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90%" fo:text-align="left" style:tab-stop-distance="0.75in" fo:margin-left="1.687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31">
      <style:drawing-page-properties draw:fill="gradient" draw:fill-gradient-name="a1530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34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7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6">
      <style:drawing-page-properties draw:fill="gradient" draw:fill-gradient-name="a128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42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43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0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6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7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90%" fo:text-align="center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center" style:tab-stop-distance="0.75in" fo:margin-left="0in" fo:margin-right="0in" fo:text-indent="0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9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1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left" style:tab-stop-distance="0.375in" fo:margin-left="0.234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5">
      <style:paragraph-properties fo:line-height="100%" fo:text-align="left" style:tab-stop-distance="0.375in" fo:margin-left="0.609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8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7">
      <style:graphic-properties draw:fill="none" draw:stroke="solid" svg:stroke-width="0.01042in" svg:stroke-color="#ffffff" svg:stroke-opacity="100%" svg:stroke-linecap="round"/>
    </style:style>
    <style:style style:family="graphic" style:name="a1808">
      <style:graphic-properties draw:fill="none" draw:stroke="solid" svg:stroke-width="0.01042in" svg:stroke-color="#ffffff" svg:stroke-opacity="100%" svg:stroke-linecap="round"/>
    </style:style>
    <style:style style:family="graphic" style:name="a1809">
      <style:graphic-properties draw:fill="none" draw:stroke="solid" svg:stroke-width="0.01042in" svg:stroke-color="#ffffff" svg:stroke-opacity="100%" svg:stroke-linecap="round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50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55">
      <style:drawing-page-properties draw:fill="gradient" draw:fill-gradient-name="a9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5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75in" style:font-size-asian="0.375in" style:font-size-complex="0.3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text-transform="uppercase" fo:color="#ffffff" style:text-line-through-type="none" style:text-line-through-style="none" style:text-line-through-width="auto" style:text-line-through-color="font-color" style:text-position="0% 100%" fo:font-family="Century Gothic" fo:font-size="0.375in" style:font-size-asian="0.375in" style:font-size-complex="0.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8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7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1458in" style:font-size-asian="0.11458in" style:font-size-complex="0.1145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10">
      <style:graphic-properties draw:fill="none" draw:stroke="solid" svg:stroke-width="0.03125in" svg:stroke-color="#ffffff" svg:stroke-opacity="100%" svg:stroke-linecap="round"/>
    </style:style>
    <style:style style:family="graphic" style:name="a1811">
      <style:graphic-properties draw:fill="none" draw:stroke="solid" svg:stroke-width="0.03125in" svg:stroke-color="#ffffff" svg:stroke-opacity="100%" svg:stroke-linecap="round"/>
    </style:style>
    <style:style style:family="text" style:name="a1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1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60">
      <style:text-properties fo:font-variant="normal" fo:text-transform="none" fo:color="#0f496f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875in" style:font-size-asian="0.1875in" style:font-size-complex="0.18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1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0">
      <style:graphic-properties draw:fill="none" draw:stroke="solid" svg:stroke-width="0.01042in" svg:stroke-color="#ffffff" svg:stroke-opacity="100%" svg:stroke-linecap="round"/>
    </style:style>
    <style:style style:family="text" style:name="a964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61">
      <style:graphic-properties draw:fill="none" draw:stroke="solid" svg:stroke-width="0.01042in" svg:stroke-color="#ffffff" svg:stroke-opacity="100%" svg:stroke-linecap="round"/>
    </style:style>
    <style:style style:family="graphic" style:name="a1562">
      <style:graphic-properties draw:fill="none" draw:stroke="solid" svg:stroke-width="0.01042in" svg:stroke-color="#ffffff" svg:stroke-opacity="100%" svg:stroke-linecap="round"/>
    </style:style>
    <style:style style:family="paragraph" style:name="a9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3">
      <style:graphic-properties draw:fill="none" draw:stroke="solid" svg:stroke-width="0.03125in" svg:stroke-color="#ffffff" svg:stroke-opacity="100%" svg:stroke-linecap="round"/>
    </style:style>
    <style:style style:family="presentation" style:name="a9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4">
      <style:graphic-properties draw:fill="none" draw:stroke="solid" svg:stroke-width="0.03125in" svg:stroke-color="#ffffff" svg:stroke-opacity="100%" svg:stroke-linecap="round"/>
    </style:style>
    <style:style style:family="paragraph" style:name="a21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10417in" style:font-size-asian="0.10417in" style:font-size-complex="0.1041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1">
      <style:text-properties fo:font-variant="normal" fo:text-transform="none" fo:color="#0a304a" style:text-line-through-type="none" style:text-line-through-style="none" style:text-line-through-width="auto" style:text-line-through-color="font-color" style:text-position="0% 100%" fo:font-family="Century Gothic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4">
      <style:graphic-properties draw:fill="none" draw:stroke="solid" svg:stroke-width="0.01042in" svg:stroke-color="#ffffff" svg:stroke-opacity="100%" svg:stroke-linecap="round"/>
    </style:style>
    <style:style style:family="presentation" style:name="a15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5">
      <style:graphic-properties draw:fill="none" draw:stroke="solid" svg:stroke-width="0.01042in" svg:stroke-color="#ffffff" svg:stroke-opacity="100%" svg:stroke-linecap="round"/>
    </style:style>
    <style:style style:family="presentation" style:name="a157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976">
      <style:graphic-properties draw:fill="none" draw:stroke="solid" svg:stroke-width="0.01042in" svg:stroke-color="#ffffff" svg:stroke-opacity="100%" svg:stroke-linecap="round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7">
      <style:graphic-properties draw:fill="none" draw:stroke="solid" svg:stroke-width="0.03125in" svg:stroke-color="#ffffff" svg:stroke-opacity="100%" svg:stroke-linecap="round"/>
    </style:style>
    <style:style style:family="paragraph" style:name="a157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cc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978">
      <style:graphic-properties draw:fill="none" draw:stroke="solid" svg:stroke-width="0.03125in" svg:stroke-color="#ffffff" svg:stroke-opacity="100%" svg:stroke-linecap="round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5833in" style:font-size-asian="0.45833in" style:font-size-complex="0.45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0.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90%" fo:text-align="left" style:tab-stop-distance="0.75in" fo:margin-left="0.1875in" fo:margin-right="0in" fo:text-indent="-0.1875in" fo:margin-top="0.1041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90%" fo:text-align="left" style:tab-stop-distance="0.75in" fo:margin-left="0.5625in" fo:margin-right="0in" fo:text-indent="-0.1875in" fo:margin-top="0.05208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98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2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0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5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3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36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1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2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31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2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850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2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853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9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6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664">
      <text:list-level-style-number text:level="1" style:num-format="">
        <style:list-level-properties text:space-before="0in" text:min-label-width="0.23438in"/>
      </text:list-level-style-number>
      <text:list-level-style-number text:level="2" style:num-format="">
        <style:list-level-properties text:space-before="0.375in" text:min-label-width="0.23438in"/>
      </text:list-level-style-number>
      <text:list-level-style-number text:level="3" style:num-format="">
        <style:list-level-properties text:space-before="0.75in" text:min-label-width="0.23438in"/>
      </text:list-level-style-number>
      <text:list-level-style-number text:level="4" style:num-format="">
        <style:list-level-properties text:space-before="1.03125in" text:min-label-width="0.23438in"/>
      </text:list-level-style-number>
      <text:list-level-style-number text:level="5" style:num-format="">
        <style:list-level-properties text:space-before="1.40625in" text:min-label-width="0.23438in"/>
      </text:list-level-style-number>
      <text:list-level-style-number text:level="6" style:num-format="">
        <style:list-level-properties text:space-before="1.82812in" text:min-label-width="0.23438in"/>
      </text:list-level-style-number>
      <text:list-level-style-number text:level="7" style:num-format="">
        <style:list-level-properties text:space-before="2.20312in" text:min-label-width="0.23438in"/>
      </text:list-level-style-number>
      <text:list-level-style-number text:level="8" style:num-format="">
        <style:list-level-properties text:space-before="2.57812in" text:min-label-width="0.23438in"/>
      </text:list-level-style-number>
      <text:list-level-style-number text:level="9" style:num-format="">
        <style:list-level-properties text:space-before="2.95312in" text:min-label-width="0.23438in"/>
      </text:list-level-style-number>
    </text:list-style>
    <text:list-style style:name="a1859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5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7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0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2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9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63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3">
      <text:list-level-style-number text:level="1" style:num-format="">
        <style:list-level-properties text:space-before="0in" text:min-label-width="0.23438in"/>
      </text:list-level-style-number>
      <text:list-level-style-number text:level="2" style:num-format="">
        <style:list-level-properties text:space-before="0.375in" text:min-label-width="0.23438in"/>
      </text:list-level-style-number>
      <text:list-level-style-number text:level="3" style:num-format="">
        <style:list-level-properties text:space-before="0.75in" text:min-label-width="0.23438in"/>
      </text:list-level-style-number>
      <text:list-level-style-number text:level="4" style:num-format="">
        <style:list-level-properties text:space-before="1.03125in" text:min-label-width="0.23438in"/>
      </text:list-level-style-number>
      <text:list-level-style-number text:level="5" style:num-format="">
        <style:list-level-properties text:space-before="1.40625in" text:min-label-width="0.23438in"/>
      </text:list-level-style-number>
      <text:list-level-style-number text:level="6" style:num-format="">
        <style:list-level-properties text:space-before="1.82812in" text:min-label-width="0.23438in"/>
      </text:list-level-style-number>
      <text:list-level-style-number text:level="7" style:num-format="">
        <style:list-level-properties text:space-before="2.20312in" text:min-label-width="0.23438in"/>
      </text:list-level-style-number>
      <text:list-level-style-number text:level="8" style:num-format="">
        <style:list-level-properties text:space-before="2.57812in" text:min-label-width="0.23438in"/>
      </text:list-level-style-number>
      <text:list-level-style-number text:level="9" style:num-format="">
        <style:list-level-properties text:space-before="2.95312in" text:min-label-width="0.23438in"/>
      </text:list-level-style-number>
    </text:list-style>
    <text:list-style style:name="a900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66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903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7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293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6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3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6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6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907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9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6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017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67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5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.0625in"/>
      </text:list-level-style-number>
      <text:list-level-style-number text:level="7" style:num-format="">
        <style:list-level-properties text:space-before="2.4375in"/>
      </text:list-level-style-number>
      <text:list-level-style-number text:level="8" style:num-format="">
        <style:list-level-properties text:space-before="2.8125in"/>
      </text:list-level-style-number>
      <text:list-level-style-number text:level="9" style:num-format="">
        <style:list-level-properties text:space-before="3.1875in"/>
      </text:list-level-style-number>
    </text:list-style>
    <text:list-style style:name="a8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48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488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4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0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6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49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1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2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0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4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2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7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5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1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7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2.0625in"/>
      </text:list-level-style-number>
      <text:list-level-style-number text:level="7" style:num-format="">
        <style:list-level-properties text:space-before="2.4375in"/>
      </text:list-level-style-number>
      <text:list-level-style-number text:level="8" style:num-format="">
        <style:list-level-properties text:space-before="2.8125in"/>
      </text:list-level-style-number>
      <text:list-level-style-number text:level="9" style:num-format="">
        <style:list-level-properties text:space-before="3.1875in"/>
      </text:list-level-style-number>
    </text:list-style>
    <text:list-style style:name="a604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040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043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7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22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7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4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7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7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1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3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3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06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3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09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5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02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5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12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06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15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44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19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2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5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9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8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8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6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2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775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8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8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3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4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0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6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253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3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10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7">
      <text:list-level-style-bullet text:level="1" text:bullet-char="">
        <style:list-level-properties text:space-before="0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3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7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031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40625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82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03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57812in" text:min-label-width="0.23438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2.95312in" text:min-label-width="0.23438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257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30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1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30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16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1795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19">
      <text:list-level-style-bullet text:level="1" text:bullet-char="">
        <style:list-level-properties text:space-before="0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3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0.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1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1.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1.87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2.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2.625in" text:min-label-width="0.1875in"/>
        <style:text-properties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3in" text:min-label-width="0.1875in"/>
        <style:text-properties fo:font-family="Wingdings 2" style:font-family-generic="roman" style:font-pitch="variable" style:font-charset="x-symbol" fo:font-size="100%"/>
      </text:list-level-style-bullet>
    </text:list-style>
    <text:list-style style:name="a781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7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bullet text:level="1" text:bullet-char="">
        <style:list-level-properties text:space-before="0.09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2" text:bullet-char="">
        <style:list-level-properties text:space-before="0.468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3" text:bullet-char="">
        <style:list-level-properties text:space-before="0.8437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4" text:bullet-char="">
        <style:list-level-properties text:space-before="1.12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5" text:bullet-char="">
        <style:list-level-properties text:space-before="1.5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6" text:bullet-char="">
        <style:list-level-properties text:space-before="1.92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7" text:bullet-char="">
        <style:list-level-properties text:space-before="2.296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8" text:bullet-char="">
        <style:list-level-properties text:space-before="2.67187in" text:min-label-width="0.14063in"/>
        <style:text-properties fo:color="#ffffff" fo:font-family="Wingdings 3" style:font-family-generic="roman" style:font-pitch="variable" style:font-charset="x-symbol" fo:font-size="80%"/>
      </text:list-level-style-bullet>
      <text:list-level-style-bullet text:level="9" text:bullet-char="">
        <style:list-level-properties text:space-before="3.04687in" text:min-label-width="0.14063in"/>
        <style:text-properties fo:color="#ffffff" fo:font-family="Wingdings 3" style:font-family-generic="roman" style:font-pitch="variable" style:font-charset="x-symbol" fo:font-size="80%"/>
      </text:list-level-style-bullet>
    </text:list-style>
    <text:list-style style:name="a17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5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7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4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0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5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9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7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9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3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4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6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8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9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6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3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7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1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1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  <draw:layer draw:name="Master2-bg" draw:protected="true"/>
    </draw:layer-set>
    <style:master-page style:name="Master1-HDOfficeLightV0" style:page-layout-name="pageLayout1" draw:style-name="a0">
      <draw:frame draw:id="id0" presentation:style-name="a3" draw:name="Title Placeholder 1" svg:x="0.69271in" svg:y="0.39931in" svg:width="8.625in" svg:height="1.44965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Text Placeholder 2" svg:x="0.69271in" svg:y="2in" svg:width="8.62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Date Placeholder 3" svg:x="0.6875in" svg:y="6.95139in" svg:width="2.25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3" presentation:style-name="a26" draw:name="Footer Placeholder 4" svg:x="3.3125in" svg:y="6.95139in" svg:width="3.375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Slide Number Placeholder 5" svg:x="7.06771in" svg:y="6.95139in" svg:width="2.25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59">
        <draw:frame draw:id="id5" presentation:style-name="a32" draw:name="頁首版面配置區 1" svg:x="0in" svg:y="0in" svg:width="3.25in" svg:height="0.5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6" draw:name="日期版面配置區 2" svg:x="4.24826in" svg:y="0in" svg:width="3.25in" svg:height="0.5in" presentation:class="date-time" presentation:placeholder="false">
          <draw:text-box>
            <text:p text:style-name="a35" text:class-names="" text:cond-style-name=""><text:span text:style-name="a33" text:class-names=""><text:date text:fixed="false" style:data-style-name="a34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37" draw:name="投影片圖像版面配置區 3">
          <svg:title/>
          <svg:desc/>
        </draw:page-thumbnail>
        <draw:frame draw:id="id8" presentation:style-name="a52" draw:name="備忘稿版面配置區 4" svg:x="0.75in" svg:y="4.75in" svg:width="6in" svg:height="4.5in" presentation:class="notes" presentation:placeholder="false">
          <draw:text-box>
            <text:p text:style-name="a39" text:class-names="" text:cond-style-name=""><text:span text:style-name="a38" text:class-names="">按一下以編輯母片文字樣式</text:span></text:p>
            <text:list text:style-name="a42">
              <text:list-item>
                <text:list text:style-name="a42">
                  <text:list-item>
                    <text:p text:style-name="a41" text:class-names="" text:cond-style-name=""><text:span text:style-name="a40" text:class-names="">第二層</text:span></text:p>
                  </text:list-item>
                </text:list>
              </text:list-item>
            </text:list>
            <text:list text:style-name="a45">
              <text:list-item>
                <text:list text:style-name="a45">
                  <text:list-item>
                    <text:list text:style-name="a45">
                      <text:list-item>
                        <text:p text:style-name="a44" text:class-names="" text:cond-style-name=""><text:span text:style-name="a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list text:style-name="a48">
                          <text:list-item>
                            <text:p text:style-name="a47" text:class-names="" text:cond-style-name=""><text:span text:style-name="a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list text:style-name="a51">
                          <text:list-item>
                            <text:list text:style-name="a51">
                              <text:list-item>
                                <text:p text:style-name="a50" text:class-names="" text:cond-style-name=""><text:span text:style-name="a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5" draw:name="頁尾版面配置區 5" svg:x="0in" svg:y="9.49826in" svg:width="3.25in" svg:height="0.5in" presentation:class="footer" presentation:placeholder="false">
          <draw:text-box>
            <text:p text:style-name="a54" text:class-names="" text:cond-style-name=""><text:span text:style-name="a53" text:class-names=""/></text:p>
          </draw:text-box>
          <svg:title/>
          <svg:desc/>
        </draw:frame>
        <draw:frame draw:id="id10" presentation:style-name="a58" draw:name="投影片編號版面配置區 6" svg:x="4.24826in" svg:y="9.49826in" svg:width="3.25in" svg:height="0.5in" presentation:class="page-number" presentation:placeholder="false">
          <draw:text-box>
            <text:p text:style-name="a57" text:class-names="" text:cond-style-name=""><text:span text:style-name="a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0">
      <draw:frame draw:id="id11" presentation:style-name="a64" draw:name="Title 1" svg:x="1.25in" svg:y="1.2298in" svg:width="7.5in" svg:height="2.61111in" presentation:class="title" presentation:placeholder="false">
        <draw:text-box>
          <text:p text:style-name="a63" text:class-names="" text:cond-style-name=""><text:span text:style-name="a61" text:class-names="">按一下以編輯母片標題樣式</text:span><text:span text:style-name="a62" text:class-names=""/></text:p>
        </draw:text-box>
        <svg:title/>
        <svg:desc/>
      </draw:frame>
      <draw:frame draw:id="id12" presentation:style-name="a68" draw:name="Subtitle 2" svg:x="1.25in" svg:y="3.93924in" svg:width="7.5in" svg:height="1.81076in" presentation:class="subtitle" presentation:placeholder="false">
        <draw:text-box>
          <text:p text:style-name="a67" text:class-names="" text:cond-style-name=""><text:span text:style-name="a65" text:class-names="">按一下以編輯母片副標題樣式</text:span><text:span text:style-name="a66" text:class-names=""/></text:p>
        </draw:text-box>
        <svg:title/>
        <svg:desc/>
      </draw:frame>
      <draw:frame draw:id="id13" presentation:style-name="a72" draw:name="Date Placeholder 3" svg:x="0.6875in" svg:y="6.95139in" svg:width="2.25in" svg:height="0.39931in" presentation:class="date-time" presentation:placeholder="false">
        <draw:text-box>
          <text:p text:style-name="a71" text:class-names="" text:cond-style-name=""><text:span text:style-name="a69" text:class-names=""><text:date text:fixed="false" style:data-style-name="a70"/></text:span></text:p>
        </draw:text-box>
        <svg:title/>
        <svg:desc/>
      </draw:frame>
      <draw:frame draw:id="id14" presentation:style-name="a75" draw:name="Footer Placeholder 4" svg:x="3.3125in" svg:y="6.95139in" svg:width="3.375in" svg:height="0.39931in" presentation:class="footer" presentation:placeholder="false">
        <draw:text-box>
          <text:p text:style-name="a74" text:class-names="" text:cond-style-name=""><text:span text:style-name="a73" text:class-names=""/></text:p>
        </draw:text-box>
        <svg:title/>
        <svg:desc/>
      </draw:frame>
      <draw:frame draw:id="id15" presentation:style-name="a78" draw:name="Slide Number Placeholder 5" svg:x="7.06771in" svg:y="6.95139in" svg:width="2.25in" svg:height="0.39931in" presentation:class="page-number" presentation:placeholder="false">
        <draw:text-box>
          <text:p text:style-name="a77" text:class-names="" text:cond-style-name=""><text:span text:style-name="a76" text:class-names=""><text:page-number style:num-format="1" text:fixed="false"/></text:span></text:p>
        </draw:text-box>
        <svg:title/>
        <svg:desc/>
      </draw:frame>
      <presentation:notes style:page-layout-name="pageLayout2" draw:style-name="a108">
        <draw:frame draw:id="id5" presentation:style-name="a81" draw:name="頁首版面配置區 1" svg:x="0in" svg:y="0in" svg:width="3.25in" svg:height="0.5in" presentation:class="header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6" presentation:style-name="a85" draw:name="日期版面配置區 2" svg:x="4.24826in" svg:y="0in" svg:width="3.25in" svg:height="0.5in" presentation:class="date-time" presentation:placeholder="false">
          <draw:text-box>
            <text:p text:style-name="a84" text:class-names="" text:cond-style-name=""><text:span text:style-name="a82" text:class-names=""><text:date text:fixed="false" style:data-style-name="a83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86" draw:name="投影片圖像版面配置區 3">
          <svg:title/>
          <svg:desc/>
        </draw:page-thumbnail>
        <draw:frame draw:id="id8" presentation:style-name="a101" draw:name="備忘稿版面配置區 4" svg:x="0.75in" svg:y="4.75in" svg:width="6in" svg:height="4.5in" presentation:class="notes" presentation:placeholder="false">
          <draw:text-box>
            <text:p text:style-name="a88" text:class-names="" text:cond-style-name=""><text:span text:style-name="a87" text:class-names="">按一下以編輯母片文字樣式</text:span></text:p>
            <text:list text:style-name="a91">
              <text:list-item>
                <text:list text:style-name="a91">
                  <text:list-item>
                    <text:p text:style-name="a90" text:class-names="" text:cond-style-name=""><text:span text:style-name="a89" text:class-names="">第二層</text:span></text:p>
                  </text:list-item>
                </text:list>
              </text:list-item>
            </text:list>
            <text:list text:style-name="a94">
              <text:list-item>
                <text:list text:style-name="a94">
                  <text:list-item>
                    <text:list text:style-name="a94">
                      <text:list-item>
                        <text:p text:style-name="a93" text:class-names="" text:cond-style-name=""><text:span text:style-name="a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7">
              <text:list-item>
                <text:list text:style-name="a97">
                  <text:list-item>
                    <text:list text:style-name="a97">
                      <text:list-item>
                        <text:list text:style-name="a97">
                          <text:list-item>
                            <text:p text:style-name="a96" text:class-names="" text:cond-style-name=""><text:span text:style-name="a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">
              <text:list-item>
                <text:list text:style-name="a100">
                  <text:list-item>
                    <text:list text:style-name="a100">
                      <text:list-item>
                        <text:list text:style-name="a100">
                          <text:list-item>
                            <text:list text:style-name="a100">
                              <text:list-item>
                                <text:p text:style-name="a99" text:class-names="" text:cond-style-name=""><text:span text:style-name="a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4" draw:name="頁尾版面配置區 5" svg:x="0in" svg:y="9.49826in" svg:width="3.25in" svg:height="0.5in" presentation:class="footer" presentation:placeholder="false">
          <draw:text-box>
            <text:p text:style-name="a103" text:class-names="" text:cond-style-name=""><text:span text:style-name="a102" text:class-names=""/></text:p>
          </draw:text-box>
          <svg:title/>
          <svg:desc/>
        </draw:frame>
        <draw:frame draw:id="id10" presentation:style-name="a107" draw:name="投影片編號版面配置區 6" svg:x="4.24826in" svg:y="9.49826in" svg:width="3.25in" svg:height="0.5in" presentation:class="page-number" presentation:placeholder="false">
          <draw:text-box>
            <text:p text:style-name="a106" text:class-names="" text:cond-style-name=""><text:span text:style-name="a1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09">
      <draw:frame draw:id="id16" presentation:style-name="a113" draw:name="Title 1" svg:x="0.69271in" svg:y="0.39931in" svg:width="8.625in" svg:height="1.44965in" presentation:class="title" presentation:placeholder="false">
        <draw:text-box>
          <text:p text:style-name="a112" text:class-names="" text:cond-style-name=""><text:span text:style-name="a110" text:class-names="">按一下以編輯母片標題樣式</text:span><text:span text:style-name="a111" text:class-names=""/></text:p>
        </draw:text-box>
        <svg:title/>
        <svg:desc/>
      </draw:frame>
      <draw:frame draw:id="id17" presentation:style-name="a130" draw:name="Content Placeholder 2" svg:x="0.69271in" svg:y="2in" svg:width="8.625in" svg:height="4.75868in" presentation:class="object" presentation:placeholder="false">
        <draw:text-box>
          <text:list text:style-name="a116">
            <text:list-item>
              <text:p text:style-name="a115" text:class-names="" text:cond-style-name=""><text:span text:style-name="a114" text:class-names="">編輯母片文字樣式</text:span></text:p>
            </text:list-item>
          </text:list>
          <text:list text:style-name="a119">
            <text:list-item>
              <text:list text:style-name="a119">
                <text:list-item>
                  <text:p text:style-name="a118" text:class-names="" text:cond-style-name=""><text:span text:style-name="a117" text:class-names="">第二層</text:span></text:p>
                </text:list-item>
              </text:list>
            </text:list-item>
          </text:list>
          <text:list text:style-name="a122">
            <text:list-item>
              <text:list text:style-name="a122">
                <text:list-item>
                  <text:list text:style-name="a122">
                    <text:list-item>
                      <text:p text:style-name="a121" text:class-names="" text:cond-style-name=""><text:span text:style-name="a120" text:class-names="">第三層</text:span></text:p>
                    </text:list-item>
                  </text:list>
                </text:list-item>
              </text:list>
            </text:list-item>
          </text:list>
          <text:list text:style-name="a125">
            <text:list-item>
              <text:list text:style-name="a125">
                <text:list-item>
                  <text:list text:style-name="a125">
                    <text:list-item>
                      <text:list text:style-name="a125">
                        <text:list-item>
                          <text:p text:style-name="a124" text:class-names="" text:cond-style-name=""><text:span text:style-name="a1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list text:style-name="a129">
                            <text:list-item>
                              <text:p text:style-name="a128" text:class-names="" text:cond-style-name=""><text:span text:style-name="a126" text:class-names="">第五層</text:span><text:span text:style-name="a1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34" draw:name="Date Placeholder 3" svg:x="0.6875in" svg:y="6.95139in" svg:width="2.25in" svg:height="0.39931in" presentation:class="date-time" presentation:placeholder="false">
        <draw:text-box>
          <text:p text:style-name="a133" text:class-names="" text:cond-style-name=""><text:span text:style-name="a131" text:class-names=""><text:date text:fixed="false" style:data-style-name="a132"/></text:span></text:p>
        </draw:text-box>
        <svg:title/>
        <svg:desc/>
      </draw:frame>
      <draw:frame draw:id="id19" presentation:style-name="a137" draw:name="Footer Placeholder 4" svg:x="3.3125in" svg:y="6.95139in" svg:width="3.375in" svg:height="0.39931in" presentation:class="footer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0" presentation:style-name="a140" draw:name="Slide Number Placeholder 5" svg:x="7.06771in" svg:y="6.95139in" svg:width="2.25in" svg:height="0.39931in" presentation:class="page-number" presentation:placeholder="false">
        <draw:text-box>
          <text:p text:style-name="a139" text:class-names="" text:cond-style-name=""><text:span text:style-name="a138" text:class-names=""><text:page-number style:num-format="1" text:fixed="false"/></text:span></text:p>
        </draw:text-box>
        <svg:title/>
        <svg:desc/>
      </draw:frame>
      <presentation:notes style:page-layout-name="pageLayout2" draw:style-name="a170">
        <draw:frame draw:id="id5" presentation:style-name="a143" draw:name="頁首版面配置區 1" svg:x="0in" svg:y="0in" svg:width="3.25in" svg:height="0.5in" presentation:class="header" presentation:placeholder="false">
          <draw:text-box>
            <text:p text:style-name="a142" text:class-names="" text:cond-style-name=""><text:span text:style-name="a141" text:class-names=""/></text:p>
          </draw:text-box>
          <svg:title/>
          <svg:desc/>
        </draw:frame>
        <draw:frame draw:id="id6" presentation:style-name="a147" draw:name="日期版面配置區 2" svg:x="4.24826in" svg:y="0in" svg:width="3.25in" svg:height="0.5in" presentation:class="date-time" presentation:placeholder="false">
          <draw:text-box>
            <text:p text:style-name="a146" text:class-names="" text:cond-style-name=""><text:span text:style-name="a144" text:class-names=""><text:date text:fixed="false" style:data-style-name="a145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48" draw:name="投影片圖像版面配置區 3">
          <svg:title/>
          <svg:desc/>
        </draw:page-thumbnail>
        <draw:frame draw:id="id8" presentation:style-name="a163" draw:name="備忘稿版面配置區 4" svg:x="0.75in" svg:y="4.75in" svg:width="6in" svg:height="4.5in" presentation:class="notes" presentation:placeholder="false">
          <draw:text-box>
            <text:p text:style-name="a150" text:class-names="" text:cond-style-name=""><text:span text:style-name="a149" text:class-names="">按一下以編輯母片文字樣式</text:span></text:p>
            <text:list text:style-name="a153">
              <text:list-item>
                <text:list text:style-name="a153">
                  <text:list-item>
                    <text:p text:style-name="a152" text:class-names="" text:cond-style-name=""><text:span text:style-name="a151" text:class-names="">第二層</text:span></text:p>
                  </text:list-item>
                </text:list>
              </text:list-item>
            </text:list>
            <text:list text:style-name="a156">
              <text:list-item>
                <text:list text:style-name="a156">
                  <text:list-item>
                    <text:list text:style-name="a156">
                      <text:list-item>
                        <text:p text:style-name="a155" text:class-names="" text:cond-style-name=""><text:span text:style-name="a15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list text:style-name="a159">
                          <text:list-item>
                            <text:p text:style-name="a158" text:class-names="" text:cond-style-name=""><text:span text:style-name="a15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list text:style-name="a162">
                          <text:list-item>
                            <text:list text:style-name="a162">
                              <text:list-item>
                                <text:p text:style-name="a161" text:class-names="" text:cond-style-name=""><text:span text:style-name="a16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6" draw:name="頁尾版面配置區 5" svg:x="0in" svg:y="9.49826in" svg:width="3.25in" svg:height="0.5in" presentation:class="footer" presentation:placeholder="false">
          <draw:text-box>
            <text:p text:style-name="a165" text:class-names="" text:cond-style-name=""><text:span text:style-name="a164" text:class-names=""/></text:p>
          </draw:text-box>
          <svg:title/>
          <svg:desc/>
        </draw:frame>
        <draw:frame draw:id="id10" presentation:style-name="a169" draw:name="投影片編號版面配置區 6" svg:x="4.24826in" svg:y="9.49826in" svg:width="3.25in" svg:height="0.5in" presentation:class="page-number" presentation:placeholder="false">
          <draw:text-box>
            <text:p text:style-name="a168" text:class-names="" text:cond-style-name=""><text:span text:style-name="a16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1">
      <draw:frame draw:id="id21" presentation:style-name="a175" draw:name="Title 1" svg:x="0.68229in" svg:y="1.87273in" svg:width="8.625in" svg:height="3.11812in" presentation:class="title" presentation:placeholder="false">
        <draw:text-box>
          <text:p text:style-name="a174" text:class-names="" text:cond-style-name=""><text:span text:style-name="a172" text:class-names="">按一下以編輯母片標題樣式</text:span><text:span text:style-name="a173" text:class-names=""/></text:p>
        </draw:text-box>
        <svg:title/>
        <svg:desc/>
      </draw:frame>
      <draw:frame draw:id="id22" presentation:style-name="a179" draw:name="Text Placeholder 2" svg:x="0.68229in" svg:y="4.97882in" svg:width="8.625in" svg:height="1.64062in" presentation:class="outline" presentation:placeholder="false">
        <draw:text-box>
          <text:list text:style-name="a178">
            <text:list-item>
              <text:p text:style-name="a177" text:class-names="" text:cond-style-name=""><text:span text:style-name="a176" text:class-names="">編輯母片文字樣式</text:span></text:p>
            </text:list-item>
          </text:list>
        </draw:text-box>
        <svg:title/>
        <svg:desc/>
      </draw:frame>
      <draw:frame draw:id="id23" presentation:style-name="a183" draw:name="Date Placeholder 3" svg:x="0.6875in" svg:y="6.95139in" svg:width="2.25in" svg:height="0.39931in" presentation:class="date-time" presentation:placeholder="false">
        <draw:text-box>
          <text:p text:style-name="a182" text:class-names="" text:cond-style-name=""><text:span text:style-name="a180" text:class-names=""><text:date text:fixed="false" style:data-style-name="a181"/></text:span></text:p>
        </draw:text-box>
        <svg:title/>
        <svg:desc/>
      </draw:frame>
      <draw:frame draw:id="id24" presentation:style-name="a186" draw:name="Footer Placeholder 4" svg:x="3.3125in" svg:y="6.95139in" svg:width="3.375in" svg:height="0.39931in" presentation:class="footer" presentation:placeholder="false">
        <draw:text-box>
          <text:p text:style-name="a185" text:class-names="" text:cond-style-name=""><text:span text:style-name="a184" text:class-names=""/></text:p>
        </draw:text-box>
        <svg:title/>
        <svg:desc/>
      </draw:frame>
      <draw:frame draw:id="id25" presentation:style-name="a189" draw:name="Slide Number Placeholder 5" svg:x="7.06771in" svg:y="6.95139in" svg:width="2.25in" svg:height="0.39931in" presentation:class="page-number" presentation:placeholder="false">
        <draw:text-box>
          <text:p text:style-name="a188" text:class-names="" text:cond-style-name=""><text:span text:style-name="a187" text:class-names=""><text:page-number style:num-format="1" text:fixed="false"/></text:span></text:p>
        </draw:text-box>
        <svg:title/>
        <svg:desc/>
      </draw:frame>
      <presentation:notes style:page-layout-name="pageLayout2" draw:style-name="a219">
        <draw:frame draw:id="id5" presentation:style-name="a192" draw:name="頁首版面配置區 1" svg:x="0in" svg:y="0in" svg:width="3.25in" svg:height="0.5in" presentation:class="header" presentation:placeholder="false">
          <draw:text-box>
            <text:p text:style-name="a191" text:class-names="" text:cond-style-name=""><text:span text:style-name="a190" text:class-names=""/></text:p>
          </draw:text-box>
          <svg:title/>
          <svg:desc/>
        </draw:frame>
        <draw:frame draw:id="id6" presentation:style-name="a196" draw:name="日期版面配置區 2" svg:x="4.24826in" svg:y="0in" svg:width="3.25in" svg:height="0.5in" presentation:class="date-time" presentation:placeholder="false">
          <draw:text-box>
            <text:p text:style-name="a195" text:class-names="" text:cond-style-name=""><text:span text:style-name="a193" text:class-names=""><text:date text:fixed="false" style:data-style-name="a194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97" draw:name="投影片圖像版面配置區 3">
          <svg:title/>
          <svg:desc/>
        </draw:page-thumbnail>
        <draw:frame draw:id="id8" presentation:style-name="a212" draw:name="備忘稿版面配置區 4" svg:x="0.75in" svg:y="4.75in" svg:width="6in" svg:height="4.5in" presentation:class="notes" presentation:placeholder="false">
          <draw:text-box>
            <text:p text:style-name="a199" text:class-names="" text:cond-style-name=""><text:span text:style-name="a198" text:class-names="">按一下以編輯母片文字樣式</text:span></text:p>
            <text:list text:style-name="a202">
              <text:list-item>
                <text:list text:style-name="a202">
                  <text:list-item>
                    <text:p text:style-name="a201" text:class-names="" text:cond-style-name=""><text:span text:style-name="a200" text:class-names="">第二層</text:span></text:p>
                  </text:list-item>
                </text:list>
              </text:list-item>
            </text:list>
            <text:list text:style-name="a205">
              <text:list-item>
                <text:list text:style-name="a205">
                  <text:list-item>
                    <text:list text:style-name="a205">
                      <text:list-item>
                        <text:p text:style-name="a204" text:class-names="" text:cond-style-name=""><text:span text:style-name="a20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8">
              <text:list-item>
                <text:list text:style-name="a208">
                  <text:list-item>
                    <text:list text:style-name="a208">
                      <text:list-item>
                        <text:list text:style-name="a208">
                          <text:list-item>
                            <text:p text:style-name="a207" text:class-names="" text:cond-style-name=""><text:span text:style-name="a20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1">
              <text:list-item>
                <text:list text:style-name="a211">
                  <text:list-item>
                    <text:list text:style-name="a211">
                      <text:list-item>
                        <text:list text:style-name="a211">
                          <text:list-item>
                            <text:list text:style-name="a211">
                              <text:list-item>
                                <text:p text:style-name="a210" text:class-names="" text:cond-style-name=""><text:span text:style-name="a20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15" draw:name="頁尾版面配置區 5" svg:x="0in" svg:y="9.49826in" svg:width="3.25in" svg:height="0.5in" presentation:class="footer" presentation:placeholder="false">
          <draw:text-box>
            <text:p text:style-name="a214" text:class-names="" text:cond-style-name=""><text:span text:style-name="a213" text:class-names=""/></text:p>
          </draw:text-box>
          <svg:title/>
          <svg:desc/>
        </draw:frame>
        <draw:frame draw:id="id10" presentation:style-name="a218" draw:name="投影片編號版面配置區 6" svg:x="4.24826in" svg:y="9.49826in" svg:width="3.25in" svg:height="0.5in" presentation:class="page-number" presentation:placeholder="false">
          <draw:text-box>
            <text:p text:style-name="a217" text:class-names="" text:cond-style-name=""><text:span text:style-name="a21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20">
      <draw:frame draw:id="id26" presentation:style-name="a224" draw:name="Title 1" svg:x="0.69271in" svg:y="0.39931in" svg:width="8.625in" svg:height="1.44965in" presentation:class="title" presentation:placeholder="false">
        <draw:text-box>
          <text:p text:style-name="a223" text:class-names="" text:cond-style-name=""><text:span text:style-name="a221" text:class-names="">按一下以編輯母片標題樣式</text:span><text:span text:style-name="a222" text:class-names=""/></text:p>
        </draw:text-box>
        <svg:title/>
        <svg:desc/>
      </draw:frame>
      <draw:frame draw:id="id27" presentation:style-name="a241" draw:name="Content Placeholder 2" svg:x="0.69318in" svg:y="2in" svg:width="4.25in" svg:height="4.75868in" presentation:class="object" presentation:placeholder="false">
        <draw:text-box>
          <text:list text:style-name="a227">
            <text:list-item>
              <text:p text:style-name="a226" text:class-names="" text:cond-style-name=""><text:span text:style-name="a225" text:class-names="">編輯母片文字樣式</text:span></text:p>
            </text:list-item>
          </text:list>
          <text:list text:style-name="a230">
            <text:list-item>
              <text:list text:style-name="a230">
                <text:list-item>
                  <text:p text:style-name="a229" text:class-names="" text:cond-style-name=""><text:span text:style-name="a228" text:class-names="">第二層</text:span></text:p>
                </text:list-item>
              </text:list>
            </text:list-item>
          </text:list>
          <text:list text:style-name="a233">
            <text:list-item>
              <text:list text:style-name="a233">
                <text:list-item>
                  <text:list text:style-name="a233">
                    <text:list-item>
                      <text:p text:style-name="a232" text:class-names="" text:cond-style-name=""><text:span text:style-name="a231" text:class-names="">第三層</text:span></text:p>
                    </text:list-item>
                  </text:list>
                </text:list-item>
              </text:list>
            </text:list-item>
          </text:list>
          <text:list text:style-name="a236">
            <text:list-item>
              <text:list text:style-name="a236">
                <text:list-item>
                  <text:list text:style-name="a236">
                    <text:list-item>
                      <text:list text:style-name="a236">
                        <text:list-item>
                          <text:p text:style-name="a235" text:class-names="" text:cond-style-name=""><text:span text:style-name="a23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list text:style-name="a240">
                            <text:list-item>
                              <text:p text:style-name="a239" text:class-names="" text:cond-style-name=""><text:span text:style-name="a237" text:class-names="">第五層</text:span><text:span text:style-name="a23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58" draw:name="Content Placeholder 3" svg:x="5.0625in" svg:y="2in" svg:width="4.25in" svg:height="4.75868in" presentation:class="object" presentation:placeholder="false">
        <draw:text-box>
          <text:list text:style-name="a244">
            <text:list-item>
              <text:p text:style-name="a243" text:class-names="" text:cond-style-name=""><text:span text:style-name="a242" text:class-names="">編輯母片文字樣式</text:span></text:p>
            </text:list-item>
          </text:list>
          <text:list text:style-name="a247">
            <text:list-item>
              <text:list text:style-name="a247">
                <text:list-item>
                  <text:p text:style-name="a246" text:class-names="" text:cond-style-name=""><text:span text:style-name="a245" text:class-names="">第二層</text:span></text:p>
                </text:list-item>
              </text:list>
            </text:list-item>
          </text:list>
          <text:list text:style-name="a250">
            <text:list-item>
              <text:list text:style-name="a250">
                <text:list-item>
                  <text:list text:style-name="a250">
                    <text:list-item>
                      <text:p text:style-name="a249" text:class-names="" text:cond-style-name=""><text:span text:style-name="a248" text:class-names="">第三層</text:span></text:p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p text:style-name="a252" text:class-names="" text:cond-style-name=""><text:span text:style-name="a2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7">
            <text:list-item>
              <text:list text:style-name="a257">
                <text:list-item>
                  <text:list text:style-name="a257">
                    <text:list-item>
                      <text:list text:style-name="a257">
                        <text:list-item>
                          <text:list text:style-name="a257">
                            <text:list-item>
                              <text:p text:style-name="a256" text:class-names="" text:cond-style-name=""><text:span text:style-name="a254" text:class-names="">第五層</text:span><text:span text:style-name="a2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62" draw:name="Date Placeholder 3" svg:x="0.6875in" svg:y="6.95139in" svg:width="2.25in" svg:height="0.39931in" presentation:class="date-time" presentation:placeholder="false">
        <draw:text-box>
          <text:p text:style-name="a261" text:class-names="" text:cond-style-name=""><text:span text:style-name="a259" text:class-names=""><text:date text:fixed="false" style:data-style-name="a260"/></text:span></text:p>
        </draw:text-box>
        <svg:title/>
        <svg:desc/>
      </draw:frame>
      <draw:frame draw:id="id30" presentation:style-name="a265" draw:name="Footer Placeholder 4" svg:x="3.3125in" svg:y="6.95139in" svg:width="3.375in" svg:height="0.39931in" presentation:class="footer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draw:frame draw:id="id31" presentation:style-name="a268" draw:name="Slide Number Placeholder 5" svg:x="7.06771in" svg:y="6.95139in" svg:width="2.25in" svg:height="0.39931in" presentation:class="page-number" presentation:placeholder="false">
        <draw:text-box>
          <text:p text:style-name="a267" text:class-names="" text:cond-style-name=""><text:span text:style-name="a266" text:class-names=""><text:page-number style:num-format="1" text:fixed="false"/></text:span></text:p>
        </draw:text-box>
        <svg:title/>
        <svg:desc/>
      </draw:frame>
      <presentation:notes style:page-layout-name="pageLayout2" draw:style-name="a298">
        <draw:frame draw:id="id5" presentation:style-name="a271" draw:name="頁首版面配置區 1" svg:x="0in" svg:y="0in" svg:width="3.25in" svg:height="0.5in" presentation:class="header" presentation:placeholder="false">
          <draw:text-box>
            <text:p text:style-name="a270" text:class-names="" text:cond-style-name=""><text:span text:style-name="a269" text:class-names=""/></text:p>
          </draw:text-box>
          <svg:title/>
          <svg:desc/>
        </draw:frame>
        <draw:frame draw:id="id6" presentation:style-name="a275" draw:name="日期版面配置區 2" svg:x="4.24826in" svg:y="0in" svg:width="3.25in" svg:height="0.5in" presentation:class="date-time" presentation:placeholder="false">
          <draw:text-box>
            <text:p text:style-name="a274" text:class-names="" text:cond-style-name=""><text:span text:style-name="a272" text:class-names=""><text:date text:fixed="false" style:data-style-name="a273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276" draw:name="投影片圖像版面配置區 3">
          <svg:title/>
          <svg:desc/>
        </draw:page-thumbnail>
        <draw:frame draw:id="id8" presentation:style-name="a291" draw:name="備忘稿版面配置區 4" svg:x="0.75in" svg:y="4.75in" svg:width="6in" svg:height="4.5in" presentation:class="notes" presentation:placeholder="false">
          <draw:text-box>
            <text:p text:style-name="a278" text:class-names="" text:cond-style-name=""><text:span text:style-name="a277" text:class-names="">按一下以編輯母片文字樣式</text:span></text:p>
            <text:list text:style-name="a281">
              <text:list-item>
                <text:list text:style-name="a281">
                  <text:list-item>
                    <text:p text:style-name="a280" text:class-names="" text:cond-style-name=""><text:span text:style-name="a279" text:class-names="">第二層</text:span></text:p>
                  </text:list-item>
                </text:list>
              </text:list-item>
            </text:list>
            <text:list text:style-name="a284">
              <text:list-item>
                <text:list text:style-name="a284">
                  <text:list-item>
                    <text:list text:style-name="a284">
                      <text:list-item>
                        <text:p text:style-name="a283" text:class-names="" text:cond-style-name=""><text:span text:style-name="a28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7">
              <text:list-item>
                <text:list text:style-name="a287">
                  <text:list-item>
                    <text:list text:style-name="a287">
                      <text:list-item>
                        <text:list text:style-name="a287">
                          <text:list-item>
                            <text:p text:style-name="a286" text:class-names="" text:cond-style-name=""><text:span text:style-name="a28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0">
              <text:list-item>
                <text:list text:style-name="a290">
                  <text:list-item>
                    <text:list text:style-name="a290">
                      <text:list-item>
                        <text:list text:style-name="a290">
                          <text:list-item>
                            <text:list text:style-name="a290">
                              <text:list-item>
                                <text:p text:style-name="a289" text:class-names="" text:cond-style-name=""><text:span text:style-name="a28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94" draw:name="頁尾版面配置區 5" svg:x="0in" svg:y="9.49826in" svg:width="3.25in" svg:height="0.5in" presentation:class="footer" presentation:placeholder="false">
          <draw:text-box>
            <text:p text:style-name="a293" text:class-names="" text:cond-style-name=""><text:span text:style-name="a292" text:class-names=""/></text:p>
          </draw:text-box>
          <svg:title/>
          <svg:desc/>
        </draw:frame>
        <draw:frame draw:id="id10" presentation:style-name="a297" draw:name="投影片編號版面配置區 6" svg:x="4.24826in" svg:y="9.49826in" svg:width="3.25in" svg:height="0.5in" presentation:class="page-number" presentation:placeholder="false">
          <draw:text-box>
            <text:p text:style-name="a296" text:class-names="" text:cond-style-name=""><text:span text:style-name="a29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cust-比對" style:page-layout-name="pageLayout1" draw:style-name="a299">
      <draw:frame draw:id="id32" presentation:style-name="a303" draw:name="Text Placeholder 2" svg:x="0.69318in" svg:y="1.83929in" svg:width="4.22917in" svg:height="0.903in" presentation:class="outline" presentation:placeholder="false">
        <draw:text-box>
          <text:list text:style-name="a302">
            <text:list-item>
              <text:p text:style-name="a301" text:class-names="" text:cond-style-name=""><text:span text:style-name="a300" text:class-names="">編輯母片文字樣式</text:span></text:p>
            </text:list-item>
          </text:list>
        </draw:text-box>
        <svg:title/>
        <svg:desc/>
      </draw:frame>
      <draw:frame draw:id="id33" presentation:style-name="a320" draw:name="Content Placeholder 3" svg:x="0.69318in" svg:y="2.74229in" svg:width="4.22917in" svg:height="4.02507in" presentation:class="object" presentation:placeholder="false">
        <draw:text-box>
          <text:list text:style-name="a306">
            <text:list-item>
              <text:p text:style-name="a305" text:class-names="" text:cond-style-name=""><text:span text:style-name="a304" text:class-names="">編輯母片文字樣式</text:span></text:p>
            </text:list-item>
          </text:list>
          <text:list text:style-name="a309">
            <text:list-item>
              <text:list text:style-name="a309">
                <text:list-item>
                  <text:p text:style-name="a308" text:class-names="" text:cond-style-name=""><text:span text:style-name="a307" text:class-names="">第二層</text:span></text:p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p text:style-name="a311" text:class-names="" text:cond-style-name=""><text:span text:style-name="a310" text:class-names="">第三層</text:span></text:p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p text:style-name="a314" text:class-names="" text:cond-style-name=""><text:span text:style-name="a3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6" text:class-names="">第五層</text:span><text:span text:style-name="a3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4" presentation:style-name="a324" draw:name="Text Placeholder 4" svg:x="5.0625in" svg:y="1.83929in" svg:width="4.25in" svg:height="0.90299in" presentation:class="outline" presentation:placeholder="false">
        <draw:text-box>
          <text:list text:style-name="a323">
            <text:list-item>
              <text:p text:style-name="a322" text:class-names="" text:cond-style-name=""><text:span text:style-name="a321" text:class-names="">編輯母片文字樣式</text:span></text:p>
            </text:list-item>
          </text:list>
        </draw:text-box>
        <svg:title/>
        <svg:desc/>
      </draw:frame>
      <draw:frame draw:id="id35" presentation:style-name="a341" draw:name="Content Placeholder 5" svg:x="5.0625in" svg:y="2.74229in" svg:width="4.25in" svg:height="4.02507in" presentation:class="object" presentation:placeholder="false">
        <draw:text-box>
          <text:list text:style-name="a327">
            <text:list-item>
              <text:p text:style-name="a326" text:class-names="" text:cond-style-name=""><text:span text:style-name="a325" text:class-names="">編輯母片文字樣式</text:span></text:p>
            </text:list-item>
          </text:list>
          <text:list text:style-name="a330">
            <text:list-item>
              <text:list text:style-name="a330">
                <text:list-item>
                  <text:p text:style-name="a329" text:class-names="" text:cond-style-name=""><text:span text:style-name="a328" text:class-names="">第二層</text:span></text:p>
                </text:list-item>
              </text:list>
            </text:list-item>
          </text:list>
          <text:list text:style-name="a333">
            <text:list-item>
              <text:list text:style-name="a333">
                <text:list-item>
                  <text:list text:style-name="a333">
                    <text:list-item>
                      <text:p text:style-name="a332" text:class-names="" text:cond-style-name=""><text:span text:style-name="a331" text:class-names="">第三層</text:span></text:p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p text:style-name="a335" text:class-names="" text:cond-style-name=""><text:span text:style-name="a33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0">
            <text:list-item>
              <text:list text:style-name="a340">
                <text:list-item>
                  <text:list text:style-name="a340">
                    <text:list-item>
                      <text:list text:style-name="a340">
                        <text:list-item>
                          <text:list text:style-name="a340">
                            <text:list-item>
                              <text:p text:style-name="a339" text:class-names="" text:cond-style-name=""><text:span text:style-name="a337" text:class-names="">第五層</text:span><text:span text:style-name="a33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6" presentation:style-name="a345" draw:name="Title 9" svg:x="0.69271in" svg:y="0.39931in" svg:width="8.625in" svg:height="1.44965in" presentation:class="title" presentation:placeholder="false">
        <draw:text-box>
          <text:p text:style-name="a344" text:class-names="" text:cond-style-name=""><text:span text:style-name="a342" text:class-names="">按一下以編輯母片標題樣式</text:span><text:span text:style-name="a343" text:class-names=""/></text:p>
        </draw:text-box>
        <svg:title/>
        <svg:desc/>
      </draw:frame>
      <draw:frame draw:id="id37" presentation:style-name="a349" draw:name="Date Placeholder 3" svg:x="0.6875in" svg:y="6.95139in" svg:width="2.25in" svg:height="0.39931in" presentation:class="date-time" presentation:placeholder="false">
        <draw:text-box>
          <text:p text:style-name="a348" text:class-names="" text:cond-style-name=""><text:span text:style-name="a346" text:class-names=""><text:date text:fixed="false" style:data-style-name="a347"/></text:span></text:p>
        </draw:text-box>
        <svg:title/>
        <svg:desc/>
      </draw:frame>
      <draw:frame draw:id="id38" presentation:style-name="a352" draw:name="Footer Placeholder 4" svg:x="3.3125in" svg:y="6.95139in" svg:width="3.375in" svg:height="0.39931in" presentation:class="footer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draw:frame draw:id="id39" presentation:style-name="a355" draw:name="Slide Number Placeholder 5" svg:x="7.06771in" svg:y="6.95139in" svg:width="2.25in" svg:height="0.39931in" presentation:class="page-number" presentation:placeholder="false">
        <draw:text-box>
          <text:p text:style-name="a354" text:class-names="" text:cond-style-name=""><text:span text:style-name="a353" text:class-names=""><text:page-number style:num-format="1" text:fixed="false"/></text:span></text:p>
        </draw:text-box>
        <svg:title/>
        <svg:desc/>
      </draw:frame>
      <presentation:notes style:page-layout-name="pageLayout2" draw:style-name="a385">
        <draw:frame draw:id="id5" presentation:style-name="a358" draw:name="頁首版面配置區 1" svg:x="0in" svg:y="0in" svg:width="3.25in" svg:height="0.5in" presentation:class="header" presentation:placeholder="false">
          <draw:text-box>
            <text:p text:style-name="a357" text:class-names="" text:cond-style-name=""><text:span text:style-name="a356" text:class-names=""/></text:p>
          </draw:text-box>
          <svg:title/>
          <svg:desc/>
        </draw:frame>
        <draw:frame draw:id="id6" presentation:style-name="a362" draw:name="日期版面配置區 2" svg:x="4.24826in" svg:y="0in" svg:width="3.25in" svg:height="0.5in" presentation:class="date-time" presentation:placeholder="false">
          <draw:text-box>
            <text:p text:style-name="a361" text:class-names="" text:cond-style-name=""><text:span text:style-name="a359" text:class-names=""><text:date text:fixed="false" style:data-style-name="a360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363" draw:name="投影片圖像版面配置區 3">
          <svg:title/>
          <svg:desc/>
        </draw:page-thumbnail>
        <draw:frame draw:id="id8" presentation:style-name="a378" draw:name="備忘稿版面配置區 4" svg:x="0.75in" svg:y="4.75in" svg:width="6in" svg:height="4.5in" presentation:class="notes" presentation:placeholder="false">
          <draw:text-box>
            <text:p text:style-name="a365" text:class-names="" text:cond-style-name=""><text:span text:style-name="a364" text:class-names="">按一下以編輯母片文字樣式</text:span></text:p>
            <text:list text:style-name="a368">
              <text:list-item>
                <text:list text:style-name="a368">
                  <text:list-item>
                    <text:p text:style-name="a367" text:class-names="" text:cond-style-name=""><text:span text:style-name="a366" text:class-names="">第二層</text:span></text:p>
                  </text:list-item>
                </text:list>
              </text:list-item>
            </text:list>
            <text:list text:style-name="a371">
              <text:list-item>
                <text:list text:style-name="a371">
                  <text:list-item>
                    <text:list text:style-name="a371">
                      <text:list-item>
                        <text:p text:style-name="a370" text:class-names="" text:cond-style-name=""><text:span text:style-name="a3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list text:style-name="a374">
                          <text:list-item>
                            <text:p text:style-name="a373" text:class-names="" text:cond-style-name=""><text:span text:style-name="a3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list text:style-name="a377">
                              <text:list-item>
                                <text:p text:style-name="a376" text:class-names="" text:cond-style-name=""><text:span text:style-name="a3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1" draw:name="頁尾版面配置區 5" svg:x="0in" svg:y="9.49826in" svg:width="3.25in" svg:height="0.5in" presentation:class="footer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frame draw:id="id10" presentation:style-name="a384" draw:name="投影片編號版面配置區 6" svg:x="4.24826in" svg:y="9.49826in" svg:width="3.25in" svg:height="0.5in" presentation:class="page-number" presentation:placeholder="false">
          <draw:text-box>
            <text:p text:style-name="a383" text:class-names="" text:cond-style-name=""><text:span text:style-name="a3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cust-只有標題" style:page-layout-name="pageLayout1" draw:style-name="a386">
      <draw:frame draw:id="id40" presentation:style-name="a390" draw:name="Title 5" svg:x="0.69271in" svg:y="0.39931in" svg:width="8.625in" svg:height="1.44965in" presentation:class="title" presentation:placeholder="false">
        <draw:text-box>
          <text:p text:style-name="a389" text:class-names="" text:cond-style-name=""><text:span text:style-name="a387" text:class-names="">按一下以編輯母片標題樣式</text:span><text:span text:style-name="a388" text:class-names=""/></text:p>
        </draw:text-box>
        <svg:title/>
        <svg:desc/>
      </draw:frame>
      <draw:frame draw:id="id41" presentation:style-name="a394" draw:name="Date Placeholder 3" svg:x="0.6875in" svg:y="6.95139in" svg:width="2.25in" svg:height="0.39931in" presentation:class="date-time" presentation:placeholder="false">
        <draw:text-box>
          <text:p text:style-name="a393" text:class-names="" text:cond-style-name=""><text:span text:style-name="a391" text:class-names=""><text:date text:fixed="false" style:data-style-name="a392"/></text:span></text:p>
        </draw:text-box>
        <svg:title/>
        <svg:desc/>
      </draw:frame>
      <draw:frame draw:id="id42" presentation:style-name="a397" draw:name="Footer Placeholder 4" svg:x="3.3125in" svg:y="6.95139in" svg:width="3.375in" svg:height="0.39931in" presentation:class="footer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43" presentation:style-name="a400" draw:name="Slide Number Placeholder 5" svg:x="7.06771in" svg:y="6.95139in" svg:width="2.25in" svg:height="0.39931in" presentation:class="page-number" presentation:placeholder="false">
        <draw:text-box>
          <text:p text:style-name="a399" text:class-names="" text:cond-style-name=""><text:span text:style-name="a398" text:class-names=""><text:page-number style:num-format="1" text:fixed="false"/></text:span></text:p>
        </draw:text-box>
        <svg:title/>
        <svg:desc/>
      </draw:frame>
      <presentation:notes style:page-layout-name="pageLayout2" draw:style-name="a430">
        <draw:frame draw:id="id5" presentation:style-name="a403" draw:name="頁首版面配置區 1" svg:x="0in" svg:y="0in" svg:width="3.25in" svg:height="0.5in" presentation:class="header" presentation:placeholder="false">
          <draw:text-box>
            <text:p text:style-name="a402" text:class-names="" text:cond-style-name=""><text:span text:style-name="a401" text:class-names=""/></text:p>
          </draw:text-box>
          <svg:title/>
          <svg:desc/>
        </draw:frame>
        <draw:frame draw:id="id6" presentation:style-name="a407" draw:name="日期版面配置區 2" svg:x="4.24826in" svg:y="0in" svg:width="3.25in" svg:height="0.5in" presentation:class="date-time" presentation:placeholder="false">
          <draw:text-box>
            <text:p text:style-name="a406" text:class-names="" text:cond-style-name=""><text:span text:style-name="a404" text:class-names=""><text:date text:fixed="false" style:data-style-name="a405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408" draw:name="投影片圖像版面配置區 3">
          <svg:title/>
          <svg:desc/>
        </draw:page-thumbnail>
        <draw:frame draw:id="id8" presentation:style-name="a423" draw:name="備忘稿版面配置區 4" svg:x="0.75in" svg:y="4.75in" svg:width="6in" svg:height="4.5in" presentation:class="notes" presentation:placeholder="false">
          <draw:text-box>
            <text:p text:style-name="a410" text:class-names="" text:cond-style-name=""><text:span text:style-name="a409" text:class-names="">按一下以編輯母片文字樣式</text:span></text:p>
            <text:list text:style-name="a413">
              <text:list-item>
                <text:list text:style-name="a413">
                  <text:list-item>
                    <text:p text:style-name="a412" text:class-names="" text:cond-style-name=""><text:span text:style-name="a411" text:class-names="">第二層</text:span></text:p>
                  </text:list-item>
                </text:list>
              </text:list-item>
            </text:list>
            <text:list text:style-name="a416">
              <text:list-item>
                <text:list text:style-name="a416">
                  <text:list-item>
                    <text:list text:style-name="a416">
                      <text:list-item>
                        <text:p text:style-name="a415" text:class-names="" text:cond-style-name=""><text:span text:style-name="a4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19">
              <text:list-item>
                <text:list text:style-name="a419">
                  <text:list-item>
                    <text:list text:style-name="a419">
                      <text:list-item>
                        <text:list text:style-name="a419">
                          <text:list-item>
                            <text:p text:style-name="a418" text:class-names="" text:cond-style-name=""><text:span text:style-name="a4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2">
              <text:list-item>
                <text:list text:style-name="a422">
                  <text:list-item>
                    <text:list text:style-name="a422">
                      <text:list-item>
                        <text:list text:style-name="a422">
                          <text:list-item>
                            <text:list text:style-name="a422">
                              <text:list-item>
                                <text:p text:style-name="a421" text:class-names="" text:cond-style-name=""><text:span text:style-name="a4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26" draw:name="頁尾版面配置區 5" svg:x="0in" svg:y="9.49826in" svg:width="3.25in" svg:height="0.5in" presentation:class="footer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  <draw:frame draw:id="id10" presentation:style-name="a429" draw:name="投影片編號版面配置區 6" svg:x="4.24826in" svg:y="9.49826in" svg:width="3.25in" svg:height="0.5in" presentation:class="page-number" presentation:placeholder="false">
          <draw:text-box>
            <text:p text:style-name="a428" text:class-names="" text:cond-style-name=""><text:span text:style-name="a4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431">
      <draw:frame draw:id="id44" presentation:style-name="a435" draw:name="Date Placeholder 3" svg:x="0.6875in" svg:y="6.95139in" svg:width="2.25in" svg:height="0.39931in" presentation:class="date-time" presentation:placeholder="false">
        <draw:text-box>
          <text:p text:style-name="a434" text:class-names="" text:cond-style-name=""><text:span text:style-name="a432" text:class-names=""><text:date text:fixed="false" style:data-style-name="a433"/></text:span></text:p>
        </draw:text-box>
        <svg:title/>
        <svg:desc/>
      </draw:frame>
      <draw:frame draw:id="id45" presentation:style-name="a438" draw:name="Footer Placeholder 4" svg:x="3.3125in" svg:y="6.95139in" svg:width="3.375in" svg:height="0.39931in" presentation:class="footer" presentation:placeholder="false">
        <draw:text-box>
          <text:p text:style-name="a437" text:class-names="" text:cond-style-name=""><text:span text:style-name="a436" text:class-names=""/></text:p>
        </draw:text-box>
        <svg:title/>
        <svg:desc/>
      </draw:frame>
      <draw:frame draw:id="id46" presentation:style-name="a441" draw:name="Slide Number Placeholder 5" svg:x="7.06771in" svg:y="6.95139in" svg:width="2.25in" svg:height="0.39931in" presentation:class="page-number" presentation:placeholder="false">
        <draw:text-box>
          <text:p text:style-name="a440" text:class-names="" text:cond-style-name=""><text:span text:style-name="a439" text:class-names=""><text:page-number style:num-format="1" text:fixed="false"/></text:span></text:p>
        </draw:text-box>
        <svg:title/>
        <svg:desc/>
      </draw:frame>
      <presentation:notes style:page-layout-name="pageLayout2" draw:style-name="a471">
        <draw:frame draw:id="id5" presentation:style-name="a444" draw:name="頁首版面配置區 1" svg:x="0in" svg:y="0in" svg:width="3.25in" svg:height="0.5in" presentation:class="header" presentation:placeholder="false">
          <draw:text-box>
            <text:p text:style-name="a443" text:class-names="" text:cond-style-name=""><text:span text:style-name="a442" text:class-names=""/></text:p>
          </draw:text-box>
          <svg:title/>
          <svg:desc/>
        </draw:frame>
        <draw:frame draw:id="id6" presentation:style-name="a448" draw:name="日期版面配置區 2" svg:x="4.24826in" svg:y="0in" svg:width="3.25in" svg:height="0.5in" presentation:class="date-time" presentation:placeholder="false">
          <draw:text-box>
            <text:p text:style-name="a447" text:class-names="" text:cond-style-name=""><text:span text:style-name="a445" text:class-names=""><text:date text:fixed="false" style:data-style-name="a446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449" draw:name="投影片圖像版面配置區 3">
          <svg:title/>
          <svg:desc/>
        </draw:page-thumbnail>
        <draw:frame draw:id="id8" presentation:style-name="a464" draw:name="備忘稿版面配置區 4" svg:x="0.75in" svg:y="4.75in" svg:width="6in" svg:height="4.5in" presentation:class="notes" presentation:placeholder="false">
          <draw:text-box>
            <text:p text:style-name="a451" text:class-names="" text:cond-style-name=""><text:span text:style-name="a450" text:class-names="">按一下以編輯母片文字樣式</text:span></text:p>
            <text:list text:style-name="a454">
              <text:list-item>
                <text:list text:style-name="a454">
                  <text:list-item>
                    <text:p text:style-name="a453" text:class-names="" text:cond-style-name=""><text:span text:style-name="a452" text:class-names="">第二層</text:span></text:p>
                  </text:list-item>
                </text:list>
              </text:list-item>
            </text:list>
            <text:list text:style-name="a457">
              <text:list-item>
                <text:list text:style-name="a457">
                  <text:list-item>
                    <text:list text:style-name="a457">
                      <text:list-item>
                        <text:p text:style-name="a456" text:class-names="" text:cond-style-name=""><text:span text:style-name="a4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list text:style-name="a460">
                          <text:list-item>
                            <text:p text:style-name="a459" text:class-names="" text:cond-style-name=""><text:span text:style-name="a4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list text:style-name="a463">
                              <text:list-item>
                                <text:p text:style-name="a462" text:class-names="" text:cond-style-name=""><text:span text:style-name="a4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7" draw:name="頁尾版面配置區 5" svg:x="0in" svg:y="9.49826in" svg:width="3.25in" svg:height="0.5in" presentation:class="footer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  <draw:frame draw:id="id10" presentation:style-name="a470" draw:name="投影片編號版面配置區 6" svg:x="4.24826in" svg:y="9.49826in" svg:width="3.25in" svg:height="0.5in" presentation:class="page-number" presentation:placeholder="false">
          <draw:text-box>
            <text:p text:style-name="a469" text:class-names="" text:cond-style-name=""><text:span text:style-name="a46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472">
      <draw:frame draw:id="id47" presentation:style-name="a476" draw:name="Title 1" svg:x="0.69in" svg:y="0.5in" svg:width="3.225in" svg:height="1.75in" presentation:class="title" presentation:placeholder="false">
        <draw:text-box>
          <text:p text:style-name="a475" text:class-names="" text:cond-style-name=""><text:span text:style-name="a473" text:class-names="">按一下以編輯母片標題樣式</text:span><text:span text:style-name="a474" text:class-names=""/></text:p>
        </draw:text-box>
        <svg:title/>
        <svg:desc/>
      </draw:frame>
      <draw:frame draw:id="id48" presentation:style-name="a493" draw:name="Content Placeholder 2" svg:x="4.25in" svg:y="1.08333in" svg:width="5.0625in" svg:height="5.33333in" presentation:class="object" presentation:placeholder="false">
        <draw:text-box>
          <text:list text:style-name="a479">
            <text:list-item>
              <text:p text:style-name="a478" text:class-names="" text:cond-style-name=""><text:span text:style-name="a477" text:class-names="">編輯母片文字樣式</text:span></text:p>
            </text:list-item>
          </text:list>
          <text:list text:style-name="a482">
            <text:list-item>
              <text:list text:style-name="a482">
                <text:list-item>
                  <text:p text:style-name="a481" text:class-names="" text:cond-style-name=""><text:span text:style-name="a480" text:class-names="">第二層</text:span></text:p>
                </text:list-item>
              </text:list>
            </text:list-item>
          </text:list>
          <text:list text:style-name="a485">
            <text:list-item>
              <text:list text:style-name="a485">
                <text:list-item>
                  <text:list text:style-name="a485">
                    <text:list-item>
                      <text:p text:style-name="a484" text:class-names="" text:cond-style-name=""><text:span text:style-name="a483" text:class-names="">第三層</text:span></text:p>
                    </text:list-item>
                  </text:list>
                </text:list-item>
              </text:list>
            </text:list-item>
          </text:list>
          <text:list text:style-name="a488">
            <text:list-item>
              <text:list text:style-name="a488">
                <text:list-item>
                  <text:list text:style-name="a488">
                    <text:list-item>
                      <text:list text:style-name="a488">
                        <text:list-item>
                          <text:p text:style-name="a487" text:class-names="" text:cond-style-name=""><text:span text:style-name="a48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2">
            <text:list-item>
              <text:list text:style-name="a492">
                <text:list-item>
                  <text:list text:style-name="a492">
                    <text:list-item>
                      <text:list text:style-name="a492">
                        <text:list-item>
                          <text:list text:style-name="a492">
                            <text:list-item>
                              <text:p text:style-name="a491" text:class-names="" text:cond-style-name=""><text:span text:style-name="a489" text:class-names="">第五層</text:span><text:span text:style-name="a49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497" draw:name="Text Placeholder 3" svg:x="0.69in" svg:y="2.25in" svg:width="3.225in" svg:height="4.16667in" presentation:class="outline" presentation:placeholder="false">
        <draw:text-box>
          <text:list text:style-name="a496">
            <text:list-item>
              <text:p text:style-name="a495" text:class-names="" text:cond-style-name=""><text:span text:style-name="a494" text:class-names="">編輯母片文字樣式</text:span></text:p>
            </text:list-item>
          </text:list>
        </draw:text-box>
        <svg:title/>
        <svg:desc/>
      </draw:frame>
      <draw:frame draw:id="id50" presentation:style-name="a501" draw:name="Date Placeholder 3" svg:x="0.6875in" svg:y="6.95139in" svg:width="2.25in" svg:height="0.39931in" presentation:class="date-time" presentation:placeholder="false">
        <draw:text-box>
          <text:p text:style-name="a500" text:class-names="" text:cond-style-name=""><text:span text:style-name="a498" text:class-names=""><text:date text:fixed="false" style:data-style-name="a499"/></text:span></text:p>
        </draw:text-box>
        <svg:title/>
        <svg:desc/>
      </draw:frame>
      <draw:frame draw:id="id51" presentation:style-name="a504" draw:name="Footer Placeholder 4" svg:x="3.3125in" svg:y="6.95139in" svg:width="3.375in" svg:height="0.39931in" presentation:class="footer" presentation:placeholder="false">
        <draw:text-box>
          <text:p text:style-name="a503" text:class-names="" text:cond-style-name=""><text:span text:style-name="a502" text:class-names=""/></text:p>
        </draw:text-box>
        <svg:title/>
        <svg:desc/>
      </draw:frame>
      <draw:frame draw:id="id52" presentation:style-name="a507" draw:name="Slide Number Placeholder 5" svg:x="7.06771in" svg:y="6.95139in" svg:width="2.25in" svg:height="0.39931in" presentation:class="page-number" presentation:placeholder="false">
        <draw:text-box>
          <text:p text:style-name="a506" text:class-names="" text:cond-style-name=""><text:span text:style-name="a505" text:class-names=""><text:page-number style:num-format="1" text:fixed="false"/></text:span></text:p>
        </draw:text-box>
        <svg:title/>
        <svg:desc/>
      </draw:frame>
      <presentation:notes style:page-layout-name="pageLayout2" draw:style-name="a537">
        <draw:frame draw:id="id5" presentation:style-name="a510" draw:name="頁首版面配置區 1" svg:x="0in" svg:y="0in" svg:width="3.25in" svg:height="0.5in" presentation:class="header" presentation:placeholder="false">
          <draw:text-box>
            <text:p text:style-name="a509" text:class-names="" text:cond-style-name=""><text:span text:style-name="a508" text:class-names=""/></text:p>
          </draw:text-box>
          <svg:title/>
          <svg:desc/>
        </draw:frame>
        <draw:frame draw:id="id6" presentation:style-name="a514" draw:name="日期版面配置區 2" svg:x="4.24826in" svg:y="0in" svg:width="3.25in" svg:height="0.5in" presentation:class="date-time" presentation:placeholder="false">
          <draw:text-box>
            <text:p text:style-name="a513" text:class-names="" text:cond-style-name=""><text:span text:style-name="a511" text:class-names=""><text:date text:fixed="false" style:data-style-name="a512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515" draw:name="投影片圖像版面配置區 3">
          <svg:title/>
          <svg:desc/>
        </draw:page-thumbnail>
        <draw:frame draw:id="id8" presentation:style-name="a530" draw:name="備忘稿版面配置區 4" svg:x="0.75in" svg:y="4.75in" svg:width="6in" svg:height="4.5in" presentation:class="notes" presentation:placeholder="false">
          <draw:text-box>
            <text:p text:style-name="a517" text:class-names="" text:cond-style-name=""><text:span text:style-name="a516" text:class-names="">按一下以編輯母片文字樣式</text:span></text:p>
            <text:list text:style-name="a520">
              <text:list-item>
                <text:list text:style-name="a520">
                  <text:list-item>
                    <text:p text:style-name="a519" text:class-names="" text:cond-style-name=""><text:span text:style-name="a518" text:class-names="">第二層</text:span></text:p>
                  </text:list-item>
                </text:list>
              </text:list-item>
            </text:list>
            <text:list text:style-name="a523">
              <text:list-item>
                <text:list text:style-name="a523">
                  <text:list-item>
                    <text:list text:style-name="a523">
                      <text:list-item>
                        <text:p text:style-name="a522" text:class-names="" text:cond-style-name=""><text:span text:style-name="a5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26">
              <text:list-item>
                <text:list text:style-name="a526">
                  <text:list-item>
                    <text:list text:style-name="a526">
                      <text:list-item>
                        <text:list text:style-name="a526">
                          <text:list-item>
                            <text:p text:style-name="a525" text:class-names="" text:cond-style-name=""><text:span text:style-name="a5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9">
              <text:list-item>
                <text:list text:style-name="a529">
                  <text:list-item>
                    <text:list text:style-name="a529">
                      <text:list-item>
                        <text:list text:style-name="a529">
                          <text:list-item>
                            <text:list text:style-name="a529">
                              <text:list-item>
                                <text:p text:style-name="a528" text:class-names="" text:cond-style-name=""><text:span text:style-name="a5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33" draw:name="頁尾版面配置區 5" svg:x="0in" svg:y="9.49826in" svg:width="3.25in" svg:height="0.5in" presentation:class="footer" presentation:placeholder="false">
          <draw:text-box>
            <text:p text:style-name="a532" text:class-names="" text:cond-style-name=""><text:span text:style-name="a531" text:class-names=""/></text:p>
          </draw:text-box>
          <svg:title/>
          <svg:desc/>
        </draw:frame>
        <draw:frame draw:id="id10" presentation:style-name="a536" draw:name="投影片編號版面配置區 6" svg:x="4.24826in" svg:y="9.49826in" svg:width="3.25in" svg:height="0.5in" presentation:class="page-number" presentation:placeholder="false">
          <draw:text-box>
            <text:p text:style-name="a535" text:class-names="" text:cond-style-name=""><text:span text:style-name="a5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38">
      <draw:frame draw:id="id53" presentation:style-name="a542" draw:name="Title 1" svg:x="0.69in" svg:y="0.5in" svg:width="3.225in" svg:height="1.75in" presentation:class="title" presentation:placeholder="false">
        <draw:text-box>
          <text:p text:style-name="a541" text:class-names="" text:cond-style-name=""><text:span text:style-name="a539" text:class-names="">按一下以編輯母片標題樣式</text:span><text:span text:style-name="a540" text:class-names=""/></text:p>
        </draw:text-box>
        <svg:title/>
        <svg:desc/>
      </draw:frame>
      <draw:frame draw:id="id54" presentation:style-name="a546" draw:name="Picture Placeholder 2" svg:x="4.25in" svg:y="1.08333in" svg:width="5.0625in" svg:height="5.33333in" presentation:class="graphic" presentation:placeholder="false">
        <draw:text-box>
          <text:p text:style-name="a545" text:class-names="" text:cond-style-name=""><text:span text:style-name="a543" text:class-names="">按一下圖示以新增圖片</text:span><text:span text:style-name="a544" text:class-names=""/></text:p>
        </draw:text-box>
        <svg:title/>
        <svg:desc/>
      </draw:frame>
      <draw:frame draw:id="id55" presentation:style-name="a550" draw:name="Text Placeholder 3" svg:x="0.69in" svg:y="2.25in" svg:width="3.225in" svg:height="4.16667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>編輯母片文字樣式</text:span></text:p>
            </text:list-item>
          </text:list>
        </draw:text-box>
        <svg:title/>
        <svg:desc/>
      </draw:frame>
      <draw:frame draw:id="id56" presentation:style-name="a554" draw:name="Date Placeholder 3" svg:x="0.6875in" svg:y="6.95139in" svg:width="2.25in" svg:height="0.39931in" presentation:class="date-time" presentation:placeholder="false">
        <draw:text-box>
          <text:p text:style-name="a553" text:class-names="" text:cond-style-name=""><text:span text:style-name="a551" text:class-names=""><text:date text:fixed="false" style:data-style-name="a552"/></text:span></text:p>
        </draw:text-box>
        <svg:title/>
        <svg:desc/>
      </draw:frame>
      <draw:frame draw:id="id57" presentation:style-name="a557" draw:name="Footer Placeholder 4" svg:x="3.3125in" svg:y="6.95139in" svg:width="3.375in" svg:height="0.39931in" presentation:class="footer" presentation:placeholder="false">
        <draw:text-box>
          <text:p text:style-name="a556" text:class-names="" text:cond-style-name=""><text:span text:style-name="a555" text:class-names=""/></text:p>
        </draw:text-box>
        <svg:title/>
        <svg:desc/>
      </draw:frame>
      <draw:frame draw:id="id58" presentation:style-name="a560" draw:name="Slide Number Placeholder 5" svg:x="7.06771in" svg:y="6.95139in" svg:width="2.25in" svg:height="0.39931in" presentation:class="page-number" presentation:placeholder="false">
        <draw:text-box>
          <text:p text:style-name="a559" text:class-names="" text:cond-style-name=""><text:span text:style-name="a558" text:class-names=""><text:page-number style:num-format="1" text:fixed="false"/></text:span></text:p>
        </draw:text-box>
        <svg:title/>
        <svg:desc/>
      </draw:frame>
      <presentation:notes style:page-layout-name="pageLayout2" draw:style-name="a590">
        <draw:frame draw:id="id5" presentation:style-name="a563" draw:name="頁首版面配置區 1" svg:x="0in" svg:y="0in" svg:width="3.25in" svg:height="0.5in" presentation:class="header" presentation:placeholder="false">
          <draw:text-box>
            <text:p text:style-name="a562" text:class-names="" text:cond-style-name=""><text:span text:style-name="a561" text:class-names=""/></text:p>
          </draw:text-box>
          <svg:title/>
          <svg:desc/>
        </draw:frame>
        <draw:frame draw:id="id6" presentation:style-name="a567" draw:name="日期版面配置區 2" svg:x="4.24826in" svg:y="0in" svg:width="3.25in" svg:height="0.5in" presentation:class="date-time" presentation:placeholder="false">
          <draw:text-box>
            <text:p text:style-name="a566" text:class-names="" text:cond-style-name=""><text:span text:style-name="a564" text:class-names=""><text:date text:fixed="false" style:data-style-name="a565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568" draw:name="投影片圖像版面配置區 3">
          <svg:title/>
          <svg:desc/>
        </draw:page-thumbnail>
        <draw:frame draw:id="id8" presentation:style-name="a583" draw:name="備忘稿版面配置區 4" svg:x="0.75in" svg:y="4.75in" svg:width="6in" svg:height="4.5in" presentation:class="notes" presentation:placeholder="false">
          <draw:text-box>
            <text:p text:style-name="a570" text:class-names="" text:cond-style-name=""><text:span text:style-name="a569" text:class-names="">按一下以編輯母片文字樣式</text:span></text:p>
            <text:list text:style-name="a573">
              <text:list-item>
                <text:list text:style-name="a573">
                  <text:list-item>
                    <text:p text:style-name="a572" text:class-names="" text:cond-style-name=""><text:span text:style-name="a571" text:class-names="">第二層</text:span></text:p>
                  </text:list-item>
                </text:list>
              </text:list-item>
            </text:list>
            <text:list text:style-name="a576">
              <text:list-item>
                <text:list text:style-name="a576">
                  <text:list-item>
                    <text:list text:style-name="a576">
                      <text:list-item>
                        <text:p text:style-name="a575" text:class-names="" text:cond-style-name=""><text:span text:style-name="a5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9">
              <text:list-item>
                <text:list text:style-name="a579">
                  <text:list-item>
                    <text:list text:style-name="a579">
                      <text:list-item>
                        <text:list text:style-name="a579">
                          <text:list-item>
                            <text:p text:style-name="a578" text:class-names="" text:cond-style-name=""><text:span text:style-name="a5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2">
              <text:list-item>
                <text:list text:style-name="a582">
                  <text:list-item>
                    <text:list text:style-name="a582">
                      <text:list-item>
                        <text:list text:style-name="a582">
                          <text:list-item>
                            <text:list text:style-name="a582">
                              <text:list-item>
                                <text:p text:style-name="a581" text:class-names="" text:cond-style-name=""><text:span text:style-name="a5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6" draw:name="頁尾版面配置區 5" svg:x="0in" svg:y="9.49826in" svg:width="3.25in" svg:height="0.5in" presentation:class="footer" presentation:placeholder="false">
          <draw:text-box>
            <text:p text:style-name="a585" text:class-names="" text:cond-style-name=""><text:span text:style-name="a584" text:class-names=""/></text:p>
          </draw:text-box>
          <svg:title/>
          <svg:desc/>
        </draw:frame>
        <draw:frame draw:id="id10" presentation:style-name="a589" draw:name="投影片編號版面配置區 6" svg:x="4.24826in" svg:y="9.49826in" svg:width="3.25in" svg:height="0.5in" presentation:class="page-number" presentation:placeholder="false">
          <draw:text-box>
            <text:p text:style-name="a588" text:class-names="" text:cond-style-name=""><text:span text:style-name="a5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591">
      <draw:frame draw:id="id59" presentation:style-name="a595" draw:name="Title 1" svg:x="0.69271in" svg:y="0.39931in" svg:width="8.625in" svg:height="1.44965in" presentation:class="title" presentation:placeholder="false">
        <draw:text-box>
          <text:p text:style-name="a594" text:class-names="" text:cond-style-name=""><text:span text:style-name="a592" text:class-names="">按一下以編輯母片標題樣式</text:span><text:span text:style-name="a593" text:class-names=""/></text:p>
        </draw:text-box>
        <svg:title/>
        <svg:desc/>
      </draw:frame>
      <draw:frame draw:id="id60" presentation:style-name="a612" draw:name="Vertical Text Placeholder 2" svg:x="0.69271in" svg:y="2in" svg:width="8.625in" svg:height="4.75868in" presentation:class="outline" presentation:placeholder="false">
        <draw:text-box>
          <text:list text:style-name="a598">
            <text:list-item>
              <text:p text:style-name="a597" text:class-names="" text:cond-style-name=""><text:span text:style-name="a596" text:class-names="">編輯母片文字樣式</text:span></text:p>
            </text:list-item>
          </text:list>
          <text:list text:style-name="a601">
            <text:list-item>
              <text:list text:style-name="a601">
                <text:list-item>
                  <text:p text:style-name="a600" text:class-names="" text:cond-style-name=""><text:span text:style-name="a599" text:class-names="">第二層</text:span></text:p>
                </text:list-item>
              </text:list>
            </text:list-item>
          </text:list>
          <text:list text:style-name="a604">
            <text:list-item>
              <text:list text:style-name="a604">
                <text:list-item>
                  <text:list text:style-name="a604">
                    <text:list-item>
                      <text:p text:style-name="a603" text:class-names="" text:cond-style-name=""><text:span text:style-name="a602" text:class-names="">第三層</text:span></text:p>
                    </text:list-item>
                  </text:list>
                </text:list-item>
              </text:list>
            </text:list-item>
          </text:list>
          <text:list text:style-name="a607">
            <text:list-item>
              <text:list text:style-name="a607">
                <text:list-item>
                  <text:list text:style-name="a607">
                    <text:list-item>
                      <text:list text:style-name="a607">
                        <text:list-item>
                          <text:p text:style-name="a606" text:class-names="" text:cond-style-name=""><text:span text:style-name="a60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1">
            <text:list-item>
              <text:list text:style-name="a611">
                <text:list-item>
                  <text:list text:style-name="a611">
                    <text:list-item>
                      <text:list text:style-name="a611">
                        <text:list-item>
                          <text:list text:style-name="a611">
                            <text:list-item>
                              <text:p text:style-name="a610" text:class-names="" text:cond-style-name=""><text:span text:style-name="a608" text:class-names="">第五層</text:span><text:span text:style-name="a60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16" draw:name="Date Placeholder 3" svg:x="0.6875in" svg:y="6.95139in" svg:width="2.25in" svg:height="0.39931in" presentation:class="date-time" presentation:placeholder="false">
        <draw:text-box>
          <text:p text:style-name="a615" text:class-names="" text:cond-style-name=""><text:span text:style-name="a613" text:class-names=""><text:date text:fixed="false" style:data-style-name="a614"/></text:span></text:p>
        </draw:text-box>
        <svg:title/>
        <svg:desc/>
      </draw:frame>
      <draw:frame draw:id="id62" presentation:style-name="a619" draw:name="Footer Placeholder 4" svg:x="3.3125in" svg:y="6.95139in" svg:width="3.375in" svg:height="0.39931in" presentation:class="footer" presentation:placeholder="false">
        <draw:text-box>
          <text:p text:style-name="a618" text:class-names="" text:cond-style-name=""><text:span text:style-name="a617" text:class-names=""/></text:p>
        </draw:text-box>
        <svg:title/>
        <svg:desc/>
      </draw:frame>
      <draw:frame draw:id="id63" presentation:style-name="a622" draw:name="Slide Number Placeholder 5" svg:x="7.06771in" svg:y="6.95139in" svg:width="2.25in" svg:height="0.39931in" presentation:class="page-number" presentation:placeholder="false">
        <draw:text-box>
          <text:p text:style-name="a621" text:class-names="" text:cond-style-name=""><text:span text:style-name="a620" text:class-names=""><text:page-number style:num-format="1" text:fixed="false"/></text:span></text:p>
        </draw:text-box>
        <svg:title/>
        <svg:desc/>
      </draw:frame>
      <presentation:notes style:page-layout-name="pageLayout2" draw:style-name="a652">
        <draw:frame draw:id="id5" presentation:style-name="a625" draw:name="頁首版面配置區 1" svg:x="0in" svg:y="0in" svg:width="3.25in" svg:height="0.5in" presentation:class="header" presentation:placeholder="false">
          <draw:text-box>
            <text:p text:style-name="a624" text:class-names="" text:cond-style-name=""><text:span text:style-name="a623" text:class-names=""/></text:p>
          </draw:text-box>
          <svg:title/>
          <svg:desc/>
        </draw:frame>
        <draw:frame draw:id="id6" presentation:style-name="a629" draw:name="日期版面配置區 2" svg:x="4.24826in" svg:y="0in" svg:width="3.25in" svg:height="0.5in" presentation:class="date-time" presentation:placeholder="false">
          <draw:text-box>
            <text:p text:style-name="a628" text:class-names="" text:cond-style-name=""><text:span text:style-name="a626" text:class-names=""><text:date text:fixed="false" style:data-style-name="a627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630" draw:name="投影片圖像版面配置區 3">
          <svg:title/>
          <svg:desc/>
        </draw:page-thumbnail>
        <draw:frame draw:id="id8" presentation:style-name="a645" draw:name="備忘稿版面配置區 4" svg:x="0.75in" svg:y="4.75in" svg:width="6in" svg:height="4.5in" presentation:class="notes" presentation:placeholder="false">
          <draw:text-box>
            <text:p text:style-name="a632" text:class-names="" text:cond-style-name=""><text:span text:style-name="a631" text:class-names="">按一下以編輯母片文字樣式</text:span></text:p>
            <text:list text:style-name="a635">
              <text:list-item>
                <text:list text:style-name="a635">
                  <text:list-item>
                    <text:p text:style-name="a634" text:class-names="" text:cond-style-name=""><text:span text:style-name="a633" text:class-names="">第二層</text:span></text:p>
                  </text:list-item>
                </text:list>
              </text:list-item>
            </text:list>
            <text:list text:style-name="a638">
              <text:list-item>
                <text:list text:style-name="a638">
                  <text:list-item>
                    <text:list text:style-name="a638">
                      <text:list-item>
                        <text:p text:style-name="a637" text:class-names="" text:cond-style-name=""><text:span text:style-name="a63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1">
              <text:list-item>
                <text:list text:style-name="a641">
                  <text:list-item>
                    <text:list text:style-name="a641">
                      <text:list-item>
                        <text:list text:style-name="a641">
                          <text:list-item>
                            <text:p text:style-name="a640" text:class-names="" text:cond-style-name=""><text:span text:style-name="a63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4">
              <text:list-item>
                <text:list text:style-name="a644">
                  <text:list-item>
                    <text:list text:style-name="a644">
                      <text:list-item>
                        <text:list text:style-name="a644">
                          <text:list-item>
                            <text:list text:style-name="a644">
                              <text:list-item>
                                <text:p text:style-name="a643" text:class-names="" text:cond-style-name=""><text:span text:style-name="a64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48" draw:name="頁尾版面配置區 5" svg:x="0in" svg:y="9.49826in" svg:width="3.25in" svg:height="0.5in" presentation:class="footer" presentation:placeholder="false">
          <draw:text-box>
            <text:p text:style-name="a647" text:class-names="" text:cond-style-name=""><text:span text:style-name="a646" text:class-names=""/></text:p>
          </draw:text-box>
          <svg:title/>
          <svg:desc/>
        </draw:frame>
        <draw:frame draw:id="id10" presentation:style-name="a651" draw:name="投影片編號版面配置區 6" svg:x="4.24826in" svg:y="9.49826in" svg:width="3.25in" svg:height="0.5in" presentation:class="page-number" presentation:placeholder="false">
          <draw:text-box>
            <text:p text:style-name="a650" text:class-names="" text:cond-style-name=""><text:span text:style-name="a64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653">
      <draw:frame draw:id="id64" presentation:style-name="a657" draw:name="Vertical Title 1" svg:x="7.15625in" svg:y="0.3941in" svg:width="2.15625in" svg:height="6.3559in" presentation:class="title" presentation:placeholder="false">
        <draw:text-box>
          <text:p text:style-name="a656" text:class-names="" text:cond-style-name=""><text:span text:style-name="a654" text:class-names="">按一下以編輯母片標題樣式</text:span><text:span text:style-name="a655" text:class-names=""/></text:p>
        </draw:text-box>
        <svg:title/>
        <svg:desc/>
      </draw:frame>
      <draw:frame draw:id="id65" presentation:style-name="a674" draw:name="Vertical Text Placeholder 2" svg:x="0.6875in" svg:y="0.3941in" svg:width="6.34375in" svg:height="6.3559in" presentation:class="outline" presentation:placeholder="false">
        <draw:text-box>
          <text:list text:style-name="a660">
            <text:list-item>
              <text:p text:style-name="a659" text:class-names="" text:cond-style-name=""><text:span text:style-name="a658" text:class-names="">編輯母片文字樣式</text:span></text:p>
            </text:list-item>
          </text:list>
          <text:list text:style-name="a663">
            <text:list-item>
              <text:list text:style-name="a663">
                <text:list-item>
                  <text:p text:style-name="a662" text:class-names="" text:cond-style-name=""><text:span text:style-name="a661" text:class-names="">第二層</text:span></text:p>
                </text:list-item>
              </text:list>
            </text:list-item>
          </text:list>
          <text:list text:style-name="a666">
            <text:list-item>
              <text:list text:style-name="a666">
                <text:list-item>
                  <text:list text:style-name="a666">
                    <text:list-item>
                      <text:p text:style-name="a665" text:class-names="" text:cond-style-name=""><text:span text:style-name="a664" text:class-names="">第三層</text:span></text:p>
                    </text:list-item>
                  </text:list>
                </text:list-item>
              </text:list>
            </text:list-item>
          </text:list>
          <text:list text:style-name="a669">
            <text:list-item>
              <text:list text:style-name="a669">
                <text:list-item>
                  <text:list text:style-name="a669">
                    <text:list-item>
                      <text:list text:style-name="a669">
                        <text:list-item>
                          <text:p text:style-name="a668" text:class-names="" text:cond-style-name=""><text:span text:style-name="a6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3">
            <text:list-item>
              <text:list text:style-name="a673">
                <text:list-item>
                  <text:list text:style-name="a673">
                    <text:list-item>
                      <text:list text:style-name="a673">
                        <text:list-item>
                          <text:list text:style-name="a673">
                            <text:list-item>
                              <text:p text:style-name="a672" text:class-names="" text:cond-style-name=""><text:span text:style-name="a670" text:class-names="">第五層</text:span><text:span text:style-name="a6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678" draw:name="Date Placeholder 3" svg:x="0.6875in" svg:y="6.95139in" svg:width="2.25in" svg:height="0.39931in" presentation:class="date-time" presentation:placeholder="false">
        <draw:text-box>
          <text:p text:style-name="a677" text:class-names="" text:cond-style-name=""><text:span text:style-name="a675" text:class-names=""><text:date text:fixed="false" style:data-style-name="a676"/></text:span></text:p>
        </draw:text-box>
        <svg:title/>
        <svg:desc/>
      </draw:frame>
      <draw:frame draw:id="id67" presentation:style-name="a681" draw:name="Footer Placeholder 4" svg:x="3.3125in" svg:y="6.95139in" svg:width="3.375in" svg:height="0.39931in" presentation:class="footer" presentation:placeholder="false">
        <draw:text-box>
          <text:p text:style-name="a680" text:class-names="" text:cond-style-name=""><text:span text:style-name="a679" text:class-names=""/></text:p>
        </draw:text-box>
        <svg:title/>
        <svg:desc/>
      </draw:frame>
      <draw:frame draw:id="id68" presentation:style-name="a684" draw:name="Slide Number Placeholder 5" svg:x="7.06771in" svg:y="6.95139in" svg:width="2.25in" svg:height="0.39931in" presentation:class="page-number" presentation:placeholder="false">
        <draw:text-box>
          <text:p text:style-name="a683" text:class-names="" text:cond-style-name=""><text:span text:style-name="a682" text:class-names=""><text:page-number style:num-format="1" text:fixed="false"/></text:span></text:p>
        </draw:text-box>
        <svg:title/>
        <svg:desc/>
      </draw:frame>
      <presentation:notes style:page-layout-name="pageLayout2" draw:style-name="a714">
        <draw:frame draw:id="id5" presentation:style-name="a687" draw:name="頁首版面配置區 1" svg:x="0in" svg:y="0in" svg:width="3.25in" svg:height="0.5in" presentation:class="header" presentation:placeholder="false">
          <draw:text-box>
            <text:p text:style-name="a686" text:class-names="" text:cond-style-name=""><text:span text:style-name="a685" text:class-names=""/></text:p>
          </draw:text-box>
          <svg:title/>
          <svg:desc/>
        </draw:frame>
        <draw:frame draw:id="id6" presentation:style-name="a691" draw:name="日期版面配置區 2" svg:x="4.24826in" svg:y="0in" svg:width="3.25in" svg:height="0.5in" presentation:class="date-time" presentation:placeholder="false">
          <draw:text-box>
            <text:p text:style-name="a690" text:class-names="" text:cond-style-name=""><text:span text:style-name="a688" text:class-names=""><text:date text:fixed="false" style:data-style-name="a689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692" draw:name="投影片圖像版面配置區 3">
          <svg:title/>
          <svg:desc/>
        </draw:page-thumbnail>
        <draw:frame draw:id="id8" presentation:style-name="a707" draw:name="備忘稿版面配置區 4" svg:x="0.75in" svg:y="4.75in" svg:width="6in" svg:height="4.5in" presentation:class="notes" presentation:placeholder="false">
          <draw:text-box>
            <text:p text:style-name="a694" text:class-names="" text:cond-style-name=""><text:span text:style-name="a693" text:class-names="">按一下以編輯母片文字樣式</text:span></text:p>
            <text:list text:style-name="a697">
              <text:list-item>
                <text:list text:style-name="a697">
                  <text:list-item>
                    <text:p text:style-name="a696" text:class-names="" text:cond-style-name=""><text:span text:style-name="a695" text:class-names="">第二層</text:span></text:p>
                  </text:list-item>
                </text:list>
              </text:list-item>
            </text:list>
            <text:list text:style-name="a700">
              <text:list-item>
                <text:list text:style-name="a700">
                  <text:list-item>
                    <text:list text:style-name="a700">
                      <text:list-item>
                        <text:p text:style-name="a699" text:class-names="" text:cond-style-name=""><text:span text:style-name="a69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03">
              <text:list-item>
                <text:list text:style-name="a703">
                  <text:list-item>
                    <text:list text:style-name="a703">
                      <text:list-item>
                        <text:list text:style-name="a703">
                          <text:list-item>
                            <text:p text:style-name="a702" text:class-names="" text:cond-style-name=""><text:span text:style-name="a70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6">
              <text:list-item>
                <text:list text:style-name="a706">
                  <text:list-item>
                    <text:list text:style-name="a706">
                      <text:list-item>
                        <text:list text:style-name="a706">
                          <text:list-item>
                            <text:list text:style-name="a706">
                              <text:list-item>
                                <text:p text:style-name="a705" text:class-names="" text:cond-style-name=""><text:span text:style-name="a70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10" draw:name="頁尾版面配置區 5" svg:x="0in" svg:y="9.49826in" svg:width="3.25in" svg:height="0.5in" presentation:class="footer" presentation:placeholder="false">
          <draw:text-box>
            <text:p text:style-name="a709" text:class-names="" text:cond-style-name=""><text:span text:style-name="a708" text:class-names=""/></text:p>
          </draw:text-box>
          <svg:title/>
          <svg:desc/>
        </draw:frame>
        <draw:frame draw:id="id10" presentation:style-name="a713" draw:name="投影片編號版面配置區 6" svg:x="4.24826in" svg:y="9.49826in" svg:width="3.25in" svg:height="0.5in" presentation:class="page-number" presentation:placeholder="false">
          <draw:text-box>
            <text:p text:style-name="a712" text:class-names="" text:cond-style-name=""><text:span text:style-name="a71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標題與說明文字" style:page-layout-name="pageLayout1" draw:style-name="a715">
      <draw:frame draw:id="id69" presentation:style-name="a719" draw:name="Title 1" svg:x="0.5612in" svg:y="0.75in" svg:width="8.25in" svg:height="3in" presentation:class="title" presentation:placeholder="false">
        <draw:text-box>
          <text:p text:style-name="a718" text:class-names="" text:cond-style-name=""><text:span text:style-name="a716" text:class-names="">按一下以編輯母片標題樣式</text:span><text:span text:style-name="a717" text:class-names=""/></text:p>
        </draw:text-box>
        <svg:title/>
        <svg:desc/>
      </draw:frame>
      <draw:frame draw:id="id70" presentation:style-name="a723" draw:name="Text Placeholder 2" svg:x="0.5612in" svg:y="4.5in" svg:width="7.0013in" svg:height="2.05556in" presentation:class="outline" presentation:placeholder="false">
        <draw:text-box>
          <text:list text:style-name="a722">
            <text:list-item>
              <text:p text:style-name="a721" text:class-names="" text:cond-style-name=""><text:span text:style-name="a720" text:class-names="">編輯母片文字樣式</text:span></text:p>
            </text:list-item>
          </text:list>
        </draw:text-box>
        <svg:title/>
        <svg:desc/>
      </draw:frame>
      <draw:frame draw:id="id71" presentation:style-name="a727" draw:name="Date Placeholder 3" svg:x="0.6875in" svg:y="6.95139in" svg:width="2.25in" svg:height="0.39931in" presentation:class="date-time" presentation:placeholder="false">
        <draw:text-box>
          <text:p text:style-name="a726" text:class-names="" text:cond-style-name=""><text:span text:style-name="a724" text:class-names=""><text:date text:fixed="false" style:data-style-name="a725"/></text:span></text:p>
        </draw:text-box>
        <svg:title/>
        <svg:desc/>
      </draw:frame>
      <draw:frame draw:id="id72" presentation:style-name="a730" draw:name="Footer Placeholder 4" svg:x="3.3125in" svg:y="6.95139in" svg:width="3.375in" svg:height="0.39931in" presentation:class="footer" presentation:placeholder="false">
        <draw:text-box>
          <text:p text:style-name="a729" text:class-names="" text:cond-style-name=""><text:span text:style-name="a728" text:class-names=""/></text:p>
        </draw:text-box>
        <svg:title/>
        <svg:desc/>
      </draw:frame>
      <draw:frame draw:id="id73" presentation:style-name="a733" draw:name="Slide Number Placeholder 5" svg:x="7.06771in" svg:y="6.95139in" svg:width="2.25in" svg:height="0.39931in" presentation:class="page-number" presentation:placeholder="false">
        <draw:text-box>
          <text:p text:style-name="a732" text:class-names="" text:cond-style-name=""><text:span text:style-name="a731" text:class-names=""><text:page-number style:num-format="1" text:fixed="false"/></text:span></text:p>
        </draw:text-box>
        <svg:title/>
        <svg:desc/>
      </draw:frame>
      <presentation:notes style:page-layout-name="pageLayout2" draw:style-name="a763">
        <draw:frame draw:id="id5" presentation:style-name="a736" draw:name="頁首版面配置區 1" svg:x="0in" svg:y="0in" svg:width="3.25in" svg:height="0.5in" presentation:class="header" presentation:placeholder="false">
          <draw:text-box>
            <text:p text:style-name="a735" text:class-names="" text:cond-style-name=""><text:span text:style-name="a734" text:class-names=""/></text:p>
          </draw:text-box>
          <svg:title/>
          <svg:desc/>
        </draw:frame>
        <draw:frame draw:id="id6" presentation:style-name="a740" draw:name="日期版面配置區 2" svg:x="4.24826in" svg:y="0in" svg:width="3.25in" svg:height="0.5in" presentation:class="date-time" presentation:placeholder="false">
          <draw:text-box>
            <text:p text:style-name="a739" text:class-names="" text:cond-style-name=""><text:span text:style-name="a737" text:class-names=""><text:date text:fixed="false" style:data-style-name="a738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741" draw:name="投影片圖像版面配置區 3">
          <svg:title/>
          <svg:desc/>
        </draw:page-thumbnail>
        <draw:frame draw:id="id8" presentation:style-name="a756" draw:name="備忘稿版面配置區 4" svg:x="0.75in" svg:y="4.75in" svg:width="6in" svg:height="4.5in" presentation:class="notes" presentation:placeholder="false">
          <draw:text-box>
            <text:p text:style-name="a743" text:class-names="" text:cond-style-name=""><text:span text:style-name="a742" text:class-names="">按一下以編輯母片文字樣式</text:span></text:p>
            <text:list text:style-name="a746">
              <text:list-item>
                <text:list text:style-name="a746">
                  <text:list-item>
                    <text:p text:style-name="a745" text:class-names="" text:cond-style-name=""><text:span text:style-name="a744" text:class-names="">第二層</text:span></text:p>
                  </text:list-item>
                </text:list>
              </text:list-item>
            </text:list>
            <text:list text:style-name="a749">
              <text:list-item>
                <text:list text:style-name="a749">
                  <text:list-item>
                    <text:list text:style-name="a749">
                      <text:list-item>
                        <text:p text:style-name="a748" text:class-names="" text:cond-style-name=""><text:span text:style-name="a7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52">
              <text:list-item>
                <text:list text:style-name="a752">
                  <text:list-item>
                    <text:list text:style-name="a752">
                      <text:list-item>
                        <text:list text:style-name="a752">
                          <text:list-item>
                            <text:p text:style-name="a751" text:class-names="" text:cond-style-name=""><text:span text:style-name="a7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55">
              <text:list-item>
                <text:list text:style-name="a755">
                  <text:list-item>
                    <text:list text:style-name="a755">
                      <text:list-item>
                        <text:list text:style-name="a755">
                          <text:list-item>
                            <text:list text:style-name="a755">
                              <text:list-item>
                                <text:p text:style-name="a754" text:class-names="" text:cond-style-name=""><text:span text:style-name="a7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59" draw:name="頁尾版面配置區 5" svg:x="0in" svg:y="9.49826in" svg:width="3.25in" svg:height="0.5in" presentation:class="footer" presentation:placeholder="false">
          <draw:text-box>
            <text:p text:style-name="a758" text:class-names="" text:cond-style-name=""><text:span text:style-name="a757" text:class-names=""/></text:p>
          </draw:text-box>
          <svg:title/>
          <svg:desc/>
        </draw:frame>
        <draw:frame draw:id="id10" presentation:style-name="a762" draw:name="投影片編號版面配置區 6" svg:x="4.24826in" svg:y="9.49826in" svg:width="3.25in" svg:height="0.5in" presentation:class="page-number" presentation:placeholder="false">
          <draw:text-box>
            <text:p text:style-name="a761" text:class-names="" text:cond-style-name=""><text:span text:style-name="a7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切割線" style:page-layout-name="pageLayout1" draw:style-name="a765">
      <draw:g draw:name="Group 6" draw:id="id74">
        <svg:title/>
        <svg:desc/>
        <draw:connector draw:type="line" svg:x1="9.99826in" svg:y1="3.24132in" svg:x2="9.25in" svg:y2="4.23958in" draw:id="id80" draw:style-name="a796" draw:name="Straight Connector 7">
          <svg:title/>
          <svg:desc/>
        </draw:connector>
        <draw:connector draw:type="line" svg:x1="9.99826in" svg:y1="3.48958in" svg:x2="7.55208in" svg:y2="6.75in" draw:id="id81" draw:style-name="a797" draw:name="Straight Connector 8">
          <svg:title/>
          <svg:desc/>
        </draw:connector>
        <draw:connector draw:type="line" svg:x1="9.99826in" svg:y1="3.59375in" svg:x2="8.44271in" svg:y2="5.66667in" draw:id="id82" draw:style-name="a798" draw:name="Straight Connector 9">
          <svg:title/>
          <svg:desc/>
        </draw:connector>
        <draw:connector draw:type="line" svg:x1="9.99826in" svg:y1="3.42535in" svg:x2="8.56597in" svg:y2="5.33333in" draw:id="id83" draw:style-name="a799" draw:name="Straight Connector 10">
          <svg:title/>
          <svg:desc/>
        </draw:connector>
        <draw:connector draw:type="line" svg:x1="9.99826in" svg:y1="4.02778in" svg:x2="8.9566in" svg:y2="5.41667in" draw:id="id84" draw:style-name="a800" draw:name="Straight Connector 11">
          <svg:title/>
          <svg:desc/>
        </draw:connector>
      </draw:g>
      <draw:frame draw:id="id75" presentation:style-name="a769" draw:name="Title Placeholder 1" svg:x="0.56076in" svg:y="4.90799in" svg:width="7in" svg:height="1.64757in" presentation:class="title" presentation:placeholder="false">
        <draw:text-box>
          <text:p text:style-name="a768" text:class-names="" text:cond-style-name=""><text:span text:style-name="a766" text:class-names="">按一下以編輯母片標題樣式</text:span><text:span text:style-name="a767" text:class-names=""/></text:p>
        </draw:text-box>
        <svg:title/>
        <svg:desc/>
      </draw:frame>
      <draw:frame draw:id="id76" presentation:style-name="a785" draw:name="Text Placeholder 2" svg:x="0.56076in" svg:y="0.75in" svg:width="7in" svg:height="3.95313in" presentation:class="outline" presentation:placeholder="false">
        <draw:text-box>
          <text:list text:style-name="a772">
            <text:list-item>
              <text:p text:style-name="a771" text:class-names="" text:cond-style-name=""><text:span text:style-name="a770" text:class-names="">編輯母片文字樣式</text:span></text:p>
            </text:list-item>
          </text:list>
          <text:list text:style-name="a775">
            <text:list-item>
              <text:list text:style-name="a775">
                <text:list-item>
                  <text:p text:style-name="a774" text:class-names="" text:cond-style-name=""><text:span text:style-name="a773" text:class-names="">第二層</text:span></text:p>
                </text:list-item>
              </text:list>
            </text:list-item>
          </text:list>
          <text:list text:style-name="a778">
            <text:list-item>
              <text:list text:style-name="a778">
                <text:list-item>
                  <text:list text:style-name="a778">
                    <text:list-item>
                      <text:p text:style-name="a777" text:class-names="" text:cond-style-name=""><text:span text:style-name="a776" text:class-names="">第三層</text:span></text:p>
                    </text:list-item>
                  </text:list>
                </text:list-item>
              </text:list>
            </text:list-item>
          </text:list>
          <text:list text:style-name="a781">
            <text:list-item>
              <text:list text:style-name="a781">
                <text:list-item>
                  <text:list text:style-name="a781">
                    <text:list-item>
                      <text:list text:style-name="a781">
                        <text:list-item>
                          <text:p text:style-name="a780" text:class-names="" text:cond-style-name=""><text:span text:style-name="a77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84">
            <text:list-item>
              <text:list text:style-name="a784">
                <text:list-item>
                  <text:list text:style-name="a784">
                    <text:list-item>
                      <text:list text:style-name="a784">
                        <text:list-item>
                          <text:list text:style-name="a784">
                            <text:list-item>
                              <text:p text:style-name="a783" text:class-names="" text:cond-style-name=""><text:span text:style-name="a782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7" presentation:style-name="a789" draw:name="Date Placeholder 3" svg:x="8.12326in" svg:y="6.75in" svg:width="1.3125in" svg:height="0.39931in" presentation:class="date-time" presentation:placeholder="false">
        <draw:text-box>
          <text:p text:style-name="a788" text:class-names="" text:cond-style-name=""><text:span text:style-name="a786" text:class-names=""><text:date text:fixed="false" style:data-style-name="a787"/></text:span></text:p>
        </draw:text-box>
        <svg:title/>
        <svg:desc/>
      </draw:frame>
      <draw:frame draw:id="id78" presentation:style-name="a792" draw:name="Footer Placeholder 4" svg:x="0.56076in" svg:y="6.75in" svg:width="6.1875in" svg:height="0.39931in" presentation:class="footer" presentation:placeholder="false">
        <draw:text-box>
          <text:p text:style-name="a791" text:class-names="" text:cond-style-name=""><text:span text:style-name="a790" text:class-names=""/></text:p>
        </draw:text-box>
        <svg:title/>
        <svg:desc/>
      </draw:frame>
      <draw:frame draw:id="id79" presentation:style-name="a795" draw:name="Slide Number Placeholder 5" svg:x="8.5in" svg:y="6.10069in" svg:width="0.9375in" svg:height="0.73264in" presentation:class="page-number" presentation:placeholder="false">
        <draw:text-box>
          <text:p text:style-name="a794" text:class-names="" text:cond-style-name=""><text:span text:style-name="a793" text:class-names=""><text:page-number style:num-format="1" text:fixed="false"/></text:span></text:p>
        </draw:text-box>
        <svg:title/>
        <svg:desc/>
      </draw:frame>
      <presentation:notes style:page-layout-name="pageLayout2" draw:style-name="a830">
        <draw:frame draw:id="id5" presentation:style-name="a803" draw:name="頁首版面配置區 1" svg:x="0in" svg:y="0in" svg:width="3.25in" svg:height="0.5in" presentation:class="header" presentation:placeholder="false">
          <draw:text-box>
            <text:p text:style-name="a802" text:class-names="" text:cond-style-name=""><text:span text:style-name="a801" text:class-names=""/></text:p>
          </draw:text-box>
          <svg:title/>
          <svg:desc/>
        </draw:frame>
        <draw:frame draw:id="id6" presentation:style-name="a807" draw:name="日期版面配置區 2" svg:x="4.24826in" svg:y="0in" svg:width="3.25in" svg:height="0.5in" presentation:class="date-time" presentation:placeholder="false">
          <draw:text-box>
            <text:p text:style-name="a806" text:class-names="" text:cond-style-name=""><text:span text:style-name="a804" text:class-names=""><text:date text:fixed="false" style:data-style-name="a805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808" draw:name="投影片圖像版面配置區 3">
          <svg:title/>
          <svg:desc/>
        </draw:page-thumbnail>
        <draw:frame draw:id="id8" presentation:style-name="a823" draw:name="備忘稿版面配置區 4" svg:x="0.75in" svg:y="4.75in" svg:width="6in" svg:height="4.5in" presentation:class="notes" presentation:placeholder="false">
          <draw:text-box>
            <text:p text:style-name="a810" text:class-names="" text:cond-style-name=""><text:span text:style-name="a809" text:class-names="">按一下以編輯母片文字樣式</text:span></text:p>
            <text:list text:style-name="a813">
              <text:list-item>
                <text:list text:style-name="a813">
                  <text:list-item>
                    <text:p text:style-name="a812" text:class-names="" text:cond-style-name=""><text:span text:style-name="a811" text:class-names="">第二層</text:span></text:p>
                  </text:list-item>
                </text:list>
              </text:list-item>
            </text:list>
            <text:list text:style-name="a816">
              <text:list-item>
                <text:list text:style-name="a816">
                  <text:list-item>
                    <text:list text:style-name="a816">
                      <text:list-item>
                        <text:p text:style-name="a815" text:class-names="" text:cond-style-name=""><text:span text:style-name="a8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19">
              <text:list-item>
                <text:list text:style-name="a819">
                  <text:list-item>
                    <text:list text:style-name="a819">
                      <text:list-item>
                        <text:list text:style-name="a819">
                          <text:list-item>
                            <text:p text:style-name="a818" text:class-names="" text:cond-style-name=""><text:span text:style-name="a8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22">
              <text:list-item>
                <text:list text:style-name="a822">
                  <text:list-item>
                    <text:list text:style-name="a822">
                      <text:list-item>
                        <text:list text:style-name="a822">
                          <text:list-item>
                            <text:list text:style-name="a822">
                              <text:list-item>
                                <text:p text:style-name="a821" text:class-names="" text:cond-style-name=""><text:span text:style-name="a8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26" draw:name="頁尾版面配置區 5" svg:x="0in" svg:y="9.49826in" svg:width="3.25in" svg:height="0.5in" presentation:class="footer" presentation:placeholder="false">
          <draw:text-box>
            <text:p text:style-name="a825" text:class-names="" text:cond-style-name=""><text:span text:style-name="a824" text:class-names=""/></text:p>
          </draw:text-box>
          <svg:title/>
          <svg:desc/>
        </draw:frame>
        <draw:frame draw:id="id10" presentation:style-name="a829" draw:name="投影片編號版面配置區 6" svg:x="4.24826in" svg:y="9.49826in" svg:width="3.25in" svg:height="0.5in" presentation:class="page-number" presentation:placeholder="false">
          <draw:text-box>
            <text:p text:style-name="a828" text:class-names="" text:cond-style-name=""><text:span text:style-name="a8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832">
      <draw:connector draw:type="line" svg:x1="9.87326in" svg:y1="0.00868in" svg:x2="6.74826in" svg:y2="4.17535in" draw:id="id85" draw:style-name="a833" draw:name="Straight Connector 15">
        <svg:title/>
        <svg:desc/>
      </draw:connector>
      <draw:connector draw:type="line" svg:x1="9.99826in" svg:y1="0.10069in" svg:x2="5.01042in" svg:y2="6.75in" draw:id="id86" draw:style-name="a834" draw:name="Straight Connector 16">
        <svg:title/>
        <svg:desc/>
      </draw:connector>
      <draw:connector draw:type="line" svg:x1="9.99826in" svg:y1="0.25in" svg:x2="5.93576in" svg:y2="5.66667in" draw:id="id87" draw:style-name="a835" draw:name="Straight Connector 18">
        <svg:title/>
        <svg:desc/>
      </draw:connector>
      <draw:connector draw:type="line" svg:x1="9.99826in" svg:y1="0.03472in" svg:x2="6.01736in" svg:y2="5.34201in" draw:id="id88" draw:style-name="a836" draw:name="Straight Connector 20">
        <svg:title/>
        <svg:desc/>
      </draw:connector>
      <draw:connector draw:type="line" svg:x1="9.99826in" svg:y1="0.66667in" svg:x2="6.43576in" svg:y2="5.41667in" draw:id="id89" draw:style-name="a837" draw:name="Straight Connector 22">
        <svg:title/>
        <svg:desc/>
      </draw:connector>
      <draw:frame draw:id="id90" presentation:style-name="a841" draw:name="Title 1" svg:x="0.5612in" svg:y="0.75in" svg:width="6.5625in" svg:height="3.25in" presentation:class="title" presentation:placeholder="false">
        <draw:text-box>
          <text:p text:style-name="a840" text:class-names="" text:cond-style-name=""><text:span text:style-name="a838" text:class-names="">按一下以編輯母片標題樣式</text:span><text:span text:style-name="a839" text:class-names=""/></text:p>
        </draw:text-box>
        <svg:title/>
        <svg:desc/>
      </draw:frame>
      <draw:frame draw:id="id91" presentation:style-name="a845" draw:name="Subtitle 2" svg:x="0.5612in" svg:y="4.20371in" svg:width="5.25in" svg:height="2.12963in" presentation:class="subtitle" presentation:placeholder="false">
        <draw:text-box>
          <text:p text:style-name="a844" text:class-names="" text:cond-style-name=""><text:span text:style-name="a842" text:class-names="">按一下以編輯母片副標題樣式</text:span><text:span text:style-name="a843" text:class-names=""/></text:p>
        </draw:text-box>
        <svg:title/>
        <svg:desc/>
      </draw:frame>
      <draw:frame draw:id="id92" presentation:style-name="a849" draw:name="Date Placeholder 3" svg:x="8.12326in" svg:y="6.75in" svg:width="1.3125in" svg:height="0.39931in" presentation:class="date-time" presentation:placeholder="false">
        <draw:text-box>
          <text:p text:style-name="a848" text:class-names="" text:cond-style-name=""><text:span text:style-name="a846" text:class-names=""><text:date text:fixed="false" style:data-style-name="a847"/></text:span></text:p>
        </draw:text-box>
        <svg:title/>
        <svg:desc/>
      </draw:frame>
      <draw:frame draw:id="id93" presentation:style-name="a852" draw:name="Footer Placeholder 4" svg:x="0.56076in" svg:y="6.75in" svg:width="6.1875in" svg:height="0.39931in" presentation:class="footer" presentation:placeholder="false">
        <draw:text-box>
          <text:p text:style-name="a851" text:class-names="" text:cond-style-name=""><text:span text:style-name="a850" text:class-names=""/></text:p>
        </draw:text-box>
        <svg:title/>
        <svg:desc/>
      </draw:frame>
      <draw:frame draw:id="id94" presentation:style-name="a855" draw:name="Slide Number Placeholder 5" svg:x="8.5in" svg:y="6.10069in" svg:width="0.9375in" svg:height="0.73264in" presentation:class="page-number" presentation:placeholder="false">
        <draw:text-box>
          <text:p text:style-name="a854" text:class-names="" text:cond-style-name=""><text:span text:style-name="a853" text:class-names=""><text:page-number style:num-format="1" text:fixed="false"/></text:span></text:p>
        </draw:text-box>
        <svg:title/>
        <svg:desc/>
      </draw:frame>
      <presentation:notes style:page-layout-name="pageLayout2" draw:style-name="a885">
        <draw:frame draw:id="id5" presentation:style-name="a858" draw:name="頁首版面配置區 1" svg:x="0in" svg:y="0in" svg:width="3.25in" svg:height="0.5in" presentation:class="header" presentation:placeholder="false">
          <draw:text-box>
            <text:p text:style-name="a857" text:class-names="" text:cond-style-name=""><text:span text:style-name="a856" text:class-names=""/></text:p>
          </draw:text-box>
          <svg:title/>
          <svg:desc/>
        </draw:frame>
        <draw:frame draw:id="id6" presentation:style-name="a862" draw:name="日期版面配置區 2" svg:x="4.24826in" svg:y="0in" svg:width="3.25in" svg:height="0.5in" presentation:class="date-time" presentation:placeholder="false">
          <draw:text-box>
            <text:p text:style-name="a861" text:class-names="" text:cond-style-name=""><text:span text:style-name="a859" text:class-names=""><text:date text:fixed="false" style:data-style-name="a860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863" draw:name="投影片圖像版面配置區 3">
          <svg:title/>
          <svg:desc/>
        </draw:page-thumbnail>
        <draw:frame draw:id="id8" presentation:style-name="a878" draw:name="備忘稿版面配置區 4" svg:x="0.75in" svg:y="4.75in" svg:width="6in" svg:height="4.5in" presentation:class="notes" presentation:placeholder="false">
          <draw:text-box>
            <text:p text:style-name="a865" text:class-names="" text:cond-style-name=""><text:span text:style-name="a864" text:class-names="">按一下以編輯母片文字樣式</text:span></text:p>
            <text:list text:style-name="a868">
              <text:list-item>
                <text:list text:style-name="a868">
                  <text:list-item>
                    <text:p text:style-name="a867" text:class-names="" text:cond-style-name=""><text:span text:style-name="a866" text:class-names="">第二層</text:span></text:p>
                  </text:list-item>
                </text:list>
              </text:list-item>
            </text:list>
            <text:list text:style-name="a871">
              <text:list-item>
                <text:list text:style-name="a871">
                  <text:list-item>
                    <text:list text:style-name="a871">
                      <text:list-item>
                        <text:p text:style-name="a870" text:class-names="" text:cond-style-name=""><text:span text:style-name="a8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74">
              <text:list-item>
                <text:list text:style-name="a874">
                  <text:list-item>
                    <text:list text:style-name="a874">
                      <text:list-item>
                        <text:list text:style-name="a874">
                          <text:list-item>
                            <text:p text:style-name="a873" text:class-names="" text:cond-style-name=""><text:span text:style-name="a8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77">
              <text:list-item>
                <text:list text:style-name="a877">
                  <text:list-item>
                    <text:list text:style-name="a877">
                      <text:list-item>
                        <text:list text:style-name="a877">
                          <text:list-item>
                            <text:list text:style-name="a877">
                              <text:list-item>
                                <text:p text:style-name="a876" text:class-names="" text:cond-style-name=""><text:span text:style-name="a8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81" draw:name="頁尾版面配置區 5" svg:x="0in" svg:y="9.49826in" svg:width="3.25in" svg:height="0.5in" presentation:class="footer" presentation:placeholder="false">
          <draw:text-box>
            <text:p text:style-name="a880" text:class-names="" text:cond-style-name=""><text:span text:style-name="a879" text:class-names=""/></text:p>
          </draw:text-box>
          <svg:title/>
          <svg:desc/>
        </draw:frame>
        <draw:frame draw:id="id10" presentation:style-name="a884" draw:name="投影片編號版面配置區 6" svg:x="4.24826in" svg:y="9.49826in" svg:width="3.25in" svg:height="0.5in" presentation:class="page-number" presentation:placeholder="false">
          <draw:text-box>
            <text:p text:style-name="a883" text:class-names="" text:cond-style-name=""><text:span text:style-name="a8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887">
      <draw:g draw:name="Group 6" draw:id="id95">
        <svg:title/>
        <svg:desc/>
        <draw:connector draw:type="line" svg:x1="9.99826in" svg:y1="3.24132in" svg:x2="9.25in" svg:y2="4.23958in" draw:id="id101" draw:layer="Master2-bg" draw:style-name="a919" draw:name="Straight Connector 7">
          <svg:title/>
          <svg:desc/>
        </draw:connector>
        <draw:connector draw:type="line" svg:x1="9.99826in" svg:y1="3.48958in" svg:x2="7.55208in" svg:y2="6.75in" draw:id="id102" draw:layer="Master2-bg" draw:style-name="a920" draw:name="Straight Connector 8">
          <svg:title/>
          <svg:desc/>
        </draw:connector>
        <draw:connector draw:type="line" svg:x1="9.99826in" svg:y1="3.59375in" svg:x2="8.44271in" svg:y2="5.66667in" draw:id="id103" draw:layer="Master2-bg" draw:style-name="a921" draw:name="Straight Connector 9">
          <svg:title/>
          <svg:desc/>
        </draw:connector>
        <draw:connector draw:type="line" svg:x1="9.99826in" svg:y1="3.42535in" svg:x2="8.56597in" svg:y2="5.33333in" draw:id="id104" draw:layer="Master2-bg" draw:style-name="a922" draw:name="Straight Connector 10">
          <svg:title/>
          <svg:desc/>
        </draw:connector>
        <draw:connector draw:type="line" svg:x1="9.99826in" svg:y1="4.02778in" svg:x2="8.9566in" svg:y2="5.41667in" draw:id="id105" draw:layer="Master2-bg" draw:style-name="a923" draw:name="Straight Connector 11">
          <svg:title/>
          <svg:desc/>
        </draw:connector>
      </draw:g>
      <draw:frame draw:id="id96" presentation:style-name="a891" draw:name="Title 1" svg:x="0.56076in" svg:y="4.90799in" svg:width="7in" svg:height="1.64757in" presentation:class="title" presentation:placeholder="false">
        <draw:text-box>
          <text:p text:style-name="a890" text:class-names="" text:cond-style-name=""><text:span text:style-name="a888" text:class-names="">按一下以編輯母片標題樣式</text:span><text:span text:style-name="a889" text:class-names=""/></text:p>
        </draw:text-box>
        <svg:title/>
        <svg:desc/>
      </draw:frame>
      <draw:frame draw:id="id97" presentation:style-name="a908" draw:name="Content Placeholder 2" svg:x="0.56076in" svg:y="0.75in" svg:width="7in" svg:height="3.95313in" presentation:class="object" presentation:placeholder="false">
        <draw:text-box>
          <text:list text:style-name="a894">
            <text:list-item>
              <text:p text:style-name="a893" text:class-names="" text:cond-style-name=""><text:span text:style-name="a892" text:class-names="">編輯母片文字樣式</text:span></text:p>
            </text:list-item>
          </text:list>
          <text:list text:style-name="a897">
            <text:list-item>
              <text:list text:style-name="a897">
                <text:list-item>
                  <text:p text:style-name="a896" text:class-names="" text:cond-style-name=""><text:span text:style-name="a895" text:class-names="">第二層</text:span></text:p>
                </text:list-item>
              </text:list>
            </text:list-item>
          </text:list>
          <text:list text:style-name="a900">
            <text:list-item>
              <text:list text:style-name="a900">
                <text:list-item>
                  <text:list text:style-name="a900">
                    <text:list-item>
                      <text:p text:style-name="a899" text:class-names="" text:cond-style-name=""><text:span text:style-name="a898" text:class-names="">第三層</text:span></text:p>
                    </text:list-item>
                  </text:list>
                </text:list-item>
              </text:list>
            </text:list-item>
          </text:list>
          <text:list text:style-name="a903">
            <text:list-item>
              <text:list text:style-name="a903">
                <text:list-item>
                  <text:list text:style-name="a903">
                    <text:list-item>
                      <text:list text:style-name="a903">
                        <text:list-item>
                          <text:p text:style-name="a902" text:class-names="" text:cond-style-name=""><text:span text:style-name="a90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7">
            <text:list-item>
              <text:list text:style-name="a907">
                <text:list-item>
                  <text:list text:style-name="a907">
                    <text:list-item>
                      <text:list text:style-name="a907">
                        <text:list-item>
                          <text:list text:style-name="a907">
                            <text:list-item>
                              <text:p text:style-name="a906" text:class-names="" text:cond-style-name=""><text:span text:style-name="a904" text:class-names="">第五層</text:span><text:span text:style-name="a90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8" presentation:style-name="a912" draw:name="Date Placeholder 3" svg:x="8.12326in" svg:y="6.75in" svg:width="1.3125in" svg:height="0.39931in" presentation:class="date-time" presentation:placeholder="false">
        <draw:text-box>
          <text:p text:style-name="a911" text:class-names="" text:cond-style-name=""><text:span text:style-name="a909" text:class-names=""><text:date text:fixed="false" style:data-style-name="a910"/></text:span></text:p>
        </draw:text-box>
        <svg:title/>
        <svg:desc/>
      </draw:frame>
      <draw:frame draw:id="id99" presentation:style-name="a915" draw:name="Footer Placeholder 4" svg:x="0.56076in" svg:y="6.75in" svg:width="6.1875in" svg:height="0.39931in" presentation:class="footer" presentation:placeholder="false">
        <draw:text-box>
          <text:p text:style-name="a914" text:class-names="" text:cond-style-name=""><text:span text:style-name="a913" text:class-names=""/></text:p>
        </draw:text-box>
        <svg:title/>
        <svg:desc/>
      </draw:frame>
      <draw:frame draw:id="id100" presentation:style-name="a918" draw:name="Slide Number Placeholder 5" svg:x="8.5in" svg:y="6.10069in" svg:width="0.9375in" svg:height="0.73264in" presentation:class="page-number" presentation:placeholder="false">
        <draw:text-box>
          <text:p text:style-name="a917" text:class-names="" text:cond-style-name=""><text:span text:style-name="a916" text:class-names=""><text:page-number style:num-format="1" text:fixed="false"/></text:span></text:p>
        </draw:text-box>
        <svg:title/>
        <svg:desc/>
      </draw:frame>
      <presentation:notes style:page-layout-name="pageLayout2" draw:style-name="a953">
        <draw:frame draw:id="id5" presentation:style-name="a926" draw:name="頁首版面配置區 1" svg:x="0in" svg:y="0in" svg:width="3.25in" svg:height="0.5in" presentation:class="header" presentation:placeholder="false">
          <draw:text-box>
            <text:p text:style-name="a925" text:class-names="" text:cond-style-name=""><text:span text:style-name="a924" text:class-names=""/></text:p>
          </draw:text-box>
          <svg:title/>
          <svg:desc/>
        </draw:frame>
        <draw:frame draw:id="id6" presentation:style-name="a930" draw:name="日期版面配置區 2" svg:x="4.24826in" svg:y="0in" svg:width="3.25in" svg:height="0.5in" presentation:class="date-time" presentation:placeholder="false">
          <draw:text-box>
            <text:p text:style-name="a929" text:class-names="" text:cond-style-name=""><text:span text:style-name="a927" text:class-names=""><text:date text:fixed="false" style:data-style-name="a928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931" draw:name="投影片圖像版面配置區 3">
          <svg:title/>
          <svg:desc/>
        </draw:page-thumbnail>
        <draw:frame draw:id="id8" presentation:style-name="a946" draw:name="備忘稿版面配置區 4" svg:x="0.75in" svg:y="4.75in" svg:width="6in" svg:height="4.5in" presentation:class="notes" presentation:placeholder="false">
          <draw:text-box>
            <text:p text:style-name="a933" text:class-names="" text:cond-style-name=""><text:span text:style-name="a932" text:class-names="">按一下以編輯母片文字樣式</text:span></text:p>
            <text:list text:style-name="a936">
              <text:list-item>
                <text:list text:style-name="a936">
                  <text:list-item>
                    <text:p text:style-name="a935" text:class-names="" text:cond-style-name=""><text:span text:style-name="a934" text:class-names="">第二層</text:span></text:p>
                  </text:list-item>
                </text:list>
              </text:list-item>
            </text:list>
            <text:list text:style-name="a939">
              <text:list-item>
                <text:list text:style-name="a939">
                  <text:list-item>
                    <text:list text:style-name="a939">
                      <text:list-item>
                        <text:p text:style-name="a938" text:class-names="" text:cond-style-name=""><text:span text:style-name="a9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42">
              <text:list-item>
                <text:list text:style-name="a942">
                  <text:list-item>
                    <text:list text:style-name="a942">
                      <text:list-item>
                        <text:list text:style-name="a942">
                          <text:list-item>
                            <text:p text:style-name="a941" text:class-names="" text:cond-style-name=""><text:span text:style-name="a9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45">
              <text:list-item>
                <text:list text:style-name="a945">
                  <text:list-item>
                    <text:list text:style-name="a945">
                      <text:list-item>
                        <text:list text:style-name="a945">
                          <text:list-item>
                            <text:list text:style-name="a945">
                              <text:list-item>
                                <text:p text:style-name="a944" text:class-names="" text:cond-style-name=""><text:span text:style-name="a9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949" draw:name="頁尾版面配置區 5" svg:x="0in" svg:y="9.49826in" svg:width="3.25in" svg:height="0.5in" presentation:class="footer" presentation:placeholder="false">
          <draw:text-box>
            <text:p text:style-name="a948" text:class-names="" text:cond-style-name=""><text:span text:style-name="a947" text:class-names=""/></text:p>
          </draw:text-box>
          <svg:title/>
          <svg:desc/>
        </draw:frame>
        <draw:frame draw:id="id10" presentation:style-name="a952" draw:name="投影片編號版面配置區 6" svg:x="4.24826in" svg:y="9.49826in" svg:width="3.25in" svg:height="0.5in" presentation:class="page-number" presentation:placeholder="false">
          <draw:text-box>
            <text:p text:style-name="a951" text:class-names="" text:cond-style-name=""><text:span text:style-name="a95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955">
      <draw:g draw:name="Group 6" draw:id="id106">
        <svg:title/>
        <svg:desc/>
        <draw:connector draw:type="line" svg:x1="9.99826in" svg:y1="3.24132in" svg:x2="9.25in" svg:y2="4.23958in" draw:id="id112" draw:layer="Master2-bg" draw:style-name="a974" draw:name="Straight Connector 7">
          <svg:title/>
          <svg:desc/>
        </draw:connector>
        <draw:connector draw:type="line" svg:x1="9.99826in" svg:y1="3.48958in" svg:x2="7.55208in" svg:y2="6.75in" draw:id="id113" draw:layer="Master2-bg" draw:style-name="a975" draw:name="Straight Connector 8">
          <svg:title/>
          <svg:desc/>
        </draw:connector>
        <draw:connector draw:type="line" svg:x1="9.99826in" svg:y1="3.59375in" svg:x2="8.44271in" svg:y2="5.66667in" draw:id="id114" draw:layer="Master2-bg" draw:style-name="a976" draw:name="Straight Connector 9">
          <svg:title/>
          <svg:desc/>
        </draw:connector>
        <draw:connector draw:type="line" svg:x1="9.99826in" svg:y1="3.42535in" svg:x2="8.56597in" svg:y2="5.33333in" draw:id="id115" draw:layer="Master2-bg" draw:style-name="a977" draw:name="Straight Connector 10">
          <svg:title/>
          <svg:desc/>
        </draw:connector>
        <draw:connector draw:type="line" svg:x1="9.99826in" svg:y1="4.02778in" svg:x2="8.9566in" svg:y2="5.41667in" draw:id="id116" draw:layer="Master2-bg" draw:style-name="a978" draw:name="Straight Connector 11">
          <svg:title/>
          <svg:desc/>
        </draw:connector>
      </draw:g>
      <draw:frame draw:id="id107" presentation:style-name="a959" draw:name="Title 1" svg:x="0.5612in" svg:y="2.19444in" svg:width="7in" svg:height="2.49519in" presentation:class="title" presentation:placeholder="false">
        <draw:text-box>
          <text:p text:style-name="a958" text:class-names="" text:cond-style-name=""><text:span text:style-name="a956" text:class-names="">按一下以編輯母片標題樣式</text:span><text:span text:style-name="a957" text:class-names=""/></text:p>
        </draw:text-box>
        <svg:title/>
        <svg:desc/>
      </draw:frame>
      <draw:frame draw:id="id108" presentation:style-name="a963" draw:name="Text Placeholder 2" svg:x="0.5612in" svg:y="4.91667in" svg:width="7in" svg:height="1.63889in" presentation:class="outline" presentation:placeholder="false">
        <draw:text-box>
          <text:list text:style-name="a962">
            <text:list-item>
              <text:p text:style-name="a961" text:class-names="" text:cond-style-name=""><text:span text:style-name="a960" text:class-names="">編輯母片文字樣式</text:span></text:p>
            </text:list-item>
          </text:list>
        </draw:text-box>
        <svg:title/>
        <svg:desc/>
      </draw:frame>
      <draw:frame draw:id="id109" presentation:style-name="a967" draw:name="Date Placeholder 3" svg:x="8.12326in" svg:y="6.75in" svg:width="1.3125in" svg:height="0.39931in" presentation:class="date-time" presentation:placeholder="false">
        <draw:text-box>
          <text:p text:style-name="a966" text:class-names="" text:cond-style-name=""><text:span text:style-name="a964" text:class-names=""><text:date text:fixed="false" style:data-style-name="a965"/></text:span></text:p>
        </draw:text-box>
        <svg:title/>
        <svg:desc/>
      </draw:frame>
      <draw:frame draw:id="id110" presentation:style-name="a970" draw:name="Footer Placeholder 4" svg:x="0.56076in" svg:y="6.75in" svg:width="6.1875in" svg:height="0.39931in" presentation:class="footer" presentation:placeholder="false">
        <draw:text-box>
          <text:p text:style-name="a969" text:class-names="" text:cond-style-name=""><text:span text:style-name="a968" text:class-names=""/></text:p>
        </draw:text-box>
        <svg:title/>
        <svg:desc/>
      </draw:frame>
      <draw:frame draw:id="id111" presentation:style-name="a973" draw:name="Slide Number Placeholder 5" svg:x="8.5in" svg:y="6.10069in" svg:width="0.9375in" svg:height="0.73264in" presentation:class="page-number" presentation:placeholder="false">
        <draw:text-box>
          <text:p text:style-name="a972" text:class-names="" text:cond-style-name=""><text:span text:style-name="a971" text:class-names=""><text:page-number style:num-format="1" text:fixed="false"/></text:span></text:p>
        </draw:text-box>
        <svg:title/>
        <svg:desc/>
      </draw:frame>
      <presentation:notes style:page-layout-name="pageLayout2" draw:style-name="a1008">
        <draw:frame draw:id="id5" presentation:style-name="a981" draw:name="頁首版面配置區 1" svg:x="0in" svg:y="0in" svg:width="3.25in" svg:height="0.5in" presentation:class="header" presentation:placeholder="false">
          <draw:text-box>
            <text:p text:style-name="a980" text:class-names="" text:cond-style-name=""><text:span text:style-name="a979" text:class-names=""/></text:p>
          </draw:text-box>
          <svg:title/>
          <svg:desc/>
        </draw:frame>
        <draw:frame draw:id="id6" presentation:style-name="a985" draw:name="日期版面配置區 2" svg:x="4.24826in" svg:y="0in" svg:width="3.25in" svg:height="0.5in" presentation:class="date-time" presentation:placeholder="false">
          <draw:text-box>
            <text:p text:style-name="a984" text:class-names="" text:cond-style-name=""><text:span text:style-name="a982" text:class-names=""><text:date text:fixed="false" style:data-style-name="a983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986" draw:name="投影片圖像版面配置區 3">
          <svg:title/>
          <svg:desc/>
        </draw:page-thumbnail>
        <draw:frame draw:id="id8" presentation:style-name="a1001" draw:name="備忘稿版面配置區 4" svg:x="0.75in" svg:y="4.75in" svg:width="6in" svg:height="4.5in" presentation:class="notes" presentation:placeholder="false">
          <draw:text-box>
            <text:p text:style-name="a988" text:class-names="" text:cond-style-name=""><text:span text:style-name="a987" text:class-names="">按一下以編輯母片文字樣式</text:span></text:p>
            <text:list text:style-name="a991">
              <text:list-item>
                <text:list text:style-name="a991">
                  <text:list-item>
                    <text:p text:style-name="a990" text:class-names="" text:cond-style-name=""><text:span text:style-name="a989" text:class-names="">第二層</text:span></text:p>
                  </text:list-item>
                </text:list>
              </text:list-item>
            </text:list>
            <text:list text:style-name="a994">
              <text:list-item>
                <text:list text:style-name="a994">
                  <text:list-item>
                    <text:list text:style-name="a994">
                      <text:list-item>
                        <text:p text:style-name="a993" text:class-names="" text:cond-style-name=""><text:span text:style-name="a99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97">
              <text:list-item>
                <text:list text:style-name="a997">
                  <text:list-item>
                    <text:list text:style-name="a997">
                      <text:list-item>
                        <text:list text:style-name="a997">
                          <text:list-item>
                            <text:p text:style-name="a996" text:class-names="" text:cond-style-name=""><text:span text:style-name="a99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0">
              <text:list-item>
                <text:list text:style-name="a1000">
                  <text:list-item>
                    <text:list text:style-name="a1000">
                      <text:list-item>
                        <text:list text:style-name="a1000">
                          <text:list-item>
                            <text:list text:style-name="a1000">
                              <text:list-item>
                                <text:p text:style-name="a999" text:class-names="" text:cond-style-name=""><text:span text:style-name="a99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04" draw:name="頁尾版面配置區 5" svg:x="0in" svg:y="9.49826in" svg:width="3.25in" svg:height="0.5in" presentation:class="footer" presentation:placeholder="false">
          <draw:text-box>
            <text:p text:style-name="a1003" text:class-names="" text:cond-style-name=""><text:span text:style-name="a1002" text:class-names=""/></text:p>
          </draw:text-box>
          <svg:title/>
          <svg:desc/>
        </draw:frame>
        <draw:frame draw:id="id10" presentation:style-name="a1007" draw:name="投影片編號版面配置區 6" svg:x="4.24826in" svg:y="9.49826in" svg:width="3.25in" svg:height="0.5in" presentation:class="page-number" presentation:placeholder="false">
          <draw:text-box>
            <text:p text:style-name="a1006" text:class-names="" text:cond-style-name=""><text:span text:style-name="a10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1010">
      <draw:g draw:name="Group 6" draw:id="id117">
        <svg:title/>
        <svg:desc/>
        <draw:connector draw:type="line" svg:x1="9.99826in" svg:y1="3.24132in" svg:x2="9.25in" svg:y2="4.23958in" draw:id="id124" draw:layer="Master2-bg" draw:style-name="a1059" draw:name="Straight Connector 7">
          <svg:title/>
          <svg:desc/>
        </draw:connector>
        <draw:connector draw:type="line" svg:x1="9.99826in" svg:y1="3.48958in" svg:x2="7.55208in" svg:y2="6.75in" draw:id="id125" draw:layer="Master2-bg" draw:style-name="a1060" draw:name="Straight Connector 8">
          <svg:title/>
          <svg:desc/>
        </draw:connector>
        <draw:connector draw:type="line" svg:x1="9.99826in" svg:y1="3.59375in" svg:x2="8.44271in" svg:y2="5.66667in" draw:id="id126" draw:layer="Master2-bg" draw:style-name="a1061" draw:name="Straight Connector 9">
          <svg:title/>
          <svg:desc/>
        </draw:connector>
        <draw:connector draw:type="line" svg:x1="9.99826in" svg:y1="3.42535in" svg:x2="8.56597in" svg:y2="5.33333in" draw:id="id127" draw:layer="Master2-bg" draw:style-name="a1062" draw:name="Straight Connector 10">
          <svg:title/>
          <svg:desc/>
        </draw:connector>
        <draw:connector draw:type="line" svg:x1="9.99826in" svg:y1="4.02778in" svg:x2="8.9566in" svg:y2="5.41667in" draw:id="id128" draw:layer="Master2-bg" draw:style-name="a1063" draw:name="Straight Connector 11">
          <svg:title/>
          <svg:desc/>
        </draw:connector>
      </draw:g>
      <draw:frame draw:id="id118" presentation:style-name="a1014" draw:name="Title 1" svg:x="0.56076in" svg:y="4.90799in" svg:width="7in" svg:height="1.64757in" presentation:class="title" presentation:placeholder="false">
        <draw:text-box>
          <text:p text:style-name="a1013" text:class-names="" text:cond-style-name=""><text:span text:style-name="a1011" text:class-names="">按一下以編輯母片標題樣式</text:span><text:span text:style-name="a1012" text:class-names=""/></text:p>
        </draw:text-box>
        <svg:title/>
        <svg:desc/>
      </draw:frame>
      <draw:frame draw:id="id119" presentation:style-name="a1031" draw:name="Content Placeholder 2" svg:x="0.5612in" svg:y="0.75in" svg:width="4.04991in" svg:height="3.9537in" presentation:class="object" presentation:placeholder="false">
        <draw:text-box>
          <text:list text:style-name="a1017">
            <text:list-item>
              <text:p text:style-name="a1016" text:class-names="" text:cond-style-name=""><text:span text:style-name="a1015" text:class-names="">編輯母片文字樣式</text:span></text:p>
            </text:list-item>
          </text:list>
          <text:list text:style-name="a1020">
            <text:list-item>
              <text:list text:style-name="a1020">
                <text:list-item>
                  <text:p text:style-name="a1019" text:class-names="" text:cond-style-name=""><text:span text:style-name="a1018" text:class-names="">第二層</text:span></text:p>
                </text:list-item>
              </text:list>
            </text:list-item>
          </text:list>
          <text:list text:style-name="a1023">
            <text:list-item>
              <text:list text:style-name="a1023">
                <text:list-item>
                  <text:list text:style-name="a1023">
                    <text:list-item>
                      <text:p text:style-name="a1022" text:class-names="" text:cond-style-name=""><text:span text:style-name="a1021" text:class-names="">第三層</text:span></text:p>
                    </text:list-item>
                  </text:list>
                </text:list-item>
              </text:list>
            </text:list-item>
          </text:list>
          <text:list text:style-name="a1026">
            <text:list-item>
              <text:list text:style-name="a1026">
                <text:list-item>
                  <text:list text:style-name="a1026">
                    <text:list-item>
                      <text:list text:style-name="a1026">
                        <text:list-item>
                          <text:p text:style-name="a1025" text:class-names="" text:cond-style-name=""><text:span text:style-name="a10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0">
            <text:list-item>
              <text:list text:style-name="a1030">
                <text:list-item>
                  <text:list text:style-name="a1030">
                    <text:list-item>
                      <text:list text:style-name="a1030">
                        <text:list-item>
                          <text:list text:style-name="a1030">
                            <text:list-item>
                              <text:p text:style-name="a1029" text:class-names="" text:cond-style-name=""><text:span text:style-name="a1027" text:class-names="">第五層</text:span><text:span text:style-name="a10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0" presentation:style-name="a1048" draw:name="Content Placeholder 3" svg:x="4.76389in" svg:y="0.75in" svg:width="4.04731in" svg:height="3.9537in" presentation:class="object" presentation:placeholder="false">
        <draw:text-box>
          <text:list text:style-name="a1034">
            <text:list-item>
              <text:p text:style-name="a1033" text:class-names="" text:cond-style-name=""><text:span text:style-name="a1032" text:class-names="">編輯母片文字樣式</text:span></text:p>
            </text:list-item>
          </text:list>
          <text:list text:style-name="a1037">
            <text:list-item>
              <text:list text:style-name="a1037">
                <text:list-item>
                  <text:p text:style-name="a1036" text:class-names="" text:cond-style-name=""><text:span text:style-name="a1035" text:class-names="">第二層</text:span></text:p>
                </text:list-item>
              </text:list>
            </text:list-item>
          </text:list>
          <text:list text:style-name="a1040">
            <text:list-item>
              <text:list text:style-name="a1040">
                <text:list-item>
                  <text:list text:style-name="a1040">
                    <text:list-item>
                      <text:p text:style-name="a1039" text:class-names="" text:cond-style-name=""><text:span text:style-name="a1038" text:class-names="">第三層</text:span></text:p>
                    </text:list-item>
                  </text:list>
                </text:list-item>
              </text:list>
            </text:list-item>
          </text:list>
          <text:list text:style-name="a1043">
            <text:list-item>
              <text:list text:style-name="a1043">
                <text:list-item>
                  <text:list text:style-name="a1043">
                    <text:list-item>
                      <text:list text:style-name="a1043">
                        <text:list-item>
                          <text:p text:style-name="a1042" text:class-names="" text:cond-style-name=""><text:span text:style-name="a104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47">
            <text:list-item>
              <text:list text:style-name="a1047">
                <text:list-item>
                  <text:list text:style-name="a1047">
                    <text:list-item>
                      <text:list text:style-name="a1047">
                        <text:list-item>
                          <text:list text:style-name="a1047">
                            <text:list-item>
                              <text:p text:style-name="a1046" text:class-names="" text:cond-style-name=""><text:span text:style-name="a1044" text:class-names="">第五層</text:span><text:span text:style-name="a10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1" presentation:style-name="a1052" draw:name="Date Placeholder 3" svg:x="8.12326in" svg:y="6.75in" svg:width="1.3125in" svg:height="0.39931in" presentation:class="date-time" presentation:placeholder="false">
        <draw:text-box>
          <text:p text:style-name="a1051" text:class-names="" text:cond-style-name=""><text:span text:style-name="a1049" text:class-names=""><text:date text:fixed="false" style:data-style-name="a1050"/></text:span></text:p>
        </draw:text-box>
        <svg:title/>
        <svg:desc/>
      </draw:frame>
      <draw:frame draw:id="id122" presentation:style-name="a1055" draw:name="Footer Placeholder 4" svg:x="0.56076in" svg:y="6.75in" svg:width="6.1875in" svg:height="0.39931in" presentation:class="footer" presentation:placeholder="false">
        <draw:text-box>
          <text:p text:style-name="a1054" text:class-names="" text:cond-style-name=""><text:span text:style-name="a1053" text:class-names=""/></text:p>
        </draw:text-box>
        <svg:title/>
        <svg:desc/>
      </draw:frame>
      <draw:frame draw:id="id123" presentation:style-name="a1058" draw:name="Slide Number Placeholder 5" svg:x="8.5in" svg:y="6.10069in" svg:width="0.9375in" svg:height="0.73264in" presentation:class="page-number" presentation:placeholder="false">
        <draw:text-box>
          <text:p text:style-name="a1057" text:class-names="" text:cond-style-name=""><text:span text:style-name="a1056" text:class-names=""><text:page-number style:num-format="1" text:fixed="false"/></text:span></text:p>
        </draw:text-box>
        <svg:title/>
        <svg:desc/>
      </draw:frame>
      <presentation:notes style:page-layout-name="pageLayout2" draw:style-name="a1093">
        <draw:frame draw:id="id5" presentation:style-name="a1066" draw:name="頁首版面配置區 1" svg:x="0in" svg:y="0in" svg:width="3.25in" svg:height="0.5in" presentation:class="header" presentation:placeholder="false">
          <draw:text-box>
            <text:p text:style-name="a1065" text:class-names="" text:cond-style-name=""><text:span text:style-name="a1064" text:class-names=""/></text:p>
          </draw:text-box>
          <svg:title/>
          <svg:desc/>
        </draw:frame>
        <draw:frame draw:id="id6" presentation:style-name="a1070" draw:name="日期版面配置區 2" svg:x="4.24826in" svg:y="0in" svg:width="3.25in" svg:height="0.5in" presentation:class="date-time" presentation:placeholder="false">
          <draw:text-box>
            <text:p text:style-name="a1069" text:class-names="" text:cond-style-name=""><text:span text:style-name="a1067" text:class-names=""><text:date text:fixed="false" style:data-style-name="a1068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071" draw:name="投影片圖像版面配置區 3">
          <svg:title/>
          <svg:desc/>
        </draw:page-thumbnail>
        <draw:frame draw:id="id8" presentation:style-name="a1086" draw:name="備忘稿版面配置區 4" svg:x="0.75in" svg:y="4.75in" svg:width="6in" svg:height="4.5in" presentation:class="notes" presentation:placeholder="false">
          <draw:text-box>
            <text:p text:style-name="a1073" text:class-names="" text:cond-style-name=""><text:span text:style-name="a1072" text:class-names="">按一下以編輯母片文字樣式</text:span></text:p>
            <text:list text:style-name="a1076">
              <text:list-item>
                <text:list text:style-name="a1076">
                  <text:list-item>
                    <text:p text:style-name="a1075" text:class-names="" text:cond-style-name=""><text:span text:style-name="a1074" text:class-names="">第二層</text:span></text:p>
                  </text:list-item>
                </text:list>
              </text:list-item>
            </text:list>
            <text:list text:style-name="a1079">
              <text:list-item>
                <text:list text:style-name="a1079">
                  <text:list-item>
                    <text:list text:style-name="a1079">
                      <text:list-item>
                        <text:p text:style-name="a1078" text:class-names="" text:cond-style-name=""><text:span text:style-name="a107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82">
              <text:list-item>
                <text:list text:style-name="a1082">
                  <text:list-item>
                    <text:list text:style-name="a1082">
                      <text:list-item>
                        <text:list text:style-name="a1082">
                          <text:list-item>
                            <text:p text:style-name="a1081" text:class-names="" text:cond-style-name=""><text:span text:style-name="a108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85">
              <text:list-item>
                <text:list text:style-name="a1085">
                  <text:list-item>
                    <text:list text:style-name="a1085">
                      <text:list-item>
                        <text:list text:style-name="a1085">
                          <text:list-item>
                            <text:list text:style-name="a1085">
                              <text:list-item>
                                <text:p text:style-name="a1084" text:class-names="" text:cond-style-name=""><text:span text:style-name="a108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89" draw:name="頁尾版面配置區 5" svg:x="0in" svg:y="9.49826in" svg:width="3.25in" svg:height="0.5in" presentation:class="footer" presentation:placeholder="false">
          <draw:text-box>
            <text:p text:style-name="a1088" text:class-names="" text:cond-style-name=""><text:span text:style-name="a1087" text:class-names=""/></text:p>
          </draw:text-box>
          <svg:title/>
          <svg:desc/>
        </draw:frame>
        <draw:frame draw:id="id10" presentation:style-name="a1092" draw:name="投影片編號版面配置區 6" svg:x="4.24826in" svg:y="9.49826in" svg:width="3.25in" svg:height="0.5in" presentation:class="page-number" presentation:placeholder="false">
          <draw:text-box>
            <text:p text:style-name="a1091" text:class-names="" text:cond-style-name=""><text:span text:style-name="a10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1095">
      <draw:g draw:name="Group 6" draw:id="id129">
        <svg:title/>
        <svg:desc/>
        <draw:connector draw:type="line" svg:x1="9.99826in" svg:y1="3.24132in" svg:x2="9.25in" svg:y2="4.23958in" draw:id="id138" draw:layer="Master2-bg" draw:style-name="a1152" draw:name="Straight Connector 7">
          <svg:title/>
          <svg:desc/>
        </draw:connector>
        <draw:connector draw:type="line" svg:x1="9.99826in" svg:y1="3.48958in" svg:x2="7.55208in" svg:y2="6.75in" draw:id="id139" draw:layer="Master2-bg" draw:style-name="a1153" draw:name="Straight Connector 8">
          <svg:title/>
          <svg:desc/>
        </draw:connector>
        <draw:connector draw:type="line" svg:x1="9.99826in" svg:y1="3.59375in" svg:x2="8.44271in" svg:y2="5.66667in" draw:id="id140" draw:layer="Master2-bg" draw:style-name="a1154" draw:name="Straight Connector 9">
          <svg:title/>
          <svg:desc/>
        </draw:connector>
        <draw:connector draw:type="line" svg:x1="9.99826in" svg:y1="3.42535in" svg:x2="8.56597in" svg:y2="5.33333in" draw:id="id141" draw:layer="Master2-bg" draw:style-name="a1155" draw:name="Straight Connector 10">
          <svg:title/>
          <svg:desc/>
        </draw:connector>
        <draw:connector draw:type="line" svg:x1="9.99826in" svg:y1="4.02778in" svg:x2="8.9566in" svg:y2="5.41667in" draw:id="id142" draw:layer="Master2-bg" draw:style-name="a1156" draw:name="Straight Connector 11">
          <svg:title/>
          <svg:desc/>
        </draw:connector>
      </draw:g>
      <draw:frame draw:id="id130" presentation:style-name="a1099" draw:name="Title 1" svg:x="0.56076in" svg:y="4.90799in" svg:width="7in" svg:height="1.64757in" presentation:class="title" presentation:placeholder="false">
        <draw:text-box>
          <text:p text:style-name="a1098" text:class-names="" text:cond-style-name=""><text:span text:style-name="a1096" text:class-names="">按一下以編輯母片標題樣式</text:span><text:span text:style-name="a1097" text:class-names=""/></text:p>
        </draw:text-box>
        <svg:title/>
        <svg:desc/>
      </draw:frame>
      <draw:frame draw:id="id131" presentation:style-name="a1103" draw:name="Text Placeholder 2" svg:x="0.79731in" svg:y="0.75in" svg:width="3.8138in" svg:height="0.63021in" presentation:class="outline" presentation:placeholder="false">
        <draw:text-box>
          <text:list text:style-name="a1102">
            <text:list-item>
              <text:p text:style-name="a1101" text:class-names="" text:cond-style-name=""><text:span text:style-name="a1100" text:class-names="">編輯母片文字樣式</text:span></text:p>
            </text:list-item>
          </text:list>
        </draw:text-box>
        <svg:title/>
        <svg:desc/>
      </draw:frame>
      <draw:frame draw:id="id132" presentation:style-name="a1120" draw:name="Content Placeholder 3" svg:x="0.5612in" svg:y="1.38947in" svg:width="4.04991in" svg:height="3.31424in" presentation:class="object" presentation:placeholder="false">
        <draw:text-box>
          <text:list text:style-name="a1106">
            <text:list-item>
              <text:p text:style-name="a1105" text:class-names="" text:cond-style-name=""><text:span text:style-name="a1104" text:class-names="">編輯母片文字樣式</text:span></text:p>
            </text:list-item>
          </text:list>
          <text:list text:style-name="a1109">
            <text:list-item>
              <text:list text:style-name="a1109">
                <text:list-item>
                  <text:p text:style-name="a1108" text:class-names="" text:cond-style-name=""><text:span text:style-name="a1107" text:class-names="">第二層</text:span></text:p>
                </text:list-item>
              </text:list>
            </text:list-item>
          </text:list>
          <text:list text:style-name="a1112">
            <text:list-item>
              <text:list text:style-name="a1112">
                <text:list-item>
                  <text:list text:style-name="a1112">
                    <text:list-item>
                      <text:p text:style-name="a1111" text:class-names="" text:cond-style-name=""><text:span text:style-name="a1110" text:class-names="">第三層</text:span></text:p>
                    </text:list-item>
                  </text:list>
                </text:list-item>
              </text:list>
            </text:list-item>
          </text:list>
          <text:list text:style-name="a1115">
            <text:list-item>
              <text:list text:style-name="a1115">
                <text:list-item>
                  <text:list text:style-name="a1115">
                    <text:list-item>
                      <text:list text:style-name="a1115">
                        <text:list-item>
                          <text:p text:style-name="a1114" text:class-names="" text:cond-style-name=""><text:span text:style-name="a11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19">
            <text:list-item>
              <text:list text:style-name="a1119">
                <text:list-item>
                  <text:list text:style-name="a1119">
                    <text:list-item>
                      <text:list text:style-name="a1119">
                        <text:list-item>
                          <text:list text:style-name="a1119">
                            <text:list-item>
                              <text:p text:style-name="a1118" text:class-names="" text:cond-style-name=""><text:span text:style-name="a1116" text:class-names="">第五層</text:span><text:span text:style-name="a11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3" presentation:style-name="a1124" draw:name="Text Placeholder 4" svg:x="4.98611in" svg:y="0.75in" svg:width="3.82639in" svg:height="0.63021in" presentation:class="outline" presentation:placeholder="false">
        <draw:text-box>
          <text:list text:style-name="a1123">
            <text:list-item>
              <text:p text:style-name="a1122" text:class-names="" text:cond-style-name=""><text:span text:style-name="a1121" text:class-names="">編輯母片文字樣式</text:span></text:p>
            </text:list-item>
          </text:list>
        </draw:text-box>
        <svg:title/>
        <svg:desc/>
      </draw:frame>
      <draw:frame draw:id="id134" presentation:style-name="a1141" draw:name="Content Placeholder 5" svg:x="4.76259in" svg:y="1.38021in" svg:width="4.04297in" svg:height="3.31424in" presentation:class="object" presentation:placeholder="false">
        <draw:text-box>
          <text:list text:style-name="a1127">
            <text:list-item>
              <text:p text:style-name="a1126" text:class-names="" text:cond-style-name=""><text:span text:style-name="a1125" text:class-names="">編輯母片文字樣式</text:span></text:p>
            </text:list-item>
          </text:list>
          <text:list text:style-name="a1130">
            <text:list-item>
              <text:list text:style-name="a1130">
                <text:list-item>
                  <text:p text:style-name="a1129" text:class-names="" text:cond-style-name=""><text:span text:style-name="a1128" text:class-names="">第二層</text:span></text:p>
                </text:list-item>
              </text:list>
            </text:list-item>
          </text:list>
          <text:list text:style-name="a1133">
            <text:list-item>
              <text:list text:style-name="a1133">
                <text:list-item>
                  <text:list text:style-name="a1133">
                    <text:list-item>
                      <text:p text:style-name="a1132" text:class-names="" text:cond-style-name=""><text:span text:style-name="a1131" text:class-names="">第三層</text:span></text:p>
                    </text:list-item>
                  </text:list>
                </text:list-item>
              </text:list>
            </text:list-item>
          </text:list>
          <text:list text:style-name="a1136">
            <text:list-item>
              <text:list text:style-name="a1136">
                <text:list-item>
                  <text:list text:style-name="a1136">
                    <text:list-item>
                      <text:list text:style-name="a1136">
                        <text:list-item>
                          <text:p text:style-name="a1135" text:class-names="" text:cond-style-name=""><text:span text:style-name="a113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40">
            <text:list-item>
              <text:list text:style-name="a1140">
                <text:list-item>
                  <text:list text:style-name="a1140">
                    <text:list-item>
                      <text:list text:style-name="a1140">
                        <text:list-item>
                          <text:list text:style-name="a1140">
                            <text:list-item>
                              <text:p text:style-name="a1139" text:class-names="" text:cond-style-name=""><text:span text:style-name="a1137" text:class-names="">第五層</text:span><text:span text:style-name="a113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5" presentation:style-name="a1145" draw:name="Date Placeholder 3" svg:x="8.12326in" svg:y="6.75in" svg:width="1.3125in" svg:height="0.39931in" presentation:class="date-time" presentation:placeholder="false">
        <draw:text-box>
          <text:p text:style-name="a1144" text:class-names="" text:cond-style-name=""><text:span text:style-name="a1142" text:class-names=""><text:date text:fixed="false" style:data-style-name="a1143"/></text:span></text:p>
        </draw:text-box>
        <svg:title/>
        <svg:desc/>
      </draw:frame>
      <draw:frame draw:id="id136" presentation:style-name="a1148" draw:name="Footer Placeholder 4" svg:x="0.56076in" svg:y="6.75in" svg:width="6.1875in" svg:height="0.39931in" presentation:class="footer" presentation:placeholder="false">
        <draw:text-box>
          <text:p text:style-name="a1147" text:class-names="" text:cond-style-name=""><text:span text:style-name="a1146" text:class-names=""/></text:p>
        </draw:text-box>
        <svg:title/>
        <svg:desc/>
      </draw:frame>
      <draw:frame draw:id="id137" presentation:style-name="a1151" draw:name="Slide Number Placeholder 5" svg:x="8.5in" svg:y="6.10069in" svg:width="0.9375in" svg:height="0.73264in" presentation:class="page-number" presentation:placeholder="false">
        <draw:text-box>
          <text:p text:style-name="a1150" text:class-names="" text:cond-style-name=""><text:span text:style-name="a1149" text:class-names=""><text:page-number style:num-format="1" text:fixed="false"/></text:span></text:p>
        </draw:text-box>
        <svg:title/>
        <svg:desc/>
      </draw:frame>
      <presentation:notes style:page-layout-name="pageLayout2" draw:style-name="a1186">
        <draw:frame draw:id="id5" presentation:style-name="a1159" draw:name="頁首版面配置區 1" svg:x="0in" svg:y="0in" svg:width="3.25in" svg:height="0.5in" presentation:class="header" presentation:placeholder="false">
          <draw:text-box>
            <text:p text:style-name="a1158" text:class-names="" text:cond-style-name=""><text:span text:style-name="a1157" text:class-names=""/></text:p>
          </draw:text-box>
          <svg:title/>
          <svg:desc/>
        </draw:frame>
        <draw:frame draw:id="id6" presentation:style-name="a1163" draw:name="日期版面配置區 2" svg:x="4.24826in" svg:y="0in" svg:width="3.25in" svg:height="0.5in" presentation:class="date-time" presentation:placeholder="false">
          <draw:text-box>
            <text:p text:style-name="a1162" text:class-names="" text:cond-style-name=""><text:span text:style-name="a1160" text:class-names=""><text:date text:fixed="false" style:data-style-name="a1161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164" draw:name="投影片圖像版面配置區 3">
          <svg:title/>
          <svg:desc/>
        </draw:page-thumbnail>
        <draw:frame draw:id="id8" presentation:style-name="a1179" draw:name="備忘稿版面配置區 4" svg:x="0.75in" svg:y="4.75in" svg:width="6in" svg:height="4.5in" presentation:class="notes" presentation:placeholder="false">
          <draw:text-box>
            <text:p text:style-name="a1166" text:class-names="" text:cond-style-name=""><text:span text:style-name="a1165" text:class-names="">按一下以編輯母片文字樣式</text:span></text:p>
            <text:list text:style-name="a1169">
              <text:list-item>
                <text:list text:style-name="a1169">
                  <text:list-item>
                    <text:p text:style-name="a1168" text:class-names="" text:cond-style-name=""><text:span text:style-name="a1167" text:class-names="">第二層</text:span></text:p>
                  </text:list-item>
                </text:list>
              </text:list-item>
            </text:list>
            <text:list text:style-name="a1172">
              <text:list-item>
                <text:list text:style-name="a1172">
                  <text:list-item>
                    <text:list text:style-name="a1172">
                      <text:list-item>
                        <text:p text:style-name="a1171" text:class-names="" text:cond-style-name=""><text:span text:style-name="a117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5">
              <text:list-item>
                <text:list text:style-name="a1175">
                  <text:list-item>
                    <text:list text:style-name="a1175">
                      <text:list-item>
                        <text:list text:style-name="a1175">
                          <text:list-item>
                            <text:p text:style-name="a1174" text:class-names="" text:cond-style-name=""><text:span text:style-name="a117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78">
              <text:list-item>
                <text:list text:style-name="a1178">
                  <text:list-item>
                    <text:list text:style-name="a1178">
                      <text:list-item>
                        <text:list text:style-name="a1178">
                          <text:list-item>
                            <text:list text:style-name="a1178">
                              <text:list-item>
                                <text:p text:style-name="a1177" text:class-names="" text:cond-style-name=""><text:span text:style-name="a117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82" draw:name="頁尾版面配置區 5" svg:x="0in" svg:y="9.49826in" svg:width="3.25in" svg:height="0.5in" presentation:class="footer" presentation:placeholder="false">
          <draw:text-box>
            <text:p text:style-name="a1181" text:class-names="" text:cond-style-name=""><text:span text:style-name="a1180" text:class-names=""/></text:p>
          </draw:text-box>
          <svg:title/>
          <svg:desc/>
        </draw:frame>
        <draw:frame draw:id="id10" presentation:style-name="a1185" draw:name="投影片編號版面配置區 6" svg:x="4.24826in" svg:y="9.49826in" svg:width="3.25in" svg:height="0.5in" presentation:class="page-number" presentation:placeholder="false">
          <draw:text-box>
            <text:p text:style-name="a1184" text:class-names="" text:cond-style-name=""><text:span text:style-name="a11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1188">
      <draw:g draw:name="Group 6" draw:id="id143">
        <svg:title/>
        <svg:desc/>
        <draw:connector draw:type="line" svg:x1="9.99826in" svg:y1="3.24132in" svg:x2="9.25in" svg:y2="4.23958in" draw:id="id148" draw:layer="Master2-bg" draw:style-name="a1203" draw:name="Straight Connector 7">
          <svg:title/>
          <svg:desc/>
        </draw:connector>
        <draw:connector draw:type="line" svg:x1="9.99826in" svg:y1="3.48958in" svg:x2="7.55208in" svg:y2="6.75in" draw:id="id149" draw:layer="Master2-bg" draw:style-name="a1204" draw:name="Straight Connector 8">
          <svg:title/>
          <svg:desc/>
        </draw:connector>
        <draw:connector draw:type="line" svg:x1="9.99826in" svg:y1="3.59375in" svg:x2="8.44271in" svg:y2="5.66667in" draw:id="id150" draw:layer="Master2-bg" draw:style-name="a1205" draw:name="Straight Connector 9">
          <svg:title/>
          <svg:desc/>
        </draw:connector>
        <draw:connector draw:type="line" svg:x1="9.99826in" svg:y1="3.42535in" svg:x2="8.56597in" svg:y2="5.33333in" draw:id="id151" draw:layer="Master2-bg" draw:style-name="a1206" draw:name="Straight Connector 10">
          <svg:title/>
          <svg:desc/>
        </draw:connector>
        <draw:connector draw:type="line" svg:x1="9.99826in" svg:y1="4.02778in" svg:x2="8.9566in" svg:y2="5.41667in" draw:id="id152" draw:layer="Master2-bg" draw:style-name="a1207" draw:name="Straight Connector 11">
          <svg:title/>
          <svg:desc/>
        </draw:connector>
      </draw:g>
      <draw:frame draw:id="id144" presentation:style-name="a1192" draw:name="Title 1" svg:x="0.56076in" svg:y="4.90799in" svg:width="7in" svg:height="1.64757in" presentation:class="title" presentation:placeholder="false">
        <draw:text-box>
          <text:p text:style-name="a1191" text:class-names="" text:cond-style-name=""><text:span text:style-name="a1189" text:class-names="">按一下以編輯母片標題樣式</text:span><text:span text:style-name="a1190" text:class-names=""/></text:p>
        </draw:text-box>
        <svg:title/>
        <svg:desc/>
      </draw:frame>
      <draw:frame draw:id="id145" presentation:style-name="a1196" draw:name="Date Placeholder 3" svg:x="8.12326in" svg:y="6.75in" svg:width="1.3125in" svg:height="0.39931in" presentation:class="date-time" presentation:placeholder="false">
        <draw:text-box>
          <text:p text:style-name="a1195" text:class-names="" text:cond-style-name=""><text:span text:style-name="a1193" text:class-names=""><text:date text:fixed="false" style:data-style-name="a1194"/></text:span></text:p>
        </draw:text-box>
        <svg:title/>
        <svg:desc/>
      </draw:frame>
      <draw:frame draw:id="id146" presentation:style-name="a1199" draw:name="Footer Placeholder 4" svg:x="0.56076in" svg:y="6.75in" svg:width="6.1875in" svg:height="0.39931in" presentation:class="footer" presentation:placeholder="false">
        <draw:text-box>
          <text:p text:style-name="a1198" text:class-names="" text:cond-style-name=""><text:span text:style-name="a1197" text:class-names=""/></text:p>
        </draw:text-box>
        <svg:title/>
        <svg:desc/>
      </draw:frame>
      <draw:frame draw:id="id147" presentation:style-name="a1202" draw:name="Slide Number Placeholder 5" svg:x="8.5in" svg:y="6.10069in" svg:width="0.9375in" svg:height="0.73264in" presentation:class="page-number" presentation:placeholder="false">
        <draw:text-box>
          <text:p text:style-name="a1201" text:class-names="" text:cond-style-name=""><text:span text:style-name="a1200" text:class-names=""><text:page-number style:num-format="1" text:fixed="false"/></text:span></text:p>
        </draw:text-box>
        <svg:title/>
        <svg:desc/>
      </draw:frame>
      <presentation:notes style:page-layout-name="pageLayout2" draw:style-name="a1237">
        <draw:frame draw:id="id5" presentation:style-name="a1210" draw:name="頁首版面配置區 1" svg:x="0in" svg:y="0in" svg:width="3.25in" svg:height="0.5in" presentation:class="header" presentation:placeholder="false">
          <draw:text-box>
            <text:p text:style-name="a1209" text:class-names="" text:cond-style-name=""><text:span text:style-name="a1208" text:class-names=""/></text:p>
          </draw:text-box>
          <svg:title/>
          <svg:desc/>
        </draw:frame>
        <draw:frame draw:id="id6" presentation:style-name="a1214" draw:name="日期版面配置區 2" svg:x="4.24826in" svg:y="0in" svg:width="3.25in" svg:height="0.5in" presentation:class="date-time" presentation:placeholder="false">
          <draw:text-box>
            <text:p text:style-name="a1213" text:class-names="" text:cond-style-name=""><text:span text:style-name="a1211" text:class-names=""><text:date text:fixed="false" style:data-style-name="a1212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215" draw:name="投影片圖像版面配置區 3">
          <svg:title/>
          <svg:desc/>
        </draw:page-thumbnail>
        <draw:frame draw:id="id8" presentation:style-name="a1230" draw:name="備忘稿版面配置區 4" svg:x="0.75in" svg:y="4.75in" svg:width="6in" svg:height="4.5in" presentation:class="notes" presentation:placeholder="false">
          <draw:text-box>
            <text:p text:style-name="a1217" text:class-names="" text:cond-style-name=""><text:span text:style-name="a1216" text:class-names="">按一下以編輯母片文字樣式</text:span></text:p>
            <text:list text:style-name="a1220">
              <text:list-item>
                <text:list text:style-name="a1220">
                  <text:list-item>
                    <text:p text:style-name="a1219" text:class-names="" text:cond-style-name=""><text:span text:style-name="a1218" text:class-names="">第二層</text:span></text:p>
                  </text:list-item>
                </text:list>
              </text:list-item>
            </text:list>
            <text:list text:style-name="a1223">
              <text:list-item>
                <text:list text:style-name="a1223">
                  <text:list-item>
                    <text:list text:style-name="a1223">
                      <text:list-item>
                        <text:p text:style-name="a1222" text:class-names="" text:cond-style-name=""><text:span text:style-name="a122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26">
              <text:list-item>
                <text:list text:style-name="a1226">
                  <text:list-item>
                    <text:list text:style-name="a1226">
                      <text:list-item>
                        <text:list text:style-name="a1226">
                          <text:list-item>
                            <text:p text:style-name="a1225" text:class-names="" text:cond-style-name=""><text:span text:style-name="a122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29">
              <text:list-item>
                <text:list text:style-name="a1229">
                  <text:list-item>
                    <text:list text:style-name="a1229">
                      <text:list-item>
                        <text:list text:style-name="a1229">
                          <text:list-item>
                            <text:list text:style-name="a1229">
                              <text:list-item>
                                <text:p text:style-name="a1228" text:class-names="" text:cond-style-name=""><text:span text:style-name="a122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233" draw:name="頁尾版面配置區 5" svg:x="0in" svg:y="9.49826in" svg:width="3.25in" svg:height="0.5in" presentation:class="footer" presentation:placeholder="false">
          <draw:text-box>
            <text:p text:style-name="a1232" text:class-names="" text:cond-style-name=""><text:span text:style-name="a1231" text:class-names=""/></text:p>
          </draw:text-box>
          <svg:title/>
          <svg:desc/>
        </draw:frame>
        <draw:frame draw:id="id10" presentation:style-name="a1236" draw:name="投影片編號版面配置區 6" svg:x="4.24826in" svg:y="9.49826in" svg:width="3.25in" svg:height="0.5in" presentation:class="page-number" presentation:placeholder="false">
          <draw:text-box>
            <text:p text:style-name="a1235" text:class-names="" text:cond-style-name=""><text:span text:style-name="a12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1239">
      <draw:g draw:name="Group 6" draw:id="id153">
        <svg:title/>
        <svg:desc/>
        <draw:connector draw:type="line" svg:x1="9.99826in" svg:y1="3.24132in" svg:x2="9.25in" svg:y2="4.23958in" draw:id="id157" draw:layer="Master2-bg" draw:style-name="a1250" draw:name="Straight Connector 7">
          <svg:title/>
          <svg:desc/>
        </draw:connector>
        <draw:connector draw:type="line" svg:x1="9.99826in" svg:y1="3.48958in" svg:x2="7.55208in" svg:y2="6.75in" draw:id="id158" draw:layer="Master2-bg" draw:style-name="a1251" draw:name="Straight Connector 8">
          <svg:title/>
          <svg:desc/>
        </draw:connector>
        <draw:connector draw:type="line" svg:x1="9.99826in" svg:y1="3.59375in" svg:x2="8.44271in" svg:y2="5.66667in" draw:id="id159" draw:layer="Master2-bg" draw:style-name="a1252" draw:name="Straight Connector 9">
          <svg:title/>
          <svg:desc/>
        </draw:connector>
        <draw:connector draw:type="line" svg:x1="9.99826in" svg:y1="3.42535in" svg:x2="8.56597in" svg:y2="5.33333in" draw:id="id160" draw:layer="Master2-bg" draw:style-name="a1253" draw:name="Straight Connector 10">
          <svg:title/>
          <svg:desc/>
        </draw:connector>
        <draw:connector draw:type="line" svg:x1="9.99826in" svg:y1="4.02778in" svg:x2="8.9566in" svg:y2="5.41667in" draw:id="id161" draw:layer="Master2-bg" draw:style-name="a1254" draw:name="Straight Connector 11">
          <svg:title/>
          <svg:desc/>
        </draw:connector>
      </draw:g>
      <draw:frame draw:id="id154" presentation:style-name="a1243" draw:name="Date Placeholder 3" svg:x="8.12326in" svg:y="6.75in" svg:width="1.3125in" svg:height="0.39931in" presentation:class="date-time" presentation:placeholder="false">
        <draw:text-box>
          <text:p text:style-name="a1242" text:class-names="" text:cond-style-name=""><text:span text:style-name="a1240" text:class-names=""><text:date text:fixed="false" style:data-style-name="a1241"/></text:span></text:p>
        </draw:text-box>
        <svg:title/>
        <svg:desc/>
      </draw:frame>
      <draw:frame draw:id="id155" presentation:style-name="a1246" draw:name="Footer Placeholder 4" svg:x="0.56076in" svg:y="6.75in" svg:width="6.1875in" svg:height="0.39931in" presentation:class="footer" presentation:placeholder="false">
        <draw:text-box>
          <text:p text:style-name="a1245" text:class-names="" text:cond-style-name=""><text:span text:style-name="a1244" text:class-names=""/></text:p>
        </draw:text-box>
        <svg:title/>
        <svg:desc/>
      </draw:frame>
      <draw:frame draw:id="id156" presentation:style-name="a1249" draw:name="Slide Number Placeholder 5" svg:x="8.5in" svg:y="6.10069in" svg:width="0.9375in" svg:height="0.73264in" presentation:class="page-number" presentation:placeholder="false">
        <draw:text-box>
          <text:p text:style-name="a1248" text:class-names="" text:cond-style-name=""><text:span text:style-name="a1247" text:class-names=""><text:page-number style:num-format="1" text:fixed="false"/></text:span></text:p>
        </draw:text-box>
        <svg:title/>
        <svg:desc/>
      </draw:frame>
      <presentation:notes style:page-layout-name="pageLayout2" draw:style-name="a1284">
        <draw:frame draw:id="id5" presentation:style-name="a1257" draw:name="頁首版面配置區 1" svg:x="0in" svg:y="0in" svg:width="3.25in" svg:height="0.5in" presentation:class="header" presentation:placeholder="false">
          <draw:text-box>
            <text:p text:style-name="a1256" text:class-names="" text:cond-style-name=""><text:span text:style-name="a1255" text:class-names=""/></text:p>
          </draw:text-box>
          <svg:title/>
          <svg:desc/>
        </draw:frame>
        <draw:frame draw:id="id6" presentation:style-name="a1261" draw:name="日期版面配置區 2" svg:x="4.24826in" svg:y="0in" svg:width="3.25in" svg:height="0.5in" presentation:class="date-time" presentation:placeholder="false">
          <draw:text-box>
            <text:p text:style-name="a1260" text:class-names="" text:cond-style-name=""><text:span text:style-name="a1258" text:class-names=""><text:date text:fixed="false" style:data-style-name="a1259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262" draw:name="投影片圖像版面配置區 3">
          <svg:title/>
          <svg:desc/>
        </draw:page-thumbnail>
        <draw:frame draw:id="id8" presentation:style-name="a1277" draw:name="備忘稿版面配置區 4" svg:x="0.75in" svg:y="4.75in" svg:width="6in" svg:height="4.5in" presentation:class="notes" presentation:placeholder="false">
          <draw:text-box>
            <text:p text:style-name="a1264" text:class-names="" text:cond-style-name=""><text:span text:style-name="a1263" text:class-names="">按一下以編輯母片文字樣式</text:span></text:p>
            <text:list text:style-name="a1267">
              <text:list-item>
                <text:list text:style-name="a1267">
                  <text:list-item>
                    <text:p text:style-name="a1266" text:class-names="" text:cond-style-name=""><text:span text:style-name="a1265" text:class-names="">第二層</text:span></text:p>
                  </text:list-item>
                </text:list>
              </text:list-item>
            </text:list>
            <text:list text:style-name="a1270">
              <text:list-item>
                <text:list text:style-name="a1270">
                  <text:list-item>
                    <text:list text:style-name="a1270">
                      <text:list-item>
                        <text:p text:style-name="a1269" text:class-names="" text:cond-style-name=""><text:span text:style-name="a126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73">
              <text:list-item>
                <text:list text:style-name="a1273">
                  <text:list-item>
                    <text:list text:style-name="a1273">
                      <text:list-item>
                        <text:list text:style-name="a1273">
                          <text:list-item>
                            <text:p text:style-name="a1272" text:class-names="" text:cond-style-name=""><text:span text:style-name="a127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6">
              <text:list-item>
                <text:list text:style-name="a1276">
                  <text:list-item>
                    <text:list text:style-name="a1276">
                      <text:list-item>
                        <text:list text:style-name="a1276">
                          <text:list-item>
                            <text:list text:style-name="a1276">
                              <text:list-item>
                                <text:p text:style-name="a1275" text:class-names="" text:cond-style-name=""><text:span text:style-name="a127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280" draw:name="頁尾版面配置區 5" svg:x="0in" svg:y="9.49826in" svg:width="3.25in" svg:height="0.5in" presentation:class="footer" presentation:placeholder="false">
          <draw:text-box>
            <text:p text:style-name="a1279" text:class-names="" text:cond-style-name=""><text:span text:style-name="a1278" text:class-names=""/></text:p>
          </draw:text-box>
          <svg:title/>
          <svg:desc/>
        </draw:frame>
        <draw:frame draw:id="id10" presentation:style-name="a1283" draw:name="投影片編號版面配置區 6" svg:x="4.24826in" svg:y="9.49826in" svg:width="3.25in" svg:height="0.5in" presentation:class="page-number" presentation:placeholder="false">
          <draw:text-box>
            <text:p text:style-name="a1282" text:class-names="" text:cond-style-name=""><text:span text:style-name="a128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1286">
      <draw:g draw:name="Group 6" draw:id="id162">
        <svg:title/>
        <svg:desc/>
        <draw:connector draw:type="line" svg:x1="9.99826in" svg:y1="3.24132in" svg:x2="9.25in" svg:y2="4.23958in" draw:id="id169" draw:layer="Master2-bg" draw:style-name="a1322" draw:name="Straight Connector 7">
          <svg:title/>
          <svg:desc/>
        </draw:connector>
        <draw:connector draw:type="line" svg:x1="9.99826in" svg:y1="3.48958in" svg:x2="7.55208in" svg:y2="6.75in" draw:id="id170" draw:layer="Master2-bg" draw:style-name="a1323" draw:name="Straight Connector 8">
          <svg:title/>
          <svg:desc/>
        </draw:connector>
        <draw:connector draw:type="line" svg:x1="9.99826in" svg:y1="3.59375in" svg:x2="8.44271in" svg:y2="5.66667in" draw:id="id171" draw:layer="Master2-bg" draw:style-name="a1324" draw:name="Straight Connector 9">
          <svg:title/>
          <svg:desc/>
        </draw:connector>
        <draw:connector draw:type="line" svg:x1="9.99826in" svg:y1="3.42535in" svg:x2="8.56597in" svg:y2="5.33333in" draw:id="id172" draw:layer="Master2-bg" draw:style-name="a1325" draw:name="Straight Connector 10">
          <svg:title/>
          <svg:desc/>
        </draw:connector>
        <draw:connector draw:type="line" svg:x1="9.99826in" svg:y1="4.02778in" svg:x2="8.9566in" svg:y2="5.41667in" draw:id="id173" draw:layer="Master2-bg" draw:style-name="a1326" draw:name="Straight Connector 11">
          <svg:title/>
          <svg:desc/>
        </draw:connector>
      </draw:g>
      <draw:frame draw:id="id163" presentation:style-name="a1290" draw:name="Title 1" svg:x="5.8112in" svg:y="0.75in" svg:width="3in" svg:height="1.5in" presentation:class="title" presentation:placeholder="false">
        <draw:text-box>
          <text:p text:style-name="a1289" text:class-names="" text:cond-style-name=""><text:span text:style-name="a1287" text:class-names="">按一下以編輯母片標題樣式</text:span><text:span text:style-name="a1288" text:class-names=""/></text:p>
        </draw:text-box>
        <svg:title/>
        <svg:desc/>
      </draw:frame>
      <draw:frame draw:id="id164" presentation:style-name="a1307" draw:name="Content Placeholder 2" svg:x="0.5612in" svg:y="0.75in" svg:width="4.875in" svg:height="5.80556in" presentation:class="object" presentation:placeholder="false">
        <draw:text-box>
          <text:list text:style-name="a1293">
            <text:list-item>
              <text:p text:style-name="a1292" text:class-names="" text:cond-style-name=""><text:span text:style-name="a1291" text:class-names="">編輯母片文字樣式</text:span></text:p>
            </text:list-item>
          </text:list>
          <text:list text:style-name="a1296">
            <text:list-item>
              <text:list text:style-name="a1296">
                <text:list-item>
                  <text:p text:style-name="a1295" text:class-names="" text:cond-style-name=""><text:span text:style-name="a1294" text:class-names="">第二層</text:span></text:p>
                </text:list-item>
              </text:list>
            </text:list-item>
          </text:list>
          <text:list text:style-name="a1299">
            <text:list-item>
              <text:list text:style-name="a1299">
                <text:list-item>
                  <text:list text:style-name="a1299">
                    <text:list-item>
                      <text:p text:style-name="a1298" text:class-names="" text:cond-style-name=""><text:span text:style-name="a1297" text:class-names="">第三層</text:span></text:p>
                    </text:list-item>
                  </text:list>
                </text:list-item>
              </text:list>
            </text:list-item>
          </text:list>
          <text:list text:style-name="a1302">
            <text:list-item>
              <text:list text:style-name="a1302">
                <text:list-item>
                  <text:list text:style-name="a1302">
                    <text:list-item>
                      <text:list text:style-name="a1302">
                        <text:list-item>
                          <text:p text:style-name="a1301" text:class-names="" text:cond-style-name=""><text:span text:style-name="a130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6">
            <text:list-item>
              <text:list text:style-name="a1306">
                <text:list-item>
                  <text:list text:style-name="a1306">
                    <text:list-item>
                      <text:list text:style-name="a1306">
                        <text:list-item>
                          <text:list text:style-name="a1306">
                            <text:list-item>
                              <text:p text:style-name="a1305" text:class-names="" text:cond-style-name=""><text:span text:style-name="a1303" text:class-names="">第五層</text:span><text:span text:style-name="a13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5" presentation:style-name="a1311" draw:name="Text Placeholder 3" svg:x="5.8112in" svg:y="2.41667in" svg:width="3in" svg:height="2.28704in" presentation:class="outline" presentation:placeholder="false">
        <draw:text-box>
          <text:list text:style-name="a1310">
            <text:list-item>
              <text:p text:style-name="a1309" text:class-names="" text:cond-style-name=""><text:span text:style-name="a1308" text:class-names="">編輯母片文字樣式</text:span></text:p>
            </text:list-item>
          </text:list>
        </draw:text-box>
        <svg:title/>
        <svg:desc/>
      </draw:frame>
      <draw:frame draw:id="id166" presentation:style-name="a1315" draw:name="Date Placeholder 3" svg:x="8.12326in" svg:y="6.75in" svg:width="1.3125in" svg:height="0.39931in" presentation:class="date-time" presentation:placeholder="false">
        <draw:text-box>
          <text:p text:style-name="a1314" text:class-names="" text:cond-style-name=""><text:span text:style-name="a1312" text:class-names=""><text:date text:fixed="false" style:data-style-name="a1313"/></text:span></text:p>
        </draw:text-box>
        <svg:title/>
        <svg:desc/>
      </draw:frame>
      <draw:frame draw:id="id167" presentation:style-name="a1318" draw:name="Footer Placeholder 4" svg:x="0.56076in" svg:y="6.75in" svg:width="6.1875in" svg:height="0.39931in" presentation:class="footer" presentation:placeholder="false">
        <draw:text-box>
          <text:p text:style-name="a1317" text:class-names="" text:cond-style-name=""><text:span text:style-name="a1316" text:class-names=""/></text:p>
        </draw:text-box>
        <svg:title/>
        <svg:desc/>
      </draw:frame>
      <draw:frame draw:id="id168" presentation:style-name="a1321" draw:name="Slide Number Placeholder 5" svg:x="8.5in" svg:y="6.10069in" svg:width="0.9375in" svg:height="0.73264in" presentation:class="page-number" presentation:placeholder="false">
        <draw:text-box>
          <text:p text:style-name="a1320" text:class-names="" text:cond-style-name=""><text:span text:style-name="a1319" text:class-names=""><text:page-number style:num-format="1" text:fixed="false"/></text:span></text:p>
        </draw:text-box>
        <svg:title/>
        <svg:desc/>
      </draw:frame>
      <presentation:notes style:page-layout-name="pageLayout2" draw:style-name="a1356">
        <draw:frame draw:id="id5" presentation:style-name="a1329" draw:name="頁首版面配置區 1" svg:x="0in" svg:y="0in" svg:width="3.25in" svg:height="0.5in" presentation:class="header" presentation:placeholder="false">
          <draw:text-box>
            <text:p text:style-name="a1328" text:class-names="" text:cond-style-name=""><text:span text:style-name="a1327" text:class-names=""/></text:p>
          </draw:text-box>
          <svg:title/>
          <svg:desc/>
        </draw:frame>
        <draw:frame draw:id="id6" presentation:style-name="a1333" draw:name="日期版面配置區 2" svg:x="4.24826in" svg:y="0in" svg:width="3.25in" svg:height="0.5in" presentation:class="date-time" presentation:placeholder="false">
          <draw:text-box>
            <text:p text:style-name="a1332" text:class-names="" text:cond-style-name=""><text:span text:style-name="a1330" text:class-names=""><text:date text:fixed="false" style:data-style-name="a1331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334" draw:name="投影片圖像版面配置區 3">
          <svg:title/>
          <svg:desc/>
        </draw:page-thumbnail>
        <draw:frame draw:id="id8" presentation:style-name="a1349" draw:name="備忘稿版面配置區 4" svg:x="0.75in" svg:y="4.75in" svg:width="6in" svg:height="4.5in" presentation:class="notes" presentation:placeholder="false">
          <draw:text-box>
            <text:p text:style-name="a1336" text:class-names="" text:cond-style-name=""><text:span text:style-name="a1335" text:class-names="">按一下以編輯母片文字樣式</text:span></text:p>
            <text:list text:style-name="a1339">
              <text:list-item>
                <text:list text:style-name="a1339">
                  <text:list-item>
                    <text:p text:style-name="a1338" text:class-names="" text:cond-style-name=""><text:span text:style-name="a1337" text:class-names="">第二層</text:span></text:p>
                  </text:list-item>
                </text:list>
              </text:list-item>
            </text:list>
            <text:list text:style-name="a1342">
              <text:list-item>
                <text:list text:style-name="a1342">
                  <text:list-item>
                    <text:list text:style-name="a1342">
                      <text:list-item>
                        <text:p text:style-name="a1341" text:class-names="" text:cond-style-name=""><text:span text:style-name="a134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45">
              <text:list-item>
                <text:list text:style-name="a1345">
                  <text:list-item>
                    <text:list text:style-name="a1345">
                      <text:list-item>
                        <text:list text:style-name="a1345">
                          <text:list-item>
                            <text:p text:style-name="a1344" text:class-names="" text:cond-style-name=""><text:span text:style-name="a134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8">
              <text:list-item>
                <text:list text:style-name="a1348">
                  <text:list-item>
                    <text:list text:style-name="a1348">
                      <text:list-item>
                        <text:list text:style-name="a1348">
                          <text:list-item>
                            <text:list text:style-name="a1348">
                              <text:list-item>
                                <text:p text:style-name="a1347" text:class-names="" text:cond-style-name=""><text:span text:style-name="a134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352" draw:name="頁尾版面配置區 5" svg:x="0in" svg:y="9.49826in" svg:width="3.25in" svg:height="0.5in" presentation:class="footer" presentation:placeholder="false">
          <draw:text-box>
            <text:p text:style-name="a1351" text:class-names="" text:cond-style-name=""><text:span text:style-name="a1350" text:class-names=""/></text:p>
          </draw:text-box>
          <svg:title/>
          <svg:desc/>
        </draw:frame>
        <draw:frame draw:id="id10" presentation:style-name="a1355" draw:name="投影片編號版面配置區 6" svg:x="4.24826in" svg:y="9.49826in" svg:width="3.25in" svg:height="0.5in" presentation:class="page-number" presentation:placeholder="false">
          <draw:text-box>
            <text:p text:style-name="a1354" text:class-names="" text:cond-style-name=""><text:span text:style-name="a135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1358">
      <draw:g draw:name="Group 6" draw:id="id174">
        <svg:title/>
        <svg:desc/>
        <draw:connector draw:type="line" svg:x1="9.99826in" svg:y1="3.24132in" svg:x2="9.25in" svg:y2="4.23958in" draw:id="id181" draw:layer="Master2-bg" draw:style-name="a1381" draw:name="Straight Connector 7">
          <svg:title/>
          <svg:desc/>
        </draw:connector>
        <draw:connector draw:type="line" svg:x1="9.99826in" svg:y1="3.48958in" svg:x2="7.55208in" svg:y2="6.75in" draw:id="id182" draw:layer="Master2-bg" draw:style-name="a1382" draw:name="Straight Connector 8">
          <svg:title/>
          <svg:desc/>
        </draw:connector>
        <draw:connector draw:type="line" svg:x1="9.99826in" svg:y1="3.59375in" svg:x2="8.44271in" svg:y2="5.66667in" draw:id="id183" draw:layer="Master2-bg" draw:style-name="a1383" draw:name="Straight Connector 9">
          <svg:title/>
          <svg:desc/>
        </draw:connector>
        <draw:connector draw:type="line" svg:x1="9.99826in" svg:y1="3.42535in" svg:x2="8.56597in" svg:y2="5.33333in" draw:id="id184" draw:layer="Master2-bg" draw:style-name="a1384" draw:name="Straight Connector 10">
          <svg:title/>
          <svg:desc/>
        </draw:connector>
        <draw:connector draw:type="line" svg:x1="9.99826in" svg:y1="4.02778in" svg:x2="8.9566in" svg:y2="5.41667in" draw:id="id185" draw:layer="Master2-bg" draw:style-name="a1385" draw:name="Straight Connector 11">
          <svg:title/>
          <svg:desc/>
        </draw:connector>
      </draw:g>
      <draw:frame draw:id="id175" presentation:style-name="a1362" draw:name="Title 1" svg:x="3.8737in" svg:y="1.58333in" svg:width="4.9375in" svg:height="1.25in" presentation:class="title" presentation:placeholder="false">
        <draw:text-box>
          <text:p text:style-name="a1361" text:class-names="" text:cond-style-name=""><text:span text:style-name="a1359" text:class-names="">按一下以編輯母片標題樣式</text:span><text:span text:style-name="a1360" text:class-names=""/></text:p>
        </draw:text-box>
        <svg:title/>
        <svg:desc/>
      </draw:frame>
      <draw:frame draw:id="id176" presentation:style-name="a1366" draw:name="Picture Placeholder 2" svg:x="0.8112in" svg:y="1in" svg:width="2.69109in" svg:height="5in" presentation:class="graphic" presentation:placeholder="false">
        <draw:text-box>
          <text:p text:style-name="a1365" text:class-names="" text:cond-style-name=""><text:span text:style-name="a1363" text:class-names="">按一下圖示以新增圖片</text:span><text:span text:style-name="a1364" text:class-names=""/></text:p>
        </draw:text-box>
        <svg:title/>
        <svg:desc/>
      </draw:frame>
      <draw:frame draw:id="id177" presentation:style-name="a1370" draw:name="Text Placeholder 3" svg:x="3.8737in" svg:y="3.03704in" svg:width="4.9388in" svg:height="2.24074in" presentation:class="outline" presentation:placeholder="false">
        <draw:text-box>
          <text:list text:style-name="a1369">
            <text:list-item>
              <text:p text:style-name="a1368" text:class-names="" text:cond-style-name=""><text:span text:style-name="a1367" text:class-names="">編輯母片文字樣式</text:span></text:p>
            </text:list-item>
          </text:list>
        </draw:text-box>
        <svg:title/>
        <svg:desc/>
      </draw:frame>
      <draw:frame draw:id="id178" presentation:style-name="a1374" draw:name="Date Placeholder 3" svg:x="8.12326in" svg:y="6.75in" svg:width="1.3125in" svg:height="0.39931in" presentation:class="date-time" presentation:placeholder="false">
        <draw:text-box>
          <text:p text:style-name="a1373" text:class-names="" text:cond-style-name=""><text:span text:style-name="a1371" text:class-names=""><text:date text:fixed="false" style:data-style-name="a1372"/></text:span></text:p>
        </draw:text-box>
        <svg:title/>
        <svg:desc/>
      </draw:frame>
      <draw:frame draw:id="id179" presentation:style-name="a1377" draw:name="Footer Placeholder 4" svg:x="0.56076in" svg:y="6.75in" svg:width="6.1875in" svg:height="0.39931in" presentation:class="footer" presentation:placeholder="false">
        <draw:text-box>
          <text:p text:style-name="a1376" text:class-names="" text:cond-style-name=""><text:span text:style-name="a1375" text:class-names=""/></text:p>
        </draw:text-box>
        <svg:title/>
        <svg:desc/>
      </draw:frame>
      <draw:frame draw:id="id180" presentation:style-name="a1380" draw:name="Slide Number Placeholder 5" svg:x="8.5in" svg:y="6.10069in" svg:width="0.9375in" svg:height="0.73264in" presentation:class="page-number" presentation:placeholder="false">
        <draw:text-box>
          <text:p text:style-name="a1379" text:class-names="" text:cond-style-name=""><text:span text:style-name="a1378" text:class-names=""><text:page-number style:num-format="1" text:fixed="false"/></text:span></text:p>
        </draw:text-box>
        <svg:title/>
        <svg:desc/>
      </draw:frame>
      <presentation:notes style:page-layout-name="pageLayout2" draw:style-name="a1415">
        <draw:frame draw:id="id5" presentation:style-name="a1388" draw:name="頁首版面配置區 1" svg:x="0in" svg:y="0in" svg:width="3.25in" svg:height="0.5in" presentation:class="header" presentation:placeholder="false">
          <draw:text-box>
            <text:p text:style-name="a1387" text:class-names="" text:cond-style-name=""><text:span text:style-name="a1386" text:class-names=""/></text:p>
          </draw:text-box>
          <svg:title/>
          <svg:desc/>
        </draw:frame>
        <draw:frame draw:id="id6" presentation:style-name="a1392" draw:name="日期版面配置區 2" svg:x="4.24826in" svg:y="0in" svg:width="3.25in" svg:height="0.5in" presentation:class="date-time" presentation:placeholder="false">
          <draw:text-box>
            <text:p text:style-name="a1391" text:class-names="" text:cond-style-name=""><text:span text:style-name="a1389" text:class-names=""><text:date text:fixed="false" style:data-style-name="a1390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393" draw:name="投影片圖像版面配置區 3">
          <svg:title/>
          <svg:desc/>
        </draw:page-thumbnail>
        <draw:frame draw:id="id8" presentation:style-name="a1408" draw:name="備忘稿版面配置區 4" svg:x="0.75in" svg:y="4.75in" svg:width="6in" svg:height="4.5in" presentation:class="notes" presentation:placeholder="false">
          <draw:text-box>
            <text:p text:style-name="a1395" text:class-names="" text:cond-style-name=""><text:span text:style-name="a1394" text:class-names="">按一下以編輯母片文字樣式</text:span></text:p>
            <text:list text:style-name="a1398">
              <text:list-item>
                <text:list text:style-name="a1398">
                  <text:list-item>
                    <text:p text:style-name="a1397" text:class-names="" text:cond-style-name=""><text:span text:style-name="a1396" text:class-names="">第二層</text:span></text:p>
                  </text:list-item>
                </text:list>
              </text:list-item>
            </text:list>
            <text:list text:style-name="a1401">
              <text:list-item>
                <text:list text:style-name="a1401">
                  <text:list-item>
                    <text:list text:style-name="a1401">
                      <text:list-item>
                        <text:p text:style-name="a1400" text:class-names="" text:cond-style-name=""><text:span text:style-name="a13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04">
              <text:list-item>
                <text:list text:style-name="a1404">
                  <text:list-item>
                    <text:list text:style-name="a1404">
                      <text:list-item>
                        <text:list text:style-name="a1404">
                          <text:list-item>
                            <text:p text:style-name="a1403" text:class-names="" text:cond-style-name=""><text:span text:style-name="a14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07">
              <text:list-item>
                <text:list text:style-name="a1407">
                  <text:list-item>
                    <text:list text:style-name="a1407">
                      <text:list-item>
                        <text:list text:style-name="a1407">
                          <text:list-item>
                            <text:list text:style-name="a1407">
                              <text:list-item>
                                <text:p text:style-name="a1406" text:class-names="" text:cond-style-name=""><text:span text:style-name="a140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411" draw:name="頁尾版面配置區 5" svg:x="0in" svg:y="9.49826in" svg:width="3.25in" svg:height="0.5in" presentation:class="footer" presentation:placeholder="false">
          <draw:text-box>
            <text:p text:style-name="a1410" text:class-names="" text:cond-style-name=""><text:span text:style-name="a1409" text:class-names=""/></text:p>
          </draw:text-box>
          <svg:title/>
          <svg:desc/>
        </draw:frame>
        <draw:frame draw:id="id10" presentation:style-name="a1414" draw:name="投影片編號版面配置區 6" svg:x="4.24826in" svg:y="9.49826in" svg:width="3.25in" svg:height="0.5in" presentation:class="page-number" presentation:placeholder="false">
          <draw:text-box>
            <text:p text:style-name="a1413" text:class-names="" text:cond-style-name=""><text:span text:style-name="a14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cust-全景圖片-(含標題)" style:page-layout-name="pageLayout1" draw:style-name="a1417">
      <draw:g draw:name="Group 6" draw:id="id186">
        <svg:title/>
        <svg:desc/>
        <draw:connector draw:type="line" svg:x1="9.99826in" svg:y1="3.24132in" svg:x2="9.25in" svg:y2="4.23958in" draw:id="id193" draw:layer="Master2-bg" draw:style-name="a1440" draw:name="Straight Connector 7">
          <svg:title/>
          <svg:desc/>
        </draw:connector>
        <draw:connector draw:type="line" svg:x1="9.99826in" svg:y1="3.48958in" svg:x2="7.55208in" svg:y2="6.75in" draw:id="id194" draw:layer="Master2-bg" draw:style-name="a1441" draw:name="Straight Connector 8">
          <svg:title/>
          <svg:desc/>
        </draw:connector>
        <draw:connector draw:type="line" svg:x1="9.99826in" svg:y1="3.59375in" svg:x2="8.44271in" svg:y2="5.66667in" draw:id="id195" draw:layer="Master2-bg" draw:style-name="a1442" draw:name="Straight Connector 9">
          <svg:title/>
          <svg:desc/>
        </draw:connector>
        <draw:connector draw:type="line" svg:x1="9.99826in" svg:y1="3.42535in" svg:x2="8.56597in" svg:y2="5.33333in" draw:id="id196" draw:layer="Master2-bg" draw:style-name="a1443" draw:name="Straight Connector 10">
          <svg:title/>
          <svg:desc/>
        </draw:connector>
        <draw:connector draw:type="line" svg:x1="9.99826in" svg:y1="4.02778in" svg:x2="8.9566in" svg:y2="5.41667in" draw:id="id197" draw:layer="Master2-bg" draw:style-name="a1444" draw:name="Straight Connector 11">
          <svg:title/>
          <svg:desc/>
        </draw:connector>
      </draw:g>
      <draw:frame draw:id="id187" presentation:style-name="a1421" draw:name="Title 1" svg:x="0.56076in" svg:y="4.90799in" svg:width="7in" svg:height="1.64757in" presentation:class="title" presentation:placeholder="false">
        <draw:text-box>
          <text:p text:style-name="a1420" text:class-names="" text:cond-style-name=""><text:span text:style-name="a1418" text:class-names="">按一下以編輯母片標題樣式</text:span><text:span text:style-name="a1419" text:class-names=""/></text:p>
        </draw:text-box>
        <svg:title/>
        <svg:desc/>
      </draw:frame>
      <draw:frame draw:id="id188" presentation:style-name="a1425" draw:name="Picture Placeholder 2" svg:x="0.5625in" svg:y="0.58333in" svg:width="8.8737in" svg:height="3.41667in" presentation:class="graphic" presentation:placeholder="false">
        <draw:text-box>
          <text:p text:style-name="a1424" text:class-names="" text:cond-style-name=""><text:span text:style-name="a1422" text:class-names="">按一下圖示以新增圖片</text:span><text:span text:style-name="a1423" text:class-names=""/></text:p>
        </draw:text-box>
        <svg:title/>
        <svg:desc/>
      </draw:frame>
      <draw:frame draw:id="id189" presentation:style-name="a1429" draw:name="Text Placeholder 9" svg:x="0.75in" svg:y="4.2037in" svg:width="6.8112in" svg:height="0.5in" presentation:class="outline" presentation:placeholder="false">
        <draw:text-box>
          <text:list text:style-name="a1428">
            <text:list-item>
              <text:p text:style-name="a1427" text:class-names="" text:cond-style-name=""><text:span text:style-name="a1426" text:class-names="">編輯母片文字樣式</text:span></text:p>
            </text:list-item>
          </text:list>
        </draw:text-box>
        <svg:title/>
        <svg:desc/>
      </draw:frame>
      <draw:frame draw:id="id190" presentation:style-name="a1433" draw:name="Date Placeholder 3" svg:x="8.12326in" svg:y="6.75in" svg:width="1.3125in" svg:height="0.39931in" presentation:class="date-time" presentation:placeholder="false">
        <draw:text-box>
          <text:p text:style-name="a1432" text:class-names="" text:cond-style-name=""><text:span text:style-name="a1430" text:class-names=""><text:date text:fixed="false" style:data-style-name="a1431"/></text:span></text:p>
        </draw:text-box>
        <svg:title/>
        <svg:desc/>
      </draw:frame>
      <draw:frame draw:id="id191" presentation:style-name="a1436" draw:name="Footer Placeholder 4" svg:x="0.56076in" svg:y="6.75in" svg:width="6.1875in" svg:height="0.39931in" presentation:class="footer" presentation:placeholder="false">
        <draw:text-box>
          <text:p text:style-name="a1435" text:class-names="" text:cond-style-name=""><text:span text:style-name="a1434" text:class-names=""/></text:p>
        </draw:text-box>
        <svg:title/>
        <svg:desc/>
      </draw:frame>
      <draw:frame draw:id="id192" presentation:style-name="a1439" draw:name="Slide Number Placeholder 5" svg:x="8.5in" svg:y="6.10069in" svg:width="0.9375in" svg:height="0.73264in" presentation:class="page-number" presentation:placeholder="false">
        <draw:text-box>
          <text:p text:style-name="a1438" text:class-names="" text:cond-style-name=""><text:span text:style-name="a1437" text:class-names=""><text:page-number style:num-format="1" text:fixed="false"/></text:span></text:p>
        </draw:text-box>
        <svg:title/>
        <svg:desc/>
      </draw:frame>
      <presentation:notes style:page-layout-name="pageLayout2" draw:style-name="a1474">
        <draw:frame draw:id="id5" presentation:style-name="a1447" draw:name="頁首版面配置區 1" svg:x="0in" svg:y="0in" svg:width="3.25in" svg:height="0.5in" presentation:class="header" presentation:placeholder="false">
          <draw:text-box>
            <text:p text:style-name="a1446" text:class-names="" text:cond-style-name=""><text:span text:style-name="a1445" text:class-names=""/></text:p>
          </draw:text-box>
          <svg:title/>
          <svg:desc/>
        </draw:frame>
        <draw:frame draw:id="id6" presentation:style-name="a1451" draw:name="日期版面配置區 2" svg:x="4.24826in" svg:y="0in" svg:width="3.25in" svg:height="0.5in" presentation:class="date-time" presentation:placeholder="false">
          <draw:text-box>
            <text:p text:style-name="a1450" text:class-names="" text:cond-style-name=""><text:span text:style-name="a1448" text:class-names=""><text:date text:fixed="false" style:data-style-name="a1449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452" draw:name="投影片圖像版面配置區 3">
          <svg:title/>
          <svg:desc/>
        </draw:page-thumbnail>
        <draw:frame draw:id="id8" presentation:style-name="a1467" draw:name="備忘稿版面配置區 4" svg:x="0.75in" svg:y="4.75in" svg:width="6in" svg:height="4.5in" presentation:class="notes" presentation:placeholder="false">
          <draw:text-box>
            <text:p text:style-name="a1454" text:class-names="" text:cond-style-name=""><text:span text:style-name="a1453" text:class-names="">按一下以編輯母片文字樣式</text:span></text:p>
            <text:list text:style-name="a1457">
              <text:list-item>
                <text:list text:style-name="a1457">
                  <text:list-item>
                    <text:p text:style-name="a1456" text:class-names="" text:cond-style-name=""><text:span text:style-name="a1455" text:class-names="">第二層</text:span></text:p>
                  </text:list-item>
                </text:list>
              </text:list-item>
            </text:list>
            <text:list text:style-name="a1460">
              <text:list-item>
                <text:list text:style-name="a1460">
                  <text:list-item>
                    <text:list text:style-name="a1460">
                      <text:list-item>
                        <text:p text:style-name="a1459" text:class-names="" text:cond-style-name=""><text:span text:style-name="a145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63">
              <text:list-item>
                <text:list text:style-name="a1463">
                  <text:list-item>
                    <text:list text:style-name="a1463">
                      <text:list-item>
                        <text:list text:style-name="a1463">
                          <text:list-item>
                            <text:p text:style-name="a1462" text:class-names="" text:cond-style-name=""><text:span text:style-name="a146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66">
              <text:list-item>
                <text:list text:style-name="a1466">
                  <text:list-item>
                    <text:list text:style-name="a1466">
                      <text:list-item>
                        <text:list text:style-name="a1466">
                          <text:list-item>
                            <text:list text:style-name="a1466">
                              <text:list-item>
                                <text:p text:style-name="a1465" text:class-names="" text:cond-style-name=""><text:span text:style-name="a146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470" draw:name="頁尾版面配置區 5" svg:x="0in" svg:y="9.49826in" svg:width="3.25in" svg:height="0.5in" presentation:class="footer" presentation:placeholder="false">
          <draw:text-box>
            <text:p text:style-name="a1469" text:class-names="" text:cond-style-name=""><text:span text:style-name="a1468" text:class-names=""/></text:p>
          </draw:text-box>
          <svg:title/>
          <svg:desc/>
        </draw:frame>
        <draw:frame draw:id="id10" presentation:style-name="a1473" draw:name="投影片編號版面配置區 6" svg:x="4.24826in" svg:y="9.49826in" svg:width="3.25in" svg:height="0.5in" presentation:class="page-number" presentation:placeholder="false">
          <draw:text-box>
            <text:p text:style-name="a1472" text:class-names="" text:cond-style-name=""><text:span text:style-name="a14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cust-標題與說明文字" style:page-layout-name="pageLayout1" draw:style-name="a1476">
      <draw:g draw:name="Group 6" draw:id="id198">
        <svg:title/>
        <svg:desc/>
        <draw:connector draw:type="line" svg:x1="9.99826in" svg:y1="3.24132in" svg:x2="9.25in" svg:y2="4.23958in" draw:id="id204" draw:layer="Master2-bg" draw:style-name="a1495" draw:name="Straight Connector 7">
          <svg:title/>
          <svg:desc/>
        </draw:connector>
        <draw:connector draw:type="line" svg:x1="9.99826in" svg:y1="3.48958in" svg:x2="7.55208in" svg:y2="6.75in" draw:id="id205" draw:layer="Master2-bg" draw:style-name="a1496" draw:name="Straight Connector 8">
          <svg:title/>
          <svg:desc/>
        </draw:connector>
        <draw:connector draw:type="line" svg:x1="9.99826in" svg:y1="3.59375in" svg:x2="8.44271in" svg:y2="5.66667in" draw:id="id206" draw:layer="Master2-bg" draw:style-name="a1497" draw:name="Straight Connector 9">
          <svg:title/>
          <svg:desc/>
        </draw:connector>
        <draw:connector draw:type="line" svg:x1="9.99826in" svg:y1="3.42535in" svg:x2="8.56597in" svg:y2="5.33333in" draw:id="id207" draw:layer="Master2-bg" draw:style-name="a1498" draw:name="Straight Connector 10">
          <svg:title/>
          <svg:desc/>
        </draw:connector>
        <draw:connector draw:type="line" svg:x1="9.99826in" svg:y1="4.02778in" svg:x2="8.9566in" svg:y2="5.41667in" draw:id="id208" draw:layer="Master2-bg" draw:style-name="a1499" draw:name="Straight Connector 11">
          <svg:title/>
          <svg:desc/>
        </draw:connector>
      </draw:g>
      <draw:frame draw:id="id199" presentation:style-name="a1480" draw:name="Title 1" svg:x="0.5612in" svg:y="0.75in" svg:width="8.25in" svg:height="3in" presentation:class="title" presentation:placeholder="false">
        <draw:text-box>
          <text:p text:style-name="a1479" text:class-names="" text:cond-style-name=""><text:span text:style-name="a1477" text:class-names="">按一下以編輯母片標題樣式</text:span><text:span text:style-name="a1478" text:class-names=""/></text:p>
        </draw:text-box>
        <svg:title/>
        <svg:desc/>
      </draw:frame>
      <draw:frame draw:id="id200" presentation:style-name="a1484" draw:name="Text Placeholder 2" svg:x="0.5612in" svg:y="4.5in" svg:width="7.0013in" svg:height="2.05556in" presentation:class="outline" presentation:placeholder="false">
        <draw:text-box>
          <text:list text:style-name="a1483">
            <text:list-item>
              <text:p text:style-name="a1482" text:class-names="" text:cond-style-name=""><text:span text:style-name="a1481" text:class-names="">編輯母片文字樣式</text:span></text:p>
            </text:list-item>
          </text:list>
        </draw:text-box>
        <svg:title/>
        <svg:desc/>
      </draw:frame>
      <draw:frame draw:id="id201" presentation:style-name="a1488" draw:name="Date Placeholder 3" svg:x="8.12326in" svg:y="6.75in" svg:width="1.3125in" svg:height="0.39931in" presentation:class="date-time" presentation:placeholder="false">
        <draw:text-box>
          <text:p text:style-name="a1487" text:class-names="" text:cond-style-name=""><text:span text:style-name="a1485" text:class-names=""><text:date text:fixed="false" style:data-style-name="a1486"/></text:span></text:p>
        </draw:text-box>
        <svg:title/>
        <svg:desc/>
      </draw:frame>
      <draw:frame draw:id="id202" presentation:style-name="a1491" draw:name="Footer Placeholder 4" svg:x="0.56076in" svg:y="6.75in" svg:width="6.1875in" svg:height="0.39931in" presentation:class="footer" presentation:placeholder="false">
        <draw:text-box>
          <text:p text:style-name="a1490" text:class-names="" text:cond-style-name=""><text:span text:style-name="a1489" text:class-names=""/></text:p>
        </draw:text-box>
        <svg:title/>
        <svg:desc/>
      </draw:frame>
      <draw:frame draw:id="id203" presentation:style-name="a1494" draw:name="Slide Number Placeholder 5" svg:x="8.5in" svg:y="6.10069in" svg:width="0.9375in" svg:height="0.73264in" presentation:class="page-number" presentation:placeholder="false">
        <draw:text-box>
          <text:p text:style-name="a1493" text:class-names="" text:cond-style-name=""><text:span text:style-name="a1492" text:class-names=""><text:page-number style:num-format="1" text:fixed="false"/></text:span></text:p>
        </draw:text-box>
        <svg:title/>
        <svg:desc/>
      </draw:frame>
      <presentation:notes style:page-layout-name="pageLayout2" draw:style-name="a1529">
        <draw:frame draw:id="id5" presentation:style-name="a1502" draw:name="頁首版面配置區 1" svg:x="0in" svg:y="0in" svg:width="3.25in" svg:height="0.5in" presentation:class="header" presentation:placeholder="false">
          <draw:text-box>
            <text:p text:style-name="a1501" text:class-names="" text:cond-style-name=""><text:span text:style-name="a1500" text:class-names=""/></text:p>
          </draw:text-box>
          <svg:title/>
          <svg:desc/>
        </draw:frame>
        <draw:frame draw:id="id6" presentation:style-name="a1506" draw:name="日期版面配置區 2" svg:x="4.24826in" svg:y="0in" svg:width="3.25in" svg:height="0.5in" presentation:class="date-time" presentation:placeholder="false">
          <draw:text-box>
            <text:p text:style-name="a1505" text:class-names="" text:cond-style-name=""><text:span text:style-name="a1503" text:class-names=""><text:date text:fixed="false" style:data-style-name="a1504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507" draw:name="投影片圖像版面配置區 3">
          <svg:title/>
          <svg:desc/>
        </draw:page-thumbnail>
        <draw:frame draw:id="id8" presentation:style-name="a1522" draw:name="備忘稿版面配置區 4" svg:x="0.75in" svg:y="4.75in" svg:width="6in" svg:height="4.5in" presentation:class="notes" presentation:placeholder="false">
          <draw:text-box>
            <text:p text:style-name="a1509" text:class-names="" text:cond-style-name=""><text:span text:style-name="a1508" text:class-names="">按一下以編輯母片文字樣式</text:span></text:p>
            <text:list text:style-name="a1512">
              <text:list-item>
                <text:list text:style-name="a1512">
                  <text:list-item>
                    <text:p text:style-name="a1511" text:class-names="" text:cond-style-name=""><text:span text:style-name="a1510" text:class-names="">第二層</text:span></text:p>
                  </text:list-item>
                </text:list>
              </text:list-item>
            </text:list>
            <text:list text:style-name="a1515">
              <text:list-item>
                <text:list text:style-name="a1515">
                  <text:list-item>
                    <text:list text:style-name="a1515">
                      <text:list-item>
                        <text:p text:style-name="a1514" text:class-names="" text:cond-style-name=""><text:span text:style-name="a151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18">
              <text:list-item>
                <text:list text:style-name="a1518">
                  <text:list-item>
                    <text:list text:style-name="a1518">
                      <text:list-item>
                        <text:list text:style-name="a1518">
                          <text:list-item>
                            <text:p text:style-name="a1517" text:class-names="" text:cond-style-name=""><text:span text:style-name="a151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21">
              <text:list-item>
                <text:list text:style-name="a1521">
                  <text:list-item>
                    <text:list text:style-name="a1521">
                      <text:list-item>
                        <text:list text:style-name="a1521">
                          <text:list-item>
                            <text:list text:style-name="a1521">
                              <text:list-item>
                                <text:p text:style-name="a1520" text:class-names="" text:cond-style-name=""><text:span text:style-name="a151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525" draw:name="頁尾版面配置區 5" svg:x="0in" svg:y="9.49826in" svg:width="3.25in" svg:height="0.5in" presentation:class="footer" presentation:placeholder="false">
          <draw:text-box>
            <text:p text:style-name="a1524" text:class-names="" text:cond-style-name=""><text:span text:style-name="a1523" text:class-names=""/></text:p>
          </draw:text-box>
          <svg:title/>
          <svg:desc/>
        </draw:frame>
        <draw:frame draw:id="id10" presentation:style-name="a1528" draw:name="投影片編號版面配置區 6" svg:x="4.24826in" svg:y="9.49826in" svg:width="3.25in" svg:height="0.5in" presentation:class="page-number" presentation:placeholder="false">
          <draw:text-box>
            <text:p text:style-name="a1527" text:class-names="" text:cond-style-name=""><text:span text:style-name="a152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cust-引述-(含標題)" style:page-layout-name="pageLayout1" draw:style-name="a1531">
      <draw:g draw:name="Group 6" draw:id="id209">
        <svg:title/>
        <svg:desc/>
        <draw:connector draw:type="line" svg:x1="9.99826in" svg:y1="3.24132in" svg:x2="9.25in" svg:y2="4.23958in" draw:id="id218" draw:layer="Master2-bg" draw:style-name="a1560" draw:name="Straight Connector 7">
          <svg:title/>
          <svg:desc/>
        </draw:connector>
        <draw:connector draw:type="line" svg:x1="9.99826in" svg:y1="3.48958in" svg:x2="7.55208in" svg:y2="6.75in" draw:id="id219" draw:layer="Master2-bg" draw:style-name="a1561" draw:name="Straight Connector 8">
          <svg:title/>
          <svg:desc/>
        </draw:connector>
        <draw:connector draw:type="line" svg:x1="9.99826in" svg:y1="3.59375in" svg:x2="8.44271in" svg:y2="5.66667in" draw:id="id220" draw:layer="Master2-bg" draw:style-name="a1562" draw:name="Straight Connector 9">
          <svg:title/>
          <svg:desc/>
        </draw:connector>
        <draw:connector draw:type="line" svg:x1="9.99826in" svg:y1="3.42535in" svg:x2="8.56597in" svg:y2="5.33333in" draw:id="id221" draw:layer="Master2-bg" draw:style-name="a1563" draw:name="Straight Connector 10">
          <svg:title/>
          <svg:desc/>
        </draw:connector>
        <draw:connector draw:type="line" svg:x1="9.99826in" svg:y1="4.02778in" svg:x2="8.9566in" svg:y2="5.41667in" draw:id="id222" draw:layer="Master2-bg" draw:style-name="a1564" draw:name="Straight Connector 11">
          <svg:title/>
          <svg:desc/>
        </draw:connector>
      </draw:g>
      <draw:frame draw:id="id210" draw:style-name="a1534" draw:name="TextBox 13" svg:x="0.43576in" svg:y="0.88889in" svg:width="0.5in" svg:height="0.63889in">
        <draw:text-box>
          <text:p text:style-name="a1533" text:class-names="" text:cond-style-name=""><text:span text:style-name="a1532" text:class-names="">“</text:span></text:p>
        </draw:text-box>
        <svg:title/>
        <svg:desc/>
      </draw:frame>
      <draw:frame draw:id="id211" draw:style-name="a1537" draw:name="TextBox 14" svg:x="8.43576in" svg:y="3.02778in" svg:width="0.5in" svg:height="0.63889in">
        <draw:text-box>
          <text:p text:style-name="a1536" text:class-names="" text:cond-style-name=""><text:span text:style-name="a1535" text:class-names="">”</text:span></text:p>
        </draw:text-box>
        <svg:title/>
        <svg:desc/>
      </draw:frame>
      <draw:frame draw:id="id212" presentation:style-name="a1541" draw:name="Title 1" svg:x="0.9362in" svg:y="0.75in" svg:width="7.5in" svg:height="3in" presentation:class="title" presentation:placeholder="false">
        <draw:text-box>
          <text:p text:style-name="a1540" text:class-names="" text:cond-style-name=""><text:span text:style-name="a1538" text:class-names="">按一下以編輯母片標題樣式</text:span><text:span text:style-name="a1539" text:class-names=""/></text:p>
        </draw:text-box>
        <svg:title/>
        <svg:desc/>
      </draw:frame>
      <draw:frame draw:id="id213" presentation:style-name="a1545" draw:name="Text Placeholder 9" svg:x="1.1862in" svg:y="3.75in" svg:width="7in" svg:height="0.41667in" presentation:class="outline" presentation:placeholder="false">
        <draw:text-box>
          <text:list text:style-name="a1544">
            <text:list-item>
              <text:p text:style-name="a1543" text:class-names="" text:cond-style-name=""><text:span text:style-name="a1542" text:class-names="">編輯母片文字樣式</text:span></text:p>
            </text:list-item>
          </text:list>
        </draw:text-box>
        <svg:title/>
        <svg:desc/>
      </draw:frame>
      <draw:frame draw:id="id214" presentation:style-name="a1549" draw:name="Text Placeholder 2" svg:x="0.5612in" svg:y="4.70371in" svg:width="7in" svg:height="1.84259in" presentation:class="outline" presentation:placeholder="false">
        <draw:text-box>
          <text:list text:style-name="a1548">
            <text:list-item>
              <text:p text:style-name="a1547" text:class-names="" text:cond-style-name=""><text:span text:style-name="a1546" text:class-names="">編輯母片文字樣式</text:span></text:p>
            </text:list-item>
          </text:list>
        </draw:text-box>
        <svg:title/>
        <svg:desc/>
      </draw:frame>
      <draw:frame draw:id="id215" presentation:style-name="a1553" draw:name="Date Placeholder 3" svg:x="8.12326in" svg:y="6.75in" svg:width="1.3125in" svg:height="0.39931in" presentation:class="date-time" presentation:placeholder="false">
        <draw:text-box>
          <text:p text:style-name="a1552" text:class-names="" text:cond-style-name=""><text:span text:style-name="a1550" text:class-names=""><text:date text:fixed="false" style:data-style-name="a1551"/></text:span></text:p>
        </draw:text-box>
        <svg:title/>
        <svg:desc/>
      </draw:frame>
      <draw:frame draw:id="id216" presentation:style-name="a1556" draw:name="Footer Placeholder 4" svg:x="0.56076in" svg:y="6.75in" svg:width="6.1875in" svg:height="0.39931in" presentation:class="footer" presentation:placeholder="false">
        <draw:text-box>
          <text:p text:style-name="a1555" text:class-names="" text:cond-style-name=""><text:span text:style-name="a1554" text:class-names=""/></text:p>
        </draw:text-box>
        <svg:title/>
        <svg:desc/>
      </draw:frame>
      <draw:frame draw:id="id217" presentation:style-name="a1559" draw:name="Slide Number Placeholder 5" svg:x="8.5in" svg:y="6.10069in" svg:width="0.9375in" svg:height="0.73264in" presentation:class="page-number" presentation:placeholder="false">
        <draw:text-box>
          <text:p text:style-name="a1558" text:class-names="" text:cond-style-name=""><text:span text:style-name="a1557" text:class-names=""><text:page-number style:num-format="1" text:fixed="false"/></text:span></text:p>
        </draw:text-box>
        <svg:title/>
        <svg:desc/>
      </draw:frame>
      <presentation:notes style:page-layout-name="pageLayout2" draw:style-name="a1594">
        <draw:frame draw:id="id5" presentation:style-name="a1567" draw:name="頁首版面配置區 1" svg:x="0in" svg:y="0in" svg:width="3.25in" svg:height="0.5in" presentation:class="header" presentation:placeholder="false">
          <draw:text-box>
            <text:p text:style-name="a1566" text:class-names="" text:cond-style-name=""><text:span text:style-name="a1565" text:class-names=""/></text:p>
          </draw:text-box>
          <svg:title/>
          <svg:desc/>
        </draw:frame>
        <draw:frame draw:id="id6" presentation:style-name="a1571" draw:name="日期版面配置區 2" svg:x="4.24826in" svg:y="0in" svg:width="3.25in" svg:height="0.5in" presentation:class="date-time" presentation:placeholder="false">
          <draw:text-box>
            <text:p text:style-name="a1570" text:class-names="" text:cond-style-name=""><text:span text:style-name="a1568" text:class-names=""><text:date text:fixed="false" style:data-style-name="a1569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572" draw:name="投影片圖像版面配置區 3">
          <svg:title/>
          <svg:desc/>
        </draw:page-thumbnail>
        <draw:frame draw:id="id8" presentation:style-name="a1587" draw:name="備忘稿版面配置區 4" svg:x="0.75in" svg:y="4.75in" svg:width="6in" svg:height="4.5in" presentation:class="notes" presentation:placeholder="false">
          <draw:text-box>
            <text:p text:style-name="a1574" text:class-names="" text:cond-style-name=""><text:span text:style-name="a1573" text:class-names="">按一下以編輯母片文字樣式</text:span></text:p>
            <text:list text:style-name="a1577">
              <text:list-item>
                <text:list text:style-name="a1577">
                  <text:list-item>
                    <text:p text:style-name="a1576" text:class-names="" text:cond-style-name=""><text:span text:style-name="a1575" text:class-names="">第二層</text:span></text:p>
                  </text:list-item>
                </text:list>
              </text:list-item>
            </text:list>
            <text:list text:style-name="a1580">
              <text:list-item>
                <text:list text:style-name="a1580">
                  <text:list-item>
                    <text:list text:style-name="a1580">
                      <text:list-item>
                        <text:p text:style-name="a1579" text:class-names="" text:cond-style-name=""><text:span text:style-name="a157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3">
              <text:list-item>
                <text:list text:style-name="a1583">
                  <text:list-item>
                    <text:list text:style-name="a1583">
                      <text:list-item>
                        <text:list text:style-name="a1583">
                          <text:list-item>
                            <text:p text:style-name="a1582" text:class-names="" text:cond-style-name=""><text:span text:style-name="a158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86">
              <text:list-item>
                <text:list text:style-name="a1586">
                  <text:list-item>
                    <text:list text:style-name="a1586">
                      <text:list-item>
                        <text:list text:style-name="a1586">
                          <text:list-item>
                            <text:list text:style-name="a1586">
                              <text:list-item>
                                <text:p text:style-name="a1585" text:class-names="" text:cond-style-name=""><text:span text:style-name="a158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590" draw:name="頁尾版面配置區 5" svg:x="0in" svg:y="9.49826in" svg:width="3.25in" svg:height="0.5in" presentation:class="footer" presentation:placeholder="false">
          <draw:text-box>
            <text:p text:style-name="a1589" text:class-names="" text:cond-style-name=""><text:span text:style-name="a1588" text:class-names=""/></text:p>
          </draw:text-box>
          <svg:title/>
          <svg:desc/>
        </draw:frame>
        <draw:frame draw:id="id10" presentation:style-name="a1593" draw:name="投影片編號版面配置區 6" svg:x="4.24826in" svg:y="9.49826in" svg:width="3.25in" svg:height="0.5in" presentation:class="page-number" presentation:placeholder="false">
          <draw:text-box>
            <text:p text:style-name="a1592" text:class-names="" text:cond-style-name=""><text:span text:style-name="a159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3-cust-名片" style:page-layout-name="pageLayout1" draw:style-name="a1596">
      <draw:g draw:name="Group 6" draw:id="id223">
        <svg:title/>
        <svg:desc/>
        <draw:connector draw:type="line" svg:x1="9.99826in" svg:y1="3.24132in" svg:x2="9.25in" svg:y2="4.23958in" draw:id="id229" draw:layer="Master2-bg" draw:style-name="a1615" draw:name="Straight Connector 7">
          <svg:title/>
          <svg:desc/>
        </draw:connector>
        <draw:connector draw:type="line" svg:x1="9.99826in" svg:y1="3.48958in" svg:x2="7.55208in" svg:y2="6.75in" draw:id="id230" draw:layer="Master2-bg" draw:style-name="a1616" draw:name="Straight Connector 8">
          <svg:title/>
          <svg:desc/>
        </draw:connector>
        <draw:connector draw:type="line" svg:x1="9.99826in" svg:y1="3.59375in" svg:x2="8.44271in" svg:y2="5.66667in" draw:id="id231" draw:layer="Master2-bg" draw:style-name="a1617" draw:name="Straight Connector 9">
          <svg:title/>
          <svg:desc/>
        </draw:connector>
        <draw:connector draw:type="line" svg:x1="9.99826in" svg:y1="3.42535in" svg:x2="8.56597in" svg:y2="5.33333in" draw:id="id232" draw:layer="Master2-bg" draw:style-name="a1618" draw:name="Straight Connector 10">
          <svg:title/>
          <svg:desc/>
        </draw:connector>
        <draw:connector draw:type="line" svg:x1="9.99826in" svg:y1="4.02778in" svg:x2="8.9566in" svg:y2="5.41667in" draw:id="id233" draw:layer="Master2-bg" draw:style-name="a1619" draw:name="Straight Connector 11">
          <svg:title/>
          <svg:desc/>
        </draw:connector>
      </draw:g>
      <draw:frame draw:id="id224" presentation:style-name="a1600" draw:name="Title 1" svg:x="0.5612in" svg:y="3.75in" svg:width="7in" svg:height="1.8563in" presentation:class="title" presentation:placeholder="false">
        <draw:text-box>
          <text:p text:style-name="a1599" text:class-names="" text:cond-style-name=""><text:span text:style-name="a1597" text:class-names="">按一下以編輯母片標題樣式</text:span><text:span text:style-name="a1598" text:class-names=""/></text:p>
        </draw:text-box>
        <svg:title/>
        <svg:desc/>
      </draw:frame>
      <draw:frame draw:id="id225" presentation:style-name="a1604" draw:name="Text Placeholder 2" svg:x="0.5612in" svg:y="5.6135in" svg:width="7.0013in" svg:height="0.94094in" presentation:class="outline" presentation:placeholder="false">
        <draw:text-box>
          <text:list text:style-name="a1603">
            <text:list-item>
              <text:p text:style-name="a1602" text:class-names="" text:cond-style-name=""><text:span text:style-name="a1601" text:class-names="">編輯母片文字樣式</text:span></text:p>
            </text:list-item>
          </text:list>
        </draw:text-box>
        <svg:title/>
        <svg:desc/>
      </draw:frame>
      <draw:frame draw:id="id226" presentation:style-name="a1608" draw:name="Date Placeholder 3" svg:x="8.12326in" svg:y="6.75in" svg:width="1.3125in" svg:height="0.39931in" presentation:class="date-time" presentation:placeholder="false">
        <draw:text-box>
          <text:p text:style-name="a1607" text:class-names="" text:cond-style-name=""><text:span text:style-name="a1605" text:class-names=""><text:date text:fixed="false" style:data-style-name="a1606"/></text:span></text:p>
        </draw:text-box>
        <svg:title/>
        <svg:desc/>
      </draw:frame>
      <draw:frame draw:id="id227" presentation:style-name="a1611" draw:name="Footer Placeholder 4" svg:x="0.56076in" svg:y="6.75in" svg:width="6.1875in" svg:height="0.39931in" presentation:class="footer" presentation:placeholder="false">
        <draw:text-box>
          <text:p text:style-name="a1610" text:class-names="" text:cond-style-name=""><text:span text:style-name="a1609" text:class-names=""/></text:p>
        </draw:text-box>
        <svg:title/>
        <svg:desc/>
      </draw:frame>
      <draw:frame draw:id="id228" presentation:style-name="a1614" draw:name="Slide Number Placeholder 5" svg:x="8.5in" svg:y="6.10069in" svg:width="0.9375in" svg:height="0.73264in" presentation:class="page-number" presentation:placeholder="false">
        <draw:text-box>
          <text:p text:style-name="a1613" text:class-names="" text:cond-style-name=""><text:span text:style-name="a1612" text:class-names=""><text:page-number style:num-format="1" text:fixed="false"/></text:span></text:p>
        </draw:text-box>
        <svg:title/>
        <svg:desc/>
      </draw:frame>
      <presentation:notes style:page-layout-name="pageLayout2" draw:style-name="a1649">
        <draw:frame draw:id="id5" presentation:style-name="a1622" draw:name="頁首版面配置區 1" svg:x="0in" svg:y="0in" svg:width="3.25in" svg:height="0.5in" presentation:class="header" presentation:placeholder="false">
          <draw:text-box>
            <text:p text:style-name="a1621" text:class-names="" text:cond-style-name=""><text:span text:style-name="a1620" text:class-names=""/></text:p>
          </draw:text-box>
          <svg:title/>
          <svg:desc/>
        </draw:frame>
        <draw:frame draw:id="id6" presentation:style-name="a1626" draw:name="日期版面配置區 2" svg:x="4.24826in" svg:y="0in" svg:width="3.25in" svg:height="0.5in" presentation:class="date-time" presentation:placeholder="false">
          <draw:text-box>
            <text:p text:style-name="a1625" text:class-names="" text:cond-style-name=""><text:span text:style-name="a1623" text:class-names=""><text:date text:fixed="false" style:data-style-name="a1624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627" draw:name="投影片圖像版面配置區 3">
          <svg:title/>
          <svg:desc/>
        </draw:page-thumbnail>
        <draw:frame draw:id="id8" presentation:style-name="a1642" draw:name="備忘稿版面配置區 4" svg:x="0.75in" svg:y="4.75in" svg:width="6in" svg:height="4.5in" presentation:class="notes" presentation:placeholder="false">
          <draw:text-box>
            <text:p text:style-name="a1629" text:class-names="" text:cond-style-name=""><text:span text:style-name="a1628" text:class-names="">按一下以編輯母片文字樣式</text:span></text:p>
            <text:list text:style-name="a1632">
              <text:list-item>
                <text:list text:style-name="a1632">
                  <text:list-item>
                    <text:p text:style-name="a1631" text:class-names="" text:cond-style-name=""><text:span text:style-name="a1630" text:class-names="">第二層</text:span></text:p>
                  </text:list-item>
                </text:list>
              </text:list-item>
            </text:list>
            <text:list text:style-name="a1635">
              <text:list-item>
                <text:list text:style-name="a1635">
                  <text:list-item>
                    <text:list text:style-name="a1635">
                      <text:list-item>
                        <text:p text:style-name="a1634" text:class-names="" text:cond-style-name=""><text:span text:style-name="a163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38">
              <text:list-item>
                <text:list text:style-name="a1638">
                  <text:list-item>
                    <text:list text:style-name="a1638">
                      <text:list-item>
                        <text:list text:style-name="a1638">
                          <text:list-item>
                            <text:p text:style-name="a1637" text:class-names="" text:cond-style-name=""><text:span text:style-name="a163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41">
              <text:list-item>
                <text:list text:style-name="a1641">
                  <text:list-item>
                    <text:list text:style-name="a1641">
                      <text:list-item>
                        <text:list text:style-name="a1641">
                          <text:list-item>
                            <text:list text:style-name="a1641">
                              <text:list-item>
                                <text:p text:style-name="a1640" text:class-names="" text:cond-style-name=""><text:span text:style-name="a163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45" draw:name="頁尾版面配置區 5" svg:x="0in" svg:y="9.49826in" svg:width="3.25in" svg:height="0.5in" presentation:class="footer" presentation:placeholder="false">
          <draw:text-box>
            <text:p text:style-name="a1644" text:class-names="" text:cond-style-name=""><text:span text:style-name="a1643" text:class-names=""/></text:p>
          </draw:text-box>
          <svg:title/>
          <svg:desc/>
        </draw:frame>
        <draw:frame draw:id="id10" presentation:style-name="a1648" draw:name="投影片編號版面配置區 6" svg:x="4.24826in" svg:y="9.49826in" svg:width="3.25in" svg:height="0.5in" presentation:class="page-number" presentation:placeholder="false">
          <draw:text-box>
            <text:p text:style-name="a1647" text:class-names="" text:cond-style-name=""><text:span text:style-name="a16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4-cust-引述名片" style:page-layout-name="pageLayout1" draw:style-name="a1651">
      <draw:g draw:name="Group 6" draw:id="id234">
        <svg:title/>
        <svg:desc/>
        <draw:connector draw:type="line" svg:x1="9.99826in" svg:y1="3.24132in" svg:x2="9.25in" svg:y2="4.23958in" draw:id="id243" draw:layer="Master2-bg" draw:style-name="a1680" draw:name="Straight Connector 7">
          <svg:title/>
          <svg:desc/>
        </draw:connector>
        <draw:connector draw:type="line" svg:x1="9.99826in" svg:y1="3.48958in" svg:x2="7.55208in" svg:y2="6.75in" draw:id="id244" draw:layer="Master2-bg" draw:style-name="a1681" draw:name="Straight Connector 8">
          <svg:title/>
          <svg:desc/>
        </draw:connector>
        <draw:connector draw:type="line" svg:x1="9.99826in" svg:y1="3.59375in" svg:x2="8.44271in" svg:y2="5.66667in" draw:id="id245" draw:layer="Master2-bg" draw:style-name="a1682" draw:name="Straight Connector 9">
          <svg:title/>
          <svg:desc/>
        </draw:connector>
        <draw:connector draw:type="line" svg:x1="9.99826in" svg:y1="3.42535in" svg:x2="8.56597in" svg:y2="5.33333in" draw:id="id246" draw:layer="Master2-bg" draw:style-name="a1683" draw:name="Straight Connector 10">
          <svg:title/>
          <svg:desc/>
        </draw:connector>
        <draw:connector draw:type="line" svg:x1="9.99826in" svg:y1="4.02778in" svg:x2="8.9566in" svg:y2="5.41667in" draw:id="id247" draw:layer="Master2-bg" draw:style-name="a1684" draw:name="Straight Connector 11">
          <svg:title/>
          <svg:desc/>
        </draw:connector>
      </draw:g>
      <draw:frame draw:id="id235" draw:style-name="a1654" draw:name="TextBox 10" svg:x="0.43576in" svg:y="0.88889in" svg:width="0.5in" svg:height="0.63889in">
        <draw:text-box>
          <text:p text:style-name="a1653" text:class-names="" text:cond-style-name=""><text:span text:style-name="a1652" text:class-names="">“</text:span></text:p>
        </draw:text-box>
        <svg:title/>
        <svg:desc/>
      </draw:frame>
      <draw:frame draw:id="id236" draw:style-name="a1657" draw:name="TextBox 11" svg:x="8.43576in" svg:y="3.02778in" svg:width="0.5in" svg:height="0.63889in">
        <draw:text-box>
          <text:p text:style-name="a1656" text:class-names="" text:cond-style-name=""><text:span text:style-name="a1655" text:class-names="">”</text:span></text:p>
        </draw:text-box>
        <svg:title/>
        <svg:desc/>
      </draw:frame>
      <draw:frame draw:id="id237" presentation:style-name="a1661" draw:name="Title 1" svg:x="0.9362in" svg:y="0.75in" svg:width="7.5in" svg:height="3in" presentation:class="title" presentation:placeholder="false">
        <draw:text-box>
          <text:p text:style-name="a1660" text:class-names="" text:cond-style-name=""><text:span text:style-name="a1658" text:class-names="">按一下以編輯母片標題樣式</text:span><text:span text:style-name="a1659" text:class-names=""/></text:p>
        </draw:text-box>
        <svg:title/>
        <svg:desc/>
      </draw:frame>
      <draw:frame draw:id="id238" presentation:style-name="a1665" draw:name="Text Placeholder 9" svg:x="0.5612in" svg:y="4.2963in" svg:width="7in" svg:height="1.14815in" presentation:class="outline" presentation:placeholder="false">
        <draw:text-box>
          <text:list text:style-name="a1664">
            <text:list-item>
              <text:p text:style-name="a1663" text:class-names="" text:cond-style-name=""><text:span text:style-name="a1662" text:class-names="">編輯母片文字樣式</text:span></text:p>
            </text:list-item>
          </text:list>
        </draw:text-box>
        <svg:title/>
        <svg:desc/>
      </draw:frame>
      <draw:frame draw:id="id239" presentation:style-name="a1669" draw:name="Text Placeholder 2" svg:x="0.5612in" svg:y="5.44444in" svg:width="7in" svg:height="1.11111in" presentation:class="outline" presentation:placeholder="false">
        <draw:text-box>
          <text:list text:style-name="a1668">
            <text:list-item>
              <text:p text:style-name="a1667" text:class-names="" text:cond-style-name=""><text:span text:style-name="a1666" text:class-names="">編輯母片文字樣式</text:span></text:p>
            </text:list-item>
          </text:list>
        </draw:text-box>
        <svg:title/>
        <svg:desc/>
      </draw:frame>
      <draw:frame draw:id="id240" presentation:style-name="a1673" draw:name="Date Placeholder 3" svg:x="8.12326in" svg:y="6.75in" svg:width="1.3125in" svg:height="0.39931in" presentation:class="date-time" presentation:placeholder="false">
        <draw:text-box>
          <text:p text:style-name="a1672" text:class-names="" text:cond-style-name=""><text:span text:style-name="a1670" text:class-names=""><text:date text:fixed="false" style:data-style-name="a1671"/></text:span></text:p>
        </draw:text-box>
        <svg:title/>
        <svg:desc/>
      </draw:frame>
      <draw:frame draw:id="id241" presentation:style-name="a1676" draw:name="Footer Placeholder 4" svg:x="0.56076in" svg:y="6.75in" svg:width="6.1875in" svg:height="0.39931in" presentation:class="footer" presentation:placeholder="false">
        <draw:text-box>
          <text:p text:style-name="a1675" text:class-names="" text:cond-style-name=""><text:span text:style-name="a1674" text:class-names=""/></text:p>
        </draw:text-box>
        <svg:title/>
        <svg:desc/>
      </draw:frame>
      <draw:frame draw:id="id242" presentation:style-name="a1679" draw:name="Slide Number Placeholder 5" svg:x="8.5in" svg:y="6.10069in" svg:width="0.9375in" svg:height="0.73264in" presentation:class="page-number" presentation:placeholder="false">
        <draw:text-box>
          <text:p text:style-name="a1678" text:class-names="" text:cond-style-name=""><text:span text:style-name="a1677" text:class-names=""><text:page-number style:num-format="1" text:fixed="false"/></text:span></text:p>
        </draw:text-box>
        <svg:title/>
        <svg:desc/>
      </draw:frame>
      <presentation:notes style:page-layout-name="pageLayout2" draw:style-name="a1714">
        <draw:frame draw:id="id5" presentation:style-name="a1687" draw:name="頁首版面配置區 1" svg:x="0in" svg:y="0in" svg:width="3.25in" svg:height="0.5in" presentation:class="header" presentation:placeholder="false">
          <draw:text-box>
            <text:p text:style-name="a1686" text:class-names="" text:cond-style-name=""><text:span text:style-name="a1685" text:class-names=""/></text:p>
          </draw:text-box>
          <svg:title/>
          <svg:desc/>
        </draw:frame>
        <draw:frame draw:id="id6" presentation:style-name="a1691" draw:name="日期版面配置區 2" svg:x="4.24826in" svg:y="0in" svg:width="3.25in" svg:height="0.5in" presentation:class="date-time" presentation:placeholder="false">
          <draw:text-box>
            <text:p text:style-name="a1690" text:class-names="" text:cond-style-name=""><text:span text:style-name="a1688" text:class-names=""><text:date text:fixed="false" style:data-style-name="a1689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692" draw:name="投影片圖像版面配置區 3">
          <svg:title/>
          <svg:desc/>
        </draw:page-thumbnail>
        <draw:frame draw:id="id8" presentation:style-name="a1707" draw:name="備忘稿版面配置區 4" svg:x="0.75in" svg:y="4.75in" svg:width="6in" svg:height="4.5in" presentation:class="notes" presentation:placeholder="false">
          <draw:text-box>
            <text:p text:style-name="a1694" text:class-names="" text:cond-style-name=""><text:span text:style-name="a1693" text:class-names="">按一下以編輯母片文字樣式</text:span></text:p>
            <text:list text:style-name="a1697">
              <text:list-item>
                <text:list text:style-name="a1697">
                  <text:list-item>
                    <text:p text:style-name="a1696" text:class-names="" text:cond-style-name=""><text:span text:style-name="a1695" text:class-names="">第二層</text:span></text:p>
                  </text:list-item>
                </text:list>
              </text:list-item>
            </text:list>
            <text:list text:style-name="a1700">
              <text:list-item>
                <text:list text:style-name="a1700">
                  <text:list-item>
                    <text:list text:style-name="a1700">
                      <text:list-item>
                        <text:p text:style-name="a1699" text:class-names="" text:cond-style-name=""><text:span text:style-name="a169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03">
              <text:list-item>
                <text:list text:style-name="a1703">
                  <text:list-item>
                    <text:list text:style-name="a1703">
                      <text:list-item>
                        <text:list text:style-name="a1703">
                          <text:list-item>
                            <text:p text:style-name="a1702" text:class-names="" text:cond-style-name=""><text:span text:style-name="a170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06">
              <text:list-item>
                <text:list text:style-name="a1706">
                  <text:list-item>
                    <text:list text:style-name="a1706">
                      <text:list-item>
                        <text:list text:style-name="a1706">
                          <text:list-item>
                            <text:list text:style-name="a1706">
                              <text:list-item>
                                <text:p text:style-name="a1705" text:class-names="" text:cond-style-name=""><text:span text:style-name="a170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710" draw:name="頁尾版面配置區 5" svg:x="0in" svg:y="9.49826in" svg:width="3.25in" svg:height="0.5in" presentation:class="footer" presentation:placeholder="false">
          <draw:text-box>
            <text:p text:style-name="a1709" text:class-names="" text:cond-style-name=""><text:span text:style-name="a1708" text:class-names=""/></text:p>
          </draw:text-box>
          <svg:title/>
          <svg:desc/>
        </draw:frame>
        <draw:frame draw:id="id10" presentation:style-name="a1713" draw:name="投影片編號版面配置區 6" svg:x="4.24826in" svg:y="9.49826in" svg:width="3.25in" svg:height="0.5in" presentation:class="page-number" presentation:placeholder="false">
          <draw:text-box>
            <text:p text:style-name="a1712" text:class-names="" text:cond-style-name=""><text:span text:style-name="a171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5-cust-是非題" style:page-layout-name="pageLayout1" draw:style-name="a1716">
      <draw:g draw:name="Group 6" draw:id="id248">
        <svg:title/>
        <svg:desc/>
        <draw:connector draw:type="line" svg:x1="9.99826in" svg:y1="3.24132in" svg:x2="9.25in" svg:y2="4.23958in" draw:id="id255" draw:layer="Master2-bg" draw:style-name="a1739" draw:name="Straight Connector 7">
          <svg:title/>
          <svg:desc/>
        </draw:connector>
        <draw:connector draw:type="line" svg:x1="9.99826in" svg:y1="3.48958in" svg:x2="7.55208in" svg:y2="6.75in" draw:id="id256" draw:layer="Master2-bg" draw:style-name="a1740" draw:name="Straight Connector 8">
          <svg:title/>
          <svg:desc/>
        </draw:connector>
        <draw:connector draw:type="line" svg:x1="9.99826in" svg:y1="3.59375in" svg:x2="8.44271in" svg:y2="5.66667in" draw:id="id257" draw:layer="Master2-bg" draw:style-name="a1741" draw:name="Straight Connector 9">
          <svg:title/>
          <svg:desc/>
        </draw:connector>
        <draw:connector draw:type="line" svg:x1="9.99826in" svg:y1="3.42535in" svg:x2="8.56597in" svg:y2="5.33333in" draw:id="id258" draw:layer="Master2-bg" draw:style-name="a1742" draw:name="Straight Connector 10">
          <svg:title/>
          <svg:desc/>
        </draw:connector>
        <draw:connector draw:type="line" svg:x1="9.99826in" svg:y1="4.02778in" svg:x2="8.9566in" svg:y2="5.41667in" draw:id="id259" draw:layer="Master2-bg" draw:style-name="a1743" draw:name="Straight Connector 11">
          <svg:title/>
          <svg:desc/>
        </draw:connector>
      </draw:g>
      <draw:frame draw:id="id249" presentation:style-name="a1720" draw:name="Title 1" svg:x="0.5612in" svg:y="0.75in" svg:width="8.25in" svg:height="3in" presentation:class="title" presentation:placeholder="false">
        <draw:text-box>
          <text:p text:style-name="a1719" text:class-names="" text:cond-style-name=""><text:span text:style-name="a1717" text:class-names="">按一下以編輯母片標題樣式</text:span><text:span text:style-name="a1718" text:class-names=""/></text:p>
        </draw:text-box>
        <svg:title/>
        <svg:desc/>
      </draw:frame>
      <draw:frame draw:id="id250" presentation:style-name="a1724" draw:name="Text Placeholder 9" svg:x="0.5612in" svg:y="4.2963in" svg:width="7in" svg:height="0.91667in" presentation:class="outline" presentation:placeholder="false">
        <draw:text-box>
          <text:list text:style-name="a1723">
            <text:list-item>
              <text:p text:style-name="a1722" text:class-names="" text:cond-style-name=""><text:span text:style-name="a1721" text:class-names="">編輯母片文字樣式</text:span></text:p>
            </text:list-item>
          </text:list>
        </draw:text-box>
        <svg:title/>
        <svg:desc/>
      </draw:frame>
      <draw:frame draw:id="id251" presentation:style-name="a1728" draw:name="Text Placeholder 2" svg:x="0.5612in" svg:y="5.21296in" svg:width="7in" svg:height="1.34259in" presentation:class="outline" presentation:placeholder="false">
        <draw:text-box>
          <text:list text:style-name="a1727">
            <text:list-item>
              <text:p text:style-name="a1726" text:class-names="" text:cond-style-name=""><text:span text:style-name="a1725" text:class-names="">編輯母片文字樣式</text:span></text:p>
            </text:list-item>
          </text:list>
        </draw:text-box>
        <svg:title/>
        <svg:desc/>
      </draw:frame>
      <draw:frame draw:id="id252" presentation:style-name="a1732" draw:name="Date Placeholder 3" svg:x="8.12326in" svg:y="6.75in" svg:width="1.3125in" svg:height="0.39931in" presentation:class="date-time" presentation:placeholder="false">
        <draw:text-box>
          <text:p text:style-name="a1731" text:class-names="" text:cond-style-name=""><text:span text:style-name="a1729" text:class-names=""><text:date text:fixed="false" style:data-style-name="a1730"/></text:span></text:p>
        </draw:text-box>
        <svg:title/>
        <svg:desc/>
      </draw:frame>
      <draw:frame draw:id="id253" presentation:style-name="a1735" draw:name="Footer Placeholder 4" svg:x="0.56076in" svg:y="6.75in" svg:width="6.1875in" svg:height="0.39931in" presentation:class="footer" presentation:placeholder="false">
        <draw:text-box>
          <text:p text:style-name="a1734" text:class-names="" text:cond-style-name=""><text:span text:style-name="a1733" text:class-names=""/></text:p>
        </draw:text-box>
        <svg:title/>
        <svg:desc/>
      </draw:frame>
      <draw:frame draw:id="id254" presentation:style-name="a1738" draw:name="Slide Number Placeholder 5" svg:x="8.5in" svg:y="6.10069in" svg:width="0.9375in" svg:height="0.73264in" presentation:class="page-number" presentation:placeholder="false">
        <draw:text-box>
          <text:p text:style-name="a1737" text:class-names="" text:cond-style-name=""><text:span text:style-name="a1736" text:class-names=""><text:page-number style:num-format="1" text:fixed="false"/></text:span></text:p>
        </draw:text-box>
        <svg:title/>
        <svg:desc/>
      </draw:frame>
      <presentation:notes style:page-layout-name="pageLayout2" draw:style-name="a1773">
        <draw:frame draw:id="id5" presentation:style-name="a1746" draw:name="頁首版面配置區 1" svg:x="0in" svg:y="0in" svg:width="3.25in" svg:height="0.5in" presentation:class="header" presentation:placeholder="false">
          <draw:text-box>
            <text:p text:style-name="a1745" text:class-names="" text:cond-style-name=""><text:span text:style-name="a1744" text:class-names=""/></text:p>
          </draw:text-box>
          <svg:title/>
          <svg:desc/>
        </draw:frame>
        <draw:frame draw:id="id6" presentation:style-name="a1750" draw:name="日期版面配置區 2" svg:x="4.24826in" svg:y="0in" svg:width="3.25in" svg:height="0.5in" presentation:class="date-time" presentation:placeholder="false">
          <draw:text-box>
            <text:p text:style-name="a1749" text:class-names="" text:cond-style-name=""><text:span text:style-name="a1747" text:class-names=""><text:date text:fixed="false" style:data-style-name="a1748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751" draw:name="投影片圖像版面配置區 3">
          <svg:title/>
          <svg:desc/>
        </draw:page-thumbnail>
        <draw:frame draw:id="id8" presentation:style-name="a1766" draw:name="備忘稿版面配置區 4" svg:x="0.75in" svg:y="4.75in" svg:width="6in" svg:height="4.5in" presentation:class="notes" presentation:placeholder="false">
          <draw:text-box>
            <text:p text:style-name="a1753" text:class-names="" text:cond-style-name=""><text:span text:style-name="a1752" text:class-names="">按一下以編輯母片文字樣式</text:span></text:p>
            <text:list text:style-name="a1756">
              <text:list-item>
                <text:list text:style-name="a1756">
                  <text:list-item>
                    <text:p text:style-name="a1755" text:class-names="" text:cond-style-name=""><text:span text:style-name="a1754" text:class-names="">第二層</text:span></text:p>
                  </text:list-item>
                </text:list>
              </text:list-item>
            </text:list>
            <text:list text:style-name="a1759">
              <text:list-item>
                <text:list text:style-name="a1759">
                  <text:list-item>
                    <text:list text:style-name="a1759">
                      <text:list-item>
                        <text:p text:style-name="a1758" text:class-names="" text:cond-style-name=""><text:span text:style-name="a17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62">
              <text:list-item>
                <text:list text:style-name="a1762">
                  <text:list-item>
                    <text:list text:style-name="a1762">
                      <text:list-item>
                        <text:list text:style-name="a1762">
                          <text:list-item>
                            <text:p text:style-name="a1761" text:class-names="" text:cond-style-name=""><text:span text:style-name="a17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65">
              <text:list-item>
                <text:list text:style-name="a1765">
                  <text:list-item>
                    <text:list text:style-name="a1765">
                      <text:list-item>
                        <text:list text:style-name="a1765">
                          <text:list-item>
                            <text:list text:style-name="a1765">
                              <text:list-item>
                                <text:p text:style-name="a1764" text:class-names="" text:cond-style-name=""><text:span text:style-name="a176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769" draw:name="頁尾版面配置區 5" svg:x="0in" svg:y="9.49826in" svg:width="3.25in" svg:height="0.5in" presentation:class="footer" presentation:placeholder="false">
          <draw:text-box>
            <text:p text:style-name="a1768" text:class-names="" text:cond-style-name=""><text:span text:style-name="a1767" text:class-names=""/></text:p>
          </draw:text-box>
          <svg:title/>
          <svg:desc/>
        </draw:frame>
        <draw:frame draw:id="id10" presentation:style-name="a1772" draw:name="投影片編號版面配置區 6" svg:x="4.24826in" svg:y="9.49826in" svg:width="3.25in" svg:height="0.5in" presentation:class="page-number" presentation:placeholder="false">
          <draw:text-box>
            <text:p text:style-name="a1771" text:class-names="" text:cond-style-name=""><text:span text:style-name="a17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6-vertTx-標題及直排文字" style:page-layout-name="pageLayout1" draw:style-name="a1775">
      <draw:g draw:name="Group 6" draw:id="id260">
        <svg:title/>
        <svg:desc/>
        <draw:connector draw:type="line" svg:x1="9.99826in" svg:y1="3.24132in" svg:x2="9.25in" svg:y2="4.23958in" draw:id="id266" draw:layer="Master2-bg" draw:style-name="a1807" draw:name="Straight Connector 7">
          <svg:title/>
          <svg:desc/>
        </draw:connector>
        <draw:connector draw:type="line" svg:x1="9.99826in" svg:y1="3.48958in" svg:x2="7.55208in" svg:y2="6.75in" draw:id="id267" draw:layer="Master2-bg" draw:style-name="a1808" draw:name="Straight Connector 8">
          <svg:title/>
          <svg:desc/>
        </draw:connector>
        <draw:connector draw:type="line" svg:x1="9.99826in" svg:y1="3.59375in" svg:x2="8.44271in" svg:y2="5.66667in" draw:id="id268" draw:layer="Master2-bg" draw:style-name="a1809" draw:name="Straight Connector 9">
          <svg:title/>
          <svg:desc/>
        </draw:connector>
        <draw:connector draw:type="line" svg:x1="9.99826in" svg:y1="3.42535in" svg:x2="8.56597in" svg:y2="5.33333in" draw:id="id269" draw:layer="Master2-bg" draw:style-name="a1810" draw:name="Straight Connector 10">
          <svg:title/>
          <svg:desc/>
        </draw:connector>
        <draw:connector draw:type="line" svg:x1="9.99826in" svg:y1="4.02778in" svg:x2="8.9566in" svg:y2="5.41667in" draw:id="id270" draw:layer="Master2-bg" draw:style-name="a1811" draw:name="Straight Connector 11">
          <svg:title/>
          <svg:desc/>
        </draw:connector>
      </draw:g>
      <draw:frame draw:id="id261" presentation:style-name="a1779" draw:name="Title 1" svg:x="0.56076in" svg:y="4.90799in" svg:width="7in" svg:height="1.64757in" presentation:class="title" presentation:placeholder="false">
        <draw:text-box>
          <text:p text:style-name="a1778" text:class-names="" text:cond-style-name=""><text:span text:style-name="a1776" text:class-names="">按一下以編輯母片標題樣式</text:span><text:span text:style-name="a1777" text:class-names=""/></text:p>
        </draw:text-box>
        <svg:title/>
        <svg:desc/>
      </draw:frame>
      <draw:frame draw:id="id262" presentation:style-name="a1796" draw:name="Vertical Text Placeholder 2" svg:x="0.56076in" svg:y="0.75in" svg:width="7in" svg:height="3.95313in" presentation:class="outline" presentation:placeholder="false">
        <draw:text-box>
          <text:list text:style-name="a1782">
            <text:list-item>
              <text:p text:style-name="a1781" text:class-names="" text:cond-style-name=""><text:span text:style-name="a1780" text:class-names="">編輯母片文字樣式</text:span></text:p>
            </text:list-item>
          </text:list>
          <text:list text:style-name="a1785">
            <text:list-item>
              <text:list text:style-name="a1785">
                <text:list-item>
                  <text:p text:style-name="a1784" text:class-names="" text:cond-style-name=""><text:span text:style-name="a1783" text:class-names="">第二層</text:span></text:p>
                </text:list-item>
              </text:list>
            </text:list-item>
          </text:list>
          <text:list text:style-name="a1788">
            <text:list-item>
              <text:list text:style-name="a1788">
                <text:list-item>
                  <text:list text:style-name="a1788">
                    <text:list-item>
                      <text:p text:style-name="a1787" text:class-names="" text:cond-style-name=""><text:span text:style-name="a1786" text:class-names="">第三層</text:span></text:p>
                    </text:list-item>
                  </text:list>
                </text:list-item>
              </text:list>
            </text:list-item>
          </text:list>
          <text:list text:style-name="a1791">
            <text:list-item>
              <text:list text:style-name="a1791">
                <text:list-item>
                  <text:list text:style-name="a1791">
                    <text:list-item>
                      <text:list text:style-name="a1791">
                        <text:list-item>
                          <text:p text:style-name="a1790" text:class-names="" text:cond-style-name=""><text:span text:style-name="a178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95">
            <text:list-item>
              <text:list text:style-name="a1795">
                <text:list-item>
                  <text:list text:style-name="a1795">
                    <text:list-item>
                      <text:list text:style-name="a1795">
                        <text:list-item>
                          <text:list text:style-name="a1795">
                            <text:list-item>
                              <text:p text:style-name="a1794" text:class-names="" text:cond-style-name=""><text:span text:style-name="a1792" text:class-names="">第五層</text:span><text:span text:style-name="a179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63" presentation:style-name="a1800" draw:name="Date Placeholder 3" svg:x="8.12326in" svg:y="6.75in" svg:width="1.3125in" svg:height="0.39931in" presentation:class="date-time" presentation:placeholder="false">
        <draw:text-box>
          <text:p text:style-name="a1799" text:class-names="" text:cond-style-name=""><text:span text:style-name="a1797" text:class-names=""><text:date text:fixed="false" style:data-style-name="a1798"/></text:span></text:p>
        </draw:text-box>
        <svg:title/>
        <svg:desc/>
      </draw:frame>
      <draw:frame draw:id="id264" presentation:style-name="a1803" draw:name="Footer Placeholder 4" svg:x="0.56076in" svg:y="6.75in" svg:width="6.1875in" svg:height="0.39931in" presentation:class="footer" presentation:placeholder="false">
        <draw:text-box>
          <text:p text:style-name="a1802" text:class-names="" text:cond-style-name=""><text:span text:style-name="a1801" text:class-names=""/></text:p>
        </draw:text-box>
        <svg:title/>
        <svg:desc/>
      </draw:frame>
      <draw:frame draw:id="id265" presentation:style-name="a1806" draw:name="Slide Number Placeholder 5" svg:x="8.5in" svg:y="6.10069in" svg:width="0.9375in" svg:height="0.73264in" presentation:class="page-number" presentation:placeholder="false">
        <draw:text-box>
          <text:p text:style-name="a1805" text:class-names="" text:cond-style-name=""><text:span text:style-name="a1804" text:class-names=""><text:page-number style:num-format="1" text:fixed="false"/></text:span></text:p>
        </draw:text-box>
        <svg:title/>
        <svg:desc/>
      </draw:frame>
      <presentation:notes style:page-layout-name="pageLayout2" draw:style-name="a1841">
        <draw:frame draw:id="id5" presentation:style-name="a1814" draw:name="頁首版面配置區 1" svg:x="0in" svg:y="0in" svg:width="3.25in" svg:height="0.5in" presentation:class="header" presentation:placeholder="false">
          <draw:text-box>
            <text:p text:style-name="a1813" text:class-names="" text:cond-style-name=""><text:span text:style-name="a1812" text:class-names=""/></text:p>
          </draw:text-box>
          <svg:title/>
          <svg:desc/>
        </draw:frame>
        <draw:frame draw:id="id6" presentation:style-name="a1818" draw:name="日期版面配置區 2" svg:x="4.24826in" svg:y="0in" svg:width="3.25in" svg:height="0.5in" presentation:class="date-time" presentation:placeholder="false">
          <draw:text-box>
            <text:p text:style-name="a1817" text:class-names="" text:cond-style-name=""><text:span text:style-name="a1815" text:class-names=""><text:date text:fixed="false" style:data-style-name="a1816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819" draw:name="投影片圖像版面配置區 3">
          <svg:title/>
          <svg:desc/>
        </draw:page-thumbnail>
        <draw:frame draw:id="id8" presentation:style-name="a1834" draw:name="備忘稿版面配置區 4" svg:x="0.75in" svg:y="4.75in" svg:width="6in" svg:height="4.5in" presentation:class="notes" presentation:placeholder="false">
          <draw:text-box>
            <text:p text:style-name="a1821" text:class-names="" text:cond-style-name=""><text:span text:style-name="a1820" text:class-names="">按一下以編輯母片文字樣式</text:span></text:p>
            <text:list text:style-name="a1824">
              <text:list-item>
                <text:list text:style-name="a1824">
                  <text:list-item>
                    <text:p text:style-name="a1823" text:class-names="" text:cond-style-name=""><text:span text:style-name="a1822" text:class-names="">第二層</text:span></text:p>
                  </text:list-item>
                </text:list>
              </text:list-item>
            </text:list>
            <text:list text:style-name="a1827">
              <text:list-item>
                <text:list text:style-name="a1827">
                  <text:list-item>
                    <text:list text:style-name="a1827">
                      <text:list-item>
                        <text:p text:style-name="a1826" text:class-names="" text:cond-style-name=""><text:span text:style-name="a182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30">
              <text:list-item>
                <text:list text:style-name="a1830">
                  <text:list-item>
                    <text:list text:style-name="a1830">
                      <text:list-item>
                        <text:list text:style-name="a1830">
                          <text:list-item>
                            <text:p text:style-name="a1829" text:class-names="" text:cond-style-name=""><text:span text:style-name="a182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3">
              <text:list-item>
                <text:list text:style-name="a1833">
                  <text:list-item>
                    <text:list text:style-name="a1833">
                      <text:list-item>
                        <text:list text:style-name="a1833">
                          <text:list-item>
                            <text:list text:style-name="a1833">
                              <text:list-item>
                                <text:p text:style-name="a1832" text:class-names="" text:cond-style-name=""><text:span text:style-name="a183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837" draw:name="頁尾版面配置區 5" svg:x="0in" svg:y="9.49826in" svg:width="3.25in" svg:height="0.5in" presentation:class="footer" presentation:placeholder="false">
          <draw:text-box>
            <text:p text:style-name="a1836" text:class-names="" text:cond-style-name=""><text:span text:style-name="a1835" text:class-names=""/></text:p>
          </draw:text-box>
          <svg:title/>
          <svg:desc/>
        </draw:frame>
        <draw:frame draw:id="id10" presentation:style-name="a1840" draw:name="投影片編號版面配置區 6" svg:x="4.24826in" svg:y="9.49826in" svg:width="3.25in" svg:height="0.5in" presentation:class="page-number" presentation:placeholder="false">
          <draw:text-box>
            <text:p text:style-name="a1839" text:class-names="" text:cond-style-name=""><text:span text:style-name="a18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7-vertTitleAndTx-直排標題及文字" style:page-layout-name="pageLayout1" draw:style-name="a1843">
      <draw:g draw:name="Group 6" draw:id="id271">
        <svg:title/>
        <svg:desc/>
        <draw:connector draw:type="line" svg:x1="9.99826in" svg:y1="3.24132in" svg:x2="9.25in" svg:y2="4.23958in" draw:id="id277" draw:layer="Master2-bg" draw:style-name="a1875" draw:name="Straight Connector 7">
          <svg:title/>
          <svg:desc/>
        </draw:connector>
        <draw:connector draw:type="line" svg:x1="9.99826in" svg:y1="3.48958in" svg:x2="7.55208in" svg:y2="6.75in" draw:id="id278" draw:layer="Master2-bg" draw:style-name="a1876" draw:name="Straight Connector 8">
          <svg:title/>
          <svg:desc/>
        </draw:connector>
        <draw:connector draw:type="line" svg:x1="9.99826in" svg:y1="3.59375in" svg:x2="8.44271in" svg:y2="5.66667in" draw:id="id279" draw:layer="Master2-bg" draw:style-name="a1877" draw:name="Straight Connector 9">
          <svg:title/>
          <svg:desc/>
        </draw:connector>
        <draw:connector draw:type="line" svg:x1="9.99826in" svg:y1="3.42535in" svg:x2="8.56597in" svg:y2="5.33333in" draw:id="id280" draw:layer="Master2-bg" draw:style-name="a1878" draw:name="Straight Connector 10">
          <svg:title/>
          <svg:desc/>
        </draw:connector>
        <draw:connector draw:type="line" svg:x1="9.99826in" svg:y1="4.02778in" svg:x2="8.9566in" svg:y2="5.41667in" draw:id="id281" draw:layer="Master2-bg" draw:style-name="a1879" draw:name="Straight Connector 11">
          <svg:title/>
          <svg:desc/>
        </draw:connector>
      </draw:g>
      <draw:frame draw:id="id272" presentation:style-name="a1847" draw:name="Vertical Title 1" svg:x="7.1237in" svg:y="0.75in" svg:width="1.6875in" svg:height="5in" presentation:class="title" presentation:placeholder="false">
        <draw:text-box>
          <text:p text:style-name="a1846" text:class-names="" text:cond-style-name=""><text:span text:style-name="a1844" text:class-names="">按一下以編輯母片標題樣式</text:span><text:span text:style-name="a1845" text:class-names=""/></text:p>
        </draw:text-box>
        <svg:title/>
        <svg:desc/>
      </draw:frame>
      <draw:frame draw:id="id273" presentation:style-name="a1864" draw:name="Vertical Text Placeholder 2" svg:x="0.5625in" svg:y="0.75in" svg:width="6.41667in" svg:height="5.80556in" presentation:class="outline" presentation:placeholder="false">
        <draw:text-box>
          <text:list text:style-name="a1850">
            <text:list-item>
              <text:p text:style-name="a1849" text:class-names="" text:cond-style-name=""><text:span text:style-name="a1848" text:class-names="">編輯母片文字樣式</text:span></text:p>
            </text:list-item>
          </text:list>
          <text:list text:style-name="a1853">
            <text:list-item>
              <text:list text:style-name="a1853">
                <text:list-item>
                  <text:p text:style-name="a1852" text:class-names="" text:cond-style-name=""><text:span text:style-name="a1851" text:class-names="">第二層</text:span></text:p>
                </text:list-item>
              </text:list>
            </text:list-item>
          </text:list>
          <text:list text:style-name="a1856">
            <text:list-item>
              <text:list text:style-name="a1856">
                <text:list-item>
                  <text:list text:style-name="a1856">
                    <text:list-item>
                      <text:p text:style-name="a1855" text:class-names="" text:cond-style-name=""><text:span text:style-name="a1854" text:class-names="">第三層</text:span></text:p>
                    </text:list-item>
                  </text:list>
                </text:list-item>
              </text:list>
            </text:list-item>
          </text:list>
          <text:list text:style-name="a1859">
            <text:list-item>
              <text:list text:style-name="a1859">
                <text:list-item>
                  <text:list text:style-name="a1859">
                    <text:list-item>
                      <text:list text:style-name="a1859">
                        <text:list-item>
                          <text:p text:style-name="a1858" text:class-names="" text:cond-style-name=""><text:span text:style-name="a185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63">
            <text:list-item>
              <text:list text:style-name="a1863">
                <text:list-item>
                  <text:list text:style-name="a1863">
                    <text:list-item>
                      <text:list text:style-name="a1863">
                        <text:list-item>
                          <text:list text:style-name="a1863">
                            <text:list-item>
                              <text:p text:style-name="a1862" text:class-names="" text:cond-style-name=""><text:span text:style-name="a1860" text:class-names="">第五層</text:span><text:span text:style-name="a186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4" presentation:style-name="a1868" draw:name="Date Placeholder 3" svg:x="8.12326in" svg:y="6.75in" svg:width="1.3125in" svg:height="0.39931in" presentation:class="date-time" presentation:placeholder="false">
        <draw:text-box>
          <text:p text:style-name="a1867" text:class-names="" text:cond-style-name=""><text:span text:style-name="a1865" text:class-names=""><text:date text:fixed="false" style:data-style-name="a1866"/></text:span></text:p>
        </draw:text-box>
        <svg:title/>
        <svg:desc/>
      </draw:frame>
      <draw:frame draw:id="id275" presentation:style-name="a1871" draw:name="Footer Placeholder 4" svg:x="0.56076in" svg:y="6.75in" svg:width="6.1875in" svg:height="0.39931in" presentation:class="footer" presentation:placeholder="false">
        <draw:text-box>
          <text:p text:style-name="a1870" text:class-names="" text:cond-style-name=""><text:span text:style-name="a1869" text:class-names=""/></text:p>
        </draw:text-box>
        <svg:title/>
        <svg:desc/>
      </draw:frame>
      <draw:frame draw:id="id276" presentation:style-name="a1874" draw:name="Slide Number Placeholder 5" svg:x="8.5in" svg:y="6.10069in" svg:width="0.9375in" svg:height="0.73264in" presentation:class="page-number" presentation:placeholder="false">
        <draw:text-box>
          <text:p text:style-name="a1873" text:class-names="" text:cond-style-name=""><text:span text:style-name="a1872" text:class-names=""><text:page-number style:num-format="1" text:fixed="false"/></text:span></text:p>
        </draw:text-box>
        <svg:title/>
        <svg:desc/>
      </draw:frame>
      <presentation:notes style:page-layout-name="pageLayout2" draw:style-name="a1909">
        <draw:frame draw:id="id5" presentation:style-name="a1882" draw:name="頁首版面配置區 1" svg:x="0in" svg:y="0in" svg:width="3.25in" svg:height="0.5in" presentation:class="header" presentation:placeholder="false">
          <draw:text-box>
            <text:p text:style-name="a1881" text:class-names="" text:cond-style-name=""><text:span text:style-name="a1880" text:class-names=""/></text:p>
          </draw:text-box>
          <svg:title/>
          <svg:desc/>
        </draw:frame>
        <draw:frame draw:id="id6" presentation:style-name="a1886" draw:name="日期版面配置區 2" svg:x="4.24826in" svg:y="0in" svg:width="3.25in" svg:height="0.5in" presentation:class="date-time" presentation:placeholder="false">
          <draw:text-box>
            <text:p text:style-name="a1885" text:class-names="" text:cond-style-name=""><text:span text:style-name="a1883" text:class-names=""><text:date text:fixed="false" style:data-style-name="a1884"/></text:span></text:p>
          </draw:text-box>
          <svg:title/>
          <svg:desc/>
        </draw:frame>
        <draw:page-thumbnail svg:x="1.25in" svg:y="0.75in" svg:width="5in" svg:height="3.75in" presentation:class="page" draw:id="id7" presentation:style-name="a1887" draw:name="投影片圖像版面配置區 3">
          <svg:title/>
          <svg:desc/>
        </draw:page-thumbnail>
        <draw:frame draw:id="id8" presentation:style-name="a1902" draw:name="備忘稿版面配置區 4" svg:x="0.75in" svg:y="4.75in" svg:width="6in" svg:height="4.5in" presentation:class="notes" presentation:placeholder="false">
          <draw:text-box>
            <text:p text:style-name="a1889" text:class-names="" text:cond-style-name=""><text:span text:style-name="a1888" text:class-names="">按一下以編輯母片文字樣式</text:span></text:p>
            <text:list text:style-name="a1892">
              <text:list-item>
                <text:list text:style-name="a1892">
                  <text:list-item>
                    <text:p text:style-name="a1891" text:class-names="" text:cond-style-name=""><text:span text:style-name="a1890" text:class-names="">第二層</text:span></text:p>
                  </text:list-item>
                </text:list>
              </text:list-item>
            </text:list>
            <text:list text:style-name="a1895">
              <text:list-item>
                <text:list text:style-name="a1895">
                  <text:list-item>
                    <text:list text:style-name="a1895">
                      <text:list-item>
                        <text:p text:style-name="a1894" text:class-names="" text:cond-style-name=""><text:span text:style-name="a18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8">
              <text:list-item>
                <text:list text:style-name="a1898">
                  <text:list-item>
                    <text:list text:style-name="a1898">
                      <text:list-item>
                        <text:list text:style-name="a1898">
                          <text:list-item>
                            <text:p text:style-name="a1897" text:class-names="" text:cond-style-name=""><text:span text:style-name="a18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01">
              <text:list-item>
                <text:list text:style-name="a1901">
                  <text:list-item>
                    <text:list text:style-name="a1901">
                      <text:list-item>
                        <text:list text:style-name="a1901">
                          <text:list-item>
                            <text:list text:style-name="a1901">
                              <text:list-item>
                                <text:p text:style-name="a1900" text:class-names="" text:cond-style-name=""><text:span text:style-name="a18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905" draw:name="頁尾版面配置區 5" svg:x="0in" svg:y="9.49826in" svg:width="3.25in" svg:height="0.5in" presentation:class="footer" presentation:placeholder="false">
          <draw:text-box>
            <text:p text:style-name="a1904" text:class-names="" text:cond-style-name=""><text:span text:style-name="a1903" text:class-names=""/></text:p>
          </draw:text-box>
          <svg:title/>
          <svg:desc/>
        </draw:frame>
        <draw:frame draw:id="id10" presentation:style-name="a1908" draw:name="投影片編號版面配置區 6" svg:x="4.24826in" svg:y="9.49826in" svg:width="3.25in" svg:height="0.5in" presentation:class="page-number" presentation:placeholder="false">
          <draw:text-box>
            <text:p text:style-name="a1907" text:class-names="" text:cond-style-name=""><text:span text:style-name="a1906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訓育組報告事項</dc:title>
    <meta:initial-creator>cpjh201</meta:initial-creator>
    <dc:creator>user</dc:creator>
    <meta:creation-date>2012-09-28T08:32:15Z</meta:creation-date>
    <dc:date>2021-03-09T03:05:50Z</dc:date>
    <meta:template xlink:href="TM02900743%5b%5bfn=有機%5d%5d" xlink:type="simple"/>
    <meta:editing-cycles>336</meta:editing-cycles>
    <meta:editing-duration>PT135121S</meta:editing-duration>
    <meta:document-statistic meta:paragraph-count="82" meta:word-count="958"/>
  </office:meta>
</office:document-meta>
</file>