
<file path=META-INF/manifest.xml><?xml version="1.0" encoding="utf-8"?>
<manifest:manifest xmlns:manifest="urn:oasis:names:tc:opendocument:xmlns:manifest:1.0">
  <manifest:file-entry manifest:full-path="/" manifest:media-type="application/vnd.oasis.opendocument.presentation"/>
  <manifest:file-entry manifest:full-path="content.xml" manifest:media-type="text/xml"/>
  <manifest:file-entry manifest:full-path="media/image1.png" manifest:media-type="image/png"/>
  <manifest:file-entry manifest:full-path="media/image2.jpg" manifest:media-type="image/jpeg"/>
  <manifest:file-entry manifest:full-path="media/image3.JPG" manifest:media-type="image/jpeg"/>
  <manifest:file-entry manifest:full-path="media/image4.jpg" manifest:media-type="image/jpeg"/>
  <manifest:file-entry manifest:full-path="media/image5.png" manifest:media-type="image/png"/>
  <manifest:file-entry manifest:full-path="media/image6.png" manifest:media-type="image/png"/>
  <manifest:file-entry manifest:full-path="media/image7.jpg" manifest:media-type="image/jpeg"/>
  <manifest:file-entry manifest:full-path="media/image8.jpg" manifest:media-type="image/jpeg"/>
  <manifest:file-entry manifest:full-path="media/image9.png" manifest:media-type="image/png"/>
  <manifest:file-entry manifest:full-path="media/image10.png" manifest:media-type="image/png"/>
  <manifest:file-entry manifest:full-path="media/image11.jpg" manifest:media-type="image/jpeg"/>
  <manifest:file-entry manifest:full-path="media/image12.jpg" manifest:media-type="image/jpeg"/>
  <manifest:file-entry manifest:full-path="media/image13.jpg" manifest:media-type="image/jpeg"/>
  <manifest:file-entry manifest:full-path="media/image14.jpg" manifest:media-type="image/jpeg"/>
  <manifest:file-entry manifest:full-path="media/image15.jpg" manifest:media-type="image/jpeg"/>
  <manifest:file-entry manifest:full-path="media/image16.jpg" manifest:media-type="image/jpeg"/>
  <manifest:file-entry manifest:full-path="media/image17.jpg" manifest:media-type="image/jpeg"/>
  <manifest:file-entry manifest:full-path="media/image18.jpg" manifest:media-type="image/jpeg"/>
  <manifest:file-entry manifest:full-path="media/image19.png" manifest:media-type="image/png"/>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dom="http://www.w3.org/2001/xml-events" xmlns:draw="urn:oasis:names:tc:opendocument:xmlns:drawing:1.0" xmlns:fo="urn:oasis:names:tc:opendocument:xmlns:xsl-fo-compatibl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link="http://www.w3.org/1999/xlink" xmlns:office="urn:oasis:names:tc:opendocument:xmlns:office:1.0">
  <office:automatic-styles>
    <style:style style:family="graphic" style:name="a1337" style:parent-style-name="Graphics">
      <style:graphic-properties draw:fill="none" draw:stroke="none"/>
    </style:style>
    <style:style style:family="text" style:name="a1338">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25931in" style:font-size-asian="0.25931in" style:font-size-complex="0.2593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39">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40">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41">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42">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43">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44">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45">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46">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47">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48">
      <style:paragraph-properties fo:line-height="100%" fo:text-align="left" style:tab-stop-distance="1in" fo:margin-left="0in" fo:margin-right="0in" fo:text-indent="0in" fo:margin-top="0.08333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849">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1340">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4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42">
      <style:graphic-properties fo:wrap-option="no-wrap" fo:padding-top="0.05in" fo:padding-bottom="0.05in" fo:padding-left="0.1in" fo:padding-right="0.1in" draw:textarea-vertical-align="top" draw:textarea-horizontal-align="left" draw:fill="solid" draw:fill-color="#cbf5f5" draw:opacity="63%" draw:stroke="none" draw:auto-grow-width="true" draw:auto-grow-height="true"/>
      <style:paragraph-properties style:font-independent-line-spacing="true" style:writing-mode="lr-tb"/>
    </style:style>
    <style:style style:family="text" style:name="a1343">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25931in" style:font-size-asian="0.25931in" style:font-size-complex="0.2593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44">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45">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4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47">
      <style:graphic-properties fo:wrap-option="no-wrap" fo:padding-top="0.05in" fo:padding-bottom="0.05in" fo:padding-left="0.1in" fo:padding-right="0.1in" draw:textarea-vertical-align="top" draw:textarea-horizontal-align="left" draw:fill="solid" draw:fill-color="#cbf5f5" draw:opacity="63%" draw:stroke="none" draw:auto-grow-width="true" draw:auto-grow-height="true"/>
      <style:paragraph-properties style:font-independent-line-spacing="true" style:writing-mode="lr-tb"/>
    </style:style>
    <style:style style:family="presentation" style:name="a1348">
      <style:graphic-properties draw:fill="none" draw:stroke="solid" svg:stroke-width="0.01042in" svg:stroke-color="#000000" svg:stroke-opacity="100%" draw:stroke-linejoin="round" svg:stroke-linecap="butt"/>
    </style:style>
    <style:style style:family="presentation" style:name="a1349">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able" style:name="a1850">
      <style:table-properties style:writing-mode="lr-tb"/>
    </style:style>
    <style:style style:family="table-column" style:name="a1851">
      <style:table-column-properties style:column-width="1.74in"/>
    </style:style>
    <style:style style:family="table-column" style:name="a1852">
      <style:table-column-properties style:column-width="2.87in"/>
    </style:style>
    <style:style style:family="table-column" style:name="a1853">
      <style:table-column-properties style:column-width="3.15068in"/>
    </style:style>
    <style:style style:family="table-column" style:name="a1854">
      <style:table-column-properties style:column-width="1.65932in"/>
    </style:style>
    <style:style style:family="table-row" style:name="a1855">
      <style:table-row-properties style:row-height="0.50623in"/>
    </style:style>
    <style:style style:family="text" style:name="a1856">
      <style:text-properties fo:font-family="文鼎細圓" style:font-family-asian="文鼎細圓" style:font-family-generic="modern" style:font-family-generic-asian="modern" style:font-pitch="fixed" style:font-pitch-asian="fixed" fo:font-size="0.27778in" style:font-size-asian="0.27778in" style:font-size-complex="0.27778in" fo:language="en" style:language-asian="zh" fo:country="US" style:country-asian="TW"/>
    </style:style>
    <style:style style:family="text" style:name="a1857">
      <style:text-properties fo:font-family="文鼎細圓" style:font-family-asian="文鼎細圓" style:font-family-generic="modern" style:font-family-generic-asian="modern" style:font-pitch="fixed" style:font-pitch-asian="fixed" fo:font-size="0.27778in" style:font-size-asian="0.27778in" style:font-size-complex="0.27778in" fo:language="en" style:language-asian="zh" fo:country="US" style:country-asian="TW"/>
    </style:style>
    <style:style style:family="paragraph" style:name="a1858">
      <style:paragraph-properties fo:text-align="center"/>
    </style:style>
    <style:style style:family="drawing-page" style:name="a1350">
      <style:drawing-page-properties draw:fill="solid" draw:fill-color="#ffffff" draw:opacity="100%" presentation:visibility="visible" draw:background-size="border" presentation:background-objects-visible="false" presentation:background-visible="true" presentation:display-header="false" presentation:display-footer="false" presentation:display-page-number="false" presentation:display-date-time="false"/>
    </style:style>
    <style:style style:family="drawing-page" style:name="a1351">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352">
      <style:text-properties fo:font-variant="normal" fo:text-transform="none" fo:color="#0a5265" style:text-line-through-type="none" style:text-line-through-style="none" style:text-line-through-width="auto" style:text-line-through-color="font-color" style:text-position="0% 100%" fo:font-family="文鼎粗圓" style:font-family-asian="文鼎粗圓" style:font-family-complex="Pacifico" style:font-family-generic="modern" style:font-family-generic-asian="modern" style:font-pitch="fixed" style:font-pitch-asian="fixed"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53">
      <style:text-properties fo:font-variant="normal" fo:text-transform="none" fo:color="#0a5265" style:text-line-through-type="none" style:text-line-through-style="none" style:text-line-through-width="auto" style:text-line-through-color="font-color" style:text-position="0% 100%" fo:font-family="文鼎粗圓" style:font-family-asian="文鼎粗圓" style:font-family-complex="Pacifico" style:font-family-generic="modern" style:font-family-generic-asian="modern" style:font-pitch="fixed" style:font-pitch-asian="fixed"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54">
      <style:text-properties fo:font-variant="normal" fo:text-transform="none" fo:color="#0a5265" style:text-line-through-type="none" style:text-line-through-style="none" style:text-line-through-width="auto" style:text-line-through-color="font-color" style:text-position="0% 100%" fo:font-family="文鼎粗圓" style:font-family-asian="文鼎粗圓" style:font-family-complex="Pacifico" style:font-family-generic="modern" style:font-family-generic-asian="modern" style:font-pitch="fixed" style:font-pitch-asian="fixed"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55">
      <style:text-properties fo:font-variant="normal" fo:text-transform="none" fo:color="#0a5265" style:text-line-through-type="none" style:text-line-through-style="none" style:text-line-through-width="auto" style:text-line-through-color="font-color" style:text-position="0% 100%" fo:font-family="文鼎粗圓" style:font-family-asian="文鼎粗圓" style:font-family-complex="Pacifico" style:font-family-generic="modern" style:font-family-generic-asian="modern" style:font-pitch="fixed" style:font-pitch-asian="fixed"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5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57">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1358">
      <style:text-properties fo:font-variant="normal" fo:text-transform="none" fo:color="#052933" style:text-line-through-type="none" style:text-line-through-style="none" style:text-line-through-width="auto" style:text-line-through-color="font-color" style:text-position="0% 100%" fo:font-family="Arial" style:font-family-asian="新細明體" style:font-family-generic-asian="roman" style:font-pitch-asian="variable" fo:font-size="0.37042in" style:font-size-asian="0.37042in" style:font-size-complex="0.3704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59">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1860">
      <style:table-cell-properties style:vertical-align="middle" fo:border-top="0.01389in solid #0a5265" fo:border-bottom="0.01389in solid #0a5265" fo:border-left="0.01389in solid #0a5265" fo:border-right="0.01389in solid #0a5265" fo:padding-top="0.05in" fo:padding-bottom="0.05in" fo:padding-left="0.1in" fo:padding-right="0.1in"/>
      <style:paragraph-properties style:writing-mode="lr-tb"/>
    </style:style>
    <style:style style:family="text" style:name="a1861">
      <style:text-properties fo:font-family="文鼎細圓" style:font-family-asian="文鼎細圓" style:font-family-generic="modern" style:font-family-generic-asian="modern" style:font-pitch="fixed" style:font-pitch-asian="fixed" fo:font-size="0.27778in" style:font-size-asian="0.27778in" style:font-size-complex="0.27778in" fo:language="en" style:language-asian="zh" fo:country="US" style:country-asian="TW"/>
    </style:style>
    <style:style style:family="text" style:name="a1862">
      <style:text-properties fo:font-family="文鼎細圓" style:font-family-asian="文鼎細圓" style:font-family-generic="modern" style:font-family-generic-asian="modern" style:font-pitch="fixed" style:font-pitch-asian="fixed" fo:font-size="0.27778in" style:font-size-asian="0.27778in" style:font-size-complex="0.27778in" fo:language="en" style:language-asian="zh" fo:country="US" style:country-asian="TW"/>
    </style:style>
    <style:style style:family="paragraph" style:name="a1863">
      <style:paragraph-properties fo:text-align="center"/>
    </style:style>
    <style:style style:family="table-cell" style:name="a1865">
      <style:table-cell-properties style:vertical-align="middle" fo:border-top="0.01389in solid #0a5265" fo:border-bottom="0.01389in solid #0a5265" fo:border-left="0.01389in solid #0a5265" fo:border-right="0.01389in solid #0a5265" fo:padding-top="0.05in" fo:padding-bottom="0.05in" fo:padding-left="0.1in" fo:padding-right="0.1in"/>
      <style:paragraph-properties style:writing-mode="lr-tb"/>
    </style:style>
    <style:style style:family="text" style:name="a1866">
      <style:text-properties fo:font-family="文鼎細圓" style:font-family-asian="文鼎細圓" style:font-family-generic="modern" style:font-family-generic-asian="modern" style:font-pitch="fixed" style:font-pitch-asian="fixed" fo:font-size="0.27778in" style:font-size-asian="0.27778in" style:font-size-complex="0.27778in" fo:language="en" style:language-asian="zh" fo:country="US" style:country-asian="TW"/>
    </style:style>
    <style:style style:family="text" style:name="a1867">
      <style:text-properties fo:font-family="文鼎細圓" style:font-family-asian="文鼎細圓" style:font-family-generic="modern" style:font-family-generic-asian="modern" style:font-pitch="fixed" style:font-pitch-asian="fixed" fo:font-size="0.27778in" style:font-size-asian="0.27778in" style:font-size-complex="0.27778in" fo:language="en" style:language-asian="zh" fo:country="US" style:country-asian="TW"/>
    </style:style>
    <style:style style:family="paragraph" style:name="a1868">
      <style:paragraph-properties fo:text-align="center"/>
    </style:style>
    <style:style style:family="drawing-page" style:name="a899">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1360">
      <style:graphic-properties fo:wrap-option="wrap" fo:padding-top="0.05in" fo:padding-bottom="0.05in" fo:padding-left="0.1in" fo:padding-right="0.1in" draw:textarea-vertical-align="middle" draw:textarea-horizontal-align="center" draw:fill="solid" draw:fill-color="#ffada4" draw:opacity="100%" draw:stroke="none" draw:auto-grow-width="false" draw:auto-grow-height="false"/>
      <style:paragraph-properties style:font-independent-line-spacing="true" style:writing-mode="lr-tb"/>
    </style:style>
    <style:style style:family="text" style:name="a1361">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62">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63">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64">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65">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66">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67">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68">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69">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1870">
      <style:table-cell-properties style:vertical-align="middle" fo:border-top="0.01389in solid #0a5265" fo:border-bottom="0.01389in solid #0a5265" fo:border-left="0.01389in solid #0a5265" fo:border-right="0.01389in solid #0a5265" fo:padding-top="0.05in" fo:padding-bottom="0.05in" fo:padding-left="0.1in" fo:padding-right="0.1in"/>
      <style:paragraph-properties style:writing-mode="lr-tb"/>
    </style:style>
    <style:style style:family="text" style:name="a1871">
      <style:text-properties fo:font-family="文鼎細圓" style:font-family-asian="文鼎細圓" style:font-family-generic="modern" style:font-family-generic-asian="modern" style:font-pitch="fixed" style:font-pitch-asian="fixed" fo:font-size="0.27778in" style:font-size-asian="0.27778in" style:font-size-complex="0.27778in" fo:language="en" style:language-asian="zh" fo:country="US" style:country-asian="TW"/>
    </style:style>
    <style:style style:family="text" style:name="a1872">
      <style:text-properties fo:font-family="文鼎細圓" style:font-family-asian="文鼎細圓" style:font-family-generic="modern" style:font-family-generic-asian="modern" style:font-pitch="fixed" style:font-pitch-asian="fixed" fo:font-size="0.27778in" style:font-size-asian="0.27778in" style:font-size-complex="0.27778in" fo:language="en" style:language-asian="zh" fo:country="US" style:country-asian="TW"/>
    </style:style>
    <style:style style:family="paragraph" style:name="a1873">
      <style:paragraph-properties fo:text-align="center"/>
    </style:style>
    <style:style style:family="table-cell" style:name="a1875">
      <style:table-cell-properties style:vertical-align="middle" fo:border-top="0.01389in solid #0a5265" fo:border-bottom="0.01389in solid #0a5265" fo:border-left="0.01389in solid #0a5265" fo:border-right="0.01389in solid #0a5265" fo:padding-top="0.05in" fo:padding-bottom="0.05in" fo:padding-left="0.1in" fo:padding-right="0.1in"/>
      <style:paragraph-properties style:writing-mode="lr-tb"/>
    </style:style>
    <style:style style:family="table-row" style:name="a1876">
      <style:table-row-properties style:row-height="0.76667in"/>
    </style:style>
    <style:style style:family="text" style:name="a1877">
      <style:text-properties fo:color="#052933" fo:font-family="文鼎細圓" style:font-family-asian="文鼎細圓" style:font-family-generic="modern" style:font-family-generic-asian="modern" style:font-pitch="fixed" style:font-pitch-asian="fixed" fo:font-size="0.27778in" style:font-size-asian="0.27778in" style:font-size-complex="0.27778in" fo:language="en" style:language-asian="zh" fo:country="US" style:country-asian="TW"/>
    </style:style>
    <style:style style:family="text" style:name="a1878">
      <style:text-properties fo:color="#052933" fo:font-family="文鼎細圓" style:font-family-asian="文鼎細圓" style:font-family-generic="modern" style:font-family-generic-asian="modern" style:font-pitch="fixed" style:font-pitch-asian="fixed" fo:font-size="0.27778in" style:font-size-asian="0.27778in" style:font-size-complex="0.27778in" fo:language="en" style:language-asian="zh" fo:country="US" style:country-asian="TW"/>
    </style:style>
    <style:style style:family="text" style:name="a1879">
      <style:text-properties fo:color="#052933" fo:font-family="文鼎細圓" style:font-family-asian="文鼎細圓" style:font-family-generic="modern" style:font-family-generic-asian="modern" style:font-pitch="fixed" style:font-pitch-asian="fixed" fo:font-size="0.27778in" style:font-size-asian="0.27778in" style:font-size-complex="0.27778in" fo:language="en" style:language-asian="zh" fo:country="US" style:country-asian="TW"/>
    </style:style>
    <style:style style:family="text" style:name="a1370">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71">
      <style:paragraph-properties fo:line-height="120%" fo:text-align="left" style:tab-stop-distance="1in" fo:margin-left="0.37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73">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74">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75">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76">
      <style:paragraph-properties fo:line-height="120%" fo:text-align="left" style:tab-stop-distance="1in" fo:margin-left="0.37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78">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79">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80">
      <style:text-properties fo:color="#052933" fo:font-family="文鼎細圓" style:font-family-asian="文鼎細圓" style:font-family-generic="modern" style:font-family-generic-asian="modern" style:font-pitch="fixed" style:font-pitch-asian="fixed" fo:font-size="0.27778in" style:font-size-asian="0.27778in" style:font-size-complex="0.27778in" fo:language="en" style:language-asian="zh" fo:country="US" style:country-asian="TW"/>
    </style:style>
    <style:style style:family="text" style:name="a1881">
      <style:text-properties fo:color="#052933" fo:font-family="文鼎細圓" style:font-family-asian="文鼎細圓" style:font-family-generic="modern" style:font-family-generic-asian="modern" style:font-pitch="fixed" style:font-pitch-asian="fixed" fo:font-size="0.27778in" style:font-size-asian="0.27778in" style:font-size-complex="0.27778in" fo:language="en" style:language-asian="zh" fo:country="US" style:country-asian="TW"/>
    </style:style>
    <style:style style:family="text" style:name="a1882">
      <style:text-properties fo:color="#052933" fo:font-family="文鼎細圓" style:font-family-asian="文鼎細圓" style:font-family-generic="modern" style:font-family-generic-asian="modern" style:font-pitch="fixed" style:font-pitch-asian="fixed" fo:font-size="0.27778in" style:font-size-asian="0.27778in" style:font-size-complex="0.27778in" fo:language="en" style:language-asian="zh" fo:country="US" style:country-asian="TW"/>
    </style:style>
    <style:style style:family="text" style:name="a1883">
      <style:text-properties fo:color="#052933" fo:font-family="文鼎細圓" style:font-family-asian="文鼎細圓" style:font-family-generic="modern" style:font-family-generic-asian="modern" style:font-pitch="fixed" style:font-pitch-asian="fixed" fo:font-size="0.27778in" style:font-size-asian="0.27778in" style:font-size-complex="0.27778in" fo:language="en" style:language-asian="zh" fo:country="US" style:country-asian="TW"/>
    </style:style>
    <style:style style:family="text" style:name="a1884">
      <style:text-properties fo:color="#052933" fo:font-family="文鼎細圓" style:font-family-asian="文鼎細圓" style:font-family-generic="modern" style:font-family-generic-asian="modern" style:font-pitch="fixed" style:font-pitch-asian="fixed" fo:font-size="0.27778in" style:font-size-asian="0.27778in" style:font-size-complex="0.27778in" fo:language="en" style:language-asian="zh" fo:country="US" style:country-asian="TW"/>
    </style:style>
    <style:style style:family="paragraph" style:name="a1885">
      <style:paragraph-properties fo:text-align="left"/>
    </style:style>
    <style:style style:family="table-cell" style:name="a1887">
      <style:table-cell-properties style:vertical-align="middle" fo:border-top="0.01389in solid #0a5265" fo:border-bottom="0.01389in solid #0a5265" fo:border-left="0.01389in solid #0a5265" fo:border-right="0.01389in solid #0a5265" fo:padding-top="0.05in" fo:padding-bottom="0.05in" fo:padding-left="0.1in" fo:padding-right="0.1in"/>
      <style:paragraph-properties style:writing-mode="lr-tb"/>
    </style:style>
    <style:style style:family="text" style:name="a1888">
      <style:text-properties fo:color="#052933" fo:font-family="文鼎細圓" style:font-family-asian="文鼎細圓" style:font-family-generic="modern" style:font-family-generic-asian="modern" style:font-pitch="fixed" style:font-pitch-asian="fixed" fo:font-size="0.27778in" style:font-size-asian="0.27778in" style:font-size-complex="0.27778in" fo:language="en" style:language-asian="zh" fo:country="US" style:country-asian="TW" style:letter-kerning="true"/>
    </style:style>
    <style:style style:family="text" style:name="a1889">
      <style:text-properties fo:color="#052933" fo:font-family="文鼎細圓" style:font-family-asian="文鼎細圓" style:font-family-generic="modern" style:font-family-generic-asian="modern" style:font-pitch="fixed" style:font-pitch-asian="fixed" fo:font-size="0.27778in" style:font-size-asian="0.27778in" style:font-size-complex="0.27778in" fo:language="en" style:language-asian="zh" fo:country="US" style:country-asian="TW" style:letter-kerning="true"/>
    </style:style>
    <style:style style:family="graphic" style:name="a1700">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701">
      <style:text-properties fo:font-variant="normal" fo:text-transform="none" fo:color="#052933" style:text-line-through-type="none" style:text-line-through-style="none" style:text-line-through-width="auto" style:text-line-through-color="font-color" style:text-position="0% 100%" fo:font-family="Arial" style:font-family-asian="新細明體" style:font-family-generic-asian="roman" style:font-pitch-asian="variable" fo:font-size="0.37042in" style:font-size-asian="0.37042in" style:font-size-complex="0.3704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02">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703">
      <style:graphic-properties fo:wrap-option="wrap" fo:padding-top="0.05in" fo:padding-bottom="0.05in" fo:padding-left="0.1in" fo:padding-right="0.1in" draw:textarea-vertical-align="middle" draw:textarea-horizontal-align="center" draw:fill="solid" draw:fill-color="#ffba66" draw:opacity="100%" draw:stroke="none" draw:auto-grow-width="false" draw:auto-grow-height="false"/>
      <style:paragraph-properties style:font-independent-line-spacing="true" style:writing-mode="lr-tb"/>
    </style:style>
    <style:style style:family="text" style:name="a1704">
      <style:text-properties fo:font-variant="normal" fo:text-transform="none" fo:color="#0a5265" style:text-line-through-type="none" style:text-line-through-style="none" style:text-line-through-width="auto" style:text-line-through-color="font-color" style:text-position="0% 100%" fo:font-family="文鼎粗圓" style:font-family-asian="文鼎粗圓" style:font-family-complex="Pacifico" style:font-family-generic="modern" style:font-family-generic-asian="modern" style:font-pitch="fixed" style:font-pitch-asian="fixed"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05">
      <style:text-properties fo:font-variant="normal" fo:text-transform="none" fo:color="#0a5265" style:text-line-through-type="none" style:text-line-through-style="none" style:text-line-through-width="auto" style:text-line-through-color="font-color" style:text-position="0% 100%" fo:font-family="文鼎粗圓" style:font-family-asian="文鼎粗圓" style:font-family-complex="Pacifico" style:font-family-generic="modern" style:font-family-generic-asian="modern" style:font-pitch="fixed" style:font-pitch-asian="fixed"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0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707">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graphic" style:name="a1708" style:parent-style-name="Graphics">
      <style:graphic-properties draw:fill="none" draw:stroke="none"/>
    </style:style>
    <style:style style:family="text" style:name="a1380">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709" style:parent-style-name="Graphics">
      <style:graphic-properties draw:fill="none" draw:stroke="none"/>
    </style:style>
    <style:style style:family="text" style:name="a1381">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82">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83">
      <style:paragraph-properties fo:line-height="120%" fo:text-align="left" style:tab-stop-distance="1in" fo:margin-left="0.37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85">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86">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87">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88">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89">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90">
      <style:text-properties fo:color="#052933" fo:font-family="文鼎細圓" style:font-family-asian="文鼎細圓" style:font-family-generic="modern" style:font-family-generic-asian="modern" style:font-pitch="fixed" style:font-pitch-asian="fixed" fo:font-size="0.27778in" style:font-size-asian="0.27778in" style:font-size-complex="0.27778in" fo:language="en" style:language-asian="zh" fo:country="US" style:country-asian="TW" style:letter-kerning="true"/>
    </style:style>
    <style:style style:family="text" style:name="a1891">
      <style:text-properties fo:color="#052933" fo:font-family="文鼎細圓" style:font-family-asian="文鼎細圓" style:font-family-generic="modern" style:font-family-generic-asian="modern" style:font-pitch="fixed" style:font-pitch-asian="fixed" fo:font-size="0.27778in" style:font-size-asian="0.27778in" style:font-size-complex="0.27778in" fo:language="en" style:language-asian="zh" fo:country="US" style:country-asian="TW" style:letter-kerning="true"/>
    </style:style>
    <style:style style:family="text" style:name="a1892">
      <style:text-properties fo:color="#052933" fo:font-family="文鼎細圓" style:font-family-asian="文鼎細圓" style:font-family-generic="modern" style:font-family-generic-asian="modern" style:font-pitch="fixed" style:font-pitch-asian="fixed" fo:font-size="0.27778in" style:font-size-asian="0.27778in" style:font-size-complex="0.27778in" fo:language="en" style:language-asian="zh" fo:country="US" style:country-asian="TW" style:letter-kerning="true"/>
    </style:style>
    <style:style style:family="text" style:name="a1893">
      <style:text-properties fo:color="#052933" fo:font-family="文鼎細圓" style:font-family-asian="文鼎細圓" style:font-family-generic="modern" style:font-family-generic-asian="modern" style:font-pitch="fixed" style:font-pitch-asian="fixed" fo:font-size="0.27778in" style:font-size-asian="0.27778in" style:font-size-complex="0.27778in" fo:language="en" style:language-asian="zh" fo:country="US" style:country-asian="TW"/>
    </style:style>
    <style:style style:family="text" style:name="a1200">
      <style:text-properties fo:color="#0a5265"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25in" style:font-size-asian="0.25in" style:font-size-complex="0.25in" style:language-asian="zh" style:country-asian="TW" style:letter-kerning="true"/>
    </style:style>
    <style:style style:family="paragraph" style:name="a1894">
      <style:paragraph-properties/>
    </style:style>
    <style:style style:family="paragraph" style:name="a1201">
      <style:paragraph-properties fo:text-align="center" fo:margin-bottom="0in"/>
    </style:style>
    <style:style style:family="table-cell" style:name="a1896">
      <style:table-cell-properties style:vertical-align="middle" fo:border-top="0.01389in solid #0a5265" fo:border-bottom="0.01389in solid #0a5265" fo:border-left="0.01389in solid #0a5265" fo:border-right="0.01389in solid #0a5265" fo:padding-top="0.05in" fo:padding-bottom="0.05in" fo:padding-left="0.1in" fo:padding-right="0.1in"/>
      <style:paragraph-properties style:writing-mode="lr-tb"/>
    </style:style>
    <style:style style:family="table-cell" style:name="a1203">
      <style:table-cell-properties style:vertical-align="middle" fo:border-top="0.01389in solid #000000" fo:border-bottom="0.01389in solid #000000" fo:border-left="0.01389in solid #000000" fo:border-right="0.01389in solid #000000" fo:padding-top="0in" fo:padding-bottom="0in" fo:padding-left="0.075in" fo:padding-right="0.075in"/>
      <style:paragraph-properties style:writing-mode="lr-tb"/>
    </style:style>
    <style:style style:family="text" style:name="a1897">
      <style:text-properties fo:color="#052933" fo:font-family="文鼎細圓" style:font-family-asian="文鼎細圓" style:font-family-generic="modern" style:font-family-generic-asian="modern" style:font-pitch="fixed" style:font-pitch-asian="fixed" fo:font-size="0.27778in" style:font-size-asian="0.27778in" style:font-size-complex="0.27778in" fo:language="en" style:language-asian="zh" fo:country="US" style:country-asian="TW" style:letter-kerning="true"/>
    </style:style>
    <style:style style:family="text" style:name="a1204">
      <style:text-properties fo:color="#000000"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25in" style:font-size-asian="0.25in" style:font-size-complex="0.25in" style:language-asian="zh" style:country-asian="TW" style:letter-kerning="true"/>
    </style:style>
    <style:style style:family="text" style:name="a1898">
      <style:text-properties fo:color="#052933" fo:font-family="文鼎細圓" style:font-family-asian="文鼎細圓" style:font-family-generic="modern" style:font-family-generic-asian="modern" style:font-pitch="fixed" style:font-pitch-asian="fixed" fo:font-size="0.27778in" style:font-size-asian="0.27778in" style:font-size-complex="0.27778in" fo:language="en" style:language-asian="zh" fo:country="US" style:country-asian="TW"/>
    </style:style>
    <style:style style:family="text" style:name="a1205">
      <style:text-properties fo:color="#000000"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25in" style:font-size-asian="0.25in" style:font-size-complex="0.25in" fo:language="en" fo:country="US" style:letter-kerning="true"/>
    </style:style>
    <style:style style:family="paragraph" style:name="a1899">
      <style:paragraph-properties fo:line-height="100%" fo:text-align="left" style:tab-stop-distance="0.75in" fo:margin-left="0in" fo:margin-right="0in" fo:text-indent="0in" fo:margin-top="0in" fo:margin-bottom="0in" style:punctuation-wrap="hanging" style:vertical-align="auto" style:writing-mode="lr-tb">
        <style:tab-stops/>
      </style:paragraph-properties>
      <style:text-properties/>
    </style:style>
    <style:style style:family="text" style:name="a1206">
      <style:text-properties fo:color="#000000"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25in" style:font-size-asian="0.25in" style:font-size-complex="0.25in" style:language-asian="zh" style:country-asian="TW" style:letter-kerning="true"/>
    </style:style>
    <style:style style:family="text" style:name="a1207">
      <style:text-properties fo:color="#000000"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25in" style:font-size-asian="0.25in" style:font-size-complex="0.25in" fo:language="en" fo:country="US" style:letter-kerning="true"/>
    </style:style>
    <style:style style:family="text" style:name="a1208">
      <style:text-properties fo:color="#000000"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25in" style:font-size-asian="0.25in" style:font-size-complex="0.25in" style:language-asian="zh" style:country-asian="TW" style:letter-kerning="true"/>
    </style:style>
    <style:style style:family="text" style:name="a1209">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25in" style:font-size-asian="0.25in" style:font-size-complex="0.25in" style:language-asian="zh" style:country-asian="TW" style:letter-kerning="true"/>
    </style:style>
    <style:style style:family="graphic" style:name="a1710" style:parent-style-name="Graphics">
      <style:graphic-properties draw:fill="none" draw:stroke="none"/>
    </style:style>
    <style:style style:family="graphic" style:name="a1711" style:parent-style-name="Graphics">
      <style:graphic-properties draw:fill="none" draw:stroke="none"/>
    </style:style>
    <style:style style:family="graphic" style:name="a1712" style:parent-style-name="Graphics">
      <style:graphic-properties draw:fill="none" draw:stroke="none"/>
    </style:style>
    <style:style style:family="graphic" style:name="a1713" style:parent-style-name="Graphics">
      <style:graphic-properties draw:fill="none" draw:stroke="none"/>
    </style:style>
    <style:style style:family="graphic" style:name="a1714" style:parent-style-name="Graphics">
      <style:graphic-properties draw:fill="none" draw:stroke="none"/>
    </style:style>
    <style:style style:family="graphic" style:name="a1715" style:parent-style-name="Graphics">
      <style:graphic-properties draw:fill="none" draw:stroke="none"/>
    </style:style>
    <style:style style:family="drawing-page" style:name="a1716">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717">
      <style:text-properties fo:font-variant="normal" fo:text-transform="none" fo:color="#0a5265" style:text-line-through-type="none" style:text-line-through-style="none" style:text-line-through-width="auto" style:text-line-through-color="font-color" style:text-position="0% 100%" fo:font-family="文鼎粗圓" style:font-family-asian="文鼎粗圓" style:font-family-complex="Pacifico" style:font-family-generic="modern" style:font-family-generic-asian="modern" style:font-pitch="fixed" style:font-pitch-asian="fixed"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1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90">
      <style:paragraph-properties fo:line-height="12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719">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1391">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92">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93">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94">
      <style:paragraph-properties fo:line-height="120%" fo:text-align="left" style:tab-stop-distance="1in" fo:margin-left="0.37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96">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97">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98">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99">
      <style:paragraph-properties fo:line-height="12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10">
      <style:paragraph-properties fo:text-align="justify" fo:text-align-last="start" fo:margin-bottom="0in"/>
    </style:style>
    <style:style style:family="table-cell" style:name="a1212">
      <style:table-cell-properties style:vertical-align="middle" fo:border-top="0.01389in solid #000000" fo:border-bottom="0.01389in solid #000000" fo:border-left="0.01389in solid #000000" fo:border-right="0.01389in solid #000000" fo:padding-top="0in" fo:padding-bottom="0in" fo:padding-left="0.075in" fo:padding-right="0.075in"/>
      <style:paragraph-properties style:writing-mode="lr-tb"/>
    </style:style>
    <style:style style:family="table-row" style:name="a1213">
      <style:table-row-properties style:row-height="0.21846in"/>
    </style:style>
    <style:style style:family="text" style:name="a1214">
      <style:text-properties fo:color="#000000"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25in" style:font-size-asian="0.25in" style:font-size-complex="0.25in" fo:language="en" style:language-asian="zh" fo:country="US" style:country-asian="TW" style:letter-kerning="true"/>
    </style:style>
    <style:style style:family="text" style:name="a1215">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25in" style:font-size-asian="0.25in" style:font-size-complex="0.25in" style:language-asian="zh" style:country-asian="TW" style:letter-kerning="true"/>
    </style:style>
    <style:style style:family="paragraph" style:name="a1216">
      <style:paragraph-properties fo:text-align="center" fo:margin-bottom="0in"/>
    </style:style>
    <style:style style:family="table-cell" style:name="a1218">
      <style:table-cell-properties style:vertical-align="middle" fo:border-top="0.01389in solid #000000" fo:border-bottom="0.01389in solid #000000" fo:border-left="0.01389in solid #000000" fo:border-right="0.01389in solid #000000" fo:padding-top="0in" fo:padding-bottom="0in" fo:padding-left="0.075in" fo:padding-right="0.075in"/>
      <style:paragraph-properties style:writing-mode="lr-tb"/>
    </style:style>
    <style:style style:family="text" style:name="a1219">
      <style:text-properties fo:color="#0a5265"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25in" style:font-size-asian="0.25in" style:font-size-complex="0.25in" fo:language="en" style:language-asian="zh" fo:country="US" style:country-asian="TW" style:letter-kerning="true"/>
    </style:style>
    <style:style style:family="text" style:name="a1720">
      <style:text-properties fo:font-variant="normal" fo:text-transform="none" fo:color="#052933" style:text-line-through-type="none" style:text-line-through-style="none" style:text-line-through-width="auto" style:text-line-through-color="font-color" style:text-position="0% 100%" fo:font-family="Arial" style:font-family-asian="新細明體" style:font-family-generic-asian="roman" style:font-pitch-asian="variable" fo:font-size="0.37042in" style:font-size-asian="0.37042in" style:font-size-complex="0.3704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21">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722">
      <style:graphic-properties fo:wrap-option="wrap" fo:padding-top="0.05in" fo:padding-bottom="0.05in" fo:padding-left="0.1in" fo:padding-right="0.1in" draw:textarea-vertical-align="middle" draw:textarea-horizontal-align="center" draw:fill="solid" draw:fill-color="#a9eeee" draw:opacity="100%" draw:stroke="none" draw:auto-grow-width="false" draw:auto-grow-height="false"/>
      <style:paragraph-properties style:font-independent-line-spacing="true" style:writing-mode="lr-tb"/>
    </style:style>
    <style:style style:family="text" style:name="a1723">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24">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25">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26">
      <style:text-properties fo:font-variant="normal" fo:text-transform="none" fo:color="#ff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27">
      <style:text-properties fo:font-variant="normal" fo:text-transform="none" fo:color="#ff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28">
      <style:text-properties fo:font-variant="normal" fo:text-transform="none" fo:color="#ff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29">
      <style:text-properties fo:font-variant="normal" fo:text-transform="none" fo:color="#ff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20">
      <style:text-properties fo:color="#0a5265"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25in" style:font-size-asian="0.25in" style:font-size-complex="0.25in" fo:language="en" fo:country="US" style:letter-kerning="true"/>
    </style:style>
    <style:style style:family="text" style:name="a1221">
      <style:text-properties fo:color="#0a5265"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25in" style:font-size-asian="0.25in" style:font-size-complex="0.25in" fo:language="en" style:language-asian="zh" fo:country="US" style:country-asian="TW" style:letter-kerning="true"/>
    </style:style>
    <style:style style:family="text" style:name="a1222">
      <style:text-properties fo:color="#0a5265"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25in" style:font-size-asian="0.25in" style:font-size-complex="0.25in" fo:language="en" fo:country="US" style:letter-kerning="true"/>
    </style:style>
    <style:style style:family="text" style:name="a1223">
      <style:text-properties fo:color="#0a5265"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25in" style:font-size-asian="0.25in" style:font-size-complex="0.25in" fo:language="en" style:language-asian="zh" fo:country="US" style:country-asian="TW" style:letter-kerning="true"/>
    </style:style>
    <style:style style:family="text" style:name="a1224">
      <style:text-properties fo:color="#0a5265"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25in" style:font-size-asian="0.25in" style:font-size-complex="0.25in" fo:language="en" fo:country="US" style:letter-kerning="true"/>
    </style:style>
    <style:style style:family="text" style:name="a1225">
      <style:text-properties fo:color="#0a5265"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25in" style:font-size-asian="0.25in" style:font-size-complex="0.25in" fo:language="en" style:language-asian="zh" fo:country="US" style:country-asian="TW" style:letter-kerning="true"/>
    </style:style>
    <style:style style:family="text" style:name="a1226">
      <style:text-properties fo:color="#0a5265"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25in" style:font-size-asian="0.25in" style:font-size-complex="0.25in" style:language-asian="zh" style:country-asian="TW" style:letter-kerning="true"/>
    </style:style>
    <style:style style:family="paragraph" style:name="a1227">
      <style:paragraph-properties fo:text-align="center" fo:margin-bottom="0in"/>
    </style:style>
    <style:style style:family="table-cell" style:name="a1229">
      <style:table-cell-properties style:vertical-align="middle" fo:border-top="0.01389in solid #000000" fo:border-bottom="0.01389in solid #000000" fo:border-left="0.01389in solid #000000" fo:border-right="0.01389in solid #000000" fo:padding-top="0in" fo:padding-bottom="0in" fo:padding-left="0.075in" fo:padding-right="0.075in"/>
      <style:paragraph-properties style:writing-mode="lr-tb"/>
    </style:style>
    <style:style style:family="text" style:name="a1730">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31">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32">
      <style:paragraph-properties fo:line-height="100%" fo:text-align="left" style:tab-stop-distance="1in" fo:margin-left="0.28125in" fo:margin-right="0in" fo:text-indent="-0.28125in" fo:margin-top="0.08333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34">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0556in" style:font-size-asian="0.30556in" style:font-size-complex="0.30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3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736">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1737">
      <style:text-properties fo:font-variant="normal" fo:text-transform="none" fo:color="#0a5265" style:text-line-through-type="none" style:text-line-through-style="none" style:text-line-through-width="auto" style:text-line-through-color="font-color" style:text-position="0% 100%" fo:font-family="文鼎粗圓" style:font-family-asian="文鼎粗圓" style:font-family-complex="Pacifico" style:font-family-generic="modern" style:font-family-generic-asian="modern" style:font-pitch="fixed" style:font-pitch-asian="fixed"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3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739">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1230">
      <style:text-properties fo:color="#000000"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25in" style:font-size-asian="0.25in" style:font-size-complex="0.25in" style:language-asian="zh" style:country-asian="TW" style:letter-kerning="true"/>
    </style:style>
    <style:style style:family="text" style:name="a1231">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25in" style:font-size-asian="0.25in" style:font-size-complex="0.25in" style:language-asian="zh" style:country-asian="TW" style:letter-kerning="true"/>
    </style:style>
    <style:style style:family="paragraph" style:name="a1232">
      <style:paragraph-properties fo:text-align="justify" fo:text-align-last="start" fo:margin-bottom="0in"/>
    </style:style>
    <style:style style:family="table-cell" style:name="a1234">
      <style:table-cell-properties style:vertical-align="middle" fo:border-top="0.01389in solid #000000" fo:border-bottom="0.01389in solid #000000" fo:border-left="0.01389in solid #000000" fo:border-right="0.01389in solid #000000" fo:padding-top="0in" fo:padding-bottom="0in" fo:padding-left="0.075in" fo:padding-right="0.075in"/>
      <style:paragraph-properties style:writing-mode="lr-tb"/>
    </style:style>
    <style:style style:family="table-row" style:name="a1235">
      <style:table-row-properties style:row-height="0.21846in"/>
    </style:style>
    <style:style style:family="text" style:name="a1236">
      <style:text-properties fo:color="#000000"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25in" style:font-size-asian="0.25in" style:font-size-complex="0.25in" fo:language="en" style:language-asian="zh" fo:country="US" style:country-asian="TW" style:letter-kerning="true"/>
    </style:style>
    <style:style style:family="text" style:name="a1237">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25in" style:font-size-asian="0.25in" style:font-size-complex="0.25in" style:language-asian="zh" style:country-asian="TW" style:letter-kerning="true"/>
    </style:style>
    <style:style style:family="paragraph" style:name="a1238">
      <style:paragraph-properties fo:text-align="center" fo:margin-bottom="0in"/>
    </style:style>
    <style:style style:family="text" style:name="a1740">
      <style:text-properties fo:font-variant="normal" fo:text-transform="none" fo:color="#052933"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41">
      <style:text-properties fo:font-variant="normal" fo:text-transform="none" fo:color="#052933"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42">
      <style:text-properties fo:font-variant="normal" fo:text-transform="none" fo:color="#052933"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43">
      <style:text-properties fo:font-variant="normal" fo:text-transform="none" fo:color="#052933"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44">
      <style:text-properties fo:font-variant="normal" fo:text-transform="none" fo:color="#ff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45">
      <style:text-properties fo:font-variant="normal" fo:text-transform="none" fo:color="#052933"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46">
      <style:text-properties fo:font-variant="normal" fo:text-transform="none" fo:color="#ff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47">
      <style:text-properties fo:font-variant="normal" fo:text-transform="none" fo:color="#ff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48">
      <style:paragraph-properties fo:line-height="100%" fo:text-align="left" style:tab-stop-distance="1in" fo:margin-left="0.28125in" fo:margin-right="0in" fo:text-indent="-0.28125in" fo:margin-top="0.08333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1240">
      <style:table-cell-properties style:vertical-align="middle" fo:border-top="0.01389in solid #000000" fo:border-bottom="0.01389in solid #000000" fo:border-left="0.01389in solid #000000" fo:border-right="0.01389in solid #000000" fo:padding-top="0in" fo:padding-bottom="0in" fo:padding-left="0.075in" fo:padding-right="0.075in"/>
      <style:paragraph-properties style:writing-mode="lr-tb"/>
    </style:style>
    <style:style style:family="text" style:name="a1241">
      <style:text-properties fo:color="#0a5265"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25in" style:font-size-asian="0.25in" style:font-size-complex="0.25in" fo:language="en" fo:country="US" style:letter-kerning="true"/>
    </style:style>
    <style:style style:family="text" style:name="a1242">
      <style:text-properties fo:color="#0a5265"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25in" style:font-size-asian="0.25in" style:font-size-complex="0.25in" fo:language="en" style:language-asian="zh" fo:country="US" style:country-asian="TW" style:letter-kerning="true"/>
    </style:style>
    <style:style style:family="text" style:name="a1243">
      <style:text-properties fo:color="#0a5265"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25in" style:font-size-asian="0.25in" style:font-size-complex="0.25in" fo:language="en" fo:country="US" style:letter-kerning="true"/>
    </style:style>
    <style:style style:family="text" style:name="a1244">
      <style:text-properties fo:color="#0a5265"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25in" style:font-size-asian="0.25in" style:font-size-complex="0.25in" fo:language="en" style:language-asian="zh" fo:country="US" style:country-asian="TW" style:letter-kerning="true"/>
    </style:style>
    <style:style style:family="text" style:name="a1245">
      <style:text-properties fo:color="#0a5265"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25in" style:font-size-asian="0.25in" style:font-size-complex="0.25in" fo:language="en" fo:country="US" style:letter-kerning="true"/>
    </style:style>
    <style:style style:family="text" style:name="a1246">
      <style:text-properties fo:color="#0a5265"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25in" style:font-size-asian="0.25in" style:font-size-complex="0.25in" style:language-asian="zh" style:country-asian="TW" style:letter-kerning="true"/>
    </style:style>
    <style:style style:family="text" style:name="a1247">
      <style:text-properties fo:color="#0a5265"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25in" style:font-size-asian="0.25in" style:font-size-complex="0.25in" style:language-asian="zh" style:country-asian="TW" style:letter-kerning="true"/>
    </style:style>
    <style:style style:family="paragraph" style:name="a1248">
      <style:paragraph-properties fo:text-align="center" fo:margin-bottom="0in"/>
    </style:style>
    <style:style style:family="text" style:name="a1750">
      <style:text-properties fo:font-variant="normal" fo:text-transform="none" fo:color="#052933"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51">
      <style:text-properties fo:font-variant="normal" fo:text-transform="none" fo:color="#052933"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52">
      <style:text-properties fo:font-variant="normal" fo:text-transform="none" fo:color="#052933"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53">
      <style:text-properties fo:font-variant="normal" fo:text-transform="none" fo:color="#052933"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54">
      <style:text-properties fo:font-variant="normal" fo:text-transform="none" fo:color="#052933"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55">
      <style:text-properties fo:font-variant="normal" fo:text-transform="none" fo:color="#ff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56">
      <style:text-properties fo:font-variant="normal" fo:text-transform="none" fo:color="#ff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57">
      <style:text-properties fo:font-variant="normal" fo:text-transform="none" fo:color="#ff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58">
      <style:text-properties fo:font-variant="normal" fo:text-transform="none" fo:color="#ff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59">
      <style:text-properties fo:font-variant="normal" fo:text-transform="none" fo:color="#ff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1250">
      <style:table-cell-properties style:vertical-align="middle" fo:border-top="0.01389in solid #000000" fo:border-bottom="0.01389in solid #000000" fo:border-left="0.01389in solid #000000" fo:border-right="0.01389in solid #000000" fo:padding-top="0in" fo:padding-bottom="0in" fo:padding-left="0.075in" fo:padding-right="0.075in"/>
      <style:paragraph-properties style:writing-mode="lr-tb"/>
    </style:style>
    <style:style style:family="text" style:name="a1251">
      <style:text-properties fo:color="#000000"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25in" style:font-size-asian="0.25in" style:font-size-complex="0.25in" style:language-asian="zh" style:country-asian="TW" style:letter-kerning="true"/>
    </style:style>
    <style:style style:family="text" style:name="a1252">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25in" style:font-size-asian="0.25in" style:font-size-complex="0.25in" style:language-asian="zh" style:country-asian="TW" style:letter-kerning="true"/>
    </style:style>
    <style:style style:family="paragraph" style:name="a1253">
      <style:paragraph-properties fo:text-align="justify" fo:text-align-last="start" fo:margin-bottom="0in"/>
    </style:style>
    <style:style style:family="table-cell" style:name="a1255">
      <style:table-cell-properties style:vertical-align="middle" fo:border-top="0.01389in solid #000000" fo:border-bottom="0.01389in solid #000000" fo:border-left="0.01389in solid #000000" fo:border-right="0.01389in solid #000000" fo:padding-top="0in" fo:padding-bottom="0in" fo:padding-left="0.075in" fo:padding-right="0.075in"/>
      <style:paragraph-properties style:writing-mode="lr-tb"/>
    </style:style>
    <style:style style:family="table-row" style:name="a1256">
      <style:table-row-properties style:row-height="0.21846in"/>
    </style:style>
    <style:style style:family="text" style:name="a1257">
      <style:text-properties fo:color="#000000"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25in" style:font-size-asian="0.25in" style:font-size-complex="0.25in" fo:language="en" style:language-asian="zh" fo:country="US" style:country-asian="TW" style:letter-kerning="true"/>
    </style:style>
    <style:style style:family="text" style:name="a1258">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25in" style:font-size-asian="0.25in" style:font-size-complex="0.25in" style:language-asian="zh" style:country-asian="TW" style:letter-kerning="true"/>
    </style:style>
    <style:style style:family="paragraph" style:name="a1259">
      <style:paragraph-properties fo:text-align="center" fo:margin-bottom="0in"/>
    </style:style>
    <style:style style:family="text" style:name="a1760">
      <style:text-properties fo:font-variant="normal" fo:text-transform="none" fo:color="#ff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61">
      <style:text-properties fo:font-variant="normal" fo:text-transform="none" fo:color="#052933"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62">
      <style:text-properties fo:font-variant="normal" fo:text-transform="none" fo:color="#052933"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63">
      <style:text-properties fo:font-variant="normal" fo:text-transform="none" fo:color="#052933"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64">
      <style:text-properties fo:font-variant="normal" fo:text-transform="none" fo:color="#052933"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65">
      <style:paragraph-properties fo:line-height="100%" fo:text-align="left" style:tab-stop-distance="1in" fo:margin-left="0.28125in" fo:margin-right="0in" fo:text-indent="-0.28125in" fo:margin-top="0.08333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76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1768">
      <style:graphic-properties draw:fill="none" draw:stroke="solid" svg:stroke-width="0.01042in" svg:stroke-color="#000000" svg:stroke-opacity="100%" draw:stroke-linejoin="round" svg:stroke-linecap="butt"/>
    </style:style>
    <style:style style:family="presentation" style:name="a1769">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able-cell" style:name="a1261">
      <style:table-cell-properties style:vertical-align="middle" fo:border-top="0.01389in solid #000000" fo:border-bottom="0.01389in solid #000000" fo:border-left="0.01389in solid #000000" fo:border-right="0.01389in solid #000000" fo:padding-top="0in" fo:padding-bottom="0in" fo:padding-left="0.075in" fo:padding-right="0.075in"/>
      <style:paragraph-properties style:writing-mode="lr-tb"/>
    </style:style>
    <style:style style:family="text" style:name="a1262">
      <style:text-properties fo:color="#0a5265"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25in" style:font-size-asian="0.25in" style:font-size-complex="0.25in" fo:language="en" fo:country="US" style:letter-kerning="true"/>
    </style:style>
    <style:style style:family="text" style:name="a1263">
      <style:text-properties fo:color="#0a5265"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25in" style:font-size-asian="0.25in" style:font-size-complex="0.25in" style:language-asian="zh" style:country-asian="TW" style:letter-kerning="true"/>
    </style:style>
    <style:style style:family="text" style:name="a1264">
      <style:text-properties fo:color="#0a5265"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25in" style:font-size-asian="0.25in" style:font-size-complex="0.25in" style:language-asian="zh" style:country-asian="TW" style:letter-kerning="true"/>
    </style:style>
    <style:style style:family="text" style:name="a1265">
      <style:text-properties fo:color="#0a5265"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25in" style:font-size-asian="0.25in" style:font-size-complex="0.25in" fo:language="en" style:language-asian="zh" fo:country="US" style:country-asian="TW" style:letter-kerning="true"/>
    </style:style>
    <style:style style:family="text" style:name="a1266">
      <style:text-properties fo:color="#0a5265"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25in" style:font-size-asian="0.25in" style:font-size-complex="0.25in" style:language-asian="zh" style:country-asian="TW" style:letter-kerning="true"/>
    </style:style>
    <style:style style:family="paragraph" style:name="a1267">
      <style:paragraph-properties fo:text-align="center" fo:margin-bottom="0in"/>
    </style:style>
    <style:style style:family="table-cell" style:name="a1269">
      <style:table-cell-properties style:vertical-align="middle" fo:border-top="0.01389in solid #000000" fo:border-bottom="0.01389in solid #000000" fo:border-left="0.01389in solid #000000" fo:border-right="0.01389in solid #000000" fo:padding-top="0in" fo:padding-bottom="0in" fo:padding-left="0.075in" fo:padding-right="0.075in"/>
      <style:paragraph-properties style:writing-mode="lr-tb"/>
    </style:style>
    <style:style style:family="drawing-page" style:name="a1770">
      <style:drawing-page-properties draw:fill="solid" draw:fill-color="#ffffff" draw:opacity="100%" presentation:visibility="visible" draw:background-size="border" presentation:background-objects-visible="false" presentation:background-visible="true" presentation:display-header="false" presentation:display-footer="false" presentation:display-page-number="false" presentation:display-date-time="false"/>
    </style:style>
    <style:style style:family="drawing-page" style:name="a1771">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772">
      <style:text-properties fo:font-variant="normal" fo:text-transform="none" fo:color="#0a5265" style:text-line-through-type="none" style:text-line-through-style="none" style:text-line-through-width="auto" style:text-line-through-color="font-color" style:text-position="0% 100%" fo:font-family="文鼎粗圓" style:font-family-asian="文鼎粗圓" style:font-family-complex="Pacifico" style:font-family-generic="modern" style:font-family-generic-asian="modern" style:font-pitch="fixed" style:font-pitch-asian="fixed"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7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774">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1775">
      <style:text-properties fo:font-variant="normal" fo:text-transform="none" fo:color="#052933" style:text-line-through-type="none" style:text-line-through-style="none" style:text-line-through-width="auto" style:text-line-through-color="font-color" style:text-position="0% 100%" fo:font-family="Arial" style:font-family-asian="新細明體" style:font-family-generic-asian="roman" style:font-pitch-asian="variable" fo:font-size="0.37042in" style:font-size-asian="0.37042in" style:font-size-complex="0.3704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76">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777">
      <style:graphic-properties fo:wrap-option="wrap" fo:padding-top="0.05in" fo:padding-bottom="0.05in" fo:padding-left="0.1in" fo:padding-right="0.1in" draw:textarea-vertical-align="middle" draw:textarea-horizontal-align="center" draw:fill="solid" draw:fill-color="#a9eeee" draw:opacity="100%" draw:stroke="none" draw:auto-grow-width="false" draw:auto-grow-height="false"/>
      <style:paragraph-properties style:font-independent-line-spacing="true" style:writing-mode="lr-tb"/>
    </style:style>
    <style:style style:family="text" style:name="a1778">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79">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70">
      <style:text-properties fo:color="#000000"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25in" style:font-size-asian="0.25in" style:font-size-complex="0.25in" style:language-asian="zh" style:country-asian="TW" style:letter-kerning="true"/>
    </style:style>
    <style:style style:family="text" style:name="a1271">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25in" style:font-size-asian="0.25in" style:font-size-complex="0.25in" style:language-asian="zh" style:country-asian="TW" style:letter-kerning="true"/>
    </style:style>
    <style:style style:family="paragraph" style:name="a1272">
      <style:paragraph-properties fo:text-align="justify" fo:text-align-last="start" fo:margin-bottom="0in"/>
    </style:style>
    <style:style style:family="table-cell" style:name="a1274">
      <style:table-cell-properties style:vertical-align="middle" fo:border-top="0.01389in solid #000000" fo:border-bottom="0.01389in solid #000000" fo:border-left="0.01389in solid #000000" fo:border-right="0.01389in solid #000000" fo:padding-top="0in" fo:padding-bottom="0in" fo:padding-left="0.075in" fo:padding-right="0.075in"/>
      <style:paragraph-properties style:writing-mode="lr-tb"/>
    </style:style>
    <style:style style:family="presentation" style:name="a1275">
      <style:graphic-properties draw:fill="none" draw:stroke="solid" svg:stroke-width="0.01042in" svg:stroke-color="#000000" svg:stroke-opacity="100%" draw:stroke-linejoin="round" svg:stroke-linecap="butt"/>
    </style:style>
    <style:style style:family="presentation" style:name="a1276">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1277">
      <style:drawing-page-properties draw:fill="solid" draw:fill-color="#ffffff" draw:opacity="100%" presentation:visibility="visible" draw:background-size="border" presentation:background-objects-visible="false" presentation:background-visible="true" presentation:display-header="false" presentation:display-footer="false" presentation:display-page-number="false" presentation:display-date-time="false"/>
    </style:style>
    <style:style style:family="drawing-page" style:name="a1278">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279">
      <style:text-properties fo:font-variant="normal" fo:text-transform="none" fo:color="#0a5265" style:text-line-through-type="none" style:text-line-through-style="none" style:text-line-through-width="auto" style:text-line-through-color="font-color" style:text-position="0% 100%" fo:font-family="文鼎粗圓" style:font-family-asian="文鼎粗圓" style:font-family-complex="Pacifico" style:font-family-generic="modern" style:font-family-generic-asian="modern" style:font-pitch="fixed" style:font-pitch-asian="fixed"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80">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81">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82">
      <style:paragraph-properties fo:line-height="100%" fo:text-align="left" style:tab-stop-distance="1in" fo:margin-left="0in" fo:margin-right="0in" fo:text-indent="0in" fo:margin-top="0.08333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83">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84">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85">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86">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87">
      <style:paragraph-properties fo:line-height="100%" fo:text-align="left" style:tab-stop-distance="1in" fo:margin-left="0in" fo:margin-right="0in" fo:text-indent="0in" fo:margin-top="0.08333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88">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89">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00">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01">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02">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03">
      <style:paragraph-properties fo:line-height="120%" fo:text-align="left" style:tab-stop-distance="1in" fo:margin-left="0.37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05">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06">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07">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08">
      <style:paragraph-properties fo:line-height="120%" fo:text-align="left" style:tab-stop-distance="1in" fo:margin-left="0.37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8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81">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1282">
      <style:text-properties fo:font-variant="normal" fo:text-transform="none" fo:color="#052933" style:text-line-through-type="none" style:text-line-through-style="none" style:text-line-through-width="auto" style:text-line-through-color="font-color" style:text-position="0% 100%" fo:font-family="Arial" style:font-family-asian="新細明體" style:font-family-generic-asian="roman" style:font-pitch-asian="variable" fo:font-size="0.37042in" style:font-size-asian="0.37042in" style:font-size-complex="0.3704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83">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84">
      <style:graphic-properties fo:wrap-option="wrap" fo:padding-top="0.05in" fo:padding-bottom="0.05in" fo:padding-left="0.1in" fo:padding-right="0.1in" draw:textarea-vertical-align="middle" draw:textarea-horizontal-align="center" draw:fill="solid" draw:fill-color="#ffada4" draw:opacity="100%" draw:stroke="none" draw:auto-grow-width="false" draw:auto-grow-height="false"/>
      <style:paragraph-properties style:font-independent-line-spacing="true" style:writing-mode="lr-tb"/>
    </style:style>
    <style:style style:family="text" style:name="a1285">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86">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87">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88">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89">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90">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91">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92">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93">
      <style:paragraph-properties fo:line-height="100%" fo:text-align="left" style:tab-stop-distance="1in" fo:margin-left="0in" fo:margin-right="0in" fo:text-indent="0in" fo:margin-top="0.08333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94">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95">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1101">
      <style:table-cell-properties style:vertical-align="middle" fo:background-color="#d9d9d9" fo:border-top="0.01389in solid #000000" fo:border-bottom="0.01389in solid #000000" fo:border-left="0.01389in solid #000000" fo:border-right="0.01389in solid #000000" fo:padding-top="0in" fo:padding-bottom="0in" fo:padding-left="0.075in" fo:padding-right="0.075in"/>
      <style:paragraph-properties style:writing-mode="lr-tb"/>
    </style:style>
    <style:style style:family="text" style:name="a1796">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row" style:name="a1102">
      <style:table-row-properties style:row-height="0.39823in"/>
    </style:style>
    <style:style style:family="text" style:name="a1797">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03">
      <style:text-properties fo:color="#000000"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25in" style:font-size-asian="0.25in" style:font-size-complex="0.25in" fo:language="en" fo:country="US" style:letter-kerning="true"/>
    </style:style>
    <style:style style:family="text" style:name="a1798">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04">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25in" style:font-size-asian="0.25in" style:font-size-complex="0.25in" style:language-asian="zh" style:country-asian="TW" style:letter-kerning="true"/>
    </style:style>
    <style:style style:family="text" style:name="a1799">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05">
      <style:paragraph-properties fo:text-align="center" fo:margin-bottom="0in"/>
    </style:style>
    <style:style style:family="table-cell" style:name="a1107">
      <style:table-cell-properties style:vertical-align="middle" fo:border-top="0.01389in solid #000000" fo:border-bottom="0.01389in solid #000000" fo:border-left="0.01389in solid #000000" fo:border-right="0.01389in solid #000000" fo:padding-top="0in" fo:padding-bottom="0in" fo:padding-left="0.075in" fo:padding-right="0.075in"/>
      <style:paragraph-properties style:writing-mode="lr-tb"/>
    </style:style>
    <style:style style:family="text" style:name="a1108">
      <style:text-properties fo:color="#0a5265"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25in" style:font-size-asian="0.25in" style:font-size-complex="0.25in" fo:language="en" fo:country="US" style:letter-kerning="true"/>
    </style:style>
    <style:style style:family="text" style:name="a1109">
      <style:text-properties fo:color="#0a5265"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25in" style:font-size-asian="0.25in" style:font-size-complex="0.25in" fo:language="en" style:language-asian="zh" fo:country="US" style:country-asian="TW" style:letter-kerning="true"/>
    </style:style>
    <style:style style:family="text" style:name="a1610">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11">
      <style:paragraph-properties fo:line-height="120%" fo:text-align="left" style:tab-stop-distance="1in" fo:margin-left="0.37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613">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presentation" style:name="a1614">
      <style:graphic-properties draw:fill="none" draw:stroke="solid" svg:stroke-width="0.01042in" svg:stroke-color="#000000" svg:stroke-opacity="100%" draw:stroke-linejoin="round" svg:stroke-linecap="butt"/>
    </style:style>
    <style:style style:family="presentation" style:name="a1615">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1616">
      <style:drawing-page-properties draw:fill="solid" draw:fill-color="#ffffff" draw:opacity="100%" presentation:visibility="visible" draw:background-size="border" presentation:background-objects-visible="false" presentation:background-visible="true" presentation:display-header="false" presentation:display-footer="false" presentation:display-page-number="false" presentation:display-date-time="false"/>
    </style:style>
    <style:style style:family="drawing-page" style:name="a1617">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618">
      <style:text-properties fo:font-variant="normal" fo:text-transform="none" fo:color="#052933" style:text-line-through-type="none" style:text-line-through-style="none" style:text-line-through-width="auto" style:text-line-through-color="font-color" style:text-position="0% 100%" fo:font-family="Arial" style:font-family-asian="新細明體" style:font-family-generic-asian="roman" style:font-pitch-asian="variable" fo:font-size="0.37042in" style:font-size-asian="0.37042in" style:font-size-complex="0.3704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90">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19">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91">
      <style:paragraph-properties fo:line-height="120%" fo:text-align="left" style:tab-stop-distance="1in" fo:margin-left="0.37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93">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94">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95">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96">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97">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98">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99">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10">
      <style:text-properties fo:color="#0a5265"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25in" style:font-size-asian="0.25in" style:font-size-complex="0.25in" fo:language="en" fo:country="US" style:letter-kerning="true"/>
    </style:style>
    <style:style style:family="text" style:name="a1111">
      <style:text-properties fo:color="#0a5265"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25in" style:font-size-asian="0.25in" style:font-size-complex="0.25in" fo:language="en" style:language-asian="zh" fo:country="US" style:country-asian="TW" style:letter-kerning="true"/>
    </style:style>
    <style:style style:family="text" style:name="a1112">
      <style:text-properties fo:color="#0a5265"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25in" style:font-size-asian="0.25in" style:font-size-complex="0.25in" fo:language="en" fo:country="US" style:letter-kerning="true"/>
    </style:style>
    <style:style style:family="text" style:name="a1113">
      <style:text-properties fo:color="#0a5265"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25in" style:font-size-asian="0.25in" style:font-size-complex="0.25in" style:language-asian="zh" style:country-asian="TW" style:letter-kerning="true"/>
    </style:style>
    <style:style style:family="text" style:name="a1114">
      <style:text-properties fo:color="#0a5265"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25in" style:font-size-asian="0.25in" style:font-size-complex="0.25in" style:language-asian="zh" style:country-asian="TW" style:letter-kerning="true"/>
    </style:style>
    <style:style style:family="paragraph" style:name="a1115">
      <style:paragraph-properties fo:text-align="center" fo:margin-bottom="0in"/>
    </style:style>
    <style:style style:family="table-cell" style:name="a1117">
      <style:table-cell-properties style:vertical-align="middle" fo:border-top="0.01389in solid #000000" fo:border-bottom="0.01389in solid #000000" fo:border-left="0.01389in solid #000000" fo:border-right="0.01389in solid #000000" fo:padding-top="0in" fo:padding-bottom="0in" fo:padding-left="0.075in" fo:padding-right="0.075in"/>
      <style:paragraph-properties style:writing-mode="lr-tb"/>
    </style:style>
    <style:style style:family="text" style:name="a1118">
      <style:text-properties fo:color="#000000"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25in" style:font-size-asian="0.25in" style:font-size-complex="0.25in" style:language-asian="zh" style:country-asian="TW" style:letter-kerning="true"/>
    </style:style>
    <style:style style:family="text" style:name="a1119">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25in" style:font-size-asian="0.25in" style:font-size-complex="0.25in" style:language-asian="zh" style:country-asian="TW" style:letter-kerning="true"/>
    </style:style>
    <style:style style:family="graphic" style:name="a1620">
      <style:graphic-properties fo:wrap-option="wrap" fo:padding-top="0.05in" fo:padding-bottom="0.05in" fo:padding-left="0.1in" fo:padding-right="0.1in" draw:textarea-vertical-align="middle" draw:textarea-horizontal-align="center" draw:fill="solid" draw:fill-color="#ffba66" draw:opacity="100%" draw:stroke="none" draw:auto-grow-width="false" draw:auto-grow-height="false"/>
      <style:paragraph-properties style:font-independent-line-spacing="true" style:writing-mode="lr-tb"/>
    </style:style>
    <style:style style:family="text" style:name="a1621">
      <style:text-properties fo:font-variant="normal" fo:text-transform="none" fo:color="#0a5265" style:text-line-through-type="none" style:text-line-through-style="none" style:text-line-through-width="auto" style:text-line-through-color="font-color" style:text-position="0% 100%" fo:font-family="文鼎粗圓" style:font-family-asian="文鼎粗圓" style:font-family-complex="Pacifico" style:font-family-generic="modern" style:font-family-generic-asian="modern" style:font-pitch="fixed" style:font-pitch-asian="fixed"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22">
      <style:text-properties fo:font-variant="normal" fo:text-transform="none" fo:color="#0a5265" style:text-line-through-type="none" style:text-line-through-style="none" style:text-line-through-width="auto" style:text-line-through-color="font-color" style:text-position="0% 100%" fo:font-family="文鼎粗圓" style:font-family-asian="文鼎粗圓" style:font-family-complex="Pacifico" style:font-family-generic="modern" style:font-family-generic-asian="modern" style:font-pitch="fixed" style:font-pitch-asian="fixed"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2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624">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1625">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26">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27">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28">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29">
      <style:paragraph-properties fo:line-height="100%" fo:text-align="justify" fo:text-align-last="start" style:tab-stop-distance="1in" fo:margin-left="0.375in" fo:margin-right="0in" fo:text-indent="-0.375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20">
      <style:paragraph-properties fo:margin-bottom="0in"/>
    </style:style>
    <style:style style:family="table-cell" style:name="a1122">
      <style:table-cell-properties style:vertical-align="middle" fo:border-top="0.01389in solid #000000" fo:border-bottom="0.01389in solid #000000" fo:border-left="0.01389in solid #000000" fo:border-right="0.01389in solid #000000" fo:padding-top="0in" fo:padding-bottom="0in" fo:padding-left="0.075in" fo:padding-right="0.075in"/>
      <style:paragraph-properties style:writing-mode="lr-tb"/>
    </style:style>
    <style:style style:family="table-row" style:name="a1123">
      <style:table-row-properties style:row-height="0.43691in"/>
    </style:style>
    <style:style style:family="text" style:name="a1124">
      <style:text-properties fo:color="#000000"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25in" style:font-size-asian="0.25in" style:font-size-complex="0.25in" fo:language="en" fo:country="US" style:letter-kerning="true"/>
    </style:style>
    <style:style style:family="text" style:name="a1125">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25in" style:font-size-asian="0.25in" style:font-size-complex="0.25in" style:language-asian="zh" style:country-asian="TW" style:letter-kerning="true"/>
    </style:style>
    <style:style style:family="paragraph" style:name="a1126">
      <style:paragraph-properties fo:text-align="center" fo:margin-bottom="0in"/>
    </style:style>
    <style:style style:family="table-cell" style:name="a1128">
      <style:table-cell-properties style:vertical-align="middle" fo:border-top="0.01389in solid #000000" fo:border-bottom="0.01389in solid #000000" fo:border-left="0.01389in solid #000000" fo:border-right="0.01389in solid #000000" fo:padding-top="0in" fo:padding-bottom="0in" fo:padding-left="0.075in" fo:padding-right="0.075in"/>
      <style:paragraph-properties style:writing-mode="lr-tb"/>
    </style:style>
    <style:style style:family="text" style:name="a1129">
      <style:text-properties fo:color="#0a5265"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25in" style:font-size-asian="0.25in" style:font-size-complex="0.25in" fo:language="en" fo:country="US" style:letter-kerning="true"/>
    </style:style>
    <style:style style:family="text" style:name="a1631">
      <style:text-properties fo:font-variant="normal" fo:text-transform="none" fo:color="#ff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632">
      <style:paragraph-properties fo:line-height="100%" fo:text-align="justify" fo:text-align-last="start" style:tab-stop-distance="1in" fo:margin-left="0.375in" fo:margin-right="0in" fo:text-indent="-0.375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34">
      <style:text-properties fo:font-variant="normal" fo:text-transform="none" fo:color="#ff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635">
      <style:text-properties fo:font-variant="normal" fo:text-transform="none" fo:color="#ff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636">
      <style:text-properties fo:font-variant="normal" fo:text-transform="none" fo:color="#ff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637">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38">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39">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30">
      <style:text-properties fo:color="#0a5265"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25in" style:font-size-asian="0.25in" style:font-size-complex="0.25in" style:language-asian="zh" style:country-asian="TW" style:letter-kerning="true"/>
    </style:style>
    <style:style style:family="text" style:name="a1131">
      <style:text-properties fo:color="#0a5265"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25in" style:font-size-asian="0.25in" style:font-size-complex="0.25in" fo:language="en" fo:country="US" style:letter-kerning="true"/>
    </style:style>
    <style:style style:family="text" style:name="a1132">
      <style:text-properties fo:color="#0a5265"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25in" style:font-size-asian="0.25in" style:font-size-complex="0.25in" style:language-asian="zh" style:country-asian="TW" style:letter-kerning="true"/>
    </style:style>
    <style:style style:family="paragraph" style:name="a1133">
      <style:paragraph-properties fo:text-align="center" fo:margin-bottom="0in"/>
    </style:style>
    <style:style style:family="table-cell" style:name="a1135">
      <style:table-cell-properties style:vertical-align="middle" fo:border-top="0.01389in solid #000000" fo:border-bottom="0.01389in solid #000000" fo:border-left="0.01389in solid #000000" fo:border-right="0.01389in solid #000000" fo:padding-top="0in" fo:padding-bottom="0in" fo:padding-left="0.075in" fo:padding-right="0.075in"/>
      <style:paragraph-properties style:writing-mode="lr-tb"/>
    </style:style>
    <style:style style:family="text" style:name="a1136">
      <style:text-properties fo:color="#000000"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25in" style:font-size-asian="0.25in" style:font-size-complex="0.25in" fo:language="en" fo:country="US" style:letter-kerning="true"/>
    </style:style>
    <style:style style:family="text" style:name="a1137">
      <style:text-properties fo:color="#000000"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25in" style:font-size-asian="0.25in" style:font-size-complex="0.25in" fo:language="en" fo:country="US" style:letter-kerning="true"/>
    </style:style>
    <style:style style:family="text" style:name="a1138">
      <style:text-properties fo:color="#000000"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25in" style:font-size-asian="0.25in" style:font-size-complex="0.25in" style:language-asian="zh" style:country-asian="TW" style:letter-kerning="true"/>
    </style:style>
    <style:style style:family="text" style:name="a1139">
      <style:text-properties fo:color="#000000"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25in" style:font-size-asian="0.25in" style:font-size-complex="0.25in" style:language-asian="zh" style:country-asian="TW" style:letter-kerning="true"/>
    </style:style>
    <style:style style:family="text" style:name="a1640">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41">
      <style:paragraph-properties fo:line-height="100%" fo:text-align="justify" fo:text-align-last="start" style:tab-stop-distance="1in" fo:margin-left="0.375in" fo:margin-right="0in" fo:text-indent="-0.375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43">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44">
      <style:paragraph-properties fo:line-height="12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45">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46">
      <style:paragraph-properties fo:line-height="120%" fo:text-align="left" style:tab-stop-distance="1in" fo:margin-left="0.37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648">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graphic" style:name="a1649" style:parent-style-name="Graphics">
      <style:graphic-properties draw:fill="none" draw:stroke="none"/>
    </style:style>
    <style:style style:family="text" style:name="a1140">
      <style:text-properties fo:color="#000000"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25in" style:font-size-asian="0.25in" style:font-size-complex="0.25in" style:language-asian="zh" style:country-asian="TW" style:letter-kerning="true"/>
    </style:style>
    <style:style style:family="text" style:name="a1141">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25in" style:font-size-asian="0.25in" style:font-size-complex="0.25in" style:language-asian="zh" style:country-asian="TW" style:letter-kerning="true"/>
    </style:style>
    <style:style style:family="paragraph" style:name="a1142">
      <style:paragraph-properties fo:margin-left="0.16667in" fo:text-indent="-0.16667in" fo:margin-bottom="0in"/>
    </style:style>
    <style:style style:family="text" style:name="a1144">
      <style:text-properties fo:color="#000000"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25in" style:font-size-asian="0.25in" style:font-size-complex="0.25in" fo:language="en" fo:country="US" style:letter-kerning="true"/>
    </style:style>
    <style:style style:family="text" style:name="a1145">
      <style:text-properties fo:color="#000000"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25in" style:font-size-asian="0.25in" style:font-size-complex="0.25in" fo:language="en" fo:country="US" style:letter-kerning="true"/>
    </style:style>
    <style:style style:family="text" style:name="a1146">
      <style:text-properties fo:color="#000000"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25in" style:font-size-asian="0.25in" style:font-size-complex="0.25in" style:language-asian="zh" style:country-asian="TW" style:letter-kerning="true"/>
    </style:style>
    <style:style style:family="text" style:name="a1147">
      <style:text-properties fo:color="#000000"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25in" style:font-size-asian="0.25in" style:font-size-complex="0.25in" style:language-asian="zh" style:country-asian="TW" style:letter-kerning="true"/>
    </style:style>
    <style:style style:family="text" style:name="a1148">
      <style:text-properties fo:color="#000000" fo:font-family="Calibri" style:font-family-asian="標楷體" style:font-family-complex="Times New Roman" style:font-family-generic="swiss" style:font-family-generic-asian="script" style:font-family-generic-complex="roman" style:font-pitch="variable" style:font-pitch-asian="fixed" style:font-pitch-complex="variable" fo:font-size="0.25in" style:font-size-asian="0.25in" style:font-size-complex="0.25in" style:language-asian="zh" style:country-asian="TW" style:letter-kerning="true"/>
    </style:style>
    <style:style style:family="text" style:name="a1149">
      <style:text-properties fo:color="#000000"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25in" style:font-size-asian="0.25in" style:font-size-complex="0.25in" style:language-asian="zh" style:country-asian="TW" style:letter-kerning="true"/>
    </style:style>
    <style:style style:family="presentation" style:name="a1650">
      <style:graphic-properties draw:fill="none" draw:stroke="solid" svg:stroke-width="0.01042in" svg:stroke-color="#000000" svg:stroke-opacity="100%" draw:stroke-linejoin="round" svg:stroke-linecap="butt"/>
    </style:style>
    <style:style style:family="presentation" style:name="a1651">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1652">
      <style:drawing-page-properties draw:fill="solid" draw:fill-color="#ffffff" draw:opacity="100%" presentation:visibility="visible" draw:background-size="border" presentation:background-objects-visible="false" presentation:background-visible="true" presentation:display-header="false" presentation:display-footer="false" presentation:display-page-number="false" presentation:display-date-time="false"/>
    </style:style>
    <style:style style:family="drawing-page" style:name="a1653">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654">
      <style:text-properties fo:font-variant="normal" fo:text-transform="none" fo:color="#0a5265" style:text-line-through-type="none" style:text-line-through-style="none" style:text-line-through-width="auto" style:text-line-through-color="font-color" style:text-position="0% 100%" fo:font-family="文鼎粗圓" style:font-family-asian="文鼎粗圓" style:font-family-complex="Pacifico" style:font-family-generic="modern" style:font-family-generic-asian="modern" style:font-pitch="fixed" style:font-pitch-asian="fixed"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55">
      <style:text-properties fo:font-variant="normal" fo:text-transform="none" fo:color="#ff0000" style:text-line-through-type="none" style:text-line-through-style="none" style:text-line-through-width="auto" style:text-line-through-color="font-color" style:text-position="0% 100%" fo:font-family="文鼎粗圓" style:font-family-asian="文鼎粗圓" style:font-family-complex="Pacifico"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5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657">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graphic" style:name="a1658" style:parent-style-name="Graphics">
      <style:graphic-properties draw:fill="none" draw:stroke="none"/>
    </style:style>
    <style:style style:family="graphic" style:name="a1659" style:parent-style-name="Graphics">
      <style:graphic-properties draw:fill="none" draw:stroke="none"/>
    </style:style>
    <style:style style:family="text" style:name="a1150">
      <style:text-properties fo:color="#000000" fo:font-family="Calibri" style:font-family-asian="標楷體" style:font-family-complex="Times New Roman" style:font-family-generic="swiss" style:font-family-generic-asian="script" style:font-family-generic-complex="roman" style:font-pitch="variable" style:font-pitch-asian="fixed" style:font-pitch-complex="variable" fo:font-size="0.25in" style:font-size-asian="0.25in" style:font-size-complex="0.25in" style:language-asian="zh" style:country-asian="TW" style:letter-kerning="true"/>
    </style:style>
    <style:style style:family="text" style:name="a1151">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25in" style:font-size-asian="0.25in" style:font-size-complex="0.25in" style:language-asian="zh" style:country-asian="TW" style:letter-kerning="true"/>
    </style:style>
    <style:style style:family="paragraph" style:name="a1152">
      <style:paragraph-properties fo:margin-left="0.16667in" fo:text-indent="-0.16667in" fo:margin-bottom="0in"/>
    </style:style>
    <style:style style:family="table-cell" style:name="a1154">
      <style:table-cell-properties style:vertical-align="middle" fo:border-top="0.01389in solid #000000" fo:border-bottom="0.01389in solid #000000" fo:border-left="0.01389in solid #000000" fo:border-right="0.01389in solid #000000" fo:padding-top="0in" fo:padding-bottom="0in" fo:padding-left="0.075in" fo:padding-right="0.075in"/>
      <style:paragraph-properties style:writing-mode="lr-tb"/>
    </style:style>
    <style:style style:family="table-row" style:name="a1155">
      <style:table-row-properties style:row-height="1.05133in"/>
    </style:style>
    <style:style style:family="text" style:name="a1156">
      <style:text-properties fo:color="#000000"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25in" style:font-size-asian="0.25in" style:font-size-complex="0.25in" fo:language="en" fo:country="US" style:letter-kerning="true"/>
    </style:style>
    <style:style style:family="text" style:name="a1157">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25in" style:font-size-asian="0.25in" style:font-size-complex="0.25in" style:language-asian="zh" style:country-asian="TW" style:letter-kerning="true"/>
    </style:style>
    <style:style style:family="paragraph" style:name="a1158">
      <style:paragraph-properties fo:text-align="center" fo:margin-bottom="0in"/>
    </style:style>
    <style:style style:family="text" style:name="a1660">
      <style:text-properties fo:font-variant="normal" fo:text-transform="none" fo:color="#ff0000" style:text-line-through-type="none" style:text-line-through-style="none" style:text-line-through-width="auto" style:text-line-through-color="font-color" style:text-position="0% 100%" fo:font-family="文鼎粗圓" style:font-family-asian="文鼎粗圓" style:font-family-complex="Pacifico" style:font-family-generic="modern" style:font-family-generic-asian="modern" style:font-pitch="fixed" style:font-pitch-asian="fixed"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61">
      <style:text-properties fo:font-variant="normal" fo:text-transform="none" fo:color="#ff0000" style:text-line-through-type="none" style:text-line-through-style="none" style:text-line-through-width="auto" style:text-line-through-color="font-color" style:text-position="0% 100%" fo:font-family="文鼎粗圓" style:font-family-asian="文鼎粗圓" style:font-family-complex="Pacifico" style:font-family-generic="modern" style:font-family-generic-asian="modern" style:font-pitch="fixed" style:font-pitch-asian="fixed"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62">
      <style:text-properties fo:font-variant="normal" fo:text-transform="none" fo:color="#ff0000" style:text-line-through-type="none" style:text-line-through-style="none" style:text-line-through-width="auto" style:text-line-through-color="font-color" style:text-position="0% 100%" fo:font-family="文鼎粗圓" style:font-family-asian="文鼎粗圓" style:font-family-complex="Pacifico" style:font-family-generic="modern" style:font-family-generic-asian="modern" style:font-pitch="fixed" style:font-pitch-asian="fixed"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63">
      <style:text-properties fo:font-variant="normal" fo:text-transform="none" fo:color="#ff0000" style:text-line-through-type="none" style:text-line-through-style="none" style:text-line-through-width="auto" style:text-line-through-color="font-color" style:text-position="0% 100%" fo:font-family="文鼎粗圓" style:font-family-asian="文鼎粗圓" style:font-family-complex="Pacifico" style:font-family-generic="modern" style:font-family-generic-asian="modern" style:font-pitch="fixed" style:font-pitch-asian="fixed"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64">
      <style:text-properties fo:font-variant="normal" fo:text-transform="none" fo:color="#ff0000" style:text-line-through-type="none" style:text-line-through-style="none" style:text-line-through-width="auto" style:text-line-through-color="font-color" style:text-position="0% 100%" fo:font-family="文鼎粗圓" style:font-family-asian="文鼎粗圓" style:font-family-complex="Pacifico" style:font-family-generic="modern" style:font-family-generic-asian="modern" style:font-pitch="fixed" style:font-pitch-asian="fixed"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65">
      <style:text-properties fo:font-variant="normal" fo:text-transform="none" fo:color="#ff0000" style:text-line-through-type="none" style:text-line-through-style="none" style:text-line-through-width="auto" style:text-line-through-color="font-color" style:text-position="0% 100%" fo:font-family="文鼎粗圓" style:font-family-asian="文鼎粗圓" style:font-family-complex="Pacifico"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6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667">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graphic" style:name="a1668" style:parent-style-name="Graphics">
      <style:graphic-properties draw:fill="none" draw:stroke="none"/>
    </style:style>
    <style:style style:family="text" style:name="a1669">
      <style:text-properties fo:font-variant="normal" fo:text-transform="none" fo:color="#ff0000" style:text-line-through-type="none" style:text-line-through-style="none" style:text-line-through-width="auto" style:text-line-through-color="font-color" style:text-position="0% 100%" fo:font-family="文鼎粗圓" style:font-family-asian="文鼎粗圓" style:font-family-complex="Pacifico" style:font-family-generic="modern" style:font-family-generic-asian="modern" style:font-pitch="fixed" style:font-pitch-asian="fixed"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1160">
      <style:table-cell-properties style:vertical-align="middle" fo:border-top="0.01389in solid #000000" fo:border-bottom="0.01389in solid #000000" fo:border-left="0.01389in solid #000000" fo:border-right="0.01389in solid #000000" fo:padding-top="0in" fo:padding-bottom="0in" fo:padding-left="0.075in" fo:padding-right="0.075in"/>
      <style:paragraph-properties style:writing-mode="lr-tb"/>
    </style:style>
    <style:style style:family="text" style:name="a1161">
      <style:text-properties fo:color="#0a5265"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25in" style:font-size-asian="0.25in" style:font-size-complex="0.25in" fo:language="en" fo:country="US" style:letter-kerning="true"/>
    </style:style>
    <style:style style:family="text" style:name="a1162">
      <style:text-properties fo:color="#0a5265"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25in" style:font-size-asian="0.25in" style:font-size-complex="0.25in" fo:language="en" style:language-asian="zh" fo:country="US" style:country-asian="TW" style:letter-kerning="true"/>
    </style:style>
    <style:style style:family="text" style:name="a1163">
      <style:text-properties fo:color="#0a5265"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25in" style:font-size-asian="0.25in" style:font-size-complex="0.25in" fo:language="en" fo:country="US" style:letter-kerning="true"/>
    </style:style>
    <style:style style:family="text" style:name="a1164">
      <style:text-properties fo:color="#0a5265"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25in" style:font-size-asian="0.25in" style:font-size-complex="0.25in" fo:language="en" style:language-asian="zh" fo:country="US" style:country-asian="TW" style:letter-kerning="true"/>
    </style:style>
    <style:style style:family="text" style:name="a1165">
      <style:text-properties fo:color="#0a5265"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25in" style:font-size-asian="0.25in" style:font-size-complex="0.25in" fo:language="en" fo:country="US" style:letter-kerning="true"/>
    </style:style>
    <style:style style:family="text" style:name="a1166">
      <style:text-properties fo:color="#0a5265"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25in" style:font-size-asian="0.25in" style:font-size-complex="0.25in" style:language-asian="zh" style:country-asian="TW" style:letter-kerning="true"/>
    </style:style>
    <style:style style:family="text" style:name="a1167">
      <style:text-properties fo:color="#0a5265"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25in" style:font-size-asian="0.25in" style:font-size-complex="0.25in" style:language-asian="zh" style:country-asian="TW" style:letter-kerning="true"/>
    </style:style>
    <style:style style:family="paragraph" style:name="a1168">
      <style:paragraph-properties fo:text-align="center" fo:margin-bottom="0in"/>
    </style:style>
    <style:style style:family="text" style:name="a1670">
      <style:text-properties fo:font-variant="normal" fo:text-transform="none" fo:color="#ff0000" style:text-line-through-type="none" style:text-line-through-style="none" style:text-line-through-width="auto" style:text-line-through-color="font-color" style:text-position="0% 100%" fo:font-family="文鼎粗圓" style:font-family-asian="文鼎粗圓" style:font-family-complex="Pacifico" style:font-family-generic="modern" style:font-family-generic-asian="modern" style:font-pitch="fixed" style:font-pitch-asian="fixed"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71">
      <style:text-properties fo:font-variant="normal" fo:text-transform="none" fo:color="#ff0000" style:text-line-through-type="none" style:text-line-through-style="none" style:text-line-through-width="auto" style:text-line-through-color="font-color" style:text-position="0% 100%" fo:font-family="文鼎粗圓" style:font-family-asian="文鼎粗圓" style:font-family-complex="Pacifico" style:font-family-generic="modern" style:font-family-generic-asian="modern" style:font-pitch="fixed" style:font-pitch-asian="fixed"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72">
      <style:text-properties fo:font-variant="normal" fo:text-transform="none" fo:color="#ff0000" style:text-line-through-type="none" style:text-line-through-style="none" style:text-line-through-width="auto" style:text-line-through-color="font-color" style:text-position="0% 100%" fo:font-family="文鼎粗圓" style:font-family-asian="文鼎粗圓" style:font-family-complex="Pacifico" style:font-family-generic="modern" style:font-family-generic-asian="modern" style:font-pitch="fixed" style:font-pitch-asian="fixed"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73">
      <style:text-properties fo:font-variant="normal" fo:text-transform="none" fo:color="#ff0000" style:text-line-through-type="none" style:text-line-through-style="none" style:text-line-through-width="auto" style:text-line-through-color="font-color" style:text-position="0% 100%" fo:font-family="文鼎粗圓" style:font-family-asian="文鼎粗圓" style:font-family-complex="Pacifico" style:font-family-generic="modern" style:font-family-generic-asian="modern" style:font-pitch="fixed" style:font-pitch-asian="fixed"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74">
      <style:text-properties fo:font-variant="normal" fo:text-transform="none" fo:color="#ff0000" style:text-line-through-type="none" style:text-line-through-style="none" style:text-line-through-width="auto" style:text-line-through-color="font-color" style:text-position="0% 100%" fo:font-family="文鼎粗圓" style:font-family-asian="文鼎粗圓" style:font-family-complex="Pacifico"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7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676">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graphic" style:name="a1677" style:parent-style-name="Graphics">
      <style:graphic-properties draw:fill="none" draw:stroke="none"/>
    </style:style>
    <style:style style:family="drawing-page" style:name="a1678">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679">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Times New Roman" style:font-family-generic="modern" style:font-family-generic-asian="modern" style:font-family-generic-complex="roman" style:font-pitch="fixed" style:font-pitch-asian="fixed" style:font-pitch-complex="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cell" style:name="a1170">
      <style:table-cell-properties style:vertical-align="middle" fo:border-top="0.01389in solid #000000" fo:border-bottom="0.01389in solid #000000" fo:border-left="0.01389in solid #000000" fo:border-right="0.01389in solid #000000" fo:padding-top="0in" fo:padding-bottom="0in" fo:padding-left="0.075in" fo:padding-right="0.075in"/>
      <style:paragraph-properties style:writing-mode="lr-tb"/>
    </style:style>
    <style:style style:family="text" style:name="a1171">
      <style:text-properties fo:color="#000000" fo:font-family="標楷體" style:font-family-asian="新細明體" style:font-family-complex="Times New Roman" style:font-family-generic="script" style:font-family-generic-asian="roman" style:font-family-generic-complex="roman" style:font-pitch="fixed" style:font-pitch-asian="variable" style:font-pitch-complex="variable" fo:font-size="0.25in" style:font-size-asian="0.25in" style:font-size-complex="0.25in" fo:language="en" style:language-asian="zh" fo:country="US" style:country-asian="TW" style:letter-kerning="true"/>
    </style:style>
    <style:style style:family="text" style:name="a1172">
      <style:text-properties fo:color="#000000" fo:font-family="Calibri" style:font-family-asian="標楷體" style:font-family-complex="Times New Roman" style:font-family-generic="swiss" style:font-family-generic-asian="script" style:font-family-generic-complex="roman" style:font-pitch="variable" style:font-pitch-asian="fixed" style:font-pitch-complex="variable" fo:font-size="0.25in" style:font-size-asian="0.25in" style:font-size-complex="0.25in" style:language-asian="zh" style:country-asian="TW" style:letter-kerning="true"/>
    </style:style>
    <style:style style:family="text" style:name="a1173">
      <style:text-properties fo:color="#000000" fo:font-family="Calibri" style:font-family-asian="標楷體" style:font-family-complex="Times New Roman" style:font-family-generic="swiss" style:font-family-generic-asian="script" style:font-family-generic-complex="roman" style:font-pitch="variable" style:font-pitch-asian="fixed" style:font-pitch-complex="variable" fo:font-size="0.25in" style:font-size-asian="0.25in" style:font-size-complex="0.25in" style:language-asian="zh" style:country-asian="TW" style:letter-kerning="true"/>
    </style:style>
    <style:style style:family="text" style:name="a1174">
      <style:text-properties fo:color="#000000"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25in" style:font-size-asian="0.25in" style:font-size-complex="0.25in" style:language-asian="zh" style:country-asian="TW" style:letter-kerning="true"/>
    </style:style>
    <style:style style:family="text" style:name="a1175">
      <style:text-properties fo:color="#000000"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25in" style:font-size-asian="0.25in" style:font-size-complex="0.25in" style:language-asian="zh" style:country-asian="TW" style:letter-kerning="true"/>
    </style:style>
    <style:style style:family="text" style:name="a1176">
      <style:text-properties fo:color="#000000"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25in" style:font-size-asian="0.25in" style:font-size-complex="0.25in" fo:language="en" style:language-asian="zh" fo:country="US" style:country-asian="TW" style:letter-kerning="true"/>
    </style:style>
    <style:style style:family="text" style:name="a1177">
      <style:text-properties fo:color="#000000"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25in" style:font-size-asian="0.25in" style:font-size-complex="0.25in" style:language-asian="zh" style:country-asian="TW" style:letter-kerning="true"/>
    </style:style>
    <style:style style:family="text" style:name="a1178">
      <style:text-properties fo:color="#000000"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25in" style:font-size-asian="0.25in" style:font-size-complex="0.25in" style:language-asian="zh" style:country-asian="TW" style:letter-kerning="true"/>
    </style:style>
    <style:style style:family="text" style:name="a1179">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25in" style:font-size-asian="0.25in" style:font-size-complex="0.25in" style:language-asian="zh" style:country-asian="TW" style:letter-kerning="true"/>
    </style:style>
    <style:style style:family="text" style:name="a1680">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Times New Roman" style:font-family-generic="modern" style:font-family-generic-asian="modern" style:font-family-generic-complex="roman" style:font-pitch="fixed" style:font-pitch-asian="fixed" style:font-pitch-complex="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81">
      <style:paragraph-properties fo:line-height="100%" fo:text-align="justify" fo:text-align-last="start" style:tab-stop-distance="1in" fo:margin-left="0.25in" fo:margin-right="0in" fo:text-indent="-0.2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83">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Times New Roman" style:font-family-generic="modern" style:font-family-generic-asian="modern" style:font-family-generic-complex="roman" style:font-pitch="fixed" style:font-pitch-asian="fixed" style:font-pitch-complex="variable" fo:font-size="0.31944in" style:font-size-asian="0.31944in" style:font-size-complex="0.319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84">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Times New Roman" style:font-family-generic="modern" style:font-family-generic-asian="modern" style:font-family-generic-complex="roman" style:font-pitch="fixed" style:font-pitch-asian="fixed" style:font-pitch-complex="variable" fo:font-size="0.31944in" style:font-size-asian="0.31944in" style:font-size-complex="0.319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85">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Times New Roman" style:font-family-generic="modern" style:font-family-generic-asian="modern" style:font-family-generic-complex="roman" style:font-pitch="fixed" style:font-pitch-asian="fixed" style:font-pitch-complex="variable" fo:font-size="0.31944in" style:font-size-asian="0.31944in" style:font-size-complex="0.319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86">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Times New Roman" style:font-family-generic="modern" style:font-family-generic-asian="modern" style:font-family-generic-complex="roman" style:font-pitch="fixed" style:font-pitch-asian="fixed" style:font-pitch-complex="variable" fo:font-size="0.31944in" style:font-size-asian="0.31944in" style:font-size-complex="0.319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87">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Times New Roman" style:font-family-generic="modern" style:font-family-generic-asian="modern" style:font-family-generic-complex="roman" style:font-pitch="fixed" style:font-pitch-asian="fixed" style:font-pitch-complex="variable" fo:font-size="0.31944in" style:font-size-asian="0.31944in" style:font-size-complex="0.319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88">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Times New Roman" style:font-family-generic="modern" style:font-family-generic-asian="modern" style:font-family-generic-complex="roman" style:font-pitch="fixed" style:font-pitch-asian="fixed" style:font-pitch-complex="variable" fo:font-size="0.31944in" style:font-size-asian="0.31944in" style:font-size-complex="0.319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89">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Times New Roman" style:font-family-generic="modern" style:font-family-generic-asian="modern" style:font-family-generic-complex="roman" style:font-pitch="fixed" style:font-pitch-asian="fixed" style:font-pitch-complex="variable" fo:font-size="0.31944in" style:font-size-asian="0.31944in" style:font-size-complex="0.319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00">
      <style:paragraph-properties fo:text-align="justify" fo:text-align-last="start" fo:margin-bottom="0in"/>
    </style:style>
    <style:style style:family="table-cell" style:name="a1502">
      <style:table-cell-properties style:vertical-align="middle" fo:border-top="0.01389in solid #000000" fo:border-bottom="0.01389in solid #000000" fo:border-left="0.01389in solid #000000" fo:border-right="0.01389in solid #000000" fo:padding-top="0in" fo:padding-bottom="0in" fo:padding-left="0.075in" fo:padding-right="0.075in"/>
      <style:paragraph-properties style:writing-mode="lr-tb"/>
    </style:style>
    <style:style style:family="text" style:name="a1503">
      <style:text-properties fo:font-variant="normal" fo:text-transform="none" fo:color="#000000" style:text-line-through-type="none" style:text-line-through-style="none" style:text-line-through-width="auto" style:text-line-through-color="font-color" fo:font-family="文鼎細圓" style:font-family-asian="文鼎細圓" style:font-family-complex="Arial" style:font-family-generic="modern" style:font-family-generic-asian="modern" style:font-pitch="fixed" style:font-pitch-asian="fixed" fo:font-size="0.33333in" style:font-size-asian="0.33333in" style:font-size-complex="0.33333in" style:language-asian="zh"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1504">
      <style:paragraph-properties fo:margin-bottom="0in"/>
    </style:style>
    <style:style style:family="table-cell" style:name="a1506">
      <style:table-cell-properties style:vertical-align="top" fo:border-top="0.01389in solid #000000" fo:border-bottom="0.01389in solid #000000" fo:border-left="0.01389in solid #000000" fo:border-right="0.01389in solid #000000" fo:padding-top="0in" fo:padding-bottom="0in" fo:padding-left="0.075in" fo:padding-right="0.075in"/>
      <style:paragraph-properties style:writing-mode="lr-tb"/>
    </style:style>
    <style:style style:family="text" style:name="a1507">
      <style:text-properties fo:font-variant="normal" fo:text-transform="none" fo:color="#000000" style:text-line-through-type="none" style:text-line-through-style="none" style:text-line-through-width="auto" style:text-line-through-color="font-color" fo:font-family="文鼎細圓" style:font-family-asian="文鼎細圓" style:font-family-complex="Arial" style:font-family-generic="modern" style:font-family-generic-asian="modern" style:font-pitch="fixed" style:font-pitch-asian="fixed" fo:font-size="0.33333in" style:font-size-asian="0.33333in" style:font-size-complex="0.33333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text" style:name="a1508">
      <style:text-properties fo:font-variant="normal" fo:text-transform="none" fo:color="#000000" style:text-line-through-type="none" style:text-line-through-style="none" style:text-line-through-width="auto" style:text-line-through-color="font-color" fo:font-family="文鼎細圓" style:font-family-asian="文鼎細圓" style:font-family-complex="Arial" style:font-family-generic="modern" style:font-family-generic-asian="modern" style:font-pitch="fixed" style:font-pitch-asian="fixed" fo:font-size="0.33333in" style:font-size-asian="0.33333in" style:font-size-complex="0.33333in" style:language-asian="zh"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1180">
      <style:paragraph-properties fo:margin-left="0.12153in" fo:text-indent="-0.16667in" fo:margin-bottom="0in"/>
    </style:style>
    <style:style style:family="paragraph" style:name="a1509">
      <style:paragraph-properties fo:margin-bottom="0in"/>
    </style:style>
    <style:style style:family="text" style:name="a1182">
      <style:text-properties fo:color="#000000"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25in" style:font-size-asian="0.25in" style:font-size-complex="0.25in" fo:language="en" style:language-asian="zh" fo:country="US" style:country-asian="TW" style:letter-kerning="true"/>
    </style:style>
    <style:style style:family="text" style:name="a1183">
      <style:text-properties fo:color="#000000"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25in" style:font-size-asian="0.25in" style:font-size-complex="0.25in" style:language-asian="zh" style:country-asian="TW" style:letter-kerning="true"/>
    </style:style>
    <style:style style:family="text" style:name="a1184">
      <style:text-properties fo:color="#000000"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25in" style:font-size-asian="0.25in" style:font-size-complex="0.25in" style:language-asian="zh" style:country-asian="TW" style:letter-kerning="true"/>
    </style:style>
    <style:style style:family="text" style:name="a1185">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25in" style:font-size-asian="0.25in" style:font-size-complex="0.25in" style:language-asian="zh" style:country-asian="TW" style:letter-kerning="true"/>
    </style:style>
    <style:style style:family="paragraph" style:name="a1186">
      <style:paragraph-properties fo:margin-left="0.12153in" fo:text-indent="-0.16667in" fo:margin-bottom="0in"/>
    </style:style>
    <style:style style:family="table-cell" style:name="a1188">
      <style:table-cell-properties style:vertical-align="middle" fo:border-top="0.01389in solid #000000" fo:border-bottom="0.01389in solid #000000" fo:border-left="0.01389in solid #000000" fo:border-right="0.01389in solid #000000" fo:padding-top="0in" fo:padding-bottom="0in" fo:padding-left="0.075in" fo:padding-right="0.075in"/>
      <style:paragraph-properties style:writing-mode="lr-tb"/>
    </style:style>
    <style:style style:family="table-row" style:name="a1189">
      <style:table-row-properties style:row-height="0.21846in"/>
    </style:style>
    <style:style style:family="text" style:name="a1690">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Times New Roman" style:font-family-generic="modern" style:font-family-generic-asian="modern" style:font-family-generic-complex="roman" style:font-pitch="fixed" style:font-pitch-asian="fixed" style:font-pitch-complex="variable" fo:font-size="0.31944in" style:font-size-asian="0.31944in" style:font-size-complex="0.319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91">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Times New Roman" style:font-family-generic="modern" style:font-family-generic-asian="modern" style:font-family-generic-complex="roman" style:font-pitch="fixed" style:font-pitch-asian="fixed" style:font-pitch-complex="variable" fo:font-size="0.31944in" style:font-size-asian="0.31944in" style:font-size-complex="0.319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92">
      <style:paragraph-properties fo:line-height="100%" fo:text-align="justify" fo:text-align-last="start" style:tab-stop-distance="1in" fo:margin-left="0.25in" fo:margin-right="0in" fo:text-indent="-0.2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94">
      <style:text-properties fo:font-variant="normal" fo:text-transform="none" fo:color="#0a5265"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0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95">
      <style:paragraph-properties fo:line-height="90%" fo:text-align="left" style:tab-stop-distance="1in" fo:margin-left="0.42187in" fo:margin-right="0in" fo:text-indent="-0.42187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01">
      <style:graphic-properties fo:wrap-option="wrap" fo:padding-top="0.09998in" fo:padding-bottom="0.09998in" fo:padding-left="0.09998in" fo:padding-right="0.09998in" draw:textarea-vertical-align="middle" draw:textarea-horizontal-align="left" draw:fill="solid" draw:fill-color="#633500" draw:opacity="100%" draw:stroke="none" draw:auto-grow-width="false" draw:auto-grow-height="false"/>
      <style:paragraph-properties style:font-independent-line-spacing="true" style:writing-mode="lr-tb"/>
    </style:style>
    <style:style style:family="text" style:name="a1002">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97">
      <style:text-properties fo:font-variant="normal" fo:text-transform="none" fo:color="#0a5265"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9167in" style:font-size-asian="0.29167in" style:font-size-complex="0.29167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0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98">
      <style:paragraph-properties fo:line-height="90%" fo:text-align="left" style:tab-stop-distance="1in" fo:margin-left="0.42187in" fo:margin-right="0in" fo:text-indent="-0.42187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04">
      <style:graphic-properties fo:wrap-option="wrap" fo:padding-top="0.09998in" fo:padding-bottom="0.09998in" fo:padding-left="0.09998in" fo:padding-right="0.09998in" draw:textarea-vertical-align="middle" draw:textarea-horizontal-align="left" draw:fill="solid" draw:fill-color="#ff8c00" draw:opacity="100%" draw:stroke="none" draw:auto-grow-width="false" draw:auto-grow-height="false"/>
      <style:paragraph-properties style:font-independent-line-spacing="true" style:writing-mode="lr-tb"/>
    </style:style>
    <style:style style:family="text" style:name="a1005">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0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07">
      <style:graphic-properties fo:wrap-option="wrap" fo:padding-top="0.09998in" fo:padding-bottom="0.09998in" fo:padding-left="0.09998in" fo:padding-right="0.09998in" draw:textarea-vertical-align="middle" draw:textarea-horizontal-align="left" draw:fill="solid" draw:fill-color="#ff8c00" draw:opacity="100%" draw:stroke="none" draw:auto-grow-width="false" draw:auto-grow-height="false"/>
      <style:paragraph-properties style:font-independent-line-spacing="true" style:writing-mode="lr-tb"/>
    </style:style>
    <style:style style:family="text" style:name="a1008">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0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1511">
      <style:table-cell-properties style:vertical-align="top" fo:border-top="0.01389in solid #000000" fo:border-bottom="0.01389in solid #000000" fo:border-left="0.01389in solid #000000" fo:border-right="0.01389in solid #000000" fo:padding-top="0in" fo:padding-bottom="0in" fo:padding-left="0.075in" fo:padding-right="0.075in"/>
      <style:paragraph-properties style:writing-mode="lr-tb"/>
    </style:style>
    <style:style style:family="table-row" style:name="a1512">
      <style:table-row-properties style:row-height="1.30665in"/>
    </style:style>
    <style:style style:family="text" style:name="a1513">
      <style:text-properties fo:font-variant="normal" fo:text-transform="none" fo:color="#000000" style:text-line-through-type="none" style:text-line-through-style="none" style:text-line-through-width="auto" style:text-line-through-color="font-color" fo:font-family="文鼎細圓" style:font-family-asian="文鼎細圓" style:font-family-complex="Arial" style:font-family-generic="modern" style:font-family-generic-asian="modern" style:font-pitch="fixed" style:font-pitch-asian="fixed" fo:font-size="0.33333in" style:font-size-asian="0.33333in" style:font-size-complex="0.33333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text" style:name="a1514">
      <style:text-properties fo:font-variant="normal" fo:text-transform="none" fo:color="#000000" style:text-line-through-type="none" style:text-line-through-style="none" style:text-line-through-width="auto" style:text-line-through-color="font-color" fo:font-family="文鼎細圓" style:font-family-asian="文鼎細圓" style:font-family-complex="Arial" style:font-family-generic="modern" style:font-family-generic-asian="modern" style:font-pitch="fixed" style:font-pitch-asian="fixed" fo:font-size="0.33333in" style:font-size-asian="0.33333in" style:font-size-complex="0.33333in" style:language-asian="zh"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text" style:name="a1515">
      <style:text-properties fo:font-variant="normal" fo:text-transform="none" fo:color="#000000" style:text-line-through-type="none" style:text-line-through-style="none" style:text-line-through-width="auto" style:text-line-through-color="font-color" fo:font-family="文鼎細圓" style:font-family-asian="文鼎細圓" style:font-family-complex="Arial" style:font-family-generic="modern" style:font-family-generic-asian="modern" style:font-pitch="fixed" style:font-pitch-asian="fixed" fo:font-size="0.33333in" style:font-size-asian="0.33333in" style:font-size-complex="0.33333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text" style:name="a1516">
      <style:text-properties fo:font-variant="normal" fo:text-transform="none" fo:color="#000000" style:text-line-through-type="none" style:text-line-through-style="none" style:text-line-through-width="auto" style:text-line-through-color="font-color" fo:font-family="文鼎細圓" style:font-family-asian="文鼎細圓" style:font-family-complex="Arial" style:font-family-generic="modern" style:font-family-generic-asian="modern" style:font-pitch="fixed" style:font-pitch-asian="fixed" fo:font-size="0.33333in" style:font-size-asian="0.33333in" style:font-size-complex="0.33333in" style:language-asian="zh"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text" style:name="a1517">
      <style:text-properties fo:font-variant="normal" fo:text-transform="none" fo:color="#000000" style:text-line-through-type="none" style:text-line-through-style="none" style:text-line-through-width="auto" style:text-line-through-color="font-color" fo:font-family="文鼎細圓" style:font-family-asian="文鼎細圓" style:font-family-complex="Arial" style:font-family-generic="modern" style:font-family-generic-asian="modern" style:font-pitch="fixed" style:font-pitch-asian="fixed" fo:font-size="0.33333in" style:font-size-asian="0.33333in" style:font-size-complex="0.33333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text" style:name="a1518">
      <style:text-properties fo:font-variant="normal" fo:text-transform="none" fo:color="#000000" style:text-line-through-type="none" style:text-line-through-style="none" style:text-line-through-width="auto" style:text-line-through-color="font-color" fo:font-family="文鼎細圓" style:font-family-asian="文鼎細圓" style:font-family-complex="Arial" style:font-family-generic="modern" style:font-family-generic-asian="modern" style:font-pitch="fixed" style:font-pitch-asian="fixed" fo:font-size="0.33333in" style:font-size-asian="0.33333in" style:font-size-complex="0.33333in" style:language-asian="zh"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text" style:name="a1190">
      <style:text-properties fo:color="#000000"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25in" style:font-size-asian="0.25in" style:font-size-complex="0.25in" fo:language="en" fo:country="US" style:letter-kerning="true"/>
    </style:style>
    <style:style style:family="paragraph" style:name="a1519">
      <style:paragraph-properties fo:text-align="justify" fo:text-align-last="start" fo:margin-bottom="0in"/>
    </style:style>
    <style:style style:family="text" style:name="a1191">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25in" style:font-size-asian="0.25in" style:font-size-complex="0.25in" style:language-asian="zh" style:country-asian="TW" style:letter-kerning="true"/>
    </style:style>
    <style:style style:family="paragraph" style:name="a1192">
      <style:paragraph-properties fo:text-align="center" fo:margin-bottom="0in"/>
    </style:style>
    <style:style style:family="table-cell" style:name="a1194">
      <style:table-cell-properties style:vertical-align="middle" fo:border-top="0.01389in solid #000000" fo:border-bottom="0.01389in solid #000000" fo:border-left="0.01389in solid #000000" fo:border-right="0.01389in solid #000000" fo:padding-top="0in" fo:padding-bottom="0in" fo:padding-left="0.075in" fo:padding-right="0.075in"/>
      <style:paragraph-properties style:writing-mode="lr-tb"/>
    </style:style>
    <style:style style:family="text" style:name="a1195">
      <style:text-properties fo:color="#0a5265"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25in" style:font-size-asian="0.25in" style:font-size-complex="0.25in" fo:language="en" fo:country="US" style:letter-kerning="true"/>
    </style:style>
    <style:style style:family="text" style:name="a1196">
      <style:text-properties fo:color="#0a5265"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25in" style:font-size-asian="0.25in" style:font-size-complex="0.25in" fo:language="en" style:language-asian="zh" fo:country="US" style:country-asian="TW" style:letter-kerning="true"/>
    </style:style>
    <style:style style:family="text" style:name="a1197">
      <style:text-properties fo:color="#0a5265"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25in" style:font-size-asian="0.25in" style:font-size-complex="0.25in" fo:language="en" fo:country="US" style:letter-kerning="true"/>
    </style:style>
    <style:style style:family="text" style:name="a1198">
      <style:text-properties fo:color="#0a5265"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25in" style:font-size-asian="0.25in" style:font-size-complex="0.25in" fo:language="en" style:language-asian="zh" fo:country="US" style:country-asian="TW" style:letter-kerning="true"/>
    </style:style>
    <style:style style:family="text" style:name="a1199">
      <style:text-properties fo:color="#0a5265"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25in" style:font-size-asian="0.25in" style:font-size-complex="0.25in" fo:language="en" fo:country="US" style:letter-kerning="true"/>
    </style:style>
    <style:style style:family="graphic" style:name="a1010">
      <style:graphic-properties fo:wrap-option="wrap" fo:padding-top="0.09998in" fo:padding-bottom="0.09998in" fo:padding-left="0.09998in" fo:padding-right="0.09998in" draw:textarea-vertical-align="middle" draw:textarea-horizontal-align="left" draw:fill="none" draw:stroke="solid" svg:stroke-width="0.00424in" svg:stroke-color="#efe5d0" svg:stroke-opacity="100%" draw:stroke-linejoin="round" svg:stroke-linecap="round" draw:auto-grow-width="false" draw:auto-grow-height="false"/>
      <style:paragraph-properties style:font-independent-line-spacing="true" style:writing-mode="lr-tb"/>
    </style:style>
    <style:style style:family="text" style:name="a1011">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1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13">
      <style:graphic-properties fo:wrap-option="wrap" fo:padding-top="0.09998in" fo:padding-bottom="0.09998in" fo:padding-left="0.09998in" fo:padding-right="0.09998in" draw:textarea-vertical-align="middle" draw:textarea-horizontal-align="left" draw:fill="none" draw:stroke="solid" svg:stroke-width="0.00424in" svg:stroke-color="#efe5d0" svg:stroke-opacity="100%" draw:stroke-linejoin="round" svg:stroke-linecap="round" draw:auto-grow-width="false" draw:auto-grow-height="false"/>
      <style:paragraph-properties style:font-independent-line-spacing="true" style:writing-mode="lr-tb"/>
    </style:style>
    <style:style style:family="text" style:name="a1014">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1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16">
      <style:graphic-properties fo:wrap-option="wrap" fo:padding-top="0.09998in" fo:padding-bottom="0.09998in" fo:padding-left="0.09998in" fo:padding-right="0.09998in" draw:textarea-vertical-align="middle" draw:textarea-horizontal-align="left" draw:fill="none" draw:stroke="solid" svg:stroke-width="0.00424in" svg:stroke-color="#efe5d0" svg:stroke-opacity="100%" draw:stroke-linejoin="round" svg:stroke-linecap="round" draw:auto-grow-width="false" draw:auto-grow-height="false"/>
      <style:paragraph-properties style:font-independent-line-spacing="true" style:writing-mode="lr-tb"/>
    </style:style>
    <style:style style:family="text" style:name="a1017">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1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19">
      <style:graphic-properties fo:wrap-option="wrap" fo:padding-top="0.09998in" fo:padding-bottom="0.09998in" fo:padding-left="0.09998in" fo:padding-right="0.09998in" draw:textarea-vertical-align="middle" draw:textarea-horizontal-align="left" draw:fill="solid" draw:fill-color="#d36e00" draw:opacity="100%" draw:stroke="none" draw:auto-grow-width="false" draw:auto-grow-height="false"/>
      <style:paragraph-properties style:font-independent-line-spacing="true" style:writing-mode="lr-tb"/>
    </style:style>
    <style:style style:family="table-cell" style:name="a1521">
      <style:table-cell-properties style:vertical-align="middle" fo:border-top="0.01389in solid #000000" fo:border-bottom="0.01389in solid #000000" fo:border-left="0.01389in solid #000000" fo:border-right="0.01389in solid #000000" fo:padding-top="0in" fo:padding-bottom="0in" fo:padding-left="0.075in" fo:padding-right="0.075in"/>
      <style:paragraph-properties style:writing-mode="lr-tb"/>
    </style:style>
    <style:style style:family="text" style:name="a1522">
      <style:text-properties fo:font-variant="normal" fo:text-transform="none" fo:color="#000000" style:text-line-through-type="none" style:text-line-through-style="none" style:text-line-through-width="auto" style:text-line-through-color="font-color" fo:font-family="文鼎細圓" style:font-family-asian="文鼎細圓" style:font-family-complex="Arial" style:font-family-generic="modern" style:font-family-generic-asian="modern" style:font-pitch="fixed" style:font-pitch-asian="fixed" fo:font-size="0.33333in" style:font-size-asian="0.33333in" style:font-size-complex="0.33333in" style:language-asian="zh"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1523">
      <style:paragraph-properties fo:margin-bottom="0in"/>
    </style:style>
    <style:style style:family="table-cell" style:name="a1525">
      <style:table-cell-properties style:vertical-align="top" fo:border-top="0.01389in solid #000000" fo:border-bottom="0.01389in solid #000000" fo:border-left="0.01389in solid #000000" fo:border-right="0.01389in solid #000000" fo:padding-top="0in" fo:padding-bottom="0in" fo:padding-left="0.075in" fo:padding-right="0.075in"/>
      <style:paragraph-properties style:writing-mode="lr-tb"/>
    </style:style>
    <style:style style:family="text" style:name="a1526">
      <style:text-properties fo:font-variant="normal" fo:text-transform="none" fo:color="#000000" style:text-line-through-type="none" style:text-line-through-style="none" style:text-line-through-width="auto" style:text-line-through-color="font-color" fo:font-family="文鼎細圓" style:font-family-asian="文鼎細圓" style:font-family-complex="Arial" style:font-family-generic="modern" style:font-family-generic-asian="modern" style:font-pitch="fixed" style:font-pitch-asian="fixed" fo:font-size="0.33333in" style:font-size-asian="0.33333in" style:font-size-complex="0.33333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text" style:name="a1527">
      <style:text-properties fo:font-variant="normal" fo:text-transform="none" fo:color="#000000" style:text-line-through-type="none" style:text-line-through-style="none" style:text-line-through-width="auto" style:text-line-through-color="font-color" fo:font-family="文鼎細圓" style:font-family-asian="文鼎細圓" style:font-family-complex="Arial" style:font-family-generic="modern" style:font-family-generic-asian="modern" style:font-pitch="fixed" style:font-pitch-asian="fixed" fo:font-size="0.33333in" style:font-size-asian="0.33333in" style:font-size-complex="0.33333in" style:language-asian="zh"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1528">
      <style:paragraph-properties fo:margin-bottom="0in"/>
    </style:style>
    <style:style style:family="text" style:name="a1020">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2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22">
      <style:graphic-properties fo:wrap-option="wrap" fo:padding-top="0.09998in" fo:padding-bottom="0.09998in" fo:padding-left="0.09998in" fo:padding-right="0.09998in" draw:textarea-vertical-align="middle" draw:textarea-horizontal-align="left" draw:fill="solid" draw:fill-color="#4da892" draw:opacity="100%" draw:stroke="none" draw:auto-grow-width="false" draw:auto-grow-height="false"/>
      <style:paragraph-properties style:font-independent-line-spacing="true" style:writing-mode="lr-tb"/>
    </style:style>
    <style:style style:family="text" style:name="a1023">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2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25">
      <style:graphic-properties fo:wrap-option="wrap" fo:padding-top="0.09998in" fo:padding-bottom="0.09998in" fo:padding-left="0.09998in" fo:padding-right="0.09998in" draw:textarea-vertical-align="middle" draw:textarea-horizontal-align="left" draw:fill="none" draw:stroke="solid" svg:stroke-width="0.00424in" svg:stroke-color="#d8cab2" svg:stroke-opacity="100%" draw:stroke-linejoin="miter" svg:stroke-linecap="butt" draw:auto-grow-width="false" draw:auto-grow-height="false"/>
      <style:paragraph-properties style:font-independent-line-spacing="true" style:writing-mode="lr-tb"/>
    </style:style>
    <style:style style:family="text" style:name="a1026">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2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28">
      <style:graphic-properties fo:wrap-option="wrap" fo:padding-top="0.09998in" fo:padding-bottom="0.09998in" fo:padding-left="0.09998in" fo:padding-right="0.09998in" draw:textarea-vertical-align="middle" draw:textarea-horizontal-align="left" draw:fill="solid" draw:fill-color="#4da892" draw:opacity="100%" draw:stroke="none" draw:auto-grow-width="false" draw:auto-grow-height="false"/>
      <style:paragraph-properties style:font-independent-line-spacing="true" style:writing-mode="lr-tb"/>
    </style:style>
    <style:style style:family="text" style:name="a1029">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30">
      <style:text-properties fo:font-variant="normal" fo:text-transform="none" fo:color="#000000" style:text-line-through-type="none" style:text-line-through-style="none" style:text-line-through-width="auto" style:text-line-through-color="font-color" fo:font-family="文鼎細圓" style:font-family-asian="文鼎細圓" style:font-family-complex="Arial" style:font-family-generic="modern" style:font-family-generic-asian="modern" style:font-pitch="fixed" style:font-pitch-asian="fixed" fo:font-size="0.33333in" style:font-size-asian="0.33333in" style:font-size-complex="0.33333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text" style:name="a1531">
      <style:text-properties fo:font-variant="normal" fo:text-transform="none" fo:color="#000000" style:text-line-through-type="none" style:text-line-through-style="none" style:text-line-through-width="auto" style:text-line-through-color="font-color" fo:font-family="文鼎細圓" style:font-family-asian="文鼎細圓" style:font-family-complex="Arial" style:font-family-generic="modern" style:font-family-generic-asian="modern" style:font-pitch="fixed" style:font-pitch-asian="fixed" fo:font-size="0.33333in" style:font-size-asian="0.33333in" style:font-size-complex="0.33333in" style:language-asian="zh"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1532">
      <style:paragraph-properties fo:margin-bottom="0in"/>
    </style:style>
    <style:style style:family="table-cell" style:name="a1534">
      <style:table-cell-properties style:vertical-align="top" fo:border-top="0.01389in solid #000000" fo:border-bottom="0.01389in solid #000000" fo:border-left="0.01389in solid #000000" fo:border-right="0.01389in solid #000000" fo:padding-top="0in" fo:padding-bottom="0in" fo:padding-left="0.075in" fo:padding-right="0.075in"/>
      <style:paragraph-properties style:writing-mode="lr-tb"/>
    </style:style>
    <style:style style:family="presentation" style:name="a1535">
      <style:graphic-properties draw:fill="none" draw:stroke="solid" svg:stroke-width="0.01042in" svg:stroke-color="#000000" svg:stroke-opacity="100%" draw:stroke-linejoin="round" svg:stroke-linecap="butt"/>
    </style:style>
    <style:style style:family="presentation" style:name="a1536">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1537">
      <style:drawing-page-properties draw:fill="solid" draw:fill-color="#ffffff" draw:opacity="100%" presentation:visibility="visible" draw:background-size="border" presentation:background-objects-visible="false" presentation:background-visible="true" presentation:display-header="false" presentation:display-footer="false" presentation:display-page-number="false" presentation:display-date-time="false"/>
    </style:style>
    <style:style style:family="drawing-page" style:name="a1538">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539">
      <style:text-properties fo:font-variant="normal" fo:text-transform="none" fo:color="#0a5265" style:text-line-through-type="none" style:text-line-through-style="none" style:text-line-through-width="auto" style:text-line-through-color="font-color" style:text-position="0% 100%" fo:font-family="文鼎粗圓" style:font-family-asian="文鼎粗圓" style:font-family-complex="Pacifico" style:font-family-generic="modern" style:font-family-generic-asian="modern" style:font-pitch="fixed" style:font-pitch-asian="fixed"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3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31">
      <style:graphic-properties fo:wrap-option="wrap" fo:padding-top="0.09998in" fo:padding-bottom="0.09998in" fo:padding-left="0.09998in" fo:padding-right="0.09998in" draw:textarea-vertical-align="middle" draw:textarea-horizontal-align="left" draw:fill="none" draw:stroke="solid" svg:stroke-width="0.00424in" svg:stroke-color="#d8cab2" svg:stroke-opacity="100%" draw:stroke-linejoin="miter" svg:stroke-linecap="butt" draw:auto-grow-width="false" draw:auto-grow-height="false"/>
      <style:paragraph-properties style:font-independent-line-spacing="true" style:writing-mode="lr-tb"/>
    </style:style>
    <style:style style:family="text" style:name="a1032">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3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34">
      <style:graphic-properties fo:wrap-option="wrap" fo:padding-top="0.09998in" fo:padding-bottom="0.09998in" fo:padding-left="0.09998in" fo:padding-right="0.09998in" draw:textarea-vertical-align="middle" draw:textarea-horizontal-align="left" draw:fill="solid" draw:fill-color="#00c69c" draw:opacity="100%" draw:stroke="none" draw:auto-grow-width="false" draw:auto-grow-height="false"/>
      <style:paragraph-properties style:font-independent-line-spacing="true" style:writing-mode="lr-tb"/>
    </style:style>
    <style:style style:family="text" style:name="a1035">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3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37">
      <style:graphic-properties fo:wrap-option="wrap" fo:padding-top="0.09998in" fo:padding-bottom="0.09998in" fo:padding-left="0.09998in" fo:padding-right="0.09998in" draw:textarea-vertical-align="middle" draw:textarea-horizontal-align="left" draw:fill="none" draw:stroke="solid" svg:stroke-width="0.00424in" svg:stroke-color="#00a37c" svg:stroke-opacity="100%" draw:stroke-linejoin="miter" svg:stroke-linecap="butt" draw:auto-grow-width="false" draw:auto-grow-height="false"/>
      <style:paragraph-properties style:font-independent-line-spacing="true" style:writing-mode="lr-tb"/>
    </style:style>
    <style:style style:family="text" style:name="a1038">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3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40">
      <style:text-properties fo:font-variant="normal" fo:text-transform="none" fo:color="#0a5265" style:text-line-through-type="none" style:text-line-through-style="none" style:text-line-through-width="auto" style:text-line-through-color="font-color" style:text-position="0% 100%" fo:font-family="文鼎粗圓" style:font-family-asian="文鼎粗圓" style:font-family-complex="Pacifico" style:font-family-generic="modern" style:font-family-generic-asian="modern" style:font-pitch="fixed" style:font-pitch-asian="fixed"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41">
      <style:text-properties fo:font-variant="normal" fo:text-transform="none" fo:color="#0a5265" style:text-line-through-type="none" style:text-line-through-style="none" style:text-line-through-width="auto" style:text-line-through-color="font-color" style:text-position="0% 100%" fo:font-family="文鼎粗圓" style:font-family-asian="文鼎粗圓" style:font-family-complex="Pacifico" style:font-family-generic="modern" style:font-family-generic-asian="modern" style:font-pitch="fixed" style:font-pitch-asian="fixed"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4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543">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1544">
      <style:text-properties fo:font-variant="normal" fo:text-transform="none" fo:color="#052933" style:text-line-through-type="none" style:text-line-through-style="none" style:text-line-through-width="auto" style:text-line-through-color="font-color" style:text-position="0% 100%" fo:font-family="Arial" style:font-family-asian="新細明體" style:font-family-generic-asian="roman" style:font-pitch-asian="variable" fo:font-size="0.37042in" style:font-size-asian="0.37042in" style:font-size-complex="0.3704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45">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46">
      <style:graphic-properties fo:wrap-option="wrap" fo:padding-top="0.05in" fo:padding-bottom="0.05in" fo:padding-left="0.1in" fo:padding-right="0.1in" draw:textarea-vertical-align="middle" draw:textarea-horizontal-align="center" draw:fill="solid" draw:fill-color="#ffada4" draw:opacity="100%" draw:stroke="none" draw:auto-grow-width="false" draw:auto-grow-height="false"/>
      <style:paragraph-properties style:font-independent-line-spacing="true" style:writing-mode="lr-tb"/>
    </style:style>
    <style:style style:family="text" style:name="a1547">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48">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49">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40">
      <style:graphic-properties fo:wrap-option="wrap" fo:padding-top="0.09998in" fo:padding-bottom="0.09998in" fo:padding-left="0.09998in" fo:padding-right="0.09998in" draw:textarea-vertical-align="middle" draw:textarea-horizontal-align="left" draw:fill="solid" draw:fill-color="#1f98d7" draw:opacity="100%" draw:stroke="none" draw:auto-grow-width="false" draw:auto-grow-height="false"/>
      <style:paragraph-properties style:font-independent-line-spacing="true" style:writing-mode="lr-tb"/>
    </style:style>
    <style:style style:family="text" style:name="a1041">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00">
      <style:text-properties fo:font-variant="normal" fo:text-transform="none" fo:color="#0a5265" style:text-line-through-type="none" style:text-line-through-style="none" style:text-line-through-width="auto" style:text-line-through-color="font-color" style:text-position="0% 100%" fo:font-family="文鼎粗圓" style:font-family-asian="文鼎粗圓" style:font-family-complex="Pacifico" style:font-family-generic="modern" style:font-family-generic-asian="modern" style:font-pitch="fixed" style:font-pitch-asian="fixed" fo:font-size="0.61111in" style:font-size-asian="0.61111in" style:font-size-complex="0.61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4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01">
      <style:text-properties fo:font-variant="normal" fo:text-transform="none" fo:color="#0a5265" style:text-line-through-type="none" style:text-line-through-style="none" style:text-line-through-width="auto" style:text-line-through-color="font-color" style:text-position="0% 100%" fo:font-family="文鼎粗圓" style:font-family-asian="文鼎粗圓" style:font-family-complex="Pacifico" style:font-family-generic="modern" style:font-family-generic-asian="modern" style:font-pitch="fixed" style:font-pitch-asian="fixed" fo:font-size="0.61111in" style:font-size-asian="0.61111in" style:font-size-complex="0.61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43">
      <style:graphic-properties fo:wrap-option="wrap" fo:padding-top="0.09998in" fo:padding-bottom="0.09998in" fo:padding-left="0.09998in" fo:padding-right="0.09998in" draw:textarea-vertical-align="middle" draw:textarea-horizontal-align="left" draw:fill="solid" draw:fill-color="#1f98d7" draw:opacity="100%" draw:stroke="none" draw:auto-grow-width="false" draw:auto-grow-height="false"/>
      <style:paragraph-properties style:font-independent-line-spacing="true" style:writing-mode="lr-tb"/>
    </style:style>
    <style:style style:family="text" style:name="a902">
      <style:text-properties fo:font-variant="normal" fo:text-transform="none" fo:color="#0a5265" style:text-line-through-type="none" style:text-line-through-style="none" style:text-line-through-width="auto" style:text-line-through-color="font-color" style:text-position="0% 100%" fo:font-family="文鼎粗圓" style:font-family-asian="文鼎粗圓" style:font-family-complex="Pacifico" style:font-family-generic="modern" style:font-family-generic-asian="modern" style:font-pitch="fixed" style:font-pitch-asian="fixed" fo:font-size="0.61111in" style:font-size-asian="0.61111in" style:font-size-complex="0.61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44">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03">
      <style:text-properties fo:font-variant="normal" fo:text-transform="none" fo:color="#0a5265" style:text-line-through-type="none" style:text-line-through-style="none" style:text-line-through-width="auto" style:text-line-through-color="font-color" style:text-position="0% 100%" fo:font-family="文鼎粗圓" style:font-family-asian="文鼎粗圓" style:font-family-complex="Pacifico" style:font-family-generic="modern" style:font-family-generic-asian="modern" style:font-pitch="fixed" style:font-pitch-asian="fixed" fo:font-size="0.61111in" style:font-size-asian="0.61111in" style:font-size-complex="0.61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4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04">
      <style:text-properties fo:font-variant="normal" fo:text-transform="none" fo:color="#0a5265" style:text-line-through-type="none" style:text-line-through-style="none" style:text-line-through-width="auto" style:text-line-through-color="font-color" style:text-position="0% 100%" fo:font-family="Pacifico" style:font-family-asian="文鼎粗圓" style:font-family-complex="Pacifico" style:font-family-generic-asian="modern" style:font-pitch-asian="fixed" fo:font-size="0.61111in" style:font-size-asian="0.61111in" style:font-size-complex="0.61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46">
      <style:graphic-properties fo:wrap-option="wrap" fo:padding-top="0.09998in" fo:padding-bottom="0.09998in" fo:padding-left="0.09998in" fo:padding-right="0.09998in" draw:textarea-vertical-align="middle" draw:textarea-horizontal-align="left" draw:fill="solid" draw:fill-color="#1f98d7" draw:opacity="100%" draw:stroke="none" draw:auto-grow-width="false" draw:auto-grow-height="false"/>
      <style:paragraph-properties style:font-independent-line-spacing="true" style:writing-mode="lr-tb"/>
    </style:style>
    <style:style style:family="text" style:name="a905">
      <style:text-properties fo:font-variant="normal" fo:text-transform="none" fo:color="#0a5265" style:text-line-through-type="none" style:text-line-through-style="none" style:text-line-through-width="auto" style:text-line-through-color="font-color" style:text-position="0% 100%" fo:font-family="Pacifico" style:font-family-asian="Pacifico" style:font-family-complex="Pacifico" fo:font-size="0.61111in" style:font-size-asian="0.61111in" style:font-size-complex="0.61111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47">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06">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4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07">
      <style:graphic-properties fo:wrap-option="wrap" fo:padding-top="0.09998in" fo:padding-bottom="0.09998in" fo:padding-left="0.09998in" fo:padding-right="0.09998in" draw:textarea-vertical-align="bottom" draw:textarea-horizontal-align="center" draw:fill="none" draw:stroke="none" draw:auto-grow-width="false" draw:auto-grow-height="false"/>
      <style:paragraph-properties style:font-independent-line-spacing="true" style:writing-mode="lr-tb"/>
    </style:style>
    <style:style style:family="graphic" style:name="a1049">
      <style:graphic-properties fo:wrap-option="wrap" fo:padding-top="0.09998in" fo:padding-bottom="0.09998in" fo:padding-left="0.09998in" fo:padding-right="0.09998in" draw:textarea-vertical-align="middle" draw:textarea-horizontal-align="left" draw:fill="solid" draw:fill-color="#1f98d7" draw:opacity="100%" draw:stroke="none" draw:auto-grow-width="false" draw:auto-grow-height="false"/>
      <style:paragraph-properties style:font-independent-line-spacing="true" style:writing-mode="lr-tb"/>
    </style:style>
    <style:style style:family="text" style:name="a908">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30556in" style:font-size-asian="0.30556in" style:font-size-complex="0.30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50">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909">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30556in" style:font-size-asian="0.30556in" style:font-size-complex="0.30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51">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552">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53">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54">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555">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556">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557">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58">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59">
      <style:paragraph-properties fo:line-height="12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50">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5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1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52">
      <style:graphic-properties fo:wrap-option="wrap" fo:padding-top="0.09998in" fo:padding-bottom="0.09998in" fo:padding-left="0.09998in" fo:padding-right="0.09998in" draw:textarea-vertical-align="middle" draw:textarea-horizontal-align="left" draw:fill="solid" draw:fill-color="#1f98d7" draw:opacity="100%" draw:stroke="none" draw:auto-grow-width="false" draw:auto-grow-height="false"/>
      <style:paragraph-properties style:font-independent-line-spacing="true" style:writing-mode="lr-tb"/>
    </style:style>
    <style:style style:family="presentation" style:name="a911">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resentation" style:name="a1053">
      <style:graphic-properties draw:fill="none" draw:stroke="solid" svg:stroke-width="0.01042in" svg:stroke-color="#000000" svg:stroke-opacity="100%" draw:stroke-linejoin="round" svg:stroke-linecap="butt"/>
    </style:style>
    <style:style style:family="text" style:name="a912">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54">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aragraph" style:name="a91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055">
      <style:drawing-page-properties draw:fill="solid" draw:fill-color="#ffffff" draw:opacity="100%" presentation:visibility="visible" draw:background-size="border" presentation:background-objects-visible="false" presentation:background-visible="true" presentation:display-header="false" presentation:display-footer="false" presentation:display-page-number="false" presentation:display-date-time="false"/>
    </style:style>
    <style:style style:family="graphic" style:name="a914">
      <style:graphic-properties fo:wrap-option="wrap" fo:padding-top="0.09998in" fo:padding-bottom="0.09998in" fo:padding-left="0.09998in" fo:padding-right="0.09998in" draw:textarea-vertical-align="middle" draw:textarea-horizontal-align="left" draw:fill="solid" draw:fill-color="#1f98d7" draw:opacity="100%" draw:stroke="none" draw:auto-grow-width="false" draw:auto-grow-height="false"/>
      <style:paragraph-properties style:font-independent-line-spacing="true" style:writing-mode="lr-tb"/>
    </style:style>
    <style:style style:family="drawing-page" style:name="a1056">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915">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57">
      <style:text-properties fo:font-variant="normal" fo:text-transform="none" fo:color="#0a5265" style:text-line-through-type="none" style:text-line-through-style="none" style:text-line-through-width="auto" style:text-line-through-color="font-color" style:text-position="0% 100%" fo:font-family="文鼎粗圓" style:font-family-asian="文鼎粗圓" style:font-family-complex="Pacifico"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1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58">
      <style:text-properties fo:font-variant="normal" fo:text-transform="none" fo:color="#0a5265" style:text-line-through-type="none" style:text-line-through-style="none" style:text-line-through-width="auto" style:text-line-through-color="font-color" style:text-position="0% 100%" fo:font-family="文鼎粗圓" style:font-family-asian="文鼎粗圓" style:font-family-complex="Pacifico"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17">
      <style:graphic-properties fo:wrap-option="wrap" fo:padding-top="0.09998in" fo:padding-bottom="0.09998in" fo:padding-left="0.09998in" fo:padding-right="0.09998in" draw:textarea-vertical-align="middle" draw:textarea-horizontal-align="left" draw:fill="solid" draw:fill-color="#00c69c" draw:opacity="100%" draw:stroke="none" draw:auto-grow-width="false" draw:auto-grow-height="false"/>
      <style:paragraph-properties style:font-independent-line-spacing="true" style:writing-mode="lr-tb"/>
    </style:style>
    <style:style style:family="paragraph" style:name="a105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18">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60">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1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61">
      <style:paragraph-properties fo:line-height="12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62">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63">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64">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65">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66">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67">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68">
      <style:paragraph-properties fo:line-height="120%" fo:text-align="left" style:tab-stop-distance="1in" fo:margin-left="0.37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60">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1061">
      <style:text-properties fo:font-variant="normal" fo:text-transform="none" fo:color="#052933" style:text-line-through-type="none" style:text-line-through-style="none" style:text-line-through-width="auto" style:text-line-through-color="font-color" style:text-position="0% 100%" fo:font-family="Arial" style:font-family-asian="新細明體" style:font-family-generic-asian="roman" style:font-pitch-asian="variable" fo:font-size="0.37042in" style:font-size-asian="0.37042in" style:font-size-complex="0.3704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20">
      <style:graphic-properties fo:wrap-option="wrap" fo:padding-top="0.09998in" fo:padding-bottom="0.09998in" fo:padding-left="0.09998in" fo:padding-right="0.09998in" draw:textarea-vertical-align="middle" draw:textarea-horizontal-align="left" draw:fill="none" draw:stroke="solid" svg:stroke-width="0.00424in" svg:stroke-color="#00a37c" svg:stroke-opacity="100%" draw:stroke-linejoin="miter" svg:stroke-linecap="butt" draw:auto-grow-width="false" draw:auto-grow-height="false"/>
      <style:paragraph-properties style:font-independent-line-spacing="true" style:writing-mode="lr-tb"/>
    </style:style>
    <style:style style:family="paragraph" style:name="a1062">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21">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63">
      <style:graphic-properties fo:wrap-option="wrap" fo:padding-top="0.05in" fo:padding-bottom="0.05in" fo:padding-left="0.1in" fo:padding-right="0.1in" draw:textarea-vertical-align="middle" draw:textarea-horizontal-align="center" draw:fill="solid" draw:fill-color="#ffada4" draw:opacity="100%" draw:stroke="none" draw:auto-grow-width="false" draw:auto-grow-height="false"/>
      <style:paragraph-properties style:font-independent-line-spacing="true" style:writing-mode="lr-tb"/>
    </style:style>
    <style:style style:family="paragraph" style:name="a92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64">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923">
      <style:graphic-properties fo:wrap-option="wrap" fo:padding-top="0.09998in" fo:padding-bottom="0.09998in" fo:padding-left="0.09998in" fo:padding-right="0.09998in" draw:textarea-vertical-align="middle" draw:textarea-horizontal-align="left" draw:fill="solid" draw:fill-color="#00c69c" draw:opacity="100%" draw:stroke="none" draw:auto-grow-width="false" draw:auto-grow-height="false"/>
      <style:paragraph-properties style:font-independent-line-spacing="true" style:writing-mode="lr-tb"/>
    </style:style>
    <style:style style:family="text" style:name="a1065">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24">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66">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2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67">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926">
      <style:graphic-properties fo:wrap-option="wrap" fo:padding-top="0.09998in" fo:padding-bottom="0.09998in" fo:padding-left="0.09998in" fo:padding-right="0.09998in" draw:textarea-vertical-align="middle" draw:textarea-horizontal-align="left" draw:fill="none" draw:stroke="solid" svg:stroke-width="0.00424in" svg:stroke-color="#00a37c" svg:stroke-opacity="100%" draw:stroke-linejoin="miter" svg:stroke-linecap="butt" draw:auto-grow-width="false" draw:auto-grow-height="false"/>
      <style:paragraph-properties style:font-independent-line-spacing="true" style:writing-mode="lr-tb"/>
    </style:style>
    <style:style style:family="text" style:name="a1068">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27">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69">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2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70">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29">
      <style:graphic-properties fo:wrap-option="wrap" fo:padding-top="0.09998in" fo:padding-bottom="0.09998in" fo:padding-left="0.09998in" fo:padding-right="0.09998in" draw:textarea-vertical-align="middle" draw:textarea-horizontal-align="left" draw:fill="solid" draw:fill-color="#4da892" draw:opacity="100%" draw:stroke="none" draw:auto-grow-width="false" draw:auto-grow-height="false"/>
      <style:paragraph-properties style:font-independent-line-spacing="true" style:writing-mode="lr-tb"/>
    </style:style>
    <style:style style:family="text" style:name="a1571">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72">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73">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74">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75">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76">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77">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78">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79">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70">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7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1900">
      <style:table-cell-properties style:vertical-align="middle" fo:border-top="0.01389in solid #0a5265" fo:border-bottom="0.01389in solid #0a5265" fo:border-left="0.01389in solid #0a5265" fo:border-right="0.01389in solid #0a5265" fo:padding-top="0.05in" fo:padding-bottom="0.05in" fo:padding-left="0.1in" fo:padding-right="0.1in"/>
      <style:paragraph-properties style:writing-mode="lr-tb"/>
    </style:style>
    <style:style style:family="text" style:name="a930">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01">
      <style:text-properties fo:color="#052933" fo:font-family="文鼎細圓" style:font-family-asian="文鼎細圓" style:font-family-generic="modern" style:font-family-generic-asian="modern" style:font-pitch="fixed" style:font-pitch-asian="fixed" fo:font-size="0.27778in" style:font-size-asian="0.27778in" style:font-size-complex="0.27778in" fo:language="en" style:language-asian="zh" fo:country="US" style:country-asian="TW" style:letter-kerning="true"/>
    </style:style>
    <style:style style:family="text" style:name="a1072">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3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02">
      <style:text-properties fo:color="#052933" fo:font-family="文鼎細圓" style:font-family-asian="文鼎細圓" style:font-family-generic="modern" style:font-family-generic-asian="modern" style:font-pitch="fixed" style:font-pitch-asian="fixed" fo:font-size="0.27778in" style:font-size-asian="0.27778in" style:font-size-complex="0.27778in" fo:language="en" style:language-asian="zh" fo:country="US" style:country-asian="TW" style:letter-kerning="true"/>
    </style:style>
    <style:style style:family="text" style:name="a1073">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932">
      <style:graphic-properties fo:wrap-option="wrap" fo:padding-top="0.09998in" fo:padding-bottom="0.09998in" fo:padding-left="0.09998in" fo:padding-right="0.09998in" draw:textarea-vertical-align="middle" draw:textarea-horizontal-align="left" draw:fill="none" draw:stroke="solid" svg:stroke-width="0.00424in" svg:stroke-color="#d8cab2" svg:stroke-opacity="100%" draw:stroke-linejoin="miter" svg:stroke-linecap="butt" draw:auto-grow-width="false" draw:auto-grow-height="false"/>
      <style:paragraph-properties style:font-independent-line-spacing="true" style:writing-mode="lr-tb"/>
    </style:style>
    <style:style style:family="text" style:name="a1903">
      <style:text-properties fo:color="#052933" fo:font-family="文鼎細圓" style:font-family-asian="文鼎細圓" style:font-family-generic="modern" style:font-family-generic-asian="modern" style:font-pitch="fixed" style:font-pitch-asian="fixed" fo:font-size="0.27778in" style:font-size-asian="0.27778in" style:font-size-complex="0.27778in" fo:language="en" style:language-asian="zh" fo:country="US" style:country-asian="TW"/>
    </style:style>
    <style:style style:family="paragraph" style:name="a107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33">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904">
      <style:paragraph-properties/>
    </style:style>
    <style:style style:family="text" style:name="a1075">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3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76">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935">
      <style:graphic-properties fo:wrap-option="wrap" fo:padding-top="0.09998in" fo:padding-bottom="0.09998in" fo:padding-left="0.09998in" fo:padding-right="0.09998in" draw:textarea-vertical-align="middle" draw:textarea-horizontal-align="left" draw:fill="solid" draw:fill-color="#ff7769" draw:opacity="100%" draw:stroke="none" draw:auto-grow-width="false" draw:auto-grow-height="false"/>
      <style:paragraph-properties style:font-independent-line-spacing="true" style:writing-mode="lr-tb"/>
    </style:style>
    <style:style style:family="table-cell" style:name="a1906">
      <style:table-cell-properties style:vertical-align="middle" fo:border-top="0.01389in solid #0a5265" fo:border-bottom="0.01389in solid #0a5265" fo:border-left="0.01389in solid #0a5265" fo:border-right="0.01389in solid #0a5265" fo:padding-top="0.05in" fo:padding-bottom="0.05in" fo:padding-left="0.1in" fo:padding-right="0.1in"/>
      <style:paragraph-properties style:writing-mode="lr-tb"/>
    </style:style>
    <style:style style:family="paragraph" style:name="a107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36">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row" style:name="a1907">
      <style:table-row-properties style:row-height="0.76667in"/>
    </style:style>
    <style:style style:family="text" style:name="a1078">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3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08">
      <style:text-properties fo:color="#052933" fo:font-family="文鼎細圓" style:font-family-asian="文鼎細圓" style:font-family-generic="modern" style:font-family-generic-asian="modern" style:font-pitch="fixed" style:font-pitch-asian="fixed" fo:font-size="0.27778in" style:font-size-asian="0.27778in" style:font-size-complex="0.27778in" fo:language="en" style:language-asian="zh" fo:country="US" style:country-asian="TW"/>
    </style:style>
    <style:style style:family="text" style:name="a1079">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80">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09">
      <style:text-properties fo:color="#052933" fo:font-family="文鼎細圓" style:font-family-asian="文鼎細圓" style:font-family-generic="modern" style:font-family-generic-asian="modern" style:font-pitch="fixed" style:font-pitch-asian="fixed" fo:font-size="0.27778in" style:font-size-asian="0.27778in" style:font-size-complex="0.27778in" fo:language="en" style:language-asian="zh" fo:country="US" style:country-asian="TW"/>
    </style:style>
    <style:style style:family="graphic" style:name="a938">
      <style:graphic-properties fo:wrap-option="wrap" fo:padding-top="0.09998in" fo:padding-bottom="0.09998in" fo:padding-left="0.09998in" fo:padding-right="0.09998in" draw:textarea-vertical-align="middle" draw:textarea-horizontal-align="left" draw:fill="solid" draw:fill-color="#633500" draw:opacity="100%" draw:stroke="none" draw:auto-grow-width="false" draw:auto-grow-height="false"/>
      <style:paragraph-properties style:font-independent-line-spacing="true" style:writing-mode="lr-tb"/>
    </style:style>
    <style:style style:family="text" style:name="a1581">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39">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82">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83">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84">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85">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86">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87">
      <style:paragraph-properties fo:line-height="120%" fo:text-align="left" style:tab-stop-distance="1in" fo:margin-left="0.37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89">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00">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01">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02">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03">
      <style:paragraph-properties fo:line-height="12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04">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05">
      <style:paragraph-properties fo:line-height="12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06">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07">
      <style:paragraph-properties fo:line-height="120%" fo:text-align="left" style:tab-stop-distance="1in" fo:margin-left="0.37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8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09">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graphic" style:name="a1081">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1910">
      <style:text-properties fo:color="#052933" fo:font-family="文鼎細圓" style:font-family-asian="文鼎細圓" style:font-family-generic="modern" style:font-family-generic-asian="modern" style:font-pitch="fixed" style:font-pitch-asian="fixed" fo:font-size="0.27778in" style:font-size-asian="0.27778in" style:font-size-complex="0.27778in" fo:language="en" style:language-asian="zh" fo:country="US" style:country-asian="TW"/>
    </style:style>
    <style:style style:family="paragraph" style:name="a94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11">
      <style:text-properties fo:color="#052933" fo:font-family="文鼎細圓" style:font-family-asian="文鼎細圓" style:font-family-generic="modern" style:font-family-generic-asian="modern" style:font-pitch="fixed" style:font-pitch-asian="fixed" fo:font-size="0.27778in" style:font-size-asian="0.27778in" style:font-size-complex="0.27778in" fo:language="en" style:language-asian="zh" fo:country="US" style:country-asian="TW"/>
    </style:style>
    <style:style style:family="table" style:name="a1082">
      <style:table-properties style:writing-mode="lr-tb"/>
    </style:style>
    <style:style style:family="graphic" style:name="a941">
      <style:graphic-properties fo:wrap-option="wrap" fo:padding-top="0.09998in" fo:padding-bottom="0.09998in" fo:padding-left="0.09998in" fo:padding-right="0.09998in" draw:textarea-vertical-align="middle" draw:textarea-horizontal-align="left" draw:fill="solid" draw:fill-color="#fd5f5a" draw:opacity="100%" draw:stroke="none" draw:auto-grow-width="false" draw:auto-grow-height="false"/>
      <style:paragraph-properties style:font-independent-line-spacing="true" style:writing-mode="lr-tb"/>
    </style:style>
    <style:style style:family="text" style:name="a1912">
      <style:text-properties fo:color="#052933" fo:font-family="文鼎細圓" style:font-family-asian="文鼎細圓" style:font-family-generic="modern" style:font-family-generic-asian="modern" style:font-pitch="fixed" style:font-pitch-asian="fixed" fo:font-size="0.27778in" style:font-size-asian="0.27778in" style:font-size-complex="0.27778in" fo:language="en" style:language-asian="zh" fo:country="US" style:country-asian="TW"/>
    </style:style>
    <style:style style:family="table-column" style:name="a1083">
      <style:table-column-properties style:column-width="0.48733in"/>
    </style:style>
    <style:style style:family="text" style:name="a942">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13">
      <style:text-properties fo:color="#052933" fo:font-family="文鼎細圓" style:font-family-asian="文鼎細圓" style:font-family-generic="modern" style:font-family-generic-asian="modern" style:font-pitch="fixed" style:font-pitch-asian="fixed" fo:font-size="0.27778in" style:font-size-asian="0.27778in" style:font-size-complex="0.27778in" fo:language="en" style:language-asian="zh" fo:country="US" style:country-asian="TW"/>
    </style:style>
    <style:style style:family="table-column" style:name="a1084">
      <style:table-column-properties style:column-width="1.44856in"/>
    </style:style>
    <style:style style:family="paragraph" style:name="a94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14">
      <style:text-properties fo:color="#052933" fo:font-family="文鼎細圓" style:font-family-asian="文鼎細圓" style:font-family-generic="modern" style:font-family-generic-asian="modern" style:font-pitch="fixed" style:font-pitch-asian="fixed" fo:font-size="0.27778in" style:font-size-asian="0.27778in" style:font-size-complex="0.27778in" fo:language="en" style:language-asian="zh" fo:country="US" style:country-asian="TW"/>
    </style:style>
    <style:style style:family="table-column" style:name="a1085">
      <style:table-column-properties style:column-width="7.59861in"/>
    </style:style>
    <style:style style:family="graphic" style:name="a944">
      <style:graphic-properties fo:wrap-option="wrap" fo:padding-top="0.09998in" fo:padding-bottom="0.09998in" fo:padding-left="0.09998in" fo:padding-right="0.09998in" draw:textarea-vertical-align="middle" draw:textarea-horizontal-align="left" draw:fill="solid" draw:fill-color="#d8cab2" draw:opacity="100%" draw:stroke="none" draw:auto-grow-width="false" draw:auto-grow-height="false"/>
      <style:paragraph-properties style:font-independent-line-spacing="true" style:writing-mode="lr-tb"/>
    </style:style>
    <style:style style:family="text" style:name="a1915">
      <style:text-properties fo:color="#052933" fo:font-family="文鼎細圓" style:font-family-asian="文鼎細圓" style:font-family-generic="modern" style:font-family-generic-asian="modern" style:font-pitch="fixed" style:font-pitch-asian="fixed" fo:font-size="0.27778in" style:font-size-asian="0.27778in" style:font-size-complex="0.27778in" fo:language="en" style:language-asian="zh" fo:country="US" style:country-asian="TW"/>
    </style:style>
    <style:style style:family="table-row" style:name="a1086">
      <style:table-row-properties style:row-height="0.43691in"/>
    </style:style>
    <style:style style:family="text" style:name="a945">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916">
      <style:paragraph-properties fo:line-height="100%" fo:text-align="left" style:tab-stop-distance="0.75in" fo:margin-left="0in" fo:margin-right="0in" fo:text-indent="0in" fo:margin-top="0in" fo:margin-bottom="0in" style:punctuation-wrap="hanging" style:vertical-align="auto" style:writing-mode="lr-tb">
        <style:tab-stops/>
      </style:paragraph-properties>
      <style:text-properties/>
    </style:style>
    <style:style style:family="text" style:name="a1087">
      <style:text-properties fo:color="#000000"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19444in" style:font-size-asian="0.19444in" style:font-size-complex="0.19444in" style:language-asian="zh" style:country-asian="TW" style:letter-kerning="true"/>
    </style:style>
    <style:style style:family="paragraph" style:name="a94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1917">
      <style:table-cell-properties style:vertical-align="middle" fo:border-top="0.01389in solid #0a5265" fo:border-bottom="0.01389in solid #0a5265" fo:border-left="0.01389in solid #0a5265" fo:border-right="0.01389in solid #0a5265" fo:padding-top="0.05in" fo:padding-bottom="0.05in" fo:padding-left="0.1in" fo:padding-right="0.1in"/>
      <style:paragraph-properties style:writing-mode="lr-tb"/>
    </style:style>
    <style:style style:family="text" style:name="a1088">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19444in" style:font-size-asian="0.19444in" style:font-size-complex="0.19444in" style:language-asian="zh" style:country-asian="TW" style:letter-kerning="true"/>
    </style:style>
    <style:style style:family="graphic" style:name="a947">
      <style:graphic-properties fo:wrap-option="wrap" fo:padding-top="0.09998in" fo:padding-bottom="0.09998in" fo:padding-left="0.09998in" fo:padding-right="0.09998in" draw:textarea-vertical-align="middle" draw:textarea-horizontal-align="left" draw:fill="solid" draw:fill-color="#0a5265" draw:opacity="100%" draw:stroke="none" draw:auto-grow-width="false" draw:auto-grow-height="false"/>
      <style:paragraph-properties style:font-independent-line-spacing="true" style:writing-mode="lr-tb"/>
    </style:style>
    <style:style style:family="text" style:name="a1918">
      <style:text-properties fo:color="#052933" fo:font-family="文鼎細圓" style:font-family-asian="文鼎細圓" style:font-family-generic="modern" style:font-family-generic-asian="modern" style:font-pitch="fixed" style:font-pitch-asian="fixed" fo:font-size="0.27778in" style:font-size-asian="0.27778in" style:font-size-complex="0.27778in" fo:language="en" style:language-asian="zh" fo:country="US" style:country-asian="TW"/>
    </style:style>
    <style:style style:family="paragraph" style:name="a1089">
      <style:paragraph-properties fo:text-align="center" fo:margin-bottom="0in"/>
    </style:style>
    <style:style style:family="text" style:name="a1590">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19">
      <style:text-properties fo:color="#052933" fo:font-family="文鼎細圓" style:font-family-asian="文鼎細圓" style:font-family-generic="modern" style:font-family-generic-asian="modern" style:font-pitch="fixed" style:font-pitch-asian="fixed" fo:font-size="0.27778in" style:font-size-asian="0.27778in" style:font-size-complex="0.27778in" fo:language="en" style:language-asian="zh" fo:country="US" style:country-asian="TW" style:letter-kerning="true"/>
    </style:style>
    <style:style style:family="text" style:name="a948">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91">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4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92">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93">
      <style:paragraph-properties fo:line-height="120%" fo:text-align="left" style:tab-stop-distance="1in" fo:margin-left="0.37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95">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96">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97">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98">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99">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10" style:parent-style-name="Graphics">
      <style:graphic-properties draw:fill="none" draw:stroke="none"/>
    </style:style>
    <style:style style:family="presentation" style:name="a1411">
      <style:graphic-properties draw:fill="none" draw:stroke="solid" svg:stroke-width="0.01042in" svg:stroke-color="#000000" svg:stroke-opacity="100%" draw:stroke-linejoin="round" svg:stroke-linecap="butt"/>
    </style:style>
    <style:style style:family="presentation" style:name="a1412">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1413">
      <style:drawing-page-properties draw:fill="solid" draw:fill-color="#ffffff" draw:opacity="100%" presentation:visibility="visible" draw:background-size="border" presentation:background-objects-visible="false" presentation:background-visible="true" presentation:display-header="false" presentation:display-footer="false" presentation:display-page-number="false" presentation:display-date-time="false"/>
    </style:style>
    <style:style style:family="drawing-page" style:name="a1414">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415">
      <style:text-properties fo:font-variant="normal" fo:text-transform="none" fo:color="#0a5265" style:text-line-through-type="none" style:text-line-through-style="none" style:text-line-through-width="auto" style:text-line-through-color="font-color" style:text-position="0% 100%" fo:font-family="文鼎粗圓" style:font-family-asian="文鼎粗圓" style:font-family-complex="Pacifico"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16">
      <style:text-properties fo:font-variant="normal" fo:text-transform="none" fo:color="#0a5265" style:text-line-through-type="none" style:text-line-through-style="none" style:text-line-through-width="auto" style:text-line-through-color="font-color" style:text-position="0% 100%" fo:font-family="文鼎粗圓" style:font-family-asian="文鼎粗圓" style:font-family-complex="Pacifico" style:font-family-generic="modern" style:font-family-generic-asian="modern" style:font-pitch="fixed" style:font-pitch-asian="fixed"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1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418">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1419">
      <style:text-properties fo:font-variant="normal" fo:text-transform="none" fo:color="#052933" style:text-line-through-type="none" style:text-line-through-style="none" style:text-line-through-width="auto" style:text-line-through-color="font-color" style:text-position="0% 100%" fo:font-family="Arial" style:font-family-asian="新細明體" style:font-family-generic-asian="roman" style:font-pitch-asian="variable" fo:font-size="0.37042in" style:font-size-asian="0.37042in" style:font-size-complex="0.3704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1091">
      <style:table-cell-properties style:vertical-align="middle" fo:background-color="#d9d9d9" fo:border-top="0.01389in solid #000000" fo:border-bottom="0.01389in solid #000000" fo:border-left="0.01389in solid #000000" fo:border-right="0.01389in solid #000000" fo:padding-top="0in" fo:padding-bottom="0in" fo:padding-left="0.075in" fo:padding-right="0.075in"/>
      <style:paragraph-properties style:writing-mode="lr-tb"/>
    </style:style>
    <style:style style:family="text" style:name="a1920">
      <style:text-properties fo:color="#052933" fo:font-family="文鼎細圓" style:font-family-asian="文鼎細圓" style:font-family-generic="modern" style:font-family-generic-asian="modern" style:font-pitch="fixed" style:font-pitch-asian="fixed" fo:font-size="0.27778in" style:font-size-asian="0.27778in" style:font-size-complex="0.27778in" fo:language="en" style:language-asian="zh" fo:country="US" style:country-asian="TW" style:letter-kerning="true"/>
    </style:style>
    <style:style style:family="graphic" style:name="a950">
      <style:graphic-properties fo:wrap-option="wrap" fo:padding-top="0.09998in" fo:padding-bottom="0.09998in" fo:padding-left="0.09998in" fo:padding-right="0.09998in" draw:textarea-vertical-align="middle" draw:textarea-horizontal-align="left" draw:fill="solid" draw:fill-color="#0a5265" draw:opacity="100%" draw:stroke="none" draw:auto-grow-width="false" draw:auto-grow-height="false"/>
      <style:paragraph-properties style:font-independent-line-spacing="true" style:writing-mode="lr-tb"/>
    </style:style>
    <style:style style:family="text" style:name="a1921">
      <style:text-properties fo:color="#052933" fo:font-family="文鼎細圓" style:font-family-asian="文鼎細圓" style:font-family-generic="modern" style:font-family-generic-asian="modern" style:font-pitch="fixed" style:font-pitch-asian="fixed" fo:font-size="0.27778in" style:font-size-asian="0.27778in" style:font-size-complex="0.27778in" fo:language="en" style:language-asian="zh" fo:country="US" style:country-asian="TW" style:letter-kerning="true"/>
    </style:style>
    <style:style style:family="text" style:name="a1092">
      <style:text-properties fo:color="#000000"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25in" style:font-size-asian="0.25in" style:font-size-complex="0.25in" style:language-asian="zh" style:country-asian="TW" style:letter-kerning="true"/>
    </style:style>
    <style:style style:family="text" style:name="a951">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22">
      <style:text-properties fo:color="#052933" fo:font-family="文鼎細圓" style:font-family-asian="文鼎細圓" style:font-family-generic="modern" style:font-family-generic-asian="modern" style:font-pitch="fixed" style:font-pitch-asian="fixed" fo:font-size="0.27778in" style:font-size-asian="0.27778in" style:font-size-complex="0.27778in" fo:language="en" style:language-asian="zh" fo:country="US" style:country-asian="TW" style:letter-kerning="true"/>
    </style:style>
    <style:style style:family="text" style:name="a1093">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25in" style:font-size-asian="0.25in" style:font-size-complex="0.25in" style:language-asian="zh" style:country-asian="TW" style:letter-kerning="true"/>
    </style:style>
    <style:style style:family="paragraph" style:name="a95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23">
      <style:text-properties fo:color="#052933" fo:font-family="文鼎細圓" style:font-family-asian="文鼎細圓" style:font-family-generic="modern" style:font-family-generic-asian="modern" style:font-pitch="fixed" style:font-pitch-asian="fixed" fo:font-size="0.27778in" style:font-size-asian="0.27778in" style:font-size-complex="0.27778in" fo:language="en" style:language-asian="zh" fo:country="US" style:country-asian="TW"/>
    </style:style>
    <style:style style:family="paragraph" style:name="a1094">
      <style:paragraph-properties fo:text-align="center" fo:margin-bottom="0in"/>
    </style:style>
    <style:style style:family="graphic" style:name="a953">
      <style:graphic-properties fo:wrap-option="wrap" fo:padding-top="0.09998in" fo:padding-bottom="0.09998in" fo:padding-left="0.09998in" fo:padding-right="0.09998in" draw:textarea-vertical-align="middle" draw:textarea-horizontal-align="left" draw:fill="solid" draw:fill-color="#d36e00" draw:opacity="100%" draw:stroke="none" draw:auto-grow-width="false" draw:auto-grow-height="false"/>
      <style:paragraph-properties style:font-independent-line-spacing="true" style:writing-mode="lr-tb"/>
    </style:style>
    <style:style style:family="text" style:name="a1924">
      <style:text-properties fo:color="#052933" fo:font-family="文鼎細圓" style:font-family-asian="文鼎細圓" style:font-family-generic="modern" style:font-family-generic-asian="modern" style:font-pitch="fixed" style:font-pitch-asian="fixed" fo:font-size="0.27778in" style:font-size-asian="0.27778in" style:font-size-complex="0.27778in" fo:language="en" style:language-asian="zh" fo:country="US" style:country-asian="TW"/>
    </style:style>
    <style:style style:family="text" style:name="a954">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92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style:style>
    <style:style style:family="table-cell" style:name="a1096">
      <style:table-cell-properties style:vertical-align="middle" fo:background-color="#d9d9d9" fo:border-top="0.01389in solid #000000" fo:border-bottom="0.01389in solid #000000" fo:border-left="0.01389in solid #000000" fo:border-right="0.01389in solid #000000" fo:padding-top="0in" fo:padding-bottom="0in" fo:padding-left="0.075in" fo:padding-right="0.075in"/>
      <style:paragraph-properties style:writing-mode="lr-tb"/>
    </style:style>
    <style:style style:family="paragraph" style:name="a95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1926">
      <style:table-cell-properties style:vertical-align="middle" fo:border-top="0.01389in solid #0a5265" fo:border-bottom="0.01389in solid #0a5265" fo:border-left="0.01389in solid #0a5265" fo:border-right="0.01389in solid #0a5265" fo:padding-top="0.05in" fo:padding-bottom="0.05in" fo:padding-left="0.1in" fo:padding-right="0.1in"/>
      <style:paragraph-properties style:writing-mode="lr-tb"/>
    </style:style>
    <style:style style:family="text" style:name="a1097">
      <style:text-properties fo:color="#000000" fo:font-family="Times New Roman" style:font-family-asian="標楷體" style:font-family-complex="Times New Roman" style:font-family-generic="roman" style:font-family-generic-asian="script" style:font-family-generic-complex="roman" style:font-pitch="variable" style:font-pitch-asian="fixed" style:font-pitch-complex="variable" fo:font-size="0.25in" style:font-size-asian="0.25in" style:font-size-complex="0.25in" style:language-asian="zh" style:country-asian="TW" style:letter-kerning="true"/>
    </style:style>
    <style:style style:family="graphic" style:name="a956">
      <style:graphic-properties fo:wrap-option="wrap" fo:padding-top="0.09998in" fo:padding-bottom="0.09998in" fo:padding-left="0.09998in" fo:padding-right="0.09998in" draw:textarea-vertical-align="middle" draw:textarea-horizontal-align="left" draw:fill="solid" draw:fill-color="#ff8c00" draw:opacity="100%" draw:stroke="none" draw:auto-grow-width="false" draw:auto-grow-height="false"/>
      <style:paragraph-properties style:font-independent-line-spacing="true" style:writing-mode="lr-tb"/>
    </style:style>
    <style:style style:family="text" style:name="a1927">
      <style:text-properties fo:font-variant="normal" fo:text-transform="none" fo:color="#052933" style:text-line-through-type="none" style:text-line-through-style="none" style:text-line-through-width="auto" style:text-line-through-color="font-color" fo:font-family="文鼎細圓" style:font-family-asian="文鼎細圓" style:font-family-generic="modern" style:font-family-generic-asian="modern" style:font-pitch="fixed" style:font-pitch-asian="fixed" fo:font-size="0.27778in" style:font-size-asian="0.27778in" style:font-size-complex="0.27778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ext" style:name="a1098">
      <style:text-properties fo:font-family="Calibri" style:font-family-asian="新細明體" style:font-family-complex="Times New Roman" style:font-family-generic="swiss" style:font-family-generic-asian="roman" style:font-family-generic-complex="roman" style:font-pitch="variable" style:font-pitch-asian="variable" style:font-pitch-complex="variable" fo:font-size="0.25in" style:font-size-asian="0.25in" style:font-size-complex="0.25in" style:language-asian="zh" style:country-asian="TW" style:letter-kerning="true"/>
    </style:style>
    <style:style style:family="text" style:name="a957">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28">
      <style:text-properties fo:font-variant="normal" fo:text-transform="none" fo:color="#052933" style:text-line-through-type="none" style:text-line-through-style="none" style:text-line-through-width="auto" style:text-line-through-color="font-color" fo:font-family="文鼎細圓" style:font-family-asian="文鼎細圓" style:font-family-generic="modern" style:font-family-generic-asian="modern" style:font-pitch="fixed" style:font-pitch-asian="fixed" fo:font-size="0.27778in" style:font-size-asian="0.27778in" style:font-size-complex="0.27778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paragraph" style:name="a1099">
      <style:paragraph-properties fo:text-align="center" fo:margin-bottom="0in"/>
    </style:style>
    <style:style style:family="paragraph" style:name="a95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29">
      <style:text-properties fo:font-variant="normal" fo:text-transform="none" fo:color="#052933" style:text-line-through-type="none" style:text-line-through-style="none" style:text-line-through-width="auto" style:text-line-through-color="font-color" fo:font-family="文鼎細圓" style:font-family-asian="文鼎細圓" style:font-family-generic="modern" style:font-family-generic-asian="modern" style:font-pitch="fixed" style:font-pitch-asian="fixed" fo:font-size="0.27778in" style:font-size-asian="0.27778in" style:font-size-complex="0.27778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graphic" style:name="a959">
      <style:graphic-properties fo:wrap-option="wrap" fo:padding-top="0.09998in" fo:padding-bottom="0.09998in" fo:padding-left="0.09998in" fo:padding-right="0.09998in" draw:textarea-vertical-align="middle" draw:textarea-horizontal-align="left" draw:fill="solid" draw:fill-color="#1f98d7" draw:opacity="100%" draw:stroke="none" draw:auto-grow-width="false" draw:auto-grow-height="false"/>
      <style:paragraph-properties style:font-independent-line-spacing="true" style:writing-mode="lr-tb"/>
    </style:style>
    <style:style style:family="paragraph" style:name="a142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21">
      <style:graphic-properties fo:wrap-option="wrap" fo:padding-top="0.05in" fo:padding-bottom="0.05in" fo:padding-left="0.1in" fo:padding-right="0.1in" draw:textarea-vertical-align="middle" draw:textarea-horizontal-align="center" draw:fill="solid" draw:fill-color="#ffada4" draw:opacity="100%" draw:stroke="none" draw:auto-grow-width="false" draw:auto-grow-height="false"/>
      <style:paragraph-properties style:font-independent-line-spacing="true" style:writing-mode="lr-tb"/>
    </style:style>
    <style:style style:family="text" style:name="a1422">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23">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24">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25">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26">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27">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28">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29">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30">
      <style:text-properties fo:color="#052933" fo:font-family="文鼎細圓" style:font-family-asian="文鼎細圓" style:font-family-generic="modern" style:font-family-generic-asian="modern" style:font-pitch="fixed" style:font-pitch-asian="fixed" fo:font-size="0.27778in" style:font-size-asian="0.27778in" style:font-size-complex="0.27778in" fo:language="en" style:language-asian="zh" fo:country="US" style:country-asian="TW"/>
    </style:style>
    <style:style style:family="text" style:name="a960">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931">
      <style:paragraph-properties/>
    </style:style>
    <style:style style:family="paragraph" style:name="a96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62">
      <style:graphic-properties fo:wrap-option="wrap" fo:padding-top="0.09998in" fo:padding-bottom="0.09998in" fo:padding-left="0.09998in" fo:padding-right="0.09998in" draw:textarea-vertical-align="middle" draw:textarea-horizontal-align="left" draw:fill="solid" draw:fill-color="#633500" draw:opacity="100%" draw:stroke="none" draw:auto-grow-width="false" draw:auto-grow-height="false"/>
      <style:paragraph-properties style:font-independent-line-spacing="true" style:writing-mode="lr-tb"/>
    </style:style>
    <style:style style:family="table-cell" style:name="a1933">
      <style:table-cell-properties style:vertical-align="middle" fo:border-top="0.01389in solid #0a5265" fo:border-bottom="0.01389in solid #0a5265" fo:border-left="0.01389in solid #0a5265" fo:border-right="0.01389in solid #0a5265" fo:padding-top="0.05in" fo:padding-bottom="0.05in" fo:padding-left="0.1in" fo:padding-right="0.1in"/>
      <style:paragraph-properties style:writing-mode="lr-tb"/>
    </style:style>
    <style:style style:family="text" style:name="a963">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34">
      <style:text-properties fo:color="#052933" fo:font-family="文鼎細圓" style:font-family-asian="文鼎細圓" style:font-family-generic="modern" style:font-family-generic-asian="modern" style:font-pitch="fixed" style:font-pitch-asian="fixed" fo:font-size="0.27778in" style:font-size-asian="0.27778in" style:font-size-complex="0.27778in" fo:language="en" style:language-asian="zh" fo:country="US" style:country-asian="TW"/>
    </style:style>
    <style:style style:family="paragraph" style:name="a96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35">
      <style:text-properties fo:color="#052933" fo:font-family="文鼎細圓" style:font-family-asian="文鼎細圓" style:font-family-generic="modern" style:font-family-generic-asian="modern" style:font-pitch="fixed" style:font-pitch-asian="fixed" fo:font-size="0.27778in" style:font-size-asian="0.27778in" style:font-size-complex="0.27778in" fo:language="en" style:language-asian="zh" fo:country="US" style:country-asian="TW"/>
    </style:style>
    <style:style style:family="graphic" style:name="a965">
      <style:graphic-properties fo:wrap-option="wrap" fo:padding-top="0.09998in" fo:padding-bottom="0.09998in" fo:padding-left="0.09998in" fo:padding-right="0.09998in" draw:textarea-vertical-align="middle" draw:textarea-horizontal-align="left" draw:fill="solid" draw:fill-color="#1f98d7" draw:opacity="100%" draw:stroke="none" draw:auto-grow-width="false" draw:auto-grow-height="false"/>
      <style:paragraph-properties style:font-independent-line-spacing="true" style:writing-mode="lr-tb"/>
    </style:style>
    <style:style style:family="text" style:name="a1936">
      <style:text-properties fo:color="#052933" fo:font-family="文鼎細圓" style:font-family-asian="文鼎細圓" style:font-family-generic="modern" style:font-family-generic-asian="modern" style:font-pitch="fixed" style:font-pitch-asian="fixed" fo:font-size="0.27778in" style:font-size-asian="0.27778in" style:font-size-complex="0.27778in" fo:language="en" style:language-asian="zh" fo:country="US" style:country-asian="TW"/>
    </style:style>
    <style:style style:family="text" style:name="a966">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937">
      <style:paragraph-properties/>
    </style:style>
    <style:style style:family="paragraph" style:name="a96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68">
      <style:graphic-properties fo:wrap-option="wrap" fo:padding-top="0.09998in" fo:padding-bottom="0.09998in" fo:padding-left="0.09998in" fo:padding-right="0.09998in" draw:textarea-vertical-align="middle" draw:textarea-horizontal-align="left" draw:fill="solid" draw:fill-color="#1f98d7" draw:opacity="100%" draw:stroke="none" draw:auto-grow-width="false" draw:auto-grow-height="false"/>
      <style:paragraph-properties style:font-independent-line-spacing="true" style:writing-mode="lr-tb"/>
    </style:style>
    <style:style style:family="table-cell" style:name="a1939">
      <style:table-cell-properties style:vertical-align="middle" fo:border-top="0.01389in solid #0a5265" fo:border-bottom="0.01389in solid #0a5265" fo:border-left="0.01389in solid #0a5265" fo:border-right="0.01389in solid #0a5265" fo:padding-top="0.05in" fo:padding-bottom="0.05in" fo:padding-left="0.1in" fo:padding-right="0.1in"/>
      <style:paragraph-properties style:writing-mode="lr-tb"/>
    </style:style>
    <style:style style:family="text" style:name="a969">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30">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31">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32">
      <style:paragraph-properties fo:line-height="100%" fo:text-align="left" style:tab-stop-distance="1in" fo:margin-left="0.37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34">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35">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36">
      <style:paragraph-properties fo:line-height="100%" fo:text-align="left" style:tab-stop-distance="1in" fo:margin-left="0.37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38">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able" style:name="a1439">
      <style:table-properties style:writing-mode="lr-tb"/>
    </style:style>
    <style:style style:family="table-row" style:name="a1940">
      <style:table-row-properties style:row-height="0.76667in"/>
    </style:style>
    <style:style style:family="paragraph" style:name="a97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41">
      <style:text-properties fo:color="#052933" fo:font-family="文鼎細圓" style:font-family-asian="文鼎細圓" style:font-family-generic="modern" style:font-family-generic-asian="modern" style:font-pitch="fixed" style:font-pitch-asian="fixed" fo:font-size="0.27778in" style:font-size-asian="0.27778in" style:font-size-complex="0.27778in" fo:language="en" style:language-asian="zh" fo:country="US" style:country-asian="TW"/>
    </style:style>
    <style:style style:family="graphic" style:name="a971">
      <style:graphic-properties fo:wrap-option="wrap" fo:padding-top="0.09998in" fo:padding-bottom="0.09998in" fo:padding-left="0.09998in" fo:padding-right="0.09998in" draw:textarea-vertical-align="middle" draw:textarea-horizontal-align="left" draw:fill="solid" draw:fill-color="#fd5f5a" draw:opacity="100%" draw:stroke="none" draw:auto-grow-width="false" draw:auto-grow-height="false"/>
      <style:paragraph-properties style:font-independent-line-spacing="true" style:writing-mode="lr-tb"/>
    </style:style>
    <style:style style:family="text" style:name="a1942">
      <style:text-properties fo:color="#052933" fo:font-family="文鼎細圓" style:font-family-asian="文鼎細圓" style:font-family-generic="modern" style:font-family-generic-asian="modern" style:font-pitch="fixed" style:font-pitch-asian="fixed" fo:font-size="0.27778in" style:font-size-asian="0.27778in" style:font-size-complex="0.27778in" fo:language="en" style:language-asian="zh" fo:country="US" style:country-asian="TW"/>
    </style:style>
    <style:style style:family="text" style:name="a972">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43">
      <style:text-properties fo:color="#052933" fo:font-family="文鼎細圓" style:font-family-asian="文鼎細圓" style:font-family-generic="modern" style:font-family-generic-asian="modern" style:font-pitch="fixed" style:font-pitch-asian="fixed" fo:font-size="0.27778in" style:font-size-asian="0.27778in" style:font-size-complex="0.27778in" fo:language="en" style:language-asian="zh" fo:country="US" style:country-asian="TW"/>
    </style:style>
    <style:style style:family="paragraph" style:name="a97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44">
      <style:text-properties fo:color="#052933" fo:font-family="文鼎細圓" style:font-family-asian="文鼎細圓" style:font-family-generic="modern" style:font-family-generic-asian="modern" style:font-pitch="fixed" style:font-pitch-asian="fixed" fo:font-size="0.27778in" style:font-size-asian="0.27778in" style:font-size-complex="0.27778in" fo:language="en" style:language-asian="zh" fo:country="US" style:country-asian="TW"/>
    </style:style>
    <style:style style:family="graphic" style:name="a974">
      <style:graphic-properties fo:wrap-option="wrap" fo:padding-top="0.09998in" fo:padding-bottom="0.09998in" fo:padding-left="0.09998in" fo:padding-right="0.09998in" draw:textarea-vertical-align="middle" draw:textarea-horizontal-align="left" draw:fill="solid" draw:fill-color="#fd5f5a" draw:opacity="100%" draw:stroke="none" draw:auto-grow-width="false" draw:auto-grow-height="false"/>
      <style:paragraph-properties style:font-independent-line-spacing="true" style:writing-mode="lr-tb"/>
    </style:style>
    <style:style style:family="text" style:name="a1945">
      <style:text-properties fo:color="#052933" fo:font-family="文鼎細圓" style:font-family-asian="文鼎細圓" style:font-family-generic="modern" style:font-family-generic-asian="modern" style:font-pitch="fixed" style:font-pitch-asian="fixed" fo:font-size="0.27778in" style:font-size-asian="0.27778in" style:font-size-complex="0.27778in" fo:language="en" style:language-asian="zh" fo:country="US" style:country-asian="TW"/>
    </style:style>
    <style:style style:family="text" style:name="a975">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46">
      <style:text-properties fo:color="#052933" fo:font-family="文鼎細圓" style:font-family-asian="文鼎細圓" style:font-family-generic="modern" style:font-family-generic-asian="modern" style:font-pitch="fixed" style:font-pitch-asian="fixed" fo:font-size="0.27778in" style:font-size-asian="0.27778in" style:font-size-complex="0.27778in" fo:language="en" style:language-asian="zh" fo:country="US" style:country-asian="TW"/>
    </style:style>
    <style:style style:family="paragraph" style:name="a97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47">
      <style:text-properties fo:color="#052933" fo:font-family="文鼎細圓" style:font-family-asian="文鼎細圓" style:font-family-generic="modern" style:font-family-generic-asian="modern" style:font-pitch="fixed" style:font-pitch-asian="fixed" fo:font-size="0.27778in" style:font-size-asian="0.27778in" style:font-size-complex="0.27778in" fo:language="en" style:language-asian="zh" fo:country="US" style:country-asian="TW"/>
    </style:style>
    <style:style style:family="graphic" style:name="a977">
      <style:graphic-properties fo:wrap-option="wrap" fo:padding-top="0.09998in" fo:padding-bottom="0.09998in" fo:padding-left="0.09998in" fo:padding-right="0.09998in" draw:textarea-vertical-align="middle" draw:textarea-horizontal-align="left" draw:fill="solid" draw:fill-color="#d8cab2" draw:opacity="100%" draw:stroke="none" draw:auto-grow-width="false" draw:auto-grow-height="false"/>
      <style:paragraph-properties style:font-independent-line-spacing="true" style:writing-mode="lr-tb"/>
    </style:style>
    <style:style style:family="text" style:name="a1948">
      <style:text-properties fo:color="#052933" fo:font-family="文鼎細圓" style:font-family-asian="文鼎細圓" style:font-family-generic="modern" style:font-family-generic-asian="modern" style:font-pitch="fixed" style:font-pitch-asian="fixed" fo:font-size="0.27778in" style:font-size-asian="0.27778in" style:font-size-complex="0.27778in" fo:language="en" style:language-asian="zh" fo:country="US" style:country-asian="TW"/>
    </style:style>
    <style:style style:family="text" style:name="a978">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949">
      <style:paragraph-properties fo:line-height="100%" fo:text-align="left" style:tab-stop-distance="0.75in" fo:margin-left="0in" fo:margin-right="0in" fo:text-indent="0in" fo:margin-top="0in" fo:margin-bottom="0in" style:punctuation-wrap="hanging" style:vertical-align="auto" style:writing-mode="lr-tb">
        <style:tab-stops/>
      </style:paragraph-properties>
      <style:text-properties/>
    </style:style>
    <style:style style:family="paragraph" style:name="a97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olumn" style:name="a1440">
      <style:table-column-properties style:column-width="2.43319in"/>
    </style:style>
    <style:style style:family="table-column" style:name="a1441">
      <style:table-column-properties style:column-width="2.76799in"/>
    </style:style>
    <style:style style:family="table-column" style:name="a1442">
      <style:table-column-properties style:column-width="4.03746in"/>
    </style:style>
    <style:style style:family="table-row" style:name="a1443">
      <style:table-row-properties style:row-height="0.43555in"/>
    </style:style>
    <style:style style:family="text" style:name="a1444">
      <style:text-properties fo:font-variant="normal" fo:text-transform="none" fo:color="#000000" style:text-line-through-type="none" style:text-line-through-style="none" style:text-line-through-width="auto" style:text-line-through-color="font-color" fo:font-family="文鼎細圓" style:font-family-asian="文鼎細圓" style:font-family-complex="Arial" style:font-family-generic="modern" style:font-family-generic-asian="modern" style:font-pitch="fixed" style:font-pitch-asian="fixed" fo:font-size="0.33333in" style:font-size-asian="0.33333in" style:font-size-complex="0.33333in" style:language-asian="zh"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1445">
      <style:paragraph-properties fo:text-align="center" fo:margin-bottom="0in"/>
    </style:style>
    <style:style style:family="table-cell" style:name="a1447">
      <style:table-cell-properties style:vertical-align="top" fo:border-top="0.01389in solid #000000" fo:border-bottom="0.01389in solid #000000" fo:border-left="0.01389in solid #000000" fo:border-right="0.01389in solid #000000" fo:padding-top="0in" fo:padding-bottom="0in" fo:padding-left="0.075in" fo:padding-right="0.075in"/>
      <style:paragraph-properties style:writing-mode="lr-tb"/>
    </style:style>
    <style:style style:family="text" style:name="a1448">
      <style:text-properties fo:font-variant="normal" fo:text-transform="none" fo:color="#000000" style:text-line-through-type="none" style:text-line-through-style="none" style:text-line-through-width="auto" style:text-line-through-color="font-color" fo:font-family="文鼎細圓" style:font-family-asian="文鼎細圓" style:font-family-complex="Arial" style:font-family-generic="modern" style:font-family-generic-asian="modern" style:font-pitch="fixed" style:font-pitch-asian="fixed" fo:font-size="0.33333in" style:font-size-asian="0.33333in" style:font-size-complex="0.33333in" style:language-asian="zh"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text" style:name="a2000">
      <style:text-properties fo:color="#052933" fo:font-family="文鼎細圓" style:font-family-asian="文鼎細圓" style:font-family-generic="modern" style:font-family-generic-asian="modern" style:font-pitch="fixed" style:font-pitch-asian="fixed" fo:font-size="0.27778in" style:font-size-asian="0.27778in" style:font-size-complex="0.27778in" fo:language="en" style:language-asian="zh" fo:country="US" style:country-asian="TW"/>
    </style:style>
    <style:style style:family="paragraph" style:name="a1449">
      <style:paragraph-properties fo:text-align="center" fo:margin-bottom="0in"/>
    </style:style>
    <style:style style:family="text" style:name="a2001">
      <style:text-properties fo:color="#052933" fo:font-family="文鼎細圓" style:font-family-asian="文鼎細圓" style:font-family-generic="modern" style:font-family-generic-asian="modern" style:font-pitch="fixed" style:font-pitch-asian="fixed" fo:font-size="0.27778in" style:font-size-asian="0.27778in" style:font-size-complex="0.27778in" fo:language="en" style:language-asian="zh" fo:country="US" style:country-asian="TW"/>
    </style:style>
    <style:style style:family="table-cell" style:name="a1950">
      <style:table-cell-properties style:vertical-align="middle" fo:border-top="0.01389in solid #0a5265" fo:border-bottom="0.01389in solid #0a5265" fo:border-left="0.01389in solid #0a5265" fo:border-right="0.01389in solid #0a5265" fo:padding-top="0.05in" fo:padding-bottom="0.05in" fo:padding-left="0.1in" fo:padding-right="0.1in"/>
      <style:paragraph-properties style:writing-mode="lr-tb"/>
    </style:style>
    <style:style style:family="text" style:name="a2002">
      <style:text-properties fo:color="#052933" fo:font-family="文鼎細圓" style:font-family-asian="文鼎細圓" style:font-family-generic="modern" style:font-family-generic-asian="modern" style:font-pitch="fixed" style:font-pitch-asian="fixed" fo:font-size="0.27778in" style:font-size-asian="0.27778in" style:font-size-complex="0.27778in" fo:language="en" style:language-asian="zh" fo:country="US" style:country-asian="TW"/>
    </style:style>
    <style:style style:family="graphic" style:name="a980">
      <style:graphic-properties fo:wrap-option="wrap" fo:padding-top="0.09998in" fo:padding-bottom="0.09998in" fo:padding-left="0.09998in" fo:padding-right="0.09998in" draw:textarea-vertical-align="middle" draw:textarea-horizontal-align="left" draw:fill="solid" draw:fill-color="#ff7769" draw:opacity="100%" draw:stroke="none" draw:auto-grow-width="false" draw:auto-grow-height="false"/>
      <style:paragraph-properties style:font-independent-line-spacing="true" style:writing-mode="lr-tb"/>
    </style:style>
    <style:style style:family="text" style:name="a2003">
      <style:text-properties fo:color="#052933" fo:font-family="文鼎細圓" style:font-family-asian="文鼎細圓" style:font-family-generic="modern" style:font-family-generic-asian="modern" style:font-pitch="fixed" style:font-pitch-asian="fixed" fo:font-size="0.27778in" style:font-size-asian="0.27778in" style:font-size-complex="0.27778in" fo:language="en" style:language-asian="zh" fo:country="US" style:country-asian="TW"/>
    </style:style>
    <style:style style:family="text" style:name="a1951">
      <style:text-properties fo:color="#052933" fo:font-family="文鼎細圓" style:font-family-asian="文鼎細圓" style:font-family-generic="modern" style:font-family-generic-asian="modern" style:font-pitch="fixed" style:font-pitch-asian="fixed" fo:font-size="0.27778in" style:font-size-asian="0.27778in" style:font-size-complex="0.27778in" fo:language="en" style:language-asian="zh" fo:country="US" style:country-asian="TW"/>
    </style:style>
    <style:style style:family="text" style:name="a981">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04">
      <style:text-properties fo:color="#052933" fo:font-family="文鼎細圓" style:font-family-asian="文鼎細圓" style:font-family-generic="modern" style:font-family-generic-asian="modern" style:font-pitch="fixed" style:font-pitch-asian="fixed" fo:font-size="0.27778in" style:font-size-asian="0.27778in" style:font-size-complex="0.27778in" fo:language="en" style:language-asian="zh" fo:country="US" style:country-asian="TW"/>
    </style:style>
    <style:style style:family="text" style:name="a1952">
      <style:text-properties fo:color="#052933" fo:font-family="文鼎細圓" style:font-family-asian="文鼎細圓" style:font-family-generic="modern" style:font-family-generic-asian="modern" style:font-pitch="fixed" style:font-pitch-asian="fixed" fo:font-size="0.27778in" style:font-size-asian="0.27778in" style:font-size-complex="0.27778in" fo:language="en" style:language-asian="zh" fo:country="US" style:country-asian="TW" style:letter-kerning="true"/>
    </style:style>
    <style:style style:family="paragraph" style:name="a98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05">
      <style:text-properties fo:color="#052933" fo:font-family="文鼎細圓" style:font-family-asian="文鼎細圓" style:font-family-generic="modern" style:font-family-generic-asian="modern" style:font-pitch="fixed" style:font-pitch-asian="fixed" fo:font-size="0.27778in" style:font-size-asian="0.27778in" style:font-size-complex="0.27778in" fo:language="en" style:language-asian="zh" fo:country="US" style:country-asian="TW"/>
    </style:style>
    <style:style style:family="text" style:name="a1953">
      <style:text-properties fo:color="#052933" fo:font-family="文鼎細圓" style:font-family-asian="文鼎細圓" style:font-family-generic="modern" style:font-family-generic-asian="modern" style:font-pitch="fixed" style:font-pitch-asian="fixed" fo:font-size="0.27778in" style:font-size-asian="0.27778in" style:font-size-complex="0.27778in" fo:language="en" style:language-asian="zh" fo:country="US" style:country-asian="TW" style:letter-kerning="true"/>
    </style:style>
    <style:style style:family="graphic" style:name="a983">
      <style:graphic-properties fo:wrap-option="wrap" fo:padding-top="0.09998in" fo:padding-bottom="0.09998in" fo:padding-left="0.09998in" fo:padding-right="0.09998in" draw:textarea-vertical-align="middle" draw:textarea-horizontal-align="left" draw:fill="solid" draw:fill-color="#d8cab2" draw:opacity="100%" draw:stroke="none" draw:auto-grow-width="false" draw:auto-grow-height="false"/>
      <style:paragraph-properties style:font-independent-line-spacing="true" style:writing-mode="lr-tb"/>
    </style:style>
    <style:style style:family="text" style:name="a2006">
      <style:text-properties fo:color="#052933" fo:font-family="文鼎細圓" style:font-family-asian="文鼎細圓" style:font-family-generic="modern" style:font-family-generic-asian="modern" style:font-pitch="fixed" style:font-pitch-asian="fixed" fo:font-size="0.27778in" style:font-size-asian="0.27778in" style:font-size-complex="0.27778in" fo:language="en" style:language-asian="zh" fo:country="US" style:country-asian="TW"/>
    </style:style>
    <style:style style:family="text" style:name="a1954">
      <style:text-properties fo:color="#052933" fo:font-family="文鼎細圓" style:font-family-asian="文鼎細圓" style:font-family-generic="modern" style:font-family-generic-asian="modern" style:font-pitch="fixed" style:font-pitch-asian="fixed" fo:font-size="0.27778in" style:font-size-asian="0.27778in" style:font-size-complex="0.27778in" fo:language="en" style:language-asian="zh" fo:country="US" style:country-asian="TW" style:letter-kerning="true"/>
    </style:style>
    <style:style style:family="text" style:name="a984">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007">
      <style:paragraph-properties fo:line-height="100%" fo:text-align="left" style:tab-stop-distance="0.75in" fo:margin-left="0in" fo:margin-right="0in" fo:text-indent="0in" fo:margin-top="0in" fo:margin-bottom="0in" style:punctuation-wrap="hanging" style:vertical-align="auto" style:writing-mode="lr-tb">
        <style:tab-stops/>
      </style:paragraph-properties>
      <style:text-properties/>
    </style:style>
    <style:style style:family="text" style:name="a1955">
      <style:text-properties fo:color="#052933" fo:font-family="文鼎細圓" style:font-family-asian="文鼎細圓" style:font-family-generic="modern" style:font-family-generic-asian="modern" style:font-pitch="fixed" style:font-pitch-asian="fixed" fo:font-size="0.27778in" style:font-size-asian="0.27778in" style:font-size-complex="0.27778in" fo:language="en" style:language-asian="zh" fo:country="US" style:country-asian="TW" style:letter-kerning="true"/>
    </style:style>
    <style:style style:family="paragraph" style:name="a98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2008">
      <style:table-cell-properties style:vertical-align="middle" fo:border-top="0.01389in solid #0a5265" fo:border-bottom="0.01389in solid #0a5265" fo:border-left="0.01389in solid #0a5265" fo:border-right="0.01389in solid #0a5265" fo:padding-top="0.05in" fo:padding-bottom="0.05in" fo:padding-left="0.1in" fo:padding-right="0.1in"/>
      <style:paragraph-properties style:writing-mode="lr-tb"/>
    </style:style>
    <style:style style:family="text" style:name="a1956">
      <style:text-properties fo:color="#052933" fo:font-family="文鼎細圓" style:font-family-asian="文鼎細圓" style:font-family-generic="modern" style:font-family-generic-asian="modern" style:font-pitch="fixed" style:font-pitch-asian="fixed" fo:font-size="0.27778in" style:font-size-asian="0.27778in" style:font-size-complex="0.27778in" fo:language="en" style:language-asian="zh" fo:country="US" style:country-asian="TW"/>
    </style:style>
    <style:style style:family="graphic" style:name="a986">
      <style:graphic-properties fo:wrap-option="wrap" fo:padding-top="0.09998in" fo:padding-bottom="0.09998in" fo:padding-left="0.09998in" fo:padding-right="0.09998in" draw:textarea-vertical-align="middle" draw:textarea-horizontal-align="left" draw:fill="solid" draw:fill-color="#1f98d7" draw:opacity="100%" draw:stroke="none" draw:auto-grow-width="false" draw:auto-grow-height="false"/>
      <style:paragraph-properties style:font-independent-line-spacing="true" style:writing-mode="lr-tb"/>
    </style:style>
    <style:style style:family="text" style:name="a2009">
      <style:text-properties fo:color="#052933" fo:font-family="文鼎細圓" style:font-family-asian="文鼎細圓" style:font-family-generic="modern" style:font-family-generic-asian="modern" style:font-pitch="fixed" style:font-pitch-asian="fixed" fo:font-size="0.27778in" style:font-size-asian="0.27778in" style:font-size-complex="0.27778in" fo:language="en" style:language-asian="zh" fo:country="US" style:country-asian="TW"/>
    </style:style>
    <style:style style:family="text" style:name="a1957">
      <style:text-properties fo:color="#052933" fo:font-family="文鼎細圓" style:font-family-asian="文鼎細圓" style:font-family-generic="modern" style:font-family-generic-asian="modern" style:font-pitch="fixed" style:font-pitch-asian="fixed" fo:font-size="0.27778in" style:font-size-asian="0.27778in" style:font-size-complex="0.27778in" fo:language="en" style:language-asian="zh" fo:country="US" style:country-asian="TW"/>
    </style:style>
    <style:style style:family="text" style:name="a987">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95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style:style>
    <style:style style:family="paragraph" style:name="a98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1959">
      <style:table-cell-properties style:vertical-align="middle" fo:border-top="0.01389in solid #0a5265" fo:border-bottom="0.01389in solid #0a5265" fo:border-left="0.01389in solid #0a5265" fo:border-right="0.01389in solid #0a5265" fo:padding-top="0.05in" fo:padding-bottom="0.05in" fo:padding-left="0.1in" fo:padding-right="0.1in"/>
      <style:paragraph-properties style:writing-mode="lr-tb"/>
    </style:style>
    <style:style style:family="graphic" style:name="a989">
      <style:graphic-properties fo:wrap-option="wrap" fo:padding-top="0.09998in" fo:padding-bottom="0.09998in" fo:padding-left="0.09998in" fo:padding-right="0.09998in" draw:textarea-vertical-align="middle" draw:textarea-horizontal-align="left" draw:fill="solid" draw:fill-color="#ff7769" draw:opacity="100%" draw:stroke="none" draw:auto-grow-width="false" draw:auto-grow-height="false"/>
      <style:paragraph-properties style:font-independent-line-spacing="true" style:writing-mode="lr-tb"/>
    </style:style>
    <style:style style:family="table-cell" style:name="a1451">
      <style:table-cell-properties style:vertical-align="top" fo:border-top="0.01389in solid #000000" fo:border-bottom="0.01389in solid #000000" fo:border-left="0.01389in solid #000000" fo:border-right="0.01389in solid #000000" fo:padding-top="0in" fo:padding-bottom="0in" fo:padding-left="0.075in" fo:padding-right="0.075in"/>
      <style:paragraph-properties style:writing-mode="lr-tb"/>
    </style:style>
    <style:style style:family="table-row" style:name="a1452">
      <style:table-row-properties style:row-height="1.30665in"/>
    </style:style>
    <style:style style:family="text" style:name="a1453">
      <style:text-properties fo:font-variant="normal" fo:text-transform="none" fo:color="#000000" style:text-line-through-type="none" style:text-line-through-style="none" style:text-line-through-width="auto" style:text-line-through-color="font-color" fo:font-family="文鼎細圓" style:font-family-asian="文鼎細圓" style:font-family-complex="Arial" style:font-family-generic="modern" style:font-family-generic-asian="modern" style:font-pitch="fixed" style:font-pitch-asian="fixed" fo:font-size="0.33333in" style:font-size-asian="0.33333in" style:font-size-complex="0.33333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text" style:name="a1454">
      <style:text-properties fo:font-variant="normal" fo:text-transform="none" fo:color="#000000" style:text-line-through-type="none" style:text-line-through-style="none" style:text-line-through-width="auto" style:text-line-through-color="font-color" fo:font-family="文鼎細圓" style:font-family-asian="文鼎細圓" style:font-family-complex="Arial" style:font-family-generic="modern" style:font-family-generic-asian="modern" style:font-pitch="fixed" style:font-pitch-asian="fixed" fo:font-size="0.33333in" style:font-size-asian="0.33333in" style:font-size-complex="0.33333in" style:language-asian="zh"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text" style:name="a1455">
      <style:text-properties fo:font-variant="normal" fo:text-transform="none" fo:color="#000000" style:text-line-through-type="none" style:text-line-through-style="none" style:text-line-through-width="auto" style:text-line-through-color="font-color" fo:font-family="文鼎細圓" style:font-family-asian="文鼎細圓" style:font-family-complex="Arial" style:font-family-generic="modern" style:font-family-generic-asian="modern" style:font-pitch="fixed" style:font-pitch-asian="fixed" fo:font-size="0.33333in" style:font-size-asian="0.33333in" style:font-size-complex="0.33333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text" style:name="a1456">
      <style:text-properties fo:font-variant="normal" fo:text-transform="none" fo:color="#000000" style:text-line-through-type="none" style:text-line-through-style="none" style:text-line-through-width="auto" style:text-line-through-color="font-color" fo:font-family="文鼎細圓" style:font-family-asian="文鼎細圓" style:font-family-complex="Arial" style:font-family-generic="modern" style:font-family-generic-asian="modern" style:font-pitch="fixed" style:font-pitch-asian="fixed" fo:font-size="0.33333in" style:font-size-asian="0.33333in" style:font-size-complex="0.33333in" style:language-asian="zh"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text" style:name="a1457">
      <style:text-properties fo:font-variant="normal" fo:text-transform="none" fo:color="#000000" style:text-line-through-type="none" style:text-line-through-style="none" style:text-line-through-width="auto" style:text-line-through-color="font-color" fo:font-family="文鼎細圓" style:font-family-asian="文鼎細圓" style:font-family-complex="Arial" style:font-family-generic="modern" style:font-family-generic-asian="modern" style:font-pitch="fixed" style:font-pitch-asian="fixed" fo:font-size="0.33333in" style:font-size-asian="0.33333in" style:font-size-complex="0.33333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text" style:name="a1458">
      <style:text-properties fo:font-variant="normal" fo:text-transform="none" fo:color="#000000" style:text-line-through-type="none" style:text-line-through-style="none" style:text-line-through-width="auto" style:text-line-through-color="font-color" fo:font-family="文鼎細圓" style:font-family-asian="文鼎細圓" style:font-family-complex="Arial" style:font-family-generic="modern" style:font-family-generic-asian="modern" style:font-pitch="fixed" style:font-pitch-asian="fixed" fo:font-size="0.33333in" style:font-size-asian="0.33333in" style:font-size-complex="0.33333in" style:language-asian="zh"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text" style:name="a2010">
      <style:text-properties fo:color="#052933" fo:font-family="文鼎細圓" style:font-family-asian="文鼎細圓" style:font-family-generic="modern" style:font-family-generic-asian="modern" style:font-pitch="fixed" style:font-pitch-asian="fixed" fo:font-size="0.27778in" style:font-size-asian="0.27778in" style:font-size-complex="0.27778in" fo:language="en" style:language-asian="zh" fo:country="US" style:country-asian="TW" style:letter-kerning="true"/>
    </style:style>
    <style:style style:family="paragraph" style:name="a1459">
      <style:paragraph-properties fo:text-align="justify" fo:text-align-last="start" fo:margin-bottom="0in"/>
    </style:style>
    <style:style style:family="text" style:name="a2011">
      <style:text-properties fo:color="#052933" fo:font-family="文鼎細圓" style:font-family-asian="文鼎細圓" style:font-family-generic="modern" style:font-family-generic-asian="modern" style:font-pitch="fixed" style:font-pitch-asian="fixed" fo:font-size="0.27778in" style:font-size-asian="0.27778in" style:font-size-complex="0.27778in" fo:language="en" style:language-asian="zh" fo:country="US" style:country-asian="TW" style:letter-kerning="true"/>
    </style:style>
    <style:style style:family="text" style:name="a1960">
      <style:text-properties fo:font-variant="normal" fo:text-transform="none" fo:color="#052933" style:text-line-through-type="none" style:text-line-through-style="none" style:text-line-through-width="auto" style:text-line-through-color="font-color" fo:font-family="文鼎細圓" style:font-family-asian="文鼎細圓" style:font-family-generic="modern" style:font-family-generic-asian="modern" style:font-pitch="fixed" style:font-pitch-asian="fixed" fo:font-size="0.27778in" style:font-size-asian="0.27778in" style:font-size-complex="0.27778in" fo:language="en" style:language-asian="zh" fo:country="US"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style>
    <style:style style:family="text" style:name="a2012">
      <style:text-properties fo:color="#052933" fo:font-family="文鼎細圓" style:font-family-asian="文鼎細圓" style:font-family-generic="modern" style:font-family-generic-asian="modern" style:font-pitch="fixed" style:font-pitch-asian="fixed" fo:font-size="0.27778in" style:font-size-asian="0.27778in" style:font-size-complex="0.27778in" fo:language="en" style:language-asian="zh" fo:country="US" style:country-asian="TW" style:letter-kerning="true"/>
    </style:style>
    <style:style style:family="text" style:name="a990">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13">
      <style:text-properties fo:color="#052933" fo:font-family="文鼎細圓" style:font-family-asian="文鼎細圓" style:font-family-generic="modern" style:font-family-generic-asian="modern" style:font-pitch="fixed" style:font-pitch-asian="fixed" fo:font-size="0.27778in" style:font-size-asian="0.27778in" style:font-size-complex="0.27778in" fo:language="en" style:language-asian="zh" fo:country="US" style:country-asian="TW" style:letter-kerning="true"/>
    </style:style>
    <style:style style:family="text" style:name="a1961">
      <style:text-properties fo:color="#052933" fo:font-family="文鼎細圓" style:font-family-asian="文鼎細圓" style:font-family-generic="modern" style:font-family-generic-asian="modern" style:font-pitch="fixed" style:font-pitch-asian="fixed" fo:font-size="0.27778in" style:font-size-asian="0.27778in" style:font-size-complex="0.27778in" fo:language="en" style:language-asian="zh" fo:country="US" style:country-asian="TW"/>
    </style:style>
    <style:style style:family="paragraph" style:name="a99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14">
      <style:text-properties fo:color="#052933" fo:font-family="文鼎細圓" style:font-family-asian="文鼎細圓" style:font-family-generic="modern" style:font-family-generic-asian="modern" style:font-pitch="fixed" style:font-pitch-asian="fixed" fo:font-size="0.27778in" style:font-size-asian="0.27778in" style:font-size-complex="0.27778in" fo:language="en" style:language-asian="zh" fo:country="US" style:country-asian="TW"/>
    </style:style>
    <style:style style:family="paragraph" style:name="a1962">
      <style:paragraph-properties/>
    </style:style>
    <style:style style:family="graphic" style:name="a992">
      <style:graphic-properties fo:wrap-option="wrap" fo:padding-top="0.09998in" fo:padding-bottom="0.09998in" fo:padding-left="0.09998in" fo:padding-right="0.09998in" draw:textarea-vertical-align="middle" draw:textarea-horizontal-align="left" draw:fill="solid" draw:fill-color="#fffeff" draw:opacity="55.8%" draw:stroke="none" draw:auto-grow-width="false" draw:auto-grow-height="false"/>
      <style:paragraph-properties style:font-independent-line-spacing="true" style:writing-mode="lr-tb"/>
    </style:style>
    <style:style style:family="text" style:name="a2015">
      <style:text-properties fo:color="#052933" fo:font-family="文鼎細圓" style:font-family-asian="文鼎細圓" style:font-family-generic="modern" style:font-family-generic-asian="modern" style:font-pitch="fixed" style:font-pitch-asian="fixed" fo:font-size="0.27778in" style:font-size-asian="0.27778in" style:font-size-complex="0.27778in" fo:language="en" style:language-asian="zh" fo:country="US" style:country-asian="TW"/>
    </style:style>
    <style:style style:family="text" style:name="a993">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016">
      <style:paragraph-properties/>
    </style:style>
    <style:style style:family="table-cell" style:name="a1964">
      <style:table-cell-properties style:vertical-align="middle" fo:border-top="0.01389in solid #0a5265" fo:border-bottom="0.01389in solid #0a5265" fo:border-left="0.01389in solid #0a5265" fo:border-right="0.01389in solid #0a5265" fo:padding-top="0.05in" fo:padding-bottom="0.05in" fo:padding-left="0.1in" fo:padding-right="0.1in"/>
      <style:paragraph-properties style:writing-mode="lr-tb"/>
    </style:style>
    <style:style style:family="paragraph" style:name="a99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65">
      <style:text-properties fo:color="#052933" fo:font-family="文鼎細圓" style:font-family-asian="文鼎細圓" style:font-family-generic="modern" style:font-family-generic-asian="modern" style:font-pitch="fixed" style:font-pitch-asian="fixed" fo:font-size="0.27778in" style:font-size-asian="0.27778in" style:font-size-complex="0.27778in" fo:language="en" style:language-asian="zh" fo:country="US" style:country-asian="TW"/>
    </style:style>
    <style:style style:family="graphic" style:name="a995">
      <style:graphic-properties fo:wrap-option="wrap" fo:padding-top="0.09998in" fo:padding-bottom="0.09998in" fo:padding-left="0.09998in" fo:padding-right="0.09998in" draw:textarea-vertical-align="middle" draw:textarea-horizontal-align="left" draw:fill="solid" draw:fill-color="#fffeff" draw:opacity="55.8%" draw:stroke="none" draw:auto-grow-width="false" draw:auto-grow-height="false"/>
      <style:paragraph-properties style:font-independent-line-spacing="true" style:writing-mode="lr-tb"/>
    </style:style>
    <style:style style:family="table-cell" style:name="a2018">
      <style:table-cell-properties style:vertical-align="middle" fo:border-top="0.01389in solid #0a5265" fo:border-bottom="0.01389in solid #0a5265" fo:border-left="0.01389in solid #0a5265" fo:border-right="0.01389in solid #0a5265" fo:padding-top="0.05in" fo:padding-bottom="0.05in" fo:padding-left="0.1in" fo:padding-right="0.1in"/>
      <style:paragraph-properties style:writing-mode="lr-tb"/>
    </style:style>
    <style:style style:family="text" style:name="a1966">
      <style:text-properties fo:color="#052933" fo:font-family="文鼎細圓" style:font-family-asian="文鼎細圓" style:font-family-generic="modern" style:font-family-generic-asian="modern" style:font-pitch="fixed" style:font-pitch-asian="fixed" fo:font-size="0.27778in" style:font-size-asian="0.27778in" style:font-size-complex="0.27778in" fo:language="en" style:language-asian="zh" fo:country="US" style:country-asian="TW"/>
    </style:style>
    <style:style style:family="text" style:name="a996">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19">
      <style:text-properties fo:color="#052933" fo:font-family="文鼎細圓" style:font-family-asian="文鼎細圓" style:font-family-generic="modern" style:font-family-generic-asian="modern" style:font-pitch="fixed" style:font-pitch-asian="fixed" fo:font-size="0.27778in" style:font-size-asian="0.27778in" style:font-size-complex="0.27778in" fo:language="en" style:language-asian="zh" fo:country="US" style:country-asian="TW" style:letter-kerning="true"/>
    </style:style>
    <style:style style:family="text" style:name="a1967">
      <style:text-properties fo:color="#052933" fo:font-family="文鼎細圓" style:font-family-asian="文鼎細圓" style:font-family-generic="modern" style:font-family-generic-asian="modern" style:font-pitch="fixed" style:font-pitch-asian="fixed" fo:font-size="0.27778in" style:font-size-asian="0.27778in" style:font-size-complex="0.27778in" fo:language="en" style:language-asian="zh" fo:country="US" style:country-asian="TW"/>
    </style:style>
    <style:style style:family="paragraph" style:name="a99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968">
      <style:paragraph-properties/>
    </style:style>
    <style:style style:family="graphic" style:name="a998">
      <style:graphic-properties fo:wrap-option="wrap" fo:padding-top="0.09998in" fo:padding-bottom="0.09998in" fo:padding-left="0.09998in" fo:padding-right="0.09998in" draw:textarea-vertical-align="middle" draw:textarea-horizontal-align="left" draw:fill="solid" draw:fill-color="#ff7769" draw:opacity="100%" draw:stroke="none" draw:auto-grow-width="false" draw:auto-grow-height="false"/>
      <style:paragraph-properties style:font-independent-line-spacing="true" style:writing-mode="lr-tb"/>
    </style:style>
    <style:style style:family="text" style:name="a999">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1461">
      <style:table-cell-properties style:vertical-align="middle" fo:border-top="0.01389in solid #000000" fo:border-bottom="0.01389in solid #000000" fo:border-left="0.01389in solid #000000" fo:border-right="0.01389in solid #000000" fo:padding-top="0in" fo:padding-bottom="0in" fo:padding-left="0.075in" fo:padding-right="0.075in"/>
      <style:paragraph-properties style:writing-mode="lr-tb"/>
    </style:style>
    <style:style style:family="text" style:name="a1462">
      <style:text-properties fo:font-variant="normal" fo:text-transform="none" fo:color="#000000" style:text-line-through-type="none" style:text-line-through-style="none" style:text-line-through-width="auto" style:text-line-through-color="font-color" fo:font-family="文鼎細圓" style:font-family-asian="文鼎細圓" style:font-family-complex="Arial" style:font-family-generic="modern" style:font-family-generic-asian="modern" style:font-pitch="fixed" style:font-pitch-asian="fixed" fo:font-size="0.33333in" style:font-size-asian="0.33333in" style:font-size-complex="0.33333in" style:language-asian="zh"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1463">
      <style:paragraph-properties fo:margin-bottom="0in"/>
    </style:style>
    <style:style style:family="table-cell" style:name="a1465">
      <style:table-cell-properties style:vertical-align="top" fo:border-top="0.01389in solid #000000" fo:border-bottom="0.01389in solid #000000" fo:border-left="0.01389in solid #000000" fo:border-right="0.01389in solid #000000" fo:padding-top="0in" fo:padding-bottom="0in" fo:padding-left="0.075in" fo:padding-right="0.075in"/>
      <style:paragraph-properties style:writing-mode="lr-tb"/>
    </style:style>
    <style:style style:family="text" style:name="a1466">
      <style:text-properties fo:font-variant="normal" fo:text-transform="none" fo:color="#000000" style:text-line-through-type="none" style:text-line-through-style="none" style:text-line-through-width="auto" style:text-line-through-color="font-color" fo:font-family="文鼎細圓" style:font-family-asian="文鼎細圓" style:font-family-complex="Arial" style:font-family-generic="modern" style:font-family-generic-asian="modern" style:font-pitch="fixed" style:font-pitch-asian="fixed" fo:font-size="0.33333in" style:font-size-asian="0.33333in" style:font-size-complex="0.33333in" style:language-asian="zh"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1467">
      <style:paragraph-properties fo:margin-bottom="0in"/>
    </style:style>
    <style:style style:family="text" style:name="a2020">
      <style:text-properties fo:color="#052933" fo:font-family="文鼎細圓" style:font-family-asian="文鼎細圓" style:font-family-generic="modern" style:font-family-generic-asian="modern" style:font-pitch="fixed" style:font-pitch-asian="fixed" fo:font-size="0.27778in" style:font-size-asian="0.27778in" style:font-size-complex="0.27778in" fo:language="en" style:language-asian="zh" fo:country="US" style:country-asian="TW"/>
    </style:style>
    <style:style style:family="table-cell" style:name="a1469">
      <style:table-cell-properties style:vertical-align="top" fo:border-top="0.01389in solid #000000" fo:border-bottom="0.01389in solid #000000" fo:border-left="0.01389in solid #000000" fo:border-right="0.01389in solid #000000" fo:padding-top="0in" fo:padding-bottom="0in" fo:padding-left="0.075in" fo:padding-right="0.075in"/>
      <style:paragraph-properties style:writing-mode="lr-tb"/>
    </style:style>
    <style:style style:family="paragraph" style:name="a2021">
      <style:paragraph-properties/>
    </style:style>
    <style:style style:family="table-cell" style:name="a1970">
      <style:table-cell-properties style:vertical-align="middle" fo:border-top="0.01389in solid #0a5265" fo:border-bottom="0.01389in solid #0a5265" fo:border-left="0.01389in solid #0a5265" fo:border-right="0.01389in solid #0a5265" fo:padding-top="0.05in" fo:padding-bottom="0.05in" fo:padding-left="0.1in" fo:padding-right="0.1in"/>
      <style:paragraph-properties style:writing-mode="lr-tb"/>
    </style:style>
    <style:style style:family="table-row" style:name="a1971">
      <style:table-row-properties style:row-height="0.76667in"/>
    </style:style>
    <style:style style:family="table-cell" style:name="a2023">
      <style:table-cell-properties style:vertical-align="middle" fo:border-top="0.01389in solid #0a5265" fo:border-bottom="0.01389in solid #0a5265" fo:border-left="0.01389in solid #0a5265" fo:border-right="0.01389in solid #0a5265" fo:padding-top="0.05in" fo:padding-bottom="0.05in" fo:padding-left="0.1in" fo:padding-right="0.1in"/>
      <style:paragraph-properties style:writing-mode="lr-tb"/>
    </style:style>
    <style:style style:family="text" style:name="a1972">
      <style:text-properties fo:color="#052933" fo:font-family="文鼎細圓" style:font-family-asian="文鼎細圓" style:font-family-generic="modern" style:font-family-generic-asian="modern" style:font-pitch="fixed" style:font-pitch-asian="fixed" fo:font-size="0.27778in" style:font-size-asian="0.27778in" style:font-size-complex="0.27778in" fo:language="en" style:language-asian="zh" fo:country="US" style:country-asian="TW"/>
    </style:style>
    <style:style style:family="text" style:name="a2024">
      <style:text-properties fo:color="#052933" fo:font-family="文鼎細圓" style:font-family-asian="文鼎細圓" style:font-family-generic="modern" style:font-family-generic-asian="modern" style:font-pitch="fixed" style:font-pitch-asian="fixed" fo:font-size="0.27778in" style:font-size-asian="0.27778in" style:font-size-complex="0.27778in" fo:language="en" style:language-asian="zh" fo:country="US" style:country-asian="TW"/>
    </style:style>
    <style:style style:family="text" style:name="a1973">
      <style:text-properties fo:color="#052933" fo:font-family="文鼎細圓" style:font-family-asian="文鼎細圓" style:font-family-generic="modern" style:font-family-generic-asian="modern" style:font-pitch="fixed" style:font-pitch-asian="fixed" fo:font-size="0.27778in" style:font-size-asian="0.27778in" style:font-size-complex="0.27778in" fo:language="en" style:language-asian="zh" fo:country="US" style:country-asian="TW"/>
    </style:style>
    <style:style style:family="text" style:name="a2025">
      <style:text-properties fo:color="#052933" fo:font-family="文鼎細圓" style:font-family-asian="文鼎細圓" style:font-family-generic="modern" style:font-family-generic-asian="modern" style:font-pitch="fixed" style:font-pitch-asian="fixed" fo:font-size="0.27778in" style:font-size-asian="0.27778in" style:font-size-complex="0.27778in" fo:language="en" style:language-asian="zh" fo:country="US" style:country-asian="TW"/>
    </style:style>
    <style:style style:family="text" style:name="a1974">
      <style:text-properties fo:color="#052933" fo:font-family="文鼎細圓" style:font-family-asian="文鼎細圓" style:font-family-generic="modern" style:font-family-generic-asian="modern" style:font-pitch="fixed" style:font-pitch-asian="fixed" fo:font-size="0.27778in" style:font-size-asian="0.27778in" style:font-size-complex="0.27778in" fo:language="en" style:language-asian="zh" fo:country="US" style:country-asian="TW"/>
    </style:style>
    <style:style style:family="text" style:name="a2026">
      <style:text-properties fo:color="#052933" fo:font-family="文鼎細圓" style:font-family-asian="文鼎細圓" style:font-family-generic="modern" style:font-family-generic-asian="modern" style:font-pitch="fixed" style:font-pitch-asian="fixed" fo:font-size="0.27778in" style:font-size-asian="0.27778in" style:font-size-complex="0.27778in" fo:language="en" style:language-asian="zh" fo:country="US" style:country-asian="TW" style:letter-kerning="true"/>
    </style:style>
    <style:style style:family="text" style:name="a1975">
      <style:text-properties fo:color="#052933" fo:font-family="文鼎細圓" style:font-family-asian="文鼎細圓" style:font-family-generic="modern" style:font-family-generic-asian="modern" style:font-pitch="fixed" style:font-pitch-asian="fixed" fo:font-size="0.27778in" style:font-size-asian="0.27778in" style:font-size-complex="0.27778in" fo:language="en" style:language-asian="zh" fo:country="US" style:country-asian="TW"/>
    </style:style>
    <style:style style:family="text" style:name="a2027">
      <style:text-properties fo:color="#052933" fo:font-family="文鼎細圓" style:font-family-asian="文鼎細圓" style:font-family-generic="modern" style:font-family-generic-asian="modern" style:font-pitch="fixed" style:font-pitch-asian="fixed" fo:font-size="0.27778in" style:font-size-asian="0.27778in" style:font-size-complex="0.27778in" fo:language="en" style:language-asian="zh" fo:country="US" style:country-asian="TW"/>
    </style:style>
    <style:style style:family="text" style:name="a1976">
      <style:text-properties fo:color="#052933" fo:font-family="文鼎細圓" style:font-family-asian="文鼎細圓" style:font-family-generic="modern" style:font-family-generic-asian="modern" style:font-pitch="fixed" style:font-pitch-asian="fixed" fo:font-size="0.27778in" style:font-size-asian="0.27778in" style:font-size-complex="0.27778in" fo:language="en" style:language-asian="zh" fo:country="US" style:country-asian="TW"/>
    </style:style>
    <style:style style:family="paragraph" style:name="a2028">
      <style:paragraph-properties/>
    </style:style>
    <style:style style:family="text" style:name="a1977">
      <style:text-properties fo:color="#052933" fo:font-family="文鼎細圓" style:font-family-asian="文鼎細圓" style:font-family-generic="modern" style:font-family-generic-asian="modern" style:font-pitch="fixed" style:font-pitch-asian="fixed" fo:font-size="0.27778in" style:font-size-asian="0.27778in" style:font-size-complex="0.27778in" fo:language="en" style:language-asian="zh" fo:country="US" style:country-asian="TW"/>
    </style:style>
    <style:style style:family="text" style:name="a1978">
      <style:text-properties fo:color="#052933" fo:font-family="文鼎細圓" style:font-family-asian="文鼎細圓" style:font-family-generic="modern" style:font-family-generic-asian="modern" style:font-pitch="fixed" style:font-pitch-asian="fixed" fo:font-size="0.27778in" style:font-size-asian="0.27778in" style:font-size-complex="0.27778in" fo:language="en" style:language-asian="zh" fo:country="US" style:country-asian="TW"/>
    </style:style>
    <style:style style:family="text" style:name="a1979">
      <style:text-properties fo:color="#052933" fo:font-family="文鼎細圓" style:font-family-asian="文鼎細圓" style:font-family-generic="modern" style:font-family-generic-asian="modern" style:font-pitch="fixed" style:font-pitch-asian="fixed" fo:font-size="0.27778in" style:font-size-asian="0.27778in" style:font-size-complex="0.27778in" fo:language="en" style:language-asian="zh" fo:country="US" style:country-asian="TW"/>
    </style:style>
    <style:style style:family="table-row" style:name="a1470">
      <style:table-row-properties style:row-height="1.7422in"/>
    </style:style>
    <style:style style:family="text" style:name="a1471">
      <style:text-properties fo:font-variant="normal" fo:text-transform="none" fo:color="#000000" style:text-line-through-type="none" style:text-line-through-style="none" style:text-line-through-width="auto" style:text-line-through-color="font-color" fo:font-family="文鼎細圓" style:font-family-asian="文鼎細圓" style:font-family-complex="Arial" style:font-family-generic="modern" style:font-family-generic-asian="modern" style:font-pitch="fixed" style:font-pitch-asian="fixed" fo:font-size="0.33333in" style:font-size-asian="0.33333in" style:font-size-complex="0.33333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text" style:name="a1472">
      <style:text-properties fo:font-variant="normal" fo:text-transform="none" fo:color="#000000" style:text-line-through-type="none" style:text-line-through-style="none" style:text-line-through-width="auto" style:text-line-through-color="font-color" fo:font-family="文鼎細圓" style:font-family-asian="文鼎細圓" style:font-family-complex="Arial" style:font-family-generic="modern" style:font-family-generic-asian="modern" style:font-pitch="fixed" style:font-pitch-asian="fixed" fo:font-size="0.33333in" style:font-size-asian="0.33333in" style:font-size-complex="0.33333in" style:language-asian="zh"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text" style:name="a1473">
      <style:text-properties fo:font-variant="normal" fo:text-transform="none" fo:color="#000000" style:text-line-through-type="none" style:text-line-through-style="none" style:text-line-through-width="auto" style:text-line-through-color="font-color" fo:font-family="文鼎細圓" style:font-family-asian="文鼎細圓" style:font-family-complex="Arial" style:font-family-generic="modern" style:font-family-generic-asian="modern" style:font-pitch="fixed" style:font-pitch-asian="fixed" fo:font-size="0.33333in" style:font-size-asian="0.33333in" style:font-size-complex="0.33333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text" style:name="a1474">
      <style:text-properties fo:font-variant="normal" fo:text-transform="none" fo:color="#000000" style:text-line-through-type="none" style:text-line-through-style="none" style:text-line-through-width="auto" style:text-line-through-color="font-color" fo:font-family="文鼎細圓" style:font-family-asian="文鼎細圓" style:font-family-complex="Arial" style:font-family-generic="modern" style:font-family-generic-asian="modern" style:font-pitch="fixed" style:font-pitch-asian="fixed" fo:font-size="0.33333in" style:font-size-asian="0.33333in" style:font-size-complex="0.33333in" style:language-asian="zh"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text" style:name="a1475">
      <style:text-properties fo:font-variant="normal" fo:text-transform="none" fo:color="#000000" style:text-line-through-type="none" style:text-line-through-style="none" style:text-line-through-width="auto" style:text-line-through-color="font-color" fo:font-family="文鼎細圓" style:font-family-asian="文鼎細圓" style:font-family-complex="Arial" style:font-family-generic="modern" style:font-family-generic-asian="modern" style:font-pitch="fixed" style:font-pitch-asian="fixed" fo:font-size="0.33333in" style:font-size-asian="0.33333in" style:font-size-complex="0.33333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text" style:name="a1476">
      <style:text-properties fo:font-variant="normal" fo:text-transform="none" fo:color="#000000" style:text-line-through-type="none" style:text-line-through-style="none" style:text-line-through-width="auto" style:text-line-through-color="font-color" fo:font-family="文鼎細圓" style:font-family-asian="文鼎細圓" style:font-family-complex="Arial" style:font-family-generic="modern" style:font-family-generic-asian="modern" style:font-pitch="fixed" style:font-pitch-asian="fixed" fo:font-size="0.33333in" style:font-size-asian="0.33333in" style:font-size-complex="0.33333in" style:language-asian="zh"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1477">
      <style:paragraph-properties fo:text-align="justify" fo:text-align-last="start" fo:margin-bottom="0in"/>
    </style:style>
    <style:style style:family="table-cell" style:name="a2030">
      <style:table-cell-properties style:vertical-align="middle" fo:border-top="0.01389in solid #0a5265" fo:border-bottom="0.01389in solid #0a5265" fo:border-left="0.01389in solid #0a5265" fo:border-right="0.01389in solid #0a5265" fo:padding-top="0.05in" fo:padding-bottom="0.05in" fo:padding-left="0.1in" fo:padding-right="0.1in"/>
      <style:paragraph-properties style:writing-mode="lr-tb"/>
    </style:style>
    <style:style style:family="table-cell" style:name="a1479">
      <style:table-cell-properties style:vertical-align="middle" fo:border-top="0.01389in solid #000000" fo:border-bottom="0.01389in solid #000000" fo:border-left="0.01389in solid #000000" fo:border-right="0.01389in solid #000000" fo:padding-top="0in" fo:padding-bottom="0in" fo:padding-left="0.075in" fo:padding-right="0.075in"/>
      <style:paragraph-properties style:writing-mode="lr-tb"/>
    </style:style>
    <style:style style:family="presentation" style:name="a2031">
      <style:graphic-properties draw:fill="none" draw:stroke="solid" svg:stroke-width="0.01042in" svg:stroke-color="#000000" svg:stroke-opacity="100%" draw:stroke-linejoin="round" svg:stroke-linecap="butt"/>
    </style:style>
    <style:style style:family="paragraph" style:name="a1980">
      <style:paragraph-properties fo:line-height="100%" fo:text-align="left" style:tab-stop-distance="0.75in" fo:margin-left="0in" fo:margin-right="0in" fo:text-indent="0in" fo:margin-top="0in" fo:margin-bottom="0in" style:punctuation-wrap="hanging" style:vertical-align="auto" style:writing-mode="lr-tb">
        <style:tab-stops/>
      </style:paragraph-properties>
      <style:text-properties/>
    </style:style>
    <style:style style:family="presentation" style:name="a2032">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able-cell" style:name="a1981">
      <style:table-cell-properties style:vertical-align="middle" fo:border-top="0.01389in solid #0a5265" fo:border-bottom="0.01389in solid #0a5265" fo:border-left="0.01389in solid #0a5265" fo:border-right="0.01389in solid #0a5265" fo:padding-top="0.05in" fo:padding-bottom="0.05in" fo:padding-left="0.1in" fo:padding-right="0.1in"/>
      <style:paragraph-properties style:writing-mode="lr-tb"/>
    </style:style>
    <style:style style:family="drawing-page" style:name="a2033">
      <style:drawing-page-properties draw:fill="solid" draw:fill-color="#ffffff" draw:opacity="100%" presentation:visibility="visible" draw:background-size="border" presentation:background-objects-visible="false" presentation:background-visible="true" presentation:display-header="false" presentation:display-footer="false" presentation:display-page-number="false" presentation:display-date-time="false"/>
    </style:style>
    <style:style style:family="text" style:name="a1982">
      <style:text-properties fo:color="#052933" fo:font-family="文鼎細圓" style:font-family-asian="文鼎細圓" style:font-family-generic="modern" style:font-family-generic-asian="modern" style:font-pitch="fixed" style:font-pitch-asian="fixed" fo:font-size="0.27778in" style:font-size-asian="0.27778in" style:font-size-complex="0.27778in" fo:language="en" style:language-asian="zh" fo:country="US" style:country-asian="TW"/>
    </style:style>
    <style:style style:family="text" style:name="a1983">
      <style:text-properties fo:color="#052933" fo:font-family="文鼎細圓" style:font-family-asian="文鼎細圓" style:font-family-generic="modern" style:font-family-generic-asian="modern" style:font-pitch="fixed" style:font-pitch-asian="fixed" fo:font-size="0.27778in" style:font-size-asian="0.27778in" style:font-size-complex="0.27778in" fo:language="en" style:language-asian="zh" fo:country="US" style:country-asian="TW"/>
    </style:style>
    <style:style style:family="paragraph" style:name="a1984">
      <style:paragraph-properties/>
    </style:style>
    <style:style style:family="table-cell" style:name="a1986">
      <style:table-cell-properties style:vertical-align="middle" fo:border-top="0.01389in solid #0a5265" fo:border-bottom="0.01389in solid #0a5265" fo:border-left="0.01389in solid #0a5265" fo:border-right="0.01389in solid #0a5265" fo:padding-top="0.05in" fo:padding-bottom="0.05in" fo:padding-left="0.1in" fo:padding-right="0.1in"/>
      <style:paragraph-properties style:writing-mode="lr-tb"/>
    </style:style>
    <style:style style:family="text" style:name="a1987">
      <style:text-properties fo:color="#052933" fo:font-family="文鼎細圓" style:font-family-asian="文鼎細圓" style:font-family-generic="modern" style:font-family-generic-asian="modern" style:font-pitch="fixed" style:font-pitch-asian="fixed" fo:font-size="0.27778in" style:font-size-asian="0.27778in" style:font-size-complex="0.27778in" fo:language="en" style:language-asian="zh" fo:country="US" style:country-asian="TW" style:letter-kerning="true"/>
    </style:style>
    <style:style style:family="text" style:name="a1988">
      <style:text-properties fo:color="#052933" fo:font-family="文鼎細圓" style:font-family-asian="文鼎細圓" style:font-family-generic="modern" style:font-family-generic-asian="modern" style:font-pitch="fixed" style:font-pitch-asian="fixed" fo:font-size="0.27778in" style:font-size-asian="0.27778in" style:font-size-complex="0.27778in" fo:language="en" style:language-asian="zh" fo:country="US" style:country-asian="TW"/>
    </style:style>
    <style:style style:family="paragraph" style:name="a1989">
      <style:paragraph-properties/>
    </style:style>
    <style:style style:family="text" style:name="a1800">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01">
      <style:paragraph-properties fo:line-height="100%" fo:text-align="left" style:tab-stop-distance="1in" fo:margin-left="0in" fo:margin-right="0in" fo:text-indent="0in" fo:margin-top="0.08333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02">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03">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04">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05">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06">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07">
      <style:paragraph-properties fo:line-height="100%" fo:text-align="left" style:tab-stop-distance="1in" fo:margin-left="0in" fo:margin-right="0in" fo:text-indent="0in" fo:margin-top="0.08333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08">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80">
      <style:text-properties fo:font-variant="normal" fo:text-transform="none" fo:color="#000000" style:text-line-through-type="none" style:text-line-through-style="none" style:text-line-through-width="auto" style:text-line-through-color="font-color" fo:font-family="文鼎細圓" style:font-family-asian="文鼎細圓" style:font-family-complex="Arial" style:font-family-generic="modern" style:font-family-generic-asian="modern" style:font-pitch="fixed" style:font-pitch-asian="fixed" fo:font-size="0.33333in" style:font-size-asian="0.33333in" style:font-size-complex="0.33333in" style:language-asian="zh"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text" style:name="a1809">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81">
      <style:paragraph-properties fo:margin-bottom="0in"/>
    </style:style>
    <style:style style:family="table-cell" style:name="a1483">
      <style:table-cell-properties style:vertical-align="top" fo:border-top="0.01389in solid #000000" fo:border-bottom="0.01389in solid #000000" fo:border-left="0.01389in solid #000000" fo:border-right="0.01389in solid #000000" fo:padding-top="0in" fo:padding-bottom="0in" fo:padding-left="0.075in" fo:padding-right="0.075in"/>
      <style:paragraph-properties style:writing-mode="lr-tb"/>
    </style:style>
    <style:style style:family="text" style:name="a1484">
      <style:text-properties fo:font-variant="normal" fo:text-transform="none" fo:color="#000000" style:text-line-through-type="none" style:text-line-through-style="none" style:text-line-through-width="auto" style:text-line-through-color="font-color" fo:font-family="文鼎細圓" style:font-family-asian="文鼎細圓" style:font-family-complex="Arial" style:font-family-generic="modern" style:font-family-generic-asian="modern" style:font-pitch="fixed" style:font-pitch-asian="fixed" fo:font-size="0.33333in" style:font-size-asian="0.33333in" style:font-size-complex="0.33333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text" style:name="a1485">
      <style:text-properties fo:font-variant="normal" fo:text-transform="none" fo:color="#000000" style:text-line-through-type="none" style:text-line-through-style="none" style:text-line-through-width="auto" style:text-line-through-color="font-color" fo:font-family="文鼎細圓" style:font-family-asian="文鼎細圓" style:font-family-complex="Arial" style:font-family-generic="modern" style:font-family-generic-asian="modern" style:font-pitch="fixed" style:font-pitch-asian="fixed" fo:font-size="0.33333in" style:font-size-asian="0.33333in" style:font-size-complex="0.33333in" style:language-asian="zh"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1486">
      <style:paragraph-properties fo:margin-bottom="0in"/>
    </style:style>
    <style:style style:family="text" style:name="a1488">
      <style:text-properties fo:font-variant="normal" fo:text-transform="none" fo:color="#000000" style:text-line-through-type="none" style:text-line-through-style="none" style:text-line-through-width="auto" style:text-line-through-color="font-color" fo:font-family="文鼎細圓" style:font-family-asian="文鼎細圓" style:font-family-complex="Arial" style:font-family-generic="modern" style:font-family-generic-asian="modern" style:font-pitch="fixed" style:font-pitch-asian="fixed" fo:font-size="0.33333in" style:font-size-asian="0.33333in" style:font-size-complex="0.33333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text" style:name="a1489">
      <style:text-properties fo:font-variant="normal" fo:text-transform="none" fo:color="#000000" style:text-line-through-type="none" style:text-line-through-style="none" style:text-line-through-width="auto" style:text-line-through-color="font-color" fo:font-family="文鼎細圓" style:font-family-asian="文鼎細圓" style:font-family-complex="Arial" style:font-family-generic="modern" style:font-family-generic-asian="modern" style:font-pitch="fixed" style:font-pitch-asian="fixed" fo:font-size="0.33333in" style:font-size-asian="0.33333in" style:font-size-complex="0.33333in" style:language-asian="zh"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table-cell" style:name="a1991">
      <style:table-cell-properties style:vertical-align="middle" fo:border-top="0.01389in solid #0a5265" fo:border-bottom="0.01389in solid #0a5265" fo:border-left="0.01389in solid #0a5265" fo:border-right="0.01389in solid #0a5265" fo:padding-top="0.05in" fo:padding-bottom="0.05in" fo:padding-left="0.1in" fo:padding-right="0.1in"/>
      <style:paragraph-properties style:writing-mode="lr-tb"/>
    </style:style>
    <style:style style:family="text" style:name="a1992">
      <style:text-properties fo:color="#052933" fo:font-family="文鼎細圓" style:font-family-asian="文鼎細圓" style:font-family-generic="modern" style:font-family-generic-asian="modern" style:font-pitch="fixed" style:font-pitch-asian="fixed" fo:font-size="0.27778in" style:font-size-asian="0.27778in" style:font-size-complex="0.27778in" fo:language="en" style:language-asian="zh" fo:country="US" style:country-asian="TW"/>
    </style:style>
    <style:style style:family="text" style:name="a1993">
      <style:text-properties fo:color="#052933" fo:font-family="文鼎細圓" style:font-family-asian="文鼎細圓" style:font-family-generic="modern" style:font-family-generic-asian="modern" style:font-pitch="fixed" style:font-pitch-asian="fixed" fo:font-size="0.27778in" style:font-size-asian="0.27778in" style:font-size-complex="0.27778in" fo:language="en" style:language-asian="zh" fo:country="US" style:country-asian="TW"/>
    </style:style>
    <style:style style:family="text" style:name="a1300">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94">
      <style:text-properties fo:color="#052933" fo:font-family="文鼎細圓" style:font-family-asian="文鼎細圓" style:font-family-generic="modern" style:font-family-generic-asian="modern" style:font-pitch="fixed" style:font-pitch-asian="fixed" fo:font-size="0.27778in" style:font-size-asian="0.27778in" style:font-size-complex="0.27778in" fo:language="en" style:language-asian="zh" fo:country="US" style:country-asian="TW"/>
    </style:style>
    <style:style style:family="text" style:name="a1301">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995">
      <style:paragraph-properties/>
    </style:style>
    <style:style style:family="text" style:name="a1302">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03">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1997">
      <style:table-cell-properties style:vertical-align="middle" fo:border-top="0.01389in solid #0a5265" fo:border-bottom="0.01389in solid #0a5265" fo:border-left="0.01389in solid #0a5265" fo:border-right="0.01389in solid #0a5265" fo:padding-top="0.05in" fo:padding-bottom="0.05in" fo:padding-left="0.1in" fo:padding-right="0.1in"/>
      <style:paragraph-properties style:writing-mode="lr-tb"/>
    </style:style>
    <style:style style:family="paragraph" style:name="a1304">
      <style:paragraph-properties fo:line-height="120%" fo:text-align="left" style:tab-stop-distance="1in" fo:margin-left="0.37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row" style:name="a1998">
      <style:table-row-properties style:row-height="0.76667in"/>
    </style:style>
    <style:style style:family="text" style:name="a1999">
      <style:text-properties fo:color="#052933" fo:font-family="文鼎細圓" style:font-family-asian="文鼎細圓" style:font-family-generic="modern" style:font-family-generic-asian="modern" style:font-pitch="fixed" style:font-pitch-asian="fixed" fo:font-size="0.27778in" style:font-size-asian="0.27778in" style:font-size-complex="0.27778in" fo:language="en" style:language-asian="zh" fo:country="US" style:country-asian="TW"/>
    </style:style>
    <style:style style:family="text" style:name="a1306">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07">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08">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09">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10">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11">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12">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13">
      <style:paragraph-properties fo:line-height="100%" fo:text-align="left" style:tab-stop-distance="1in" fo:margin-left="0in" fo:margin-right="0in" fo:text-indent="0in" fo:margin-top="0.08333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814">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1815">
      <style:text-properties fo:font-variant="normal" fo:text-transform="none" fo:color="#0a5265" style:text-line-through-type="none" style:text-line-through-style="none" style:text-line-through-width="auto" style:text-line-through-color="font-color" style:text-position="0% 100%" fo:font-family="文鼎粗圓" style:font-family-asian="文鼎粗圓" style:font-family-complex="Pacifico" style:font-family-generic="modern" style:font-family-generic-asian="modern" style:font-pitch="fixed" style:font-pitch-asian="fixed"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1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817">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1818">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0556in" style:font-size-asian="0.30556in" style:font-size-complex="0.30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19">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0556in" style:font-size-asian="0.30556in" style:font-size-complex="0.30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90">
      <style:paragraph-properties fo:margin-bottom="0in"/>
    </style:style>
    <style:style style:family="table-cell" style:name="a1492">
      <style:table-cell-properties style:vertical-align="top" fo:border-top="0.01389in solid #000000" fo:border-bottom="0.01389in solid #000000" fo:border-left="0.01389in solid #000000" fo:border-right="0.01389in solid #000000" fo:padding-top="0in" fo:padding-bottom="0in" fo:padding-left="0.075in" fo:padding-right="0.075in"/>
      <style:paragraph-properties style:writing-mode="lr-tb"/>
    </style:style>
    <style:style style:family="table-row" style:name="a1493">
      <style:table-row-properties style:row-height="0.64141in"/>
    </style:style>
    <style:style style:family="text" style:name="a1494">
      <style:text-properties fo:font-variant="normal" fo:text-transform="none" fo:color="#000000" style:text-line-through-type="none" style:text-line-through-style="none" style:text-line-through-width="auto" style:text-line-through-color="font-color" fo:font-family="文鼎細圓" style:font-family-asian="文鼎細圓" style:font-family-complex="Arial" style:font-family-generic="modern" style:font-family-generic-asian="modern" style:font-pitch="fixed" style:font-pitch-asian="fixed" fo:font-size="0.33333in" style:font-size-asian="0.33333in" style:font-size-complex="0.33333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text" style:name="a1495">
      <style:text-properties fo:font-variant="normal" fo:text-transform="none" fo:color="#000000" style:text-line-through-type="none" style:text-line-through-style="none" style:text-line-through-width="auto" style:text-line-through-color="font-color" fo:font-family="文鼎細圓" style:font-family-asian="文鼎細圓" style:font-family-complex="Arial" style:font-family-generic="modern" style:font-family-generic-asian="modern" style:font-pitch="fixed" style:font-pitch-asian="fixed" fo:font-size="0.33333in" style:font-size-asian="0.33333in" style:font-size-complex="0.33333in" style:language-asian="zh"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text" style:name="a1496">
      <style:text-properties fo:font-variant="normal" fo:text-transform="none" fo:color="#000000" style:text-line-through-type="none" style:text-line-through-style="none" style:text-line-through-width="auto" style:text-line-through-color="font-color" fo:font-family="文鼎細圓" style:font-family-asian="文鼎細圓" style:font-family-complex="Arial" style:font-family-generic="modern" style:font-family-generic-asian="modern" style:font-pitch="fixed" style:font-pitch-asian="fixed" fo:font-size="0.33333in" style:font-size-asian="0.33333in" style:font-size-complex="0.33333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text" style:name="a1497">
      <style:text-properties fo:font-variant="normal" fo:text-transform="none" fo:color="#000000" style:text-line-through-type="none" style:text-line-through-style="none" style:text-line-through-width="auto" style:text-line-through-color="font-color" fo:font-family="文鼎細圓" style:font-family-asian="文鼎細圓" style:font-family-complex="Arial" style:font-family-generic="modern" style:font-family-generic-asian="modern" style:font-pitch="fixed" style:font-pitch-asian="fixed" fo:font-size="0.33333in" style:font-size-asian="0.33333in" style:font-size-complex="0.33333in" style:language-asian="zh"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text" style:name="a1498">
      <style:text-properties fo:font-variant="normal" fo:text-transform="none" fo:color="#000000" style:text-line-through-type="none" style:text-line-through-style="none" style:text-line-through-width="auto" style:text-line-through-color="font-color" fo:font-family="文鼎細圓" style:font-family-asian="文鼎細圓" style:font-family-complex="Arial" style:font-family-generic="modern" style:font-family-generic-asian="modern" style:font-pitch="fixed" style:font-pitch-asian="fixed" fo:font-size="0.33333in" style:font-size-asian="0.33333in" style:font-size-complex="0.33333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text" style:name="a1499">
      <style:text-properties fo:font-variant="normal" fo:text-transform="none" fo:color="#000000" style:text-line-through-type="none" style:text-line-through-style="none" style:text-line-through-width="auto" style:text-line-through-color="font-color" fo:font-family="文鼎細圓" style:font-family-asian="文鼎細圓" style:font-family-complex="Arial" style:font-family-generic="modern" style:font-family-generic-asian="modern" style:font-pitch="fixed" style:font-pitch-asian="fixed" fo:font-size="0.33333in" style:font-size-asian="0.33333in" style:font-size-complex="0.33333in" style:language-asian="zh"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text" style:name="a1310">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11">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12">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13">
      <style:paragraph-properties fo:line-height="120%" fo:text-align="left" style:tab-stop-distance="1in" fo:margin-left="0.37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15">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16">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17">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18">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19">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20">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0556in" style:font-size-asian="0.30556in" style:font-size-complex="0.30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21">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0556in" style:font-size-asian="0.30556in" style:font-size-complex="0.30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22">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0556in" style:font-size-asian="0.30556in" style:font-size-complex="0.30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23">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0556in" style:font-size-asian="0.30556in" style:font-size-complex="0.30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24">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0556in" style:font-size-asian="0.30556in" style:font-size-complex="0.30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25">
      <style:paragraph-properties fo:line-height="100%" fo:text-align="left" style:tab-stop-distance="1in" fo:margin-left="0.37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27">
      <style:text-properties fo:font-variant="normal" fo:text-transform="none" fo:color="#000000"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0556in" style:font-size-asian="0.30556in" style:font-size-complex="0.30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2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829">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1320">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21">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22">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23">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24">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25">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26">
      <style:paragraph-properties fo:line-height="120%" fo:text-align="left" style:tab-stop-distance="1in" fo:margin-left="0.37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28">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29">
      <style:paragraph-properties fo:line-height="12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830">
      <style:graphic-properties draw:fill="none" draw:stroke="solid" svg:stroke-width="0.01042in" svg:stroke-color="#000000" svg:stroke-opacity="100%" draw:stroke-linejoin="round" svg:stroke-linecap="butt"/>
    </style:style>
    <style:style style:family="presentation" style:name="a1831">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1832">
      <style:drawing-page-properties draw:fill="solid" draw:fill-color="#ffffff" draw:opacity="100%" presentation:visibility="visible" draw:background-size="border" presentation:background-objects-visible="false" presentation:background-visible="true" presentation:display-header="false" presentation:display-footer="false" presentation:display-page-number="false" presentation:display-date-time="false"/>
    </style:style>
    <style:style style:family="drawing-page" style:name="a1833">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834">
      <style:text-properties fo:font-variant="normal" fo:text-transform="none" fo:color="#0a5265" style:text-line-through-type="none" style:text-line-through-style="none" style:text-line-through-width="auto" style:text-line-through-color="font-color" style:text-position="0% 100%" fo:font-family="文鼎粗圓" style:font-family-asian="文鼎粗圓" style:font-family-complex="Pacifico" style:font-family-generic="modern" style:font-family-generic-asian="modern" style:font-pitch="fixed" style:font-pitch-asian="fixed"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3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836">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1837">
      <style:text-properties fo:font-variant="normal" fo:text-transform="none" fo:color="#052933" style:text-line-through-type="none" style:text-line-through-style="none" style:text-line-through-width="auto" style:text-line-through-color="font-color" style:text-position="0% 100%" fo:font-family="Arial" style:font-family-asian="新細明體" style:font-family-generic-asian="roman" style:font-pitch-asian="variable" fo:font-size="0.37042in" style:font-size-asian="0.37042in" style:font-size-complex="0.3704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38">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839">
      <style:graphic-properties fo:wrap-option="wrap" fo:padding-top="0.05in" fo:padding-bottom="0.05in" fo:padding-left="0.1in" fo:padding-right="0.1in" draw:textarea-vertical-align="middle" draw:textarea-horizontal-align="center" draw:fill="solid" draw:fill-color="#a9eeee" draw:opacity="100%" draw:stroke="none" draw:auto-grow-width="false" draw:auto-grow-height="false"/>
      <style:paragraph-properties style:font-independent-line-spacing="true" style:writing-mode="lr-tb"/>
    </style:style>
    <style:style style:family="text" style:name="a1330">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31">
      <style:paragraph-properties fo:line-height="12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32">
      <style:text-properties fo:font-variant="normal" fo:text-transform="none" fo:color="#262d2f" style:text-line-through-type="none" style:text-line-through-style="none" style:text-line-through-width="auto" style:text-line-through-color="font-color" style:text-position="0% 100%" fo:font-family="文鼎細圓" style:font-family-asian="文鼎細圓" style:font-family-complex="Arial" style:font-family-generic="modern" style:font-family-generic-asian="modern" style:font-pitch="fixed" style:font-pitch-asian="fixed"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33">
      <style:paragraph-properties fo:line-height="120%" fo:text-align="left" style:tab-stop-distance="1in" fo:margin-left="0.37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35">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graphic" style:name="a1336" style:parent-style-name="Graphics">
      <style:graphic-properties draw:fill="none" fo:clip="rect(1.42149in, 0.77953in, 1.12639in, 0.82692in)" draw:stroke="none"/>
    </style:style>
    <text:list-style style:name="a1533"/>
    <text:list-style style:name="a1127"/>
    <text:list-style style:name="a1693">
      <text:list-level-style-bullet text:level="1" text:bullet-char="•">
        <style:list-level-properties text:space-before="0in" text:min-label-width="0.25in"/>
        <style:text-properties fo:color="#000000" fo:font-family="Arial" style:font-family-generic="swiss" style:font-pitch="variable" fo:font-size="100%"/>
      </text:list-level-style-bullet>
      <text:list-level-style-bullet text:level="2" text:bullet-char="•">
        <style:list-level-properties text:space-before="0.5in" text:min-label-width="0.25in"/>
        <style:text-properties fo:color="#000000" fo:font-family="Arial" style:font-family-generic="swiss" style:font-pitch="variable" fo:font-size="100%"/>
      </text:list-level-style-bullet>
      <text:list-level-style-bullet text:level="3" text:bullet-char="•">
        <style:list-level-properties text:space-before="1in" text:min-label-width="0.25in"/>
        <style:text-properties fo:color="#000000" fo:font-family="Arial" style:font-family-generic="swiss" style:font-pitch="variable" fo:font-size="100%"/>
      </text:list-level-style-bullet>
      <text:list-level-style-bullet text:level="4" text:bullet-char="•">
        <style:list-level-properties text:space-before="1.5in" text:min-label-width="0.25in"/>
        <style:text-properties fo:color="#000000" fo:font-family="Arial" style:font-family-generic="swiss" style:font-pitch="variable" fo:font-size="100%"/>
      </text:list-level-style-bullet>
      <text:list-level-style-bullet text:level="5" text:bullet-char="•">
        <style:list-level-properties text:space-before="2in" text:min-label-width="0.25in"/>
        <style:text-properties fo:color="#000000" fo:font-family="Arial" style:font-family-generic="swiss" style:font-pitch="variable" fo:font-size="100%"/>
      </text:list-level-style-bullet>
      <text:list-level-style-bullet text:level="6" text:bullet-char="•">
        <style:list-level-properties text:space-before="2.5in" text:min-label-width="0.25in"/>
        <style:text-properties fo:color="#000000" fo:font-family="Arial" style:font-family-generic="swiss" style:font-pitch="variable" fo:font-size="100%"/>
      </text:list-level-style-bullet>
      <text:list-level-style-bullet text:level="7" text:bullet-char="•">
        <style:list-level-properties text:space-before="3in" text:min-label-width="0.25in"/>
        <style:text-properties fo:color="#000000" fo:font-family="Arial" style:font-family-generic="swiss" style:font-pitch="variable" fo:font-size="100%"/>
      </text:list-level-style-bullet>
      <text:list-level-style-bullet text:level="8" text:bullet-char="•">
        <style:list-level-properties text:space-before="3.5in" text:min-label-width="0.25in"/>
        <style:text-properties fo:color="#000000" fo:font-family="Arial" style:font-family-generic="swiss" style:font-pitch="variable" fo:font-size="100%"/>
      </text:list-level-style-bullet>
      <text:list-level-style-bullet text:level="9" text:bullet-char="•">
        <style:list-level-properties text:space-before="4in" text:min-label-width="0.25in"/>
        <style:text-properties fo:color="#000000" fo:font-family="Arial" style:font-family-generic="swiss" style:font-pitch="variable" fo:font-size="100%"/>
      </text:list-level-style-bullet>
    </text:list-style>
    <text:list-style style:name="a1314">
      <text:list-level-style-bullet text:level="1" text:bullet-char="•">
        <style:list-level-properties text:space-before="0in" text:min-label-width="0.375in"/>
        <style:text-properties fo:color="#000000" fo:font-family="Arial" style:font-family-generic="swiss" style:font-pitch="variable" fo:font-size="100%"/>
      </text:list-level-style-bullet>
      <text:list-level-style-bullet text:level="2" text:bullet-char="•">
        <style:list-level-properties text:space-before="0in" text:min-label-width="0.375in"/>
        <style:text-properties fo:color="#000000" fo:font-family="Arial" style:font-family-generic="swiss" style:font-pitch="variable" fo:font-size="100%"/>
      </text:list-level-style-bullet>
      <text:list-level-style-bullet text:level="3" text:bullet-char="•">
        <style:list-level-properties text:space-before="0in" text:min-label-width="0.375in"/>
        <style:text-properties fo:color="#000000" fo:font-family="Arial" style:font-family-generic="swiss" style:font-pitch="variable" fo:font-size="100%"/>
      </text:list-level-style-bullet>
      <text:list-level-style-bullet text:level="4" text:bullet-char="•">
        <style:list-level-properties text:space-before="0in" text:min-label-width="0.375in"/>
        <style:text-properties fo:color="#000000" fo:font-family="Arial" style:font-family-generic="swiss" style:font-pitch="variable" fo:font-size="100%"/>
      </text:list-level-style-bullet>
      <text:list-level-style-bullet text:level="5" text:bullet-char="•">
        <style:list-level-properties text:space-before="0in" text:min-label-width="0.375in"/>
        <style:text-properties fo:color="#000000" fo:font-family="Arial" style:font-family-generic="swiss" style:font-pitch="variable" fo:font-size="100%"/>
      </text:list-level-style-bullet>
      <text:list-level-style-bullet text:level="6" text:bullet-char="•">
        <style:list-level-properties text:space-before="0in" text:min-label-width="0.375in"/>
        <style:text-properties fo:color="#000000" fo:font-family="Arial" style:font-family-generic="swiss" style:font-pitch="variable" fo:font-size="100%"/>
      </text:list-level-style-bullet>
      <text:list-level-style-bullet text:level="7" text:bullet-char="•">
        <style:list-level-properties text:space-before="0in" text:min-label-width="0.375in"/>
        <style:text-properties fo:color="#000000" fo:font-family="Arial" style:font-family-generic="swiss" style:font-pitch="variable" fo:font-size="100%"/>
      </text:list-level-style-bullet>
      <text:list-level-style-bullet text:level="8" text:bullet-char="•">
        <style:list-level-properties text:space-before="0in" text:min-label-width="0.375in"/>
        <style:text-properties fo:color="#000000" fo:font-family="Arial" style:font-family-generic="swiss" style:font-pitch="variable" fo:font-size="100%"/>
      </text:list-level-style-bullet>
      <text:list-level-style-bullet text:level="9" text:bullet-char="•">
        <style:list-level-properties text:space-before="0in" text:min-label-width="0.375in"/>
        <style:text-properties fo:color="#000000" fo:font-family="Arial" style:font-family-generic="swiss" style:font-pitch="variable" fo:font-size="100%"/>
      </text:list-level-style-bullet>
    </text:list-style>
    <text:list-style style:name="a1501"/>
    <text:list-style style:name="a1696">
      <text:list-level-style-number text:level="1" style:num-format="1" style:num-suffix=".">
        <style:list-level-properties text:space-before="0in" text:min-label-width="0.42187in"/>
        <style:text-properties fo:color="#000000" fo:font-family="Arial" fo:font-size="100%"/>
      </text:list-level-style-number>
      <text:list-level-style-number text:level="2" style:num-format="1" style:num-suffix=".">
        <style:list-level-properties text:space-before="0.5in" text:min-label-width="0.42187in"/>
        <style:text-properties fo:color="#000000" fo:font-family="Arial" fo:font-size="100%"/>
      </text:list-level-style-number>
      <text:list-level-style-number text:level="3" style:num-format="1" style:num-suffix=".">
        <style:list-level-properties text:space-before="1in" text:min-label-width="0.42187in"/>
        <style:text-properties fo:color="#000000" fo:font-family="Arial" fo:font-size="100%"/>
      </text:list-level-style-number>
      <text:list-level-style-number text:level="4" style:num-format="1" style:num-suffix=".">
        <style:list-level-properties text:space-before="1.5in" text:min-label-width="0.42187in"/>
        <style:text-properties fo:color="#000000" fo:font-family="Arial" fo:font-size="100%"/>
      </text:list-level-style-number>
      <text:list-level-style-number text:level="5" style:num-format="1" style:num-suffix=".">
        <style:list-level-properties text:space-before="2in" text:min-label-width="0.42187in"/>
        <style:text-properties fo:color="#000000" fo:font-family="Arial" fo:font-size="100%"/>
      </text:list-level-style-number>
      <text:list-level-style-number text:level="6" style:num-format="1" style:num-suffix=".">
        <style:list-level-properties text:space-before="2.5in" text:min-label-width="0.42187in"/>
        <style:text-properties fo:color="#000000" fo:font-family="Arial" fo:font-size="100%"/>
      </text:list-level-style-number>
      <text:list-level-style-number text:level="7" style:num-format="1" style:num-suffix=".">
        <style:list-level-properties text:space-before="3in" text:min-label-width="0.42187in"/>
        <style:text-properties fo:color="#000000" fo:font-family="Arial" fo:font-size="100%"/>
      </text:list-level-style-number>
      <text:list-level-style-number text:level="8" style:num-format="1" style:num-suffix=".">
        <style:list-level-properties text:space-before="3.5in" text:min-label-width="0.42187in"/>
        <style:text-properties fo:color="#000000" fo:font-family="Arial" fo:font-size="100%"/>
      </text:list-level-style-number>
      <text:list-level-style-number text:level="9" style:num-format="1" style:num-suffix=".">
        <style:list-level-properties text:space-before="4in" text:min-label-width="0.42187in"/>
        <style:text-properties fo:color="#000000" fo:font-family="Arial" fo:font-size="100%"/>
      </text:list-level-style-number>
    </text:list-style>
    <text:list-style style:name="a1699">
      <text:list-level-style-number text:level="1" style:num-format="1" style:num-suffix=".">
        <style:list-level-properties text:space-before="0in" text:min-label-width="0.42187in"/>
        <style:text-properties fo:color="#000000" fo:font-family="Arial" fo:font-size="100%"/>
      </text:list-level-style-number>
      <text:list-level-style-number text:level="2" style:num-format="1" style:num-suffix=".">
        <style:list-level-properties text:space-before="0.5in" text:min-label-width="0.42187in"/>
        <style:text-properties fo:color="#000000" fo:font-family="Arial" fo:font-size="100%"/>
      </text:list-level-style-number>
      <text:list-level-style-number text:level="3" style:num-format="1" style:num-suffix=".">
        <style:list-level-properties text:space-before="1in" text:min-label-width="0.42187in"/>
        <style:text-properties fo:color="#000000" fo:font-family="Arial" fo:font-size="100%"/>
      </text:list-level-style-number>
      <text:list-level-style-number text:level="4" style:num-format="1" style:num-suffix=".">
        <style:list-level-properties text:space-before="1.5in" text:min-label-width="0.42187in"/>
        <style:text-properties fo:color="#000000" fo:font-family="Arial" fo:font-size="100%"/>
      </text:list-level-style-number>
      <text:list-level-style-number text:level="5" style:num-format="1" style:num-suffix=".">
        <style:list-level-properties text:space-before="2in" text:min-label-width="0.42187in"/>
        <style:text-properties fo:color="#000000" fo:font-family="Arial" fo:font-size="100%"/>
      </text:list-level-style-number>
      <text:list-level-style-number text:level="6" style:num-format="1" style:num-suffix=".">
        <style:list-level-properties text:space-before="2.5in" text:min-label-width="0.42187in"/>
        <style:text-properties fo:color="#000000" fo:font-family="Arial" fo:font-size="100%"/>
      </text:list-level-style-number>
      <text:list-level-style-number text:level="7" style:num-format="1" style:num-suffix=".">
        <style:list-level-properties text:space-before="3in" text:min-label-width="0.42187in"/>
        <style:text-properties fo:color="#000000" fo:font-family="Arial" fo:font-size="100%"/>
      </text:list-level-style-number>
      <text:list-level-style-number text:level="8" style:num-format="1" style:num-suffix=".">
        <style:list-level-properties text:space-before="3.5in" text:min-label-width="0.42187in"/>
        <style:text-properties fo:color="#000000" fo:font-family="Arial" fo:font-size="100%"/>
      </text:list-level-style-number>
      <text:list-level-style-number text:level="9" style:num-format="1" style:num-suffix=".">
        <style:list-level-properties text:space-before="4in" text:min-label-width="0.42187in"/>
        <style:text-properties fo:color="#000000" fo:font-family="Arial" fo:font-size="100%"/>
      </text:list-level-style-number>
    </text:list-style>
    <text:list-style style:name="a1505"/>
    <text:list-style style:name="a1254"/>
    <text:list-style style:name="a1478"/>
    <text:list-style style:name="a1886"/>
    <text:list-style style:name="a1193"/>
    <text:list-style style:name="a1630">
      <text:list-level-style-bullet text:level="1" text:bullet-char="•">
        <style:list-level-properties text:space-before="0in" text:min-label-width="0.375in"/>
        <style:text-properties fo:color="#000000" fo:font-family="Arial" style:font-family-generic="swiss" style:font-pitch="variable" fo:font-size="100%"/>
      </text:list-level-style-bullet>
      <text:list-level-style-bullet text:level="2" text:bullet-char="•">
        <style:list-level-properties text:space-before="0in" text:min-label-width="0.375in"/>
        <style:text-properties fo:color="#000000" fo:font-family="Arial" style:font-family-generic="swiss" style:font-pitch="variable" fo:font-size="100%"/>
      </text:list-level-style-bullet>
      <text:list-level-style-bullet text:level="3" text:bullet-char="•">
        <style:list-level-properties text:space-before="0in" text:min-label-width="0.375in"/>
        <style:text-properties fo:color="#000000" fo:font-family="Arial" style:font-family-generic="swiss" style:font-pitch="variable" fo:font-size="100%"/>
      </text:list-level-style-bullet>
      <text:list-level-style-bullet text:level="4" text:bullet-char="•">
        <style:list-level-properties text:space-before="0in" text:min-label-width="0.375in"/>
        <style:text-properties fo:color="#000000" fo:font-family="Arial" style:font-family-generic="swiss" style:font-pitch="variable" fo:font-size="100%"/>
      </text:list-level-style-bullet>
      <text:list-level-style-bullet text:level="5" text:bullet-char="•">
        <style:list-level-properties text:space-before="0in" text:min-label-width="0.375in"/>
        <style:text-properties fo:color="#000000" fo:font-family="Arial" style:font-family-generic="swiss" style:font-pitch="variable" fo:font-size="100%"/>
      </text:list-level-style-bullet>
      <text:list-level-style-bullet text:level="6" text:bullet-char="•">
        <style:list-level-properties text:space-before="0in" text:min-label-width="0.375in"/>
        <style:text-properties fo:color="#000000" fo:font-family="Arial" style:font-family-generic="swiss" style:font-pitch="variable" fo:font-size="100%"/>
      </text:list-level-style-bullet>
      <text:list-level-style-bullet text:level="7" text:bullet-char="•">
        <style:list-level-properties text:space-before="0in" text:min-label-width="0.375in"/>
        <style:text-properties fo:color="#000000" fo:font-family="Arial" style:font-family-generic="swiss" style:font-pitch="variable" fo:font-size="100%"/>
      </text:list-level-style-bullet>
      <text:list-level-style-bullet text:level="8" text:bullet-char="•">
        <style:list-level-properties text:space-before="0in" text:min-label-width="0.375in"/>
        <style:text-properties fo:color="#000000" fo:font-family="Arial" style:font-family-generic="swiss" style:font-pitch="variable" fo:font-size="100%"/>
      </text:list-level-style-bullet>
      <text:list-level-style-bullet text:level="9" text:bullet-char="•">
        <style:list-level-properties text:space-before="0in" text:min-label-width="0.375in"/>
        <style:text-properties fo:color="#000000" fo:font-family="Arial" style:font-family-generic="swiss" style:font-pitch="variable" fo:font-size="100%"/>
      </text:list-level-style-bullet>
    </text:list-style>
    <text:list-style style:name="a1446"/>
    <text:list-style style:name="a1633">
      <text:list-level-style-bullet text:level="1" text:bullet-char="•">
        <style:list-level-properties text:space-before="0in" text:min-label-width="0.375in"/>
        <style:text-properties fo:color="#000000" fo:font-family="Arial" style:font-family-generic="swiss" style:font-pitch="variable" fo:font-size="100%"/>
      </text:list-level-style-bullet>
      <text:list-level-style-bullet text:level="2" text:bullet-char="•">
        <style:list-level-properties text:space-before="0in" text:min-label-width="0.375in"/>
        <style:text-properties fo:color="#000000" fo:font-family="Arial" style:font-family-generic="swiss" style:font-pitch="variable" fo:font-size="100%"/>
      </text:list-level-style-bullet>
      <text:list-level-style-bullet text:level="3" text:bullet-char="•">
        <style:list-level-properties text:space-before="0in" text:min-label-width="0.375in"/>
        <style:text-properties fo:color="#000000" fo:font-family="Arial" style:font-family-generic="swiss" style:font-pitch="variable" fo:font-size="100%"/>
      </text:list-level-style-bullet>
      <text:list-level-style-bullet text:level="4" text:bullet-char="•">
        <style:list-level-properties text:space-before="0in" text:min-label-width="0.375in"/>
        <style:text-properties fo:color="#000000" fo:font-family="Arial" style:font-family-generic="swiss" style:font-pitch="variable" fo:font-size="100%"/>
      </text:list-level-style-bullet>
      <text:list-level-style-bullet text:level="5" text:bullet-char="•">
        <style:list-level-properties text:space-before="0in" text:min-label-width="0.375in"/>
        <style:text-properties fo:color="#000000" fo:font-family="Arial" style:font-family-generic="swiss" style:font-pitch="variable" fo:font-size="100%"/>
      </text:list-level-style-bullet>
      <text:list-level-style-bullet text:level="6" text:bullet-char="•">
        <style:list-level-properties text:space-before="0in" text:min-label-width="0.375in"/>
        <style:text-properties fo:color="#000000" fo:font-family="Arial" style:font-family-generic="swiss" style:font-pitch="variable" fo:font-size="100%"/>
      </text:list-level-style-bullet>
      <text:list-level-style-bullet text:level="7" text:bullet-char="•">
        <style:list-level-properties text:space-before="0in" text:min-label-width="0.375in"/>
        <style:text-properties fo:color="#000000" fo:font-family="Arial" style:font-family-generic="swiss" style:font-pitch="variable" fo:font-size="100%"/>
      </text:list-level-style-bullet>
      <text:list-level-style-bullet text:level="8" text:bullet-char="•">
        <style:list-level-properties text:space-before="0in" text:min-label-width="0.375in"/>
        <style:text-properties fo:color="#000000" fo:font-family="Arial" style:font-family-generic="swiss" style:font-pitch="variable" fo:font-size="100%"/>
      </text:list-level-style-bullet>
      <text:list-level-style-bullet text:level="9" text:bullet-char="•">
        <style:list-level-properties text:space-before="0in" text:min-label-width="0.375in"/>
        <style:text-properties fo:color="#000000" fo:font-family="Arial" style:font-family-generic="swiss" style:font-pitch="variable" fo:font-size="100%"/>
      </text:list-level-style-bullet>
    </text:list-style>
    <text:list-style style:name="a1384">
      <text:list-level-style-bullet text:level="1" text:bullet-char="•">
        <style:list-level-properties text:space-before="0in" text:min-label-width="0.375in"/>
        <style:text-properties fo:color="#000000" fo:font-family="Arial" style:font-family-generic="swiss" style:font-pitch="variable" fo:font-size="100%"/>
      </text:list-level-style-bullet>
      <text:list-level-style-bullet text:level="2" text:bullet-char="•">
        <style:list-level-properties text:space-before="0in" text:min-label-width="0.375in"/>
        <style:text-properties fo:color="#000000" fo:font-family="Arial" style:font-family-generic="swiss" style:font-pitch="variable" fo:font-size="100%"/>
      </text:list-level-style-bullet>
      <text:list-level-style-bullet text:level="3" text:bullet-char="•">
        <style:list-level-properties text:space-before="0in" text:min-label-width="0.375in"/>
        <style:text-properties fo:color="#000000" fo:font-family="Arial" style:font-family-generic="swiss" style:font-pitch="variable" fo:font-size="100%"/>
      </text:list-level-style-bullet>
      <text:list-level-style-bullet text:level="4" text:bullet-char="•">
        <style:list-level-properties text:space-before="0in" text:min-label-width="0.375in"/>
        <style:text-properties fo:color="#000000" fo:font-family="Arial" style:font-family-generic="swiss" style:font-pitch="variable" fo:font-size="100%"/>
      </text:list-level-style-bullet>
      <text:list-level-style-bullet text:level="5" text:bullet-char="•">
        <style:list-level-properties text:space-before="0in" text:min-label-width="0.375in"/>
        <style:text-properties fo:color="#000000" fo:font-family="Arial" style:font-family-generic="swiss" style:font-pitch="variable" fo:font-size="100%"/>
      </text:list-level-style-bullet>
      <text:list-level-style-bullet text:level="6" text:bullet-char="•">
        <style:list-level-properties text:space-before="0in" text:min-label-width="0.375in"/>
        <style:text-properties fo:color="#000000" fo:font-family="Arial" style:font-family-generic="swiss" style:font-pitch="variable" fo:font-size="100%"/>
      </text:list-level-style-bullet>
      <text:list-level-style-bullet text:level="7" text:bullet-char="•">
        <style:list-level-properties text:space-before="0in" text:min-label-width="0.375in"/>
        <style:text-properties fo:color="#000000" fo:font-family="Arial" style:font-family-generic="swiss" style:font-pitch="variable" fo:font-size="100%"/>
      </text:list-level-style-bullet>
      <text:list-level-style-bullet text:level="8" text:bullet-char="•">
        <style:list-level-properties text:space-before="0in" text:min-label-width="0.375in"/>
        <style:text-properties fo:color="#000000" fo:font-family="Arial" style:font-family-generic="swiss" style:font-pitch="variable" fo:font-size="100%"/>
      </text:list-level-style-bullet>
      <text:list-level-style-bullet text:level="9" text:bullet-char="•">
        <style:list-level-properties text:space-before="0in" text:min-label-width="0.375in"/>
        <style:text-properties fo:color="#000000" fo:font-family="Arial" style:font-family-generic="swiss" style:font-pitch="variable" fo:font-size="100%"/>
      </text:list-level-style-bullet>
    </text:list-style>
    <text:list-style style:name="a1228"/>
    <text:list-style style:name="a1859"/>
    <text:list-style style:name="a1826">
      <text:list-level-style-bullet text:level="1" text:bullet-char="•">
        <style:list-level-properties text:space-before="0in" text:min-label-width="0.375in"/>
        <style:text-properties fo:color="#000000" fo:font-family="Arial" style:font-family-generic="swiss" style:font-pitch="variable" fo:font-size="100%"/>
      </text:list-level-style-bullet>
      <text:list-level-style-bullet text:level="2" text:bullet-char="•">
        <style:list-level-properties text:space-before="0in" text:min-label-width="0.375in"/>
        <style:text-properties fo:color="#000000" fo:font-family="Arial" style:font-family-generic="swiss" style:font-pitch="variable" fo:font-size="100%"/>
      </text:list-level-style-bullet>
      <text:list-level-style-bullet text:level="3" text:bullet-char="•">
        <style:list-level-properties text:space-before="0in" text:min-label-width="0.375in"/>
        <style:text-properties fo:color="#000000" fo:font-family="Arial" style:font-family-generic="swiss" style:font-pitch="variable" fo:font-size="100%"/>
      </text:list-level-style-bullet>
      <text:list-level-style-bullet text:level="4" text:bullet-char="•">
        <style:list-level-properties text:space-before="0in" text:min-label-width="0.375in"/>
        <style:text-properties fo:color="#000000" fo:font-family="Arial" style:font-family-generic="swiss" style:font-pitch="variable" fo:font-size="100%"/>
      </text:list-level-style-bullet>
      <text:list-level-style-bullet text:level="5" text:bullet-char="•">
        <style:list-level-properties text:space-before="0in" text:min-label-width="0.375in"/>
        <style:text-properties fo:color="#000000" fo:font-family="Arial" style:font-family-generic="swiss" style:font-pitch="variable" fo:font-size="100%"/>
      </text:list-level-style-bullet>
      <text:list-level-style-bullet text:level="6" text:bullet-char="•">
        <style:list-level-properties text:space-before="0in" text:min-label-width="0.375in"/>
        <style:text-properties fo:color="#000000" fo:font-family="Arial" style:font-family-generic="swiss" style:font-pitch="variable" fo:font-size="100%"/>
      </text:list-level-style-bullet>
      <text:list-level-style-bullet text:level="7" text:bullet-char="•">
        <style:list-level-properties text:space-before="0in" text:min-label-width="0.375in"/>
        <style:text-properties fo:color="#000000" fo:font-family="Arial" style:font-family-generic="swiss" style:font-pitch="variable" fo:font-size="100%"/>
      </text:list-level-style-bullet>
      <text:list-level-style-bullet text:level="8" text:bullet-char="•">
        <style:list-level-properties text:space-before="0in" text:min-label-width="0.375in"/>
        <style:text-properties fo:color="#000000" fo:font-family="Arial" style:font-family-generic="swiss" style:font-pitch="variable" fo:font-size="100%"/>
      </text:list-level-style-bullet>
      <text:list-level-style-bullet text:level="9" text:bullet-char="•">
        <style:list-level-properties text:space-before="0in" text:min-label-width="0.375in"/>
        <style:text-properties fo:color="#000000" fo:font-family="Arial" style:font-family-generic="swiss" style:font-pitch="variable" fo:font-size="100%"/>
      </text:list-level-style-bullet>
    </text:list-style>
    <text:list-style style:name="a1604">
      <text:list-level-style-bullet text:level="1" text:bullet-char="•">
        <style:list-level-properties text:space-before="0in" text:min-label-width="0.375in"/>
        <style:text-properties fo:color="#000000" fo:font-family="Arial" style:font-family-generic="swiss" style:font-pitch="variable" fo:font-size="100%"/>
      </text:list-level-style-bullet>
      <text:list-level-style-bullet text:level="2" text:bullet-char="•">
        <style:list-level-properties text:space-before="0in" text:min-label-width="0.375in"/>
        <style:text-properties fo:color="#000000" fo:font-family="Arial" style:font-family-generic="swiss" style:font-pitch="variable" fo:font-size="100%"/>
      </text:list-level-style-bullet>
      <text:list-level-style-bullet text:level="3" text:bullet-char="•">
        <style:list-level-properties text:space-before="0in" text:min-label-width="0.375in"/>
        <style:text-properties fo:color="#000000" fo:font-family="Arial" style:font-family-generic="swiss" style:font-pitch="variable" fo:font-size="100%"/>
      </text:list-level-style-bullet>
      <text:list-level-style-bullet text:level="4" text:bullet-char="•">
        <style:list-level-properties text:space-before="0in" text:min-label-width="0.375in"/>
        <style:text-properties fo:color="#000000" fo:font-family="Arial" style:font-family-generic="swiss" style:font-pitch="variable" fo:font-size="100%"/>
      </text:list-level-style-bullet>
      <text:list-level-style-bullet text:level="5" text:bullet-char="•">
        <style:list-level-properties text:space-before="0in" text:min-label-width="0.375in"/>
        <style:text-properties fo:color="#000000" fo:font-family="Arial" style:font-family-generic="swiss" style:font-pitch="variable" fo:font-size="100%"/>
      </text:list-level-style-bullet>
      <text:list-level-style-bullet text:level="6" text:bullet-char="•">
        <style:list-level-properties text:space-before="0in" text:min-label-width="0.375in"/>
        <style:text-properties fo:color="#000000" fo:font-family="Arial" style:font-family-generic="swiss" style:font-pitch="variable" fo:font-size="100%"/>
      </text:list-level-style-bullet>
      <text:list-level-style-bullet text:level="7" text:bullet-char="•">
        <style:list-level-properties text:space-before="0in" text:min-label-width="0.375in"/>
        <style:text-properties fo:color="#000000" fo:font-family="Arial" style:font-family-generic="swiss" style:font-pitch="variable" fo:font-size="100%"/>
      </text:list-level-style-bullet>
      <text:list-level-style-bullet text:level="8" text:bullet-char="•">
        <style:list-level-properties text:space-before="0in" text:min-label-width="0.375in"/>
        <style:text-properties fo:color="#000000" fo:font-family="Arial" style:font-family-generic="swiss" style:font-pitch="variable" fo:font-size="100%"/>
      </text:list-level-style-bullet>
      <text:list-level-style-bullet text:level="9" text:bullet-char="•">
        <style:list-level-properties text:space-before="0in" text:min-label-width="0.375in"/>
        <style:text-properties fo:color="#000000" fo:font-family="Arial" style:font-family-generic="swiss" style:font-pitch="variable" fo:font-size="100%"/>
      </text:list-level-style-bullet>
    </text:list-style>
    <text:list-style style:name="a1169"/>
    <text:list-style style:name="a1985"/>
    <text:list-style style:name="a1134"/>
    <text:list-style style:name="a1292">
      <text:list-level-style-bullet text:level="1" text:bullet-char="•">
        <style:list-level-properties text:space-before="0in" text:min-label-width="0.375in"/>
        <style:text-properties fo:color="#000000" fo:font-family="Arial" style:font-family-generic="swiss" style:font-pitch="variable" fo:font-size="100%"/>
      </text:list-level-style-bullet>
      <text:list-level-style-bullet text:level="2" text:bullet-char="•">
        <style:list-level-properties text:space-before="0in" text:min-label-width="0.375in"/>
        <style:text-properties fo:color="#000000" fo:font-family="Arial" style:font-family-generic="swiss" style:font-pitch="variable" fo:font-size="100%"/>
      </text:list-level-style-bullet>
      <text:list-level-style-bullet text:level="3" text:bullet-char="•">
        <style:list-level-properties text:space-before="0in" text:min-label-width="0.375in"/>
        <style:text-properties fo:color="#000000" fo:font-family="Arial" style:font-family-generic="swiss" style:font-pitch="variable" fo:font-size="100%"/>
      </text:list-level-style-bullet>
      <text:list-level-style-bullet text:level="4" text:bullet-char="•">
        <style:list-level-properties text:space-before="0in" text:min-label-width="0.375in"/>
        <style:text-properties fo:color="#000000" fo:font-family="Arial" style:font-family-generic="swiss" style:font-pitch="variable" fo:font-size="100%"/>
      </text:list-level-style-bullet>
      <text:list-level-style-bullet text:level="5" text:bullet-char="•">
        <style:list-level-properties text:space-before="0in" text:min-label-width="0.375in"/>
        <style:text-properties fo:color="#000000" fo:font-family="Arial" style:font-family-generic="swiss" style:font-pitch="variable" fo:font-size="100%"/>
      </text:list-level-style-bullet>
      <text:list-level-style-bullet text:level="6" text:bullet-char="•">
        <style:list-level-properties text:space-before="0in" text:min-label-width="0.375in"/>
        <style:text-properties fo:color="#000000" fo:font-family="Arial" style:font-family-generic="swiss" style:font-pitch="variable" fo:font-size="100%"/>
      </text:list-level-style-bullet>
      <text:list-level-style-bullet text:level="7" text:bullet-char="•">
        <style:list-level-properties text:space-before="0in" text:min-label-width="0.375in"/>
        <style:text-properties fo:color="#000000" fo:font-family="Arial" style:font-family-generic="swiss" style:font-pitch="variable" fo:font-size="100%"/>
      </text:list-level-style-bullet>
      <text:list-level-style-bullet text:level="8" text:bullet-char="•">
        <style:list-level-properties text:space-before="0in" text:min-label-width="0.375in"/>
        <style:text-properties fo:color="#000000" fo:font-family="Arial" style:font-family-generic="swiss" style:font-pitch="variable" fo:font-size="100%"/>
      </text:list-level-style-bullet>
      <text:list-level-style-bullet text:level="9" text:bullet-char="•">
        <style:list-level-properties text:space-before="0in" text:min-label-width="0.375in"/>
        <style:text-properties fo:color="#000000" fo:font-family="Arial" style:font-family-generic="swiss" style:font-pitch="variable" fo:font-size="100%"/>
      </text:list-level-style-bullet>
    </text:list-style>
    <text:list-style style:name="a1766">
      <text:list-level-style-bullet text:level="1" text:bullet-char="•">
        <style:list-level-properties text:space-before="0in" text:min-label-width="0.28125in"/>
        <style:text-properties fo:color="#000000" fo:font-family="Arial" style:font-family-generic="swiss" style:font-pitch="variable" fo:font-size="100%"/>
      </text:list-level-style-bullet>
      <text:list-level-style-bullet text:level="2" text:bullet-char="•">
        <style:list-level-properties text:space-before="0.32813in" text:min-label-width="0.28125in"/>
        <style:text-properties fo:color="#000000" fo:font-family="Arial" style:font-family-generic="swiss" style:font-pitch="variable" fo:font-size="100%"/>
      </text:list-level-style-bullet>
      <text:list-level-style-bullet text:level="3" text:bullet-char="•">
        <style:list-level-properties text:space-before="0.65625in" text:min-label-width="0.28125in"/>
        <style:text-properties fo:color="#000000" fo:font-family="Arial" style:font-family-generic="swiss" style:font-pitch="variable" fo:font-size="100%"/>
      </text:list-level-style-bullet>
      <text:list-level-style-bullet text:level="4" text:bullet-char="•">
        <style:list-level-properties text:space-before="1.03125in" text:min-label-width="0.28125in"/>
        <style:text-properties fo:color="#000000" fo:font-family="Arial" style:font-family-generic="swiss" style:font-pitch="variable" fo:font-size="100%"/>
      </text:list-level-style-bullet>
      <text:list-level-style-bullet text:level="5" text:bullet-char="•">
        <style:list-level-properties text:space-before="1.40625in" text:min-label-width="0.28125in"/>
        <style:text-properties fo:color="#000000" fo:font-family="Arial" style:font-family-generic="swiss" style:font-pitch="variable" fo:font-size="100%"/>
      </text:list-level-style-bullet>
      <text:list-level-style-bullet text:level="6" text:bullet-char="•">
        <style:list-level-properties text:space-before="1.78125in" text:min-label-width="0.28125in"/>
        <style:text-properties fo:color="#000000" fo:font-family="Arial" style:font-family-generic="swiss" style:font-pitch="variable" fo:font-size="100%"/>
      </text:list-level-style-bullet>
      <text:list-level-style-bullet text:level="7" text:bullet-char="•">
        <style:list-level-properties text:space-before="2.15625in" text:min-label-width="0.28125in"/>
        <style:text-properties fo:color="#000000" fo:font-family="Arial" style:font-family-generic="swiss" style:font-pitch="variable" fo:font-size="100%"/>
      </text:list-level-style-bullet>
      <text:list-level-style-bullet text:level="8" text:bullet-char="•">
        <style:list-level-properties text:space-before="2.53125in" text:min-label-width="0.28125in"/>
        <style:text-properties fo:color="#000000" fo:font-family="Arial" style:font-family-generic="swiss" style:font-pitch="variable" fo:font-size="100%"/>
      </text:list-level-style-bullet>
      <text:list-level-style-bullet text:level="9" text:bullet-char="•">
        <style:list-level-properties text:space-before="2.90625in" text:min-label-width="0.28125in"/>
        <style:text-properties fo:color="#000000" fo:font-family="Arial" style:font-family-generic="swiss" style:font-pitch="variable" fo:font-size="100%"/>
      </text:list-level-style-bullet>
    </text:list-style>
    <text:list-style style:name="a1609">
      <text:list-level-style-bullet text:level="1" text:bullet-char="•">
        <style:list-level-properties text:space-before="0in" text:min-label-width="0.375in"/>
        <style:text-properties fo:color="#000000" fo:font-family="Arial" style:font-family-generic="swiss" style:font-pitch="variable" fo:font-size="100%"/>
      </text:list-level-style-bullet>
      <text:list-level-style-bullet text:level="2" text:bullet-char="•">
        <style:list-level-properties text:space-before="0in" text:min-label-width="0.375in"/>
        <style:text-properties fo:color="#000000" fo:font-family="Arial" style:font-family-generic="swiss" style:font-pitch="variable" fo:font-size="100%"/>
      </text:list-level-style-bullet>
      <text:list-level-style-bullet text:level="3" text:bullet-char="•">
        <style:list-level-properties text:space-before="0in" text:min-label-width="0.375in"/>
        <style:text-properties fo:color="#000000" fo:font-family="Arial" style:font-family-generic="swiss" style:font-pitch="variable" fo:font-size="100%"/>
      </text:list-level-style-bullet>
      <text:list-level-style-bullet text:level="4" text:bullet-char="•">
        <style:list-level-properties text:space-before="0in" text:min-label-width="0.375in"/>
        <style:text-properties fo:color="#000000" fo:font-family="Arial" style:font-family-generic="swiss" style:font-pitch="variable" fo:font-size="100%"/>
      </text:list-level-style-bullet>
      <text:list-level-style-bullet text:level="5" text:bullet-char="•">
        <style:list-level-properties text:space-before="0in" text:min-label-width="0.375in"/>
        <style:text-properties fo:color="#000000" fo:font-family="Arial" style:font-family-generic="swiss" style:font-pitch="variable" fo:font-size="100%"/>
      </text:list-level-style-bullet>
      <text:list-level-style-bullet text:level="6" text:bullet-char="•">
        <style:list-level-properties text:space-before="0in" text:min-label-width="0.375in"/>
        <style:text-properties fo:color="#000000" fo:font-family="Arial" style:font-family-generic="swiss" style:font-pitch="variable" fo:font-size="100%"/>
      </text:list-level-style-bullet>
      <text:list-level-style-bullet text:level="7" text:bullet-char="•">
        <style:list-level-properties text:space-before="0in" text:min-label-width="0.375in"/>
        <style:text-properties fo:color="#000000" fo:font-family="Arial" style:font-family-generic="swiss" style:font-pitch="variable" fo:font-size="100%"/>
      </text:list-level-style-bullet>
      <text:list-level-style-bullet text:level="8" text:bullet-char="•">
        <style:list-level-properties text:space-before="0in" text:min-label-width="0.375in"/>
        <style:text-properties fo:color="#000000" fo:font-family="Arial" style:font-family-generic="swiss" style:font-pitch="variable" fo:font-size="100%"/>
      </text:list-level-style-bullet>
      <text:list-level-style-bullet text:level="9" text:bullet-char="•">
        <style:list-level-properties text:space-before="0in" text:min-label-width="0.375in"/>
        <style:text-properties fo:color="#000000" fo:font-family="Arial" style:font-family-generic="swiss" style:font-pitch="variable" fo:font-size="100%"/>
      </text:list-level-style-bullet>
    </text:list-style>
    <text:list-style style:name="a1100"/>
    <text:list-style style:name="a1482"/>
    <text:list-style style:name="a1733">
      <text:list-level-style-bullet text:level="1" text:bullet-char="•">
        <style:list-level-properties text:space-before="0in" text:min-label-width="0.28125in"/>
        <style:text-properties fo:font-family="Arial" style:font-family-generic="swiss" style:font-pitch="variable" fo:font-size="100%"/>
      </text:list-level-style-bullet>
      <text:list-level-style-bullet text:level="2" text:bullet-char="•">
        <style:list-level-properties text:space-before="0in" text:min-label-width="0.28125in"/>
        <style:text-properties fo:font-family="Arial" style:font-family-generic="swiss" style:font-pitch="variable" fo:font-size="100%"/>
      </text:list-level-style-bullet>
      <text:list-level-style-bullet text:level="3" text:bullet-char="•">
        <style:list-level-properties text:space-before="0in" text:min-label-width="0.28125in"/>
        <style:text-properties fo:font-family="Arial" style:font-family-generic="swiss" style:font-pitch="variable" fo:font-size="100%"/>
      </text:list-level-style-bullet>
      <text:list-level-style-bullet text:level="4" text:bullet-char="•">
        <style:list-level-properties text:space-before="0in" text:min-label-width="0.28125in"/>
        <style:text-properties fo:font-family="Arial" style:font-family-generic="swiss" style:font-pitch="variable" fo:font-size="100%"/>
      </text:list-level-style-bullet>
      <text:list-level-style-bullet text:level="5" text:bullet-char="•">
        <style:list-level-properties text:space-before="0in" text:min-label-width="0.28125in"/>
        <style:text-properties fo:font-family="Arial" style:font-family-generic="swiss" style:font-pitch="variable" fo:font-size="100%"/>
      </text:list-level-style-bullet>
      <text:list-level-style-bullet text:level="6" text:bullet-char="•">
        <style:list-level-properties text:space-before="0in" text:min-label-width="0.28125in"/>
        <style:text-properties fo:font-family="Arial" style:font-family-generic="swiss" style:font-pitch="variable" fo:font-size="100%"/>
      </text:list-level-style-bullet>
      <text:list-level-style-bullet text:level="7" text:bullet-char="•">
        <style:list-level-properties text:space-before="0in" text:min-label-width="0.28125in"/>
        <style:text-properties fo:font-family="Arial" style:font-family-generic="swiss" style:font-pitch="variable" fo:font-size="100%"/>
      </text:list-level-style-bullet>
      <text:list-level-style-bullet text:level="8" text:bullet-char="•">
        <style:list-level-properties text:space-before="0in" text:min-label-width="0.28125in"/>
        <style:text-properties fo:font-family="Arial" style:font-family-generic="swiss" style:font-pitch="variable" fo:font-size="100%"/>
      </text:list-level-style-bullet>
      <text:list-level-style-bullet text:level="9" text:bullet-char="•">
        <style:list-level-properties text:space-before="0in" text:min-label-width="0.28125in"/>
        <style:text-properties fo:font-family="Arial" style:font-family-generic="swiss" style:font-pitch="variable" fo:font-size="100%"/>
      </text:list-level-style-bullet>
    </text:list-style>
    <text:list-style style:name="a1510"/>
    <text:list-style style:name="a1260"/>
    <text:list-style style:name="a1327">
      <text:list-level-style-bullet text:level="1" text:bullet-char="•">
        <style:list-level-properties text:space-before="0in" text:min-label-width="0.375in"/>
        <style:text-properties fo:color="#000000" fo:font-family="Arial" style:font-family-generic="swiss" style:font-pitch="variable" fo:font-size="100%"/>
      </text:list-level-style-bullet>
      <text:list-level-style-bullet text:level="2" text:bullet-char="•">
        <style:list-level-properties text:space-before="0in" text:min-label-width="0.375in"/>
        <style:text-properties fo:color="#000000" fo:font-family="Arial" style:font-family-generic="swiss" style:font-pitch="variable" fo:font-size="100%"/>
      </text:list-level-style-bullet>
      <text:list-level-style-bullet text:level="3" text:bullet-char="•">
        <style:list-level-properties text:space-before="0in" text:min-label-width="0.375in"/>
        <style:text-properties fo:color="#000000" fo:font-family="Arial" style:font-family-generic="swiss" style:font-pitch="variable" fo:font-size="100%"/>
      </text:list-level-style-bullet>
      <text:list-level-style-bullet text:level="4" text:bullet-char="•">
        <style:list-level-properties text:space-before="0in" text:min-label-width="0.375in"/>
        <style:text-properties fo:color="#000000" fo:font-family="Arial" style:font-family-generic="swiss" style:font-pitch="variable" fo:font-size="100%"/>
      </text:list-level-style-bullet>
      <text:list-level-style-bullet text:level="5" text:bullet-char="•">
        <style:list-level-properties text:space-before="0in" text:min-label-width="0.375in"/>
        <style:text-properties fo:color="#000000" fo:font-family="Arial" style:font-family-generic="swiss" style:font-pitch="variable" fo:font-size="100%"/>
      </text:list-level-style-bullet>
      <text:list-level-style-bullet text:level="6" text:bullet-char="•">
        <style:list-level-properties text:space-before="0in" text:min-label-width="0.375in"/>
        <style:text-properties fo:color="#000000" fo:font-family="Arial" style:font-family-generic="swiss" style:font-pitch="variable" fo:font-size="100%"/>
      </text:list-level-style-bullet>
      <text:list-level-style-bullet text:level="7" text:bullet-char="•">
        <style:list-level-properties text:space-before="0in" text:min-label-width="0.375in"/>
        <style:text-properties fo:color="#000000" fo:font-family="Arial" style:font-family-generic="swiss" style:font-pitch="variable" fo:font-size="100%"/>
      </text:list-level-style-bullet>
      <text:list-level-style-bullet text:level="8" text:bullet-char="•">
        <style:list-level-properties text:space-before="0in" text:min-label-width="0.375in"/>
        <style:text-properties fo:color="#000000" fo:font-family="Arial" style:font-family-generic="swiss" style:font-pitch="variable" fo:font-size="100%"/>
      </text:list-level-style-bullet>
      <text:list-level-style-bullet text:level="9" text:bullet-char="•">
        <style:list-level-properties text:space-before="0in" text:min-label-width="0.375in"/>
        <style:text-properties fo:color="#000000" fo:font-family="Arial" style:font-family-generic="swiss" style:font-pitch="variable" fo:font-size="100%"/>
      </text:list-level-style-bullet>
    </text:list-style>
    <text:list-style style:name="a1106"/>
    <text:list-style style:name="a2017"/>
    <text:list-style style:name="a1487"/>
    <text:list-style style:name="a1895"/>
    <text:list-style style:name="a1450"/>
    <text:list-style style:name="a1268"/>
    <text:list-style style:name="a1233"/>
    <text:list-style style:name="a1864"/>
    <text:list-style style:name="a1642">
      <text:list-level-style-bullet text:level="1" text:bullet-char="•">
        <style:list-level-properties text:space-before="0in" text:min-label-width="0.375in"/>
        <style:text-properties fo:color="#000000" fo:font-family="Arial" style:font-family-generic="swiss" style:font-pitch="variable" fo:font-size="100%"/>
      </text:list-level-style-bullet>
      <text:list-level-style-bullet text:level="2" text:bullet-char="•">
        <style:list-level-properties text:space-before="0in" text:min-label-width="0.375in"/>
        <style:text-properties fo:color="#000000" fo:font-family="Arial" style:font-family-generic="swiss" style:font-pitch="variable" fo:font-size="100%"/>
      </text:list-level-style-bullet>
      <text:list-level-style-bullet text:level="3" text:bullet-char="•">
        <style:list-level-properties text:space-before="0in" text:min-label-width="0.375in"/>
        <style:text-properties fo:color="#000000" fo:font-family="Arial" style:font-family-generic="swiss" style:font-pitch="variable" fo:font-size="100%"/>
      </text:list-level-style-bullet>
      <text:list-level-style-bullet text:level="4" text:bullet-char="•">
        <style:list-level-properties text:space-before="0in" text:min-label-width="0.375in"/>
        <style:text-properties fo:color="#000000" fo:font-family="Arial" style:font-family-generic="swiss" style:font-pitch="variable" fo:font-size="100%"/>
      </text:list-level-style-bullet>
      <text:list-level-style-bullet text:level="5" text:bullet-char="•">
        <style:list-level-properties text:space-before="0in" text:min-label-width="0.375in"/>
        <style:text-properties fo:color="#000000" fo:font-family="Arial" style:font-family-generic="swiss" style:font-pitch="variable" fo:font-size="100%"/>
      </text:list-level-style-bullet>
      <text:list-level-style-bullet text:level="6" text:bullet-char="•">
        <style:list-level-properties text:space-before="0in" text:min-label-width="0.375in"/>
        <style:text-properties fo:color="#000000" fo:font-family="Arial" style:font-family-generic="swiss" style:font-pitch="variable" fo:font-size="100%"/>
      </text:list-level-style-bullet>
      <text:list-level-style-bullet text:level="7" text:bullet-char="•">
        <style:list-level-properties text:space-before="0in" text:min-label-width="0.375in"/>
        <style:text-properties fo:color="#000000" fo:font-family="Arial" style:font-family-generic="swiss" style:font-pitch="variable" fo:font-size="100%"/>
      </text:list-level-style-bullet>
      <text:list-level-style-bullet text:level="8" text:bullet-char="•">
        <style:list-level-properties text:space-before="0in" text:min-label-width="0.375in"/>
        <style:text-properties fo:color="#000000" fo:font-family="Arial" style:font-family-generic="swiss" style:font-pitch="variable" fo:font-size="100%"/>
      </text:list-level-style-bullet>
      <text:list-level-style-bullet text:level="9" text:bullet-char="•">
        <style:list-level-properties text:space-before="0in" text:min-label-width="0.375in"/>
        <style:text-properties fo:color="#000000" fo:font-family="Arial" style:font-family-generic="swiss" style:font-pitch="variable" fo:font-size="100%"/>
      </text:list-level-style-bullet>
    </text:list-style>
    <text:list-style style:name="a1395">
      <text:list-level-style-bullet text:level="1" text:bullet-char="•">
        <style:list-level-properties text:space-before="0in" text:min-label-width="0.375in"/>
        <style:text-properties fo:color="#000000" fo:font-family="Arial" style:font-family-generic="swiss" style:font-pitch="variable" fo:font-size="100%"/>
      </text:list-level-style-bullet>
      <text:list-level-style-bullet text:level="2" text:bullet-char="•">
        <style:list-level-properties text:space-before="0in" text:min-label-width="0.375in"/>
        <style:text-properties fo:color="#000000" fo:font-family="Arial" style:font-family-generic="swiss" style:font-pitch="variable" fo:font-size="100%"/>
      </text:list-level-style-bullet>
      <text:list-level-style-bullet text:level="3" text:bullet-char="•">
        <style:list-level-properties text:space-before="0in" text:min-label-width="0.375in"/>
        <style:text-properties fo:color="#000000" fo:font-family="Arial" style:font-family-generic="swiss" style:font-pitch="variable" fo:font-size="100%"/>
      </text:list-level-style-bullet>
      <text:list-level-style-bullet text:level="4" text:bullet-char="•">
        <style:list-level-properties text:space-before="0in" text:min-label-width="0.375in"/>
        <style:text-properties fo:color="#000000" fo:font-family="Arial" style:font-family-generic="swiss" style:font-pitch="variable" fo:font-size="100%"/>
      </text:list-level-style-bullet>
      <text:list-level-style-bullet text:level="5" text:bullet-char="•">
        <style:list-level-properties text:space-before="0in" text:min-label-width="0.375in"/>
        <style:text-properties fo:color="#000000" fo:font-family="Arial" style:font-family-generic="swiss" style:font-pitch="variable" fo:font-size="100%"/>
      </text:list-level-style-bullet>
      <text:list-level-style-bullet text:level="6" text:bullet-char="•">
        <style:list-level-properties text:space-before="0in" text:min-label-width="0.375in"/>
        <style:text-properties fo:color="#000000" fo:font-family="Arial" style:font-family-generic="swiss" style:font-pitch="variable" fo:font-size="100%"/>
      </text:list-level-style-bullet>
      <text:list-level-style-bullet text:level="7" text:bullet-char="•">
        <style:list-level-properties text:space-before="0in" text:min-label-width="0.375in"/>
        <style:text-properties fo:color="#000000" fo:font-family="Arial" style:font-family-generic="swiss" style:font-pitch="variable" fo:font-size="100%"/>
      </text:list-level-style-bullet>
      <text:list-level-style-bullet text:level="8" text:bullet-char="•">
        <style:list-level-properties text:space-before="0in" text:min-label-width="0.375in"/>
        <style:text-properties fo:color="#000000" fo:font-family="Arial" style:font-family-generic="swiss" style:font-pitch="variable" fo:font-size="100%"/>
      </text:list-level-style-bullet>
      <text:list-level-style-bullet text:level="9" text:bullet-char="•">
        <style:list-level-properties text:space-before="0in" text:min-label-width="0.375in"/>
        <style:text-properties fo:color="#000000" fo:font-family="Arial" style:font-family-generic="swiss" style:font-pitch="variable" fo:font-size="100%"/>
      </text:list-level-style-bullet>
    </text:list-style>
    <text:list-style style:name="a1869"/>
    <text:list-style style:name="a1239"/>
    <text:list-style style:name="a1647">
      <text:list-level-style-bullet text:level="1" text:bullet-char="•">
        <style:list-level-properties text:space-before="0in" text:min-label-width="0.375in"/>
        <style:text-properties fo:color="#000000" fo:font-family="Arial" style:font-family-generic="swiss" style:font-pitch="variable" fo:font-size="100%"/>
      </text:list-level-style-bullet>
      <text:list-level-style-bullet text:level="2" text:bullet-char="•">
        <style:list-level-properties text:space-before="0in" text:min-label-width="0.375in"/>
        <style:text-properties fo:color="#000000" fo:font-family="Arial" style:font-family-generic="swiss" style:font-pitch="variable" fo:font-size="100%"/>
      </text:list-level-style-bullet>
      <text:list-level-style-bullet text:level="3" text:bullet-char="•">
        <style:list-level-properties text:space-before="0in" text:min-label-width="0.375in"/>
        <style:text-properties fo:color="#000000" fo:font-family="Arial" style:font-family-generic="swiss" style:font-pitch="variable" fo:font-size="100%"/>
      </text:list-level-style-bullet>
      <text:list-level-style-bullet text:level="4" text:bullet-char="•">
        <style:list-level-properties text:space-before="0in" text:min-label-width="0.375in"/>
        <style:text-properties fo:color="#000000" fo:font-family="Arial" style:font-family-generic="swiss" style:font-pitch="variable" fo:font-size="100%"/>
      </text:list-level-style-bullet>
      <text:list-level-style-bullet text:level="5" text:bullet-char="•">
        <style:list-level-properties text:space-before="0in" text:min-label-width="0.375in"/>
        <style:text-properties fo:color="#000000" fo:font-family="Arial" style:font-family-generic="swiss" style:font-pitch="variable" fo:font-size="100%"/>
      </text:list-level-style-bullet>
      <text:list-level-style-bullet text:level="6" text:bullet-char="•">
        <style:list-level-properties text:space-before="0in" text:min-label-width="0.375in"/>
        <style:text-properties fo:color="#000000" fo:font-family="Arial" style:font-family-generic="swiss" style:font-pitch="variable" fo:font-size="100%"/>
      </text:list-level-style-bullet>
      <text:list-level-style-bullet text:level="7" text:bullet-char="•">
        <style:list-level-properties text:space-before="0in" text:min-label-width="0.375in"/>
        <style:text-properties fo:color="#000000" fo:font-family="Arial" style:font-family-generic="swiss" style:font-pitch="variable" fo:font-size="100%"/>
      </text:list-level-style-bullet>
      <text:list-level-style-bullet text:level="8" text:bullet-char="•">
        <style:list-level-properties text:space-before="0in" text:min-label-width="0.375in"/>
        <style:text-properties fo:color="#000000" fo:font-family="Arial" style:font-family-generic="swiss" style:font-pitch="variable" fo:font-size="100%"/>
      </text:list-level-style-bullet>
      <text:list-level-style-bullet text:level="9" text:bullet-char="•">
        <style:list-level-properties text:space-before="0in" text:min-label-width="0.375in"/>
        <style:text-properties fo:color="#000000" fo:font-family="Arial" style:font-family-generic="swiss" style:font-pitch="variable" fo:font-size="100%"/>
      </text:list-level-style-bullet>
    </text:list-style>
    <text:list-style style:name="a1202"/>
    <text:list-style style:name="a1990"/>
    <text:list-style style:name="a1612">
      <text:list-level-style-bullet text:level="1" text:bullet-char="•">
        <style:list-level-properties text:space-before="0in" text:min-label-width="0.375in"/>
        <style:text-properties fo:color="#000000" fo:font-family="Arial" style:font-family-generic="swiss" style:font-pitch="variable" fo:font-size="100%"/>
      </text:list-level-style-bullet>
      <text:list-level-style-bullet text:level="2" text:bullet-char="•">
        <style:list-level-properties text:space-before="0in" text:min-label-width="0.375in"/>
        <style:text-properties fo:color="#000000" fo:font-family="Arial" style:font-family-generic="swiss" style:font-pitch="variable" fo:font-size="100%"/>
      </text:list-level-style-bullet>
      <text:list-level-style-bullet text:level="3" text:bullet-char="•">
        <style:list-level-properties text:space-before="0in" text:min-label-width="0.375in"/>
        <style:text-properties fo:color="#000000" fo:font-family="Arial" style:font-family-generic="swiss" style:font-pitch="variable" fo:font-size="100%"/>
      </text:list-level-style-bullet>
      <text:list-level-style-bullet text:level="4" text:bullet-char="•">
        <style:list-level-properties text:space-before="0in" text:min-label-width="0.375in"/>
        <style:text-properties fo:color="#000000" fo:font-family="Arial" style:font-family-generic="swiss" style:font-pitch="variable" fo:font-size="100%"/>
      </text:list-level-style-bullet>
      <text:list-level-style-bullet text:level="5" text:bullet-char="•">
        <style:list-level-properties text:space-before="0in" text:min-label-width="0.375in"/>
        <style:text-properties fo:color="#000000" fo:font-family="Arial" style:font-family-generic="swiss" style:font-pitch="variable" fo:font-size="100%"/>
      </text:list-level-style-bullet>
      <text:list-level-style-bullet text:level="6" text:bullet-char="•">
        <style:list-level-properties text:space-before="0in" text:min-label-width="0.375in"/>
        <style:text-properties fo:color="#000000" fo:font-family="Arial" style:font-family-generic="swiss" style:font-pitch="variable" fo:font-size="100%"/>
      </text:list-level-style-bullet>
      <text:list-level-style-bullet text:level="7" text:bullet-char="•">
        <style:list-level-properties text:space-before="0in" text:min-label-width="0.375in"/>
        <style:text-properties fo:color="#000000" fo:font-family="Arial" style:font-family-generic="swiss" style:font-pitch="variable" fo:font-size="100%"/>
      </text:list-level-style-bullet>
      <text:list-level-style-bullet text:level="8" text:bullet-char="•">
        <style:list-level-properties text:space-before="0in" text:min-label-width="0.375in"/>
        <style:text-properties fo:color="#000000" fo:font-family="Arial" style:font-family-generic="swiss" style:font-pitch="variable" fo:font-size="100%"/>
      </text:list-level-style-bullet>
      <text:list-level-style-bullet text:level="9" text:bullet-char="•">
        <style:list-level-properties text:space-before="0in" text:min-label-width="0.375in"/>
        <style:text-properties fo:color="#000000" fo:font-family="Arial" style:font-family-generic="swiss" style:font-pitch="variable" fo:font-size="100%"/>
      </text:list-level-style-bullet>
    </text:list-style>
    <text:list-style style:name="a1588">
      <text:list-level-style-bullet text:level="1" text:bullet-char="•">
        <style:list-level-properties text:space-before="0in" text:min-label-width="0.375in"/>
        <style:text-properties fo:color="#000000" fo:font-family="Arial" style:font-family-generic="swiss" style:font-pitch="variable" fo:font-size="100%"/>
      </text:list-level-style-bullet>
      <text:list-level-style-bullet text:level="2" text:bullet-char="•">
        <style:list-level-properties text:space-before="0in" text:min-label-width="0.375in"/>
        <style:text-properties fo:color="#000000" fo:font-family="Arial" style:font-family-generic="swiss" style:font-pitch="variable" fo:font-size="100%"/>
      </text:list-level-style-bullet>
      <text:list-level-style-bullet text:level="3" text:bullet-char="•">
        <style:list-level-properties text:space-before="0in" text:min-label-width="0.375in"/>
        <style:text-properties fo:color="#000000" fo:font-family="Arial" style:font-family-generic="swiss" style:font-pitch="variable" fo:font-size="100%"/>
      </text:list-level-style-bullet>
      <text:list-level-style-bullet text:level="4" text:bullet-char="•">
        <style:list-level-properties text:space-before="0in" text:min-label-width="0.375in"/>
        <style:text-properties fo:color="#000000" fo:font-family="Arial" style:font-family-generic="swiss" style:font-pitch="variable" fo:font-size="100%"/>
      </text:list-level-style-bullet>
      <text:list-level-style-bullet text:level="5" text:bullet-char="•">
        <style:list-level-properties text:space-before="0in" text:min-label-width="0.375in"/>
        <style:text-properties fo:color="#000000" fo:font-family="Arial" style:font-family-generic="swiss" style:font-pitch="variable" fo:font-size="100%"/>
      </text:list-level-style-bullet>
      <text:list-level-style-bullet text:level="6" text:bullet-char="•">
        <style:list-level-properties text:space-before="0in" text:min-label-width="0.375in"/>
        <style:text-properties fo:color="#000000" fo:font-family="Arial" style:font-family-generic="swiss" style:font-pitch="variable" fo:font-size="100%"/>
      </text:list-level-style-bullet>
      <text:list-level-style-bullet text:level="7" text:bullet-char="•">
        <style:list-level-properties text:space-before="0in" text:min-label-width="0.375in"/>
        <style:text-properties fo:color="#000000" fo:font-family="Arial" style:font-family-generic="swiss" style:font-pitch="variable" fo:font-size="100%"/>
      </text:list-level-style-bullet>
      <text:list-level-style-bullet text:level="8" text:bullet-char="•">
        <style:list-level-properties text:space-before="0in" text:min-label-width="0.375in"/>
        <style:text-properties fo:color="#000000" fo:font-family="Arial" style:font-family-generic="swiss" style:font-pitch="variable" fo:font-size="100%"/>
      </text:list-level-style-bullet>
      <text:list-level-style-bullet text:level="9" text:bullet-char="•">
        <style:list-level-properties text:space-before="0in" text:min-label-width="0.375in"/>
        <style:text-properties fo:color="#000000" fo:font-family="Arial" style:font-family-generic="swiss" style:font-pitch="variable" fo:font-size="100%"/>
      </text:list-level-style-bullet>
    </text:list-style>
    <text:list-style style:name="a1996"/>
    <text:list-style style:name="a1143"/>
    <text:list-style style:name="a1963"/>
    <text:list-style style:name="a1334">
      <text:list-level-style-bullet text:level="1" text:bullet-char="•">
        <style:list-level-properties text:space-before="0in" text:min-label-width="0.375in"/>
        <style:text-properties fo:color="#000000" fo:font-family="Arial" style:font-family-generic="swiss" style:font-pitch="variable" fo:font-size="100%"/>
      </text:list-level-style-bullet>
      <text:list-level-style-bullet text:level="2" text:bullet-char="•">
        <style:list-level-properties text:space-before="0in" text:min-label-width="0.375in"/>
        <style:text-properties fo:color="#000000" fo:font-family="Arial" style:font-family-generic="swiss" style:font-pitch="variable" fo:font-size="100%"/>
      </text:list-level-style-bullet>
      <text:list-level-style-bullet text:level="3" text:bullet-char="•">
        <style:list-level-properties text:space-before="0in" text:min-label-width="0.375in"/>
        <style:text-properties fo:color="#000000" fo:font-family="Arial" style:font-family-generic="swiss" style:font-pitch="variable" fo:font-size="100%"/>
      </text:list-level-style-bullet>
      <text:list-level-style-bullet text:level="4" text:bullet-char="•">
        <style:list-level-properties text:space-before="0in" text:min-label-width="0.375in"/>
        <style:text-properties fo:color="#000000" fo:font-family="Arial" style:font-family-generic="swiss" style:font-pitch="variable" fo:font-size="100%"/>
      </text:list-level-style-bullet>
      <text:list-level-style-bullet text:level="5" text:bullet-char="•">
        <style:list-level-properties text:space-before="0in" text:min-label-width="0.375in"/>
        <style:text-properties fo:color="#000000" fo:font-family="Arial" style:font-family-generic="swiss" style:font-pitch="variable" fo:font-size="100%"/>
      </text:list-level-style-bullet>
      <text:list-level-style-bullet text:level="6" text:bullet-char="•">
        <style:list-level-properties text:space-before="0in" text:min-label-width="0.375in"/>
        <style:text-properties fo:color="#000000" fo:font-family="Arial" style:font-family-generic="swiss" style:font-pitch="variable" fo:font-size="100%"/>
      </text:list-level-style-bullet>
      <text:list-level-style-bullet text:level="7" text:bullet-char="•">
        <style:list-level-properties text:space-before="0in" text:min-label-width="0.375in"/>
        <style:text-properties fo:color="#000000" fo:font-family="Arial" style:font-family-generic="swiss" style:font-pitch="variable" fo:font-size="100%"/>
      </text:list-level-style-bullet>
      <text:list-level-style-bullet text:level="8" text:bullet-char="•">
        <style:list-level-properties text:space-before="0in" text:min-label-width="0.375in"/>
        <style:text-properties fo:color="#000000" fo:font-family="Arial" style:font-family-generic="swiss" style:font-pitch="variable" fo:font-size="100%"/>
      </text:list-level-style-bullet>
      <text:list-level-style-bullet text:level="9" text:bullet-char="•">
        <style:list-level-properties text:space-before="0in" text:min-label-width="0.375in"/>
        <style:text-properties fo:color="#000000" fo:font-family="Arial" style:font-family-generic="swiss" style:font-pitch="variable" fo:font-size="100%"/>
      </text:list-level-style-bullet>
    </text:list-style>
    <text:list-style style:name="a2022"/>
    <text:list-style style:name="a1491"/>
    <text:list-style style:name="a1520"/>
    <text:list-style style:name="a1969"/>
    <text:list-style style:name="a1524"/>
    <text:list-style style:name="a1932"/>
    <text:list-style style:name="a1273"/>
    <text:list-style style:name="a1116"/>
    <text:list-style style:name="a1682">
      <text:list-level-style-bullet text:level="1" text:bullet-char="•">
        <style:list-level-properties text:space-before="0in" text:min-label-width="0.25in"/>
        <style:text-properties fo:color="#000000" fo:font-family="Arial" style:font-family-generic="swiss" style:font-pitch="variable" fo:font-size="100%"/>
      </text:list-level-style-bullet>
      <text:list-level-style-bullet text:level="2" text:bullet-char="•">
        <style:list-level-properties text:space-before="0.5in" text:min-label-width="0.25in"/>
        <style:text-properties fo:color="#000000" fo:font-family="Arial" style:font-family-generic="swiss" style:font-pitch="variable" fo:font-size="100%"/>
      </text:list-level-style-bullet>
      <text:list-level-style-bullet text:level="3" text:bullet-char="•">
        <style:list-level-properties text:space-before="1in" text:min-label-width="0.25in"/>
        <style:text-properties fo:color="#000000" fo:font-family="Arial" style:font-family-generic="swiss" style:font-pitch="variable" fo:font-size="100%"/>
      </text:list-level-style-bullet>
      <text:list-level-style-bullet text:level="4" text:bullet-char="•">
        <style:list-level-properties text:space-before="1.5in" text:min-label-width="0.25in"/>
        <style:text-properties fo:color="#000000" fo:font-family="Arial" style:font-family-generic="swiss" style:font-pitch="variable" fo:font-size="100%"/>
      </text:list-level-style-bullet>
      <text:list-level-style-bullet text:level="5" text:bullet-char="•">
        <style:list-level-properties text:space-before="2in" text:min-label-width="0.25in"/>
        <style:text-properties fo:color="#000000" fo:font-family="Arial" style:font-family-generic="swiss" style:font-pitch="variable" fo:font-size="100%"/>
      </text:list-level-style-bullet>
      <text:list-level-style-bullet text:level="6" text:bullet-char="•">
        <style:list-level-properties text:space-before="2.5in" text:min-label-width="0.25in"/>
        <style:text-properties fo:color="#000000" fo:font-family="Arial" style:font-family-generic="swiss" style:font-pitch="variable" fo:font-size="100%"/>
      </text:list-level-style-bullet>
      <text:list-level-style-bullet text:level="7" text:bullet-char="•">
        <style:list-level-properties text:space-before="3in" text:min-label-width="0.25in"/>
        <style:text-properties fo:color="#000000" fo:font-family="Arial" style:font-family-generic="swiss" style:font-pitch="variable" fo:font-size="100%"/>
      </text:list-level-style-bullet>
      <text:list-level-style-bullet text:level="8" text:bullet-char="•">
        <style:list-level-properties text:space-before="3.5in" text:min-label-width="0.25in"/>
        <style:text-properties fo:color="#000000" fo:font-family="Arial" style:font-family-generic="swiss" style:font-pitch="variable" fo:font-size="100%"/>
      </text:list-level-style-bullet>
      <text:list-level-style-bullet text:level="9" text:bullet-char="•">
        <style:list-level-properties text:space-before="4in" text:min-label-width="0.25in"/>
        <style:text-properties fo:color="#000000" fo:font-family="Arial" style:font-family-generic="swiss" style:font-pitch="variable" fo:font-size="100%"/>
      </text:list-level-style-bullet>
    </text:list-style>
    <text:list-style style:name="a1460"/>
    <text:list-style style:name="a2029"/>
    <text:list-style style:name="a1749">
      <text:list-level-style-bullet text:level="1" text:bullet-char="•">
        <style:list-level-properties text:space-before="0in" text:min-label-width="0.28125in"/>
        <style:text-properties fo:color="#000000" fo:font-family="Arial" style:font-family-generic="swiss" style:font-pitch="variable" fo:font-size="100%"/>
      </text:list-level-style-bullet>
      <text:list-level-style-bullet text:level="2" text:bullet-char="•">
        <style:list-level-properties text:space-before="0.32813in" text:min-label-width="0.28125in"/>
        <style:text-properties fo:color="#000000" fo:font-family="Arial" style:font-family-generic="swiss" style:font-pitch="variable" fo:font-size="100%"/>
      </text:list-level-style-bullet>
      <text:list-level-style-bullet text:level="3" text:bullet-char="•">
        <style:list-level-properties text:space-before="0.65625in" text:min-label-width="0.28125in"/>
        <style:text-properties fo:color="#000000" fo:font-family="Arial" style:font-family-generic="swiss" style:font-pitch="variable" fo:font-size="100%"/>
      </text:list-level-style-bullet>
      <text:list-level-style-bullet text:level="4" text:bullet-char="•">
        <style:list-level-properties text:space-before="1.03125in" text:min-label-width="0.28125in"/>
        <style:text-properties fo:color="#000000" fo:font-family="Arial" style:font-family-generic="swiss" style:font-pitch="variable" fo:font-size="100%"/>
      </text:list-level-style-bullet>
      <text:list-level-style-bullet text:level="5" text:bullet-char="•">
        <style:list-level-properties text:space-before="1.40625in" text:min-label-width="0.28125in"/>
        <style:text-properties fo:color="#000000" fo:font-family="Arial" style:font-family-generic="swiss" style:font-pitch="variable" fo:font-size="100%"/>
      </text:list-level-style-bullet>
      <text:list-level-style-bullet text:level="6" text:bullet-char="•">
        <style:list-level-properties text:space-before="1.78125in" text:min-label-width="0.28125in"/>
        <style:text-properties fo:color="#000000" fo:font-family="Arial" style:font-family-generic="swiss" style:font-pitch="variable" fo:font-size="100%"/>
      </text:list-level-style-bullet>
      <text:list-level-style-bullet text:level="7" text:bullet-char="•">
        <style:list-level-properties text:space-before="2.15625in" text:min-label-width="0.28125in"/>
        <style:text-properties fo:color="#000000" fo:font-family="Arial" style:font-family-generic="swiss" style:font-pitch="variable" fo:font-size="100%"/>
      </text:list-level-style-bullet>
      <text:list-level-style-bullet text:level="8" text:bullet-char="•">
        <style:list-level-properties text:space-before="2.53125in" text:min-label-width="0.28125in"/>
        <style:text-properties fo:color="#000000" fo:font-family="Arial" style:font-family-generic="swiss" style:font-pitch="variable" fo:font-size="100%"/>
      </text:list-level-style-bullet>
      <text:list-level-style-bullet text:level="9" text:bullet-char="•">
        <style:list-level-properties text:space-before="2.90625in" text:min-label-width="0.28125in"/>
        <style:text-properties fo:color="#000000" fo:font-family="Arial" style:font-family-generic="swiss" style:font-pitch="variable" fo:font-size="100%"/>
      </text:list-level-style-bullet>
    </text:list-style>
    <text:list-style style:name="a1305">
      <text:list-level-style-bullet text:level="1" text:bullet-char="•">
        <style:list-level-properties text:space-before="0in" text:min-label-width="0.375in"/>
        <style:text-properties fo:color="#000000" fo:font-family="Arial" style:font-family-generic="swiss" style:font-pitch="variable" fo:font-size="100%"/>
      </text:list-level-style-bullet>
      <text:list-level-style-bullet text:level="2" text:bullet-char="•">
        <style:list-level-properties text:space-before="0in" text:min-label-width="0.375in"/>
        <style:text-properties fo:color="#000000" fo:font-family="Arial" style:font-family-generic="swiss" style:font-pitch="variable" fo:font-size="100%"/>
      </text:list-level-style-bullet>
      <text:list-level-style-bullet text:level="3" text:bullet-char="•">
        <style:list-level-properties text:space-before="0in" text:min-label-width="0.375in"/>
        <style:text-properties fo:color="#000000" fo:font-family="Arial" style:font-family-generic="swiss" style:font-pitch="variable" fo:font-size="100%"/>
      </text:list-level-style-bullet>
      <text:list-level-style-bullet text:level="4" text:bullet-char="•">
        <style:list-level-properties text:space-before="0in" text:min-label-width="0.375in"/>
        <style:text-properties fo:color="#000000" fo:font-family="Arial" style:font-family-generic="swiss" style:font-pitch="variable" fo:font-size="100%"/>
      </text:list-level-style-bullet>
      <text:list-level-style-bullet text:level="5" text:bullet-char="•">
        <style:list-level-properties text:space-before="0in" text:min-label-width="0.375in"/>
        <style:text-properties fo:color="#000000" fo:font-family="Arial" style:font-family-generic="swiss" style:font-pitch="variable" fo:font-size="100%"/>
      </text:list-level-style-bullet>
      <text:list-level-style-bullet text:level="6" text:bullet-char="•">
        <style:list-level-properties text:space-before="0in" text:min-label-width="0.375in"/>
        <style:text-properties fo:color="#000000" fo:font-family="Arial" style:font-family-generic="swiss" style:font-pitch="variable" fo:font-size="100%"/>
      </text:list-level-style-bullet>
      <text:list-level-style-bullet text:level="7" text:bullet-char="•">
        <style:list-level-properties text:space-before="0in" text:min-label-width="0.375in"/>
        <style:text-properties fo:color="#000000" fo:font-family="Arial" style:font-family-generic="swiss" style:font-pitch="variable" fo:font-size="100%"/>
      </text:list-level-style-bullet>
      <text:list-level-style-bullet text:level="8" text:bullet-char="•">
        <style:list-level-properties text:space-before="0in" text:min-label-width="0.375in"/>
        <style:text-properties fo:color="#000000" fo:font-family="Arial" style:font-family-generic="swiss" style:font-pitch="variable" fo:font-size="100%"/>
      </text:list-level-style-bullet>
      <text:list-level-style-bullet text:level="9" text:bullet-char="•">
        <style:list-level-properties text:space-before="0in" text:min-label-width="0.375in"/>
        <style:text-properties fo:color="#000000" fo:font-family="Arial" style:font-family-generic="swiss" style:font-pitch="variable" fo:font-size="100%"/>
      </text:list-level-style-bullet>
    </text:list-style>
    <text:list-style style:name="a1529"/>
    <text:list-style style:name="a1464"/>
    <text:list-style style:name="a1938"/>
    <text:list-style style:name="a1874"/>
    <text:list-style style:name="a1468"/>
    <text:list-style style:name="a1905"/>
    <text:list-style style:name="a1181"/>
    <text:list-style style:name="a1433">
      <text:list-level-style-bullet text:level="1" text:bullet-char="•">
        <style:list-level-properties text:space-before="0in" text:min-label-width="0.375in"/>
        <style:text-properties fo:color="#000000" fo:font-family="Arial" style:font-family-generic="swiss" style:font-pitch="variable" fo:font-size="100%"/>
      </text:list-level-style-bullet>
      <text:list-level-style-bullet text:level="2" text:bullet-char="•">
        <style:list-level-properties text:space-before="0in" text:min-label-width="0.375in"/>
        <style:text-properties fo:color="#000000" fo:font-family="Arial" style:font-family-generic="swiss" style:font-pitch="variable" fo:font-size="100%"/>
      </text:list-level-style-bullet>
      <text:list-level-style-bullet text:level="3" text:bullet-char="•">
        <style:list-level-properties text:space-before="0in" text:min-label-width="0.375in"/>
        <style:text-properties fo:color="#000000" fo:font-family="Arial" style:font-family-generic="swiss" style:font-pitch="variable" fo:font-size="100%"/>
      </text:list-level-style-bullet>
      <text:list-level-style-bullet text:level="4" text:bullet-char="•">
        <style:list-level-properties text:space-before="0in" text:min-label-width="0.375in"/>
        <style:text-properties fo:color="#000000" fo:font-family="Arial" style:font-family-generic="swiss" style:font-pitch="variable" fo:font-size="100%"/>
      </text:list-level-style-bullet>
      <text:list-level-style-bullet text:level="5" text:bullet-char="•">
        <style:list-level-properties text:space-before="0in" text:min-label-width="0.375in"/>
        <style:text-properties fo:color="#000000" fo:font-family="Arial" style:font-family-generic="swiss" style:font-pitch="variable" fo:font-size="100%"/>
      </text:list-level-style-bullet>
      <text:list-level-style-bullet text:level="6" text:bullet-char="•">
        <style:list-level-properties text:space-before="0in" text:min-label-width="0.375in"/>
        <style:text-properties fo:color="#000000" fo:font-family="Arial" style:font-family-generic="swiss" style:font-pitch="variable" fo:font-size="100%"/>
      </text:list-level-style-bullet>
      <text:list-level-style-bullet text:level="7" text:bullet-char="•">
        <style:list-level-properties text:space-before="0in" text:min-label-width="0.375in"/>
        <style:text-properties fo:color="#000000" fo:font-family="Arial" style:font-family-generic="swiss" style:font-pitch="variable" fo:font-size="100%"/>
      </text:list-level-style-bullet>
      <text:list-level-style-bullet text:level="8" text:bullet-char="•">
        <style:list-level-properties text:space-before="0in" text:min-label-width="0.375in"/>
        <style:text-properties fo:color="#000000" fo:font-family="Arial" style:font-family-generic="swiss" style:font-pitch="variable" fo:font-size="100%"/>
      </text:list-level-style-bullet>
      <text:list-level-style-bullet text:level="9" text:bullet-char="•">
        <style:list-level-properties text:space-before="0in" text:min-label-width="0.375in"/>
        <style:text-properties fo:color="#000000" fo:font-family="Arial" style:font-family-generic="swiss" style:font-pitch="variable" fo:font-size="100%"/>
      </text:list-level-style-bullet>
    </text:list-style>
    <text:list-style style:name="a1249"/>
    <text:list-style style:name="a1211"/>
    <text:list-style style:name="a1437">
      <text:list-level-style-bullet text:level="1" text:bullet-char="•">
        <style:list-level-properties text:space-before="0in" text:min-label-width="0.375in"/>
        <style:text-properties fo:color="#000000" fo:font-family="Arial" style:font-family-generic="swiss" style:font-pitch="variable" fo:font-size="100%"/>
      </text:list-level-style-bullet>
      <text:list-level-style-bullet text:level="2" text:bullet-char="•">
        <style:list-level-properties text:space-before="0in" text:min-label-width="0.375in"/>
        <style:text-properties fo:color="#000000" fo:font-family="Arial" style:font-family-generic="swiss" style:font-pitch="variable" fo:font-size="100%"/>
      </text:list-level-style-bullet>
      <text:list-level-style-bullet text:level="3" text:bullet-char="•">
        <style:list-level-properties text:space-before="0in" text:min-label-width="0.375in"/>
        <style:text-properties fo:color="#000000" fo:font-family="Arial" style:font-family-generic="swiss" style:font-pitch="variable" fo:font-size="100%"/>
      </text:list-level-style-bullet>
      <text:list-level-style-bullet text:level="4" text:bullet-char="•">
        <style:list-level-properties text:space-before="0in" text:min-label-width="0.375in"/>
        <style:text-properties fo:color="#000000" fo:font-family="Arial" style:font-family-generic="swiss" style:font-pitch="variable" fo:font-size="100%"/>
      </text:list-level-style-bullet>
      <text:list-level-style-bullet text:level="5" text:bullet-char="•">
        <style:list-level-properties text:space-before="0in" text:min-label-width="0.375in"/>
        <style:text-properties fo:color="#000000" fo:font-family="Arial" style:font-family-generic="swiss" style:font-pitch="variable" fo:font-size="100%"/>
      </text:list-level-style-bullet>
      <text:list-level-style-bullet text:level="6" text:bullet-char="•">
        <style:list-level-properties text:space-before="0in" text:min-label-width="0.375in"/>
        <style:text-properties fo:color="#000000" fo:font-family="Arial" style:font-family-generic="swiss" style:font-pitch="variable" fo:font-size="100%"/>
      </text:list-level-style-bullet>
      <text:list-level-style-bullet text:level="7" text:bullet-char="•">
        <style:list-level-properties text:space-before="0in" text:min-label-width="0.375in"/>
        <style:text-properties fo:color="#000000" fo:font-family="Arial" style:font-family-generic="swiss" style:font-pitch="variable" fo:font-size="100%"/>
      </text:list-level-style-bullet>
      <text:list-level-style-bullet text:level="8" text:bullet-char="•">
        <style:list-level-properties text:space-before="0in" text:min-label-width="0.375in"/>
        <style:text-properties fo:color="#000000" fo:font-family="Arial" style:font-family-generic="swiss" style:font-pitch="variable" fo:font-size="100%"/>
      </text:list-level-style-bullet>
      <text:list-level-style-bullet text:level="9" text:bullet-char="•">
        <style:list-level-properties text:space-before="0in" text:min-label-width="0.375in"/>
        <style:text-properties fo:color="#000000" fo:font-family="Arial" style:font-family-generic="swiss" style:font-pitch="variable" fo:font-size="100%"/>
      </text:list-level-style-bullet>
    </text:list-style>
    <text:list-style style:name="a1594">
      <text:list-level-style-bullet text:level="1" text:bullet-char="•">
        <style:list-level-properties text:space-before="0in" text:min-label-width="0.375in"/>
        <style:text-properties fo:color="#000000" fo:font-family="Arial" style:font-family-generic="swiss" style:font-pitch="variable" fo:font-size="100%"/>
      </text:list-level-style-bullet>
      <text:list-level-style-bullet text:level="2" text:bullet-char="•">
        <style:list-level-properties text:space-before="0in" text:min-label-width="0.375in"/>
        <style:text-properties fo:color="#000000" fo:font-family="Arial" style:font-family-generic="swiss" style:font-pitch="variable" fo:font-size="100%"/>
      </text:list-level-style-bullet>
      <text:list-level-style-bullet text:level="3" text:bullet-char="•">
        <style:list-level-properties text:space-before="0in" text:min-label-width="0.375in"/>
        <style:text-properties fo:color="#000000" fo:font-family="Arial" style:font-family-generic="swiss" style:font-pitch="variable" fo:font-size="100%"/>
      </text:list-level-style-bullet>
      <text:list-level-style-bullet text:level="4" text:bullet-char="•">
        <style:list-level-properties text:space-before="0in" text:min-label-width="0.375in"/>
        <style:text-properties fo:color="#000000" fo:font-family="Arial" style:font-family-generic="swiss" style:font-pitch="variable" fo:font-size="100%"/>
      </text:list-level-style-bullet>
      <text:list-level-style-bullet text:level="5" text:bullet-char="•">
        <style:list-level-properties text:space-before="0in" text:min-label-width="0.375in"/>
        <style:text-properties fo:color="#000000" fo:font-family="Arial" style:font-family-generic="swiss" style:font-pitch="variable" fo:font-size="100%"/>
      </text:list-level-style-bullet>
      <text:list-level-style-bullet text:level="6" text:bullet-char="•">
        <style:list-level-properties text:space-before="0in" text:min-label-width="0.375in"/>
        <style:text-properties fo:color="#000000" fo:font-family="Arial" style:font-family-generic="swiss" style:font-pitch="variable" fo:font-size="100%"/>
      </text:list-level-style-bullet>
      <text:list-level-style-bullet text:level="7" text:bullet-char="•">
        <style:list-level-properties text:space-before="0in" text:min-label-width="0.375in"/>
        <style:text-properties fo:color="#000000" fo:font-family="Arial" style:font-family-generic="swiss" style:font-pitch="variable" fo:font-size="100%"/>
      </text:list-level-style-bullet>
      <text:list-level-style-bullet text:level="8" text:bullet-char="•">
        <style:list-level-properties text:space-before="0in" text:min-label-width="0.375in"/>
        <style:text-properties fo:color="#000000" fo:font-family="Arial" style:font-family-generic="swiss" style:font-pitch="variable" fo:font-size="100%"/>
      </text:list-level-style-bullet>
      <text:list-level-style-bullet text:level="9" text:bullet-char="•">
        <style:list-level-properties text:space-before="0in" text:min-label-width="0.375in"/>
        <style:text-properties fo:color="#000000" fo:font-family="Arial" style:font-family-generic="swiss" style:font-pitch="variable" fo:font-size="100%"/>
      </text:list-level-style-bullet>
    </text:list-style>
    <text:list-style style:name="a1372">
      <text:list-level-style-bullet text:level="1" text:bullet-char="•">
        <style:list-level-properties text:space-before="0in" text:min-label-width="0.375in"/>
        <style:text-properties fo:color="#000000" fo:font-family="Arial" style:font-family-generic="swiss" style:font-pitch="variable" fo:font-size="100%"/>
      </text:list-level-style-bullet>
      <text:list-level-style-bullet text:level="2" text:bullet-char="•">
        <style:list-level-properties text:space-before="0in" text:min-label-width="0.375in"/>
        <style:text-properties fo:color="#000000" fo:font-family="Arial" style:font-family-generic="swiss" style:font-pitch="variable" fo:font-size="100%"/>
      </text:list-level-style-bullet>
      <text:list-level-style-bullet text:level="3" text:bullet-char="•">
        <style:list-level-properties text:space-before="0in" text:min-label-width="0.375in"/>
        <style:text-properties fo:color="#000000" fo:font-family="Arial" style:font-family-generic="swiss" style:font-pitch="variable" fo:font-size="100%"/>
      </text:list-level-style-bullet>
      <text:list-level-style-bullet text:level="4" text:bullet-char="•">
        <style:list-level-properties text:space-before="0in" text:min-label-width="0.375in"/>
        <style:text-properties fo:color="#000000" fo:font-family="Arial" style:font-family-generic="swiss" style:font-pitch="variable" fo:font-size="100%"/>
      </text:list-level-style-bullet>
      <text:list-level-style-bullet text:level="5" text:bullet-char="•">
        <style:list-level-properties text:space-before="0in" text:min-label-width="0.375in"/>
        <style:text-properties fo:color="#000000" fo:font-family="Arial" style:font-family-generic="swiss" style:font-pitch="variable" fo:font-size="100%"/>
      </text:list-level-style-bullet>
      <text:list-level-style-bullet text:level="6" text:bullet-char="•">
        <style:list-level-properties text:space-before="0in" text:min-label-width="0.375in"/>
        <style:text-properties fo:color="#000000" fo:font-family="Arial" style:font-family-generic="swiss" style:font-pitch="variable" fo:font-size="100%"/>
      </text:list-level-style-bullet>
      <text:list-level-style-bullet text:level="7" text:bullet-char="•">
        <style:list-level-properties text:space-before="0in" text:min-label-width="0.375in"/>
        <style:text-properties fo:color="#000000" fo:font-family="Arial" style:font-family-generic="swiss" style:font-pitch="variable" fo:font-size="100%"/>
      </text:list-level-style-bullet>
      <text:list-level-style-bullet text:level="8" text:bullet-char="•">
        <style:list-level-properties text:space-before="0in" text:min-label-width="0.375in"/>
        <style:text-properties fo:color="#000000" fo:font-family="Arial" style:font-family-generic="swiss" style:font-pitch="variable" fo:font-size="100%"/>
      </text:list-level-style-bullet>
      <text:list-level-style-bullet text:level="9" text:bullet-char="•">
        <style:list-level-properties text:space-before="0in" text:min-label-width="0.375in"/>
        <style:text-properties fo:color="#000000" fo:font-family="Arial" style:font-family-generic="swiss" style:font-pitch="variable" fo:font-size="100%"/>
      </text:list-level-style-bullet>
    </text:list-style>
    <text:list-style style:name="a1187"/>
    <text:list-style style:name="a1217"/>
    <text:list-style style:name="a1153"/>
    <text:list-style style:name="a1377">
      <text:list-level-style-bullet text:level="1" text:bullet-char="•">
        <style:list-level-properties text:space-before="0in" text:min-label-width="0.375in"/>
        <style:text-properties fo:color="#000000" fo:font-family="Arial" style:font-family-generic="swiss" style:font-pitch="variable" fo:font-size="100%"/>
      </text:list-level-style-bullet>
      <text:list-level-style-bullet text:level="2" text:bullet-char="•">
        <style:list-level-properties text:space-before="0in" text:min-label-width="0.375in"/>
        <style:text-properties fo:color="#000000" fo:font-family="Arial" style:font-family-generic="swiss" style:font-pitch="variable" fo:font-size="100%"/>
      </text:list-level-style-bullet>
      <text:list-level-style-bullet text:level="3" text:bullet-char="•">
        <style:list-level-properties text:space-before="0in" text:min-label-width="0.375in"/>
        <style:text-properties fo:color="#000000" fo:font-family="Arial" style:font-family-generic="swiss" style:font-pitch="variable" fo:font-size="100%"/>
      </text:list-level-style-bullet>
      <text:list-level-style-bullet text:level="4" text:bullet-char="•">
        <style:list-level-properties text:space-before="0in" text:min-label-width="0.375in"/>
        <style:text-properties fo:color="#000000" fo:font-family="Arial" style:font-family-generic="swiss" style:font-pitch="variable" fo:font-size="100%"/>
      </text:list-level-style-bullet>
      <text:list-level-style-bullet text:level="5" text:bullet-char="•">
        <style:list-level-properties text:space-before="0in" text:min-label-width="0.375in"/>
        <style:text-properties fo:color="#000000" fo:font-family="Arial" style:font-family-generic="swiss" style:font-pitch="variable" fo:font-size="100%"/>
      </text:list-level-style-bullet>
      <text:list-level-style-bullet text:level="6" text:bullet-char="•">
        <style:list-level-properties text:space-before="0in" text:min-label-width="0.375in"/>
        <style:text-properties fo:color="#000000" fo:font-family="Arial" style:font-family-generic="swiss" style:font-pitch="variable" fo:font-size="100%"/>
      </text:list-level-style-bullet>
      <text:list-level-style-bullet text:level="7" text:bullet-char="•">
        <style:list-level-properties text:space-before="0in" text:min-label-width="0.375in"/>
        <style:text-properties fo:color="#000000" fo:font-family="Arial" style:font-family-generic="swiss" style:font-pitch="variable" fo:font-size="100%"/>
      </text:list-level-style-bullet>
      <text:list-level-style-bullet text:level="8" text:bullet-char="•">
        <style:list-level-properties text:space-before="0in" text:min-label-width="0.375in"/>
        <style:text-properties fo:color="#000000" fo:font-family="Arial" style:font-family-generic="swiss" style:font-pitch="variable" fo:font-size="100%"/>
      </text:list-level-style-bullet>
      <text:list-level-style-bullet text:level="9" text:bullet-char="•">
        <style:list-level-properties text:space-before="0in" text:min-label-width="0.375in"/>
        <style:text-properties fo:color="#000000" fo:font-family="Arial" style:font-family-generic="swiss" style:font-pitch="variable" fo:font-size="100%"/>
      </text:list-level-style-bullet>
    </text:list-style>
    <text:list-style style:name="a1090"/>
    <text:list-style style:name="a1408">
      <text:list-level-style-bullet text:level="1" text:bullet-char="•">
        <style:list-level-properties text:space-before="0in" text:min-label-width="0.375in"/>
        <style:text-properties fo:color="#000000" fo:font-family="Arial" style:font-family-generic="swiss" style:font-pitch="variable" fo:font-size="100%"/>
      </text:list-level-style-bullet>
      <text:list-level-style-bullet text:level="2" text:bullet-char="•">
        <style:list-level-properties text:space-before="0in" text:min-label-width="0.375in"/>
        <style:text-properties fo:color="#000000" fo:font-family="Arial" style:font-family-generic="swiss" style:font-pitch="variable" fo:font-size="100%"/>
      </text:list-level-style-bullet>
      <text:list-level-style-bullet text:level="3" text:bullet-char="•">
        <style:list-level-properties text:space-before="0in" text:min-label-width="0.375in"/>
        <style:text-properties fo:color="#000000" fo:font-family="Arial" style:font-family-generic="swiss" style:font-pitch="variable" fo:font-size="100%"/>
      </text:list-level-style-bullet>
      <text:list-level-style-bullet text:level="4" text:bullet-char="•">
        <style:list-level-properties text:space-before="0in" text:min-label-width="0.375in"/>
        <style:text-properties fo:color="#000000" fo:font-family="Arial" style:font-family-generic="swiss" style:font-pitch="variable" fo:font-size="100%"/>
      </text:list-level-style-bullet>
      <text:list-level-style-bullet text:level="5" text:bullet-char="•">
        <style:list-level-properties text:space-before="0in" text:min-label-width="0.375in"/>
        <style:text-properties fo:color="#000000" fo:font-family="Arial" style:font-family-generic="swiss" style:font-pitch="variable" fo:font-size="100%"/>
      </text:list-level-style-bullet>
      <text:list-level-style-bullet text:level="6" text:bullet-char="•">
        <style:list-level-properties text:space-before="0in" text:min-label-width="0.375in"/>
        <style:text-properties fo:color="#000000" fo:font-family="Arial" style:font-family-generic="swiss" style:font-pitch="variable" fo:font-size="100%"/>
      </text:list-level-style-bullet>
      <text:list-level-style-bullet text:level="7" text:bullet-char="•">
        <style:list-level-properties text:space-before="0in" text:min-label-width="0.375in"/>
        <style:text-properties fo:color="#000000" fo:font-family="Arial" style:font-family-generic="swiss" style:font-pitch="variable" fo:font-size="100%"/>
      </text:list-level-style-bullet>
      <text:list-level-style-bullet text:level="8" text:bullet-char="•">
        <style:list-level-properties text:space-before="0in" text:min-label-width="0.375in"/>
        <style:text-properties fo:color="#000000" fo:font-family="Arial" style:font-family-generic="swiss" style:font-pitch="variable" fo:font-size="100%"/>
      </text:list-level-style-bullet>
      <text:list-level-style-bullet text:level="9" text:bullet-char="•">
        <style:list-level-properties text:space-before="0in" text:min-label-width="0.375in"/>
        <style:text-properties fo:color="#000000" fo:font-family="Arial" style:font-family-generic="swiss" style:font-pitch="variable" fo:font-size="100%"/>
      </text:list-level-style-bullet>
    </text:list-style>
    <text:list-style style:name="a1121"/>
    <text:list-style style:name="a1159"/>
    <text:list-style style:name="a1569">
      <text:list-level-style-bullet text:level="1" text:bullet-char="•">
        <style:list-level-properties text:space-before="0in" text:min-label-width="0.375in"/>
        <style:text-properties fo:color="#000000" fo:font-family="Arial" style:font-family-generic="swiss" style:font-pitch="variable" fo:font-size="100%"/>
      </text:list-level-style-bullet>
      <text:list-level-style-bullet text:level="2" text:bullet-char="•">
        <style:list-level-properties text:space-before="0in" text:min-label-width="0.375in"/>
        <style:text-properties fo:color="#000000" fo:font-family="Arial" style:font-family-generic="swiss" style:font-pitch="variable" fo:font-size="100%"/>
      </text:list-level-style-bullet>
      <text:list-level-style-bullet text:level="3" text:bullet-char="•">
        <style:list-level-properties text:space-before="0in" text:min-label-width="0.375in"/>
        <style:text-properties fo:color="#000000" fo:font-family="Arial" style:font-family-generic="swiss" style:font-pitch="variable" fo:font-size="100%"/>
      </text:list-level-style-bullet>
      <text:list-level-style-bullet text:level="4" text:bullet-char="•">
        <style:list-level-properties text:space-before="0in" text:min-label-width="0.375in"/>
        <style:text-properties fo:color="#000000" fo:font-family="Arial" style:font-family-generic="swiss" style:font-pitch="variable" fo:font-size="100%"/>
      </text:list-level-style-bullet>
      <text:list-level-style-bullet text:level="5" text:bullet-char="•">
        <style:list-level-properties text:space-before="0in" text:min-label-width="0.375in"/>
        <style:text-properties fo:color="#000000" fo:font-family="Arial" style:font-family-generic="swiss" style:font-pitch="variable" fo:font-size="100%"/>
      </text:list-level-style-bullet>
      <text:list-level-style-bullet text:level="6" text:bullet-char="•">
        <style:list-level-properties text:space-before="0in" text:min-label-width="0.375in"/>
        <style:text-properties fo:color="#000000" fo:font-family="Arial" style:font-family-generic="swiss" style:font-pitch="variable" fo:font-size="100%"/>
      </text:list-level-style-bullet>
      <text:list-level-style-bullet text:level="7" text:bullet-char="•">
        <style:list-level-properties text:space-before="0in" text:min-label-width="0.375in"/>
        <style:text-properties fo:color="#000000" fo:font-family="Arial" style:font-family-generic="swiss" style:font-pitch="variable" fo:font-size="100%"/>
      </text:list-level-style-bullet>
      <text:list-level-style-bullet text:level="8" text:bullet-char="•">
        <style:list-level-properties text:space-before="0in" text:min-label-width="0.375in"/>
        <style:text-properties fo:color="#000000" fo:font-family="Arial" style:font-family-generic="swiss" style:font-pitch="variable" fo:font-size="100%"/>
      </text:list-level-style-bullet>
      <text:list-level-style-bullet text:level="9" text:bullet-char="•">
        <style:list-level-properties text:space-before="0in" text:min-label-width="0.375in"/>
        <style:text-properties fo:color="#000000" fo:font-family="Arial" style:font-family-generic="swiss" style:font-pitch="variable" fo:font-size="100%"/>
      </text:list-level-style-bullet>
    </text:list-style>
    <text:list-style style:name="a1095"/>
  </office:automatic-styles>
  <office:body>
    <office:presentation>
      <draw:page draw:name="Slide1" draw:style-name="a899" draw:master-page-name="Master1-Layout1-title-TITLE" presentation:presentation-page-layout-name="Master1-PPL1" draw:id="Slide-256">
        <draw:frame draw:id="id199" presentation:style-name="a907" draw:name="Google Shape;231;p42" svg:x="0.45833in" svg:y="3.17073in" svg:width="4.97703in" svg:height="1.69336in" presentation:class="title" presentation:placeholder="false">
          <draw:text-box>
            <text:p text:style-name="a906" text:class-names="" text:cond-style-name=""><text:span text:style-name="a900" text:class-names="">3</text:span><text:span text:style-name="a901" text:class-names="">月行政會報</text:span><text:span text:style-name="a902" text:class-names=""><text:line-break/></text:span><text:span text:style-name="a903" text:class-names="">輔導處</text:span><text:span text:style-name="a904" text:class-names=""><text:s text:c="1"/></text:span><text:span text:style-name="a905" text:class-names=""/></text:p>
          </draw:text-box>
          <svg:title/>
          <svg:desc/>
        </draw:frame>
        <draw:frame draw:id="id200" presentation:style-name="a911" draw:name="Google Shape;232;p42" svg:x="2.35883in" svg:y="4.8218in" svg:width="1.53591in" svg:height="0.54942in" presentation:class="subtitle" presentation:placeholder="false">
          <draw:text-box>
            <text:p text:style-name="a910" text:class-names="" text:cond-style-name=""><text:span text:style-name="a908" text:class-names="">1100308</text:span><text:span text:style-name="a909" text:class-names=""/></text:p>
          </draw:text-box>
          <svg:title/>
          <svg:desc/>
        </draw:frame>
        <draw:custom-shape svg:width="1.41919in" svg:height="1.6484in" draw:id="id202" draw:style-name="a914" draw:transform="translate(-0.70959in -0.8242in) rotate(-4.51883) translate(4.78442in 2.49239in)" draw:name="Google Shape;233;p42">
          <svg:title/>
          <svg:desc/>
          <text:p text:style-name="a913" text:class-names="" text:cond-style-name="" text:id="id201"><text:span text:style-name="a912" text:class-names=""/></text:p>
          <draw:enhanced-geometry xmlns:dr3d="urn:oasis:names:tc:opendocument:xmlns:dr3d:1.0" draw:type="non-primitive" svg:viewBox="0 0 51495 59812" draw:enhanced-path="M 29796 11884 C 30642 11884 31487 11938 32326 12047 33266 13440 34016 14976 34457 16643 35695 21275 34290 27061 30361 30038 28419 31520 25840 32262 23245 32262 19398 32262 15517 30630 13633 27359 10168 21346 16193 16048 21229 13762 23919 12533 26860 11884 29796 11884 Z M 12819 1 C 11152 1 9490 112 7858 320 5858 570 3894 987 1941 1582 1314 1783 1404 2773 2095 2773 2099 2773 2103 2773 2108 2773 4678 2676 7262 2538 9831 2538 14248 2538 18624 2946 22825 4677 25003 5582 27135 6844 28968 8392 26575 8464 24170 8904 21896 9702 15574 11916 8061 17405 9168 25013 10180 31888 16821 35380 23226 35380 24208 35380 25185 35298 26134 35134 32778 33967 37172 28288 37886 21787 38219 18703 37624 15750 36374 13071 L 36374 13071 C 37172 13369 37922 13726 38672 14131 43684 16917 47185 21942 47494 27740 47804 33645 45363 39420 41101 43468 36100 48219 29206 50659 22408 51076 21684 51120 20958 51142 20231 51142 15592 51142 10948 50221 6953 47957 7501 47897 8037 47861 8549 47838 10763 47766 12978 47647 15181 47576 16002 47540 16109 46456 15383 46183 13180 45373 11097 44730 8751 44325 7183 44051 5272 43565 3529 43565 2929 43565 2349 43622 1810 43766 512 44099 0 45468 334 46576 298 46921 393 47290 631 47635 738 48088 881 48552 1036 49028 1405 50338 1762 51648 2179 52945 2905 55148 3548 57851 5156 59577 5304 59738 5504 59812 5705 59812 6055 59812 6406 59590 6489 59220 7061 56898 6275 54219 5822 51933 5799 51779 5763 51636 5739 51469 L 5739 51469 C 10071 53822 15177 54799 20107 54799 20366 54799 20625 54796 20884 54791 28159 54660 35624 52541 41398 48004 46911 43670 50626 36991 51042 29954 51495 22894 48101 16334 42363 12274 39731 10404 36719 9214 33600 8702 32445 7333 31123 6094 29683 5023 24840 1437 18803 1 12819 1 Z N" draw:text-areas="?f8 ?f10 ?f9 ?f11" draw:mirror-horizontal="true">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51495"/>
            <draw:equation draw:name="f7" draw:formula="?f4 / 59812"/>
            <draw:equation draw:name="f8" draw:formula="?f0 / ?f6"/>
            <draw:equation draw:name="f9" draw:formula="?f1 / ?f6"/>
            <draw:equation draw:name="f10" draw:formula="?f2 / ?f7"/>
            <draw:equation draw:name="f11" draw:formula="?f3 / ?f7"/>
          </draw:enhanced-geometry>
        </draw:custom-shape>
        <draw:g draw:name="Google Shape;234;p42" draw:id="id203">
          <svg:title/>
          <svg:desc/>
          <draw:custom-shape svg:x="6.04381in" svg:y="1.27243in" svg:width="0.25591in" svg:height="0.25563in" draw:id="id249" draw:style-name="a1040" draw:name="Google Shape;235;p42">
            <svg:title/>
            <svg:desc/>
            <text:p text:style-name="a1039" text:class-names="" text:cond-style-name=""><text:span text:style-name="a1038" text:class-names=""/></text:p>
            <draw:enhanced-geometry xmlns:dr3d="urn:oasis:names:tc:opendocument:xmlns:dr3d:1.0" draw:type="non-primitive" svg:viewBox="0 0 11109 11097" draw:enhanced-path="M 5561 0 C 2489 0 0 2477 0 5549 0 8609 2489 11097 5561 11097 8621 11097 11109 8609 11109 5549 11109 2477 8621 0 5561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1109"/>
              <draw:equation draw:name="f7" draw:formula="?f4 / 11097"/>
              <draw:equation draw:name="f8" draw:formula="?f0 / ?f6"/>
              <draw:equation draw:name="f9" draw:formula="?f1 / ?f6"/>
              <draw:equation draw:name="f10" draw:formula="?f2 / ?f7"/>
              <draw:equation draw:name="f11" draw:formula="?f3 / ?f7"/>
            </draw:enhanced-geometry>
          </draw:custom-shape>
          <draw:custom-shape svg:x="6.11128in" svg:y="1.07687in" svg:width="0.35245in" svg:height="0.35245in" draw:id="id250" draw:style-name="a1043" draw:name="Google Shape;236;p42">
            <svg:title/>
            <svg:desc/>
            <text:p text:style-name="a1042" text:class-names="" text:cond-style-name=""><text:span text:style-name="a1041" text:class-names=""/></text:p>
            <draw:enhanced-geometry xmlns:dr3d="urn:oasis:names:tc:opendocument:xmlns:dr3d:1.0" draw:type="non-primitive" svg:viewBox="0 0 15300 15300" draw:enhanced-path="M 7656 0 C 3429 0 0 3429 0 7644 0 11871 3429 15300 7656 15300 11883 15300 15300 11871 15300 7644 15300 3429 11883 0 7656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5300"/>
              <draw:equation draw:name="f7" draw:formula="?f4 / 15300"/>
              <draw:equation draw:name="f8" draw:formula="?f0 / ?f6"/>
              <draw:equation draw:name="f9" draw:formula="?f1 / ?f6"/>
              <draw:equation draw:name="f10" draw:formula="?f2 / ?f7"/>
              <draw:equation draw:name="f11" draw:formula="?f3 / ?f7"/>
            </draw:enhanced-geometry>
          </draw:custom-shape>
          <draw:custom-shape svg:x="6.37348in" svg:y="1.15559in" svg:width="0.25922in" svg:height="0.2592in" draw:id="id251" draw:style-name="a1046" draw:name="Google Shape;237;p42">
            <svg:title/>
            <svg:desc/>
            <text:p text:style-name="a1045" text:class-names="" text:cond-style-name=""><text:span text:style-name="a1044" text:class-names=""/></text:p>
            <draw:enhanced-geometry xmlns:dr3d="urn:oasis:names:tc:opendocument:xmlns:dr3d:1.0" draw:type="non-primitive" svg:viewBox="0 0 11253 11252" draw:enhanced-path="M 5621 0 C 2513 0 1 2524 1 5632 1 8740 2513 11252 5621 11252 8728 11252 11252 8740 11252 5632 11252 2524 8728 0 5621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1253"/>
              <draw:equation draw:name="f7" draw:formula="?f4 / 11252"/>
              <draw:equation draw:name="f8" draw:formula="?f0 / ?f6"/>
              <draw:equation draw:name="f9" draw:formula="?f1 / ?f6"/>
              <draw:equation draw:name="f10" draw:formula="?f2 / ?f7"/>
              <draw:equation draw:name="f11" draw:formula="?f3 / ?f7"/>
            </draw:enhanced-geometry>
          </draw:custom-shape>
          <draw:custom-shape svg:x="6.51693in" svg:y="1.27243in" svg:width="0.25593in" svg:height="0.25563in" draw:id="id252" draw:style-name="a1049" draw:name="Google Shape;238;p42">
            <svg:title/>
            <svg:desc/>
            <text:p text:style-name="a1048" text:class-names="" text:cond-style-name=""><text:span text:style-name="a1047" text:class-names=""/></text:p>
            <draw:enhanced-geometry xmlns:dr3d="urn:oasis:names:tc:opendocument:xmlns:dr3d:1.0" draw:type="non-primitive" svg:viewBox="0 0 11110 11097" draw:enhanced-path="M 5561 0 C 2489 0 1 2477 1 5549 1 8609 2489 11097 5561 11097 8621 11097 11109 8609 11109 5549 11109 2477 8621 0 5561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1110"/>
              <draw:equation draw:name="f7" draw:formula="?f4 / 11097"/>
              <draw:equation draw:name="f8" draw:formula="?f0 / ?f6"/>
              <draw:equation draw:name="f9" draw:formula="?f1 / ?f6"/>
              <draw:equation draw:name="f10" draw:formula="?f2 / ?f7"/>
              <draw:equation draw:name="f11" draw:formula="?f3 / ?f7"/>
            </draw:enhanced-geometry>
          </draw:custom-shape>
          <draw:custom-shape svg:x="6.17189in" svg:y="1.27215in" svg:width="0.46574in" svg:height="0.25591in" draw:id="id253" draw:style-name="a1052" draw:name="Google Shape;239;p42">
            <svg:title/>
            <svg:desc/>
            <text:p text:style-name="a1051" text:class-names="" text:cond-style-name=""><text:span text:style-name="a1050" text:class-names=""/></text:p>
            <draw:enhanced-geometry xmlns:dr3d="urn:oasis:names:tc:opendocument:xmlns:dr3d:1.0" draw:type="non-primitive" svg:viewBox="0 0 20218 11109" draw:enhanced-path="M 1 0 L 1 11109 20217 11109 20217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0218"/>
              <draw:equation draw:name="f7" draw:formula="?f4 / 11109"/>
              <draw:equation draw:name="f8" draw:formula="?f0 / ?f6"/>
              <draw:equation draw:name="f9" draw:formula="?f1 / ?f6"/>
              <draw:equation draw:name="f10" draw:formula="?f2 / ?f7"/>
              <draw:equation draw:name="f11" draw:formula="?f3 / ?f7"/>
            </draw:enhanced-geometry>
          </draw:custom-shape>
        </draw:g>
        <draw:g draw:name="Google Shape;240;p42" draw:id="id204">
          <svg:title/>
          <svg:desc/>
          <draw:g draw:name="Google Shape;241;p42" draw:id="id215">
            <svg:title/>
            <svg:desc/>
            <draw:custom-shape svg:x="8.70927in" svg:y="1.0687in" svg:width="0.59826in" svg:height="1.9026in" draw:id="id243" draw:style-name="a1022" draw:name="Google Shape;242;p42">
              <svg:title/>
              <svg:desc/>
              <text:p text:style-name="a1021" text:class-names="" text:cond-style-name=""><text:span text:style-name="a1020" text:class-names=""/></text:p>
              <draw:enhanced-geometry xmlns:dr3d="urn:oasis:names:tc:opendocument:xmlns:dr3d:1.0" draw:type="non-primitive" svg:viewBox="0 0 17789 56573" draw:enhanced-path="M 12630 1 C 10864 1 8851 1250 7287 3816 2394 11853 1 48071 584 56572 L 786 56239 C 882 55786 1072 55322 1263 54882 3572 48333 15014 20782 16479 13174 17050 9817 17789 4899 15729 1804 14975 609 13863 1 12630 1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7789"/>
                <draw:equation draw:name="f7" draw:formula="?f4 / 56573"/>
                <draw:equation draw:name="f8" draw:formula="?f0 / ?f6"/>
                <draw:equation draw:name="f9" draw:formula="?f1 / ?f6"/>
                <draw:equation draw:name="f10" draw:formula="?f2 / ?f7"/>
                <draw:equation draw:name="f11" draw:formula="?f3 / ?f7"/>
              </draw:enhanced-geometry>
            </draw:custom-shape>
            <draw:custom-shape svg:x="8.73768in" svg:y="1.07008in" svg:width="0.40966in" svg:height="1.90203in" draw:id="id244" draw:style-name="a1025" draw:name="Google Shape;243;p42">
              <svg:title/>
              <svg:desc/>
              <text:p text:style-name="a1024" text:class-names="" text:cond-style-name=""><text:span text:style-name="a1023" text:class-names=""/></text:p>
              <draw:enhanced-geometry xmlns:dr3d="urn:oasis:names:tc:opendocument:xmlns:dr3d:1.0" draw:type="non-primitive" svg:viewBox="0 0 12181 56556" draw:enhanced-path="F M 12181 1 C 12181 1 2727 33969 1 56555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2181"/>
                <draw:equation draw:name="f7" draw:formula="?f4 / 56556"/>
                <draw:equation draw:name="f8" draw:formula="?f0 / ?f6"/>
                <draw:equation draw:name="f9" draw:formula="?f1 / ?f6"/>
                <draw:equation draw:name="f10" draw:formula="?f2 / ?f7"/>
                <draw:equation draw:name="f11" draw:formula="?f3 / ?f7"/>
              </draw:enhanced-geometry>
            </draw:custom-shape>
            <draw:custom-shape svg:x="8.60716in" svg:y="1.73703in" svg:width="1.38586in" svg:height="1.44771in" draw:id="id245" draw:style-name="a1028" draw:name="Google Shape;244;p42">
              <svg:title/>
              <svg:desc/>
              <text:p text:style-name="a1027" text:class-names="" text:cond-style-name=""><text:span text:style-name="a1026" text:class-names=""/></text:p>
              <draw:enhanced-geometry xmlns:dr3d="urn:oasis:names:tc:opendocument:xmlns:dr3d:1.0" draw:type="non-primitive" svg:viewBox="0 0 41208 43047" draw:enhanced-path="M 36871 0 C 35658 0 34252 358 32755 1148 24432 5554 3858 35450 0 43046 L 358 42868 C 655 42522 1060 42225 1453 41939 6763 37486 30707 19674 35850 13888 38065 11292 41208 7447 41029 3732 40974 1449 39313 0 36871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41208"/>
                <draw:equation draw:name="f7" draw:formula="?f4 / 43047"/>
                <draw:equation draw:name="f8" draw:formula="?f0 / ?f6"/>
                <draw:equation draw:name="f9" draw:formula="?f1 / ?f6"/>
                <draw:equation draw:name="f10" draw:formula="?f2 / ?f7"/>
                <draw:equation draw:name="f11" draw:formula="?f3 / ?f7"/>
              </draw:enhanced-geometry>
            </draw:custom-shape>
            <draw:custom-shape svg:x="8.61476in" svg:y="1.76521in" svg:width="1.32462in" svg:height="1.42474in" draw:id="id246" draw:style-name="a1031" draw:name="Google Shape;245;p42">
              <svg:title/>
              <svg:desc/>
              <text:p text:style-name="a1030" text:class-names="" text:cond-style-name=""><text:span text:style-name="a1029" text:class-names=""/></text:p>
              <draw:enhanced-geometry xmlns:dr3d="urn:oasis:names:tc:opendocument:xmlns:dr3d:1.0" draw:type="non-primitive" svg:viewBox="0 0 39387 42364" draw:enhanced-path="F M 39387 1 C 39387 1 13895 24361 1 42363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39387"/>
                <draw:equation draw:name="f7" draw:formula="?f4 / 42364"/>
                <draw:equation draw:name="f8" draw:formula="?f0 / ?f6"/>
                <draw:equation draw:name="f9" draw:formula="?f1 / ?f6"/>
                <draw:equation draw:name="f10" draw:formula="?f2 / ?f7"/>
                <draw:equation draw:name="f11" draw:formula="?f3 / ?f7"/>
              </draw:enhanced-geometry>
            </draw:custom-shape>
            <draw:custom-shape svg:x="8.67123in" svg:y="0.89819in" svg:width="1.2998in" svg:height="2.28734in" draw:id="id247" draw:style-name="a1034" draw:name="Google Shape;246;p42">
              <svg:title/>
              <svg:desc/>
              <text:p text:style-name="a1033" text:class-names="" text:cond-style-name=""><text:span text:style-name="a1032" text:class-names=""/></text:p>
              <draw:enhanced-geometry xmlns:dr3d="urn:oasis:names:tc:opendocument:xmlns:dr3d:1.0" draw:type="non-primitive" svg:viewBox="0 0 38649 68013" draw:enhanced-path="M 32387 0 C 30375 0 27994 1029 25706 3254 16860 11874 2036 57047 0 68012 L 370 67643 C 643 67107 1024 66583 1429 66083 6477 58523 29957 27293 34290 18113 36136 14053 38648 8052 37053 3457 36338 1226 34582 0 32387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38649"/>
                <draw:equation draw:name="f7" draw:formula="?f4 / 68013"/>
                <draw:equation draw:name="f8" draw:formula="?f0 / ?f6"/>
                <draw:equation draw:name="f9" draw:formula="?f1 / ?f6"/>
                <draw:equation draw:name="f10" draw:formula="?f2 / ?f7"/>
                <draw:equation draw:name="f11" draw:formula="?f3 / ?f7"/>
              </draw:enhanced-geometry>
            </draw:custom-shape>
            <draw:custom-shape svg:x="8.67563in" svg:y="0.91833in" svg:width="1.16565in" svg:height="2.27358in" draw:id="id248" draw:style-name="a1037" draw:name="Google Shape;247;p42">
              <svg:title/>
              <svg:desc/>
              <text:p text:style-name="a1036" text:class-names="" text:cond-style-name=""><text:span text:style-name="a1035" text:class-names=""/></text:p>
              <draw:enhanced-geometry xmlns:dr3d="urn:oasis:names:tc:opendocument:xmlns:dr3d:1.0" draw:type="non-primitive" svg:viewBox="0 0 34660 67604" draw:enhanced-path="F M 34660 0 C 34660 0 18646 20657 0 67604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34660"/>
                <draw:equation draw:name="f7" draw:formula="?f4 / 67604"/>
                <draw:equation draw:name="f8" draw:formula="?f0 / ?f6"/>
                <draw:equation draw:name="f9" draw:formula="?f1 / ?f6"/>
                <draw:equation draw:name="f10" draw:formula="?f2 / ?f7"/>
                <draw:equation draw:name="f11" draw:formula="?f3 / ?f7"/>
              </draw:enhanced-geometry>
            </draw:custom-shape>
          </draw:g>
          <draw:g draw:name="Google Shape;248;p42" draw:id="id216">
            <svg:title/>
            <svg:desc/>
            <draw:custom-shape svg:x="7.01467in" svg:y="4.32673in" svg:width="1.72382in" svg:height="0.28835in" draw:id="id217" draw:style-name="a944" draw:name="Google Shape;249;p42">
              <svg:title/>
              <svg:desc/>
              <text:p text:style-name="a943" text:class-names="" text:cond-style-name=""><text:span text:style-name="a942" text:class-names=""/></text:p>
              <draw:enhanced-geometry xmlns:dr3d="urn:oasis:names:tc:opendocument:xmlns:dr3d:1.0" draw:type="non-primitive" svg:viewBox="0 0 51257 8574" draw:enhanced-path="M 25634 1 C 11478 1 0 1918 0 4287 0 6656 11478 8573 25634 8573 39791 8573 51257 6656 51257 4287 51257 1918 39791 1 25634 1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51257"/>
                <draw:equation draw:name="f7" draw:formula="?f4 / 8574"/>
                <draw:equation draw:name="f8" draw:formula="?f0 / ?f6"/>
                <draw:equation draw:name="f9" draw:formula="?f1 / ?f6"/>
                <draw:equation draw:name="f10" draw:formula="?f2 / ?f7"/>
                <draw:equation draw:name="f11" draw:formula="?f3 / ?f7"/>
              </draw:enhanced-geometry>
            </draw:custom-shape>
            <draw:custom-shape svg:x="7.59088in" svg:y="4.30191in" svg:width="0.52938in" svg:height="0.18191in" draw:id="id218" draw:style-name="a947" draw:name="Google Shape;250;p42">
              <svg:title/>
              <svg:desc/>
              <text:p text:style-name="a946" text:class-names="" text:cond-style-name=""><text:span text:style-name="a945" text:class-names=""/></text:p>
              <draw:enhanced-geometry xmlns:dr3d="urn:oasis:names:tc:opendocument:xmlns:dr3d:1.0" draw:type="non-primitive" svg:viewBox="0 0 15741 5409" draw:enhanced-path="M 14859 1 L 6120 36 C 3322 1489 0 4739 2227 5073 3505 5310 5109 5408 6756 5408 10893 5408 15300 4788 15479 4192 15740 3358 14859 1 14859 1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5741"/>
                <draw:equation draw:name="f7" draw:formula="?f4 / 5409"/>
                <draw:equation draw:name="f8" draw:formula="?f0 / ?f6"/>
                <draw:equation draw:name="f9" draw:formula="?f1 / ?f6"/>
                <draw:equation draw:name="f10" draw:formula="?f2 / ?f7"/>
                <draw:equation draw:name="f11" draw:formula="?f3 / ?f7"/>
              </draw:enhanced-geometry>
            </draw:custom-shape>
            <draw:custom-shape svg:x="9.45807in" svg:y="2.76212in" svg:width="0.36789in" svg:height="0.4105in" draw:id="id219" draw:style-name="a950" draw:name="Google Shape;251;p42">
              <svg:title/>
              <svg:desc/>
              <text:p text:style-name="a949" text:class-names="" text:cond-style-name=""><text:span text:style-name="a948" text:class-names=""/></text:p>
              <draw:enhanced-geometry xmlns:dr3d="urn:oasis:names:tc:opendocument:xmlns:dr3d:1.0" draw:type="non-primitive" svg:viewBox="0 0 10939 12206" draw:enhanced-path="M 3384 1 C 3371 1 3358 2 3346 5 2501 208 0 2625 0 2625 L 4346 10197 C 6007 11286 8397 12205 9735 12205 10517 12205 10939 11891 10644 11114 9154 6853 4331 1 3384 1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0939"/>
                <draw:equation draw:name="f7" draw:formula="?f4 / 12206"/>
                <draw:equation draw:name="f8" draw:formula="?f0 / ?f6"/>
                <draw:equation draw:name="f9" draw:formula="?f1 / ?f6"/>
                <draw:equation draw:name="f10" draw:formula="?f2 / ?f7"/>
                <draw:equation draw:name="f11" draw:formula="?f3 / ?f7"/>
              </draw:enhanced-geometry>
            </draw:custom-shape>
            <draw:custom-shape svg:x="7.26254in" svg:y="2.01069in" svg:width="0.836in" svg:height="0.60966in" draw:id="id220" draw:style-name="a953" draw:name="Google Shape;252;p42">
              <svg:title/>
              <svg:desc/>
              <text:p text:style-name="a952" text:class-names="" text:cond-style-name=""><text:span text:style-name="a951" text:class-names=""/></text:p>
              <draw:enhanced-geometry xmlns:dr3d="urn:oasis:names:tc:opendocument:xmlns:dr3d:1.0" draw:type="non-primitive" svg:viewBox="0 0 24858 18128" draw:enhanced-path="M 22027 0 L 18276 1727 C 15943 9871 7549 14038 0 16050 L 1715 17669 C 2586 17980 3572 18127 4630 18127 12677 18127 24858 9608 22027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4858"/>
                <draw:equation draw:name="f7" draw:formula="?f4 / 18128"/>
                <draw:equation draw:name="f8" draw:formula="?f0 / ?f6"/>
                <draw:equation draw:name="f9" draw:formula="?f1 / ?f6"/>
                <draw:equation draw:name="f10" draw:formula="?f2 / ?f7"/>
                <draw:equation draw:name="f11" draw:formula="?f3 / ?f7"/>
              </draw:enhanced-geometry>
            </draw:custom-shape>
            <draw:custom-shape svg:x="7.77935in" svg:y="1.92597in" svg:width="0.92192in" svg:height="0.70938in" draw:id="id221" draw:style-name="a956" draw:name="Google Shape;253;p42">
              <svg:title/>
              <svg:desc/>
              <text:p text:style-name="a955" text:class-names="" text:cond-style-name=""><text:span text:style-name="a954" text:class-names=""/></text:p>
              <draw:enhanced-geometry xmlns:dr3d="urn:oasis:names:tc:opendocument:xmlns:dr3d:1.0" draw:type="non-primitive" svg:viewBox="0 0 27413 21093" draw:enhanced-path="M 9214 0 C 5165 0 0 1618 873 6889 1481 10544 5029 13223 6160 15140 7243 16973 5755 18676 5493 20557 L 26865 21093 C 27412 10544 21150 1472 11029 114 10472 41 9857 0 9214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7413"/>
                <draw:equation draw:name="f7" draw:formula="?f4 / 21093"/>
                <draw:equation draw:name="f8" draw:formula="?f0 / ?f6"/>
                <draw:equation draw:name="f9" draw:formula="?f1 / ?f6"/>
                <draw:equation draw:name="f10" draw:formula="?f2 / ?f7"/>
                <draw:equation draw:name="f11" draw:formula="?f3 / ?f7"/>
              </draw:enhanced-geometry>
            </draw:custom-shape>
            <draw:custom-shape svg:x="7.61772in" svg:y="2.42624in" svg:width="2.1324in" svg:height="1.9175in" draw:id="id222" draw:style-name="a959" draw:name="Google Shape;254;p42">
              <svg:title/>
              <svg:desc/>
              <text:p text:style-name="a958" text:class-names="" text:cond-style-name=""><text:span text:style-name="a957" text:class-names=""/></text:p>
              <draw:enhanced-geometry xmlns:dr3d="urn:oasis:names:tc:opendocument:xmlns:dr3d:1.0" draw:type="non-primitive" svg:viewBox="0 0 63406 57016" draw:enhanced-path="M 30138 1 C 27580 1 22003 3307 17871 4063 17066 4212 16353 4275 15724 4275 12328 4275 11371 2444 11371 2444 9882 5706 2977 27435 2834 29459 2703 31495 0 53093 0 55534 0 56597 2773 57016 5927 57016 10014 57016 14740 56311 14895 55391 15157 53771 12740 31364 13276 28649 13823 25947 20003 15386 20657 13957 20670 13932 20688 13919 20713 13919 21531 13919 29030 27495 32278 29471 32833 29811 33994 29954 35546 29954 42960 29954 59300 26700 61210 26149 63406 25504 57274 11398 54791 11398 54662 11398 54543 11436 54436 11516 52471 12995 42374 17909 39201 17909 38874 17909 38621 17857 38457 17743 36695 16517 32766 2170 31409 682 31210 199 30764 1 30138 1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63406"/>
                <draw:equation draw:name="f7" draw:formula="?f4 / 57016"/>
                <draw:equation draw:name="f8" draw:formula="?f0 / ?f6"/>
                <draw:equation draw:name="f9" draw:formula="?f1 / ?f6"/>
                <draw:equation draw:name="f10" draw:formula="?f2 / ?f7"/>
                <draw:equation draw:name="f11" draw:formula="?f3 / ?f7"/>
              </draw:enhanced-geometry>
            </draw:custom-shape>
            <draw:custom-shape svg:x="7.64254in" svg:y="1.85447in" svg:width="0.28993in" svg:height="0.20548in" draw:id="id223" draw:style-name="a962" draw:name="Google Shape;255;p42">
              <svg:title/>
              <svg:desc/>
              <text:p text:style-name="a961" text:class-names="" text:cond-style-name=""><text:span text:style-name="a960" text:class-names=""/></text:p>
              <draw:enhanced-geometry xmlns:dr3d="urn:oasis:names:tc:opendocument:xmlns:dr3d:1.0" draw:type="non-primitive" svg:viewBox="0 0 8621 6110" draw:enhanced-path="M 3371 0 C 3129 0 2864 49 2572 157 1084 692 0 2324 953 3740 1427 4367 2870 5842 3861 5842 4264 5842 4593 5598 4751 4955 5060 5348 5132 5729 5156 6110 6775 5836 8620 4812 8466 2978 L 8466 2978 C 8046 3142 7565 3425 7083 3425 6580 3425 6075 3118 5632 2050 5123 1041 4493 0 3371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8621"/>
                <draw:equation draw:name="f7" draw:formula="?f4 / 6110"/>
                <draw:equation draw:name="f8" draw:formula="?f0 / ?f6"/>
                <draw:equation draw:name="f9" draw:formula="?f1 / ?f6"/>
                <draw:equation draw:name="f10" draw:formula="?f2 / ?f7"/>
                <draw:equation draw:name="f11" draw:formula="?f3 / ?f7"/>
              </draw:enhanced-geometry>
            </draw:custom-shape>
            <draw:custom-shape svg:x="7.57447in" svg:y="1.76353in" svg:width="0.32195in" svg:height="0.22805in" draw:id="id224" draw:style-name="a965" draw:name="Google Shape;256;p42">
              <svg:title/>
              <svg:desc/>
              <text:p text:style-name="a964" text:class-names="" text:cond-style-name=""><text:span text:style-name="a963" text:class-names=""/></text:p>
              <draw:enhanced-geometry xmlns:dr3d="urn:oasis:names:tc:opendocument:xmlns:dr3d:1.0" draw:type="non-primitive" svg:viewBox="0 0 9573 6781" draw:enhanced-path="M 5947 5209 C 5964 5237 5986 5264 6013 5289 L 5994 5261 5994 5261 C 5995 5259 5995 5253 5989 5242 5975 5231 5961 5220 5947 5209 Z M 7938 5345 L 7938 5345 C 7935 5347 7933 5348 7930 5349 L 7954 5349 C 7948 5348 7943 5346 7938 5345 Z M 6640 5718 L 6640 5718 C 6633 5722 6627 5726 6620 5730 6625 5728 6632 5723 6640 5718 Z M 4349 0 C 3736 0 3187 221 2727 765 2453 1099 2274 1480 2334 1896 2207 1586 2013 1444 1799 1444 1612 1444 1410 1553 1227 1753 0 3039 810 5742 2179 6563 2480 6744 2790 6781 3108 6781 3167 6781 3226 6780 3286 6778 2751 6123 2965 5123 3560 4539 3772 4344 4021 4263 4275 4263 4593 4263 4920 4390 5191 4575 5451 4767 5690 5002 5947 5209 L 5947 5209 C 5814 4989 5960 4706 6236 4706 6241 4706 6246 4706 6251 4706 6727 4730 6882 5289 6727 5647 6718 5656 6670 5696 6640 5718 L 6640 5718 C 6989 5496 7255 5306 7630 5306 7725 5306 7826 5318 7938 5345 L 7938 5345 C 8804 4951 9573 4119 9501 3111 9406 2277 8704 1396 7894 1253 7812 1235 7733 1226 7656 1226 7342 1226 7067 1369 6799 1551 6668 670 5953 313 5156 110 4877 40 4607 0 4349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9573"/>
                <draw:equation draw:name="f7" draw:formula="?f4 / 6781"/>
                <draw:equation draw:name="f8" draw:formula="?f0 / ?f6"/>
                <draw:equation draw:name="f9" draw:formula="?f1 / ?f6"/>
                <draw:equation draw:name="f10" draw:formula="?f2 / ?f7"/>
                <draw:equation draw:name="f11" draw:formula="?f3 / ?f7"/>
              </draw:enhanced-geometry>
            </draw:custom-shape>
            <draw:custom-shape svg:x="8.08661in" svg:y="2.78031in" svg:width="0.22587in" svg:height="0.54539in" draw:id="id225" draw:style-name="a968" draw:name="Google Shape;257;p42">
              <svg:title/>
              <svg:desc/>
              <text:p text:style-name="a967" text:class-names="" text:cond-style-name=""><text:span text:style-name="a966" text:class-names=""/></text:p>
              <draw:enhanced-geometry xmlns:dr3d="urn:oasis:names:tc:opendocument:xmlns:dr3d:1.0" draw:type="non-primitive" svg:viewBox="0 0 6716 16217" draw:enhanced-path="M 4275 0 L 0 16216 6715 3417 4275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6716"/>
                <draw:equation draw:name="f7" draw:formula="?f4 / 16217"/>
                <draw:equation draw:name="f8" draw:formula="?f0 / ?f6"/>
                <draw:equation draw:name="f9" draw:formula="?f1 / ?f6"/>
                <draw:equation draw:name="f10" draw:formula="?f2 / ?f7"/>
                <draw:equation draw:name="f11" draw:formula="?f3 / ?f7"/>
              </draw:enhanced-geometry>
            </draw:custom-shape>
            <draw:custom-shape svg:x="7.26933in" svg:y="2.59571in" svg:width="1.10198in" svg:height="0.21927in" draw:id="id226" draw:style-name="a971" draw:name="Google Shape;258;p42">
              <svg:title/>
              <svg:desc/>
              <text:p text:style-name="a970" text:class-names="" text:cond-style-name=""><text:span text:style-name="a969" text:class-names=""/></text:p>
              <draw:enhanced-geometry xmlns:dr3d="urn:oasis:names:tc:opendocument:xmlns:dr3d:1.0" draw:type="non-primitive" svg:viewBox="0 0 32767 6520" draw:enhanced-path="M 28228 2471 C 28751 2471 29287 2608 29707 2882 30516 3417 30600 4263 29862 4787 29509 5041 29029 5166 28534 5166 28010 5166 27468 5026 27040 4751 26218 4215 26147 3370 26873 2846 27240 2596 27728 2471 28228 2471 Z M 215 0 L 1 3203 20610 4870 C 22337 5013 24885 5751 26992 6299 27028 6322 27064 6322 27099 6334 27582 6457 28087 6519 28585 6519 29588 6519 30567 6268 31290 5751 32767 4715 32636 3001 30969 1917 30112 1361 29026 1091 27965 1091 27640 1091 27317 1117 27004 1167 25427 1445 23755 1680 21973 1680 21468 1680 20955 1662 20432 1620 L 215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32767"/>
                <draw:equation draw:name="f7" draw:formula="?f4 / 6520"/>
                <draw:equation draw:name="f8" draw:formula="?f0 / ?f6"/>
                <draw:equation draw:name="f9" draw:formula="?f1 / ?f6"/>
                <draw:equation draw:name="f10" draw:formula="?f2 / ?f7"/>
                <draw:equation draw:name="f11" draw:formula="?f3 / ?f7"/>
              </draw:enhanced-geometry>
            </draw:custom-shape>
            <draw:custom-shape svg:x="6.35758in" svg:y="2.27328in" svg:width="0.94782in" svg:height="0.61924in" draw:id="id227" draw:style-name="a974" draw:name="Google Shape;259;p42">
              <svg:title/>
              <svg:desc/>
              <text:p text:style-name="a973" text:class-names="" text:cond-style-name=""><text:span text:style-name="a972" text:class-names=""/></text:p>
              <draw:enhanced-geometry xmlns:dr3d="urn:oasis:names:tc:opendocument:xmlns:dr3d:1.0" draw:type="non-primitive" svg:viewBox="0 0 28183 18413" draw:enhanced-path="M 13023 1922 C 13654 1922 14300 1960 14954 2039 20908 2753 25396 6563 24968 10552 24578 14075 20520 16390 15475 16390 14809 16390 14125 16350 13430 16267 7477 15552 2965 11945 3393 7956 3786 4406 7922 1922 13023 1922 Z M 11179 0 C 5637 0 1488 1676 965 5730 0 13183 5775 17374 13204 18267 14021 18365 14825 18412 15612 18412 21985 18412 27170 15303 27646 10873 28182 5908 22598 1146 15157 253 13776 87 12441 0 11179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8183"/>
                <draw:equation draw:name="f7" draw:formula="?f4 / 18413"/>
                <draw:equation draw:name="f8" draw:formula="?f0 / ?f6"/>
                <draw:equation draw:name="f9" draw:formula="?f1 / ?f6"/>
                <draw:equation draw:name="f10" draw:formula="?f2 / ?f7"/>
                <draw:equation draw:name="f11" draw:formula="?f3 / ?f7"/>
              </draw:enhanced-geometry>
            </draw:custom-shape>
            <draw:custom-shape svg:x="7.26654in" svg:y="2.52283in" svg:width="0.09094in" svg:height="0.11774in" draw:id="id228" draw:style-name="a977" draw:name="Google Shape;260;p42">
              <svg:title/>
              <svg:desc/>
              <text:p text:style-name="a976" text:class-names="" text:cond-style-name=""><text:span text:style-name="a975" text:class-names=""/></text:p>
              <draw:enhanced-geometry xmlns:dr3d="urn:oasis:names:tc:opendocument:xmlns:dr3d:1.0" draw:type="non-primitive" svg:viewBox="0 0 2704 3501" draw:enhanced-path="M 346 0 L 0 3215 2350 3500 2350 3500 C 1331 3369 1714 295 2650 295 2668 295 2685 296 2703 298 L 346 0 Z M 2350 3500 C 2353 3500 2355 3500 2358 3501 L 2350 350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704"/>
                <draw:equation draw:name="f7" draw:formula="?f4 / 3501"/>
                <draw:equation draw:name="f8" draw:formula="?f0 / ?f6"/>
                <draw:equation draw:name="f9" draw:formula="?f1 / ?f6"/>
                <draw:equation draw:name="f10" draw:formula="?f2 / ?f7"/>
                <draw:equation draw:name="f11" draw:formula="?f3 / ?f7"/>
              </draw:enhanced-geometry>
            </draw:custom-shape>
            <draw:custom-shape svg:x="6.37238in" svg:y="2.21174in" svg:width="0.94143in" svg:height="0.61592in" draw:id="id229" draw:style-name="a980" draw:name="Google Shape;261;p42">
              <svg:title/>
              <svg:desc/>
              <text:p text:style-name="a979" text:class-names="" text:cond-style-name=""><text:span text:style-name="a978" text:class-names=""/></text:p>
              <draw:enhanced-geometry xmlns:dr3d="urn:oasis:names:tc:opendocument:xmlns:dr3d:1.0" draw:type="non-primitive" svg:viewBox="0 0 27993 18314" draw:enhanced-path="M 12582 0 C 6192 0 1013 3111 525 7536 1 12525 5585 17275 13014 18168 13830 18266 14634 18313 15419 18313 21802 18313 26979 15195 27457 10774 27992 5786 22396 1035 14967 142 14158 46 13361 0 12582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7993"/>
                <draw:equation draw:name="f7" draw:formula="?f4 / 18314"/>
                <draw:equation draw:name="f8" draw:formula="?f0 / ?f6"/>
                <draw:equation draw:name="f9" draw:formula="?f1 / ?f6"/>
                <draw:equation draw:name="f10" draw:formula="?f2 / ?f7"/>
                <draw:equation draw:name="f11" draw:formula="?f3 / ?f7"/>
              </draw:enhanced-geometry>
            </draw:custom-shape>
            <draw:custom-shape svg:x="6.42124in" svg:y="2.24389in" svg:width="0.8433in" svg:height="0.55202in" draw:id="id230" draw:style-name="a983" draw:name="Google Shape;262;p42">
              <svg:title/>
              <svg:desc/>
              <text:p text:style-name="a982" text:class-names="" text:cond-style-name=""><text:span text:style-name="a981" text:class-names=""/></text:p>
              <draw:enhanced-geometry xmlns:dr3d="urn:oasis:names:tc:opendocument:xmlns:dr3d:1.0" draw:type="non-primitive" svg:viewBox="0 0 25075 16414" draw:enhanced-path="M 11271 0 C 5545 0 901 2779 477 6758 0 11223 5001 15486 11668 16283 12398 16371 13117 16413 13820 16413 19531 16413 24175 13627 24599 9652 25075 5187 20074 924 13407 127 12683 41 11969 0 11271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5075"/>
                <draw:equation draw:name="f7" draw:formula="?f4 / 16414"/>
                <draw:equation draw:name="f8" draw:formula="?f0 / ?f6"/>
                <draw:equation draw:name="f9" draw:formula="?f1 / ?f6"/>
                <draw:equation draw:name="f10" draw:formula="?f2 / ?f7"/>
                <draw:equation draw:name="f11" draw:formula="?f3 / ?f7"/>
              </draw:enhanced-geometry>
            </draw:custom-shape>
            <draw:custom-shape svg:x="6.47731in" svg:y="2.28394in" svg:width="0.77802in" svg:height="0.51206in" draw:id="id231" draw:style-name="a986" draw:name="Google Shape;263;p42">
              <svg:title/>
              <svg:desc/>
              <text:p text:style-name="a985" text:class-names="" text:cond-style-name=""><text:span text:style-name="a984" text:class-names=""/></text:p>
              <draw:enhanced-geometry xmlns:dr3d="urn:oasis:names:tc:opendocument:xmlns:dr3d:1.0" draw:type="non-primitive" svg:viewBox="0 0 23134 15226" draw:enhanced-path="M 11024 0 C 5296 0 629 2797 214 6758 0 8723 869 10663 2453 12283 4417 13711 7037 14735 9989 15092 10727 15182 11454 15225 12164 15225 17872 15225 22496 12432 22920 8461 23134 6496 22265 4555 20669 2936 18705 1507 16085 483 13145 126 12426 41 11717 0 11024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3134"/>
                <draw:equation draw:name="f7" draw:formula="?f4 / 15226"/>
                <draw:equation draw:name="f8" draw:formula="?f0 / ?f6"/>
                <draw:equation draw:name="f9" draw:formula="?f1 / ?f6"/>
                <draw:equation draw:name="f10" draw:formula="?f2 / ?f7"/>
                <draw:equation draw:name="f11" draw:formula="?f3 / ?f7"/>
              </draw:enhanced-geometry>
            </draw:custom-shape>
            <draw:custom-shape svg:x="6.37238in" svg:y="2.21201in" svg:width="0.94143in" svg:height="0.61605in" draw:id="id232" draw:style-name="a989" draw:name="Google Shape;264;p42">
              <svg:title/>
              <svg:desc/>
              <text:p text:style-name="a988" text:class-names="" text:cond-style-name=""><text:span text:style-name="a987" text:class-names=""/></text:p>
              <draw:enhanced-geometry xmlns:dr3d="urn:oasis:names:tc:opendocument:xmlns:dr3d:1.0" draw:type="non-primitive" svg:viewBox="0 0 27993 18318" draw:enhanced-path="M 12851 1816 C 13480 1816 14124 1854 14776 1932 20729 2646 25206 6456 24778 10445 24396 13996 20248 16490 15142 16490 14513 16490 13869 16452 13217 16374 7264 15660 2775 11850 3203 7861 3596 4310 7745 1816 12851 1816 Z M 12557 1 C 6179 1 1012 3111 525 7552 1 12517 5573 17279 13014 18172 13828 18270 14631 18317 15416 18317 21792 18317 26979 15199 27457 10778 27992 5801 22408 1039 14967 146 14149 48 13344 1 12557 1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7993"/>
                <draw:equation draw:name="f7" draw:formula="?f4 / 18318"/>
                <draw:equation draw:name="f8" draw:formula="?f0 / ?f6"/>
                <draw:equation draw:name="f9" draw:formula="?f1 / ?f6"/>
                <draw:equation draw:name="f10" draw:formula="?f2 / ?f7"/>
                <draw:equation draw:name="f11" draw:formula="?f3 / ?f7"/>
              </draw:enhanced-geometry>
            </draw:custom-shape>
            <draw:custom-shape svg:x="6.51373in" svg:y="2.4557in" svg:width="0.20824in" svg:height="0.20195in" draw:id="id233" draw:style-name="a992" draw:name="Google Shape;265;p42">
              <svg:title/>
              <svg:desc/>
              <text:p text:style-name="a991" text:class-names="" text:cond-style-name=""><text:span text:style-name="a990" text:class-names=""/></text:p>
              <draw:enhanced-geometry xmlns:dr3d="urn:oasis:names:tc:opendocument:xmlns:dr3d:1.0" draw:type="non-primitive" svg:viewBox="0 0 6192 6005" draw:enhanced-path="M 1763 0 C 1649 0 1537 11 1429 32 227 270 1 1794 929 3425 1765 4922 3263 6004 4432 6004 4546 6004 4656 5994 4763 5973 5978 5735 6192 4211 5275 2580 4429 1082 2940 0 1763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6192"/>
                <draw:equation draw:name="f7" draw:formula="?f4 / 6005"/>
                <draw:equation draw:name="f8" draw:formula="?f0 / ?f6"/>
                <draw:equation draw:name="f9" draw:formula="?f1 / ?f6"/>
                <draw:equation draw:name="f10" draw:formula="?f2 / ?f7"/>
                <draw:equation draw:name="f11" draw:formula="?f3 / ?f7"/>
              </draw:enhanced-geometry>
            </draw:custom-shape>
            <draw:custom-shape svg:x="6.89094in" svg:y="2.30819in" svg:width="0.33718in" svg:height="0.37404in" draw:id="id234" draw:style-name="a995" draw:name="Google Shape;266;p42">
              <svg:title/>
              <svg:desc/>
              <text:p text:style-name="a994" text:class-names="" text:cond-style-name=""><text:span text:style-name="a993" text:class-names=""/></text:p>
              <draw:enhanced-geometry xmlns:dr3d="urn:oasis:names:tc:opendocument:xmlns:dr3d:1.0" draw:type="non-primitive" svg:viewBox="0 0 10026 11122" draw:enhanced-path="M 3120 1 C 1215 858 488 2679 310 4406 0 7347 2989 10192 7180 11121 8668 10145 9656 8799 9835 7216 10025 5489 9204 3811 7716 2429 6334 1263 4679 465 3120 1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0026"/>
                <draw:equation draw:name="f7" draw:formula="?f4 / 11122"/>
                <draw:equation draw:name="f8" draw:formula="?f0 / ?f6"/>
                <draw:equation draw:name="f9" draw:formula="?f1 / ?f6"/>
                <draw:equation draw:name="f10" draw:formula="?f2 / ?f7"/>
                <draw:equation draw:name="f11" draw:formula="?f3 / ?f7"/>
              </draw:enhanced-geometry>
            </draw:custom-shape>
            <draw:custom-shape svg:x="7.27575in" svg:y="2.52441in" svg:width="1.09916in" svg:height="0.25627in" draw:id="id235" draw:style-name="a998" draw:name="Google Shape;267;p42">
              <svg:title/>
              <svg:desc/>
              <text:p text:style-name="a997" text:class-names="" text:cond-style-name=""><text:span text:style-name="a996" text:class-names=""/></text:p>
              <draw:enhanced-geometry xmlns:dr3d="urn:oasis:names:tc:opendocument:xmlns:dr3d:1.0" draw:type="non-primitive" svg:viewBox="0 0 32683 7620" draw:enhanced-path="M 28134 3552 C 28689 3552 29265 3708 29706 4013 30504 4585 30552 5430 29790 5918 29448 6146 29000 6258 28538 6258 27986 6258 27414 6098 26980 5787 26170 5228 26146 4371 26885 3882 27226 3660 27672 3552 28134 3552 Z M 357 1 L 0 3204 20527 5656 C 22229 5859 24753 6692 26849 7335 26873 7347 26920 7347 26956 7371 27508 7535 28092 7619 28664 7619 29585 7619 30476 7402 31159 6954 32683 5966 32611 4240 30980 3108 30100 2480 28937 2165 27816 2165 27558 2165 27301 2182 27051 2216 25733 2402 24333 2547 22870 2547 22086 2547 21285 2506 20467 2406 L 357 1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32683"/>
                <draw:equation draw:name="f7" draw:formula="?f4 / 7620"/>
                <draw:equation draw:name="f8" draw:formula="?f0 / ?f6"/>
                <draw:equation draw:name="f9" draw:formula="?f1 / ?f6"/>
                <draw:equation draw:name="f10" draw:formula="?f2 / ?f7"/>
                <draw:equation draw:name="f11" draw:formula="?f3 / ?f7"/>
              </draw:enhanced-geometry>
            </draw:custom-shape>
            <draw:custom-shape svg:x="7.53963in" svg:y="2.65413in" svg:width="0.16059in" svg:height="0.10802in" draw:id="id236" draw:style-name="a1001" draw:name="Google Shape;268;p42">
              <svg:title/>
              <svg:desc/>
              <text:p text:style-name="a1000" text:class-names="" text:cond-style-name=""><text:span text:style-name="a999" text:class-names=""/></text:p>
              <draw:enhanced-geometry xmlns:dr3d="urn:oasis:names:tc:opendocument:xmlns:dr3d:1.0" draw:type="non-primitive" svg:viewBox="0 0 4775 3212" draw:enhanced-path="M 3257 1 C 2662 1 2398 1626 1870 1942 1565 2102 1140 2164 731 2164 469 2164 214 2139 0 2097 L 0 2097 C 656 2955 1595 3211 2575 3211 3321 3211 4090 3063 4775 2919 L 4608 1335 C 4108 1192 4049 680 3751 323 3562 95 3400 1 3257 1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4775"/>
                <draw:equation draw:name="f7" draw:formula="?f4 / 3212"/>
                <draw:equation draw:name="f8" draw:formula="?f0 / ?f6"/>
                <draw:equation draw:name="f9" draw:formula="?f1 / ?f6"/>
                <draw:equation draw:name="f10" draw:formula="?f2 / ?f7"/>
                <draw:equation draw:name="f11" draw:formula="?f3 / ?f7"/>
              </draw:enhanced-geometry>
            </draw:custom-shape>
            <draw:custom-shape svg:x="8.21673in" svg:y="2.15762in" svg:width="0.1398in" svg:height="0.45412in" draw:id="id237" draw:style-name="a1004" draw:name="Google Shape;269;p42">
              <svg:title/>
              <svg:desc/>
              <text:p text:style-name="a1003" text:class-names="" text:cond-style-name=""><text:span text:style-name="a1002" text:class-names=""/></text:p>
              <draw:enhanced-geometry xmlns:dr3d="urn:oasis:names:tc:opendocument:xmlns:dr3d:1.0" draw:type="non-primitive" svg:viewBox="0 0 4157 13503" draw:enhanced-path="M 846 1 L 1 13014 2073 13503 C 4156 4787 846 1 846 1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4157"/>
                <draw:equation draw:name="f7" draw:formula="?f4 / 13503"/>
                <draw:equation draw:name="f8" draw:formula="?f0 / ?f6"/>
                <draw:equation draw:name="f9" draw:formula="?f1 / ?f6"/>
                <draw:equation draw:name="f10" draw:formula="?f2 / ?f7"/>
                <draw:equation draw:name="f11" draw:formula="?f3 / ?f7"/>
              </draw:enhanced-geometry>
            </draw:custom-shape>
            <draw:custom-shape svg:x="7.63144in" svg:y="2.05992in" svg:width="0.71106in" svg:height="0.77264in" draw:id="id238" draw:style-name="a1007" draw:name="Google Shape;270;p42">
              <svg:title/>
              <svg:desc/>
              <text:p text:style-name="a1006" text:class-names="" text:cond-style-name=""><text:span text:style-name="a1005" text:class-names=""/></text:p>
              <draw:enhanced-geometry xmlns:dr3d="urn:oasis:names:tc:opendocument:xmlns:dr3d:1.0" draw:type="non-primitive" svg:viewBox="0 0 21143 22974" draw:enhanced-path="M 16451 1 L 10832 1775 C 14213 4954 14523 10442 13665 13526 12748 16827 9603 18456 6544 18456 5432 18456 4332 18241 3355 17812 3243 17764 3127 17741 3009 17741 1654 17741 0 20707 854 21265 2592 22406 5200 22973 7609 22973 9325 22973 10941 22685 12070 22111 20857 17670 21142 6240 16451 1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1143"/>
                <draw:equation draw:name="f7" draw:formula="?f4 / 22974"/>
                <draw:equation draw:name="f8" draw:formula="?f0 / ?f6"/>
                <draw:equation draw:name="f9" draw:formula="?f1 / ?f6"/>
                <draw:equation draw:name="f10" draw:formula="?f2 / ?f7"/>
                <draw:equation draw:name="f11" draw:formula="?f3 / ?f7"/>
              </draw:enhanced-geometry>
            </draw:custom-shape>
            <draw:custom-shape svg:x="8.2664in" svg:y="2.43435in" svg:width="0.43286in" svg:height="0.17061in" draw:id="id239" draw:style-name="a1010" draw:name="Google Shape;271;p42">
              <svg:title/>
              <svg:desc/>
              <text:p text:style-name="a1009" text:class-names="" text:cond-style-name=""><text:span text:style-name="a1008" text:class-names=""/></text:p>
              <draw:enhanced-geometry xmlns:dr3d="urn:oasis:names:tc:opendocument:xmlns:dr3d:1.0" draw:type="non-primitive" svg:viewBox="0 0 12871 5073" draw:enhanced-path="F M 0 5072 C 0 5072 11942 0 12871 1560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2871"/>
                <draw:equation draw:name="f7" draw:formula="?f4 / 5073"/>
                <draw:equation draw:name="f8" draw:formula="?f0 / ?f6"/>
                <draw:equation draw:name="f9" draw:formula="?f1 / ?f6"/>
                <draw:equation draw:name="f10" draw:formula="?f2 / ?f7"/>
                <draw:equation draw:name="f11" draw:formula="?f3 / ?f7"/>
              </draw:enhanced-geometry>
            </draw:custom-shape>
            <draw:custom-shape svg:x="8.57951in" svg:y="2.49239in" svg:width="0.94903in" svg:height="0.67833in" draw:id="id240" draw:style-name="a1013" draw:name="Google Shape;272;p42">
              <svg:title/>
              <svg:desc/>
              <text:p text:style-name="a1012" text:class-names="" text:cond-style-name=""><text:span text:style-name="a1011" text:class-names=""/></text:p>
              <draw:enhanced-geometry xmlns:dr3d="urn:oasis:names:tc:opendocument:xmlns:dr3d:1.0" draw:type="non-primitive" svg:viewBox="0 0 28219 20170" draw:enhanced-path="F M 1 0 C 1 0 6180 18634 8431 19408 10657 20170 28219 11192 28219 11192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8219"/>
                <draw:equation draw:name="f7" draw:formula="?f4 / 20170"/>
                <draw:equation draw:name="f8" draw:formula="?f0 / ?f6"/>
                <draw:equation draw:name="f9" draw:formula="?f1 / ?f6"/>
                <draw:equation draw:name="f10" draw:formula="?f2 / ?f7"/>
                <draw:equation draw:name="f11" draw:formula="?f3 / ?f7"/>
              </draw:enhanced-geometry>
            </draw:custom-shape>
            <draw:custom-shape svg:x="7.93204in" svg:y="2.81913in" svg:width="0.27513in" svg:height="1.51083in" draw:id="id241" draw:style-name="a1016" draw:name="Google Shape;273;p42">
              <svg:title/>
              <svg:desc/>
              <text:p text:style-name="a1015" text:class-names="" text:cond-style-name=""><text:span text:style-name="a1014" text:class-names=""/></text:p>
              <draw:enhanced-geometry xmlns:dr3d="urn:oasis:names:tc:opendocument:xmlns:dr3d:1.0" draw:type="non-primitive" svg:viewBox="0 0 8181 44924" draw:enhanced-path="F M 8180 1 C 8180 1 262 14455 132 17217 1 20003 2060 44923 2060 44923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8181"/>
                <draw:equation draw:name="f7" draw:formula="?f4 / 44924"/>
                <draw:equation draw:name="f8" draw:formula="?f0 / ?f6"/>
                <draw:equation draw:name="f9" draw:formula="?f1 / ?f6"/>
                <draw:equation draw:name="f10" draw:formula="?f2 / ?f7"/>
                <draw:equation draw:name="f11" draw:formula="?f3 / ?f7"/>
              </draw:enhanced-geometry>
            </draw:custom-shape>
            <draw:custom-shape svg:x="8.07699in" svg:y="2.59063in" svg:width="0.1578in" svg:height="0.17407in" draw:id="id242" draw:style-name="a1019" draw:name="Google Shape;274;p42">
              <svg:title/>
              <svg:desc/>
              <text:p text:style-name="a1018" text:class-names="" text:cond-style-name=""><text:span text:style-name="a1017" text:class-names=""/></text:p>
              <draw:enhanced-geometry xmlns:dr3d="urn:oasis:names:tc:opendocument:xmlns:dr3d:1.0" draw:type="non-primitive" svg:viewBox="0 0 4692 5176" draw:enhanced-path="M 3782 1 C 2995 1 1972 638 1203 1687 215 3044 1 4580 703 5176 2477 3890 3787 2271 4692 473 4620 366 4537 282 4442 199 4256 64 4031 1 3782 1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4692"/>
                <draw:equation draw:name="f7" draw:formula="?f4 / 5176"/>
                <draw:equation draw:name="f8" draw:formula="?f0 / ?f6"/>
                <draw:equation draw:name="f9" draw:formula="?f1 / ?f6"/>
                <draw:equation draw:name="f10" draw:formula="?f2 / ?f7"/>
                <draw:equation draw:name="f11" draw:formula="?f3 / ?f7"/>
              </draw:enhanced-geometry>
            </draw:custom-shape>
          </draw:g>
        </draw:g>
        <draw:g draw:name="Google Shape;275;p42" draw:id="id205">
          <svg:title/>
          <svg:desc/>
          <draw:custom-shape svg:x="8.75044in" svg:y="4.68434in" svg:width="0.5101in" svg:height="1.09445in" draw:id="id206" draw:style-name="a917" draw:name="Google Shape;276;p42">
            <svg:title/>
            <svg:desc/>
            <text:p text:style-name="a916" text:class-names="" text:cond-style-name=""><text:span text:style-name="a915" text:class-names=""/></text:p>
            <draw:enhanced-geometry xmlns:dr3d="urn:oasis:names:tc:opendocument:xmlns:dr3d:1.0" draw:type="non-primitive" svg:viewBox="0 0 15609 33490" draw:enhanced-path="M 3238 1 C 1205 1 1 2673 500 6534 1440 13845 9001 26132 14644 33490 L 15609 33335 C 15609 25441 11894 8868 7405 2939 5853 886 4408 1 3238 1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5609"/>
              <draw:equation draw:name="f7" draw:formula="?f4 / 33490"/>
              <draw:equation draw:name="f8" draw:formula="?f0 / ?f6"/>
              <draw:equation draw:name="f9" draw:formula="?f1 / ?f6"/>
              <draw:equation draw:name="f10" draw:formula="?f2 / ?f7"/>
              <draw:equation draw:name="f11" draw:formula="?f3 / ?f7"/>
            </draw:enhanced-geometry>
          </draw:custom-shape>
          <draw:custom-shape svg:x="8.83407in" svg:y="4.68852in" svg:width="0.41092in" svg:height="1.08677in" draw:id="id207" draw:style-name="a920" draw:name="Google Shape;277;p42">
            <svg:title/>
            <svg:desc/>
            <text:p text:style-name="a919" text:class-names="" text:cond-style-name=""><text:span text:style-name="a918" text:class-names=""/></text:p>
            <draw:enhanced-geometry xmlns:dr3d="urn:oasis:names:tc:opendocument:xmlns:dr3d:1.0" draw:type="non-primitive" svg:viewBox="0 0 12574 33255" draw:enhanced-path="F M 1 1 L 12574 33255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2574"/>
              <draw:equation draw:name="f7" draw:formula="?f4 / 33255"/>
              <draw:equation draw:name="f8" draw:formula="?f0 / ?f6"/>
              <draw:equation draw:name="f9" draw:formula="?f1 / ?f6"/>
              <draw:equation draw:name="f10" draw:formula="?f2 / ?f7"/>
              <draw:equation draw:name="f11" draw:formula="?f3 / ?f7"/>
            </draw:enhanced-geometry>
          </draw:custom-shape>
          <draw:custom-shape svg:x="9.27686in" svg:y="4.64385in" svg:width="0.40781in" svg:height="1.13262in" draw:id="id208" draw:style-name="a923" draw:name="Google Shape;278;p42">
            <svg:title/>
            <svg:desc/>
            <text:p text:style-name="a922" text:class-names="" text:cond-style-name=""><text:span text:style-name="a921" text:class-names=""/></text:p>
            <draw:enhanced-geometry xmlns:dr3d="urn:oasis:names:tc:opendocument:xmlns:dr3d:1.0" draw:type="non-primitive" svg:viewBox="0 0 12479 34658" draw:enhanced-path="M 9408 0 C 7892 0 6061 1469 4620 4094 1096 10559 1 24930 251 34205 L 1132 34657 C 5775 28264 12479 12655 12324 5225 12245 1621 11000 0 9408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2479"/>
              <draw:equation draw:name="f7" draw:formula="?f4 / 34658"/>
              <draw:equation draw:name="f8" draw:formula="?f0 / ?f6"/>
              <draw:equation draw:name="f9" draw:formula="?f1 / ?f6"/>
              <draw:equation draw:name="f10" draw:formula="?f2 / ?f7"/>
              <draw:equation draw:name="f11" draw:formula="?f3 / ?f7"/>
            </draw:enhanced-geometry>
          </draw:custom-shape>
          <draw:custom-shape svg:x="9.29944in" svg:y="4.64689in" svg:width="0.30624in" svg:height="1.1218in" draw:id="id209" draw:style-name="a926" draw:name="Google Shape;279;p42">
            <svg:title/>
            <svg:desc/>
            <text:p text:style-name="a925" text:class-names="" text:cond-style-name=""><text:span text:style-name="a924" text:class-names=""/></text:p>
            <draw:enhanced-geometry xmlns:dr3d="urn:oasis:names:tc:opendocument:xmlns:dr3d:1.0" draw:type="non-primitive" svg:viewBox="0 0 9371 34327" draw:enhanced-path="F M 9371 1 L 0 34326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9371"/>
              <draw:equation draw:name="f7" draw:formula="?f4 / 34327"/>
              <draw:equation draw:name="f8" draw:formula="?f0 / ?f6"/>
              <draw:equation draw:name="f9" draw:formula="?f1 / ?f6"/>
              <draw:equation draw:name="f10" draw:formula="?f2 / ?f7"/>
              <draw:equation draw:name="f11" draw:formula="?f3 / ?f7"/>
            </draw:enhanced-geometry>
          </draw:custom-shape>
          <draw:custom-shape svg:x="9.07103in" svg:y="4.42832in" svg:width="0.43271in" svg:height="1.34076in" draw:id="id210" draw:style-name="a929" draw:name="Google Shape;280;p42">
            <svg:title/>
            <svg:desc/>
            <text:p text:style-name="a928" text:class-names="" text:cond-style-name=""><text:span text:style-name="a927" text:class-names=""/></text:p>
            <draw:enhanced-geometry xmlns:dr3d="urn:oasis:names:tc:opendocument:xmlns:dr3d:1.0" draw:type="non-primitive" svg:viewBox="0 0 13241 41027" draw:enhanced-path="M 6797 0 C 4893 0 2976 2268 2036 6022 0 14237 2941 30549 5918 40788 L 7025 41026 C 10311 32573 13240 13273 10918 5058 9923 1540 8365 0 6797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3241"/>
              <draw:equation draw:name="f7" draw:formula="?f4 / 41027"/>
              <draw:equation draw:name="f8" draw:formula="?f0 / ?f6"/>
              <draw:equation draw:name="f9" draw:formula="?f1 / ?f6"/>
              <draw:equation draw:name="f10" draw:formula="?f2 / ?f7"/>
              <draw:equation draw:name="f11" draw:formula="?f3 / ?f7"/>
            </draw:enhanced-geometry>
          </draw:custom-shape>
          <draw:custom-shape svg:x="9.2831in" svg:y="4.42861in" svg:width="0.01441in" svg:height="1.33579in" draw:id="id211" draw:style-name="a932" draw:name="Google Shape;281;p42">
            <svg:title/>
            <svg:desc/>
            <text:p text:style-name="a931" text:class-names="" text:cond-style-name=""><text:span text:style-name="a930" text:class-names=""/></text:p>
            <draw:enhanced-geometry xmlns:dr3d="urn:oasis:names:tc:opendocument:xmlns:dr3d:1.0" draw:type="non-primitive" svg:viewBox="0 0 441 40875" draw:enhanced-path="F M 441 0 L 0 40874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441"/>
              <draw:equation draw:name="f7" draw:formula="?f4 / 40875"/>
              <draw:equation draw:name="f8" draw:formula="?f0 / ?f6"/>
              <draw:equation draw:name="f9" draw:formula="?f1 / ?f6"/>
              <draw:equation draw:name="f10" draw:formula="?f2 / ?f7"/>
              <draw:equation draw:name="f11" draw:formula="?f3 / ?f7"/>
            </draw:enhanced-geometry>
          </draw:custom-shape>
          <draw:custom-shape svg:x="8.99048in" svg:y="5.81574in" svg:width="0.55023in" svg:height="0.62494in" draw:id="id212" draw:style-name="a935" draw:name="Google Shape;282;p42">
            <svg:title/>
            <svg:desc/>
            <text:p text:style-name="a934" text:class-names="" text:cond-style-name=""><text:span text:style-name="a933" text:class-names=""/></text:p>
            <draw:enhanced-geometry xmlns:dr3d="urn:oasis:names:tc:opendocument:xmlns:dr3d:1.0" draw:type="non-primitive" svg:viewBox="0 0 16837 19123" draw:enhanced-path="M 287 1 C 120 1 1 132 25 299 L 1930 18825 C 1942 18991 2084 19122 2251 19122 L 14884 19122 16836 1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6837"/>
              <draw:equation draw:name="f7" draw:formula="?f4 / 19123"/>
              <draw:equation draw:name="f8" draw:formula="?f0 / ?f6"/>
              <draw:equation draw:name="f9" draw:formula="?f1 / ?f6"/>
              <draw:equation draw:name="f10" draw:formula="?f2 / ?f7"/>
              <draw:equation draw:name="f11" draw:formula="?f3 / ?f7"/>
            </draw:enhanced-geometry>
          </draw:custom-shape>
          <draw:custom-shape svg:x="9.00799in" svg:y="5.74087in" svg:width="0.50896in" svg:height="0.0749in" draw:id="id213" draw:style-name="a938" draw:name="Google Shape;283;p42">
            <svg:title/>
            <svg:desc/>
            <text:p text:style-name="a937" text:class-names="" text:cond-style-name=""><text:span text:style-name="a936" text:class-names=""/></text:p>
            <draw:enhanced-geometry xmlns:dr3d="urn:oasis:names:tc:opendocument:xmlns:dr3d:1.0" draw:type="non-primitive" svg:viewBox="0 0 15574 2292" draw:enhanced-path="M 7526 0 C 3722 0 1 732 1 2292 L 15574 2292 C 15574 801 11504 0 7526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5574"/>
              <draw:equation draw:name="f7" draw:formula="?f4 / 2292"/>
              <draw:equation draw:name="f8" draw:formula="?f0 / ?f6"/>
              <draw:equation draw:name="f9" draw:formula="?f1 / ?f6"/>
              <draw:equation draw:name="f10" draw:formula="?f2 / ?f7"/>
              <draw:equation draw:name="f11" draw:formula="?f3 / ?f7"/>
            </draw:enhanced-geometry>
          </draw:custom-shape>
          <draw:custom-shape svg:x="9.26908in" svg:y="5.81574in" svg:width="0.27163in" svg:height="0.62494in" draw:id="id214" draw:style-name="a941" draw:name="Google Shape;284;p42">
            <svg:title/>
            <svg:desc/>
            <text:p text:style-name="a940" text:class-names="" text:cond-style-name=""><text:span text:style-name="a939" text:class-names=""/></text:p>
            <draw:enhanced-geometry xmlns:dr3d="urn:oasis:names:tc:opendocument:xmlns:dr3d:1.0" draw:type="non-primitive" svg:viewBox="0 0 8312 19123" draw:enhanced-path="M 1 1 L 1 19122 6442 19122 8311 1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8312"/>
              <draw:equation draw:name="f7" draw:formula="?f4 / 19123"/>
              <draw:equation draw:name="f8" draw:formula="?f0 / ?f6"/>
              <draw:equation draw:name="f9" draw:formula="?f1 / ?f6"/>
              <draw:equation draw:name="f10" draw:formula="?f2 / ?f7"/>
              <draw:equation draw:name="f11" draw:formula="?f3 / ?f7"/>
            </draw:enhanced-geometry>
          </draw:custom-shape>
        </draw:g>
        <anim:par xmlns:anim="urn:oasis:names:tc:opendocument:xmlns:animation:1.0" presentation:node-type="timing-root">
          <anim:seq presentation:node-type="main-sequence" smil:dur="indefinite">
            <anim:par smil:begin="0.0s" smil:fill="hold">
              <anim:par smil:begin="0.0s" smil:fill="hold">
                <anim:par presentation:node-type="after-previous" presentation:preset-id="2" presentation:preset-sub-type="2" presentation:preset-class="entrance" smil:begin="0.0s" smil:fill="hold">
                  <anim:set smil:targetElement="id204" smil:attributeName="visibility" smil:to="visible" smil:begin="0.0s" smil:dur="0.001s" smil:fill="hold"/>
                  <anim:animate smil:targetElement="id204" smil:attributeName="x" smil:values="1+width/2;x" smil:keyTimes="0.0;1.0" smil:dur="0.5s" smil:fill="hold"/>
                  <anim:animate smil:targetElement="id204" smil:attributeName="y" smil:values="y;y" smil:keyTimes="0.0;1.0" smil:dur="0.5s" smil:fill="hold"/>
                </anim:par>
              </anim:par>
              <anim:par smil:begin="0.5s" smil:fill="hold">
                <anim:par presentation:node-type="after-previous" presentation:preset-id="1" presentation:preset-sub-type="0" presentation:preset-class="entrance" presentation:group-id="0" smil:begin="0.0s" smil:fill="hold">
                  <anim:set smil:targetElement="id202" smil:attributeName="visibility" smil:to="visible" smil:begin="0.0s" smil:dur="0.001s" smil:fill="hold"/>
                </anim:par>
              </anim:par>
            </anim:par>
          </anim:seq>
        </anim:par>
        <presentation:notes draw:style-name="a1055">
          <draw:page-thumbnail draw:page-number="1" svg:x="1.25in" svg:y="0.75in" svg:width="5in" svg:height="3.75in" presentation:class="page" draw:id="id254" presentation:style-name="a1053" draw:name="Google Shape;228;p:notes">
            <svg:title/>
            <svg:desc/>
          </draw:page-thumbnail>
          <draw:frame draw:id="id255" presentation:style-name="a1054" draw:name="Google Shape;229;p:notes" svg:x="0.75in" svg:y="4.75in" svg:width="6in" svg:height="4.5in" presentation:class="notes" presentation:placeholder="true">
            <draw:text-box/>
            <svg:title/>
            <svg:desc/>
          </draw:frame>
        </presentation:notes>
      </draw:page>
      <draw:page draw:name="Slide78" draw:style-name="a1056" draw:master-page-name="Master1-Layout7-cust-Title-only-5" presentation:presentation-page-layout-name="Master1-PPL7" draw:id="Slide-333">
        <draw:frame draw:id="id256" presentation:style-name="a1060" draw:name="Google Shape;1654;p69" svg:x="0.08527in" svg:y="0in" svg:width="5.86364in" svg:height="1.13156in" presentation:class="title" presentation:placeholder="false">
          <draw:text-box>
            <text:p text:style-name="a1059" text:class-names="" text:cond-style-name=""><text:span text:style-name="a1057" text:class-names="">家長日</text:span><text:span text:style-name="a1058" text:class-names=""/></text:p>
          </draw:text-box>
          <svg:title/>
          <svg:desc/>
        </draw:frame>
        <draw:custom-shape svg:x="8.04511in" svg:y="0.00644in" svg:width="1.95489in" svg:height="0.72886in" draw:id="id257" draw:style-name="a1063" draw:name="圓角矩形 29">
          <svg:title/>
          <svg:desc/>
          <text:p text:style-name="a1062" text:class-names="" text:cond-style-name=""><text:span text:style-name="a1061" text:class-names="">輔導組</text:span></text:p>
          <draw:enhanced-geometry xmlns:dr3d="urn:oasis:names:tc:opendocument:xmlns:dr3d:1.0" draw:path-stretchpoint-x="10800" draw:path-stretchpoint-y="10800" draw:type="non-primitive" svg:viewBox="0 0 21600 21600" draw:enhanced-path="M ?f7 0 X 0 ?f8 L 0 ?f9 Y ?f7 21600 L ?f10 21600 X 21600 ?f9 L 21600 ?f8 Y ?f10 0 Z N" draw:text-areas="?f3 ?f4 ?f5 ?f6" draw:modifiers="3600">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position="$0 top" draw:handle-range-x-minimum="0" draw:handle-range-x-maximum="10800"/>
          </draw:enhanced-geometry>
        </draw:custom-shape>
        <draw:custom-shape svg:x="0.54135in" svg:y="0.94703in" svg:width="9.23865in" svg:height="2.12051in" draw:id="id258" draw:style-name="a1081" draw:name="矩形 1">
          <svg:title/>
          <svg:desc/>
          <text:p text:style-name="a1071" text:class-names="" text:cond-style-name=""><text:span text:style-name="a1064" text:class-names="">原訂</text:span><text:span text:style-name="a1065" text:class-names="">3/5(</text:span><text:span text:style-name="a1066" text:class-names="">五</text:span><text:span text:style-name="a1067" text:class-names="">)</text:span><text:span text:style-name="a1068" text:class-names="">辦理本學期家長日，因應新</text:span><text:span text:style-name="a1069" text:class-names="">冠肺炎防疫</text:span><text:span text:style-name="a1070" text:class-names="">工作，改以書面宣達方式辦理。</text:span></text:p>
          <text:p text:style-name="a1074" text:class-names="" text:cond-style-name=""><text:span text:style-name="a1072" text:class-names="">1.</text:span><text:span text:style-name="a1073" text:class-names="">請導師協助發家長通知單</text:span></text:p>
          <text:p text:style-name="a1077" text:class-names="" text:cond-style-name=""><text:span text:style-name="a1075" text:class-names="">2.</text:span><text:span text:style-name="a1076" text:class-names="">若家長有寫回饋或建議，煩請導師紀錄於班級紀錄本</text:span></text:p>
          <text:p text:style-name="a1080" text:class-names="" text:cond-style-name=""><text:span text:style-name="a1078" text:class-names="">3.</text:span><text:span text:style-name="a1079" text:class-names="">各班導師將班級對家長的傳達貼於班級記錄本</text:span></text:p>
          <draw:enhanced-geometry xmlns:dr3d="urn:oasis:names:tc:opendocument:xmlns:dr3d:1.0" draw:type="non-primitive" svg:viewBox="0 0 21600 21600" draw:enhanced-path="M 0 0 L 21600 0 21600 21600 0 21600 Z N"/>
        </draw:custom-shape>
        <draw:frame draw:id="id259" draw:name="表格 6" svg:x="0.39342in" svg:y="3.38484in" svg:width="9.5345in" svg:height="3.71622in">
          <table:table table:style-name="a1082" table:template-name="{00000000-0000-0000-0000-000000000000}" table:use-banding-columns-styles="true" table:use-banding-rows-styles="true" table:use-first-column-styles="true" table:use-first-row-styles="true" table:use-last-column-styles="true" table:use-last-row-styles="true">
            <table:table-column table:style-name="a1083" table:default-cell-style-name=""/>
            <table:table-column table:style-name="a1084" table:default-cell-style-name=""/>
            <table:table-column table:style-name="a1085" table:default-cell-style-name=""/>
            <table:table-row table:style-name="a1086" table:default-cell-style-name="">
              <table:table-cell table:style-name="a1091">
                <text:list text:style-name="a1090">
                  <text:list-item>
                    <text:p text:style-name="a1089" text:class-names="" text:cond-style-name=""><text:span text:style-name="a1087" text:class-names="">項次</text:span><text:span text:style-name="a1088" text:class-names=""/></text:p>
                  </text:list-item>
                </text:list>
              </table:table-cell>
              <table:table-cell table:style-name="a1096">
                <text:list text:style-name="a1095">
                  <text:list-item>
                    <text:p text:style-name="a1094" text:class-names="" text:cond-style-name=""><text:span text:style-name="a1092" text:class-names="">完成日期</text:span><text:span text:style-name="a1093" text:class-names=""/></text:p>
                  </text:list-item>
                </text:list>
              </table:table-cell>
              <table:table-cell table:style-name="a1101">
                <text:list text:style-name="a1100">
                  <text:list-item>
                    <text:p text:style-name="a1099" text:class-names="" text:cond-style-name=""><text:span text:style-name="a1097" text:class-names="">內容</text:span><text:span text:style-name="a1098" text:class-names=""/></text:p>
                  </text:list-item>
                </text:list>
              </table:table-cell>
            </table:table-row>
            <table:table-row table:style-name="a1102" table:default-cell-style-name="">
              <table:table-cell table:style-name="a1107">
                <text:list text:style-name="a1106">
                  <text:list-item>
                    <text:p text:style-name="a1105" text:class-names="" text:cond-style-name=""><text:span text:style-name="a1103" text:class-names="">1</text:span><text:span text:style-name="a1104" text:class-names=""/></text:p>
                  </text:list-item>
                </text:list>
              </table:table-cell>
              <table:table-cell table:style-name="a1117">
                <text:list text:style-name="a1116">
                  <text:list-item>
                    <text:p text:style-name="a1115" text:class-names="" text:cond-style-name=""><text:span text:style-name="a1108" text:class-names="">2/</text:span><text:span text:style-name="a1109" text:class-names="">19</text:span><text:span text:style-name="a1110" text:class-names="">(</text:span><text:span text:style-name="a1111" text:class-names="">五</text:span><text:span text:style-name="a1112" text:class-names="">)</text:span><text:span text:style-name="a1113" text:class-names="">前</text:span><text:span text:style-name="a1114" text:class-names=""/></text:p>
                  </text:list-item>
                </text:list>
              </table:table-cell>
              <table:table-cell table:style-name="a1122">
                <text:list text:style-name="a1121">
                  <text:list-item>
                    <text:p text:style-name="a1120" text:class-names="" text:cond-style-name=""><text:span text:style-name="a1118" text:class-names="">各處室繳交欲放在「家長日宣達單張」的內容給輔導組</text:span><text:span text:style-name="a1119" text:class-names=""/></text:p>
                  </text:list-item>
                </text:list>
              </table:table-cell>
            </table:table-row>
            <table:table-row table:style-name="a1123" table:default-cell-style-name="">
              <table:table-cell table:style-name="a1128">
                <text:list text:style-name="a1127">
                  <text:list-item>
                    <text:p text:style-name="a1126" text:class-names="" text:cond-style-name=""><text:span text:style-name="a1124" text:class-names="">2</text:span><text:span text:style-name="a1125" text:class-names=""/></text:p>
                  </text:list-item>
                </text:list>
              </table:table-cell>
              <table:table-cell table:style-name="a1135">
                <text:list text:style-name="a1134">
                  <text:list-item>
                    <text:p text:style-name="a1133" text:class-names="" text:cond-style-name=""><text:span text:style-name="a1129" text:class-names="">3/2(</text:span><text:span text:style-name="a1130" text:class-names="">二</text:span><text:span text:style-name="a1131" text:class-names="">)</text:span><text:span text:style-name="a1132" text:class-names=""/></text:p>
                  </text:list-item>
                </text:list>
              </table:table-cell>
              <table:table-cell table:style-name="a1154">
                <text:list text:style-name="a1143">
                  <text:list-item>
                    <text:p text:style-name="a1142" text:class-names="" text:cond-style-name=""><text:span text:style-name="a1136" text:class-names="">1</text:span><text:span text:style-name="a1137" text:class-names="">.</text:span><text:span text:style-name="a1138" text:class-names="">導師</text:span><text:span text:style-name="a1139" text:class-names="">發給學生「家長日宣達單張</text:span><text:span text:style-name="a1140" text:class-names="">」</text:span><text:span text:style-name="a1141" text:class-names=""/></text:p>
                  </text:list-item>
                </text:list>
                <text:list text:style-name="a1153">
                  <text:list-item>
                    <text:p text:style-name="a1152" text:class-names="" text:cond-style-name=""><text:span text:style-name="a1144" text:class-names="">2</text:span><text:span text:style-name="a1145" text:class-names="">.</text:span><text:span text:style-name="a1146" text:class-names="">導師</text:span><text:span text:style-name="a1147" text:class-names="">領到</text:span><text:span text:style-name="a1148" text:class-names="">「</text:span><text:span text:style-name="a1149" text:class-names="">班級紀錄本</text:span><text:span text:style-name="a1150" text:class-names="">」</text:span><text:span text:style-name="a1151" text:class-names=""/></text:p>
                  </text:list-item>
                </text:list>
              </table:table-cell>
            </table:table-row>
            <table:table-row table:style-name="a1155" table:default-cell-style-name="">
              <table:table-cell table:style-name="a1160">
                <text:list text:style-name="a1159">
                  <text:list-item>
                    <text:p text:style-name="a1158" text:class-names="" text:cond-style-name=""><text:span text:style-name="a1156" text:class-names="">3</text:span><text:span text:style-name="a1157" text:class-names=""/></text:p>
                  </text:list-item>
                </text:list>
              </table:table-cell>
              <table:table-cell table:style-name="a1170">
                <text:list text:style-name="a1169">
                  <text:list-item>
                    <text:p text:style-name="a1168" text:class-names="" text:cond-style-name=""><text:span text:style-name="a1161" text:class-names="">3/</text:span><text:span text:style-name="a1162" text:class-names="">8</text:span><text:span text:style-name="a1163" text:class-names="">(</text:span><text:span text:style-name="a1164" text:class-names="">一</text:span><text:span text:style-name="a1165" text:class-names="">)</text:span><text:span text:style-name="a1166" text:class-names="">前</text:span><text:span text:style-name="a1167" text:class-names=""/></text:p>
                  </text:list-item>
                </text:list>
              </table:table-cell>
              <table:table-cell table:style-name="a1188">
                <text:list text:style-name="a1181">
                  <text:list-item>
                    <text:p text:style-name="a1180" text:class-names="" text:cond-style-name=""><text:span text:style-name="a1171" text:class-names="">1.</text:span><text:span text:style-name="a1172" text:class-names="">導師</text:span><text:span text:style-name="a1173" text:class-names="">收回</text:span><text:span text:style-name="a1174" text:class-names="">「家長日宣達單張」的回條，若家長有寫回饋或建議</text:span><text:span text:style-name="a1175" text:class-names="">，</text:span><text:span text:style-name="a1176" text:class-names=""><text:s text:c="3"/></text:span><text:span text:style-name="a1177" text:class-names="">請</text:span><text:span text:style-name="a1178" text:class-names="">導師紀錄於班級紀錄本中。回條無需繳回輔導組。</text:span><text:span text:style-name="a1179" text:class-names=""/></text:p>
                  </text:list-item>
                </text:list>
                <text:list text:style-name="a1187">
                  <text:list-item>
                    <text:p text:style-name="a1186" text:class-names="" text:cond-style-name=""><text:span text:style-name="a1182" text:class-names="">2.</text:span><text:span text:style-name="a1183" text:class-names="">導師</text:span><text:span text:style-name="a1184" text:class-names="">自行決定以書面或電子方式與家長傳達本學期的班級經營事項</text:span><text:span text:style-name="a1185" text:class-names=""/></text:p>
                  </text:list-item>
                </text:list>
              </table:table-cell>
            </table:table-row>
            <table:table-row table:style-name="a1189" table:default-cell-style-name="">
              <table:table-cell table:style-name="a1194">
                <text:list text:style-name="a1193">
                  <text:list-item>
                    <text:p text:style-name="a1192" text:class-names="" text:cond-style-name=""><text:span text:style-name="a1190" text:class-names="">4</text:span><text:span text:style-name="a1191" text:class-names=""/></text:p>
                  </text:list-item>
                </text:list>
              </table:table-cell>
              <table:table-cell table:style-name="a1203">
                <text:list text:style-name="a1202">
                  <text:list-item>
                    <text:p text:style-name="a1201" text:class-names="" text:cond-style-name=""><text:span text:style-name="a1195" text:class-names="">3/1</text:span><text:span text:style-name="a1196" text:class-names="">6</text:span><text:span text:style-name="a1197" text:class-names="">(</text:span><text:span text:style-name="a1198" text:class-names="">二</text:span><text:span text:style-name="a1199" text:class-names="">)</text:span><text:span text:style-name="a1200" text:class-names=""/></text:p>
                  </text:list-item>
                </text:list>
              </table:table-cell>
              <table:table-cell table:style-name="a1212">
                <text:list text:style-name="a1211">
                  <text:list-item>
                    <text:p text:style-name="a1210" text:class-names="" text:cond-style-name=""><text:span text:style-name="a1204" text:class-names="">導師完成班級紀錄本</text:span><text:span text:style-name="a1205" text:class-names="">(</text:span><text:span text:style-name="a1206" text:class-names="">公布事項與家長意見兩部分</text:span><text:span text:style-name="a1207" text:class-names="">)</text:span><text:span text:style-name="a1208" text:class-names="">並繳回輔導組</text:span><text:span text:style-name="a1209" text:class-names=""/></text:p>
                  </text:list-item>
                </text:list>
              </table:table-cell>
            </table:table-row>
            <table:table-row table:style-name="a1213" table:default-cell-style-name="">
              <table:table-cell table:style-name="a1218">
                <text:list text:style-name="a1217">
                  <text:list-item>
                    <text:p text:style-name="a1216" text:class-names="" text:cond-style-name=""><text:span text:style-name="a1214" text:class-names="">5</text:span><text:span text:style-name="a1215" text:class-names=""/></text:p>
                  </text:list-item>
                </text:list>
              </table:table-cell>
              <table:table-cell table:style-name="a1229">
                <text:list text:style-name="a1228">
                  <text:list-item>
                    <text:p text:style-name="a1227" text:class-names="" text:cond-style-name=""><text:span text:style-name="a1219" text:class-names="">4</text:span><text:span text:style-name="a1220" text:class-names="">/</text:span><text:span text:style-name="a1221" text:class-names="">9</text:span><text:span text:style-name="a1222" text:class-names="">(</text:span><text:span text:style-name="a1223" text:class-names="">五</text:span><text:span text:style-name="a1224" text:class-names="">)</text:span><text:span text:style-name="a1225" text:class-names="">前</text:span><text:span text:style-name="a1226" text:class-names=""/></text:p>
                  </text:list-item>
                </text:list>
              </table:table-cell>
              <table:table-cell table:style-name="a1234">
                <text:list text:style-name="a1233">
                  <text:list-item>
                    <text:p text:style-name="a1232" text:class-names="" text:cond-style-name=""><text:span text:style-name="a1230" text:class-names="">完成彙整家長提問資料</text:span><text:span text:style-name="a1231" text:class-names=""/></text:p>
                  </text:list-item>
                </text:list>
              </table:table-cell>
            </table:table-row>
            <table:table-row table:style-name="a1235" table:default-cell-style-name="">
              <table:table-cell table:style-name="a1240">
                <text:list text:style-name="a1239">
                  <text:list-item>
                    <text:p text:style-name="a1238" text:class-names="" text:cond-style-name=""><text:span text:style-name="a1236" text:class-names="">6</text:span><text:span text:style-name="a1237" text:class-names=""/></text:p>
                  </text:list-item>
                </text:list>
              </table:table-cell>
              <table:table-cell table:style-name="a1250">
                <text:list text:style-name="a1249">
                  <text:list-item>
                    <text:p text:style-name="a1248" text:class-names="" text:cond-style-name=""><text:span text:style-name="a1241" text:class-names="">4/</text:span><text:span text:style-name="a1242" text:class-names="">19</text:span><text:span text:style-name="a1243" text:class-names="">(</text:span><text:span text:style-name="a1244" text:class-names="">一</text:span><text:span text:style-name="a1245" text:class-names="">)</text:span><text:span text:style-name="a1246" text:class-names="">前</text:span><text:span text:style-name="a1247" text:class-names=""/></text:p>
                  </text:list-item>
                </text:list>
              </table:table-cell>
              <table:table-cell table:style-name="a1255">
                <text:list text:style-name="a1254">
                  <text:list-item>
                    <text:p text:style-name="a1253" text:class-names="" text:cond-style-name=""><text:span text:style-name="a1251" text:class-names="">完成彙整各處室家長提問之回覆</text:span><text:span text:style-name="a1252" text:class-names=""/></text:p>
                  </text:list-item>
                </text:list>
              </table:table-cell>
            </table:table-row>
            <table:table-row table:style-name="a1256" table:default-cell-style-name="">
              <table:table-cell table:style-name="a1261">
                <text:list text:style-name="a1260">
                  <text:list-item>
                    <text:p text:style-name="a1259" text:class-names="" text:cond-style-name=""><text:span text:style-name="a1257" text:class-names="">7</text:span><text:span text:style-name="a1258" text:class-names=""/></text:p>
                  </text:list-item>
                </text:list>
              </table:table-cell>
              <table:table-cell table:style-name="a1269">
                <text:list text:style-name="a1268">
                  <text:list-item>
                    <text:p text:style-name="a1267" text:class-names="" text:cond-style-name=""><text:span text:style-name="a1262" text:class-names="">4</text:span><text:span text:style-name="a1263" text:class-names="">月</text:span><text:span text:style-name="a1264" text:class-names="">底</text:span><text:span text:style-name="a1265" text:class-names="">前</text:span><text:span text:style-name="a1266" text:class-names=""/></text:p>
                  </text:list-item>
                </text:list>
              </table:table-cell>
              <table:table-cell table:style-name="a1274">
                <text:list text:style-name="a1273">
                  <text:list-item>
                    <text:p text:style-name="a1272" text:class-names="" text:cond-style-name=""><text:span text:style-name="a1270" text:class-names="">公告「中平父母心」家長日特刊於校網</text:span><text:span text:style-name="a1271" text:class-names=""/></text:p>
                  </text:list-item>
                </text:list>
              </table:table-cell>
            </table:table-row>
          </table:table>
          <draw:image xlink:href="media/image1.png" xlink:type="simple" xlink:show="embed" xlink:actuate="onLoad"/>
          <svg:title/>
          <svg:desc/>
        </draw:frame>
        <presentation:notes draw:style-name="a1277">
          <draw:page-thumbnail draw:page-number="2" svg:x="1.25in" svg:y="0.75in" svg:width="5in" svg:height="3.75in" presentation:class="page" draw:id="id260" presentation:style-name="a1275" draw:name="Google Shape;1651;g8b83711d28_0_3640:notes">
            <svg:title/>
            <svg:desc/>
          </draw:page-thumbnail>
          <draw:frame draw:id="id261" presentation:style-name="a1276" draw:name="Google Shape;1652;g8b83711d28_0_3640:notes" svg:x="0.75in" svg:y="4.75in" svg:width="6in" svg:height="4.5in" presentation:class="notes" presentation:placeholder="true">
            <draw:text-box/>
            <svg:title/>
            <svg:desc/>
          </draw:frame>
        </presentation:notes>
      </draw:page>
      <draw:page draw:name="Slide130" draw:style-name="a1278" draw:master-page-name="Master1-Layout7-cust-Title-only-5" presentation:presentation-page-layout-name="Master1-PPL7" draw:id="Slide-385">
        <draw:frame draw:id="id262" presentation:style-name="a1281" draw:name="Google Shape;1654;p69" svg:x="0.08527in" svg:y="0in" svg:width="5.86364in" svg:height="1.13156in" presentation:class="title" presentation:placeholder="false">
          <draw:text-box>
            <text:p text:style-name="a1280" text:class-names="" text:cond-style-name=""><text:span text:style-name="a1279" text:class-names="">高關懷課程</text:span></text:p>
          </draw:text-box>
          <svg:title/>
          <svg:desc/>
        </draw:frame>
        <draw:custom-shape svg:x="8.04511in" svg:y="0.00644in" svg:width="1.95489in" svg:height="0.72886in" draw:id="id263" draw:style-name="a1284" draw:name="圓角矩形 29">
          <svg:title/>
          <svg:desc/>
          <text:p text:style-name="a1283" text:class-names="" text:cond-style-name=""><text:span text:style-name="a1282" text:class-names="">輔導組</text:span></text:p>
          <draw:enhanced-geometry xmlns:dr3d="urn:oasis:names:tc:opendocument:xmlns:dr3d:1.0" draw:path-stretchpoint-x="10800" draw:path-stretchpoint-y="10800" draw:type="non-primitive" svg:viewBox="0 0 21600 21600" draw:enhanced-path="M ?f7 0 X 0 ?f8 L 0 ?f9 Y ?f7 21600 L ?f10 21600 X 21600 ?f9 L 21600 ?f8 Y ?f10 0 Z N" draw:text-areas="?f3 ?f4 ?f5 ?f6" draw:modifiers="3600">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position="$0 top" draw:handle-range-x-minimum="0" draw:handle-range-x-maximum="10800"/>
          </draw:enhanced-geometry>
        </draw:custom-shape>
        <draw:custom-shape svg:x="0.3624in" svg:y="0.91722in" svg:width="9.48608in" svg:height="3.49379in" draw:id="id264" draw:style-name="a1335" draw:name="矩形 4">
          <svg:title/>
          <svg:desc/>
          <text:list text:style-name="a1292">
            <text:list-item>
              <text:p text:style-name="a1291" text:class-names="" text:cond-style-name=""><text:span text:style-name="a1285" text:class-names="">課程</text:span><text:span text:style-name="a1286" text:class-names="">(</text:span><text:span text:style-name="a1287" text:class-names="">課間和課後</text:span><text:span text:style-name="a1288" text:class-names="">)</text:span><text:span text:style-name="a1289" text:class-names="">上課日期：</text:span><text:span text:style-name="a1290" text:class-names="">3/15-5/14</text:span></text:p>
            </text:list-item>
          </text:list>
          <text:list text:style-name="a1305">
            <text:list-item>
              <text:p text:style-name="a1304" text:class-names="" text:cond-style-name=""><text:span text:style-name="a1293" text:class-names="">3/11(</text:span><text:span text:style-name="a1294" text:class-names="">四</text:span><text:span text:style-name="a1295" text:class-names="">)</text:span><text:span text:style-name="a1296" text:class-names="">中午</text:span><text:span text:style-name="a1297" text:class-names="">12:30</text:span><text:span text:style-name="a1298" text:class-names="">召開</text:span><text:span text:style-name="a1299" text:class-names="">高關懷課程會議</text:span><text:span text:style-name="a1300" text:class-names="">，地點</text:span><text:span text:style-name="a1301" text:class-names="">：第二</text:span><text:span text:style-name="a1302" text:class-names="">會議室</text:span><text:span text:style-name="a1303" text:class-names=""/></text:p>
            </text:list-item>
          </text:list>
          <text:list text:style-name="a1314">
            <text:list-item>
              <text:p text:style-name="a1313" text:class-names="" text:cond-style-name=""><text:span text:style-name="a1306" text:class-names="">3/12(</text:span><text:span text:style-name="a1307" text:class-names="">五</text:span><text:span text:style-name="a1308" text:class-names="">)</text:span><text:span text:style-name="a1309" text:class-names="">中午</text:span><text:span text:style-name="a1310" text:class-names="">12:30</text:span><text:span text:style-name="a1311" text:class-names="">集合學生說明上課規定</text:span><text:span text:style-name="a1312" text:class-names=""/></text:p>
            </text:list-item>
          </text:list>
          <text:list text:style-name="a1327">
            <text:list-item>
              <text:p text:style-name="a1326" text:class-names="" text:cond-style-name=""><text:span text:style-name="a1315" text:class-names="">高</text:span><text:span text:style-name="a1316" text:class-names="">關</text:span><text:span text:style-name="a1317" text:class-names="">課程</text:span><text:span text:style-name="a1318" text:class-names="">(</text:span><text:span text:style-name="a1319" text:class-names="">課間</text:span><text:span text:style-name="a1320" text:class-names="">)</text:span><text:span text:style-name="a1321" text:class-names="">校外</text:span><text:span text:style-name="a1322" text:class-names="">教學：</text:span><text:span text:style-name="a1323" text:class-names="">5/28(</text:span><text:span text:style-name="a1324" text:class-names="">五</text:span><text:span text:style-name="a1325" text:class-names="">)</text:span></text:p>
            </text:list-item>
          </text:list>
          <text:p text:style-name="a1329" text:class-names="" text:cond-style-name=""><text:span text:style-name="a1328" text:class-names=""/></text:p>
          <text:p text:style-name="a1331" text:class-names="" text:cond-style-name=""><text:span text:style-name="a1330" text:class-names=""/></text:p>
          <text:list text:style-name="a1334">
            <text:list-item>
              <text:p text:style-name="a1333" text:class-names="" text:cond-style-name=""><text:span text:style-name="a1332" text:class-names=""/></text:p>
            </text:list-item>
          </text:list>
          <draw:enhanced-geometry xmlns:dr3d="urn:oasis:names:tc:opendocument:xmlns:dr3d:1.0" draw:type="non-primitive" svg:viewBox="0 0 21600 21600" draw:enhanced-path="M 0 0 L 21600 0 21600 21600 0 21600 Z N"/>
        </draw:custom-shape>
        <draw:frame draw:id="id265" draw:style-name="a1336" draw:name="圖片 1" svg:x="0.82323in" svg:y="3.17172in" svg:width="4.12121in" svg:height="4.24398in" style:rel-width="scale" style:rel-height="scale">
          <draw:image xlink:href="media/image2.jpg" xlink:type="simple" xlink:show="embed" xlink:actuate="onLoad"/>
          <svg:title/>
          <svg:desc/>
        </draw:frame>
        <draw:frame draw:id="id266" draw:style-name="a1337" draw:name="圖片 2" svg:x="5.40527in" svg:y="3.20706in" svg:width="4.06947in" svg:height="4.20863in" style:rel-width="scale" style:rel-height="scale">
          <draw:image xlink:href="media/image3.JPG" xlink:type="simple" xlink:show="embed" xlink:actuate="onLoad"/>
          <svg:title/>
          <svg:desc/>
        </draw:frame>
        <draw:frame draw:id="id267" draw:style-name="a1342" draw:name="文字方塊 3" svg:x="1.87041in" svg:y="2.82828in" svg:width="2.29336in" svg:height="0.50488in">
          <draw:text-box>
            <text:p text:style-name="a1341" text:class-names="" text:cond-style-name=""><text:span text:style-name="a1338" text:class-names=""><text:s text:c="1"/></text:span><text:span text:style-name="a1339" text:class-names="">課間班課程表</text:span><text:span text:style-name="a1340" text:class-names=""/></text:p>
          </draw:text-box>
          <svg:title/>
          <svg:desc/>
        </draw:frame>
        <draw:frame draw:id="id268" draw:style-name="a1347" draw:name="文字方塊 7" svg:x="6.45245in" svg:y="2.84842in" svg:width="2.29336in" svg:height="0.50488in">
          <draw:text-box>
            <text:p text:style-name="a1346" text:class-names="" text:cond-style-name=""><text:span text:style-name="a1343" text:class-names=""><text:s text:c="1"/></text:span><text:span text:style-name="a1344" text:class-names="">課後班課程表</text:span><text:span text:style-name="a1345" text:class-names=""/></text:p>
          </draw:text-box>
          <svg:title/>
          <svg:desc/>
        </draw:frame>
        <presentation:notes draw:style-name="a1350">
          <draw:page-thumbnail draw:page-number="3" svg:x="1.25in" svg:y="0.75in" svg:width="5in" svg:height="3.75in" presentation:class="page" draw:id="id269" presentation:style-name="a1348" draw:name="Google Shape;1651;g8b83711d28_0_3640:notes">
            <svg:title/>
            <svg:desc/>
          </draw:page-thumbnail>
          <draw:frame draw:id="id270" presentation:style-name="a1349" draw:name="Google Shape;1652;g8b83711d28_0_3640:notes" svg:x="0.75in" svg:y="4.75in" svg:width="6in" svg:height="4.5in" presentation:class="notes" presentation:placeholder="true">
            <draw:text-box/>
            <svg:title/>
            <svg:desc/>
          </draw:frame>
        </presentation:notes>
      </draw:page>
      <draw:page draw:name="Slide129" draw:style-name="a1351" draw:master-page-name="Master1-Layout7-cust-Title-only-5" presentation:presentation-page-layout-name="Master1-PPL7" draw:id="Slide-384">
        <draw:frame draw:id="id271" presentation:style-name="a1357" draw:name="Google Shape;1654;p69" svg:x="0.08527in" svg:y="0in" svg:width="5.86364in" svg:height="1.13156in" presentation:class="title" presentation:placeholder="false">
          <draw:text-box>
            <text:p text:style-name="a1356" text:class-names="" text:cond-style-name=""><text:span text:style-name="a1352" text:class-names="">學生性平教育</text:span><text:span text:style-name="a1353" text:class-names="">增能</text:span><text:span text:style-name="a1354" text:class-names="">-</text:span><text:span text:style-name="a1355" text:class-names="">專輔宣講</text:span></text:p>
          </draw:text-box>
          <svg:title/>
          <svg:desc/>
        </draw:frame>
        <draw:custom-shape svg:x="8.04511in" svg:y="0.00644in" svg:width="1.95489in" svg:height="0.72886in" draw:id="id272" draw:style-name="a1360" draw:name="圓角矩形 29">
          <svg:title/>
          <svg:desc/>
          <text:p text:style-name="a1359" text:class-names="" text:cond-style-name=""><text:span text:style-name="a1358" text:class-names="">輔導組</text:span></text:p>
          <draw:enhanced-geometry xmlns:dr3d="urn:oasis:names:tc:opendocument:xmlns:dr3d:1.0" draw:path-stretchpoint-x="10800" draw:path-stretchpoint-y="10800" draw:type="non-primitive" svg:viewBox="0 0 21600 21600" draw:enhanced-path="M ?f7 0 X 0 ?f8 L 0 ?f9 Y ?f7 21600 L ?f10 21600 X 21600 ?f9 L 21600 ?f8 Y ?f10 0 Z N" draw:text-areas="?f3 ?f4 ?f5 ?f6" draw:modifiers="3600">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position="$0 top" draw:handle-range-x-minimum="0" draw:handle-range-x-maximum="10800"/>
          </draw:enhanced-geometry>
        </draw:custom-shape>
        <draw:custom-shape svg:x="0.60483in" svg:y="1.0254in" svg:width="9.18946in" svg:height="5.02863in" draw:id="id273" draw:style-name="a1409" draw:name="矩形 4">
          <svg:title/>
          <svg:desc/>
          <text:list text:style-name="a1372">
            <text:list-item>
              <text:p text:style-name="a1371" text:class-names="" text:cond-style-name=""><text:span text:style-name="a1361" text:class-names="">時間</text:span><text:span text:style-name="a1362" text:class-names="">：</text:span><text:span text:style-name="a1363" text:class-names="">3/18(</text:span><text:span text:style-name="a1364" text:class-names="">四</text:span><text:span text:style-name="a1365" text:class-names="">)</text:span><text:span text:style-name="a1366" text:class-names="">7</text:span><text:span text:style-name="a1367" text:class-names="">：</text:span><text:span text:style-name="a1368" text:class-names="">40-8</text:span><text:span text:style-name="a1369" text:class-names="">：</text:span><text:span text:style-name="a1370" text:class-names="">15</text:span></text:p>
            </text:list-item>
          </text:list>
          <text:list text:style-name="a1377">
            <text:list-item>
              <text:p text:style-name="a1376" text:class-names="" text:cond-style-name=""><text:span text:style-name="a1373" text:class-names="">講題：網路交友與自我</text:span><text:span text:style-name="a1374" text:class-names="">保護</text:span><text:span text:style-name="a1375" text:class-names=""/></text:p>
            </text:list-item>
          </text:list>
          <text:list text:style-name="a1384">
            <text:list-item>
              <text:p text:style-name="a1383" text:class-names="" text:cond-style-name=""><text:span text:style-name="a1378" text:class-names="">對象：七年級</text:span><text:span text:style-name="a1379" text:class-names="">9</text:span><text:span text:style-name="a1380" text:class-names="">個</text:span><text:span text:style-name="a1381" text:class-names="">班</text:span><text:span text:style-name="a1382" text:class-names=""/></text:p>
            </text:list-item>
          </text:list>
          <text:p text:style-name="a1390" text:class-names="" text:cond-style-name=""><text:span text:style-name="a1385" text:class-names=""><text:s text:c="8"/>(</text:span><text:span text:style-name="a1386" text:class-names="">自由報名或抽籤決定</text:span><text:span text:style-name="a1387" text:class-names="">9</text:span><text:span text:style-name="a1388" text:class-names="">個班</text:span><text:span text:style-name="a1389" text:class-names="">)</text:span></text:p>
          <text:list text:style-name="a1395">
            <text:list-item>
              <text:p text:style-name="a1394" text:class-names="" text:cond-style-name=""><text:span text:style-name="a1391" text:class-names="">講師：丁麗萍</text:span><text:span text:style-name="a1392" text:class-names="">老師</text:span><text:span text:style-name="a1393" text:class-names=""/></text:p>
            </text:list-item>
          </text:list>
          <text:p text:style-name="a1399" text:class-names="" text:cond-style-name=""><text:span text:style-name="a1396" text:class-names=""><text:s text:c="8"/></text:span><text:span text:style-name="a1397" text:class-names="">邱欣怡老師</text:span><text:span text:style-name="a1398" text:class-names=""/></text:p>
          <text:p text:style-name="a1403" text:class-names="" text:cond-style-name=""><text:span text:style-name="a1400" text:class-names=""><text:s text:c="8"/></text:span><text:span text:style-name="a1401" text:class-names="">張心怡</text:span><text:span text:style-name="a1402" text:class-names="">老師</text:span></text:p>
          <text:p text:style-name="a1405" text:class-names="" text:cond-style-name=""><text:span text:style-name="a1404" text:class-names=""/></text:p>
          <text:list text:style-name="a1408">
            <text:list-item>
              <text:p text:style-name="a1407" text:class-names="" text:cond-style-name=""><text:span text:style-name="a1406" text:class-names=""/></text:p>
            </text:list-item>
          </text:list>
          <draw:enhanced-geometry xmlns:dr3d="urn:oasis:names:tc:opendocument:xmlns:dr3d:1.0" draw:type="non-primitive" svg:viewBox="0 0 21600 21600" draw:enhanced-path="M 0 0 L 21600 0 21600 21600 0 21600 Z N"/>
        </draw:custom-shape>
        <draw:frame draw:id="id274" draw:style-name="a1410" draw:name="圖片 5" svg:x="5.15566in" svg:y="3.40404in" svg:width="4.63863in" svg:height="3.84344in" style:rel-width="scale" style:rel-height="scale">
          <draw:image xlink:href="media/image4.jpg" xlink:type="simple" xlink:show="embed" xlink:actuate="onLoad"/>
          <svg:title/>
          <svg:desc/>
        </draw:frame>
        <presentation:notes draw:style-name="a1413">
          <draw:page-thumbnail draw:page-number="4" svg:x="1.25in" svg:y="0.75in" svg:width="5in" svg:height="3.75in" presentation:class="page" draw:id="id275" presentation:style-name="a1411" draw:name="Google Shape;1651;g8b83711d28_0_3640:notes">
            <svg:title/>
            <svg:desc/>
          </draw:page-thumbnail>
          <draw:frame draw:id="id276" presentation:style-name="a1412" draw:name="Google Shape;1652;g8b83711d28_0_3640:notes" svg:x="0.75in" svg:y="4.75in" svg:width="6in" svg:height="4.5in" presentation:class="notes" presentation:placeholder="true">
            <draw:text-box/>
            <svg:title/>
            <svg:desc/>
          </draw:frame>
        </presentation:notes>
      </draw:page>
      <draw:page draw:name="Slide131" draw:style-name="a1414" draw:master-page-name="Master1-Layout7-cust-Title-only-5" presentation:presentation-page-layout-name="Master1-PPL7" draw:id="Slide-386">
        <draw:frame draw:id="id277" presentation:style-name="a1418" draw:name="Google Shape;1654;p69" svg:x="0.08527in" svg:y="0in" svg:width="5.86364in" svg:height="1.13156in" presentation:class="title" presentation:placeholder="false">
          <draw:text-box>
            <text:p text:style-name="a1417" text:class-names="" text:cond-style-name=""><text:span text:style-name="a1415" text:class-names="">友善校園訪視</text:span><text:span text:style-name="a1416" text:class-names=""/></text:p>
          </draw:text-box>
          <svg:title/>
          <svg:desc/>
        </draw:frame>
        <draw:custom-shape svg:x="8.04511in" svg:y="0.00644in" svg:width="1.95489in" svg:height="0.72886in" draw:id="id278" draw:style-name="a1421" draw:name="圓角矩形 29">
          <svg:title/>
          <svg:desc/>
          <text:p text:style-name="a1420" text:class-names="" text:cond-style-name=""><text:span text:style-name="a1419" text:class-names="">輔導組</text:span></text:p>
          <draw:enhanced-geometry xmlns:dr3d="urn:oasis:names:tc:opendocument:xmlns:dr3d:1.0" draw:path-stretchpoint-x="10800" draw:path-stretchpoint-y="10800" draw:type="non-primitive" svg:viewBox="0 0 21600 21600" draw:enhanced-path="M ?f7 0 X 0 ?f8 L 0 ?f9 Y ?f7 21600 L ?f10 21600 X 21600 ?f9 L 21600 ?f8 Y ?f10 0 Z N" draw:text-areas="?f3 ?f4 ?f5 ?f6" draw:modifiers="3600">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position="$0 top" draw:handle-range-x-minimum="0" draw:handle-range-x-maximum="10800"/>
          </draw:enhanced-geometry>
        </draw:custom-shape>
        <draw:custom-shape svg:x="0.54135in" svg:y="0.94703in" svg:width="9.23865in" svg:height="0.90879in" draw:id="id279" draw:style-name="a1438" draw:name="矩形 1">
          <svg:title/>
          <svg:desc/>
          <text:list text:style-name="a1433">
            <text:list-item>
              <text:p text:style-name="a1432" text:class-names="" text:cond-style-name=""><text:span text:style-name="a1422" text:class-names="">日期：</text:span><text:span text:style-name="a1423" text:class-names="">3</text:span><text:span text:style-name="a1424" text:class-names="">月</text:span><text:span text:style-name="a1425" text:class-names="">25</text:span><text:span text:style-name="a1426" text:class-names="">日</text:span><text:span text:style-name="a1427" text:class-names="">(</text:span><text:span text:style-name="a1428" text:class-names="">四</text:span><text:span text:style-name="a1429" text:class-names="">)</text:span><text:span text:style-name="a1430" text:class-names="">上午</text:span><text:span text:style-name="a1431" text:class-names="">9:00</text:span></text:p>
            </text:list-item>
          </text:list>
          <text:list text:style-name="a1437">
            <text:list-item>
              <text:p text:style-name="a1436" text:class-names="" text:cond-style-name=""><text:span text:style-name="a1434" text:class-names="">地點：三樓會議室</text:span><text:span text:style-name="a1435" text:class-names=""/></text:p>
            </text:list-item>
          </text:list>
          <draw:enhanced-geometry xmlns:dr3d="urn:oasis:names:tc:opendocument:xmlns:dr3d:1.0" draw:type="non-primitive" svg:viewBox="0 0 21600 21600" draw:enhanced-path="M 0 0 L 21600 0 21600 21600 0 21600 Z N"/>
        </draw:custom-shape>
        <draw:frame draw:id="id280" draw:name="表格 2" svg:x="0.44135in" svg:y="1.98755in" svg:width="9.23864in" svg:height="5.43245in">
          <table:table table:style-name="a1439" table:template-name="{00000000-0000-0000-0000-000000000000}" table:use-banding-columns-styles="false" table:use-banding-rows-styles="false" table:use-first-column-styles="false" table:use-first-row-styles="false" table:use-last-column-styles="false" table:use-last-row-styles="false">
            <table:table-column table:style-name="a1440" table:default-cell-style-name=""/>
            <table:table-column table:style-name="a1441" table:default-cell-style-name=""/>
            <table:table-column table:style-name="a1442" table:default-cell-style-name=""/>
            <table:table-row table:style-name="a1443" table:default-cell-style-name="">
              <table:table-cell table:style-name="a1447">
                <text:list text:style-name="a1446">
                  <text:list-item>
                    <text:p text:style-name="a1445" text:class-names="" text:cond-style-name=""><text:span text:style-name="a1444" text:class-names="">時間</text:span></text:p>
                  </text:list-item>
                </text:list>
              </table:table-cell>
              <table:table-cell table:style-name="a1451" table:number-columns-spanned="2">
                <text:list text:style-name="a1450">
                  <text:list-item>
                    <text:p text:style-name="a1449" text:class-names="" text:cond-style-name=""><text:span text:style-name="a1448" text:class-names="">訪視程序及活動項目</text:span></text:p>
                  </text:list-item>
                </text:list>
              </table:table-cell>
              <table:covered-table-cell table:style-name=""/>
            </table:table-row>
            <table:table-row table:style-name="a1452" table:default-cell-style-name="">
              <table:table-cell table:style-name="a1461">
                <text:list text:style-name="a1460">
                  <text:list-item>
                    <text:p text:style-name="a1459" text:class-names="" text:cond-style-name=""><text:span text:style-name="a1453" text:class-names="">09</text:span><text:span text:style-name="a1454" text:class-names="">：</text:span><text:span text:style-name="a1455" text:class-names="">00~09</text:span><text:span text:style-name="a1456" text:class-names="">：</text:span><text:span text:style-name="a1457" text:class-names="">15</text:span><text:span text:style-name="a1458" text:class-names=""/></text:p>
                  </text:list-item>
                </text:list>
              </table:table-cell>
              <table:table-cell table:style-name="a1465">
                <text:list text:style-name="a1464">
                  <text:list-item>
                    <text:p text:style-name="a1463" text:class-names="" text:cond-style-name=""><text:span text:style-name="a1462" text:class-names="">簡報</text:span></text:p>
                  </text:list-item>
                </text:list>
              </table:table-cell>
              <table:table-cell table:style-name="a1469">
                <text:list text:style-name="a1468">
                  <text:list-item>
                    <text:p text:style-name="a1467" text:class-names="" text:cond-style-name=""><text:span text:style-name="a1466" text:class-names="">學校簡報該校執行友善校園學生事務與輔導工作實施情形。</text:span></text:p>
                  </text:list-item>
                </text:list>
              </table:table-cell>
            </table:table-row>
            <table:table-row table:style-name="a1470" table:default-cell-style-name="">
              <table:table-cell table:style-name="a1479">
                <text:list text:style-name="a1478">
                  <text:list-item>
                    <text:p text:style-name="a1477" text:class-names="" text:cond-style-name=""><text:span text:style-name="a1471" text:class-names="">09</text:span><text:span text:style-name="a1472" text:class-names="">：</text:span><text:span text:style-name="a1473" text:class-names="">15~10</text:span><text:span text:style-name="a1474" text:class-names="">：</text:span><text:span text:style-name="a1475" text:class-names="">00</text:span><text:span text:style-name="a1476" text:class-names=""/></text:p>
                  </text:list-item>
                </text:list>
              </table:table-cell>
              <table:table-cell table:style-name="a1483">
                <text:list text:style-name="a1482">
                  <text:list-item>
                    <text:p text:style-name="a1481" text:class-names="" text:cond-style-name=""><text:span text:style-name="a1480" text:class-names="">參觀及閱覽學校學生事務與輔導工作相關資料</text:span></text:p>
                  </text:list-item>
                </text:list>
              </table:table-cell>
              <table:table-cell table:style-name="a1492">
                <text:list text:style-name="a1487">
                  <text:list-item>
                    <text:p text:style-name="a1486" text:class-names="" text:cond-style-name=""><text:span text:style-name="a1484" text:class-names="">1.</text:span><text:span text:style-name="a1485" text:class-names="">參觀學校學生事務與輔導相關活動資料及設備等。</text:span></text:p>
                  </text:list-item>
                </text:list>
                <text:list text:style-name="a1491">
                  <text:list-item>
                    <text:p text:style-name="a1490" text:class-names="" text:cond-style-name=""><text:span text:style-name="a1488" text:class-names="">2.</text:span><text:span text:style-name="a1489" text:class-names="">閱覽學生事務與輔導輔導工作資料。</text:span></text:p>
                  </text:list-item>
                </text:list>
              </table:table-cell>
            </table:table-row>
            <table:table-row table:style-name="a1493" table:default-cell-style-name="">
              <table:table-cell table:style-name="a1502">
                <text:list text:style-name="a1501">
                  <text:list-item>
                    <text:p text:style-name="a1500" text:class-names="" text:cond-style-name=""><text:span text:style-name="a1494" text:class-names="">10</text:span><text:span text:style-name="a1495" text:class-names="">：</text:span><text:span text:style-name="a1496" text:class-names="">00~10</text:span><text:span text:style-name="a1497" text:class-names="">：</text:span><text:span text:style-name="a1498" text:class-names="">30</text:span><text:span text:style-name="a1499" text:class-names=""/></text:p>
                  </text:list-item>
                </text:list>
              </table:table-cell>
              <table:table-cell table:style-name="a1506">
                <text:list text:style-name="a1505">
                  <text:list-item>
                    <text:p text:style-name="a1504" text:class-names="" text:cond-style-name=""><text:span text:style-name="a1503" text:class-names="">訪視團員討論</text:span></text:p>
                  </text:list-item>
                </text:list>
              </table:table-cell>
              <table:table-cell table:style-name="a1511">
                <text:list text:style-name="a1510">
                  <text:list-item>
                    <text:p text:style-name="a1509" text:class-names="" text:cond-style-name=""><text:span text:style-name="a1507" text:class-names=""> </text:span><text:span text:style-name="a1508" text:class-names=""/></text:p>
                  </text:list-item>
                </text:list>
              </table:table-cell>
            </table:table-row>
            <table:table-row table:style-name="a1512" table:default-cell-style-name="">
              <table:table-cell table:style-name="a1521">
                <text:list text:style-name="a1520">
                  <text:list-item>
                    <text:p text:style-name="a1519" text:class-names="" text:cond-style-name=""><text:span text:style-name="a1513" text:class-names="">10</text:span><text:span text:style-name="a1514" text:class-names="">：</text:span><text:span text:style-name="a1515" text:class-names="">30~11</text:span><text:span text:style-name="a1516" text:class-names="">：</text:span><text:span text:style-name="a1517" text:class-names="">30</text:span><text:span text:style-name="a1518" text:class-names=""/></text:p>
                  </text:list-item>
                </text:list>
              </table:table-cell>
              <table:table-cell table:style-name="a1525">
                <text:list text:style-name="a1524">
                  <text:list-item>
                    <text:p text:style-name="a1523" text:class-names="" text:cond-style-name=""><text:span text:style-name="a1522" text:class-names="">與學輔相關人員綜合座談</text:span></text:p>
                  </text:list-item>
                </text:list>
              </table:table-cell>
              <table:table-cell table:style-name="a1534">
                <text:list text:style-name="a1529">
                  <text:list-item>
                    <text:p text:style-name="a1528" text:class-names="" text:cond-style-name=""><text:span text:style-name="a1526" text:class-names="">1.</text:span><text:span text:style-name="a1527" text:class-names="">學生事務與輔導工作相關問題經驗分享。</text:span></text:p>
                  </text:list-item>
                </text:list>
                <text:list text:style-name="a1533">
                  <text:list-item>
                    <text:p text:style-name="a1532" text:class-names="" text:cond-style-name=""><text:span text:style-name="a1530" text:class-names="">2.</text:span><text:span text:style-name="a1531" text:class-names="">意見交換與討論。</text:span></text:p>
                  </text:list-item>
                </text:list>
              </table:table-cell>
            </table:table-row>
          </table:table>
          <draw:image xlink:href="media/image5.png" xlink:type="simple" xlink:show="embed" xlink:actuate="onLoad"/>
          <svg:title/>
          <svg:desc/>
        </draw:frame>
        <presentation:notes draw:style-name="a1537">
          <draw:page-thumbnail draw:page-number="5" svg:x="1.25in" svg:y="0.75in" svg:width="5in" svg:height="3.75in" presentation:class="page" draw:id="id281" presentation:style-name="a1535" draw:name="Google Shape;1651;g8b83711d28_0_3640:notes">
            <svg:title/>
            <svg:desc/>
          </draw:page-thumbnail>
          <draw:frame draw:id="id282" presentation:style-name="a1536" draw:name="Google Shape;1652;g8b83711d28_0_3640:notes" svg:x="0.75in" svg:y="4.75in" svg:width="6in" svg:height="4.5in" presentation:class="notes" presentation:placeholder="true">
            <draw:text-box/>
            <svg:title/>
            <svg:desc/>
          </draw:frame>
        </presentation:notes>
      </draw:page>
      <draw:page draw:name="Slide137" draw:style-name="a1538" draw:master-page-name="Master1-Layout7-cust-Title-only-5" presentation:presentation-page-layout-name="Master1-PPL7" draw:id="Slide-392">
        <draw:frame draw:id="id283" presentation:style-name="a1543" draw:name="Google Shape;1654;p69" svg:x="0.08527in" svg:y="0in" svg:width="5.86364in" svg:height="1.13156in" presentation:class="title" presentation:placeholder="false">
          <draw:text-box>
            <text:p text:style-name="a1542" text:class-names="" text:cond-style-name=""><text:span text:style-name="a1539" text:class-names="">頭前扶輪之子</text:span><text:span text:style-name="a1540" text:class-names="">-</text:span><text:span text:style-name="a1541" text:class-names="">心靈捕手專案</text:span></text:p>
          </draw:text-box>
          <svg:title/>
          <svg:desc/>
        </draw:frame>
        <draw:custom-shape svg:x="8.04511in" svg:y="0.00644in" svg:width="1.95489in" svg:height="0.72886in" draw:id="id284" draw:style-name="a1546" draw:name="圓角矩形 29">
          <svg:title/>
          <svg:desc/>
          <text:p text:style-name="a1545" text:class-names="" text:cond-style-name=""><text:span text:style-name="a1544" text:class-names="">輔導組</text:span></text:p>
          <draw:enhanced-geometry xmlns:dr3d="urn:oasis:names:tc:opendocument:xmlns:dr3d:1.0" draw:path-stretchpoint-x="10800" draw:path-stretchpoint-y="10800" draw:type="non-primitive" svg:viewBox="0 0 21600 21600" draw:enhanced-path="M ?f7 0 X 0 ?f8 L 0 ?f9 Y ?f7 21600 L ?f10 21600 X 21600 ?f9 L 21600 ?f8 Y ?f10 0 Z N" draw:text-areas="?f3 ?f4 ?f5 ?f6" draw:modifiers="3600">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position="$0 top" draw:handle-range-x-minimum="0" draw:handle-range-x-maximum="10800"/>
          </draw:enhanced-geometry>
        </draw:custom-shape>
        <draw:custom-shape svg:x="0.60483in" svg:y="1.0254in" svg:width="8.76517in" svg:height="5.43254in" draw:id="id285" draw:style-name="a1613" draw:name="矩形 4">
          <svg:title/>
          <svg:desc/>
          <text:p text:style-name="a1559" text:class-names="" text:cond-style-name=""><text:span text:style-name="a1547" text:class-names="">請七年級導師推薦合適的學生</text:span><text:span text:style-name="a1548" text:class-names="">1-2</text:span><text:span text:style-name="a1549" text:class-names="">名，</text:span><text:span text:style-name="a1550" text:class-names="">3/10</text:span><text:span text:style-name="a1551" text:class-names="">中午前</text:span><text:span text:style-name="a1552" text:class-names="">將推薦表送至輔導組，</text:span><text:span text:style-name="a1553" text:class-names="">預計</text:span><text:span text:style-name="a1554" text:class-names="">4/9</text:span><text:span text:style-name="a1555" text:class-names="">第一次相見</text:span><text:span text:style-name="a1556" text:class-names="">歡，地點：本校校史室</text:span><text:span text:style-name="a1557" text:class-names="">。</text:span><text:span text:style-name="a1558" text:class-names=""/></text:p>
          <text:p text:style-name="a1561" text:class-names="" text:cond-style-name=""><text:span text:style-name="a1560" text:class-names=""/></text:p>
          <text:list text:style-name="a1569">
            <text:list-item>
              <text:p text:style-name="a1568" text:class-names="" text:cond-style-name=""><text:span text:style-name="a1562" text:class-names="">對象</text:span><text:span text:style-name="a1563" text:class-names="">:</text:span><text:span text:style-name="a1564" text:class-names="">國中</text:span><text:span text:style-name="a1565" text:class-names="">一年級生，家境需要支持；品性、態度良好；課業成績</text:span><text:span text:style-name="a1566" text:class-names="">有向上</text:span><text:span text:style-name="a1567" text:class-names="">動機者</text:span></text:p>
            </text:list-item>
          </text:list>
          <text:list text:style-name="a1588">
            <text:list-item>
              <text:p text:style-name="a1587" text:class-names="" text:cond-style-name=""><text:span text:style-name="a1570" text:class-names="">時間</text:span><text:span text:style-name="a1571" text:class-names="">:</text:span><text:span text:style-name="a1572" text:class-names="">自</text:span><text:span text:style-name="a1573" text:class-names="">2021</text:span><text:span text:style-name="a1574" text:class-names="">年</text:span><text:span text:style-name="a1575" text:class-names="">3</text:span><text:span text:style-name="a1576" text:class-names="">月底開始</text:span><text:span text:style-name="a1577" text:class-names="">，扶輪社每年</text:span><text:span text:style-name="a1578" text:class-names="">的</text:span><text:span text:style-name="a1579" text:class-names="">3</text:span><text:span text:style-name="a1580" text:class-names="">、</text:span><text:span text:style-name="a1581" text:class-names="">6</text:span><text:span text:style-name="a1582" text:class-names="">、</text:span><text:span text:style-name="a1583" text:class-names="">9</text:span><text:span text:style-name="a1584" text:class-names="">、</text:span><text:span text:style-name="a1585" text:class-names="">12</text:span><text:span text:style-name="a1586" text:class-names="">月與學生相見歡，支持及關懷到國中畢業為止。</text:span></text:p>
            </text:list-item>
          </text:list>
          <text:list text:style-name="a1594">
            <text:list-item>
              <text:p text:style-name="a1593" text:class-names="" text:cond-style-name=""><text:span text:style-name="a1589" text:class-names="">目標</text:span><text:span text:style-name="a1590" text:class-names="">:</text:span><text:span text:style-name="a1591" text:class-names="">陪伴</text:span><text:span text:style-name="a1592" text:class-names="">學生在愛的環境中成長，定時予以支持及關懷。</text:span></text:p>
            </text:list-item>
          </text:list>
          <text:list text:style-name="a1604">
            <text:list-item>
              <text:p text:style-name="a1603" text:class-names="" text:cond-style-name=""><text:span text:style-name="a1595" text:class-names="">人數</text:span><text:span text:style-name="a1596" text:class-names="">:</text:span><text:span text:style-name="a1597" text:class-names="">第一</text:span><text:span text:style-name="a1598" text:class-names="">年</text:span><text:span text:style-name="a1599" text:class-names="">15</text:span><text:span text:style-name="a1600" text:class-names="">人，第二年視執行狀況調整</text:span><text:span text:style-name="a1601" text:class-names="">。</text:span><text:span text:style-name="a1602" text:class-names=""/></text:p>
            </text:list-item>
          </text:list>
          <text:list text:style-name="a1609">
            <text:list-item>
              <text:p text:style-name="a1608" text:class-names="" text:cond-style-name=""><text:span text:style-name="a1605" text:class-names="">每次頒發每位學生獎助金３千元</text:span><text:span text:style-name="a1606" text:class-names="">。</text:span><text:span text:style-name="a1607" text:class-names=""/></text:p>
            </text:list-item>
          </text:list>
          <text:list text:style-name="a1612">
            <text:list-item>
              <text:p text:style-name="a1611" text:class-names="" text:cond-style-name=""><text:span text:style-name="a1610" text:class-names=""/></text:p>
            </text:list-item>
          </text:list>
          <draw:enhanced-geometry xmlns:dr3d="urn:oasis:names:tc:opendocument:xmlns:dr3d:1.0" draw:type="non-primitive" svg:viewBox="0 0 21600 21600" draw:enhanced-path="M 0 0 L 21600 0 21600 21600 0 21600 Z N"/>
        </draw:custom-shape>
        <presentation:notes draw:style-name="a1616">
          <draw:page-thumbnail draw:page-number="6" svg:x="1.25in" svg:y="0.75in" svg:width="5in" svg:height="3.75in" presentation:class="page" draw:id="id286" presentation:style-name="a1614" draw:name="Google Shape;1651;g8b83711d28_0_3640:notes">
            <svg:title/>
            <svg:desc/>
          </draw:page-thumbnail>
          <draw:frame draw:id="id287" presentation:style-name="a1615" draw:name="Google Shape;1652;g8b83711d28_0_3640:notes" svg:x="0.75in" svg:y="4.75in" svg:width="6in" svg:height="4.5in" presentation:class="notes" presentation:placeholder="true">
            <draw:text-box/>
            <svg:title/>
            <svg:desc/>
          </draw:frame>
        </presentation:notes>
      </draw:page>
      <draw:page draw:name="Slide126" draw:style-name="a1617" draw:master-page-name="Master1-Layout7-cust-Title-only-5" presentation:presentation-page-layout-name="Master1-PPL7" draw:id="Slide-381">
        <draw:custom-shape svg:x="8.04511in" svg:y="0in" svg:width="1.95489in" svg:height="0.72886in" draw:id="id288" draw:style-name="a1620" draw:name="圓角矩形 29">
          <svg:title/>
          <svg:desc/>
          <text:p text:style-name="a1619" text:class-names="" text:cond-style-name=""><text:span text:style-name="a1618" text:class-names="">資料組</text:span></text:p>
          <draw:enhanced-geometry xmlns:dr3d="urn:oasis:names:tc:opendocument:xmlns:dr3d:1.0" draw:path-stretchpoint-x="10800" draw:path-stretchpoint-y="10800" draw:type="non-primitive" svg:viewBox="0 0 21600 21600" draw:enhanced-path="M ?f7 0 X 0 ?f8 L 0 ?f9 Y ?f7 21600 L ?f10 21600 X 21600 ?f9 L 21600 ?f8 Y ?f10 0 Z N" draw:text-areas="?f3 ?f4 ?f5 ?f6" draw:modifiers="3600">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position="$0 top" draw:handle-range-x-minimum="0" draw:handle-range-x-maximum="10800"/>
          </draw:enhanced-geometry>
        </draw:custom-shape>
        <draw:frame draw:id="id289" presentation:style-name="a1624" draw:name="Google Shape;1654;p69" svg:x="0.08527in" svg:y="0in" svg:width="5.86364in" svg:height="1.13156in" presentation:class="title" presentation:placeholder="false">
          <draw:text-box>
            <text:p text:style-name="a1623" text:class-names="" text:cond-style-name=""><text:span text:style-name="a1621" text:class-names="">生涯發展教育</text:span><text:span text:style-name="a1622" text:class-names=""/></text:p>
          </draw:text-box>
          <svg:title/>
          <svg:desc/>
        </draw:frame>
        <draw:custom-shape svg:x="0.60483in" svg:y="1.0254in" svg:width="8.51517in" svg:height="2.85427in" draw:id="id290" draw:style-name="a1648" draw:name="矩形 9">
          <svg:title/>
          <svg:desc/>
          <text:list text:style-name="a1630">
            <text:list-item>
              <text:p text:style-name="a1629" text:class-names="" text:cond-style-name=""><text:span text:style-name="a1625" text:class-names="">3/15</text:span><text:span text:style-name="a1626" text:class-names="">生涯</text:span><text:span text:style-name="a1627" text:class-names="">發展教育工作執行委員會期初會議</text:span><text:span text:style-name="a1628" text:class-names=""/></text:p>
            </text:list-item>
          </text:list>
          <text:list text:style-name="a1633">
            <text:list-item>
              <text:p text:style-name="a1632" text:class-names="" text:cond-style-name=""><text:span text:style-name="a1631" text:class-names=""/></text:p>
            </text:list-item>
          </text:list>
          <text:list text:style-name="a1642">
            <text:list-item>
              <text:p text:style-name="a1641" text:class-names="" text:cond-style-name=""><text:span text:style-name="a1634" text:class-names="">3/15-3/19</text:span><text:span text:style-name="a1635" text:class-names="">八</text:span><text:span text:style-name="a1636" text:class-names="">年級職業類科體驗營</text:span><text:span text:style-name="a1637" text:class-names="">，輔導活動課進行，地點</text:span><text:span text:style-name="a1638" text:class-names="">：司令台，</text:span><text:span text:style-name="a1639" text:class-names="">謝謝教學組協助調課。</text:span><text:span text:style-name="a1640" text:class-names=""/></text:p>
            </text:list-item>
          </text:list>
          <text:p text:style-name="a1644" text:class-names="" text:cond-style-name=""><text:span text:style-name="a1643" text:class-names=""/></text:p>
          <text:list text:style-name="a1647">
            <text:list-item>
              <text:p text:style-name="a1646" text:class-names="" text:cond-style-name=""><text:span text:style-name="a1645" text:class-names=""/></text:p>
            </text:list-item>
          </text:list>
          <draw:enhanced-geometry xmlns:dr3d="urn:oasis:names:tc:opendocument:xmlns:dr3d:1.0" draw:type="non-primitive" svg:viewBox="0 0 21600 21600" draw:enhanced-path="M 0 0 L 21600 0 21600 21600 0 21600 Z N"/>
        </draw:custom-shape>
        <draw:frame draw:id="id291" draw:style-name="a1649" draw:name="圖片 2" svg:x="0.44139in" svg:y="3.24054in" svg:width="9.09925in" svg:height="2.6912in" style:rel-width="scale" style:rel-height="scale">
          <draw:image xlink:href="media/image6.png" xlink:type="simple" xlink:show="embed" xlink:actuate="onLoad"/>
          <svg:title/>
          <svg:desc/>
        </draw:frame>
        <presentation:notes draw:style-name="a1652">
          <draw:page-thumbnail draw:page-number="7" svg:x="1.25in" svg:y="0.75in" svg:width="5in" svg:height="3.75in" presentation:class="page" draw:id="id292" presentation:style-name="a1650" draw:name="Google Shape;1651;g8b83711d28_0_3640:notes">
            <svg:title/>
            <svg:desc/>
          </draw:page-thumbnail>
          <draw:frame draw:id="id293" presentation:style-name="a1651" draw:name="Google Shape;1652;g8b83711d28_0_3640:notes" svg:x="0.75in" svg:y="4.75in" svg:width="6in" svg:height="4.5in" presentation:class="notes" presentation:placeholder="true">
            <draw:text-box/>
            <svg:title/>
            <svg:desc/>
          </draw:frame>
        </presentation:notes>
      </draw:page>
      <draw:page draw:name="Slide139" draw:style-name="a1653" draw:master-page-name="Master1-Layout7-cust-Title-only-5" presentation:presentation-page-layout-name="Master1-PPL7" draw:id="Slide-394">
        <draw:frame draw:id="id294" draw:style-name="a1657" draw:name="Google Shape;1654;p69" svg:x="0in" svg:y="0.00704in" svg:width="7.42011in" svg:height="0.89247in">
          <draw:text-box>
            <text:p text:style-name="a1656" text:class-names="" text:cond-style-name=""><text:span text:style-name="a1654" text:class-names="">生涯發展教育</text:span><text:span text:style-name="a1655" text:class-names=""/></text:p>
          </draw:text-box>
          <svg:title/>
          <svg:desc/>
        </draw:frame>
        <draw:frame draw:id="id295" draw:style-name="a1658" draw:name="圖片 3" svg:x="0.75097in" svg:y="0.7462in" svg:width="3.77263in" svg:height="2.8282in" style:rel-width="scale" style:rel-height="scale">
          <draw:image xlink:href="media/image7.jpg" xlink:type="simple" xlink:show="embed" xlink:actuate="onLoad"/>
          <svg:title/>
          <svg:desc/>
        </draw:frame>
        <draw:frame draw:id="id296" draw:style-name="a1659" draw:name="圖片 4" svg:x="0.75097in" svg:y="4.0948in" svg:width="3.79945in" svg:height="2.84831in" style:rel-width="scale" style:rel-height="scale">
          <draw:image xlink:href="media/image8.jpg" xlink:type="simple" xlink:show="embed" xlink:actuate="onLoad"/>
          <svg:title/>
          <svg:desc/>
        </draw:frame>
        <draw:frame draw:id="id297" draw:style-name="a1667" draw:name="Google Shape;1654;p69" svg:x="1.07524in" svg:y="3.5744in" svg:width="3.44837in" svg:height="0.59424in">
          <draw:text-box>
            <text:p text:style-name="a1666" text:class-names="" text:cond-style-name=""><text:span text:style-name="a1660" text:class-names="">02/26</text:span><text:span text:style-name="a1661" text:class-names="">適性入學宣導</text:span><text:span text:style-name="a1662" text:class-names="">(</text:span><text:span text:style-name="a1663" text:class-names="">九導</text:span><text:span text:style-name="a1664" text:class-names="">)</text:span><text:span text:style-name="a1665" text:class-names=""/></text:p>
          </draw:text-box>
          <svg:title/>
          <svg:desc/>
        </draw:frame>
        <draw:frame draw:id="id298" draw:style-name="a1668" draw:name="圖片 8" svg:x="5.02161in" svg:y="0.14651in" svg:width="4.19301in" svg:height="2.88559in" style:rel-width="scale" style:rel-height="scale">
          <draw:image xlink:href="media/image9.png" xlink:type="simple" xlink:show="embed" xlink:actuate="onLoad"/>
          <svg:title/>
          <svg:desc/>
        </draw:frame>
        <draw:frame draw:id="id299" draw:style-name="a1676" draw:name="Google Shape;1654;p69" svg:x="5.18721in" svg:y="3.0321in" svg:width="3.96649in" svg:height="0.59424in">
          <draw:text-box>
            <text:p text:style-name="a1675" text:class-names="" text:cond-style-name=""><text:span text:style-name="a1669" text:class-names="">生涯發展手冊</text:span><text:span text:style-name="a1670" text:class-names="">(</text:span><text:span text:style-name="a1671" text:class-names="">家長版</text:span><text:span text:style-name="a1672" text:class-names="">)~</text:span><text:span text:style-name="a1673" text:class-names="">給七年級</text:span><text:span text:style-name="a1674" text:class-names=""/></text:p>
          </draw:text-box>
          <svg:title/>
          <svg:desc/>
        </draw:frame>
        <draw:frame draw:id="id300" draw:style-name="a1677" draw:name="圖片 10" svg:x="5.22031in" svg:y="3.50055in" svg:width="3.90029in" svg:height="3.79134in" style:rel-width="scale" style:rel-height="scale">
          <draw:image xlink:href="media/image10.png" xlink:type="simple" xlink:show="embed" xlink:actuate="onLoad"/>
          <svg:title/>
          <svg:desc/>
        </draw:frame>
      </draw:page>
      <draw:page draw:name="Slide138" draw:style-name="a1678" draw:master-page-name="Master1-Layout7-cust-Title-only-5" presentation:presentation-page-layout-name="Master1-PPL7" draw:id="Slide-393">
        <draw:frame draw:id="id301" draw:style-name="a1700" draw:name="Content Placeholder 2" svg:x="0.65843in" svg:y="0.68818in" svg:width="8.75704in" svg:height="3.45942in">
          <draw:text-box>
            <text:list text:style-name="a1682">
              <text:list-item>
                <text:p text:style-name="a1681" text:class-names="" text:cond-style-name=""><text:span text:style-name="a1679" text:class-names="">日期：</text:span><text:span text:style-name="a1680" text:class-names="">2/23-2/26</text:span></text:p>
              </text:list-item>
            </text:list>
            <text:list text:style-name="a1693">
              <text:list-item>
                <text:p text:style-name="a1692" text:class-names="" text:cond-style-name=""><text:span text:style-name="a1683" text:class-names="">本校共</text:span><text:span text:style-name="a1684" text:class-names="">18</text:span><text:span text:style-name="a1685" text:class-names="">位</text:span><text:span text:style-name="a1686" text:class-names="">學生參加比賽，</text:span><text:span text:style-name="a1687" text:class-names="">感謝麗美、姿</text:span><text:span text:style-name="a1688" text:class-names="">萍</text:span><text:span text:style-name="a1689" text:class-names="">、郁婷老師帶隊</text:span><text:span text:style-name="a1690" text:class-names="">！</text:span><text:span text:style-name="a1691" text:class-names=""/></text:p>
              </text:list-item>
            </text:list>
            <text:list text:style-name="a1696">
              <text:list-item>
                <text:p text:style-name="a1695" text:class-names="" text:cond-style-name=""><text:span text:style-name="a1694" text:class-names=""/></text:p>
              </text:list-item>
            </text:list>
            <text:list text:style-name="a1699">
              <text:list-item>
                <text:p text:style-name="a1698" text:class-names="" text:cond-style-name=""><text:span text:style-name="a1697" text:class-names=""/></text:p>
              </text:list-item>
            </text:list>
          </draw:text-box>
          <svg:title/>
          <svg:desc/>
        </draw:frame>
        <draw:custom-shape svg:x="8.04511in" svg:y="0in" svg:width="1.95489in" svg:height="0.72886in" draw:id="id302" draw:style-name="a1703" draw:name="圓角矩形 4">
          <svg:title/>
          <svg:desc/>
          <text:p text:style-name="a1702" text:class-names="" text:cond-style-name=""><text:span text:style-name="a1701" text:class-names="">資料組</text:span></text:p>
          <draw:enhanced-geometry xmlns:dr3d="urn:oasis:names:tc:opendocument:xmlns:dr3d:1.0" draw:path-stretchpoint-x="10800" draw:path-stretchpoint-y="10800" draw:type="non-primitive" svg:viewBox="0 0 21600 21600" draw:enhanced-path="M ?f7 0 X 0 ?f8 L 0 ?f9 Y ?f7 21600 L ?f10 21600 X 21600 ?f9 L 21600 ?f8 Y ?f10 0 Z N" draw:text-areas="?f3 ?f4 ?f5 ?f6" draw:modifiers="3600">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position="$0 top" draw:handle-range-x-minimum="0" draw:handle-range-x-maximum="10800"/>
          </draw:enhanced-geometry>
        </draw:custom-shape>
        <draw:frame draw:id="id303" presentation:style-name="a1707" draw:name="Google Shape;1654;p69" svg:x="0.08527in" svg:y="0in" svg:width="5.86364in" svg:height="1.13156in" presentation:class="title" presentation:placeholder="false">
          <draw:text-box>
            <text:p text:style-name="a1706" text:class-names="" text:cond-style-name=""><text:span text:style-name="a1704" text:class-names="">新北市技藝競賽</text:span><text:span text:style-name="a1705" text:class-names=""/></text:p>
          </draw:text-box>
          <svg:title/>
          <svg:desc/>
        </draw:frame>
        <draw:frame draw:id="id304" draw:style-name="a1708" draw:name="圖片 6" svg:x="0.28099in" svg:y="1.62304in" svg:width="2.19329in" svg:height="2.92571in" style:rel-width="scale" style:rel-height="scale">
          <draw:image xlink:href="media/image11.jpg" xlink:type="simple" xlink:show="embed" xlink:actuate="onLoad"/>
          <svg:title/>
          <svg:desc/>
        </draw:frame>
        <draw:frame draw:id="id305" draw:style-name="a1709" draw:name="圖片 7" svg:x="2.68433in" svg:y="1.62304in" svg:width="2.19329in" svg:height="2.92571in" style:rel-width="scale" style:rel-height="scale">
          <draw:image xlink:href="media/image12.jpg" xlink:type="simple" xlink:show="embed" xlink:actuate="onLoad"/>
          <svg:title/>
          <svg:desc/>
        </draw:frame>
        <draw:frame draw:id="id306" draw:style-name="a1710" draw:name="圖片 8" svg:x="5.1395in" svg:y="1.62304in" svg:width="2.19329in" svg:height="2.92571in" style:rel-width="scale" style:rel-height="scale">
          <draw:image xlink:href="media/image13.jpg" xlink:type="simple" xlink:show="embed" xlink:actuate="onLoad"/>
          <svg:title/>
          <svg:desc/>
        </draw:frame>
        <draw:frame draw:id="id307" draw:style-name="a1711" draw:name="圖片 9" svg:x="7.5571in" svg:y="1.62304in" svg:width="2.12551in" svg:height="2.92571in" style:rel-width="scale" style:rel-height="scale">
          <draw:image xlink:href="media/image14.jpg" xlink:type="simple" xlink:show="embed" xlink:actuate="onLoad"/>
          <svg:title/>
          <svg:desc/>
        </draw:frame>
        <draw:frame draw:id="id308" draw:style-name="a1712" draw:name="圖片 10" svg:x="7.5571in" svg:y="4.62361in" svg:width="2.12551in" svg:height="2.88145in" style:rel-width="scale" style:rel-height="scale">
          <draw:image xlink:href="media/image15.jpg" xlink:type="simple" xlink:show="embed" xlink:actuate="onLoad"/>
          <svg:title/>
          <svg:desc/>
        </draw:frame>
        <draw:frame draw:id="id309" draw:style-name="a1713" draw:name="圖片 11" svg:x="2.67734in" svg:y="4.62452in" svg:width="2.20028in" svg:height="2.91008in" style:rel-width="scale" style:rel-height="scale">
          <draw:image xlink:href="media/image16.jpg" xlink:type="simple" xlink:show="embed" xlink:actuate="onLoad"/>
          <svg:title/>
          <svg:desc/>
        </draw:frame>
        <draw:frame draw:id="id310" draw:style-name="a1714" draw:name="圖片 12" svg:x="5.1395in" svg:y="4.62452in" svg:width="2.20902in" svg:height="2.91008in" style:rel-width="scale" style:rel-height="scale">
          <draw:image xlink:href="media/image17.jpg" xlink:type="simple" xlink:show="embed" xlink:actuate="onLoad"/>
          <svg:title/>
          <svg:desc/>
        </draw:frame>
        <draw:frame draw:id="id311" draw:style-name="a1715" draw:name="圖片 13" svg:x="0.28099in" svg:y="4.62576in" svg:width="2.18777in" svg:height="2.94918in" style:rel-width="scale" style:rel-height="scale">
          <draw:image xlink:href="media/image18.jpg" xlink:type="simple" xlink:show="embed" xlink:actuate="onLoad"/>
          <svg:title/>
          <svg:desc/>
        </draw:frame>
      </draw:page>
      <draw:page draw:name="Slide127" draw:style-name="a1716" draw:master-page-name="Master1-Layout7-cust-Title-only-5" presentation:presentation-page-layout-name="Master1-PPL7" draw:id="Slide-382">
        <draw:frame draw:id="id312" presentation:style-name="a1719" draw:name="Google Shape;1654;p69" svg:x="0.08527in" svg:y="0in" svg:width="5.86364in" svg:height="1.13156in" presentation:class="title" presentation:placeholder="false">
          <draw:text-box>
            <text:p text:style-name="a1718" text:class-names="" text:cond-style-name=""><text:span text:style-name="a1717" text:class-names="">考試評量服務</text:span></text:p>
          </draw:text-box>
          <svg:title/>
          <svg:desc/>
        </draw:frame>
        <draw:custom-shape svg:x="8.04511in" svg:y="0in" svg:width="1.95489in" svg:height="0.72886in" draw:id="id313" draw:style-name="a1722" draw:name="圓角矩形 29">
          <svg:title/>
          <svg:desc/>
          <text:p text:style-name="a1721" text:class-names="" text:cond-style-name=""><text:span text:style-name="a1720" text:class-names="">特教組</text:span></text:p>
          <draw:enhanced-geometry xmlns:dr3d="urn:oasis:names:tc:opendocument:xmlns:dr3d:1.0" draw:path-stretchpoint-x="10800" draw:path-stretchpoint-y="10800" draw:type="non-primitive" svg:viewBox="0 0 21600 21600" draw:enhanced-path="M ?f7 0 X 0 ?f8 L 0 ?f9 Y ?f7 21600 L ?f10 21600 X 21600 ?f9 L 21600 ?f8 Y ?f10 0 Z N" draw:text-areas="?f3 ?f4 ?f5 ?f6" draw:modifiers="3600">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position="$0 top" draw:handle-range-x-minimum="0" draw:handle-range-x-maximum="10800"/>
          </draw:enhanced-geometry>
        </draw:custom-shape>
        <draw:custom-shape svg:x="0.64016in" svg:y="0.87976in" svg:width="8.60683in" svg:height="1.27904in" draw:id="id314" draw:style-name="a1736" draw:name="矩形 1">
          <svg:title/>
          <svg:desc/>
          <text:list text:style-name="a1733">
            <text:list-item>
              <text:p text:style-name="a1732" text:class-names="" text:cond-style-name=""><text:span text:style-name="a1723" text:class-names="">110</text:span><text:span text:style-name="a1724" text:class-names="">國中</text:span><text:span text:style-name="a1725" text:class-names="">教育會考新北考區身障生應考服務申請已完成線上申請填報，</text:span><text:span text:style-name="a1726" text:class-names="">3/11</text:span><text:span text:style-name="a1727" text:class-names="">送</text:span><text:span text:style-name="a1728" text:class-names="">資料</text:span><text:span text:style-name="a1729" text:class-names="">至鶯歌工商</text:span><text:span text:style-name="a1730" text:class-names="">審查</text:span><text:span text:style-name="a1731" text:class-names=""/></text:p>
            </text:list-item>
          </text:list>
          <text:p text:style-name="a1735" text:class-names="" text:cond-style-name=""><text:span text:style-name="a1734" text:class-names=""/></text:p>
          <draw:enhanced-geometry xmlns:dr3d="urn:oasis:names:tc:opendocument:xmlns:dr3d:1.0" draw:type="non-primitive" svg:viewBox="0 0 21600 21600" draw:enhanced-path="M 0 0 L 21600 0 21600 21600 0 21600 Z N"/>
        </draw:custom-shape>
        <draw:frame draw:id="id315" draw:style-name="a1739" draw:name="Google Shape;1654;p69" svg:x="0.17193in" svg:y="2.96667in" svg:width="5.86364in" svg:height="1.13156in">
          <draw:text-box>
            <text:p text:style-name="a1738" text:class-names="" text:cond-style-name=""><text:span text:style-name="a1737" text:class-names="">轉銜資訊</text:span></text:p>
          </draw:text-box>
          <svg:title/>
          <svg:desc/>
        </draw:frame>
        <draw:frame draw:id="id316" draw:style-name="a1767" draw:name="內容版面配置區 2" svg:x="0.64016in" svg:y="3.9939in" svg:width="9.22527in" svg:height="2.12622in">
          <draw:text-box>
            <text:list text:style-name="a1749">
              <text:list-item>
                <text:p text:style-name="a1748" text:class-names="" text:cond-style-name=""><text:span text:style-name="a1740" text:class-names="">110</text:span><text:span text:style-name="a1741" text:class-names="">身</text:span><text:span text:style-name="a1742" text:class-names="">障生適應安置報名資料已寄至主辦</text:span><text:span text:style-name="a1743" text:class-names="">學校</text:span><text:span text:style-name="a1744" text:class-names="">石碇高中</text:span><text:span text:style-name="a1745" text:class-names="">與</text:span><text:span text:style-name="a1746" text:class-names="">新北特校</text:span><text:span text:style-name="a1747" text:class-names=""/></text:p>
              </text:list-item>
            </text:list>
            <text:list text:style-name="a1766">
              <text:list-item>
                <text:p text:style-name="a1765" text:class-names="" text:cond-style-name=""><text:span text:style-name="a1750" text:class-names="">110</text:span><text:span text:style-name="a1751" text:class-names="">年度</text:span><text:span text:style-name="a1752" text:class-names="">高中藝才班（音樂班、美術班、舞蹈班、戲劇班）術科測驗</text:span><text:span text:style-name="a1753" text:class-names="">報名</text:span><text:span text:style-name="a1754" text:class-names="">(</text:span><text:span text:style-name="a1755" text:class-names="">2/23</text:span><text:span text:style-name="a1756" text:class-names="">校內說明</text:span><text:span text:style-name="a1757" text:class-names="">，</text:span><text:span text:style-name="a1758" text:class-names="">3/2-3</text:span><text:span text:style-name="a1759" text:class-names="">校</text:span><text:span text:style-name="a1760" text:class-names="">內報名</text:span><text:span text:style-name="a1761" text:class-names="">)</text:span><text:span text:style-name="a1762" text:class-names="">寄</text:span><text:span text:style-name="a1763" text:class-names="">出至各承辦學校</text:span><text:span text:style-name="a1764" text:class-names=""/></text:p>
              </text:list-item>
            </text:list>
          </draw:text-box>
          <svg:title/>
          <svg:desc/>
        </draw:frame>
        <presentation:notes draw:style-name="a1770">
          <draw:page-thumbnail draw:page-number="10" svg:x="1.25in" svg:y="0.75in" svg:width="5in" svg:height="3.75in" presentation:class="page" draw:id="id317" presentation:style-name="a1768" draw:name="Google Shape;1651;g8b83711d28_0_3640:notes">
            <svg:title/>
            <svg:desc/>
          </draw:page-thumbnail>
          <draw:frame draw:id="id318" presentation:style-name="a1769" draw:name="Google Shape;1652;g8b83711d28_0_3640:notes" svg:x="0.75in" svg:y="4.75in" svg:width="6in" svg:height="4.5in" presentation:class="notes" presentation:placeholder="true">
            <draw:text-box/>
            <svg:title/>
            <svg:desc/>
          </draw:frame>
        </presentation:notes>
      </draw:page>
      <draw:page draw:name="Slide114" draw:style-name="a1771" draw:master-page-name="Master2-Layout29-cust-Title-only-5" presentation:presentation-page-layout-name="Master2-PPL29" draw:id="Slide-369">
        <draw:frame draw:id="id319" presentation:style-name="a1774" draw:name="Google Shape;1654;p69" svg:x="0.08527in" svg:y="0in" svg:width="5.86364in" svg:height="1.13156in" presentation:class="title" presentation:placeholder="false">
          <draw:text-box>
            <text:p text:style-name="a1773" text:class-names="" text:cond-style-name=""><text:span text:style-name="a1772" text:class-names="">鑑定安置</text:span></text:p>
          </draw:text-box>
          <svg:title/>
          <svg:desc/>
        </draw:frame>
        <draw:custom-shape svg:x="8.04511in" svg:y="0in" svg:width="1.95489in" svg:height="0.72886in" draw:id="id320" draw:style-name="a1777" draw:name="圓角矩形 29">
          <svg:title/>
          <svg:desc/>
          <text:p text:style-name="a1776" text:class-names="" text:cond-style-name=""><text:span text:style-name="a1775" text:class-names="">特教組</text:span></text:p>
          <draw:enhanced-geometry xmlns:dr3d="urn:oasis:names:tc:opendocument:xmlns:dr3d:1.0" draw:path-stretchpoint-x="10800" draw:path-stretchpoint-y="10800" draw:type="non-primitive" svg:viewBox="0 0 21600 21600" draw:enhanced-path="M ?f7 0 X 0 ?f8 L 0 ?f9 Y ?f7 21600 L ?f10 21600 X 21600 ?f9 L 21600 ?f8 Y ?f10 0 Z N" draw:text-areas="?f3 ?f4 ?f5 ?f6" draw:modifiers="3600">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position="$0 top" draw:handle-range-x-minimum="0" draw:handle-range-x-maximum="10800"/>
          </draw:enhanced-geometry>
        </draw:custom-shape>
        <draw:custom-shape svg:x="0.77273in" svg:y="1.37976in" svg:width="8.60683in" svg:height="3.33223in" draw:id="id321" draw:style-name="a1814" draw:name="矩形 1">
          <svg:title/>
          <svg:desc/>
          <text:p text:style-name="a1782" text:class-names="" text:cond-style-name=""><text:span text:style-name="a1778" text:class-names="">小</text:span><text:span text:style-name="a1779" text:class-names="">六升國一之身障生轉銜會議暨小五生學校參訪活動，邀請相關行政人員</text:span><text:span text:style-name="a1780" text:class-names="">出席<text:s text:c="1"/></text:span><text:span text:style-name="a1781" text:class-names=""/></text:p>
          <text:p text:style-name="a1787" text:class-names="" text:cond-style-name=""><text:span text:style-name="a1783" text:class-names="">學校如下：</text:span><text:span text:style-name="a1784" text:class-names="">(13:00</text:span><text:span text:style-name="a1785" text:class-names="">開始</text:span><text:span text:style-name="a1786" text:class-names="">)</text:span></text:p>
          <text:p text:style-name="a1793" text:class-names="" text:cond-style-name=""><text:span text:style-name="a1788" text:class-names="">2</text:span><text:span text:style-name="a1789" text:class-names="">月</text:span><text:span text:style-name="a1790" text:class-names="">24</text:span><text:span text:style-name="a1791" text:class-names="">日：昌隆小、中港小<text:s text:c="1"/></text:span><text:span text:style-name="a1792" text:class-names=""/></text:p>
          <text:p text:style-name="a1801" text:class-names="" text:cond-style-name=""><text:span text:style-name="a1794" text:class-names="">2</text:span><text:span text:style-name="a1795" text:class-names="">月</text:span><text:span text:style-name="a1796" text:class-names="">26</text:span><text:span text:style-name="a1797" text:class-names="">日：</text:span><text:span text:style-name="a1798" text:class-names="">昌平</text:span><text:span text:style-name="a1799" text:class-names="">小 <text:s text:c="8"/></text:span><text:span text:style-name="a1800" text:class-names=""/></text:p>
          <text:p text:style-name="a1807" text:class-names="" text:cond-style-name=""><text:span text:style-name="a1802" text:class-names="">3</text:span><text:span text:style-name="a1803" text:class-names="">月<text:s text:c="1"/></text:span><text:span text:style-name="a1804" text:class-names="">3</text:span><text:span text:style-name="a1805" text:class-names="">日：榮富小</text:span><text:span text:style-name="a1806" text:class-names=""/></text:p>
          <text:p text:style-name="a1813" text:class-names="" text:cond-style-name=""><text:span text:style-name="a1808" text:class-names="">3</text:span><text:span text:style-name="a1809" text:class-names="">月</text:span><text:span text:style-name="a1810" text:class-names="">10</text:span><text:span text:style-name="a1811" text:class-names="">日：中信小</text:span><text:span text:style-name="a1812" text:class-names=""/></text:p>
          <draw:enhanced-geometry xmlns:dr3d="urn:oasis:names:tc:opendocument:xmlns:dr3d:1.0" draw:type="non-primitive" svg:viewBox="0 0 21600 21600" draw:enhanced-path="M 0 0 L 21600 0 21600 21600 0 21600 Z N"/>
        </draw:custom-shape>
        <draw:frame draw:id="id322" draw:style-name="a1817" draw:name="Google Shape;1654;p69" svg:x="0.17527in" svg:y="4.96018in" svg:width="5.86364in" svg:height="1.13156in">
          <draw:text-box>
            <text:p text:style-name="a1816" text:class-names="" text:cond-style-name=""><text:span text:style-name="a1815" text:class-names="">特教推行委員會</text:span></text:p>
          </draw:text-box>
          <svg:title/>
          <svg:desc/>
        </draw:frame>
        <draw:custom-shape svg:x="0.69615in" svg:y="5.90751in" svg:width="8.94in" svg:height="1.21172in" draw:id="id323" draw:style-name="a1829" draw:name="矩形 5">
          <svg:title/>
          <svg:desc/>
          <text:list text:style-name="a1826">
            <text:list-item>
              <text:p text:style-name="a1825" text:class-names="" text:cond-style-name=""><text:span text:style-name="a1818" text:class-names="">3</text:span><text:span text:style-name="a1819" text:class-names="">月</text:span><text:span text:style-name="a1820" text:class-names="">22</text:span><text:span text:style-name="a1821" text:class-names="">日上午</text:span><text:span text:style-name="a1822" text:class-names="">11:05</text:span><text:span text:style-name="a1823" text:class-names="">於</text:span><text:span text:style-name="a1824" text:class-names="">團輔室召開期初特推會，請相關委員準時出席</text:span></text:p>
            </text:list-item>
          </text:list>
          <text:p text:style-name="a1828" text:class-names="" text:cond-style-name=""><text:span text:style-name="a1827" text:class-names=""/></text:p>
          <draw:enhanced-geometry xmlns:dr3d="urn:oasis:names:tc:opendocument:xmlns:dr3d:1.0" draw:type="non-primitive" svg:viewBox="0 0 21600 21600" draw:enhanced-path="M 0 0 L 21600 0 21600 21600 0 21600 Z N"/>
        </draw:custom-shape>
        <presentation:notes draw:style-name="a1832">
          <draw:page-thumbnail draw:page-number="11" svg:x="1.25in" svg:y="0.75in" svg:width="5in" svg:height="3.75in" presentation:class="page" draw:id="id324" presentation:style-name="a1830" draw:name="Google Shape;1651;g8b83711d28_0_3640:notes">
            <svg:title/>
            <svg:desc/>
          </draw:page-thumbnail>
          <draw:frame draw:id="id325" presentation:style-name="a1831" draw:name="Google Shape;1652;g8b83711d28_0_3640:notes" svg:x="0.75in" svg:y="4.75in" svg:width="6in" svg:height="4.5in" presentation:class="notes" presentation:placeholder="true">
            <draw:text-box/>
            <svg:title/>
            <svg:desc/>
          </draw:frame>
        </presentation:notes>
      </draw:page>
      <draw:page draw:name="Slide136" draw:style-name="a1833" draw:master-page-name="Master2-Layout29-cust-Title-only-5" presentation:presentation-page-layout-name="Master2-PPL29" draw:id="Slide-391">
        <draw:frame draw:id="id326" presentation:style-name="a1836" draw:name="Google Shape;1654;p69" svg:x="0.08527in" svg:y="0in" svg:width="5.86364in" svg:height="1.13156in" presentation:class="title" presentation:placeholder="false">
          <draw:text-box>
            <text:p text:style-name="a1835" text:class-names="" text:cond-style-name=""><text:span text:style-name="a1834" text:class-names="">藝術才能音樂班</text:span></text:p>
          </draw:text-box>
          <svg:title/>
          <svg:desc/>
        </draw:frame>
        <draw:custom-shape svg:x="8.04511in" svg:y="0in" svg:width="1.95489in" svg:height="0.72886in" draw:id="id327" draw:style-name="a1839" draw:name="圓角矩形 29">
          <svg:title/>
          <svg:desc/>
          <text:p text:style-name="a1838" text:class-names="" text:cond-style-name=""><text:span text:style-name="a1837" text:class-names="">特教組</text:span></text:p>
          <draw:enhanced-geometry xmlns:dr3d="urn:oasis:names:tc:opendocument:xmlns:dr3d:1.0" draw:path-stretchpoint-x="10800" draw:path-stretchpoint-y="10800" draw:type="non-primitive" svg:viewBox="0 0 21600 21600" draw:enhanced-path="M ?f7 0 X 0 ?f8 L 0 ?f9 Y ?f7 21600 L ?f10 21600 X 21600 ?f9 L 21600 ?f8 Y ?f10 0 Z N" draw:text-areas="?f3 ?f4 ?f5 ?f6" draw:modifiers="3600">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position="$0 top" draw:handle-range-x-minimum="0" draw:handle-range-x-maximum="10800"/>
          </draw:enhanced-geometry>
        </draw:custom-shape>
        <draw:custom-shape svg:x="0.77273in" svg:y="1.37976in" svg:width="8.60683in" svg:height="0.90879in" draw:id="id328" draw:style-name="a1849" draw:name="矩形 1">
          <svg:title/>
          <svg:desc/>
          <text:p text:style-name="a1848" text:class-names="" text:cond-style-name=""><text:span text:style-name="a1840" text:class-names="">109</text:span><text:span text:style-name="a1841" text:class-names="">學年度全國學生表演藝術類競賽</text:span><text:span text:style-name="a1842" text:class-names="">活動，全民</text:span><text:span text:style-name="a1843" text:class-names="">安全防疫</text:span><text:span text:style-name="a1844" text:class-names="">優先，個人</text:span><text:span text:style-name="a1845" text:class-names="">賽如期辦理，團體賽停止</text:span><text:span text:style-name="a1846" text:class-names="">辦理。</text:span><text:span text:style-name="a1847" text:class-names="">　　　　</text:span></text:p>
          <draw:enhanced-geometry xmlns:dr3d="urn:oasis:names:tc:opendocument:xmlns:dr3d:1.0" draw:type="non-primitive" svg:viewBox="0 0 21600 21600" draw:enhanced-path="M 0 0 L 21600 0 21600 21600 0 21600 Z N"/>
        </draw:custom-shape>
        <draw:frame draw:id="id329" draw:name="表格 6" svg:x="0.27in" svg:y="2.44378in" svg:width="9.42in" svg:height="4.33957in">
          <table:table table:style-name="a1850" table:template-name="{2A488322-F2BA-4B5B-9748-0D474271808F}" table:use-banding-columns-styles="false" table:use-banding-rows-styles="true" table:use-first-column-styles="false" table:use-first-row-styles="true" table:use-last-column-styles="false" table:use-last-row-styles="false">
            <table:table-column table:style-name="a1851" table:default-cell-style-name=""/>
            <table:table-column table:style-name="a1852" table:default-cell-style-name=""/>
            <table:table-column table:style-name="a1853" table:default-cell-style-name=""/>
            <table:table-column table:style-name="a1854" table:default-cell-style-name=""/>
            <table:table-row table:style-name="a1855" table:default-cell-style-name="">
              <table:table-cell table:style-name="a1860">
                <text:list text:style-name="a1859">
                  <text:list-item>
                    <text:p text:style-name="a1858" text:class-names="" text:cond-style-name=""><text:span text:style-name="a1856" text:class-names="">日期</text:span><text:span text:style-name="a1857" text:class-names=""/></text:p>
                  </text:list-item>
                </text:list>
              </table:table-cell>
              <table:table-cell table:style-name="a1865">
                <text:list text:style-name="a1864">
                  <text:list-item>
                    <text:p text:style-name="a1863" text:class-names="" text:cond-style-name=""><text:span text:style-name="a1861" text:class-names="">項目</text:span><text:span text:style-name="a1862" text:class-names=""/></text:p>
                  </text:list-item>
                </text:list>
              </table:table-cell>
              <table:table-cell table:style-name="a1870">
                <text:list text:style-name="a1869">
                  <text:list-item>
                    <text:p text:style-name="a1868" text:class-names="" text:cond-style-name=""><text:span text:style-name="a1866" text:class-names="">地點</text:span><text:span text:style-name="a1867" text:class-names=""/></text:p>
                  </text:list-item>
                </text:list>
              </table:table-cell>
              <table:table-cell table:style-name="a1875">
                <text:list text:style-name="a1874">
                  <text:list-item>
                    <text:p text:style-name="a1873" text:class-names="" text:cond-style-name=""><text:span text:style-name="a1871" text:class-names="">參賽學生</text:span><text:span text:style-name="a1872" text:class-names=""/></text:p>
                  </text:list-item>
                </text:list>
              </table:table-cell>
            </table:table-row>
            <table:table-row table:style-name="a1876" table:default-cell-style-name="">
              <table:table-cell table:style-name="a1887">
                <text:list text:style-name="a1886">
                  <text:list-item>
                    <text:p text:style-name="a1885" text:class-names="" text:cond-style-name=""><text:span text:style-name="a1877" text:class-names="">3</text:span><text:span text:style-name="a1878" text:class-names="">月</text:span><text:span text:style-name="a1879" text:class-names="">19</text:span><text:span text:style-name="a1880" text:class-names="">日</text:span><text:span text:style-name="a1881" text:class-names="">(</text:span><text:span text:style-name="a1882" text:class-names="">五</text:span><text:span text:style-name="a1883" text:class-names="">)</text:span><text:span text:style-name="a1884" text:class-names=""/></text:p>
                  </text:list-item>
                </text:list>
              </table:table-cell>
              <table:table-cell table:style-name="a1896">
                <text:list text:style-name="a1895">
                  <text:list-item>
                    <text:p text:style-name="a1894" text:class-names="" text:cond-style-name=""><text:span text:style-name="a1888" text:class-names="">小號獨奏<text:s text:c="1"/></text:span><text:span text:style-name="a1889" text:class-names="">–</text:span><text:span text:style-name="a1890" text:class-names="">國中</text:span><text:span text:style-name="a1891" text:class-names="">A</text:span><text:span text:style-name="a1892" text:class-names="">組</text:span><text:span text:style-name="a1893" text:class-names=""/></text:p>
                  </text:list-item>
                </text:list>
              </table:table-cell>
              <table:table-cell table:style-name="a1900">
                <text:p text:style-name="a1899" text:class-names="" text:cond-style-name=""><text:span text:style-name="a1897" text:class-names="">苗栗縣政府文化觀光局中正堂演藝廳</text:span><text:span text:style-name="a1898" text:class-names=""/></text:p>
              </table:table-cell>
              <table:table-cell table:style-name="a1906">
                <text:list text:style-name="a1905">
                  <text:list-item>
                    <text:p text:style-name="a1904" text:class-names="" text:cond-style-name=""><text:span text:style-name="a1901" text:class-names="">721</text:span><text:span text:style-name="a1902" text:class-names="">高子宸</text:span><text:span text:style-name="a1903" text:class-names=""/></text:p>
                  </text:list-item>
                </text:list>
              </table:table-cell>
            </table:table-row>
            <table:table-row table:style-name="a1907" table:default-cell-style-name="">
              <table:table-cell table:style-name="a1917">
                <text:p text:style-name="a1916" text:class-names="" text:cond-style-name=""><text:span text:style-name="a1908" text:class-names="">3</text:span><text:span text:style-name="a1909" text:class-names="">月</text:span><text:span text:style-name="a1910" text:class-names="">20</text:span><text:span text:style-name="a1911" text:class-names="">日</text:span><text:span text:style-name="a1912" text:class-names="">(</text:span><text:span text:style-name="a1913" text:class-names="">六</text:span><text:span text:style-name="a1914" text:class-names="">)</text:span><text:span text:style-name="a1915" text:class-names=""/></text:p>
              </table:table-cell>
              <table:table-cell table:style-name="a1926">
                <text:p text:style-name="a1925" text:class-names="" text:cond-style-name=""><text:span text:style-name="a1918" text:class-names="">揚琴獨奏</text:span><text:span text:style-name="a1919" text:class-names="">–</text:span><text:span text:style-name="a1920" text:class-names="">國中</text:span><text:span text:style-name="a1921" text:class-names="">A</text:span><text:span text:style-name="a1922" text:class-names="">組</text:span><text:span text:style-name="a1923" text:class-names=""><text:s text:c="1"/></text:span><text:span text:style-name="a1924" text:class-names=""/></text:p>
              </table:table-cell>
              <table:table-cell table:style-name="a1933">
                <text:list text:style-name="a1932">
                  <text:list-item>
                    <text:p text:style-name="a1931" text:class-names="" text:cond-style-name=""><text:span text:style-name="a1927" text:class-names="">育達科技大學家聲紀念圖書館</text:span><text:span text:style-name="a1928" text:class-names="">6</text:span><text:span text:style-name="a1929" text:class-names="">樓國際會議中心</text:span><text:span text:style-name="a1930" text:class-names=""/></text:p>
                  </text:list-item>
                </text:list>
              </table:table-cell>
              <table:table-cell table:style-name="a1939">
                <text:list text:style-name="a1938">
                  <text:list-item>
                    <text:p text:style-name="a1937" text:class-names="" text:cond-style-name=""><text:span text:style-name="a1934" text:class-names="">822</text:span><text:span text:style-name="a1935" text:class-names="">高堂恩</text:span><text:span text:style-name="a1936" text:class-names=""/></text:p>
                  </text:list-item>
                </text:list>
              </table:table-cell>
            </table:table-row>
            <table:table-row table:style-name="a1940" table:default-cell-style-name="">
              <table:table-cell table:style-name="a1950">
                <text:p text:style-name="a1949" text:class-names="" text:cond-style-name=""><text:span text:style-name="a1941" text:class-names="">3</text:span><text:span text:style-name="a1942" text:class-names="">月</text:span><text:span text:style-name="a1943" text:class-names="">23</text:span><text:span text:style-name="a1944" text:class-names="">日</text:span><text:span text:style-name="a1945" text:class-names="">(</text:span><text:span text:style-name="a1946" text:class-names="">二</text:span><text:span text:style-name="a1947" text:class-names="">)</text:span><text:span text:style-name="a1948" text:class-names=""/></text:p>
              </table:table-cell>
              <table:table-cell table:style-name="a1959">
                <text:p text:style-name="a1958" text:class-names="" text:cond-style-name=""><text:span text:style-name="a1951" text:class-names="">單簧管獨奏</text:span><text:span text:style-name="a1952" text:class-names="">–</text:span><text:span text:style-name="a1953" text:class-names="">國中</text:span><text:span text:style-name="a1954" text:class-names="">A</text:span><text:span text:style-name="a1955" text:class-names="">組</text:span><text:span text:style-name="a1956" text:class-names=""><text:s text:c="1"/></text:span><text:span text:style-name="a1957" text:class-names=""/></text:p>
              </table:table-cell>
              <table:table-cell table:style-name="a1964">
                <text:list text:style-name="a1963">
                  <text:list-item>
                    <text:p text:style-name="a1962" text:class-names="" text:cond-style-name=""><text:span text:style-name="a1960" text:class-names="">苗北藝文中心演藝廳</text:span><text:span text:style-name="a1961" text:class-names=""/></text:p>
                  </text:list-item>
                </text:list>
              </table:table-cell>
              <table:table-cell table:style-name="a1970">
                <text:list text:style-name="a1969">
                  <text:list-item>
                    <text:p text:style-name="a1968" text:class-names="" text:cond-style-name=""><text:span text:style-name="a1965" text:class-names="">822</text:span><text:span text:style-name="a1966" text:class-names="">吳俞萱</text:span><text:span text:style-name="a1967" text:class-names=""/></text:p>
                  </text:list-item>
                </text:list>
              </table:table-cell>
            </table:table-row>
            <table:table-row table:style-name="a1971" table:default-cell-style-name="">
              <table:table-cell table:style-name="a1981">
                <text:p text:style-name="a1980" text:class-names="" text:cond-style-name=""><text:span text:style-name="a1972" text:class-names="">3</text:span><text:span text:style-name="a1973" text:class-names="">月</text:span><text:span text:style-name="a1974" text:class-names="">24</text:span><text:span text:style-name="a1975" text:class-names="">日</text:span><text:span text:style-name="a1976" text:class-names="">(</text:span><text:span text:style-name="a1977" text:class-names="">三</text:span><text:span text:style-name="a1978" text:class-names="">)</text:span><text:span text:style-name="a1979" text:class-names=""/></text:p>
              </table:table-cell>
              <table:table-cell table:style-name="a1986">
                <text:list text:style-name="a1985">
                  <text:list-item>
                    <text:p text:style-name="a1984" text:class-names="" text:cond-style-name=""><text:span text:style-name="a1982" text:class-names="">木琴獨奏<text:s text:c="1"/></text:span><text:span text:style-name="a1983" text:class-names=""/></text:p>
                  </text:list-item>
                </text:list>
              </table:table-cell>
              <table:table-cell table:style-name="a1991">
                <text:list text:style-name="a1990">
                  <text:list-item>
                    <text:p text:style-name="a1989" text:class-names="" text:cond-style-name=""><text:span text:style-name="a1987" text:class-names="">苗北藝文中心實驗劇場</text:span><text:span text:style-name="a1988" text:class-names=""/></text:p>
                  </text:list-item>
                </text:list>
              </table:table-cell>
              <table:table-cell table:style-name="a1997">
                <text:list text:style-name="a1996">
                  <text:list-item>
                    <text:p text:style-name="a1995" text:class-names="" text:cond-style-name=""><text:span text:style-name="a1992" text:class-names="">923</text:span><text:span text:style-name="a1993" text:class-names="">葉冠達<text:s text:c="1"/></text:span><text:span text:style-name="a1994" text:class-names=""/></text:p>
                  </text:list-item>
                </text:list>
              </table:table-cell>
            </table:table-row>
            <table:table-row table:style-name="a1998" table:default-cell-style-name="">
              <table:table-cell table:style-name="a2008">
                <text:p text:style-name="a2007" text:class-names="" text:cond-style-name=""><text:span text:style-name="a1999" text:class-names="">3</text:span><text:span text:style-name="a2000" text:class-names="">月</text:span><text:span text:style-name="a2001" text:class-names="">28</text:span><text:span text:style-name="a2002" text:class-names="">日</text:span><text:span text:style-name="a2003" text:class-names="">(</text:span><text:span text:style-name="a2004" text:class-names="">日</text:span><text:span text:style-name="a2005" text:class-names="">)</text:span><text:span text:style-name="a2006" text:class-names=""/></text:p>
              </table:table-cell>
              <table:table-cell table:style-name="a2018">
                <text:list text:style-name="a2017">
                  <text:list-item>
                    <text:p text:style-name="a2016" text:class-names="" text:cond-style-name=""><text:span text:style-name="a2009" text:class-names="">薩克斯獨奏</text:span><text:span text:style-name="a2010" text:class-names="">–</text:span><text:span text:style-name="a2011" text:class-names="">國中</text:span><text:span text:style-name="a2012" text:class-names="">A</text:span><text:span text:style-name="a2013" text:class-names="">組</text:span><text:span text:style-name="a2014" text:class-names=""><text:s text:c="2"/></text:span><text:span text:style-name="a2015" text:class-names=""/></text:p>
                  </text:list-item>
                </text:list>
              </table:table-cell>
              <table:table-cell table:style-name="a2023">
                <text:list text:style-name="a2022">
                  <text:list-item>
                    <text:p text:style-name="a2021" text:class-names="" text:cond-style-name=""><text:span text:style-name="a2019" text:class-names="">苗北藝文中心實驗劇場</text:span><text:span text:style-name="a2020" text:class-names=""/></text:p>
                  </text:list-item>
                </text:list>
              </table:table-cell>
              <table:table-cell table:style-name="a2030">
                <text:list text:style-name="a2029">
                  <text:list-item>
                    <text:p text:style-name="a2028" text:class-names="" text:cond-style-name=""><text:span text:style-name="a2024" text:class-names="">822</text:span><text:span text:style-name="a2025" text:class-names="">洪翊恩</text:span><text:span text:style-name="a2026" text:class-names=""> </text:span><text:span text:style-name="a2027" text:class-names=""/></text:p>
                  </text:list-item>
                </text:list>
              </table:table-cell>
            </table:table-row>
          </table:table>
          <draw:image xlink:href="media/image19.png" xlink:type="simple" xlink:show="embed" xlink:actuate="onLoad"/>
          <svg:title/>
          <svg:desc/>
        </draw:frame>
        <presentation:notes draw:style-name="a2033">
          <draw:page-thumbnail draw:page-number="12" svg:x="1.25in" svg:y="0.75in" svg:width="5in" svg:height="3.75in" presentation:class="page" draw:id="id330" presentation:style-name="a2031" draw:name="Google Shape;1651;g8b83711d28_0_3640:notes">
            <svg:title/>
            <svg:desc/>
          </draw:page-thumbnail>
          <draw:frame draw:id="id331" presentation:style-name="a2032" draw:name="Google Shape;1652;g8b83711d28_0_3640:notes" svg:x="0.75in" svg:y="4.75in" svg:width="6in" svg:height="4.5in" presentation:class="notes" presentation:placeholder="true">
            <draw:text-box/>
            <svg:title/>
            <svg:desc/>
          </draw:frame>
        </presentation:notes>
      </draw:page>
      <presentation:settings/>
    </office:presentation>
  </office:body>
</office:document-content>
</file>

<file path=styles.xml><?xml version="1.0" encoding="utf-8"?>
<office:document-styles xmlns:dom="http://www.w3.org/2001/xml-events" xmlns:draw="urn:oasis:names:tc:opendocument:xmlns:drawing:1.0" xmlns:fo="urn:oasis:names:tc:opendocument:xmlns:xsl-fo-compatible:1.0" xmlns:presentation="urn:oasis:names:tc:opendocument:xmlns:presentation:1.0" xmlns:smil="urn:oasis:names:tc:opendocument:xmlns:smil-compatible:1.0" xmlns:style="urn:oasis:names:tc:opendocument:xmlns:style:1.0" xmlns:svg="urn:oasis:names:tc:opendocument:xmlns:svg-compatible:1.0" xmlns:table="urn:oasis:names:tc:opendocument:xmlns:table:1.0" xmlns:text="urn:oasis:names:tc:opendocument:xmlns:text:1.0" xmlns:xlink="http://www.w3.org/1999/xlink" xmlns:office="urn:oasis:names:tc:opendocument:xmlns:office:1.0">
  <office:styles>
    <style:presentation-page-layout style:name="Master1-PPL1" style:display-name="TITLE">
      <presentation:placeholder presentation:object="title" svg:x="0.7874in" svg:y="2.42775in" svg:width="4.97703in" svg:height="2.993in"/>
      <presentation:placeholder presentation:object="subtitle" svg:x="0.7874in" svg:y="5.25241in" svg:width="3.53281in" svg:height="1.46019in"/>
    </style:presentation-page-layout>
    <style:presentation-page-layout style:name="Master1-PPL2" style:display-name="SECTION_TITLE_AND_DESCRIPTION">
      <presentation:placeholder presentation:object="title" svg:x="0.29035in" svg:y="1.79816in" svg:width="4.42388in" svg:height="2.16142in"/>
      <presentation:placeholder presentation:object="subtitle" svg:x="0.29035in" svg:y="4.08731in" svg:width="4.42388in" svg:height="1.80096in"/>
      <presentation:placeholder presentation:object="outline" svg:x="5.4019in" svg:y="1.05581in" svg:width="4.19619in" svg:height="5.38801in"/>
    </style:presentation-page-layout>
    <style:presentation-page-layout style:name="Master1-PPL3" style:display-name="CUSTOM_28"/>
    <style:presentation-page-layout style:name="Master1-PPL4" style:display-name="CUSTOM_29"/>
    <style:presentation-page-layout style:name="Master1-PPL5" style:display-name="CUSTOM_30"/>
    <style:presentation-page-layout style:name="Master1-PPL6" style:display-name="CUSTOM_31"/>
    <style:presentation-page-layout style:name="Master1-PPL7" style:display-name="Title only 5">
      <presentation:placeholder presentation:object="title" svg:x="0.7874in" svg:y="0.7874in" svg:width="3.27264in" svg:height="1.50875in"/>
    </style:presentation-page-layout>
    <style:presentation-page-layout style:name="Master2-PPL1" style:display-name="Title slide">
      <presentation:placeholder presentation:object="title" svg:x="0.7874in" svg:y="2.42775in" svg:width="4.97703in" svg:height="2.993in"/>
      <presentation:placeholder presentation:object="subtitle" svg:x="0.7874in" svg:y="5.25241in" svg:width="3.53281in" svg:height="1.46019in"/>
    </style:presentation-page-layout>
    <style:presentation-page-layout style:name="Master2-PPL2" style:display-name="Section header">
      <presentation:placeholder presentation:object="title" svg:x="5.95833in" svg:y="2.42957in" svg:width="3.2605in" svg:height="1.22747in"/>
      <presentation:placeholder presentation:object="title" svg:x="3.59383in" svg:y="2.31846in" svg:width="2.81234in" svg:height="2.86308in"/>
      <presentation:placeholder presentation:object="subtitle" svg:x="5.95833in" svg:y="3.58815in" svg:width="3.2605in" svg:height="1.0783in"/>
    </style:presentation-page-layout>
    <style:presentation-page-layout style:name="Master2-PPL3" style:display-name="Title and body">
      <presentation:placeholder presentation:object="title" svg:x="1.92077in" svg:y="1.75908in" svg:width="4.45013in" svg:height="0.83508in"/>
      <presentation:placeholder presentation:object="subtitle" svg:x="1.92077in" svg:y="2.97222in" svg:width="3.8084in" svg:height="2.77778in"/>
    </style:presentation-page-layout>
    <style:presentation-page-layout style:name="Master2-PPL4" style:display-name="Title and two columns">
      <presentation:placeholder presentation:object="title" svg:x="0.7874in" svg:y="0.7874in" svg:width="8.4252in" svg:height="1.44051in"/>
      <presentation:placeholder presentation:object="subtitle" svg:x="1.18425in" svg:y="4.30556in" svg:width="2.68766in" svg:height="0.75022in"/>
      <presentation:placeholder presentation:object="subtitle" svg:x="6.1281in" svg:y="4.30556in" svg:width="2.68766in" svg:height="0.75022in"/>
      <presentation:placeholder presentation:object="subtitle" svg:x="1.01476in" svg:y="4.91667in" svg:width="3.02657in" svg:height="1.29746in"/>
      <presentation:placeholder presentation:object="subtitle" svg:x="5.95866in" svg:y="4.91667in" svg:width="3.02657in" svg:height="1.29746in"/>
    </style:presentation-page-layout>
    <style:presentation-page-layout style:name="Master2-PPL5" style:display-name="Title only">
      <presentation:placeholder presentation:object="title" svg:x="0.7874in" svg:y="0.7874in" svg:width="8.41043in" svg:height="1.07393in"/>
    </style:presentation-page-layout>
    <style:presentation-page-layout style:name="Master2-PPL6" style:display-name="One column text">
      <presentation:placeholder presentation:object="title" svg:x="0.82242in" svg:y="0.81015in" svg:width="3.07087in" svg:height="1.10192in"/>
      <presentation:placeholder presentation:object="outline" svg:x="0.82242in" svg:y="2.02625in" svg:width="3.07087in" svg:height="2.3797in"/>
    </style:presentation-page-layout>
    <style:presentation-page-layout style:name="Master2-PPL7" style:display-name="Main point">
      <presentation:placeholder presentation:object="title" svg:x="2.68373in" svg:y="2.11702in" svg:width="4.63255in" svg:height="3.26597in"/>
    </style:presentation-page-layout>
    <style:presentation-page-layout style:name="Master2-PPL8" style:display-name="Section title and description">
      <presentation:placeholder presentation:object="title" svg:x="0.29035in" svg:y="1.79816in" svg:width="4.42388in" svg:height="2.16142in"/>
      <presentation:placeholder presentation:object="subtitle" svg:x="0.29035in" svg:y="4.08731in" svg:width="4.42388in" svg:height="1.80096in"/>
      <presentation:placeholder presentation:object="outline" svg:x="5.4019in" svg:y="1.05581in" svg:width="4.19619in" svg:height="5.38801in"/>
    </style:presentation-page-layout>
    <style:presentation-page-layout style:name="Master2-PPL9" style:display-name="Caption">
      <presentation:placeholder presentation:object="title" svg:x="0.7874in" svg:y="4.37945in" svg:width="2.77526in" svg:height="1.94401in"/>
    </style:presentation-page-layout>
    <style:presentation-page-layout style:name="Master2-PPL10" style:display-name="Big number">
      <presentation:placeholder presentation:object="title" svg:x="1.84744in" svg:y="2.52778in" svg:width="6.30512in" svg:height="1.44838in"/>
      <presentation:placeholder presentation:object="outline" svg:x="3.27789in" svg:y="3.80949in" svg:width="3.44423in" svg:height="0.63517in"/>
    </style:presentation-page-layout>
    <style:presentation-page-layout style:name="Master2-PPL11" style:display-name="Title and list">
      <presentation:placeholder presentation:object="title" svg:x="1.67602in" svg:y="0.7874in" svg:width="6.64797in" svg:height="1.04593in"/>
      <presentation:placeholder presentation:object="outline" svg:x="0.78281in" svg:y="1.75649in" svg:width="8.42979in" svg:height="4.93788in"/>
    </style:presentation-page-layout>
    <style:presentation-page-layout style:name="Master2-PPL12" style:display-name="Table of contents">
      <presentation:placeholder presentation:object="title" svg:x="0.7874in" svg:y="0.7874in" svg:width="8.4252in" svg:height="0.83508in"/>
      <presentation:placeholder presentation:object="subtitle" svg:x="2.75391in" svg:y="2.44444in" svg:width="1.89206in" svg:height="0.44444in"/>
      <presentation:placeholder presentation:object="subtitle" svg:x="6.57469in" svg:y="2.44444in" svg:width="1.89206in" svg:height="0.44444in"/>
      <presentation:placeholder presentation:object="subtitle" svg:x="6.57469in" svg:y="2.88889in" svg:width="1.95571in" svg:height="1.16667in"/>
      <presentation:placeholder presentation:object="subtitle" svg:x="2.75391in" svg:y="2.88889in" svg:width="1.95571in" svg:height="1.16667in"/>
      <presentation:placeholder presentation:object="subtitle" svg:x="2.75391in" svg:y="4.76815in" svg:width="1.89206in" svg:height="0.44444in"/>
      <presentation:placeholder presentation:object="subtitle" svg:x="6.57469in" svg:y="4.76815in" svg:width="1.89206in" svg:height="0.44444in"/>
      <presentation:placeholder presentation:object="subtitle" svg:x="6.57469in" svg:y="5.2126in" svg:width="1.95571in" svg:height="1.16667in"/>
      <presentation:placeholder presentation:object="subtitle" svg:x="2.75391in" svg:y="5.2126in" svg:width="1.95571in" svg:height="1.16667in"/>
      <presentation:placeholder presentation:object="title" svg:x="1.51299in" svg:y="2.44444in" svg:width="1.04035in" svg:height="0.96457in"/>
      <presentation:placeholder presentation:object="title" svg:x="5.33591in" svg:y="2.44444in" svg:width="1.04035in" svg:height="0.96457in"/>
      <presentation:placeholder presentation:object="title" svg:x="1.51299in" svg:y="4.73611in" svg:width="1.04035in" svg:height="0.96457in"/>
      <presentation:placeholder presentation:object="title" svg:x="5.33591in" svg:y="4.73611in" svg:width="1.04035in" svg:height="0.96457in"/>
    </style:presentation-page-layout>
    <style:presentation-page-layout style:name="Master2-PPL13" style:display-name="Quote">
      <presentation:placeholder presentation:object="title" svg:x="1.14214in" svg:y="4.73371in" svg:width="3.66437in" svg:height="0.83508in"/>
      <presentation:placeholder presentation:object="subtitle" svg:x="1.14214in" svg:y="1.84055in" svg:width="3.66437in" svg:height="2.7979in"/>
    </style:presentation-page-layout>
    <style:presentation-page-layout style:name="Master2-PPL14" style:display-name="Title only 1">
      <presentation:placeholder presentation:object="title" svg:x="1.88927in" svg:y="0.7874in" svg:width="6.22146in" svg:height="0.88364in"/>
    </style:presentation-page-layout>
    <style:presentation-page-layout style:name="Master2-PPL15" style:display-name="Title and list 1">
      <presentation:placeholder presentation:object="title" svg:x="0.77838in" svg:y="0.7874in" svg:width="4.04528in" svg:height="1.47419in"/>
      <presentation:placeholder presentation:object="outline" svg:x="0.7874in" svg:y="2.17472in" svg:width="4.7664in" svg:height="4.52012in"/>
    </style:presentation-page-layout>
    <style:presentation-page-layout style:name="Master2-PPL16" style:display-name="Section header 1">
      <presentation:placeholder presentation:object="title" svg:x="6.125in" svg:y="2.42957in" svg:width="3.2605in" svg:height="1.22747in"/>
      <presentation:placeholder presentation:object="title" svg:x="3.59383in" svg:y="2.31846in" svg:width="2.81234in" svg:height="2.86308in"/>
      <presentation:placeholder presentation:object="subtitle" svg:x="6.125in" svg:y="3.58815in" svg:width="3.2605in" svg:height="1.0783in"/>
    </style:presentation-page-layout>
    <style:presentation-page-layout style:name="Master2-PPL17" style:display-name="Title and three columns">
      <presentation:placeholder presentation:object="title" svg:x="2.24295in" svg:y="0.7874in" svg:width="5.51411in" svg:height="1.61286in"/>
      <presentation:placeholder presentation:object="subtitle" svg:x="1.03124in" svg:y="4.26619in" svg:width="1.75in" svg:height="0.44444in"/>
      <presentation:placeholder presentation:object="subtitle" svg:x="4.125in" svg:y="4.26619in" svg:width="1.75in" svg:height="0.44444in"/>
      <presentation:placeholder presentation:object="subtitle" svg:x="7.21874in" svg:y="4.26619in" svg:width="1.75in" svg:height="0.44444in"/>
      <presentation:placeholder presentation:object="subtitle" svg:x="3.89582in" svg:y="4.77264in" svg:width="2.20833in" svg:height="1.16667in"/>
      <presentation:placeholder presentation:object="subtitle" svg:x="6.98958in" svg:y="4.77264in" svg:width="2.20833in" svg:height="1.16667in"/>
      <presentation:placeholder presentation:object="subtitle" svg:x="0.80207in" svg:y="4.77264in" svg:width="2.20833in" svg:height="1.16667in"/>
    </style:presentation-page-layout>
    <style:presentation-page-layout style:name="Master2-PPL18" style:display-name="Title and four columns">
      <presentation:placeholder presentation:object="title" svg:x="2.28789in" svg:y="0.7874in" svg:width="5.42421in" svg:height="1.97638in"/>
      <presentation:placeholder presentation:object="subtitle" svg:x="7.70693in" svg:y="4.68052in" svg:width="1.46096in" svg:height="0.44444in"/>
      <presentation:placeholder presentation:object="subtitle" svg:x="7.66215in" svg:y="5.25795in" svg:width="1.55052in" svg:height="1.04724in"/>
      <presentation:placeholder presentation:object="subtitle" svg:x="0.83212in" svg:y="4.69842in" svg:width="1.46096in" svg:height="0.44444in"/>
      <presentation:placeholder presentation:object="subtitle" svg:x="0.78733in" svg:y="5.25798in" svg:width="1.55052in" svg:height="1.04724in"/>
      <presentation:placeholder presentation:object="subtitle" svg:x="3.12372in" svg:y="4.69842in" svg:width="1.46096in" svg:height="0.44444in"/>
      <presentation:placeholder presentation:object="subtitle" svg:x="3.07893in" svg:y="5.25798in" svg:width="1.55052in" svg:height="1.04724in"/>
      <presentation:placeholder presentation:object="subtitle" svg:x="5.41533in" svg:y="4.69842in" svg:width="1.46096in" svg:height="0.44444in"/>
      <presentation:placeholder presentation:object="subtitle" svg:x="5.37055in" svg:y="5.25798in" svg:width="1.55052in" svg:height="1.04724in"/>
    </style:presentation-page-layout>
    <style:presentation-page-layout style:name="Master2-PPL19" style:display-name="One column text 1">
      <presentation:placeholder presentation:object="title" svg:x="2.85203in" svg:y="0.7874in" svg:width="4.29593in" svg:height="0.90639in"/>
      <presentation:placeholder presentation:object="subtitle" svg:x="3.17241in" svg:y="3.92396in" svg:width="3.65518in" svg:height="2.60105in"/>
      <presentation:placeholder presentation:object="subtitle" svg:x="4.00312in" svg:y="3.34061in" svg:width="1.99377in" svg:height="0.44444in"/>
    </style:presentation-page-layout>
    <style:presentation-page-layout style:name="Master2-PPL20" style:display-name="Title and text">
      <presentation:placeholder presentation:object="title" svg:x="0.7874in" svg:y="2.41218in" svg:width="4.29167in" svg:height="1.45757in"/>
      <presentation:placeholder presentation:object="subtitle" svg:x="0.79167in" svg:y="4.04493in" svg:width="4.29167in" svg:height="1.04287in"/>
    </style:presentation-page-layout>
    <style:presentation-page-layout style:name="Master2-PPL21" style:display-name="Big numbers and text">
      <presentation:placeholder presentation:object="title" svg:x="0.90754in" svg:y="0.89851in" svg:width="4.25295in" svg:height="0.96457in"/>
      <presentation:placeholder presentation:object="subtitle" svg:x="0.70833in" svg:y="1.85302in" svg:width="4.54593in" svg:height="0.56605in"/>
      <presentation:placeholder presentation:object="title" svg:x="0.90754in" svg:y="2.95407in" svg:width="4.25295in" svg:height="0.96457in"/>
      <presentation:placeholder presentation:object="subtitle" svg:x="0.70833in" svg:y="3.76in" svg:width="4.54593in" svg:height="0.56605in"/>
      <presentation:placeholder presentation:object="title" svg:x="0.90754in" svg:y="5.01495in" svg:width="4.25295in" svg:height="0.96457in"/>
      <presentation:placeholder presentation:object="subtitle" svg:x="0.70833in" svg:y="5.81567in" svg:width="4.54593in" svg:height="0.56605in"/>
    </style:presentation-page-layout>
    <style:presentation-page-layout style:name="Master2-PPL22" style:display-name="Title only 2">
      <presentation:placeholder presentation:object="title" svg:x="0.7874in" svg:y="0.7874in" svg:width="6.22146in" svg:height="1.50875in"/>
    </style:presentation-page-layout>
    <style:presentation-page-layout style:name="Master2-PPL23" style:display-name="Title and six columns">
      <presentation:placeholder presentation:object="title" svg:x="0.7874in" svg:y="2.21829in" svg:width="2.80545in" svg:height="3.06343in"/>
      <presentation:placeholder presentation:object="subtitle" svg:x="4.59331in" svg:y="2.95755in" svg:width="1.45374in" svg:height="0.44444in"/>
      <presentation:placeholder presentation:object="subtitle" svg:x="7.66995in" svg:y="2.93965in" svg:width="1.45374in" svg:height="0.44444in"/>
      <presentation:placeholder presentation:object="subtitle" svg:x="4.59331in" svg:y="3.40203in" svg:width="1.54265in" svg:height="1.04724in"/>
      <presentation:placeholder presentation:object="subtitle" svg:x="7.66995in" svg:y="3.40199in" svg:width="1.54265in" svg:height="1.04724in"/>
      <presentation:placeholder presentation:object="subtitle" svg:x="4.59331in" svg:y="5.1098in" svg:width="1.45374in" svg:height="0.44444in"/>
      <presentation:placeholder presentation:object="subtitle" svg:x="7.66995in" svg:y="5.0919in" svg:width="1.45374in" svg:height="0.44444in"/>
      <presentation:placeholder presentation:object="subtitle" svg:x="4.59331in" svg:y="5.55428in" svg:width="1.54265in" svg:height="1.04724in"/>
      <presentation:placeholder presentation:object="subtitle" svg:x="7.66995in" svg:y="5.55424in" svg:width="1.54265in" svg:height="1.04724in"/>
      <presentation:placeholder presentation:object="subtitle" svg:x="4.59331in" svg:y="0.8053in" svg:width="1.45374in" svg:height="0.44444in"/>
      <presentation:placeholder presentation:object="subtitle" svg:x="7.66995in" svg:y="0.7874in" svg:width="1.45374in" svg:height="0.44444in"/>
      <presentation:placeholder presentation:object="subtitle" svg:x="4.59331in" svg:y="1.24978in" svg:width="1.54265in" svg:height="1.04724in"/>
      <presentation:placeholder presentation:object="subtitle" svg:x="7.66995in" svg:y="1.24975in" svg:width="1.54265in" svg:height="1.04724in"/>
    </style:presentation-page-layout>
    <style:presentation-page-layout style:name="Master2-PPL24" style:display-name="Percentages">
      <presentation:placeholder presentation:object="title" svg:x="0.7874in" svg:y="0.7874in" svg:width="8.4252in" svg:height="0.83508in"/>
      <presentation:placeholder presentation:object="subtitle" svg:x="1.03124in" svg:y="5.28204in" svg:width="1.75in" svg:height="0.44444in"/>
      <presentation:placeholder presentation:object="subtitle" svg:x="4.125in" svg:y="5.28204in" svg:width="1.75in" svg:height="0.44444in"/>
      <presentation:placeholder presentation:object="subtitle" svg:x="7.13328in" svg:y="5.28204in" svg:width="1.75in" svg:height="0.44444in"/>
      <presentation:placeholder presentation:object="title" svg:x="1.20497in" svg:y="3.58333in" svg:width="1.40256in" svg:height="0.54156in"/>
      <presentation:placeholder presentation:object="title" svg:x="4.29872in" svg:y="3.58333in" svg:width="1.40256in" svg:height="0.54156in"/>
      <presentation:placeholder presentation:object="title" svg:x="7.30701in" svg:y="3.58333in" svg:width="1.40256in" svg:height="0.54156in"/>
      <presentation:placeholder presentation:object="subtitle" svg:x="3.81037in" svg:y="5.81354in" svg:width="2.37927in" svg:height="0.89895in"/>
      <presentation:placeholder presentation:object="subtitle" svg:x="6.81865in" svg:y="5.81354in" svg:width="2.37927in" svg:height="0.89895in"/>
      <presentation:placeholder presentation:object="subtitle" svg:x="0.7874in" svg:y="5.81354in" svg:width="2.37927in" svg:height="0.89895in"/>
    </style:presentation-page-layout>
    <style:presentation-page-layout style:name="Master2-PPL25" style:display-name="Main Point 1">
      <presentation:placeholder presentation:object="title" svg:x="3in" svg:y="2.11144in" svg:width="4in" svg:height="2.44882in"/>
      <presentation:placeholder presentation:object="subtitle" svg:x="3.05331in" svg:y="4.22692in" svg:width="3.89337in" svg:height="1.91207in"/>
    </style:presentation-page-layout>
    <style:presentation-page-layout style:name="Master2-PPL26" style:display-name="Title and two columns 1">
      <presentation:placeholder presentation:object="subtitle" svg:x="1.18425in" svg:y="5.40278in" svg:width="2.68766in" svg:height="0.65311in"/>
      <presentation:placeholder presentation:object="subtitle" svg:x="6.12811in" svg:y="5.40278in" svg:width="2.68766in" svg:height="0.65311in"/>
      <presentation:placeholder presentation:object="subtitle" svg:x="1.01476in" svg:y="5.8773in" svg:width="3.02657in" svg:height="0.83508in"/>
      <presentation:placeholder presentation:object="subtitle" svg:x="5.95866in" svg:y="5.8773in" svg:width="3.02657in" svg:height="0.83508in"/>
      <presentation:placeholder presentation:object="title" svg:x="4.02133in" svg:y="0.7874in" svg:width="1.95735in" svg:height="0.83508in"/>
    </style:presentation-page-layout>
    <style:presentation-page-layout style:name="Master2-PPL27" style:display-name="Title only 3">
      <presentation:placeholder presentation:object="title" svg:x="0.7874in" svg:y="0.7874in" svg:width="6.22146in" svg:height="1.50875in"/>
    </style:presentation-page-layout>
    <style:presentation-page-layout style:name="Master2-PPL28" style:display-name="Title only 4">
      <presentation:placeholder presentation:object="title" svg:x="0.7874in" svg:y="0.7874in" svg:width="3.37697in" svg:height="1.50875in"/>
    </style:presentation-page-layout>
    <style:presentation-page-layout style:name="Master2-PPL29" style:display-name="Title only 5">
      <presentation:placeholder presentation:object="title" svg:x="0.7874in" svg:y="0.7874in" svg:width="3.27264in" svg:height="1.50875in"/>
    </style:presentation-page-layout>
    <style:presentation-page-layout style:name="Master2-PPL30" style:display-name="Mockup 1">
      <presentation:placeholder presentation:object="title" svg:x="6.58022in" svg:y="2.21315in" svg:width="2.31266in" svg:height="1.87927in"/>
      <presentation:placeholder presentation:object="subtitle" svg:x="6.32825in" svg:y="3.89797in" svg:width="2.8166in" svg:height="1.38889in"/>
    </style:presentation-page-layout>
    <style:presentation-page-layout style:name="Master2-PPL31" style:display-name="Mockup 2">
      <presentation:placeholder presentation:object="title" svg:x="1.1227in" svg:y="2.21315in" svg:width="2.31266in" svg:height="1.87927in"/>
      <presentation:placeholder presentation:object="subtitle" svg:x="0.87074in" svg:y="3.89797in" svg:width="2.8166in" svg:height="1.38889in"/>
    </style:presentation-page-layout>
    <style:presentation-page-layout style:name="Master2-PPL32" style:display-name="Title and three columns 1">
      <presentation:placeholder presentation:object="title" svg:x="2.65436in" svg:y="0.7874in" svg:width="4.69127in" svg:height="1.08749in"/>
      <presentation:placeholder presentation:object="subtitle" svg:x="1.28124in" svg:y="5.26389in" svg:width="1.75in" svg:height="0.44444in"/>
      <presentation:placeholder presentation:object="subtitle" svg:x="4.125in" svg:y="5.26389in" svg:width="1.75in" svg:height="0.44444in"/>
      <presentation:placeholder presentation:object="subtitle" svg:x="6.96874in" svg:y="5.26389in" svg:width="1.75in" svg:height="0.44444in"/>
      <presentation:placeholder presentation:object="subtitle" svg:x="4.09383in" svg:y="3.85182in" svg:width="1.81234in" svg:height="1.16667in"/>
      <presentation:placeholder presentation:object="subtitle" svg:x="6.93758in" svg:y="3.85182in" svg:width="1.81234in" svg:height="1.16667in"/>
      <presentation:placeholder presentation:object="subtitle" svg:x="1.25008in" svg:y="3.85182in" svg:width="1.81234in" svg:height="1.16667in"/>
    </style:presentation-page-layout>
    <style:presentation-page-layout style:name="Master2-PPL33" style:display-name="Title and list 2">
      <presentation:placeholder presentation:object="title" svg:x="1.67602in" svg:y="0.7874in" svg:width="6.64797in" svg:height="1.04593in"/>
      <presentation:placeholder presentation:object="outline" svg:x="0.84367in" svg:y="2.59722in" svg:width="4.17487in" svg:height="3.96369in"/>
      <presentation:placeholder presentation:object="outline" svg:x="5.27904in" svg:y="2.59722in" svg:width="3.95308in" svg:height="3.96369in"/>
      <presentation:placeholder presentation:object="subtitle" svg:x="0.84367in" svg:y="2.09948in" svg:width="8.36909in" svg:height="0.51094in"/>
    </style:presentation-page-layout>
    <style:presentation-page-layout style:name="Master2-PPL34" style:display-name="Background"/>
    <style:presentation-page-layout style:name="Master2-PPL35" style:display-name="Background 2"/>
    <style:presentation-page-layout style:name="Master2-PPL36" style:display-name="Background 3"/>
    <style:style style:family="graphic" style:name="Graphics"/>
    <style:style style:family="table-cell" style:name="a883">
      <style:table-cell-properties fo:border-top="0.01042in solid #9e9e9e" fo:border-bottom="0.01042in solid #9e9e9e" fo:border-left="0.01042in solid #9e9e9e" fo:border-right="0.01042in solid #9e9e9e"/>
      <style:text-properties fo:color="#000000" fo:font-family="Arial" style:font-family-asian="Arial" style:font-family-complex="Arial"/>
    </style:style>
    <style:style style:family="table-cell" style:name="a884">
      <style:table-cell-properties/>
      <style:text-properties/>
    </style:style>
    <style:style style:family="table-cell" style:name="a890">
      <style:table-cell-properties/>
      <style:text-properties/>
    </style:style>
    <style:style style:family="table-cell" style:name="a885">
      <style:table-cell-properties/>
      <style:text-properties/>
    </style:style>
    <style:style style:family="table-cell" style:name="a891">
      <style:table-cell-properties/>
      <style:text-properties/>
    </style:style>
    <style:style style:family="table-cell" style:name="a892">
      <style:table-cell-properties fo:background-color="#ffffff" fo:border-top="0.02778in solid #000000" fo:border-bottom="0.02778in solid #000000"/>
      <style:text-properties fo:color="#000000" fo:font-family="+mn-lt" style:font-family-asian="+mn-ea" style:font-family-complex="+mn-cs"/>
    </style:style>
    <style:style style:family="table-cell" style:name="a886">
      <style:table-cell-properties/>
      <style:text-properties/>
    </style:style>
    <style:style style:family="table-cell" style:name="a887">
      <style:table-cell-properties/>
      <style:text-properties/>
    </style:style>
    <style:style style:family="table-cell" style:name="a893">
      <style:table-cell-properties fo:background-color="#e7e7e7"/>
    </style:style>
    <style:style style:family="table-cell" style:name="a888">
      <style:table-cell-properties/>
      <style:text-properties/>
    </style:style>
    <style:style style:family="table-cell" style:name="a894">
      <style:table-cell-properties fo:background-color="#e7e7e7"/>
    </style:style>
    <style:style style:family="table-cell" style:name="a889">
      <style:table-cell-properties/>
      <style:text-properties/>
    </style:style>
    <style:style style:family="table-cell" style:name="a895">
      <style:table-cell-properties fo:background-color="#64e572" fo:border-bottom="0.02778in solid #000000"/>
      <style:text-properties fo:color="#ffffff" fo:font-family="+mn-lt" style:font-family-asian="+mn-ea" style:font-family-complex="+mn-cs" fo:font-weight="bold" style:font-weight-asian="bold" style:font-weight-complex="bold"/>
    </style:style>
    <style:style style:family="table-cell" style:name="a896">
      <style:table-cell-properties fo:background-color="#ffffff" fo:border-top="0.05556in double #000000"/>
      <style:text-properties fo:font-weight="bold" style:font-weight-asian="bold" style:font-weight-complex="bold"/>
    </style:style>
    <style:style style:family="table-cell" style:name="a897">
      <style:table-cell-properties fo:background-color="#64e572"/>
      <style:text-properties fo:color="#ffffff" fo:font-family="+mn-lt" style:font-family-asian="+mn-ea" style:font-family-complex="+mn-cs" fo:font-weight="bold" style:font-weight-asian="bold" style:font-weight-complex="bold"/>
    </style:style>
    <style:style style:family="table-cell" style:name="a898">
      <style:table-cell-properties fo:background-color="#64e572"/>
      <style:text-properties fo:color="#ffffff" fo:font-family="+mn-lt" style:font-family-asian="+mn-ea" style:font-family-complex="+mn-cs" fo:font-weight="bold" style:font-weight-asian="bold" style:font-weight-complex="bold"/>
    </style:style>
    <style:default-style style:family="graphic">
      <style:graphic-properties draw:fill="solid" draw:fill-color="#058dc7" draw:opacity="100%" draw:stroke="solid" svg:stroke-width="0.02778in" svg:stroke-color="#036692" svg:stroke-opacity="100%" svg:stroke-linecap="butt"/>
    </style:default-style>
    <table:table-template table:name="{2A488322-F2BA-4B5B-9748-0D474271808F}">
      <table:first-row table:style-name="a895" table:paragraph-style-name=""/>
      <table:last-row table:style-name="a896" table:paragraph-style-name=""/>
      <table:first-column table:style-name="a897" table:paragraph-style-name=""/>
      <table:last-column table:style-name="a898" table:paragraph-style-name=""/>
      <table:body table:style-name="a892" table:paragraph-style-name=""/>
      <table:odd-rows table:style-name="a894" table:paragraph-style-name=""/>
      <table:odd-columns table:style-name="a893" table:paragraph-style-name=""/>
    </table:table-template>
    <table:table-template table:name="{06063059-F6FE-4576-9B22-FDCD02F652C9}">
      <table:first-row table:style-name="a888" table:paragraph-style-name=""/>
      <table:last-row table:style-name="a889" table:paragraph-style-name=""/>
      <table:first-column table:style-name="a890" table:paragraph-style-name=""/>
      <table:last-column table:style-name="a891" table:paragraph-style-name=""/>
      <table:body table:style-name="a883" table:paragraph-style-name=""/>
      <table:even-rows table:style-name="a886" table:paragraph-style-name=""/>
      <table:odd-rows table:style-name="a887" table:paragraph-style-name=""/>
      <table:even-columns table:style-name="a884" table:paragraph-style-name=""/>
      <table:odd-columns table:style-name="a885" table:paragraph-style-name=""/>
    </table:table-template>
  </office:styles>
  <office:automatic-styles>
    <style:page-layout style:name="pageLayout1">
      <style:page-layout-properties fo:page-width="10in" fo:page-height="7.5in" style:print-orientation="landscape" style:register-truth-ref-style-name=""/>
    </style:page-layout>
    <style:page-layout style:name="pageLayout2">
      <style:page-layout-properties fo:page-width="7.5in" fo:page-height="10in" style:print-orientation="portrait" style:register-truth-ref-style-name=""/>
    </style:page-layout>
    <style:page-layout style:name="pageLayout3">
      <style:page-layout-properties fo:page-width="7.5in" fo:page-height="10in" style:print-orientation="portrait" style:register-truth-ref-style-name=""/>
    </style:page-layout>
    <style:style style:family="presentation" style:name="a227">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resentation" style:name="a303">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text" style:name="a228">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04">
      <style:graphic-properties draw:fill="none" draw:stroke="solid" svg:stroke-width="0.01042in" svg:stroke-color="#000000" svg:stroke-opacity="100%" draw:stroke-linejoin="round" svg:stroke-linecap="butt"/>
    </style:style>
    <style:style style:family="paragraph" style:name="a229">
      <style:paragraph-properties fo:line-height="100%" fo:text-align="left" style:tab-stop-distance="1in" fo:margin-left="0.49999in" fo:margin-right="0in" fo:text-indent="-0.33332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05">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06">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08">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309">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aragraph" style:name="a15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1">
      <style:graphic-properties fo:wrap-option="wrap" fo:padding-top="0.09998in" fo:padding-bottom="0.09998in" fo:padding-left="0.09998in" fo:padding-right="0.09998in" draw:textarea-vertical-align="middle" draw:textarea-horizontal-align="left" draw:fill="solid" draw:fill-color="#ffada4" draw:opacity="100%" draw:stroke="none" draw:auto-grow-width="false" draw:auto-grow-height="false"/>
      <style:paragraph-properties style:font-independent-line-spacing="true" style:writing-mode="lr-tb"/>
    </style:style>
    <style:style style:family="presentation" style:name="a152">
      <style:graphic-properties draw:fill="none" draw:stroke="solid" svg:stroke-width="0.01042in" svg:stroke-color="#000000" svg:stroke-opacity="100%" draw:stroke-linejoin="round" svg:stroke-linecap="butt"/>
    </style:style>
    <style:style style:family="text" style:name="a153">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4">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31">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232">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13889in" style:font-size-asian="0.13889in" style:font-size-complex="0.13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56">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233">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13889in" style:font-size-asian="0.13889in" style:font-size-complex="0.13889in" fo:letter-spacing="0in" fo:language="en" fo:country="US" fo:font-style="normal" style:font-style-asian="normal" style:font-style-complex="normal" style:text-underline-type="none" style:text-underline-style="none" style:text-underline-width="auto" fo:font-weight="bold" style:font-weight-asian="bold" style:font-weight-complex="bold" style:text-underline-mode="continuous" style:letter-kerning="false"/>
    </style:style>
    <style:style style:family="drawing-page" style:name="a157">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234">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13889in" style:font-size-asian="0.13889in" style:font-size-complex="0.13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58">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310">
      <style:drawing-page-properties draw:fill="solid" draw:fill-color="#ffada4" draw:opacity="100%" presentation:visibility="visible" draw:background-size="border" presentation:background-objects-visible="true" presentation:background-visible="false" presentation:display-header="false" presentation:display-footer="false" presentation:display-page-number="false" presentation:display-date-time="false"/>
    </style:style>
    <style:style style:family="text" style:name="a235">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13889in" style:font-size-asian="0.13889in" style:font-size-complex="0.13889in" fo:letter-spacing="0in" fo:language="en" fo:country="US" fo:font-style="normal" style:font-style-asian="normal" style:font-style-complex="normal" style:text-underline-type="none" style:text-underline-style="none" style:text-underline-width="auto" fo:font-weight="bold" style:font-weight-asian="bold" style:font-weight-complex="bold" style:text-underline-mode="continuous" style:letter-kerning="false"/>
    </style:style>
    <style:style style:family="text" style:name="a159">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11">
      <style:text-properties fo:font-variant="normal" fo:text-transform="none" fo:color="#0a5265" style:text-line-through-type="none" style:text-line-through-style="none" style:text-line-through-width="auto" style:text-line-through-color="font-color" style:text-position="0% 100%" fo:font-family="Pacifico" style:font-family-asian="Pacifico" style:font-family-complex="Pacifico" fo:font-size="0.38889in" style:font-size-asian="0.38889in" style:font-size-complex="0.38889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6">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13889in" style:font-size-asian="0.13889in" style:font-size-complex="0.13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12">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7">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13889in" style:font-size-asian="0.13889in" style:font-size-complex="0.13889in" fo:letter-spacing="0in" fo:language="en" fo:country="US" fo:font-style="normal" style:font-style-asian="normal" style:font-style-complex="normal" style:text-underline-type="none" style:text-underline-style="none" style:text-underline-width="auto" fo:font-weight="bold" style:font-weight-asian="bold" style:font-weight-complex="bold" style:text-underline-mode="continuous" style:letter-kerning="false"/>
    </style:style>
    <style:style style:family="presentation" style:name="a313">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text" style:name="a238">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13889in" style:font-size-asian="0.13889in" style:font-size-complex="0.13889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14">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39">
      <style:paragraph-properties fo:line-height="100%" fo:text-align="left" style:tab-stop-distance="1in" fo:margin-left="0in" fo:margin-right="0in" fo:text-indent="0in" fo:margin-top="0.041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15">
      <style:paragraph-properties fo:line-height="100%" fo:text-align="left" style:tab-stop-distance="1in" fo:margin-left="0.49999in" fo:margin-right="0in" fo:text-indent="-0.3749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17">
      <style:graphic-properties fo:wrap-option="wrap" fo:padding-top="0.09998in" fo:padding-bottom="0.09998in" fo:padding-left="0.09998in" fo:padding-right="0.09998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318">
      <style:graphic-properties draw:fill="none" draw:stroke="solid" svg:stroke-width="0.01042in" svg:stroke-color="#000000" svg:stroke-opacity="100%" draw:stroke-linejoin="round" svg:stroke-linecap="butt"/>
    </style:style>
    <style:style style:family="text" style:name="a319">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61">
      <style:graphic-properties fo:wrap-option="wrap" fo:padding-top="0.09998in" fo:padding-bottom="0.09998in" fo:padding-left="0.09998in" fo:padding-right="0.09998in" draw:textarea-vertical-align="middle" draw:textarea-horizontal-align="left" draw:fill="solid" draw:fill-color="#ffada4" draw:opacity="100%" draw:stroke="none" draw:auto-grow-width="false" draw:auto-grow-height="false"/>
      <style:paragraph-properties style:font-independent-line-spacing="true" style:writing-mode="lr-tb"/>
    </style:style>
    <style:style style:family="text" style:name="a162">
      <style:text-properties fo:font-variant="normal" fo:text-transform="none" fo:color="#0a5265" style:text-line-through-type="none" style:text-line-through-style="none" style:text-line-through-width="auto" style:text-line-through-color="font-color" style:text-position="0% 100%" fo:font-family="Pacifico" style:font-family-asian="Pacifico" style:font-family-complex="Pacifico" fo:font-size="0.61111in" style:font-size-asian="0.61111in" style:font-size-complex="0.61111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40">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resentation" style:name="a164">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241">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5">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30556in" style:font-size-asian="0.30556in" style:font-size-complex="0.30556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4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6">
      <style:paragraph-properties fo:line-height="100%" fo:text-align="left"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43">
      <style:graphic-properties fo:wrap-option="wrap" fo:padding-top="0.09998in" fo:padding-bottom="0.09998in" fo:padding-left="0.09998in" fo:padding-right="0.09998in" draw:textarea-vertical-align="middle" draw:textarea-horizontal-align="left" draw:fill="solid" draw:fill-color="#ffada4" draw:opacity="100%" draw:stroke="none" draw:auto-grow-width="false" draw:auto-grow-height="false"/>
      <style:paragraph-properties style:font-independent-line-spacing="true" style:writing-mode="lr-tb"/>
    </style:style>
    <style:style style:family="presentation" style:name="a167">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244">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8">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20">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4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46">
      <style:graphic-properties fo:wrap-option="wrap" fo:padding-top="0.09998in" fo:padding-bottom="0.09998in" fo:padding-left="0.09998in" fo:padding-right="0.09998in" draw:textarea-vertical-align="middle" draw:textarea-horizontal-align="left" draw:fill="solid" draw:fill-color="#ffada4" draw:opacity="100%" draw:stroke="none" draw:auto-grow-width="false" draw:auto-grow-height="false"/>
      <style:paragraph-properties style:font-independent-line-spacing="true" style:writing-mode="lr-tb"/>
    </style:style>
    <style:style style:family="presentation" style:name="a322">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resentation" style:name="a247">
      <style:graphic-properties draw:fill="none" draw:stroke="solid" svg:stroke-width="0.01042in" svg:stroke-color="#000000" svg:stroke-opacity="100%" draw:stroke-linejoin="round" svg:stroke-linecap="butt"/>
    </style:style>
    <style:style style:family="drawing-page" style:name="a323">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248">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00">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324">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249">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0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25">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2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02">
      <style:graphic-properties fo:wrap-option="wrap" fo:padding-top="0.09998in" fo:padding-bottom="0.09998in" fo:padding-left="0.09998in" fo:padding-right="0.09998in" draw:textarea-vertical-align="middle" draw:textarea-horizontal-align="left" draw:fill="solid" draw:fill-color="#ffada4" draw:opacity="100%" draw:stroke="none" draw:auto-grow-width="false" draw:auto-grow-height="false"/>
      <style:paragraph-properties style:font-independent-line-spacing="true" style:writing-mode="lr-tb"/>
    </style:style>
    <style:style style:family="graphic" style:name="a327">
      <style:graphic-properties fo:wrap-option="wrap" fo:padding-top="0.09998in" fo:padding-bottom="0.09998in" fo:padding-left="0.09998in" fo:padding-right="0.09998in" draw:textarea-vertical-align="middle" draw:textarea-horizontal-align="left" draw:fill="solid" draw:fill-color="#a9eeee" draw:opacity="100%" draw:stroke="none" draw:auto-grow-width="false" draw:auto-grow-height="false"/>
      <style:paragraph-properties style:font-independent-line-spacing="true" style:writing-mode="lr-tb"/>
    </style:style>
    <style:style style:family="text" style:name="a403">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28">
      <style:text-properties fo:font-variant="normal" fo:text-transform="none" fo:color="#0a5265" style:text-line-through-type="none" style:text-line-through-style="none" style:text-line-through-width="auto" style:text-line-through-color="font-color" style:text-position="0% 100%" fo:font-family="Pacifico" style:font-family-asian="Pacifico" style:font-family-complex="Pacifico" fo:font-size="0.38889in" style:font-size-asian="0.38889in" style:font-size-complex="0.38889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0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29">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05">
      <style:graphic-properties fo:wrap-option="wrap" fo:padding-top="0.09998in" fo:padding-bottom="0.09998in" fo:padding-left="0.09998in" fo:padding-right="0.09998in" draw:textarea-vertical-align="middle" draw:textarea-horizontal-align="left" draw:fill="solid" draw:fill-color="#ffada4" draw:opacity="100%" draw:stroke="none" draw:auto-grow-width="false" draw:auto-grow-height="false"/>
      <style:paragraph-properties style:font-independent-line-spacing="true" style:writing-mode="lr-tb"/>
    </style:style>
    <style:style style:family="text" style:name="a406">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0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08">
      <style:graphic-properties fo:wrap-option="wrap" fo:padding-top="0.09998in" fo:padding-bottom="0.09998in" fo:padding-left="0.09998in" fo:padding-right="0.09998in" draw:textarea-vertical-align="middle" draw:textarea-horizontal-align="left" draw:fill="solid" draw:fill-color="#ffffff" draw:opacity="100%" draw:stroke="none" draw:auto-grow-width="false" draw:auto-grow-height="false"/>
      <style:paragraph-properties style:font-independent-line-spacing="true" style:writing-mode="lr-tb"/>
    </style:style>
    <style:style style:family="text" style:name="a409">
      <style:text-properties fo:font-variant="normal" fo:text-transform="none" fo:color="#0a5265" style:text-line-through-type="none" style:text-line-through-style="none" style:text-line-through-width="auto" style:text-line-through-color="font-color" style:text-position="0% 100%" fo:font-family="Pacifico" style:font-family-asian="Pacifico" style:font-family-complex="Pacifico" fo:font-size="0.38889in" style:font-size-asian="0.38889in" style:font-size-complex="0.38889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70">
      <style:graphic-properties fo:wrap-option="wrap" fo:padding-top="0.09998in" fo:padding-bottom="0.09998in" fo:padding-left="0.09998in" fo:padding-right="0.09998in" draw:textarea-vertical-align="middle" draw:textarea-horizontal-align="left" draw:fill="none" draw:stroke="solid" svg:stroke-width="0.00815in" svg:stroke-color="#fefce4" svg:stroke-opacity="100%" draw:stroke-linejoin="miter" svg:stroke-linecap="round" draw:auto-grow-width="false" draw:auto-grow-height="false"/>
      <style:paragraph-properties style:font-independent-line-spacing="true" style:writing-mode="lr-tb"/>
    </style:style>
    <style:style style:family="text" style:name="a171">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73">
      <style:graphic-properties fo:wrap-option="wrap" fo:padding-top="0.09998in" fo:padding-bottom="0.09998in" fo:padding-left="0.09998in" fo:padding-right="0.09998in" draw:textarea-vertical-align="middle" draw:textarea-horizontal-align="left" draw:fill="none" draw:stroke="solid" svg:stroke-width="0.00815in" svg:stroke-color="#fefce4" svg:stroke-opacity="100%" draw:stroke-linejoin="miter" svg:stroke-linecap="round" draw:auto-grow-width="false" draw:auto-grow-height="false"/>
      <style:paragraph-properties style:font-independent-line-spacing="true" style:writing-mode="lr-tb"/>
    </style:style>
    <style:style style:family="text" style:name="a174">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51">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aragraph" style:name="a17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252">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graphic" style:name="a176">
      <style:graphic-properties fo:wrap-option="wrap" fo:padding-top="0.09998in" fo:padding-bottom="0.09998in" fo:padding-left="0.09998in" fo:padding-right="0.09998in" draw:textarea-vertical-align="middle" draw:textarea-horizontal-align="left" draw:fill="none" draw:stroke="solid" svg:stroke-width="0.00815in" svg:stroke-color="#fefce4" svg:stroke-opacity="100%" draw:stroke-linejoin="miter" svg:stroke-linecap="round" draw:auto-grow-width="false" draw:auto-grow-height="false"/>
      <style:paragraph-properties style:font-independent-line-spacing="true" style:writing-mode="lr-tb"/>
    </style:style>
    <style:style style:family="drawing-page" style:name="a253">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77">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54">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30">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paragraph" style:name="a25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79">
      <style:graphic-properties fo:wrap-option="wrap" fo:padding-top="0.09998in" fo:padding-bottom="0.09998in" fo:padding-left="0.09998in" fo:padding-right="0.09998in" draw:textarea-vertical-align="middle" draw:textarea-horizontal-align="left" draw:fill="none" draw:stroke="solid" svg:stroke-width="0.00815in" svg:stroke-color="#fefce4" svg:stroke-opacity="100%" draw:stroke-linejoin="miter" svg:stroke-linecap="round" draw:auto-grow-width="false" draw:auto-grow-height="false"/>
      <style:paragraph-properties style:font-independent-line-spacing="true" style:writing-mode="lr-tb"/>
    </style:style>
    <style:style style:family="text" style:name="a331">
      <style:text-properties fo:font-variant="normal" fo:text-transform="none" fo:color="#4c5a5e" style:text-line-through-type="none" style:text-line-through-style="none" style:text-line-through-width="auto" style:text-line-through-color="font-color" style:text-position="0% 100%" fo:font-family="Nunito ExtraBold" style:font-family-asian="Nunito ExtraBold" style:font-family-complex="Nunito ExtraBold"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56">
      <style:graphic-properties fo:wrap-option="wrap" fo:padding-top="0.09998in" fo:padding-bottom="0.09998in" fo:padding-left="0.09998in" fo:padding-right="0.09998in" draw:textarea-vertical-align="middle" draw:textarea-horizontal-align="left" draw:fill="solid" draw:fill-color="#a9eeee" draw:opacity="100%" draw:stroke="none" draw:auto-grow-width="false" draw:auto-grow-height="false"/>
      <style:paragraph-properties style:font-independent-line-spacing="true" style:writing-mode="lr-tb"/>
    </style:style>
    <style:style style:family="paragraph" style:name="a332">
      <style:paragraph-properties fo:line-height="100%" fo:text-align="left"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57">
      <style:text-properties fo:font-variant="normal" fo:text-transform="none" fo:color="#0a5265" style:text-line-through-type="none" style:text-line-through-style="none" style:text-line-through-width="auto" style:text-line-through-color="font-color" style:text-position="0% 100%" fo:font-family="Pacifico" style:font-family-asian="Pacifico" style:font-family-complex="Pacifico" fo:font-size="1.11111in" style:font-size-asian="1.11111in" style:font-size-complex="1.11111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33">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aragraph" style:name="a258">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1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34">
      <style:text-properties fo:font-variant="normal" fo:text-transform="none" fo:color="#4c5a5e" style:text-line-through-type="none" style:text-line-through-style="none" style:text-line-through-width="auto" style:text-line-through-color="font-color" style:text-position="0% 100%" fo:font-family="Nunito ExtraBold" style:font-family-asian="Nunito ExtraBold" style:font-family-complex="Nunito ExtraBold"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59">
      <style:graphic-properties fo:wrap-option="wrap" fo:padding-top="0.09998in" fo:padding-bottom="0.09998in" fo:padding-left="0.09998in" fo:padding-right="0.09998in" draw:textarea-vertical-align="middle" draw:textarea-horizontal-align="center" draw:fill="none" draw:stroke="none" draw:auto-grow-width="false" draw:auto-grow-height="false"/>
      <style:paragraph-properties style:font-independent-line-spacing="true" style:writing-mode="lr-tb"/>
    </style:style>
    <style:style style:family="presentation" style:name="a411">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aragraph" style:name="a335">
      <style:paragraph-properties fo:line-height="100%" fo:text-align="left"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36">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412">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37">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13">
      <style:paragraph-properties fo:line-height="100%" fo:text-align="left" style:tab-stop-distance="1in" fo:margin-left="0.49999in" fo:margin-right="0in" fo:text-indent="-0.34721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38">
      <style:paragraph-properties fo:line-height="100%" fo:text-align="left"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39">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resentation" style:name="a415">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resentation" style:name="a416">
      <style:graphic-properties draw:fill="none" draw:stroke="solid" svg:stroke-width="0.01042in" svg:stroke-color="#000000" svg:stroke-opacity="100%" draw:stroke-linejoin="round" svg:stroke-linecap="butt"/>
    </style:style>
    <style:style style:family="text" style:name="a417">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18">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80">
      <style:graphic-properties draw:fill="none" draw:stroke="solid" svg:stroke-width="0.01042in" svg:stroke-color="#000000" svg:stroke-opacity="100%" draw:stroke-linejoin="round" svg:stroke-linecap="butt"/>
    </style:style>
    <style:style style:family="text" style:name="a181">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2">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60">
      <style:graphic-properties draw:fill="none" draw:stroke="solid" svg:stroke-width="0.01042in" svg:stroke-color="#000000" svg:stroke-opacity="100%" draw:stroke-linejoin="round" svg:stroke-linecap="butt"/>
    </style:style>
    <style:style style:family="presentation" style:name="a184">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261">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85">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aragraph" style:name="a262">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86">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87">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64">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aragraph" style:name="a18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40">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265">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graphic" style:name="a189">
      <style:graphic-properties fo:wrap-option="wrap" fo:padding-top="0.09998in" fo:padding-bottom="0.09998in" fo:padding-left="0.09998in" fo:padding-right="0.09998in" draw:textarea-vertical-align="middle" draw:textarea-horizontal-align="left" draw:fill="solid" draw:fill-color="#ffada4" draw:opacity="100%" draw:stroke="none" draw:auto-grow-width="false" draw:auto-grow-height="false"/>
      <style:paragraph-properties style:font-independent-line-spacing="true" style:writing-mode="lr-tb"/>
    </style:style>
    <style:style style:family="paragraph" style:name="a341">
      <style:paragraph-properties fo:line-height="100%" fo:text-align="left"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266">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342">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267">
      <style:text-properties fo:font-variant="normal" fo:text-transform="none" fo:color="#0a5265" style:text-line-through-type="none" style:text-line-through-style="none" style:text-line-through-width="auto" style:text-line-through-color="font-color" style:text-position="0% 100%" fo:font-family="Pacifico" style:font-family-asian="Pacifico" style:font-family-complex="Pacifico" fo:font-size="0.58333in" style:font-size-asian="0.58333in" style:font-size-complex="0.58333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43">
      <style:text-properties fo:font-variant="normal" fo:text-transform="none" fo:color="#4c5a5e" style:text-line-through-type="none" style:text-line-through-style="none" style:text-line-through-width="auto" style:text-line-through-color="font-color" style:text-position="0% 100%" fo:font-family="Nunito ExtraBold" style:font-family-asian="Nunito ExtraBold" style:font-family-complex="Nunito ExtraBold"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68">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20">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aragraph" style:name="a344">
      <style:paragraph-properties fo:line-height="100%" fo:text-align="left"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69">
      <style:graphic-properties fo:wrap-option="wrap" fo:padding-top="0.09998in" fo:padding-bottom="0.09998in" fo:padding-left="0.09998in" fo:padding-right="0.09998in" draw:textarea-vertical-align="bottom" draw:textarea-horizontal-align="center" draw:fill="none" draw:stroke="none" draw:auto-grow-width="false" draw:auto-grow-height="false"/>
      <style:paragraph-properties style:font-independent-line-spacing="true" style:writing-mode="lr-tb"/>
    </style:style>
    <style:style style:family="drawing-page" style:name="a421">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resentation" style:name="a345">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346">
      <style:text-properties fo:font-variant="normal" fo:text-transform="none" fo:color="#4c5a5e" style:text-line-through-type="none" style:text-line-through-style="none" style:text-line-through-width="auto" style:text-line-through-color="font-color" style:text-position="0% 100%" fo:font-family="Nunito ExtraBold" style:font-family-asian="Nunito ExtraBold" style:font-family-complex="Nunito ExtraBold"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422">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347">
      <style:paragraph-properties fo:line-height="100%" fo:text-align="left"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23">
      <style:text-properties fo:font-variant="normal" fo:text-transform="none" fo:color="#0a5265" style:text-line-through-type="none" style:text-line-through-style="none" style:text-line-through-width="auto" style:text-line-through-color="font-color" style:text-position="0% 100%" fo:font-family="Pacifico" style:font-family-asian="Pacifico" style:font-family-complex="Pacifico" fo:font-size="0.55556in" style:font-size-asian="0.55556in" style:font-size-complex="0.55556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00">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2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48">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aragraph" style:name="a501">
      <style:paragraph-properties fo:line-height="100%" fo:text-align="center"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25">
      <style:graphic-properties fo:wrap-option="wrap" fo:padding-top="0.09998in" fo:padding-bottom="0.09998in" fo:padding-left="0.09998in" fo:padding-right="0.09998in" draw:textarea-vertical-align="middle" draw:textarea-horizontal-align="left" draw:fill="none" draw:stroke="none" draw:auto-grow-width="false" draw:auto-grow-height="false"/>
      <style:paragraph-properties style:font-independent-line-spacing="true" style:writing-mode="lr-tb"/>
    </style:style>
    <style:style style:family="text" style:name="a349">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02">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text" style:name="a426">
      <style:text-properties fo:font-variant="normal" fo:text-transform="none" fo:color="#fd5f5a" style:text-line-through-type="none" style:text-line-through-style="none" style:text-line-through-width="auto" style:text-line-through-color="font-color" style:text-position="0% 100%" fo:font-family="Pacifico" style:font-family-asian="Pacifico" style:font-family-complex="Pacifico" fo:font-size="1.94444in" style:font-size-asian="1.94444in" style:font-size-complex="1.94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03">
      <style:graphic-properties draw:fill="none" draw:stroke="solid" svg:stroke-width="0.01042in" svg:stroke-color="#000000" svg:stroke-opacity="100%" draw:stroke-linejoin="round" svg:stroke-linecap="butt"/>
    </style:style>
    <style:style style:family="paragraph" style:name="a427">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04">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28">
      <style:graphic-properties fo:wrap-option="wrap" fo:padding-top="0.09998in" fo:padding-bottom="0.09998in" fo:padding-left="0.09998in" fo:padding-right="0.09998in" draw:textarea-vertical-align="bottom" draw:textarea-horizontal-align="center" draw:fill="none" draw:stroke="none" draw:auto-grow-width="false" draw:auto-grow-height="false"/>
      <style:paragraph-properties style:font-independent-line-spacing="true" style:writing-mode="lr-tb"/>
    </style:style>
    <style:style style:family="paragraph" style:name="a505">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29">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07">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508">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509">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90">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9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92">
      <style:graphic-properties fo:wrap-option="wrap" fo:padding-top="0.09998in" fo:padding-bottom="0.09998in" fo:padding-left="0.09998in" fo:padding-right="0.09998in" draw:textarea-vertical-align="middle" draw:textarea-horizontal-align="left" draw:fill="solid" draw:fill-color="#a9eeee" draw:opacity="100%" draw:stroke="none" draw:auto-grow-width="false" draw:auto-grow-height="false"/>
      <style:paragraph-properties style:font-independent-line-spacing="true" style:writing-mode="lr-tb"/>
    </style:style>
    <style:style style:family="text" style:name="a193">
      <style:text-properties fo:font-variant="normal" fo:text-transform="none" fo:color="#0a5265" style:text-line-through-type="none" style:text-line-through-style="none" style:text-line-through-width="auto" style:text-line-through-color="font-color" style:text-position="0% 100%" fo:font-family="Pacifico" style:font-family-asian="Pacifico" style:font-family-complex="Pacifico" fo:font-size="0.38889in" style:font-size-asian="0.38889in" style:font-size-complex="0.38889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0">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29167in" style:font-size-asian="0.29167in" style:font-size-complex="0.291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94">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71">
      <style:paragraph-properties fo:line-height="100%" fo:text-align="center"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95">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presentation" style:name="a272">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text" style:name="a196">
      <style:text-properties fo:font-variant="normal" fo:text-transform="none" fo:color="#4c5a5e" style:text-line-through-type="none" style:text-line-through-style="none" style:text-line-through-width="auto" style:text-line-through-color="font-color" style:text-position="0% 100%" fo:font-family="Nunito ExtraBold" style:font-family-asian="Nunito ExtraBold" style:font-family-complex="Nunito ExtraBold" fo:font-size="0.27778in" style:font-size-asian="0.27778in" style:font-size-complex="0.277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3">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97">
      <style:paragraph-properties fo:line-height="100%" fo:text-align="center"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74">
      <style:paragraph-properties fo:line-height="100%" fo:text-align="left" style:tab-stop-distance="1in" fo:margin-left="0.49999in" fo:margin-right="0in" fo:text-indent="-0.3749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98">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paragraph" style:name="a350">
      <style:paragraph-properties fo:line-height="100%" fo:text-align="left"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51">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199">
      <style:text-properties fo:font-variant="normal" fo:text-transform="none" fo:color="#4c5a5e" style:text-line-through-type="none" style:text-line-through-style="none" style:text-line-through-width="auto" style:text-line-through-color="font-color" style:text-position="0% 100%" fo:font-family="Nunito ExtraBold" style:font-family-asian="Nunito ExtraBold" style:font-family-complex="Nunito ExtraBold" fo:font-size="0.27778in" style:font-size-asian="0.27778in" style:font-size-complex="0.277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76">
      <style:graphic-properties fo:wrap-option="wrap" fo:padding-top="0.09998in" fo:padding-bottom="0.09998in" fo:padding-left="0.09998in" fo:padding-right="0.09998in" draw:textarea-vertical-align="middle" draw:textarea-horizontal-align="left" draw:fill="none" draw:stroke="none" draw:auto-grow-width="false" draw:auto-grow-height="false"/>
      <style:paragraph-properties style:font-independent-line-spacing="true" style:writing-mode="lr-tb"/>
    </style:style>
    <style:style style:family="text" style:name="a352">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77">
      <style:graphic-properties draw:fill="none" draw:stroke="solid" svg:stroke-width="0.01042in" svg:stroke-color="#000000" svg:stroke-opacity="100%" draw:stroke-linejoin="round" svg:stroke-linecap="butt"/>
    </style:style>
    <style:style style:family="paragraph" style:name="a353">
      <style:paragraph-properties fo:line-height="100%" fo:text-align="left"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8">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30">
      <style:paragraph-properties fo:line-height="100%" fo:text-align="left"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54">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aragraph" style:name="a279">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31">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355">
      <style:text-properties fo:font-variant="normal" fo:text-transform="none" fo:color="#fd5f5a" style:text-line-through-type="none" style:text-line-through-style="none" style:text-line-through-width="auto" style:text-line-through-color="font-color" style:text-position="0% 100%" fo:font-family="Pacifico" style:font-family-asian="Pacifico" style:font-family-complex="Pacifico" fo:font-size="0.69444in" style:font-size-asian="0.69444in" style:font-size-complex="0.6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56">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32">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57">
      <style:graphic-properties fo:wrap-option="wrap" fo:padding-top="0.09998in" fo:padding-bottom="0.09998in" fo:padding-left="0.09998in" fo:padding-right="0.09998in" draw:textarea-vertical-align="middle" draw:textarea-horizontal-align="center" draw:fill="none" draw:stroke="none" draw:auto-grow-width="false" draw:auto-grow-height="false"/>
      <style:paragraph-properties style:font-independent-line-spacing="true" style:writing-mode="lr-tb"/>
    </style:style>
    <style:style style:family="paragraph" style:name="a43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10">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34">
      <style:graphic-properties fo:wrap-option="wrap" fo:padding-top="0.09998in" fo:padding-bottom="0.09998in" fo:padding-left="0.09998in" fo:padding-right="0.09998in" draw:textarea-vertical-align="middle" draw:textarea-horizontal-align="left" draw:fill="solid" draw:fill-color="#a9eeee" draw:opacity="100%" draw:stroke="none" draw:auto-grow-width="false" draw:auto-grow-height="false"/>
      <style:paragraph-properties style:font-independent-line-spacing="true" style:writing-mode="lr-tb"/>
    </style:style>
    <style:style style:family="text" style:name="a358">
      <style:text-properties fo:font-variant="normal" fo:text-transform="none" fo:color="#fd5f5a" style:text-line-through-type="none" style:text-line-through-style="none" style:text-line-through-width="auto" style:text-line-through-color="font-color" style:text-position="0% 100%" fo:font-family="Pacifico" style:font-family-asian="Pacifico" style:font-family-complex="Pacifico" fo:font-size="0.69444in" style:font-size-asian="0.69444in" style:font-size-complex="0.6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1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35">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59">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12">
      <style:graphic-properties fo:wrap-option="wrap" fo:padding-top="0.09998in" fo:padding-bottom="0.09998in" fo:padding-left="0.09998in" fo:padding-right="0.09998in" draw:textarea-vertical-align="middle" draw:textarea-horizontal-align="left" draw:fill="solid" draw:fill-color="#ffada4" draw:opacity="100%" draw:stroke="none" draw:auto-grow-width="false" draw:auto-grow-height="false"/>
      <style:paragraph-properties style:font-independent-line-spacing="true" style:writing-mode="lr-tb"/>
    </style:style>
    <style:style style:family="paragraph" style:name="a43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13">
      <style:text-properties fo:font-variant="normal" fo:text-transform="none" fo:color="#0a5265" style:text-line-through-type="none" style:text-line-through-style="none" style:text-line-through-width="auto" style:text-line-through-color="font-color" style:text-position="0% 100%" fo:font-family="Pacifico" style:font-family-asian="Pacifico" style:font-family-complex="Pacifico" fo:font-size="0.38889in" style:font-size-asian="0.38889in" style:font-size-complex="0.38889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37">
      <style:graphic-properties fo:wrap-option="wrap" fo:padding-top="0.09998in" fo:padding-bottom="0.09998in" fo:padding-left="0.09998in" fo:padding-right="0.09998in" draw:textarea-vertical-align="middle" draw:textarea-horizontal-align="left" draw:fill="solid" draw:fill-color="#a9eeee" draw:opacity="100%" draw:stroke="none" draw:auto-grow-width="false" draw:auto-grow-height="false"/>
      <style:paragraph-properties style:font-independent-line-spacing="true" style:writing-mode="lr-tb"/>
    </style:style>
    <style:style style:family="paragraph" style:name="a514">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38">
      <style:graphic-properties draw:fill="none" draw:stroke="solid" svg:stroke-width="0.01042in" svg:stroke-color="#000000" svg:stroke-opacity="100%" draw:stroke-linejoin="round" svg:stroke-linecap="butt"/>
    </style:style>
    <style:style style:family="presentation" style:name="a515">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text" style:name="a439">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16">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22222in" style:font-size-asian="0.22222in" style:font-size-complex="0.22222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17">
      <style:paragraph-properties fo:line-height="100%" fo:text-align="center"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18">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text" style:name="a519">
      <style:text-properties fo:font-variant="normal" fo:text-transform="none" fo:color="#4c5a5e" style:text-line-through-type="none" style:text-line-through-style="none" style:text-line-through-width="auto" style:text-line-through-color="font-color" style:text-position="0% 100%" fo:font-family="Nunito ExtraBold" style:font-family-asian="Nunito ExtraBold" style:font-family-complex="Nunito ExtraBold" fo:font-size="0.27778in" style:font-size-asian="0.27778in" style:font-size-complex="0.277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0">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resentation" style:name="a281">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1">
      <style:text-properties fo:font-variant="normal" fo:text-transform="none" fo:color="#0a5265" style:text-line-through-type="none" style:text-line-through-style="none" style:text-line-through-width="auto" style:text-line-through-color="font-color" style:text-position="0% 100%" fo:font-family="Pacifico" style:font-family-asian="Pacifico" style:font-family-complex="Pacifico" fo:font-size="0.38889in" style:font-size-asian="0.38889in" style:font-size-complex="0.38889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282">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aragraph" style:name="a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283">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3">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resentation" style:name="a360">
      <style:graphic-properties fo:wrap-option="wrap" fo:padding-top="0.09998in" fo:padding-bottom="0.09998in" fo:padding-left="0.09998in" fo:padding-right="0.09998in" draw:textarea-vertical-align="middle" draw:textarea-horizontal-align="center" draw:fill="none" draw:stroke="none" draw:auto-grow-width="false" draw:auto-grow-height="false"/>
      <style:paragraph-properties style:font-independent-line-spacing="true" style:writing-mode="lr-tb"/>
    </style:style>
    <style:style style:family="text" style:name="a284">
      <style:text-properties fo:font-variant="normal" fo:text-transform="none" fo:color="#0a5265" style:text-line-through-type="none" style:text-line-through-style="none" style:text-line-through-width="auto" style:text-line-through-color="font-color" style:text-position="0% 100%" fo:font-family="Pacifico" style:font-family-asian="Pacifico" style:font-family-complex="Pacifico" fo:font-size="0.38889in" style:font-size-asian="0.38889in" style:font-size-complex="0.38889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61">
      <style:text-properties fo:font-variant="normal" fo:text-transform="none" fo:color="#fd5f5a" style:text-line-through-type="none" style:text-line-through-style="none" style:text-line-through-width="auto" style:text-line-through-color="font-color" style:text-position="0% 100%" fo:font-family="Pacifico" style:font-family-asian="Pacifico" style:font-family-complex="Pacifico" fo:font-size="0.69444in" style:font-size-asian="0.69444in" style:font-size-complex="0.6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8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
      <style:paragraph-properties fo:line-height="100%" fo:text-align="left"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62">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86">
      <style:graphic-properties fo:wrap-option="wrap" fo:padding-top="0.09998in" fo:padding-bottom="0.09998in" fo:padding-left="0.09998in" fo:padding-right="0.09998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287">
      <style:graphic-properties draw:fill="none" draw:stroke="solid" svg:stroke-width="0.01042in" svg:stroke-color="#000000" svg:stroke-opacity="100%" draw:stroke-linejoin="round" svg:stroke-linecap="butt"/>
    </style:style>
    <style:style style:family="presentation" style:name="a363">
      <style:graphic-properties fo:wrap-option="wrap" fo:padding-top="0.09998in" fo:padding-bottom="0.09998in" fo:padding-left="0.09998in" fo:padding-right="0.09998in" draw:textarea-vertical-align="middle" draw:textarea-horizontal-align="center" draw:fill="none" draw:stroke="none" draw:auto-grow-width="false" draw:auto-grow-height="false"/>
      <style:paragraph-properties style:font-independent-line-spacing="true" style:writing-mode="lr-tb"/>
    </style:style>
    <style:style style:family="paragraph" style:name="a440">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64">
      <style:text-properties fo:font-variant="normal" fo:text-transform="none" fo:color="#fd5f5a" style:text-line-through-type="none" style:text-line-through-style="none" style:text-line-through-width="auto" style:text-line-through-color="font-color" style:text-position="0% 100%" fo:font-family="Pacifico" style:font-family-asian="Pacifico" style:font-family-complex="Pacifico" fo:font-size="0.69444in" style:font-size-asian="0.69444in" style:font-size-complex="0.6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8">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resentation" style:name="a8">
      <style:graphic-properties draw:fill="none" draw:stroke="solid" svg:stroke-width="0.01042in" svg:stroke-color="#000000" svg:stroke-opacity="100%" draw:stroke-linejoin="round" svg:stroke-linecap="butt"/>
    </style:style>
    <style:style style:family="paragraph" style:name="a365">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89">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42">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resentation" style:name="a366">
      <style:graphic-properties fo:wrap-option="wrap" fo:padding-top="0.09998in" fo:padding-bottom="0.09998in" fo:padding-left="0.09998in" fo:padding-right="0.09998in" draw:textarea-vertical-align="middle" draw:textarea-horizontal-align="center" draw:fill="none" draw:stroke="none" draw:auto-grow-width="false" draw:auto-grow-height="false"/>
      <style:paragraph-properties style:font-independent-line-spacing="true" style:writing-mode="lr-tb"/>
    </style:style>
    <style:style style:family="text" style:name="a9">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443">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resentation" style:name="a367">
      <style:graphic-properties draw:fill="none" draw:stroke="solid" svg:stroke-width="0.01042in" svg:stroke-color="#000000" svg:stroke-opacity="100%" draw:stroke-linejoin="round" svg:stroke-linecap="butt"/>
    </style:style>
    <style:style style:family="drawing-page" style:name="a444">
      <style:drawing-page-properties draw:fill="solid" draw:fill-color="#ffada4" draw:opacity="100%" presentation:visibility="visible" draw:background-size="border" presentation:background-objects-visible="true" presentation:background-visible="false" presentation:display-header="false" presentation:display-footer="false" presentation:display-page-number="false" presentation:display-date-time="false"/>
    </style:style>
    <style:style style:family="text" style:name="a368">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20">
      <style:paragraph-properties fo:line-height="100%" fo:text-align="center"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45">
      <style:text-properties fo:font-variant="normal" fo:text-transform="none" fo:color="#0a5265" style:text-line-through-type="none" style:text-line-through-style="none" style:text-line-through-width="auto" style:text-line-through-color="font-color" style:text-position="0% 100%" fo:font-family="Pacifico" style:font-family-asian="Pacifico" style:font-family-complex="Pacifico" fo:font-size="0.38889in" style:font-size-asian="0.38889in" style:font-size-complex="0.38889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69">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21">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paragraph" style:name="a446">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22">
      <style:graphic-properties draw:fill="none" draw:stroke="solid" svg:stroke-width="0.01042in" svg:stroke-color="#000000" svg:stroke-opacity="100%" draw:stroke-linejoin="round" svg:stroke-linecap="butt"/>
    </style:style>
    <style:style style:family="presentation" style:name="a447">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text" style:name="a523">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48">
      <style:text-properties fo:font-variant="normal" fo:text-transform="none" fo:color="#4c5a5e" style:text-line-through-type="none" style:text-line-through-style="none" style:text-line-through-width="auto" style:text-line-through-color="font-color" style:text-position="0% 100%" fo:font-family="Nunito ExtraBold" style:font-family-asian="Nunito ExtraBold" style:font-family-complex="Nunito ExtraBold"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00">
      <style:graphic-properties fo:wrap-option="wrap" fo:padding-top="0.09998in" fo:padding-bottom="0.09998in" fo:padding-left="0.09998in" fo:padding-right="0.09998in" draw:textarea-vertical-align="middle" draw:textarea-horizontal-align="left" draw:fill="none" draw:stroke="none" draw:auto-grow-width="false" draw:auto-grow-height="false"/>
      <style:paragraph-properties style:font-independent-line-spacing="true" style:writing-mode="lr-tb"/>
    </style:style>
    <style:style style:family="paragraph" style:name="a524">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49">
      <style:paragraph-properties fo:line-height="100%" fo:text-align="center"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01">
      <style:text-properties fo:font-variant="normal" fo:text-transform="none" fo:color="#4c5a5e" style:text-line-through-type="none" style:text-line-through-style="none" style:text-line-through-width="auto" style:text-line-through-color="font-color" style:text-position="0% 100%" fo:font-family="Nunito ExtraBold" style:font-family-asian="Nunito ExtraBold" style:font-family-complex="Nunito ExtraBold"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26">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aragraph" style:name="a602">
      <style:paragraph-properties fo:line-height="100%" fo:text-align="left"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527">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resentation" style:name="a603">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528">
      <style:drawing-page-properties draw:fill="solid" draw:fill-color="#ffffff" draw:opacity="100%" presentation:visibility="visible" draw:background-size="border" presentation:background-objects-visible="true" presentation:background-visible="false" presentation:display-header="false" presentation:display-footer="false" presentation:display-page-number="false" presentation:display-date-time="false"/>
    </style:style>
    <style:style style:family="text" style:name="a604">
      <style:text-properties fo:font-variant="normal" fo:text-transform="none" fo:color="#4c5a5e" style:text-line-through-type="none" style:text-line-through-style="none" style:text-line-through-width="auto" style:text-line-through-color="font-color" style:text-position="0% 100%" fo:font-family="Nunito ExtraBold" style:font-family-asian="Nunito ExtraBold" style:font-family-complex="Nunito ExtraBold"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29">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05">
      <style:paragraph-properties fo:line-height="100%" fo:text-align="left"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06">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607">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08">
      <style:paragraph-properties fo:line-height="100%" fo:text-align="left"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09">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resentation" style:name="a291">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292">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293">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94">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9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71">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graphic" style:name="a296">
      <style:graphic-properties fo:wrap-option="wrap" fo:padding-top="0.09998in" fo:padding-bottom="0.09998in" fo:padding-left="0.09998in" fo:padding-right="0.09998in" draw:textarea-vertical-align="middle" draw:textarea-horizontal-align="left" draw:fill="solid" draw:fill-color="#ffada4" draw:opacity="100%" draw:stroke="none" draw:auto-grow-width="false" draw:auto-grow-height="false"/>
      <style:paragraph-properties style:font-independent-line-spacing="true" style:writing-mode="lr-tb"/>
    </style:style>
    <style:style style:family="drawing-page" style:name="a372">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297">
      <style:text-properties fo:font-variant="normal" fo:text-transform="none" fo:color="#0a5265" style:text-line-through-type="none" style:text-line-through-style="none" style:text-line-through-width="auto" style:text-line-through-color="font-color" style:text-position="0% 100%" fo:font-family="Pacifico" style:font-family-asian="Pacifico" style:font-family-complex="Pacifico" fo:font-size="0.97222in" style:font-size-asian="0.97222in" style:font-size-complex="0.97222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373">
      <style:drawing-page-properties draw:fill="solid" draw:fill-color="#a9eeee" draw:opacity="100%" presentation:visibility="visible" draw:background-size="border" presentation:background-objects-visible="true" presentation:background-visible="false" presentation:display-header="false" presentation:display-footer="false" presentation:display-page-number="false" presentation:display-date-time="false"/>
    </style:style>
    <style:style style:family="presentation" style:name="a450">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text" style:name="a374">
      <style:text-properties fo:font-variant="normal" fo:text-transform="none" fo:color="#0a5265" style:text-line-through-type="none" style:text-line-through-style="none" style:text-line-through-width="auto" style:text-line-through-color="font-color" style:text-position="0% 100%" fo:font-family="Pacifico" style:font-family-asian="Pacifico" style:font-family-complex="Pacifico" fo:font-size="0.30556in" style:font-size-asian="0.30556in" style:font-size-complex="0.30556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98">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51">
      <style:text-properties fo:font-variant="normal" fo:text-transform="none" fo:color="#4c5a5e" style:text-line-through-type="none" style:text-line-through-style="none" style:text-line-through-width="auto" style:text-line-through-color="font-color" style:text-position="0% 100%" fo:font-family="Nunito ExtraBold" style:font-family-asian="Nunito ExtraBold" style:font-family-complex="Nunito ExtraBold"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7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99">
      <style:graphic-properties fo:wrap-option="wrap" fo:padding-top="0.09998in" fo:padding-bottom="0.09998in" fo:padding-left="0.09998in" fo:padding-right="0.09998in" draw:textarea-vertical-align="bottom" draw:textarea-horizontal-align="center" draw:fill="none" draw:stroke="none" draw:auto-grow-width="false" draw:auto-grow-height="false"/>
      <style:paragraph-properties style:font-independent-line-spacing="true" style:writing-mode="lr-tb"/>
    </style:style>
    <style:style style:family="paragraph" style:name="a452">
      <style:paragraph-properties fo:line-height="100%" fo:text-align="center"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76">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resentation" style:name="a453">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text" style:name="a377">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34722in" style:font-size-asian="0.34722in" style:font-size-complex="0.34722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54">
      <style:text-properties fo:font-variant="normal" fo:text-transform="none" fo:color="#4c5a5e" style:text-line-through-type="none" style:text-line-through-style="none" style:text-line-through-width="auto" style:text-line-through-color="font-color" style:text-position="0% 100%" fo:font-family="Nunito ExtraBold" style:font-family-asian="Nunito ExtraBold" style:font-family-complex="Nunito ExtraBold"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78">
      <style:paragraph-properties fo:line-height="100%" fo:text-align="left"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3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55">
      <style:paragraph-properties fo:line-height="100%" fo:text-align="center"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79">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graphic" style:name="a531">
      <style:graphic-properties fo:wrap-option="wrap" fo:padding-top="0.09998in" fo:padding-bottom="0.09998in" fo:padding-left="0.09998in" fo:padding-right="0.09998in" draw:textarea-vertical-align="middle" draw:textarea-horizontal-align="left" draw:fill="solid" draw:fill-color="#a9eeee" draw:opacity="100%" draw:stroke="none" draw:auto-grow-width="false" draw:auto-grow-height="false"/>
      <style:paragraph-properties style:font-independent-line-spacing="true" style:writing-mode="lr-tb"/>
    </style:style>
    <style:style style:family="presentation" style:name="a456">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text" style:name="a532">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57">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22222in" style:font-size-asian="0.22222in" style:font-size-complex="0.22222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3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58">
      <style:paragraph-properties fo:line-height="100%" fo:text-align="center"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10">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34">
      <style:graphic-properties fo:wrap-option="wrap" fo:padding-top="0.09998in" fo:padding-bottom="0.09998in" fo:padding-left="0.09998in" fo:padding-right="0.09998in" draw:textarea-vertical-align="middle" draw:textarea-horizontal-align="left" draw:fill="solid" draw:fill-color="#a9eeee" draw:opacity="100%" draw:stroke="none" draw:auto-grow-width="false" draw:auto-grow-height="false"/>
      <style:paragraph-properties style:font-independent-line-spacing="true" style:writing-mode="lr-tb"/>
    </style:style>
    <style:style style:family="presentation" style:name="a459">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paragraph" style:name="a611">
      <style:paragraph-properties fo:line-height="100%" fo:text-align="left"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35">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3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12">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graphic" style:name="a537">
      <style:graphic-properties fo:wrap-option="wrap" fo:padding-top="0.09998in" fo:padding-bottom="0.09998in" fo:padding-left="0.09998in" fo:padding-right="0.09998in" draw:textarea-vertical-align="middle" draw:textarea-horizontal-align="left" draw:fill="solid" draw:fill-color="#ffffff" draw:opacity="100%" draw:stroke="none" draw:auto-grow-width="false" draw:auto-grow-height="false"/>
      <style:paragraph-properties style:font-independent-line-spacing="true" style:writing-mode="lr-tb"/>
    </style:style>
    <style:style style:family="text" style:name="a613">
      <style:text-properties fo:font-variant="normal" fo:text-transform="none" fo:color="#4c5a5e" style:text-line-through-type="none" style:text-line-through-style="none" style:text-line-through-width="auto" style:text-line-through-color="font-color" style:text-position="0% 100%" fo:font-family="Nunito ExtraBold" style:font-family-asian="Nunito ExtraBold" style:font-family-complex="Nunito ExtraBold"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38">
      <style:text-properties fo:font-variant="normal" fo:text-transform="none" fo:color="#0a5265" style:text-line-through-type="none" style:text-line-through-style="none" style:text-line-through-width="auto" style:text-line-through-color="font-color" style:text-position="0% 100%" fo:font-family="Pacifico" style:font-family-asian="Pacifico" style:font-family-complex="Pacifico" fo:font-size="0.38889in" style:font-size-asian="0.38889in" style:font-size-complex="0.38889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14">
      <style:paragraph-properties fo:line-height="100%" fo:text-align="left"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3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15">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616">
      <style:text-properties fo:font-variant="normal" fo:text-transform="none" fo:color="#4c5a5e" style:text-line-through-type="none" style:text-line-through-style="none" style:text-line-through-width="auto" style:text-line-through-color="font-color" style:text-position="0% 100%" fo:font-family="Nunito ExtraBold" style:font-family-asian="Nunito ExtraBold" style:font-family-complex="Nunito ExtraBold"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17">
      <style:paragraph-properties fo:line-height="100%" fo:text-align="left"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18">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619">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80">
      <style:graphic-properties draw:fill="none" draw:stroke="solid" svg:stroke-width="0.01042in" svg:stroke-color="#000000" svg:stroke-opacity="100%" draw:stroke-linejoin="round" svg:stroke-linecap="butt"/>
    </style:style>
    <style:style style:family="text" style:name="a381">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82">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60">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22222in" style:font-size-asian="0.22222in" style:font-size-complex="0.22222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84">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aragraph" style:name="a461">
      <style:paragraph-properties fo:line-height="100%" fo:text-align="center"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385">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resentation" style:name="a462">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drawing-page" style:name="a386">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463">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22222in" style:font-size-asian="0.22222in" style:font-size-complex="0.22222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87">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64">
      <style:paragraph-properties fo:line-height="100%" fo:text-align="center"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8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40">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resentation" style:name="a465">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graphic" style:name="a389">
      <style:graphic-properties fo:wrap-option="wrap" fo:padding-top="0.09998in" fo:padding-bottom="0.09998in" fo:padding-left="0.09998in" fo:padding-right="0.09998in" draw:textarea-vertical-align="middle" draw:textarea-horizontal-align="left" draw:fill="solid" draw:fill-color="#ffada4" draw:opacity="100%" draw:stroke="none" draw:auto-grow-width="false" draw:auto-grow-height="false"/>
      <style:paragraph-properties style:font-independent-line-spacing="true" style:writing-mode="lr-tb"/>
    </style:style>
    <style:style style:family="text" style:name="a541">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66">
      <style:graphic-properties draw:fill="none" draw:stroke="solid" svg:stroke-width="0.01042in" svg:stroke-color="#000000" svg:stroke-opacity="100%" draw:stroke-linejoin="round" svg:stroke-linecap="butt"/>
    </style:style>
    <style:style style:family="paragraph" style:name="a542">
      <style:paragraph-properties fo:line-height="100%" fo:text-align="left"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67">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43">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aragraph" style:name="a468">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20">
      <style:paragraph-properties fo:line-height="100%" fo:text-align="left"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44">
      <style:graphic-properties draw:fill="none" draw:stroke="solid" svg:stroke-width="0.01042in" svg:stroke-color="#000000" svg:stroke-opacity="100%" draw:stroke-linejoin="round" svg:stroke-linecap="butt"/>
    </style:style>
    <style:style style:family="text" style:name="a545">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21">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aragraph" style:name="a546">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22">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23">
      <style:paragraph-properties fo:line-height="100%" fo:text-align="left"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00">
      <style:text-properties fo:font-variant="normal" fo:text-transform="none" fo:color="#4c5a5e" style:text-line-through-type="none" style:text-line-through-style="none" style:text-line-through-width="auto" style:text-line-through-color="font-color" style:text-position="0% 100%" fo:font-family="Nunito ExtraBold" style:font-family-asian="Nunito ExtraBold" style:font-family-complex="Nunito ExtraBold"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24">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resentation" style:name="a548">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aragraph" style:name="a701">
      <style:paragraph-properties fo:line-height="100%" fo:text-align="center"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25">
      <style:text-properties fo:font-variant="normal" fo:text-transform="none" fo:color="#4c5a5e" style:text-line-through-type="none" style:text-line-through-style="none" style:text-line-through-width="auto" style:text-line-through-color="font-color" style:text-position="0% 100%" fo:font-family="Nunito ExtraBold" style:font-family-asian="Nunito ExtraBold" style:font-family-complex="Nunito ExtraBold"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549">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resentation" style:name="a702">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paragraph" style:name="a626">
      <style:paragraph-properties fo:line-height="100%" fo:text-align="left"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03">
      <style:text-properties fo:font-variant="normal" fo:text-transform="none" fo:color="#4c5a5e" style:text-line-through-type="none" style:text-line-through-style="none" style:text-line-through-width="auto" style:text-line-through-color="font-color" style:text-position="0% 100%" fo:font-family="Nunito ExtraBold" style:font-family-asian="Nunito ExtraBold" style:font-family-complex="Nunito ExtraBold"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27">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aragraph" style:name="a704">
      <style:paragraph-properties fo:line-height="100%" fo:text-align="center"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28">
      <style:text-properties fo:font-variant="normal" fo:text-transform="none" fo:color="#4c5a5e" style:text-line-through-type="none" style:text-line-through-style="none" style:text-line-through-width="auto" style:text-line-through-color="font-color" style:text-position="0% 100%" fo:font-family="Nunito ExtraBold" style:font-family-asian="Nunito ExtraBold" style:font-family-complex="Nunito ExtraBold"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05">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paragraph" style:name="a629">
      <style:paragraph-properties fo:line-height="100%" fo:text-align="left"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06">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07">
      <style:paragraph-properties fo:line-height="100%" fo:text-align="center"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08">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text" style:name="a709">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90">
      <style:text-properties fo:font-variant="normal" fo:text-transform="none" fo:color="#0a5265" style:text-line-through-type="none" style:text-line-through-style="none" style:text-line-through-width="auto" style:text-line-through-color="font-color" style:text-position="0% 100%" fo:font-family="Pacifico" style:font-family-asian="Pacifico" style:font-family-complex="Pacifico" fo:font-size="0.38889in" style:font-size-asian="0.38889in" style:font-size-complex="0.38889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91">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92">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presentation" style:name="a393">
      <style:graphic-properties draw:fill="none" draw:stroke="solid" svg:stroke-width="0.01042in" svg:stroke-color="#000000" svg:stroke-opacity="100%" draw:stroke-linejoin="round" svg:stroke-linecap="butt"/>
    </style:style>
    <style:style style:family="presentation" style:name="a470">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394">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471">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aragraph" style:name="a395">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472">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473">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97">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aragraph" style:name="a47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398">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550">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475">
      <style:graphic-properties fo:wrap-option="wrap" fo:padding-top="0.09998in" fo:padding-bottom="0.09998in" fo:padding-left="0.09998in" fo:padding-right="0.09998in" draw:textarea-vertical-align="middle" draw:textarea-horizontal-align="left" draw:fill="solid" draw:fill-color="#a9eeee" draw:opacity="100%" draw:stroke="none" draw:auto-grow-width="false" draw:auto-grow-height="false"/>
      <style:paragraph-properties style:font-independent-line-spacing="true" style:writing-mode="lr-tb"/>
    </style:style>
    <style:style style:family="drawing-page" style:name="a399">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10">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51">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76">
      <style:text-properties fo:font-variant="normal" fo:text-transform="none" fo:color="#0a5265" style:text-line-through-type="none" style:text-line-through-style="none" style:text-line-through-width="auto" style:text-line-through-color="font-color" style:text-position="0% 100%" fo:font-family="Pacifico" style:font-family-asian="Pacifico" style:font-family-complex="Pacifico" fo:font-size="0.38889in" style:font-size-asian="0.38889in" style:font-size-complex="0.38889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5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77">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graphic" style:name="a553">
      <style:graphic-properties fo:wrap-option="wrap" fo:padding-top="0.09998in" fo:padding-bottom="0.09998in" fo:padding-left="0.09998in" fo:padding-right="0.09998in" draw:textarea-vertical-align="middle" draw:textarea-horizontal-align="left" draw:fill="solid" draw:fill-color="#a9eeee" draw:opacity="100%" draw:stroke="none" draw:auto-grow-width="false" draw:auto-grow-height="false"/>
      <style:paragraph-properties style:font-independent-line-spacing="true" style:writing-mode="lr-tb"/>
    </style:style>
    <style:style style:family="presentation" style:name="a478">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presentation" style:name="a630">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13">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554">
      <style:text-properties fo:font-variant="normal" fo:text-transform="none" fo:color="#0a5265" style:text-line-through-type="none" style:text-line-through-style="none" style:text-line-through-width="auto" style:text-line-through-color="font-color" style:text-position="0% 100%" fo:font-family="Pacifico" style:font-family-asian="Pacifico" style:font-family-complex="Pacifico" fo:font-size="0.69444in" style:font-size-asian="0.69444in" style:font-size-complex="0.6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79">
      <style:text-properties fo:font-variant="normal" fo:text-transform="none" fo:color="#4c5a5e" style:text-line-through-type="none" style:text-line-through-style="none" style:text-line-through-width="auto" style:text-line-through-color="font-color" style:text-position="0% 100%" fo:font-family="Nunito ExtraBold" style:font-family-asian="Nunito ExtraBold" style:font-family-complex="Nunito ExtraBold"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31">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4">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555">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56">
      <style:graphic-properties fo:wrap-option="wrap" fo:padding-top="0.09998in" fo:padding-bottom="0.09998in" fo:padding-left="0.09998in" fo:padding-right="0.09998in" draw:textarea-vertical-align="middle" draw:textarea-horizontal-align="center" draw:fill="none" draw:stroke="none" draw:auto-grow-width="false" draw:auto-grow-height="false"/>
      <style:paragraph-properties style:font-independent-line-spacing="true" style:writing-mode="lr-tb"/>
    </style:style>
    <style:style style:family="paragraph" style:name="a632">
      <style:paragraph-properties fo:line-height="100%" fo:text-align="left"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
      <style:text-properties fo:font-variant="normal" fo:text-transform="none" fo:color="#0a5265" style:text-line-through-type="none" style:text-line-through-style="none" style:text-line-through-width="auto" style:text-line-through-color="font-color" style:text-position="0% 100%" fo:font-family="Pacifico" style:font-family-asian="Pacifico" style:font-family-complex="Pacifico" fo:font-size="0.83333in" style:font-size-asian="0.83333in" style:font-size-complex="0.83333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57">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33">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aragraph" style:name="a16">
      <style:paragraph-properties fo:line-height="85%"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10">
      <style:paragraph-properties fo:line-height="100%" fo:text-align="center"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34">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7">
      <style:graphic-properties fo:wrap-option="wrap" fo:padding-top="0.09998in" fo:padding-bottom="0.09998in" fo:padding-left="0.09998in" fo:padding-right="0.09998in" draw:textarea-vertical-align="bottom" draw:textarea-horizontal-align="left" draw:fill="none" draw:stroke="none" draw:auto-grow-width="false" draw:auto-grow-height="false"/>
      <style:paragraph-properties style:font-independent-line-spacing="true" style:writing-mode="lr-tb"/>
    </style:style>
    <style:style style:family="paragraph" style:name="a558">
      <style:paragraph-properties fo:line-height="100%" fo:text-align="center"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11">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paragraph" style:name="a635">
      <style:paragraph-properties fo:line-height="100%" fo:text-align="left"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30556in" style:font-size-asian="0.30556in" style:font-size-complex="0.30556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59">
      <style:graphic-properties fo:wrap-option="wrap" fo:padding-top="0.09998in" fo:padding-bottom="0.09998in" fo:padding-left="0.09998in" fo:padding-right="0.09998in" draw:textarea-vertical-align="middle" draw:textarea-horizontal-align="center" draw:fill="none" draw:stroke="none" draw:auto-grow-width="false" draw:auto-grow-height="false"/>
      <style:paragraph-properties style:font-independent-line-spacing="true" style:writing-mode="lr-tb"/>
    </style:style>
    <style:style style:family="text" style:name="a712">
      <style:text-properties fo:font-variant="normal" fo:text-transform="none" fo:color="#0a5265" style:text-line-through-type="none" style:text-line-through-style="none" style:text-line-through-width="auto" style:text-line-through-color="font-color" style:text-position="0% 100%" fo:font-family="Pacifico" style:font-family-asian="Pacifico" style:font-family-complex="Pacifico" fo:font-size="0.38889in" style:font-size-asian="0.38889in" style:font-size-complex="0.38889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36">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aragraph" style:name="a19">
      <style:paragraph-properties fo:line-height="100%" fo:text-align="left"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13">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37">
      <style:graphic-properties draw:fill="none" draw:stroke="solid" svg:stroke-width="0.01042in" svg:stroke-color="#000000" svg:stroke-opacity="100%" draw:stroke-linejoin="round" svg:stroke-linecap="butt"/>
    </style:style>
    <style:style style:family="presentation" style:name="a714">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text" style:name="a638">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15">
      <style:graphic-properties draw:fill="none" draw:stroke="solid" svg:stroke-width="0.01042in" svg:stroke-color="#000000" svg:stroke-opacity="100%" draw:stroke-linejoin="round" svg:stroke-linecap="butt"/>
    </style:style>
    <style:style style:family="paragraph" style:name="a639">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16">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17">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19">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aragraph" style:name="a480">
      <style:paragraph-properties fo:line-height="100%" fo:text-align="center"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81">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text" style:name="a482">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83">
      <style:paragraph-properties fo:line-height="100%" fo:text-align="center"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84">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text" style:name="a560">
      <style:text-properties fo:font-variant="normal" fo:text-transform="none" fo:color="#0a5265" style:text-line-through-type="none" style:text-line-through-style="none" style:text-line-through-width="auto" style:text-line-through-color="font-color" style:text-position="0% 100%" fo:font-family="Pacifico" style:font-family-asian="Pacifico" style:font-family-complex="Pacifico" fo:font-size="0.69444in" style:font-size-asian="0.69444in" style:font-size-complex="0.6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85">
      <style:text-properties fo:font-variant="normal" fo:text-transform="none" fo:color="#4c5a5e" style:text-line-through-type="none" style:text-line-through-style="none" style:text-line-through-width="auto" style:text-line-through-color="font-color" style:text-position="0% 100%" fo:font-family="Nunito ExtraBold" style:font-family-asian="Nunito ExtraBold" style:font-family-complex="Nunito ExtraBold"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0">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aragraph" style:name="a561">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86">
      <style:paragraph-properties fo:line-height="100%" fo:text-align="center"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62">
      <style:graphic-properties fo:wrap-option="wrap" fo:padding-top="0.09998in" fo:padding-bottom="0.09998in" fo:padding-left="0.09998in" fo:padding-right="0.09998in" draw:textarea-vertical-align="middle" draw:textarea-horizontal-align="center" draw:fill="none" draw:stroke="none" draw:auto-grow-width="false" draw:auto-grow-height="false"/>
      <style:paragraph-properties style:font-independent-line-spacing="true" style:writing-mode="lr-tb"/>
    </style:style>
    <style:style style:family="presentation" style:name="a487">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paragraph" style:name="a2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63">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88">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3">
      <style:graphic-properties fo:wrap-option="wrap" fo:padding-top="0.09998in" fo:padding-bottom="0.09998in" fo:padding-left="0.09998in" fo:padding-right="0.09998in" draw:textarea-vertical-align="middle" draw:textarea-horizontal-align="left" draw:fill="solid" draw:fill-color="#a9eeee" draw:opacity="100%" draw:stroke="none" draw:auto-grow-width="false" draw:auto-grow-height="false"/>
      <style:paragraph-properties style:font-independent-line-spacing="true" style:writing-mode="lr-tb"/>
    </style:style>
    <style:style style:family="paragraph" style:name="a564">
      <style:paragraph-properties fo:line-height="100%" fo:text-align="center"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89">
      <style:paragraph-properties fo:line-height="100%" fo:text-align="center"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41">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24">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65">
      <style:graphic-properties fo:wrap-option="wrap" fo:padding-top="0.09998in" fo:padding-bottom="0.09998in" fo:padding-left="0.09998in" fo:padding-right="0.09998in" draw:textarea-vertical-align="middle" draw:textarea-horizontal-align="center" draw:fill="none" draw:stroke="none" draw:auto-grow-width="false" draw:auto-grow-height="false"/>
      <style:paragraph-properties style:font-independent-line-spacing="true" style:writing-mode="lr-tb"/>
    </style:style>
    <style:style style:family="text" style:name="a566">
      <style:text-properties fo:font-variant="normal" fo:text-transform="none" fo:color="#0a5265" style:text-line-through-type="none" style:text-line-through-style="none" style:text-line-through-width="auto" style:text-line-through-color="font-color" style:text-position="0% 100%" fo:font-family="Pacifico" style:font-family-asian="Pacifico" style:font-family-complex="Pacifico" fo:font-size="0.69444in" style:font-size-asian="0.69444in" style:font-size-complex="0.6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642">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aragraph" style:name="a2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67">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643">
      <style:drawing-page-properties draw:fill="solid" draw:fill-color="#ffada4" draw:opacity="100%" presentation:visibility="visible" draw:background-size="border" presentation:background-objects-visible="true" presentation:background-visible="false" presentation:display-header="false" presentation:display-footer="false" presentation:display-page-number="false" presentation:display-date-time="false"/>
    </style:style>
    <style:style style:family="graphic" style:name="a26">
      <style:graphic-properties fo:wrap-option="wrap" fo:padding-top="0.09998in" fo:padding-bottom="0.09998in" fo:padding-left="0.09998in" fo:padding-right="0.09998in" draw:textarea-vertical-align="middle" draw:textarea-horizontal-align="left" draw:fill="solid" draw:fill-color="#a9eeee" draw:opacity="100%" draw:stroke="none" draw:auto-grow-width="false" draw:auto-grow-height="false"/>
      <style:paragraph-properties style:font-independent-line-spacing="true" style:writing-mode="lr-tb"/>
    </style:style>
    <style:style style:family="drawing-page" style:name="a720">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644">
      <style:text-properties fo:font-variant="normal" fo:text-transform="none" fo:color="#0a5265" style:text-line-through-type="none" style:text-line-through-style="none" style:text-line-through-width="auto" style:text-line-through-color="font-color" style:text-position="0% 100%" fo:font-family="Pacifico" style:font-family-asian="Pacifico" style:font-family-complex="Pacifico" fo:font-size="0.38889in" style:font-size-asian="0.38889in" style:font-size-complex="0.38889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7">
      <style:graphic-properties draw:fill="none" draw:stroke="solid" svg:stroke-width="0.01042in" svg:stroke-color="#000000" svg:stroke-opacity="100%" draw:stroke-linejoin="round" svg:stroke-linecap="butt"/>
    </style:style>
    <style:style style:family="presentation" style:name="a568">
      <style:graphic-properties fo:wrap-option="wrap" fo:padding-top="0.09998in" fo:padding-bottom="0.09998in" fo:padding-left="0.09998in" fo:padding-right="0.09998in" draw:textarea-vertical-align="middle" draw:textarea-horizontal-align="center" draw:fill="none" draw:stroke="none" draw:auto-grow-width="false" draw:auto-grow-height="false"/>
      <style:paragraph-properties style:font-independent-line-spacing="true" style:writing-mode="lr-tb"/>
    </style:style>
    <style:style style:family="drawing-page" style:name="a721">
      <style:drawing-page-properties draw:fill="solid" draw:fill-color="#ffada4" draw:opacity="100%" presentation:visibility="visible" draw:background-size="border" presentation:background-objects-visible="true" presentation:background-visible="false" presentation:display-header="false" presentation:display-footer="false" presentation:display-page-number="false" presentation:display-date-time="false"/>
    </style:style>
    <style:style style:family="paragraph" style:name="a645">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69">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22">
      <style:text-properties fo:font-variant="normal" fo:text-transform="none" fo:color="#0a5265" style:text-line-through-type="none" style:text-line-through-style="none" style:text-line-through-width="auto" style:text-line-through-color="font-color" style:text-position="0% 100%" fo:font-family="Pacifico" style:font-family-asian="Pacifico" style:font-family-complex="Pacifico" fo:font-size="0.38889in" style:font-size-asian="0.38889in" style:font-size-complex="0.38889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46">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paragraph" style:name="a29">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2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47">
      <style:text-properties fo:font-variant="normal" fo:text-transform="none" fo:color="#4c5a5e" style:text-line-through-type="none" style:text-line-through-style="none" style:text-line-through-width="auto" style:text-line-through-color="font-color" style:text-position="0% 100%" fo:font-family="Nunito ExtraBold" style:font-family-asian="Nunito ExtraBold" style:font-family-complex="Nunito ExtraBold"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24">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aragraph" style:name="a648">
      <style:paragraph-properties fo:line-height="100%" fo:text-align="center"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800">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resentation" style:name="a725">
      <style:graphic-properties draw:fill="none" draw:stroke="solid" svg:stroke-width="0.01042in" svg:stroke-color="#000000" svg:stroke-opacity="100%" draw:stroke-linejoin="round" svg:stroke-linecap="butt"/>
    </style:style>
    <style:style style:family="presentation" style:name="a649">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drawing-page" style:name="a801">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726">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02">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27">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0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04">
      <style:graphic-properties fo:wrap-option="wrap" fo:padding-top="0.09998in" fo:padding-bottom="0.09998in" fo:padding-left="0.09998in" fo:padding-right="0.09998in" draw:textarea-vertical-align="middle" draw:textarea-horizontal-align="left" draw:fill="solid" draw:fill-color="#a9eeee" draw:opacity="100%" draw:stroke="none" draw:auto-grow-width="false" draw:auto-grow-height="false"/>
      <style:paragraph-properties style:font-independent-line-spacing="true" style:writing-mode="lr-tb"/>
    </style:style>
    <style:style style:family="presentation" style:name="a729">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805">
      <style:text-properties fo:font-variant="normal" fo:text-transform="none" fo:color="#0a5265" style:text-line-through-type="none" style:text-line-through-style="none" style:text-line-through-width="auto" style:text-line-through-color="font-color" style:text-position="0% 100%" fo:font-family="Pacifico" style:font-family-asian="Pacifico" style:font-family-complex="Pacifico" fo:font-size="0.38889in" style:font-size-asian="0.38889in" style:font-size-complex="0.38889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06">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07">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text" style:name="a808">
      <style:text-properties fo:font-variant="normal" fo:text-transform="none" fo:color="#4c5a5e" style:text-line-through-type="none" style:text-line-through-style="none" style:text-line-through-width="auto" style:text-line-through-color="font-color" style:text-position="0% 100%" fo:font-family="Nunito ExtraBold" style:font-family-asian="Nunito ExtraBold" style:font-family-complex="Nunito ExtraBold"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09">
      <style:paragraph-properties fo:line-height="100%" fo:text-align="center"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90">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text" style:name="a491">
      <style:text-properties fo:font-variant="normal" fo:text-transform="none" fo:color="#4c5a5e" style:text-line-through-type="none" style:text-line-through-style="none" style:text-line-through-width="auto" style:text-line-through-color="font-color" style:text-position="0% 100%" fo:font-family="Nunito ExtraBold" style:font-family-asian="Nunito ExtraBold" style:font-family-complex="Nunito ExtraBold"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92">
      <style:paragraph-properties fo:line-height="100%" fo:text-align="center"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93">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text" style:name="a494">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70">
      <style:paragraph-properties fo:line-height="100%" fo:text-align="center"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95">
      <style:paragraph-properties fo:line-height="100%" fo:text-align="center"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71">
      <style:graphic-properties fo:wrap-option="wrap" fo:padding-top="0.09998in" fo:padding-bottom="0.09998in" fo:padding-left="0.09998in" fo:padding-right="0.09998in" draw:textarea-vertical-align="middle" draw:textarea-horizontal-align="center" draw:fill="none" draw:stroke="none" draw:auto-grow-width="false" draw:auto-grow-height="false"/>
      <style:paragraph-properties style:font-independent-line-spacing="true" style:writing-mode="lr-tb"/>
    </style:style>
    <style:style style:family="presentation" style:name="a496">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presentation" style:name="a31">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resentation" style:name="a572">
      <style:graphic-properties draw:fill="none" draw:stroke="solid" svg:stroke-width="0.01042in" svg:stroke-color="#000000" svg:stroke-opacity="100%" draw:stroke-linejoin="round" svg:stroke-linecap="butt"/>
    </style:style>
    <style:style style:family="text" style:name="a497">
      <style:text-properties fo:font-variant="normal" fo:text-transform="none" fo:color="#4c5a5e" style:text-line-through-type="none" style:text-line-through-style="none" style:text-line-through-width="auto" style:text-line-through-color="font-color" style:text-position="0% 100%" fo:font-family="Nunito ExtraBold" style:font-family-asian="Nunito ExtraBold" style:font-family-complex="Nunito ExtraBold"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32">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573">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98">
      <style:paragraph-properties fo:line-height="100%" fo:text-align="center"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50">
      <style:text-properties fo:font-variant="normal" fo:text-transform="none" fo:color="#4c5a5e" style:text-line-through-type="none" style:text-line-through-style="none" style:text-line-through-width="auto" style:text-line-through-color="font-color" style:text-position="0% 100%" fo:font-family="Nunito ExtraBold" style:font-family-asian="Nunito ExtraBold" style:font-family-complex="Nunito ExtraBold"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33">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574">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99">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paragraph" style:name="a651">
      <style:paragraph-properties fo:line-height="100%" fo:text-align="center"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4">
      <style:text-properties fo:font-variant="normal" fo:text-transform="none" fo:color="#0a5265" style:text-line-through-type="none" style:text-line-through-style="none" style:text-line-through-width="auto" style:text-line-through-color="font-color" style:text-position="0% 100%" fo:font-family="Pacifico" style:font-family-asian="Pacifico" style:font-family-complex="Pacifico" fo:font-size="0.58333in" style:font-size-asian="0.58333in" style:font-size-complex="0.58333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76">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resentation" style:name="a652">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paragraph" style:name="a35">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577">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653">
      <style:text-properties fo:font-variant="normal" fo:text-transform="none" fo:color="#4c5a5e" style:text-line-through-type="none" style:text-line-through-style="none" style:text-line-through-width="auto" style:text-line-through-color="font-color" style:text-position="0% 100%" fo:font-family="Nunito ExtraBold" style:font-family-asian="Nunito ExtraBold" style:font-family-complex="Nunito ExtraBold"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6">
      <style:graphic-properties fo:wrap-option="wrap" fo:padding-top="0.09998in" fo:padding-bottom="0.09998in" fo:padding-left="0.09998in" fo:padding-right="0.09998in" draw:textarea-vertical-align="bottom" draw:textarea-horizontal-align="center" draw:fill="none" draw:stroke="none" draw:auto-grow-width="false" draw:auto-grow-height="false"/>
      <style:paragraph-properties style:font-independent-line-spacing="true" style:writing-mode="lr-tb"/>
    </style:style>
    <style:style style:family="drawing-page" style:name="a730">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aragraph" style:name="a654">
      <style:paragraph-properties fo:line-height="100%" fo:text-align="center"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7">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29167in" style:font-size-asian="0.29167in" style:font-size-complex="0.291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578">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731">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655">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paragraph" style:name="a38">
      <style:paragraph-properties fo:line-height="100%" fo:text-align="center"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79">
      <style:text-properties fo:font-variant="normal" fo:text-transform="none" fo:color="#0a5265" style:text-line-through-type="none" style:text-line-through-style="none" style:text-line-through-width="auto" style:text-line-through-color="font-color" style:text-position="0% 100%" fo:font-family="Pacifico" style:font-family-asian="Pacifico" style:font-family-complex="Pacifico" fo:font-size="0.38889in" style:font-size-asian="0.38889in" style:font-size-complex="0.38889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32">
      <style:text-properties fo:font-variant="normal" fo:text-transform="none" fo:color="#0a5265" style:text-line-through-type="none" style:text-line-through-style="none" style:text-line-through-width="auto" style:text-line-through-color="font-color" style:text-position="0% 100%" fo:font-family="Pacifico" style:font-family-asian="Pacifico" style:font-family-complex="Pacifico" fo:font-size="0.38889in" style:font-size-asian="0.38889in" style:font-size-complex="0.38889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56">
      <style:text-properties fo:font-variant="normal" fo:text-transform="none" fo:color="#fd5f5a" style:text-line-through-type="none" style:text-line-through-style="none" style:text-line-through-width="auto" style:text-line-through-color="font-color" style:text-position="0% 100%" fo:font-family="Pacifico" style:font-family-asian="Pacifico" style:font-family-complex="Pacifico" fo:font-size="0.38889in" style:font-size-asian="0.38889in" style:font-size-complex="0.38889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9">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paragraph" style:name="a73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57">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34">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resentation" style:name="a658">
      <style:graphic-properties fo:wrap-option="wrap" fo:padding-top="0.09998in" fo:padding-bottom="0.09998in" fo:padding-left="0.09998in" fo:padding-right="0.09998in" draw:textarea-vertical-align="middle" draw:textarea-horizontal-align="center" draw:fill="none" draw:stroke="none" draw:auto-grow-width="false" draw:auto-grow-height="false"/>
      <style:paragraph-properties style:font-independent-line-spacing="true" style:writing-mode="lr-tb"/>
    </style:style>
    <style:style style:family="presentation" style:name="a810">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text" style:name="a735">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59">
      <style:text-properties fo:font-variant="normal" fo:text-transform="none" fo:color="#fd5f5a" style:text-line-through-type="none" style:text-line-through-style="none" style:text-line-through-width="auto" style:text-line-through-color="font-color" style:text-position="0% 100%" fo:font-family="Pacifico" style:font-family-asian="Pacifico" style:font-family-complex="Pacifico" fo:font-size="0.38889in" style:font-size-asian="0.38889in" style:font-size-complex="0.38889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11">
      <style:text-properties fo:font-variant="normal" fo:text-transform="none" fo:color="#4c5a5e" style:text-line-through-type="none" style:text-line-through-style="none" style:text-line-through-width="auto" style:text-line-through-color="font-color" style:text-position="0% 100%" fo:font-family="Nunito ExtraBold" style:font-family-asian="Nunito ExtraBold" style:font-family-complex="Nunito ExtraBold"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3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12">
      <style:paragraph-properties fo:line-height="100%" fo:text-align="center"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37">
      <style:graphic-properties fo:wrap-option="wrap" fo:padding-top="0.09998in" fo:padding-bottom="0.09998in" fo:padding-left="0.09998in" fo:padding-right="0.09998in" draw:textarea-vertical-align="middle" draw:textarea-horizontal-align="left" draw:fill="solid" draw:fill-color="#a9eeee" draw:opacity="100%" draw:stroke="none" draw:auto-grow-width="false" draw:auto-grow-height="false"/>
      <style:paragraph-properties style:font-independent-line-spacing="true" style:writing-mode="lr-tb"/>
    </style:style>
    <style:style style:family="presentation" style:name="a813">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text" style:name="a738">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14">
      <style:text-properties fo:font-variant="normal" fo:text-transform="none" fo:color="#4c5a5e" style:text-line-through-type="none" style:text-line-through-style="none" style:text-line-through-width="auto" style:text-line-through-color="font-color" style:text-position="0% 100%" fo:font-family="Nunito ExtraBold" style:font-family-asian="Nunito ExtraBold" style:font-family-complex="Nunito ExtraBold"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3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15">
      <style:paragraph-properties fo:line-height="100%" fo:text-align="center"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16">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text" style:name="a817">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22222in" style:font-size-asian="0.22222in" style:font-size-complex="0.22222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18">
      <style:paragraph-properties fo:line-height="100%" fo:text-align="center"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19">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paragraph" style:name="a58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81">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40">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82">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1">
      <style:paragraph-properties fo:line-height="100%" fo:text-align="left" style:tab-stop-distance="1in" fo:margin-left="0.49998in" fo:margin-right="0in" fo:text-indent="-0.37498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8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84">
      <style:graphic-properties fo:wrap-option="wrap" fo:padding-top="0.09998in" fo:padding-bottom="0.09998in" fo:padding-left="0.09998in" fo:padding-right="0.09998in" draw:textarea-vertical-align="middle" draw:textarea-horizontal-align="left" draw:fill="solid" draw:fill-color="#ffada4" draw:opacity="100%" draw:stroke="none" draw:auto-grow-width="false" draw:auto-grow-height="false"/>
      <style:paragraph-properties style:font-independent-line-spacing="true" style:writing-mode="lr-tb"/>
    </style:style>
    <style:style style:family="paragraph" style:name="a66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3">
      <style:graphic-properties fo:wrap-option="wrap" fo:padding-top="0.09998in" fo:padding-bottom="0.09998in" fo:padding-left="0.09998in" fo:padding-right="0.09998in" draw:textarea-vertical-align="middle" draw:textarea-horizontal-align="left" draw:fill="none" draw:stroke="none" draw:auto-grow-width="false" draw:auto-grow-height="false"/>
      <style:paragraph-properties style:font-independent-line-spacing="true" style:writing-mode="lr-tb"/>
    </style:style>
    <style:style style:family="text" style:name="a585">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61">
      <style:graphic-properties fo:wrap-option="wrap" fo:padding-top="0.09998in" fo:padding-bottom="0.09998in" fo:padding-left="0.09998in" fo:padding-right="0.09998in" draw:textarea-vertical-align="middle" draw:textarea-horizontal-align="center" draw:fill="none" draw:stroke="none" draw:auto-grow-width="false" draw:auto-grow-height="false"/>
      <style:paragraph-properties style:font-independent-line-spacing="true" style:writing-mode="lr-tb"/>
    </style:style>
    <style:style style:family="presentation" style:name="a44">
      <style:graphic-properties draw:fill="none" draw:stroke="solid" svg:stroke-width="0.01042in" svg:stroke-color="#000000" svg:stroke-opacity="100%" draw:stroke-linejoin="round" svg:stroke-linecap="butt"/>
    </style:style>
    <style:style style:family="paragraph" style:name="a58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62">
      <style:text-properties fo:font-variant="normal" fo:text-transform="none" fo:color="#fd5f5a" style:text-line-through-type="none" style:text-line-through-style="none" style:text-line-through-width="auto" style:text-line-through-color="font-color" style:text-position="0% 100%" fo:font-family="Pacifico" style:font-family-asian="Pacifico" style:font-family-complex="Pacifico" fo:font-size="0.38889in" style:font-size-asian="0.38889in" style:font-size-complex="0.38889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5">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87">
      <style:graphic-properties fo:wrap-option="wrap" fo:padding-top="0.09998in" fo:padding-bottom="0.09998in" fo:padding-left="0.09998in" fo:padding-right="0.09998in" draw:textarea-vertical-align="middle" draw:textarea-horizontal-align="left" draw:fill="solid" draw:fill-color="#ffada4" draw:opacity="100%" draw:stroke="none" draw:auto-grow-width="false" draw:auto-grow-height="false"/>
      <style:paragraph-properties style:font-independent-line-spacing="true" style:writing-mode="lr-tb"/>
    </style:style>
    <style:style style:family="paragraph" style:name="a663">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6">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40">
      <style:graphic-properties fo:wrap-option="wrap" fo:padding-top="0.09998in" fo:padding-bottom="0.09998in" fo:padding-left="0.09998in" fo:padding-right="0.09998in" draw:textarea-vertical-align="middle" draw:textarea-horizontal-align="left" draw:fill="solid" draw:fill-color="#a9eeee" draw:opacity="100%" draw:stroke="none" draw:auto-grow-width="false" draw:auto-grow-height="false"/>
      <style:paragraph-properties style:font-independent-line-spacing="true" style:writing-mode="lr-tb"/>
    </style:style>
    <style:style style:family="presentation" style:name="a664">
      <style:graphic-properties fo:wrap-option="wrap" fo:padding-top="0.09998in" fo:padding-bottom="0.09998in" fo:padding-left="0.09998in" fo:padding-right="0.09998in" draw:textarea-vertical-align="middle" draw:textarea-horizontal-align="center" draw:fill="none" draw:stroke="none" draw:auto-grow-width="false" draw:auto-grow-height="false"/>
      <style:paragraph-properties style:font-independent-line-spacing="true" style:writing-mode="lr-tb"/>
    </style:style>
    <style:style style:family="text" style:name="a588">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41">
      <style:graphic-properties draw:fill="none" draw:stroke="solid" svg:stroke-width="0.01042in" svg:stroke-color="#000000" svg:stroke-opacity="100%" draw:stroke-linejoin="round" svg:stroke-linecap="butt"/>
    </style:style>
    <style:style style:family="text" style:name="a665">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8">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aragraph" style:name="a58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42">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66">
      <style:paragraph-properties fo:line-height="100%" fo:text-align="center"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49">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aragraph" style:name="a743">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67">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text" style:name="a820">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22222in" style:font-size-asian="0.22222in" style:font-size-complex="0.22222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68">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45">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aragraph" style:name="a669">
      <style:paragraph-properties fo:line-height="100%" fo:text-align="center"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21">
      <style:paragraph-properties fo:line-height="100%" fo:text-align="center"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746">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resentation" style:name="a822">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drawing-page" style:name="a747">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823">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22222in" style:font-size-asian="0.22222in" style:font-size-complex="0.22222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48">
      <style:text-properties fo:font-variant="normal" fo:text-transform="none" fo:color="#0a5265" style:text-line-through-type="none" style:text-line-through-style="none" style:text-line-through-width="auto" style:text-line-through-color="font-color" style:text-position="0% 100%" fo:font-family="Pacifico" style:font-family-asian="Pacifico" style:font-family-complex="Pacifico" fo:font-size="0.38889in" style:font-size-asian="0.38889in" style:font-size-complex="0.38889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24">
      <style:paragraph-properties fo:line-height="100%" fo:text-align="center"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4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25">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presentation" style:name="a826">
      <style:graphic-properties draw:fill="none" draw:stroke="solid" svg:stroke-width="0.01042in" svg:stroke-color="#000000" svg:stroke-opacity="100%" draw:stroke-linejoin="round" svg:stroke-linecap="butt"/>
    </style:style>
    <style:style style:family="text" style:name="a827">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28">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90">
      <style:graphic-properties fo:wrap-option="wrap" fo:padding-top="0.09998in" fo:padding-bottom="0.09998in" fo:padding-left="0.09998in" fo:padding-right="0.09998in" draw:textarea-vertical-align="middle" draw:textarea-horizontal-align="left" draw:fill="solid" draw:fill-color="#ffffff" draw:opacity="100%" draw:stroke="none" draw:auto-grow-width="false" draw:auto-grow-height="false"/>
      <style:paragraph-properties style:font-independent-line-spacing="true" style:writing-mode="lr-tb"/>
    </style:style>
    <style:style style:family="presentation" style:name="a591">
      <style:graphic-properties draw:fill="none" draw:stroke="solid" svg:stroke-width="0.01042in" svg:stroke-color="#000000" svg:stroke-opacity="100%" draw:stroke-linejoin="round" svg:stroke-linecap="butt"/>
    </style:style>
    <style:style style:family="drawing-page" style:name="a50">
      <style:drawing-page-properties draw:fill="solid" draw:fill-color="#ffada4" draw:opacity="100%" presentation:visibility="visible" draw:background-size="border" presentation:background-objects-visible="true" presentation:background-visible="false" presentation:display-header="false" presentation:display-footer="false" presentation:display-page-number="false" presentation:display-date-time="false"/>
    </style:style>
    <style:style style:family="text" style:name="a592">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1">
      <style:graphic-properties draw:fill="none" draw:stroke="solid" svg:stroke-width="0.01042in" svg:stroke-color="#000000" svg:stroke-opacity="100%" draw:stroke-linejoin="round" svg:stroke-linecap="butt"/>
    </style:style>
    <style:style style:family="paragraph" style:name="a593">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2">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70">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paragraph" style:name="a53">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71">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95">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aragraph" style:name="a672">
      <style:paragraph-properties fo:line-height="100%" fo:text-align="center"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5">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596">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resentation" style:name="a673">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drawing-page" style:name="a56">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597">
      <style:drawing-page-properties draw:fill="solid" draw:fill-color="#a9eeee" draw:opacity="100%" presentation:visibility="visible" draw:background-size="border" presentation:background-objects-visible="true" presentation:background-visible="false" presentation:display-header="false" presentation:display-footer="false" presentation:display-page-number="false" presentation:display-date-time="false"/>
    </style:style>
    <style:style style:family="presentation" style:name="a674">
      <style:graphic-properties draw:fill="none" draw:stroke="solid" svg:stroke-width="0.01042in" svg:stroke-color="#000000" svg:stroke-opacity="100%" draw:stroke-linejoin="round" svg:stroke-linecap="butt"/>
    </style:style>
    <style:style style:family="drawing-page" style:name="a57">
      <style:drawing-page-properties draw:fill="solid" draw:fill-color="#a9eeee" draw:opacity="100%" presentation:visibility="visible" draw:background-size="border" presentation:background-objects-visible="true" presentation:background-visible="false" presentation:display-header="false" presentation:display-footer="false" presentation:display-page-number="false" presentation:display-date-time="false"/>
    </style:style>
    <style:style style:family="text" style:name="a598">
      <style:text-properties fo:font-variant="normal" fo:text-transform="none" fo:color="#0a5265" style:text-line-through-type="none" style:text-line-through-style="none" style:text-line-through-width="auto" style:text-line-through-color="font-color" style:text-position="0% 100%" fo:font-family="Pacifico" style:font-family-asian="Pacifico" style:font-family-complex="Pacifico" fo:font-size="0.38889in" style:font-size-asian="0.38889in" style:font-size-complex="0.38889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50">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675">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8">
      <style:graphic-properties draw:fill="none" draw:stroke="solid" svg:stroke-width="0.01042in" svg:stroke-color="#000000" svg:stroke-opacity="100%" draw:stroke-linejoin="round" svg:stroke-linecap="butt"/>
    </style:style>
    <style:style style:family="paragraph" style:name="a59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51">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76">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9">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5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53">
      <style:graphic-properties fo:wrap-option="wrap" fo:padding-top="0.09998in" fo:padding-bottom="0.09998in" fo:padding-left="0.09998in" fo:padding-right="0.09998in" draw:textarea-vertical-align="middle" draw:textarea-horizontal-align="left" draw:fill="solid" draw:fill-color="#ffada4" draw:opacity="100%" draw:stroke="none" draw:auto-grow-width="false" draw:auto-grow-height="false"/>
      <style:paragraph-properties style:font-independent-line-spacing="true" style:writing-mode="lr-tb"/>
    </style:style>
    <style:style style:family="presentation" style:name="a678">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resentation" style:name="a830">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754">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679">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831">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aragraph" style:name="a75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56">
      <style:graphic-properties fo:wrap-option="wrap" fo:padding-top="0.09998in" fo:padding-bottom="0.09998in" fo:padding-left="0.09998in" fo:padding-right="0.09998in" draw:textarea-vertical-align="middle" draw:textarea-horizontal-align="left" draw:fill="solid" draw:fill-color="#ffada4" draw:opacity="100%" draw:stroke="none" draw:auto-grow-width="false" draw:auto-grow-height="false"/>
      <style:paragraph-properties style:font-independent-line-spacing="true" style:writing-mode="lr-tb"/>
    </style:style>
    <style:style style:family="drawing-page" style:name="a832">
      <style:drawing-page-properties draw:fill="solid" draw:fill-color="#ffada4" draw:opacity="100%" presentation:visibility="visible" draw:background-size="border" presentation:background-objects-visible="true" presentation:background-visible="false" presentation:display-header="false" presentation:display-footer="false" presentation:display-page-number="false" presentation:display-date-time="false"/>
    </style:style>
    <style:style style:family="presentation" style:name="a757">
      <style:graphic-properties draw:fill="none" draw:stroke="solid" svg:stroke-width="0.01042in" svg:stroke-color="#000000" svg:stroke-opacity="100%" draw:stroke-linejoin="round" svg:stroke-linecap="butt"/>
    </style:style>
    <style:style style:family="text" style:name="a833">
      <style:text-properties fo:font-variant="normal" fo:text-transform="none" fo:color="#0a5265" style:text-line-through-type="none" style:text-line-through-style="none" style:text-line-through-width="auto" style:text-line-through-color="font-color" style:text-position="0% 100%" fo:font-family="Pacifico" style:font-family-asian="Pacifico" style:font-family-complex="Pacifico" fo:font-size="0.38889in" style:font-size-asian="0.38889in" style:font-size-complex="0.38889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58">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34">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59">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35">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text" style:name="a836">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37">
      <style:paragraph-properties fo:line-height="100%" fo:text-align="left" style:tab-stop-distance="1in" fo:margin-left="0.49999in" fo:margin-right="0in" fo:text-indent="-0.33332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39">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aragraph" style:name="a60">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2">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680">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63">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681">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64">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68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5">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83">
      <style:graphic-properties fo:wrap-option="wrap" fo:padding-top="0.09998in" fo:padding-bottom="0.09998in" fo:padding-left="0.09998in" fo:padding-right="0.09998in" draw:textarea-vertical-align="middle" draw:textarea-horizontal-align="left" draw:fill="solid" draw:fill-color="#a9eeee" draw:opacity="100%" draw:stroke="none" draw:auto-grow-width="false" draw:auto-grow-height="false"/>
      <style:paragraph-properties style:font-independent-line-spacing="true" style:writing-mode="lr-tb"/>
    </style:style>
    <style:style style:family="paragraph" style:name="a6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84">
      <style:text-properties fo:font-variant="normal" fo:text-transform="none" fo:color="#0a5265" style:text-line-through-type="none" style:text-line-through-style="none" style:text-line-through-width="auto" style:text-line-through-color="font-color" style:text-position="0% 100%" fo:font-family="Pacifico" style:font-family-asian="Pacifico" style:font-family-complex="Pacifico" fo:font-size="0.38889in" style:font-size-asian="0.38889in" style:font-size-complex="0.38889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7">
      <style:graphic-properties fo:wrap-option="wrap" fo:padding-top="0.09998in" fo:padding-bottom="0.09998in" fo:padding-left="0.09998in" fo:padding-right="0.09998in" draw:textarea-vertical-align="middle" draw:textarea-horizontal-align="left" draw:fill="solid" draw:fill-color="#ffada4" draw:opacity="100%" draw:stroke="none" draw:auto-grow-width="false" draw:auto-grow-height="false"/>
      <style:paragraph-properties style:font-independent-line-spacing="true" style:writing-mode="lr-tb"/>
    </style:style>
    <style:style style:family="paragraph" style:name="a685">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8">
      <style:graphic-properties draw:fill="none" draw:stroke="solid" svg:stroke-width="0.01042in" svg:stroke-color="#000000" svg:stroke-opacity="100%" draw:stroke-linejoin="round" svg:stroke-linecap="butt"/>
    </style:style>
    <style:style style:family="presentation" style:name="a761">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resentation" style:name="a686">
      <style:graphic-properties fo:wrap-option="wrap" fo:padding-top="0.09998in" fo:padding-bottom="0.09998in" fo:padding-left="0.09998in" fo:padding-right="0.09998in" draw:textarea-vertical-align="middle" draw:textarea-horizontal-align="center" draw:fill="none" draw:stroke="none" draw:auto-grow-width="false" draw:auto-grow-height="false"/>
      <style:paragraph-properties style:font-independent-line-spacing="true" style:writing-mode="lr-tb"/>
    </style:style>
    <style:style style:family="text" style:name="a69">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762">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687">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22222in" style:font-size-asian="0.22222in" style:font-size-complex="0.22222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763">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688">
      <style:paragraph-properties fo:line-height="100%" fo:text-align="center"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40">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64">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89">
      <style:graphic-properties fo:wrap-option="wrap" fo:padding-top="0.09998in" fo:padding-bottom="0.09998in" fo:padding-left="0.09998in" fo:padding-right="0.09998in" draw:textarea-vertical-align="middle" draw:textarea-horizontal-align="center" draw:fill="none" draw:stroke="none" draw:auto-grow-width="false" draw:auto-grow-height="false"/>
      <style:paragraph-properties style:font-independent-line-spacing="true" style:writing-mode="lr-tb"/>
    </style:style>
    <style:style style:family="paragraph" style:name="a841">
      <style:paragraph-properties fo:line-height="100%" fo:text-align="left" style:tab-stop-distance="1in" fo:margin-left="0.49999in" fo:margin-right="0in" fo:text-indent="-0.33332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6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66">
      <style:graphic-properties fo:wrap-option="wrap" fo:padding-top="0.09998in" fo:padding-bottom="0.09998in" fo:padding-left="0.09998in" fo:padding-right="0.09998in" draw:textarea-vertical-align="middle" draw:textarea-horizontal-align="left" draw:fill="solid" draw:fill-color="#ffada4" draw:opacity="100%" draw:stroke="none" draw:auto-grow-width="false" draw:auto-grow-height="false"/>
      <style:paragraph-properties style:font-independent-line-spacing="true" style:writing-mode="lr-tb"/>
    </style:style>
    <style:style style:family="text" style:name="a767">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43">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aragraph" style:name="a76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44">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69">
      <style:graphic-properties fo:wrap-option="wrap" fo:padding-top="0.09998in" fo:padding-bottom="0.09998in" fo:padding-left="0.09998in" fo:padding-right="0.09998in" draw:textarea-vertical-align="middle" draw:textarea-horizontal-align="left" draw:fill="solid" draw:fill-color="#ffffff" draw:opacity="100%" draw:stroke="none" draw:auto-grow-width="false" draw:auto-grow-height="false"/>
      <style:paragraph-properties style:font-independent-line-spacing="true" style:writing-mode="lr-tb"/>
    </style:style>
    <style:style style:family="paragraph" style:name="a845">
      <style:paragraph-properties fo:line-height="100%" fo:text-align="left"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46">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resentation" style:name="a847">
      <style:graphic-properties draw:fill="none" draw:stroke="solid" svg:stroke-width="0.01042in" svg:stroke-color="#000000" svg:stroke-opacity="100%" draw:stroke-linejoin="round" svg:stroke-linecap="butt"/>
    </style:style>
    <style:style style:family="text" style:name="a848">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49">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0">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2">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73">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resentation" style:name="a690">
      <style:graphic-properties draw:fill="none" draw:stroke="solid" svg:stroke-width="0.01042in" svg:stroke-color="#000000" svg:stroke-opacity="100%" draw:stroke-linejoin="round" svg:stroke-linecap="butt"/>
    </style:style>
    <style:style style:family="drawing-page" style:name="a74">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691">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5">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92">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7">
      <style:graphic-properties fo:wrap-option="wrap" fo:padding-top="0.09998in" fo:padding-bottom="0.09998in" fo:padding-left="0.09998in" fo:padding-right="0.09998in" draw:textarea-vertical-align="middle" draw:textarea-horizontal-align="left" draw:fill="solid" draw:fill-color="#a9eeee" draw:opacity="100%" draw:stroke="none" draw:auto-grow-width="false" draw:auto-grow-height="false"/>
      <style:paragraph-properties style:font-independent-line-spacing="true" style:writing-mode="lr-tb"/>
    </style:style>
    <style:style style:family="text" style:name="a770">
      <style:text-properties fo:font-variant="normal" fo:text-transform="none" fo:color="#0a5265" style:text-line-through-type="none" style:text-line-through-style="none" style:text-line-through-width="auto" style:text-line-through-color="font-color" style:text-position="0% 100%" fo:font-family="Pacifico" style:font-family-asian="Pacifico" style:font-family-complex="Pacifico" fo:font-size="0.38889in" style:font-size-asian="0.38889in" style:font-size-complex="0.38889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94">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78">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71">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695">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aragraph" style:name="a7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72">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drawing-page" style:name="a696">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697">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73">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9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74">
      <style:paragraph-properties fo:line-height="100%" fo:text-align="center"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99">
      <style:graphic-properties fo:wrap-option="wrap" fo:padding-top="0.09998in" fo:padding-bottom="0.09998in" fo:padding-left="0.09998in" fo:padding-right="0.09998in" draw:textarea-vertical-align="middle" draw:textarea-horizontal-align="left" draw:fill="solid" draw:fill-color="#a9eeee" draw:opacity="100%" draw:stroke="none" draw:auto-grow-width="false" draw:auto-grow-height="false"/>
      <style:paragraph-properties style:font-independent-line-spacing="true" style:writing-mode="lr-tb"/>
    </style:style>
    <style:style style:family="presentation" style:name="a851">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resentation" style:name="a775">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presentation" style:name="a776">
      <style:graphic-properties draw:fill="none" draw:stroke="solid" svg:stroke-width="0.01042in" svg:stroke-color="#000000" svg:stroke-opacity="100%" draw:stroke-linejoin="round" svg:stroke-linecap="butt"/>
    </style:style>
    <style:style style:family="drawing-page" style:name="a852">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777">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853">
      <style:drawing-page-properties draw:fill="solid" draw:fill-color="#ffada4" draw:opacity="100%" presentation:visibility="visible" draw:background-size="border" presentation:background-objects-visible="true" presentation:background-visible="false" presentation:display-header="false" presentation:display-footer="false" presentation:display-page-number="false" presentation:display-date-time="false"/>
    </style:style>
    <style:style style:family="paragraph" style:name="a778">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54">
      <style:graphic-properties draw:fill="none" draw:stroke="solid" svg:stroke-width="0.01042in" svg:stroke-color="#000000" svg:stroke-opacity="100%" draw:stroke-linejoin="round" svg:stroke-linecap="butt"/>
    </style:style>
    <style:style style:family="text" style:name="a855">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56">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58">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859">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graphic" style:name="a80">
      <style:graphic-properties fo:wrap-option="wrap" fo:padding-top="0.09998in" fo:padding-bottom="0.09998in" fo:padding-left="0.09998in" fo:padding-right="0.09998in" draw:textarea-vertical-align="middle" draw:textarea-horizontal-align="left" draw:fill="solid" draw:fill-color="#a9eeee" draw:opacity="100%" draw:stroke="none" draw:auto-grow-width="false" draw:auto-grow-height="false"/>
      <style:paragraph-properties style:font-independent-line-spacing="true" style:writing-mode="lr-tb"/>
    </style:style>
    <style:style style:family="presentation" style:name="a81">
      <style:graphic-properties draw:fill="none" draw:stroke="solid" svg:stroke-width="0.01042in" svg:stroke-color="#000000" svg:stroke-opacity="100%" draw:stroke-linejoin="round" svg:stroke-linecap="butt"/>
    </style:style>
    <style:style style:family="text" style:name="a82">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3">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5">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86">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87">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780">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88">
      <style:text-properties fo:font-variant="normal" fo:text-transform="none" fo:color="#0a5265" style:text-line-through-type="none" style:text-line-through-style="none" style:text-line-through-width="auto" style:text-line-through-color="font-color" style:text-position="0% 100%" fo:font-family="Pacifico" style:font-family-asian="Pacifico" style:font-family-complex="Pacifico" fo:font-size="0.38889in" style:font-size-asian="0.38889in" style:font-size-complex="0.38889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781">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aragraph" style:name="a8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782">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783">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8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860">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785">
      <style:graphic-properties fo:wrap-option="wrap" fo:padding-top="0.09998in" fo:padding-bottom="0.09998in" fo:padding-left="0.09998in" fo:padding-right="0.09998in" draw:textarea-vertical-align="middle" draw:textarea-horizontal-align="left" draw:fill="solid" draw:fill-color="#a9eeee" draw:opacity="100%" draw:stroke="none" draw:auto-grow-width="false" draw:auto-grow-height="false"/>
      <style:paragraph-properties style:font-independent-line-spacing="true" style:writing-mode="lr-tb"/>
    </style:style>
    <style:style style:family="text" style:name="a861">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86">
      <style:text-properties fo:font-variant="normal" fo:text-transform="none" fo:color="#0a5265" style:text-line-through-type="none" style:text-line-through-style="none" style:text-line-through-width="auto" style:text-line-through-color="font-color" style:text-position="0% 100%" fo:font-family="Pacifico" style:font-family-asian="Pacifico" style:font-family-complex="Pacifico" fo:font-size="0.38889in" style:font-size-asian="0.38889in" style:font-size-complex="0.38889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6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87">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63">
      <style:graphic-properties fo:wrap-option="wrap" fo:padding-top="0.09998in" fo:padding-bottom="0.09998in" fo:padding-left="0.09998in" fo:padding-right="0.09998in" draw:textarea-vertical-align="middle" draw:textarea-horizontal-align="left" draw:fill="solid" draw:fill-color="#ffada4" draw:opacity="100%" draw:stroke="none" draw:auto-grow-width="false" draw:auto-grow-height="false"/>
      <style:paragraph-properties style:font-independent-line-spacing="true" style:writing-mode="lr-tb"/>
    </style:style>
    <style:style style:family="presentation" style:name="a788">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presentation" style:name="a864">
      <style:graphic-properties draw:fill="none" draw:stroke="solid" svg:stroke-width="0.01042in" svg:stroke-color="#000000" svg:stroke-opacity="100%" draw:stroke-linejoin="round" svg:stroke-linecap="butt"/>
    </style:style>
    <style:style style:family="text" style:name="a789">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65">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66">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68">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869">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resentation" style:name="a90">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91">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3">
      <style:graphic-properties fo:wrap-option="wrap" fo:padding-top="0.09998in" fo:padding-bottom="0.09998in" fo:padding-left="0.09998in" fo:padding-right="0.09998in" draw:textarea-vertical-align="middle" draw:textarea-horizontal-align="left" draw:fill="solid" draw:fill-color="#ffada4" draw:opacity="100%" draw:stroke="none" draw:auto-grow-width="false" draw:auto-grow-height="false"/>
      <style:paragraph-properties style:font-independent-line-spacing="true" style:writing-mode="lr-tb"/>
    </style:style>
    <style:style style:family="text" style:name="a94">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6">
      <style:graphic-properties fo:wrap-option="wrap" fo:padding-top="0.09998in" fo:padding-bottom="0.09998in" fo:padding-left="0.09998in" fo:padding-right="0.09998in" draw:textarea-vertical-align="middle" draw:textarea-horizontal-align="left" draw:fill="solid" draw:fill-color="#ffada4" draw:opacity="100%" draw:stroke="none" draw:auto-grow-width="false" draw:auto-grow-height="false"/>
      <style:paragraph-properties style:font-independent-line-spacing="true" style:writing-mode="lr-tb"/>
    </style:style>
    <style:style style:family="presentation" style:name="a97">
      <style:graphic-properties draw:fill="none" draw:stroke="solid" svg:stroke-width="0.01042in" svg:stroke-color="#000000" svg:stroke-opacity="100%" draw:stroke-linejoin="round" svg:stroke-linecap="butt"/>
    </style:style>
    <style:style style:family="paragraph" style:name="a790">
      <style:paragraph-properties fo:line-height="100%" fo:text-align="center"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8">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91">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paragraph" style:name="a99">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92">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9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94">
      <style:graphic-properties fo:wrap-option="wrap" fo:padding-top="0.09998in" fo:padding-bottom="0.09998in" fo:padding-left="0.09998in" fo:padding-right="0.09998in" draw:textarea-vertical-align="middle" draw:textarea-horizontal-align="left" draw:fill="solid" draw:fill-color="#ffffff" draw:opacity="100%" draw:stroke="none" draw:auto-grow-width="false" draw:auto-grow-height="false"/>
      <style:paragraph-properties style:font-independent-line-spacing="true" style:writing-mode="lr-tb"/>
    </style:style>
    <style:style style:family="drawing-page" style:name="a870">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795">
      <style:graphic-properties draw:fill="none" draw:stroke="solid" svg:stroke-width="0.01042in" svg:stroke-color="#000000" svg:stroke-opacity="100%" draw:stroke-linejoin="round" svg:stroke-linecap="butt"/>
    </style:style>
    <style:style style:family="text" style:name="a871">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96">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7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97">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73">
      <style:graphic-properties fo:wrap-option="wrap" fo:padding-top="0.09998in" fo:padding-bottom="0.09998in" fo:padding-left="0.09998in" fo:padding-right="0.09998in" draw:textarea-vertical-align="middle" draw:textarea-horizontal-align="left" draw:fill="solid" draw:fill-color="#a9eeee" draw:opacity="100%" draw:stroke="none" draw:auto-grow-width="false" draw:auto-grow-height="false"/>
      <style:paragraph-properties style:font-independent-line-spacing="true" style:writing-mode="lr-tb"/>
    </style:style>
    <style:style style:family="text" style:name="a874">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99">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aragraph" style:name="a87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76">
      <style:graphic-properties fo:wrap-option="wrap" fo:padding-top="0.09998in" fo:padding-bottom="0.09998in" fo:padding-left="0.09998in" fo:padding-right="0.09998in" draw:textarea-vertical-align="middle" draw:textarea-horizontal-align="left" draw:fill="solid" draw:fill-color="#a9eeee" draw:opacity="100%" draw:stroke="none" draw:auto-grow-width="false" draw:auto-grow-height="false"/>
      <style:paragraph-properties style:font-independent-line-spacing="true" style:writing-mode="lr-tb"/>
    </style:style>
    <style:style style:family="presentation" style:name="a877">
      <style:graphic-properties draw:fill="none" draw:stroke="solid" svg:stroke-width="0.01042in" svg:stroke-color="#000000" svg:stroke-opacity="100%" draw:stroke-linejoin="round" svg:stroke-linecap="butt"/>
    </style:style>
    <style:style style:family="text" style:name="a878">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79">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81">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882">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resentation" style:name="a101">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102">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103">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104">
      <style:text-properties fo:font-variant="normal" fo:text-transform="none" fo:color="#0a5265" style:text-line-through-type="none" style:text-line-through-style="none" style:text-line-through-width="auto" style:text-line-through-color="font-color" style:text-position="0% 100%" fo:font-family="Pacifico" style:font-family-asian="Pacifico" style:font-family-complex="Pacifico" fo:font-size="0.38889in" style:font-size-asian="0.38889in" style:font-size-complex="0.38889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6">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107">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8">
      <style:paragraph-properties fo:line-height="100%" fo:text-align="left"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0">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resentation" style:name="a111">
      <style:graphic-properties draw:fill="none" draw:stroke="solid" svg:stroke-width="0.01042in" svg:stroke-color="#000000" svg:stroke-opacity="100%" draw:stroke-linejoin="round" svg:stroke-linecap="butt"/>
    </style:style>
    <style:style style:family="text" style:name="a112">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3">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5">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116">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117">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18">
      <style:text-properties fo:font-variant="normal" fo:text-transform="none" fo:color="#0a5265" style:text-line-through-type="none" style:text-line-through-style="none" style:text-line-through-width="auto" style:text-line-through-color="font-color" style:text-position="0% 100%" fo:font-family="Pacifico" style:font-family-asian="Pacifico" style:font-family-complex="Pacifico" fo:font-size="0.83333in" style:font-size-asian="0.83333in" style:font-size-complex="0.83333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9">
      <style:paragraph-properties fo:line-height="85%"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0">
      <style:graphic-properties fo:wrap-option="wrap" fo:padding-top="0.09998in" fo:padding-bottom="0.09998in" fo:padding-left="0.09998in" fo:padding-right="0.09998in" draw:textarea-vertical-align="bottom" draw:textarea-horizontal-align="left" draw:fill="none" draw:stroke="none" draw:auto-grow-width="false" draw:auto-grow-height="false"/>
      <style:paragraph-properties style:font-independent-line-spacing="true" style:writing-mode="lr-tb"/>
    </style:style>
    <style:style style:family="text" style:name="a121">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30556in" style:font-size-asian="0.30556in" style:font-size-complex="0.30556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2">
      <style:paragraph-properties fo:line-height="100%" fo:text-align="left"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3">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124">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00">
      <style:paragraph-properties fo:line-height="100%" fo:text-align="center"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01">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graphic" style:name="a126">
      <style:graphic-properties fo:wrap-option="wrap" fo:padding-top="0.09998in" fo:padding-bottom="0.09998in" fo:padding-left="0.09998in" fo:padding-right="0.09998in" draw:textarea-vertical-align="middle" draw:textarea-horizontal-align="left" draw:fill="solid" draw:fill-color="#a9eeee" draw:opacity="100%" draw:stroke="none" draw:auto-grow-width="false" draw:auto-grow-height="false"/>
      <style:paragraph-properties style:font-independent-line-spacing="true" style:writing-mode="lr-tb"/>
    </style:style>
    <style:style style:family="text" style:name="a202">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22222in" style:font-size-asian="0.22222in" style:font-size-complex="0.22222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7">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03">
      <style:paragraph-properties fo:line-height="100%" fo:text-align="center"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04">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graphic" style:name="a129">
      <style:graphic-properties fo:wrap-option="wrap" fo:padding-top="0.09998in" fo:padding-bottom="0.09998in" fo:padding-left="0.09998in" fo:padding-right="0.09998in" draw:textarea-vertical-align="middle" draw:textarea-horizontal-align="left" draw:fill="solid" draw:fill-color="#a9eeee" draw:opacity="100%" draw:stroke="none" draw:auto-grow-width="false" draw:auto-grow-height="false"/>
      <style:paragraph-properties style:font-independent-line-spacing="true" style:writing-mode="lr-tb"/>
    </style:style>
    <style:style style:family="text" style:name="a205">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22222in" style:font-size-asian="0.22222in" style:font-size-complex="0.22222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06">
      <style:paragraph-properties fo:line-height="100%" fo:text-align="center"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07">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presentation" style:name="a208">
      <style:graphic-properties draw:fill="none" draw:stroke="solid" svg:stroke-width="0.01042in" svg:stroke-color="#000000" svg:stroke-opacity="100%" draw:stroke-linejoin="round" svg:stroke-linecap="butt"/>
    </style:style>
    <style:style style:family="text" style:name="a209">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0">
      <style:graphic-properties draw:fill="none" draw:stroke="solid" svg:stroke-width="0.01042in" svg:stroke-color="#000000" svg:stroke-opacity="100%" draw:stroke-linejoin="round" svg:stroke-linecap="butt"/>
    </style:style>
    <style:style style:family="text" style:name="a131">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2">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10">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4">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135">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resentation" style:name="a212">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drawing-page" style:name="a136">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213">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137">
      <style:text-properties fo:font-variant="normal" fo:text-transform="none" fo:color="#0a5265" style:text-line-through-type="none" style:text-line-through-style="none" style:text-line-through-width="auto" style:text-line-through-color="font-color" style:text-position="0% 100%" fo:font-family="Pacifico" style:font-family-asian="Pacifico" style:font-family-complex="Pacifico" fo:font-size="0.55556in" style:font-size-asian="0.55556in" style:font-size-complex="0.55556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214">
      <style:drawing-page-properties draw:fill="solid" draw:fill-color="#a9eeee" draw:opacity="100%" presentation:visibility="visible" draw:background-size="border" presentation:background-objects-visible="true" presentation:background-visible="false" presentation:display-header="false" presentation:display-footer="false" presentation:display-page-number="false" presentation:display-date-time="false"/>
    </style:style>
    <style:style style:family="paragraph" style:name="a13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5">
      <style:text-properties fo:font-variant="normal" fo:text-transform="none" fo:color="#0a5265" style:text-line-through-type="none" style:text-line-through-style="none" style:text-line-through-width="auto" style:text-line-through-color="font-color" style:text-position="0% 100%" fo:font-family="Pacifico" style:font-family-asian="Pacifico" style:font-family-complex="Pacifico" fo:font-size="0.38889in" style:font-size-asian="0.38889in" style:font-size-complex="0.38889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9">
      <style:graphic-properties fo:wrap-option="wrap" fo:padding-top="0.09998in" fo:padding-bottom="0.09998in" fo:padding-left="0.09998in" fo:padding-right="0.09998in" draw:textarea-vertical-align="middle" draw:textarea-horizontal-align="left" draw:fill="none" draw:stroke="none" draw:auto-grow-width="false" draw:auto-grow-height="false"/>
      <style:paragraph-properties style:font-independent-line-spacing="true" style:writing-mode="lr-tb"/>
    </style:style>
    <style:style style:family="paragraph" style:name="a216">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17">
      <style:graphic-properties fo:wrap-option="wrap" fo:padding-top="0.09998in" fo:padding-bottom="0.09998in" fo:padding-left="0.09998in" fo:padding-right="0.09998in" draw:textarea-vertical-align="top" draw:textarea-horizontal-align="center" draw:fill="none" draw:stroke="none" draw:auto-grow-width="false" draw:auto-grow-height="false"/>
      <style:paragraph-properties style:font-independent-line-spacing="true" style:writing-mode="lr-tb"/>
    </style:style>
    <style:style style:family="presentation" style:name="a218">
      <style:graphic-properties draw:fill="none" draw:stroke="solid" svg:stroke-width="0.01042in" svg:stroke-color="#000000" svg:stroke-opacity="100%" draw:stroke-linejoin="round" svg:stroke-linecap="butt"/>
    </style:style>
    <style:style style:family="text" style:name="a219">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5278in" style:font-size-asian="0.15278in" style:font-size-complex="0.15278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0">
      <style:text-properties fo:font-variant="normal" fo:text-transform="none" fo:color="#fd5f5a" style:text-line-through-type="none" style:text-line-through-style="none" style:text-line-through-width="auto" style:text-line-through-color="font-color" style:text-position="0% 100%" fo:font-family="Pacifico" style:font-family-asian="Pacifico" style:font-family-complex="Pacifico" fo:font-size="1.94444in" style:font-size-asian="1.94444in" style:font-size-complex="1.94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1">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42">
      <style:graphic-properties fo:wrap-option="wrap" fo:padding-top="0.09998in" fo:padding-bottom="0.09998in" fo:padding-left="0.09998in" fo:padding-right="0.09998in" draw:textarea-vertical-align="bottom" draw:textarea-horizontal-align="center" draw:fill="none" draw:stroke="none" draw:auto-grow-width="false" draw:auto-grow-height="false"/>
      <style:paragraph-properties style:font-independent-line-spacing="true" style:writing-mode="lr-tb"/>
    </style:style>
    <style:style style:family="text" style:name="a143">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20">
      <style:paragraph-properties fo:line-height="100%" fo:text-align="left" style:tab-stop-distance="1in" fo:margin-left="0.5in" fo:margin-right="0in" fo:text-indent="-0.3263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4">
      <style:paragraph-properties fo:line-height="100%" fo:text-align="left" style:tab-stop-distance="1in" fo:margin-left="0.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45">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presentation" style:name="a222">
      <style:graphic-properties fo:wrap-option="wrap" fo:padding-top="0.09998in" fo:padding-bottom="0.09998in" fo:padding-left="0.09998in" fo:padding-right="0.09998in" draw:textarea-vertical-align="top" draw:textarea-horizontal-align="left" draw:fill="none" draw:stroke="none" draw:auto-grow-width="false" draw:auto-grow-height="false"/>
      <style:paragraph-properties style:font-independent-line-spacing="true" style:writing-mode="lr-tb"/>
    </style:style>
    <style:style style:family="text" style:name="a146">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223">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aragraph" style:name="a14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224">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148">
      <style:graphic-properties fo:wrap-option="wrap" fo:padding-top="0.09998in" fo:padding-bottom="0.09998in" fo:padding-left="0.09998in" fo:padding-right="0.09998in" draw:textarea-vertical-align="middle" draw:textarea-horizontal-align="left" draw:fill="solid" draw:fill-color="#ffada4" draw:opacity="100%" draw:stroke="none" draw:auto-grow-width="false" draw:auto-grow-height="false"/>
      <style:paragraph-properties style:font-independent-line-spacing="true" style:writing-mode="lr-tb"/>
    </style:style>
    <style:style style:family="text" style:name="a300">
      <style:text-properties fo:font-variant="normal" fo:text-transform="none" fo:color="#4c5a5e" style:text-line-through-type="none" style:text-line-through-style="none" style:text-line-through-width="auto" style:text-line-through-color="font-color" style:text-position="0% 100%" fo:font-family="Nunito" style:font-family-asian="Nunito" style:font-family-complex="Nunito"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5">
      <style:text-properties fo:font-variant="normal" fo:text-transform="none" fo:color="#0a5265" style:text-line-through-type="none" style:text-line-through-style="none" style:text-line-through-width="auto" style:text-line-through-color="font-color" style:text-position="0% 100%" fo:font-family="Pacifico" style:font-family-asian="Pacifico" style:font-family-complex="Pacifico" fo:font-size="0.38889in" style:font-size-asian="0.38889in" style:font-size-complex="0.38889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9">
      <style:text-properties fo:font-variant="normal" fo:text-transform="none" fo:color="#000000" style:text-line-through-type="none" style:text-line-through-style="none" style:text-line-through-width="auto" style:text-line-through-color="font-color" style:text-position="0% 100%" fo:font-family="Arial" style:font-family-asian="Arial" style:font-family-complex="Arial"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01">
      <style:paragraph-properties fo:line-height="100%" fo:text-align="center" style:tab-stop-distance="1in" fo:margin-left="0.49999in" fo:margin-right="0in" fo:text-indent="-0.37499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2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text:list-style style:name="a829">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133">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383">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506">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71">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290">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114">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414">
      <text:list-level-style-bullet text:level="1" text:bullet-char="●">
        <style:list-level-properties text:space-before="0.15277in" text:min-label-width="0.34721in"/>
        <style:text-properties fo:color="#4c5a5e" fo:font-family="Nunito" fo:font-size="0.19444in"/>
      </text:list-level-style-bullet>
      <text:list-level-style-bullet text:level="2" text:bullet-char="●">
        <style:list-level-properties text:space-before="0.65276in" text:min-label-width="0.34721in"/>
        <style:text-properties fo:color="#4c5a5e" fo:font-family="Nunito" fo:font-size="0.19444in"/>
      </text:list-level-style-bullet>
      <text:list-level-style-bullet text:level="3" text:bullet-char="●">
        <style:list-level-properties text:space-before="1.15275in" text:min-label-width="0.34721in"/>
        <style:text-properties fo:color="#4c5a5e" fo:font-family="Nunito" fo:font-size="0.19444in"/>
      </text:list-level-style-bullet>
      <text:list-level-style-bullet text:level="4" text:bullet-char="●">
        <style:list-level-properties text:space-before="1.65274in" text:min-label-width="0.34721in"/>
        <style:text-properties fo:color="#4c5a5e" fo:font-family="Nunito" fo:font-size="0.19444in"/>
      </text:list-level-style-bullet>
      <text:list-level-style-bullet text:level="5" text:bullet-char="●">
        <style:list-level-properties text:space-before="2.15272in" text:min-label-width="0.34721in"/>
        <style:text-properties fo:color="#4c5a5e" fo:font-family="Nunito" fo:font-size="0.19444in"/>
      </text:list-level-style-bullet>
      <text:list-level-style-bullet text:level="6" text:bullet-char="●">
        <style:list-level-properties text:space-before="2.65271in" text:min-label-width="0.34721in"/>
        <style:text-properties fo:color="#4c5a5e" fo:font-family="Nunito" fo:font-size="0.19444in"/>
      </text:list-level-style-bullet>
      <text:list-level-style-bullet text:level="7" text:bullet-char="●">
        <style:list-level-properties text:space-before="3.1527in" text:min-label-width="0.34721in"/>
        <style:text-properties fo:color="#4c5a5e" fo:font-family="Nunito" fo:font-size="0.19444in"/>
      </text:list-level-style-bullet>
      <text:list-level-style-bullet text:level="8" text:bullet-char="●">
        <style:list-level-properties text:space-before="3.65269in" text:min-label-width="0.34721in"/>
        <style:text-properties fo:color="#4c5a5e" fo:font-family="Nunito" fo:font-size="0.19444in"/>
      </text:list-level-style-bullet>
      <text:list-level-style-bullet text:level="9" text:bullet-char="●">
        <style:list-level-properties text:space-before="4.15267in" text:min-label-width="0.34721in"/>
        <style:text-properties fo:color="#4c5a5e" fo:font-family="Nunito" fo:font-size="0.19444in"/>
      </text:list-level-style-bullet>
    </text:list-style>
    <text:list-style style:name="a640">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54">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594">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30">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419">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718">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321">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250">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275">
      <text:list-level-style-bullet text:level="1" text:bullet-char="●">
        <style:list-level-properties text:space-before="0.125in" text:min-label-width="0.37499in"/>
        <style:text-properties fo:color="#4c5a5e" fo:font-family="Nunito" fo:font-size="0.25in"/>
      </text:list-level-style-bullet>
      <text:list-level-style-bullet text:level="2" text:bullet-char="●">
        <style:list-level-properties text:space-before="0.62498in" text:min-label-width="0.37499in"/>
        <style:text-properties fo:color="#4c5a5e" fo:font-family="Nunito" fo:font-size="0.25in"/>
      </text:list-level-style-bullet>
      <text:list-level-style-bullet text:level="3" text:bullet-char="●">
        <style:list-level-properties text:space-before="1.12497in" text:min-label-width="0.37499in"/>
        <style:text-properties fo:color="#4c5a5e" fo:font-family="Nunito" fo:font-size="0.25in"/>
      </text:list-level-style-bullet>
      <text:list-level-style-bullet text:level="4" text:bullet-char="●">
        <style:list-level-properties text:space-before="1.62496in" text:min-label-width="0.37499in"/>
        <style:text-properties fo:color="#4c5a5e" fo:font-family="Nunito" fo:font-size="0.25in"/>
      </text:list-level-style-bullet>
      <text:list-level-style-bullet text:level="5" text:bullet-char="●">
        <style:list-level-properties text:space-before="2.12495in" text:min-label-width="0.37499in"/>
        <style:text-properties fo:color="#4c5a5e" fo:font-family="Nunito" fo:font-size="0.25in"/>
      </text:list-level-style-bullet>
      <text:list-level-style-bullet text:level="6" text:bullet-char="●">
        <style:list-level-properties text:space-before="2.62493in" text:min-label-width="0.37499in"/>
        <style:text-properties fo:color="#4c5a5e" fo:font-family="Nunito" fo:font-size="0.25in"/>
      </text:list-level-style-bullet>
      <text:list-level-style-bullet text:level="7" text:bullet-char="●">
        <style:list-level-properties text:space-before="3.12492in" text:min-label-width="0.37499in"/>
        <style:text-properties fo:color="#4c5a5e" fo:font-family="Nunito" fo:font-size="0.25in"/>
      </text:list-level-style-bullet>
      <text:list-level-style-bullet text:level="8" text:bullet-char="●">
        <style:list-level-properties text:space-before="3.62491in" text:min-label-width="0.37499in"/>
        <style:text-properties fo:color="#4c5a5e" fo:font-family="Nunito" fo:font-size="0.25in"/>
      </text:list-level-style-bullet>
      <text:list-level-style-bullet text:level="9" text:bullet-char="●">
        <style:list-level-properties text:space-before="4.1249in" text:min-label-width="0.37499in"/>
        <style:text-properties fo:color="#4c5a5e" fo:font-family="Nunito" fo:font-size="0.25in"/>
      </text:list-level-style-bullet>
    </text:list-style>
    <text:list-style style:name="a11">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575">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850">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302">
      <text:list-level-style-bullet text:level="1" text:bullet-char="●">
        <style:list-level-properties text:space-before="0.125in" text:min-label-width="0.37499in"/>
        <style:text-properties fo:color="#4c5a5e" fo:font-family="Nunito" fo:font-size="0.25in"/>
      </text:list-level-style-bullet>
      <text:list-level-style-bullet text:level="2" text:bullet-char="●">
        <style:list-level-properties text:space-before="0.62498in" text:min-label-width="0.37499in"/>
        <style:text-properties fo:color="#4c5a5e" fo:font-family="Nunito" fo:font-size="0.25in"/>
      </text:list-level-style-bullet>
      <text:list-level-style-bullet text:level="3" text:bullet-char="●">
        <style:list-level-properties text:space-before="1.12497in" text:min-label-width="0.37499in"/>
        <style:text-properties fo:color="#4c5a5e" fo:font-family="Nunito" fo:font-size="0.25in"/>
      </text:list-level-style-bullet>
      <text:list-level-style-bullet text:level="4" text:bullet-char="●">
        <style:list-level-properties text:space-before="1.62496in" text:min-label-width="0.37499in"/>
        <style:text-properties fo:color="#4c5a5e" fo:font-family="Nunito" fo:font-size="0.25in"/>
      </text:list-level-style-bullet>
      <text:list-level-style-bullet text:level="5" text:bullet-char="●">
        <style:list-level-properties text:space-before="2.12495in" text:min-label-width="0.37499in"/>
        <style:text-properties fo:color="#4c5a5e" fo:font-family="Nunito" fo:font-size="0.25in"/>
      </text:list-level-style-bullet>
      <text:list-level-style-bullet text:level="6" text:bullet-char="●">
        <style:list-level-properties text:space-before="2.62493in" text:min-label-width="0.37499in"/>
        <style:text-properties fo:color="#4c5a5e" fo:font-family="Nunito" fo:font-size="0.25in"/>
      </text:list-level-style-bullet>
      <text:list-level-style-bullet text:level="7" text:bullet-char="●">
        <style:list-level-properties text:space-before="3.12492in" text:min-label-width="0.37499in"/>
        <style:text-properties fo:color="#4c5a5e" fo:font-family="Nunito" fo:font-size="0.25in"/>
      </text:list-level-style-bullet>
      <text:list-level-style-bullet text:level="8" text:bullet-char="●">
        <style:list-level-properties text:space-before="3.62491in" text:min-label-width="0.37499in"/>
        <style:text-properties fo:color="#4c5a5e" fo:font-family="Nunito" fo:font-size="0.25in"/>
      </text:list-level-style-bullet>
      <text:list-level-style-bullet text:level="9" text:bullet-char="●">
        <style:list-level-properties text:space-before="4.1249in" text:min-label-width="0.37499in"/>
        <style:text-properties fo:color="#4c5a5e" fo:font-family="Nunito" fo:font-size="0.25in"/>
      </text:list-level-style-bullet>
    </text:list-style>
    <text:list-style style:name="a230">
      <text:list-level-style-bullet text:level="1" text:bullet-char="●">
        <style:list-level-properties text:space-before="0.16666in" text:min-label-width="0.33332in"/>
        <style:text-properties fo:color="#4c5a5e" fo:font-family="Nunito" fo:font-size="0.16667in"/>
      </text:list-level-style-bullet>
      <text:list-level-style-bullet text:level="2" text:bullet-char="●">
        <style:list-level-properties text:space-before="0.66665in" text:min-label-width="0.33332in"/>
        <style:text-properties fo:color="#4c5a5e" fo:font-family="Nunito" fo:font-size="0.16667in"/>
      </text:list-level-style-bullet>
      <text:list-level-style-bullet text:level="3" text:bullet-char="●">
        <style:list-level-properties text:space-before="1.16664in" text:min-label-width="0.33332in"/>
        <style:text-properties fo:color="#4c5a5e" fo:font-family="Nunito" fo:font-size="0.16667in"/>
      </text:list-level-style-bullet>
      <text:list-level-style-bullet text:level="4" text:bullet-char="●">
        <style:list-level-properties text:space-before="1.66663in" text:min-label-width="0.33332in"/>
        <style:text-properties fo:color="#4c5a5e" fo:font-family="Nunito" fo:font-size="0.16667in"/>
      </text:list-level-style-bullet>
      <text:list-level-style-bullet text:level="5" text:bullet-char="●">
        <style:list-level-properties text:space-before="2.16661in" text:min-label-width="0.33332in"/>
        <style:text-properties fo:color="#4c5a5e" fo:font-family="Nunito" fo:font-size="0.16667in"/>
      </text:list-level-style-bullet>
      <text:list-level-style-bullet text:level="6" text:bullet-char="●">
        <style:list-level-properties text:space-before="2.6666in" text:min-label-width="0.33332in"/>
        <style:text-properties fo:color="#4c5a5e" fo:font-family="Nunito" fo:font-size="0.16667in"/>
      </text:list-level-style-bullet>
      <text:list-level-style-bullet text:level="7" text:bullet-char="●">
        <style:list-level-properties text:space-before="3.16659in" text:min-label-width="0.33332in"/>
        <style:text-properties fo:color="#4c5a5e" fo:font-family="Nunito" fo:font-size="0.16667in"/>
      </text:list-level-style-bullet>
      <text:list-level-style-bullet text:level="8" text:bullet-char="●">
        <style:list-level-properties text:space-before="3.66658in" text:min-label-width="0.33332in"/>
        <style:text-properties fo:color="#4c5a5e" fo:font-family="Nunito" fo:font-size="0.16667in"/>
      </text:list-level-style-bullet>
      <text:list-level-style-bullet text:level="9" text:bullet-char="●">
        <style:list-level-properties text:space-before="4.16656in" text:min-label-width="0.33332in"/>
        <style:text-properties fo:color="#4c5a5e" fo:font-family="Nunito" fo:font-size="0.16667in"/>
      </text:list-level-style-bullet>
    </text:list-style>
    <text:list-style style:name="a183">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307">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857">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211">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760">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838">
      <text:list-level-style-bullet text:level="1" text:bullet-char="●">
        <style:list-level-properties text:space-before="0.16666in" text:min-label-width="0.33332in"/>
        <style:text-properties fo:color="#4c5a5e" fo:font-family="Nunito" fo:font-size="0.16667in"/>
      </text:list-level-style-bullet>
      <text:list-level-style-bullet text:level="2" text:bullet-char="●">
        <style:list-level-properties text:space-before="0.66665in" text:min-label-width="0.33332in"/>
        <style:text-properties fo:color="#4c5a5e" fo:font-family="Nunito" fo:font-size="0.16667in"/>
      </text:list-level-style-bullet>
      <text:list-level-style-bullet text:level="3" text:bullet-char="●">
        <style:list-level-properties text:space-before="1.16664in" text:min-label-width="0.33332in"/>
        <style:text-properties fo:color="#4c5a5e" fo:font-family="Nunito" fo:font-size="0.16667in"/>
      </text:list-level-style-bullet>
      <text:list-level-style-bullet text:level="4" text:bullet-char="●">
        <style:list-level-properties text:space-before="1.66663in" text:min-label-width="0.33332in"/>
        <style:text-properties fo:color="#4c5a5e" fo:font-family="Nunito" fo:font-size="0.16667in"/>
      </text:list-level-style-bullet>
      <text:list-level-style-bullet text:level="5" text:bullet-char="●">
        <style:list-level-properties text:space-before="2.16661in" text:min-label-width="0.33332in"/>
        <style:text-properties fo:color="#4c5a5e" fo:font-family="Nunito" fo:font-size="0.16667in"/>
      </text:list-level-style-bullet>
      <text:list-level-style-bullet text:level="6" text:bullet-char="●">
        <style:list-level-properties text:space-before="2.6666in" text:min-label-width="0.33332in"/>
        <style:text-properties fo:color="#4c5a5e" fo:font-family="Nunito" fo:font-size="0.16667in"/>
      </text:list-level-style-bullet>
      <text:list-level-style-bullet text:level="7" text:bullet-char="●">
        <style:list-level-properties text:space-before="3.16659in" text:min-label-width="0.33332in"/>
        <style:text-properties fo:color="#4c5a5e" fo:font-family="Nunito" fo:font-size="0.16667in"/>
      </text:list-level-style-bullet>
      <text:list-level-style-bullet text:level="8" text:bullet-char="●">
        <style:list-level-properties text:space-before="3.66658in" text:min-label-width="0.33332in"/>
        <style:text-properties fo:color="#4c5a5e" fo:font-family="Nunito" fo:font-size="0.16667in"/>
      </text:list-level-style-bullet>
      <text:list-level-style-bullet text:level="9" text:bullet-char="●">
        <style:list-level-properties text:space-before="4.16656in" text:min-label-width="0.33332in"/>
        <style:text-properties fo:color="#4c5a5e" fo:font-family="Nunito" fo:font-size="0.16667in"/>
      </text:list-level-style-bullet>
    </text:list-style>
    <text:list-style style:name="a441">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693">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370">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469">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396">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744">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84">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100">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61">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677">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280">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728">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42">
      <text:list-level-style-bullet text:level="1" text:bullet-char="●">
        <style:list-level-properties text:space-before="0.125in" text:min-label-width="0.37498in"/>
        <style:text-properties fo:color="#4c5a5e" fo:font-family="Nunito" fo:font-size="0.25in"/>
      </text:list-level-style-bullet>
      <text:list-level-style-bullet text:level="2" text:bullet-char="●">
        <style:list-level-properties text:space-before="0.62497in" text:min-label-width="0.37498in"/>
        <style:text-properties fo:color="#4c5a5e" fo:font-family="Nunito" fo:font-size="0.25in"/>
      </text:list-level-style-bullet>
      <text:list-level-style-bullet text:level="3" text:bullet-char="●">
        <style:list-level-properties text:space-before="1.12495in" text:min-label-width="0.37498in"/>
        <style:text-properties fo:color="#4c5a5e" fo:font-family="Nunito" fo:font-size="0.25in"/>
      </text:list-level-style-bullet>
      <text:list-level-style-bullet text:level="4" text:bullet-char="●">
        <style:list-level-properties text:space-before="1.62492in" text:min-label-width="0.37498in"/>
        <style:text-properties fo:color="#4c5a5e" fo:font-family="Nunito" fo:font-size="0.25in"/>
      </text:list-level-style-bullet>
      <text:list-level-style-bullet text:level="5" text:bullet-char="●">
        <style:list-level-properties text:space-before="2.1249in" text:min-label-width="0.37498in"/>
        <style:text-properties fo:color="#4c5a5e" fo:font-family="Nunito" fo:font-size="0.25in"/>
      </text:list-level-style-bullet>
      <text:list-level-style-bullet text:level="6" text:bullet-char="●">
        <style:list-level-properties text:space-before="2.62487in" text:min-label-width="0.37498in"/>
        <style:text-properties fo:color="#4c5a5e" fo:font-family="Nunito" fo:font-size="0.25in"/>
      </text:list-level-style-bullet>
      <text:list-level-style-bullet text:level="7" text:bullet-char="●">
        <style:list-level-properties text:space-before="3.12484in" text:min-label-width="0.37498in"/>
        <style:text-properties fo:color="#4c5a5e" fo:font-family="Nunito" fo:font-size="0.25in"/>
      </text:list-level-style-bullet>
      <text:list-level-style-bullet text:level="8" text:bullet-char="●">
        <style:list-level-properties text:space-before="3.62482in" text:min-label-width="0.37498in"/>
        <style:text-properties fo:color="#4c5a5e" fo:font-family="Nunito" fo:font-size="0.25in"/>
      </text:list-level-style-bullet>
      <text:list-level-style-bullet text:level="9" text:bullet-char="●">
        <style:list-level-properties text:space-before="4.12479in" text:min-label-width="0.37498in"/>
        <style:text-properties fo:color="#4c5a5e" fo:font-family="Nunito" fo:font-size="0.25in"/>
      </text:list-level-style-bullet>
    </text:list-style>
    <text:list-style style:name="a880">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109">
      <text:list-level-style-bullet text:level="1" text:bullet-char="●">
        <style:list-level-properties text:space-before="0.125in" text:min-label-width="0.375in"/>
        <style:text-properties fo:color="#4c5a5e" fo:font-family="Nunito" fo:font-size="0.25in"/>
      </text:list-level-style-bullet>
      <text:list-level-style-bullet text:level="2" text:bullet-char="●">
        <style:list-level-properties text:space-before="0.625in" text:min-label-width="0.375in"/>
        <style:text-properties fo:color="#4c5a5e" fo:font-family="Nunito" fo:font-size="0.25in"/>
      </text:list-level-style-bullet>
      <text:list-level-style-bullet text:level="3" text:bullet-char="●">
        <style:list-level-properties text:space-before="1.125in" text:min-label-width="0.375in"/>
        <style:text-properties fo:color="#4c5a5e" fo:font-family="Nunito" fo:font-size="0.25in"/>
      </text:list-level-style-bullet>
      <text:list-level-style-bullet text:level="4" text:bullet-char="●">
        <style:list-level-properties text:space-before="1.625in" text:min-label-width="0.375in"/>
        <style:text-properties fo:color="#4c5a5e" fo:font-family="Nunito" fo:font-size="0.25in"/>
      </text:list-level-style-bullet>
      <text:list-level-style-bullet text:level="5" text:bullet-char="●">
        <style:list-level-properties text:space-before="2.125in" text:min-label-width="0.375in"/>
        <style:text-properties fo:color="#4c5a5e" fo:font-family="Nunito" fo:font-size="0.25in"/>
      </text:list-level-style-bullet>
      <text:list-level-style-bullet text:level="6" text:bullet-char="●">
        <style:list-level-properties text:space-before="2.625in" text:min-label-width="0.375in"/>
        <style:text-properties fo:color="#4c5a5e" fo:font-family="Nunito" fo:font-size="0.25in"/>
      </text:list-level-style-bullet>
      <text:list-level-style-bullet text:level="7" text:bullet-char="●">
        <style:list-level-properties text:space-before="3.125in" text:min-label-width="0.375in"/>
        <style:text-properties fo:color="#4c5a5e" fo:font-family="Nunito" fo:font-size="0.25in"/>
      </text:list-level-style-bullet>
      <text:list-level-style-bullet text:level="8" text:bullet-char="●">
        <style:list-level-properties text:space-before="3.625in" text:min-label-width="0.375in"/>
        <style:text-properties fo:color="#4c5a5e" fo:font-family="Nunito" fo:font-size="0.25in"/>
      </text:list-level-style-bullet>
      <text:list-level-style-bullet text:level="9" text:bullet-char="●">
        <style:list-level-properties text:space-before="4.125in" text:min-label-width="0.375in"/>
        <style:text-properties fo:color="#4c5a5e" fo:font-family="Nunito" fo:font-size="0.25in"/>
      </text:list-level-style-bullet>
    </text:list-style>
    <text:list-style style:name="a47">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263">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316">
      <text:list-level-style-number text:level="1" style:num-format="1" style:num-suffix=".">
        <style:list-level-properties text:space-before="0.125in" text:min-label-width="0.37499in"/>
        <style:text-properties fo:color="#4c5a5e" fo:font-family="Nunito" fo:font-size="0.25in"/>
      </text:list-level-style-number>
      <text:list-level-style-number text:level="2" style:num-format="1" style:num-suffix=".">
        <style:list-level-properties text:space-before="0.62498in" text:min-label-width="0.37499in"/>
        <style:text-properties fo:color="#4c5a5e" fo:font-family="Nunito" fo:font-size="0.25in"/>
      </text:list-level-style-number>
      <text:list-level-style-number text:level="3" style:num-format="1" style:num-suffix=".">
        <style:list-level-properties text:space-before="1.12497in" text:min-label-width="0.37499in"/>
        <style:text-properties fo:color="#4c5a5e" fo:font-family="Nunito" fo:font-size="0.25in"/>
      </text:list-level-style-number>
      <text:list-level-style-number text:level="4" style:num-format="1" style:num-suffix=".">
        <style:list-level-properties text:space-before="1.62496in" text:min-label-width="0.37499in"/>
        <style:text-properties fo:color="#4c5a5e" fo:font-family="Nunito" fo:font-size="0.25in"/>
      </text:list-level-style-number>
      <text:list-level-style-number text:level="5" style:num-format="1" style:num-suffix=".">
        <style:list-level-properties text:space-before="2.12495in" text:min-label-width="0.37499in"/>
        <style:text-properties fo:color="#4c5a5e" fo:font-family="Nunito" fo:font-size="0.25in"/>
      </text:list-level-style-number>
      <text:list-level-style-number text:level="6" style:num-format="1" style:num-suffix=".">
        <style:list-level-properties text:space-before="2.62493in" text:min-label-width="0.37499in"/>
        <style:text-properties fo:color="#4c5a5e" fo:font-family="Nunito" fo:font-size="0.25in"/>
      </text:list-level-style-number>
      <text:list-level-style-number text:level="7" style:num-format="1" style:num-suffix=".">
        <style:list-level-properties text:space-before="3.12492in" text:min-label-width="0.37499in"/>
        <style:text-properties fo:color="#4c5a5e" fo:font-family="Nunito" fo:font-size="0.25in"/>
      </text:list-level-style-number>
      <text:list-level-style-number text:level="8" style:num-format="1" style:num-suffix=".">
        <style:list-level-properties text:space-before="3.62491in" text:min-label-width="0.37499in"/>
        <style:text-properties fo:color="#4c5a5e" fo:font-family="Nunito" fo:font-size="0.25in"/>
      </text:list-level-style-number>
      <text:list-level-style-number text:level="9" style:num-format="1" style:num-suffix=".">
        <style:list-level-properties text:space-before="4.1249in" text:min-label-width="0.37499in"/>
        <style:text-properties fo:color="#4c5a5e" fo:font-family="Nunito" fo:font-size="0.25in"/>
      </text:list-level-style-number>
    </text:list-style>
    <text:list-style style:name="a842">
      <text:list-level-style-bullet text:level="1" text:bullet-char="●">
        <style:list-level-properties text:space-before="0.16666in" text:min-label-width="0.33332in"/>
        <style:text-properties fo:color="#4c5a5e" fo:font-family="Nunito" fo:font-size="0.16667in"/>
      </text:list-level-style-bullet>
      <text:list-level-style-bullet text:level="2" text:bullet-char="●">
        <style:list-level-properties text:space-before="0.66665in" text:min-label-width="0.33332in"/>
        <style:text-properties fo:color="#4c5a5e" fo:font-family="Nunito" fo:font-size="0.16667in"/>
      </text:list-level-style-bullet>
      <text:list-level-style-bullet text:level="3" text:bullet-char="●">
        <style:list-level-properties text:space-before="1.16664in" text:min-label-width="0.33332in"/>
        <style:text-properties fo:color="#4c5a5e" fo:font-family="Nunito" fo:font-size="0.16667in"/>
      </text:list-level-style-bullet>
      <text:list-level-style-bullet text:level="4" text:bullet-char="●">
        <style:list-level-properties text:space-before="1.66663in" text:min-label-width="0.33332in"/>
        <style:text-properties fo:color="#4c5a5e" fo:font-family="Nunito" fo:font-size="0.16667in"/>
      </text:list-level-style-bullet>
      <text:list-level-style-bullet text:level="5" text:bullet-char="●">
        <style:list-level-properties text:space-before="2.16661in" text:min-label-width="0.33332in"/>
        <style:text-properties fo:color="#4c5a5e" fo:font-family="Nunito" fo:font-size="0.16667in"/>
      </text:list-level-style-bullet>
      <text:list-level-style-bullet text:level="6" text:bullet-char="●">
        <style:list-level-properties text:space-before="2.6666in" text:min-label-width="0.33332in"/>
        <style:text-properties fo:color="#4c5a5e" fo:font-family="Nunito" fo:font-size="0.16667in"/>
      </text:list-level-style-bullet>
      <text:list-level-style-bullet text:level="7" text:bullet-char="●">
        <style:list-level-properties text:space-before="3.16659in" text:min-label-width="0.33332in"/>
        <style:text-properties fo:color="#4c5a5e" fo:font-family="Nunito" fo:font-size="0.16667in"/>
      </text:list-level-style-bullet>
      <text:list-level-style-bullet text:level="8" text:bullet-char="●">
        <style:list-level-properties text:space-before="3.66658in" text:min-label-width="0.33332in"/>
        <style:text-properties fo:color="#4c5a5e" fo:font-family="Nunito" fo:font-size="0.16667in"/>
      </text:list-level-style-bullet>
      <text:list-level-style-bullet text:level="9" text:bullet-char="●">
        <style:list-level-properties text:space-before="4.16656in" text:min-label-width="0.33332in"/>
        <style:text-properties fo:color="#4c5a5e" fo:font-family="Nunito" fo:font-size="0.16667in"/>
      </text:list-level-style-bullet>
    </text:list-style>
    <text:list-style style:name="a867">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6">
      <text:list-level-style-bullet text:level="1" text:bullet-char="●">
        <style:list-level-properties text:space-before="0.125in" text:min-label-width="0.375in"/>
        <style:text-properties fo:color="#4c5a5e" fo:font-family="Nunito" fo:font-size="0.25in"/>
      </text:list-level-style-bullet>
      <text:list-level-style-bullet text:level="2" text:bullet-char="●">
        <style:list-level-properties text:space-before="0.625in" text:min-label-width="0.375in"/>
        <style:text-properties fo:color="#4c5a5e" fo:font-family="Nunito" fo:font-size="0.25in"/>
      </text:list-level-style-bullet>
      <text:list-level-style-bullet text:level="3" text:bullet-char="●">
        <style:list-level-properties text:space-before="1.125in" text:min-label-width="0.375in"/>
        <style:text-properties fo:color="#4c5a5e" fo:font-family="Nunito" fo:font-size="0.25in"/>
      </text:list-level-style-bullet>
      <text:list-level-style-bullet text:level="4" text:bullet-char="●">
        <style:list-level-properties text:space-before="1.625in" text:min-label-width="0.375in"/>
        <style:text-properties fo:color="#4c5a5e" fo:font-family="Nunito" fo:font-size="0.25in"/>
      </text:list-level-style-bullet>
      <text:list-level-style-bullet text:level="5" text:bullet-char="●">
        <style:list-level-properties text:space-before="2.125in" text:min-label-width="0.375in"/>
        <style:text-properties fo:color="#4c5a5e" fo:font-family="Nunito" fo:font-size="0.25in"/>
      </text:list-level-style-bullet>
      <text:list-level-style-bullet text:level="6" text:bullet-char="●">
        <style:list-level-properties text:space-before="2.625in" text:min-label-width="0.375in"/>
        <style:text-properties fo:color="#4c5a5e" fo:font-family="Nunito" fo:font-size="0.25in"/>
      </text:list-level-style-bullet>
      <text:list-level-style-bullet text:level="7" text:bullet-char="●">
        <style:list-level-properties text:space-before="3.125in" text:min-label-width="0.375in"/>
        <style:text-properties fo:color="#4c5a5e" fo:font-family="Nunito" fo:font-size="0.25in"/>
      </text:list-level-style-bullet>
      <text:list-level-style-bullet text:level="8" text:bullet-char="●">
        <style:list-level-properties text:space-before="3.625in" text:min-label-width="0.375in"/>
        <style:text-properties fo:color="#4c5a5e" fo:font-family="Nunito" fo:font-size="0.25in"/>
      </text:list-level-style-bullet>
      <text:list-level-style-bullet text:level="9" text:bullet-char="●">
        <style:list-level-properties text:space-before="4.125in" text:min-label-width="0.375in"/>
        <style:text-properties fo:color="#4c5a5e" fo:font-family="Nunito" fo:font-size="0.25in"/>
      </text:list-level-style-bullet>
    </text:list-style>
    <text:list-style style:name="a221">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547">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798">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525">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155">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text:list-style style:name="a779">
      <text:list-level-style-bullet text:level="1" text:bullet-char="●">
        <style:list-level-properties text:space-before="0.17361in" text:min-label-width="0.32639in"/>
        <style:text-properties fo:color="#000000" fo:font-family="Arial" fo:font-size="0.15278in"/>
      </text:list-level-style-bullet>
      <text:list-level-style-bullet text:level="2" text:bullet-char="●">
        <style:list-level-properties text:space-before="0.67361in" text:min-label-width="0.32639in"/>
        <style:text-properties fo:color="#000000" fo:font-family="Arial" fo:font-size="0.15278in"/>
      </text:list-level-style-bullet>
      <text:list-level-style-bullet text:level="3" text:bullet-char="●">
        <style:list-level-properties text:space-before="1.17361in" text:min-label-width="0.32639in"/>
        <style:text-properties fo:color="#000000" fo:font-family="Arial" fo:font-size="0.15278in"/>
      </text:list-level-style-bullet>
      <text:list-level-style-bullet text:level="4" text:bullet-char="●">
        <style:list-level-properties text:space-before="1.67361in" text:min-label-width="0.32639in"/>
        <style:text-properties fo:color="#000000" fo:font-family="Arial" fo:font-size="0.15278in"/>
      </text:list-level-style-bullet>
      <text:list-level-style-bullet text:level="5" text:bullet-char="●">
        <style:list-level-properties text:space-before="2.17361in" text:min-label-width="0.32639in"/>
        <style:text-properties fo:color="#000000" fo:font-family="Arial" fo:font-size="0.15278in"/>
      </text:list-level-style-bullet>
      <text:list-level-style-bullet text:level="6" text:bullet-char="●">
        <style:list-level-properties text:space-before="2.67361in" text:min-label-width="0.32639in"/>
        <style:text-properties fo:color="#000000" fo:font-family="Arial" fo:font-size="0.15278in"/>
      </text:list-level-style-bullet>
      <text:list-level-style-bullet text:level="7" text:bullet-char="●">
        <style:list-level-properties text:space-before="3.17361in" text:min-label-width="0.32639in"/>
        <style:text-properties fo:color="#000000" fo:font-family="Arial" fo:font-size="0.15278in"/>
      </text:list-level-style-bullet>
      <text:list-level-style-bullet text:level="8" text:bullet-char="●">
        <style:list-level-properties text:space-before="3.67361in" text:min-label-width="0.32639in"/>
        <style:text-properties fo:color="#000000" fo:font-family="Arial" fo:font-size="0.15278in"/>
      </text:list-level-style-bullet>
      <text:list-level-style-bullet text:level="9" text:bullet-char="●">
        <style:list-level-properties text:space-before="4.17361in" text:min-label-width="0.32639in"/>
        <style:text-properties fo:color="#000000" fo:font-family="Arial" fo:font-size="0.15278in"/>
      </text:list-level-style-bullet>
    </text:list-style>
  </office:automatic-styles>
  <office:master-styles>
    <draw:layer-set>
      <draw:layer draw:name="Master1-bg" draw:protected="true"/>
      <draw:layer draw:name="Master2-bg" draw:protected="true"/>
    </draw:layer-set>
    <style:master-page style:name="Master1-Orief-Presentation-by-Slidesgo" style:page-layout-name="pageLayout1" draw:style-name="a0">
      <draw:frame draw:id="id0" presentation:style-name="a3" draw:name="Google Shape;6;p1" svg:x="0.7874in" svg:y="0.7874in" svg:width="8.4252in" svg:height="0.83508in" presentation:class="title" presentation:placeholder="false">
        <draw:text-box>
          <text:p text:style-name="a2" text:class-names="" text:cond-style-name=""><text:span text:style-name="a1" text:class-names=""/></text:p>
        </draw:text-box>
        <svg:title/>
        <svg:desc/>
      </draw:frame>
      <draw:frame draw:id="id1" presentation:style-name="a7" draw:name="Google Shape;7;p1" svg:x="0.7874in" svg:y="1.68048in" svg:width="8.87172in" svg:height="4.98163in" presentation:class="outline" presentation:placeholder="false">
        <draw:text-box>
          <text:list text:style-name="a6">
            <text:list-item>
              <text:p text:style-name="a5" text:class-names="" text:cond-style-name=""><text:span text:style-name="a4" text:class-names=""/></text:p>
            </text:list-item>
          </text:list>
        </draw:text-box>
        <svg:title/>
        <svg:desc/>
      </draw:frame>
      <presentation:notes style:page-layout-name="pageLayout2" draw:style-name="a13">
        <draw:page-thumbnail svg:x="1.25in" svg:y="0.75in" svg:width="5in" svg:height="3.75in" presentation:class="page" draw:id="id2" presentation:style-name="a8" draw:name="Google Shape;3;n">
          <svg:title/>
          <svg:desc/>
        </draw:page-thumbnail>
        <draw:frame draw:id="id3" presentation:style-name="a12" draw:name="Google Shape;4;n" svg:x="0.75in" svg:y="4.75in" svg:width="6in" svg:height="4.5in" presentation:class="notes" presentation:placeholder="false">
          <draw:text-box>
            <text:list text:style-name="a11">
              <text:list-item>
                <text:p text:style-name="a10" text:class-names="" text:cond-style-name=""><text:span text:style-name="a9" text:class-names=""/></text:p>
              </text:list-item>
            </text:list>
          </draw:text-box>
          <svg:title/>
          <svg:desc/>
        </draw:frame>
      </presentation:notes>
    </style:master-page>
    <style:master-page style:name="Master1-Layout1-title-TITLE" style:page-layout-name="pageLayout1" draw:style-name="a14">
      <draw:g draw:name="Google Shape;9;p2" draw:id="id4">
        <svg:title/>
        <svg:desc/>
        <draw:custom-shape svg:x="3.57944in" svg:y="-4.33173in" svg:width="7.58091in" svg:height="10.08796in" draw:id="id7" draw:style-name="a23" draw:name="Google Shape;10;p2">
          <svg:title/>
          <svg:desc/>
          <text:p text:style-name="a22" text:class-names="" text:cond-style-name=""><text:span text:style-name="a21" text:class-names=""/></text:p>
          <draw:enhanced-geometry xmlns:dr3d="urn:oasis:names:tc:opendocument:xmlns:dr3d:1.0" draw:type="non-primitive" svg:viewBox="0 0 186655 186287" draw:enhanced-path="M 93322 50900 C 93374 50900 93425 50900 93476 50900 116813 50996 135672 69962 135577 93298 135506 116591 116587 135411 93311 135411 93267 135411 93223 135411 93179 135411 69842 135316 50983 116337 51078 93001 51161 69716 70057 50900 93322 50900 Z M 93325 1 C 42041 1 369 41486 179 92810 0 144245 41553 186096 92988 186286 93098 186286 93208 186287 93319 186287 144602 186287 186274 144802 186464 93477 186655 42030 145102 180 93655 1 93545 1 93435 1 93325 1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86655"/>
            <draw:equation draw:name="f7" draw:formula="?f4 / 186287"/>
            <draw:equation draw:name="f8" draw:formula="?f0 / ?f6"/>
            <draw:equation draw:name="f9" draw:formula="?f1 / ?f6"/>
            <draw:equation draw:name="f10" draw:formula="?f2 / ?f7"/>
            <draw:equation draw:name="f11" draw:formula="?f3 / ?f7"/>
          </draw:enhanced-geometry>
        </draw:custom-shape>
        <draw:custom-shape svg:x="-0.52081in" svg:y="1.01857in" svg:width="6.53785in" svg:height="8.69981in" draw:id="id8" draw:style-name="a26" draw:name="Google Shape;11;p2">
          <svg:title/>
          <svg:desc/>
          <text:p text:style-name="a25" text:class-names="" text:cond-style-name=""><text:span text:style-name="a24" text:class-names=""/></text:p>
          <draw:enhanced-geometry xmlns:dr3d="urn:oasis:names:tc:opendocument:xmlns:dr3d:1.0" draw:type="non-primitive" svg:viewBox="0 0 160973 160653" draw:enhanced-path="M 80486 1 C 36266 1 333 35768 167 80035 0 124397 35838 160497 80201 160652 80296 160652 80392 160652 80487 160652 124707 160652 160652 124885 160806 80618 160973 36256 125135 156 80772 1 80677 1 80581 1 80486 1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60973"/>
            <draw:equation draw:name="f7" draw:formula="?f4 / 160653"/>
            <draw:equation draw:name="f8" draw:formula="?f0 / ?f6"/>
            <draw:equation draw:name="f9" draw:formula="?f1 / ?f6"/>
            <draw:equation draw:name="f10" draw:formula="?f2 / ?f7"/>
            <draw:equation draw:name="f11" draw:formula="?f3 / ?f7"/>
          </draw:enhanced-geometry>
        </draw:custom-shape>
      </draw:g>
      <draw:frame draw:id="id5" presentation:style-name="a17" draw:name="Google Shape;12;p2" svg:x="0.7874in" svg:y="2.42775in" svg:width="4.97703in" svg:height="2.993in" presentation:class="title" presentation:placeholder="false">
        <draw:text-box>
          <text:p text:style-name="a16" text:class-names="" text:cond-style-name=""><text:span text:style-name="a15" text:class-names=""/></text:p>
        </draw:text-box>
        <svg:title/>
        <svg:desc/>
      </draw:frame>
      <draw:frame draw:id="id6" presentation:style-name="a20" draw:name="Google Shape;13;p2" svg:x="0.7874in" svg:y="5.25241in" svg:width="3.53281in" svg:height="1.46019in" presentation:class="subtitle" presentation:placeholder="false">
        <draw:text-box>
          <text:p text:style-name="a19" text:class-names="" text:cond-style-name=""><text:span text:style-name="a18" text:class-names=""/></text:p>
        </draw:text-box>
        <svg:title/>
        <svg:desc/>
      </draw:frame>
      <presentation:notes style:page-layout-name="pageLayout2" draw:style-name="a32">
        <draw:page-thumbnail svg:x="1.25in" svg:y="0.75in" svg:width="5in" svg:height="3.75in" presentation:class="page" draw:id="id2" presentation:style-name="a27" draw:name="Google Shape;3;n">
          <svg:title/>
          <svg:desc/>
        </draw:page-thumbnail>
        <draw:frame draw:id="id3" presentation:style-name="a31" draw:name="Google Shape;4;n" svg:x="0.75in" svg:y="4.75in" svg:width="6in" svg:height="4.5in" presentation:class="notes" presentation:placeholder="false">
          <draw:text-box>
            <text:list text:style-name="a30">
              <text:list-item>
                <text:p text:style-name="a29" text:class-names="" text:cond-style-name=""><text:span text:style-name="a28" text:class-names=""/></text:p>
              </text:list-item>
            </text:list>
          </draw:text-box>
          <svg:title/>
          <svg:desc/>
        </draw:frame>
      </presentation:notes>
    </style:master-page>
    <style:master-page style:name="Master1-Layout2-cust-SECTION_TITLE_AND_DESCRIPTION" style:page-layout-name="pageLayout1" draw:style-name="a33">
      <draw:frame draw:id="id9" presentation:style-name="a36" draw:name="Google Shape;52;p9" svg:x="0.29035in" svg:y="1.79816in" svg:width="4.42388in" svg:height="2.16142in" presentation:class="title" presentation:placeholder="false">
        <draw:text-box>
          <text:p text:style-name="a35" text:class-names="" text:cond-style-name=""><text:span text:style-name="a34" text:class-names=""/></text:p>
        </draw:text-box>
        <svg:title/>
        <svg:desc/>
      </draw:frame>
      <draw:frame draw:id="id10" presentation:style-name="a39" draw:name="Google Shape;53;p9" svg:x="0.29035in" svg:y="4.08731in" svg:width="4.42388in" svg:height="1.80096in" presentation:class="subtitle" presentation:placeholder="false">
        <draw:text-box>
          <text:p text:style-name="a38" text:class-names="" text:cond-style-name=""><text:span text:style-name="a37" text:class-names=""/></text:p>
        </draw:text-box>
        <svg:title/>
        <svg:desc/>
      </draw:frame>
      <draw:frame draw:id="id11" presentation:style-name="a43" draw:name="Google Shape;54;p9" svg:x="5.4019in" svg:y="1.05581in" svg:width="4.19619in" svg:height="5.38801in" presentation:class="outline" presentation:placeholder="false">
        <draw:text-box>
          <text:list text:style-name="a42">
            <text:list-item>
              <text:p text:style-name="a41" text:class-names="" text:cond-style-name=""><text:span text:style-name="a40" text:class-names=""/></text:p>
            </text:list-item>
          </text:list>
        </draw:text-box>
        <svg:title/>
        <svg:desc/>
      </draw:frame>
      <presentation:notes style:page-layout-name="pageLayout2" draw:style-name="a49">
        <draw:page-thumbnail svg:x="1.25in" svg:y="0.75in" svg:width="5in" svg:height="3.75in" presentation:class="page" draw:id="id2" presentation:style-name="a44" draw:name="Google Shape;3;n">
          <svg:title/>
          <svg:desc/>
        </draw:page-thumbnail>
        <draw:frame draw:id="id3" presentation:style-name="a48" draw:name="Google Shape;4;n" svg:x="0.75in" svg:y="4.75in" svg:width="6in" svg:height="4.5in" presentation:class="notes" presentation:placeholder="false">
          <draw:text-box>
            <text:list text:style-name="a47">
              <text:list-item>
                <text:p text:style-name="a46" text:class-names="" text:cond-style-name=""><text:span text:style-name="a45" text:class-names=""/></text:p>
              </text:list-item>
            </text:list>
          </draw:text-box>
          <svg:title/>
          <svg:desc/>
        </draw:frame>
      </presentation:notes>
    </style:master-page>
    <style:master-page style:name="Master1-Layout3-cust-CUSTOM_28" style:page-layout-name="pageLayout1" draw:style-name="a50">
      <presentation:notes style:page-layout-name="pageLayout2" draw:style-name="a56">
        <draw:page-thumbnail svg:x="1.25in" svg:y="0.75in" svg:width="5in" svg:height="3.75in" presentation:class="page" draw:id="id2" presentation:style-name="a51" draw:name="Google Shape;3;n">
          <svg:title/>
          <svg:desc/>
        </draw:page-thumbnail>
        <draw:frame draw:id="id3" presentation:style-name="a55" draw:name="Google Shape;4;n" svg:x="0.75in" svg:y="4.75in" svg:width="6in" svg:height="4.5in" presentation:class="notes" presentation:placeholder="false">
          <draw:text-box>
            <text:list text:style-name="a54">
              <text:list-item>
                <text:p text:style-name="a53" text:class-names="" text:cond-style-name=""><text:span text:style-name="a52" text:class-names=""/></text:p>
              </text:list-item>
            </text:list>
          </draw:text-box>
          <svg:title/>
          <svg:desc/>
        </draw:frame>
      </presentation:notes>
    </style:master-page>
    <style:master-page style:name="Master1-Layout4-cust-CUSTOM_29" style:page-layout-name="pageLayout1" draw:style-name="a57">
      <presentation:notes style:page-layout-name="pageLayout2" draw:style-name="a63">
        <draw:page-thumbnail svg:x="1.25in" svg:y="0.75in" svg:width="5in" svg:height="3.75in" presentation:class="page" draw:id="id2" presentation:style-name="a58" draw:name="Google Shape;3;n">
          <svg:title/>
          <svg:desc/>
        </draw:page-thumbnail>
        <draw:frame draw:id="id3" presentation:style-name="a62" draw:name="Google Shape;4;n" svg:x="0.75in" svg:y="4.75in" svg:width="6in" svg:height="4.5in" presentation:class="notes" presentation:placeholder="false">
          <draw:text-box>
            <text:list text:style-name="a61">
              <text:list-item>
                <text:p text:style-name="a60" text:class-names="" text:cond-style-name=""><text:span text:style-name="a59" text:class-names=""/></text:p>
              </text:list-item>
            </text:list>
          </draw:text-box>
          <svg:title/>
          <svg:desc/>
        </draw:frame>
      </presentation:notes>
    </style:master-page>
    <style:master-page style:name="Master1-Layout5-cust-CUSTOM_30" style:page-layout-name="pageLayout1" draw:style-name="a64">
      <draw:custom-shape svg:x="-0.13742in" svg:y="-0.6881in" svg:width="10.27483in" svg:height="9.09551in" draw:id="id12" draw:style-name="a67" draw:name="Google Shape;218;p38">
        <svg:title/>
        <svg:desc/>
        <text:p text:style-name="a66" text:class-names="" text:cond-style-name=""><text:span text:style-name="a65" text:class-names=""/></text:p>
        <draw:enhanced-geometry xmlns:dr3d="urn:oasis:names:tc:opendocument:xmlns:dr3d:1.0" draw:type="non-primitive" svg:viewBox="0 0 148472 93274" draw:enhanced-path="M 102037 0 C 88119 0 75653 6120 67140 15812 62461 11871 56400 9490 49781 9490 35338 9490 23563 20836 22872 35112 9776 38100 1 49816 1 63818 1 80094 13181 93274 29457 93274 L 103240 93274 103240 92869 C 128338 92238 148471 71700 148471 46435 148471 20801 127683 0 102037 0 Z N" draw:text-areas="?f8 ?f10 ?f9 ?f11" draw:mirror-horizontal="true">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48472"/>
          <draw:equation draw:name="f7" draw:formula="?f4 / 93274"/>
          <draw:equation draw:name="f8" draw:formula="?f0 / ?f6"/>
          <draw:equation draw:name="f9" draw:formula="?f1 / ?f6"/>
          <draw:equation draw:name="f10" draw:formula="?f2 / ?f7"/>
          <draw:equation draw:name="f11" draw:formula="?f3 / ?f7"/>
        </draw:enhanced-geometry>
      </draw:custom-shape>
      <presentation:notes style:page-layout-name="pageLayout2" draw:style-name="a73">
        <draw:page-thumbnail svg:x="1.25in" svg:y="0.75in" svg:width="5in" svg:height="3.75in" presentation:class="page" draw:id="id2" presentation:style-name="a68" draw:name="Google Shape;3;n">
          <svg:title/>
          <svg:desc/>
        </draw:page-thumbnail>
        <draw:frame draw:id="id3" presentation:style-name="a72" draw:name="Google Shape;4;n" svg:x="0.75in" svg:y="4.75in" svg:width="6in" svg:height="4.5in" presentation:class="notes" presentation:placeholder="false">
          <draw:text-box>
            <text:list text:style-name="a71">
              <text:list-item>
                <text:p text:style-name="a70" text:class-names="" text:cond-style-name=""><text:span text:style-name="a69" text:class-names=""/></text:p>
              </text:list-item>
            </text:list>
          </draw:text-box>
          <svg:title/>
          <svg:desc/>
        </draw:frame>
      </presentation:notes>
    </style:master-page>
    <style:master-page style:name="Master1-Layout6-cust-CUSTOM_31" style:page-layout-name="pageLayout1" draw:style-name="a74">
      <draw:g draw:name="Google Shape;220;p39" draw:id="id13">
        <svg:title/>
        <svg:desc/>
        <draw:custom-shape svg:x="0.06694in" svg:y="-0.10747in" svg:width="6.66458in" svg:height="8.8861in" draw:id="id14" draw:style-name="a77" draw:name="Google Shape;221;p39">
          <svg:title/>
          <svg:desc/>
          <text:p text:style-name="a76" text:class-names="" text:cond-style-name=""><text:span text:style-name="a75" text:class-names=""/></text:p>
          <draw:enhanced-geometry xmlns:dr3d="urn:oasis:names:tc:opendocument:xmlns:dr3d:1.0" draw:type="non-primitive" svg:viewBox="0 0 118051 118051" draw:enhanced-path="M 59032 0 C 26432 0 0 26420 0 59019 0 74676 6227 89690 17288 100763 28361 111823 43375 118050 59032 118050 74688 118050 89702 111823 100763 100763 111836 89690 118051 74676 118051 59019 118051 43363 111836 28349 100763 17288 89702 6215 74688 0 59032 0 Z N" draw:text-areas="?f8 ?f10 ?f9 ?f11" draw:mirror-horizontal="true">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18051"/>
            <draw:equation draw:name="f7" draw:formula="?f4 / 118051"/>
            <draw:equation draw:name="f8" draw:formula="?f0 / ?f6"/>
            <draw:equation draw:name="f9" draw:formula="?f1 / ?f6"/>
            <draw:equation draw:name="f10" draw:formula="?f2 / ?f7"/>
            <draw:equation draw:name="f11" draw:formula="?f3 / ?f7"/>
          </draw:enhanced-geometry>
        </draw:custom-shape>
        <draw:custom-shape svg:x="4.86901in" svg:y="2.00791in" svg:width="5.06403in" svg:height="6.75204in" draw:id="id15" draw:style-name="a80" draw:name="Google Shape;222;p39">
          <svg:title/>
          <svg:desc/>
          <text:p text:style-name="a79" text:class-names="" text:cond-style-name=""><text:span text:style-name="a78" text:class-names=""/></text:p>
          <draw:enhanced-geometry xmlns:dr3d="urn:oasis:names:tc:opendocument:xmlns:dr3d:1.0" draw:type="non-primitive" svg:viewBox="0 0 118051 118051" draw:enhanced-path="M 59032 0 C 26432 0 0 26420 0 59019 0 74676 6227 89690 17288 100763 28361 111823 43375 118050 59032 118050 74688 118050 89702 111823 100763 100763 111836 89690 118051 74676 118051 59019 118051 43363 111836 28349 100763 17288 89702 6215 74688 0 59032 0 Z N" draw:text-areas="?f8 ?f10 ?f9 ?f11" draw:mirror-horizontal="true">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18051"/>
            <draw:equation draw:name="f7" draw:formula="?f4 / 118051"/>
            <draw:equation draw:name="f8" draw:formula="?f0 / ?f6"/>
            <draw:equation draw:name="f9" draw:formula="?f1 / ?f6"/>
            <draw:equation draw:name="f10" draw:formula="?f2 / ?f7"/>
            <draw:equation draw:name="f11" draw:formula="?f3 / ?f7"/>
          </draw:enhanced-geometry>
        </draw:custom-shape>
      </draw:g>
      <presentation:notes style:page-layout-name="pageLayout2" draw:style-name="a86">
        <draw:page-thumbnail svg:x="1.25in" svg:y="0.75in" svg:width="5in" svg:height="3.75in" presentation:class="page" draw:id="id2" presentation:style-name="a81" draw:name="Google Shape;3;n">
          <svg:title/>
          <svg:desc/>
        </draw:page-thumbnail>
        <draw:frame draw:id="id3" presentation:style-name="a85" draw:name="Google Shape;4;n" svg:x="0.75in" svg:y="4.75in" svg:width="6in" svg:height="4.5in" presentation:class="notes" presentation:placeholder="false">
          <draw:text-box>
            <text:list text:style-name="a84">
              <text:list-item>
                <text:p text:style-name="a83" text:class-names="" text:cond-style-name=""><text:span text:style-name="a82" text:class-names=""/></text:p>
              </text:list-item>
            </text:list>
          </draw:text-box>
          <svg:title/>
          <svg:desc/>
        </draw:frame>
      </presentation:notes>
    </style:master-page>
    <style:master-page style:name="Master1-Layout7-cust-Title-only-5" style:page-layout-name="pageLayout1" draw:style-name="a87">
      <draw:g draw:name="Google Shape;187;p31" draw:id="id16">
        <svg:title/>
        <svg:desc/>
        <draw:custom-shape svg:width="8.5778in" svg:height="8.17954in" draw:id="id18" draw:style-name="a93" draw:transform="translate(-4.2889in -4.08977in) rotate(-3.43325) translate(2.08675in 9.04699in)" draw:name="Google Shape;188;p31">
          <svg:title/>
          <svg:desc/>
          <text:p text:style-name="a92" text:class-names="" text:cond-style-name=""><text:span text:style-name="a91" text:class-names=""/></text:p>
          <draw:enhanced-geometry xmlns:dr3d="urn:oasis:names:tc:opendocument:xmlns:dr3d:1.0" draw:type="non-primitive" svg:viewBox="0 0 118051 118051" draw:enhanced-path="M 59032 0 C 26432 0 0 26420 0 59019 0 74676 6227 89690 17288 100763 28361 111823 43375 118050 59032 118050 74688 118050 89702 111823 100763 100763 111836 89690 118051 74676 118051 59019 118051 43363 111836 28349 100763 17288 89702 6215 74688 0 59032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18051"/>
            <draw:equation draw:name="f7" draw:formula="?f4 / 118051"/>
            <draw:equation draw:name="f8" draw:formula="?f0 / ?f6"/>
            <draw:equation draw:name="f9" draw:formula="?f1 / ?f6"/>
            <draw:equation draw:name="f10" draw:formula="?f2 / ?f7"/>
            <draw:equation draw:name="f11" draw:formula="?f3 / ?f7"/>
          </draw:enhanced-geometry>
        </draw:custom-shape>
        <draw:custom-shape svg:width="6.51778in" svg:height="6.21516in" draw:id="id19" draw:style-name="a96" draw:transform="translate(-3.25889in -3.10758in) rotate(-3.43325) translate(7.29731in 9.60374in)" draw:name="Google Shape;189;p31">
          <svg:title/>
          <svg:desc/>
          <text:p text:style-name="a95" text:class-names="" text:cond-style-name=""><text:span text:style-name="a94" text:class-names=""/></text:p>
          <draw:enhanced-geometry xmlns:dr3d="urn:oasis:names:tc:opendocument:xmlns:dr3d:1.0" draw:type="non-primitive" svg:viewBox="0 0 118051 118051" draw:enhanced-path="M 59032 0 C 26432 0 0 26420 0 59019 0 74676 6227 89690 17288 100763 28361 111823 43375 118050 59032 118050 74688 118050 89702 111823 100763 100763 111836 89690 118051 74676 118051 59019 118051 43363 111836 28349 100763 17288 89702 6215 74688 0 59032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18051"/>
            <draw:equation draw:name="f7" draw:formula="?f4 / 118051"/>
            <draw:equation draw:name="f8" draw:formula="?f0 / ?f6"/>
            <draw:equation draw:name="f9" draw:formula="?f1 / ?f6"/>
            <draw:equation draw:name="f10" draw:formula="?f2 / ?f7"/>
            <draw:equation draw:name="f11" draw:formula="?f3 / ?f7"/>
          </draw:enhanced-geometry>
        </draw:custom-shape>
      </draw:g>
      <draw:frame draw:id="id17" presentation:style-name="a90" draw:name="Google Shape;190;p31" svg:x="0.7874in" svg:y="0.7874in" svg:width="3.27264in" svg:height="1.50875in" presentation:class="title" presentation:placeholder="false">
        <draw:text-box>
          <text:p text:style-name="a89" text:class-names="" text:cond-style-name=""><text:span text:style-name="a88" text:class-names=""/></text:p>
        </draw:text-box>
        <svg:title/>
        <svg:desc/>
      </draw:frame>
      <presentation:notes style:page-layout-name="pageLayout2" draw:style-name="a102">
        <draw:page-thumbnail svg:x="1.25in" svg:y="0.75in" svg:width="5in" svg:height="3.75in" presentation:class="page" draw:id="id2" presentation:style-name="a97" draw:name="Google Shape;3;n">
          <svg:title/>
          <svg:desc/>
        </draw:page-thumbnail>
        <draw:frame draw:id="id3" presentation:style-name="a101" draw:name="Google Shape;4;n" svg:x="0.75in" svg:y="4.75in" svg:width="6in" svg:height="4.5in" presentation:class="notes" presentation:placeholder="false">
          <draw:text-box>
            <text:list text:style-name="a100">
              <text:list-item>
                <text:p text:style-name="a99" text:class-names="" text:cond-style-name=""><text:span text:style-name="a98" text:class-names=""/></text:p>
              </text:list-item>
            </text:list>
          </draw:text-box>
          <svg:title/>
          <svg:desc/>
        </draw:frame>
      </presentation:notes>
    </style:master-page>
    <style:master-page style:name="Master2-1_Orief-Presentation-by-Slidesgo" style:page-layout-name="pageLayout1" draw:style-name="a103">
      <draw:frame draw:id="id20" presentation:style-name="a106" draw:name="Google Shape;6;p1" svg:x="0.7874in" svg:y="0.7874in" svg:width="8.4252in" svg:height="0.83508in" presentation:class="title" presentation:placeholder="false">
        <draw:text-box>
          <text:p text:style-name="a105" text:class-names="" text:cond-style-name=""><text:span text:style-name="a104" text:class-names=""/></text:p>
        </draw:text-box>
        <svg:title/>
        <svg:desc/>
      </draw:frame>
      <draw:frame draw:id="id21" presentation:style-name="a110" draw:name="Google Shape;7;p1" svg:x="0.7874in" svg:y="1.68048in" svg:width="8.87172in" svg:height="4.98163in" presentation:class="outline" presentation:placeholder="false">
        <draw:text-box>
          <text:list text:style-name="a109">
            <text:list-item>
              <text:p text:style-name="a108" text:class-names="" text:cond-style-name=""><text:span text:style-name="a107" text:class-names=""/></text:p>
            </text:list-item>
          </text:list>
        </draw:text-box>
        <svg:title/>
        <svg:desc/>
      </draw:frame>
      <presentation:notes style:page-layout-name="pageLayout2" draw:style-name="a116">
        <draw:page-thumbnail svg:x="1.25in" svg:y="0.75in" svg:width="5in" svg:height="3.75in" presentation:class="page" draw:id="id2" presentation:style-name="a111" draw:name="Google Shape;3;n">
          <svg:title/>
          <svg:desc/>
        </draw:page-thumbnail>
        <draw:frame draw:id="id3" presentation:style-name="a115" draw:name="Google Shape;4;n" svg:x="0.75in" svg:y="4.75in" svg:width="6in" svg:height="4.5in" presentation:class="notes" presentation:placeholder="false">
          <draw:text-box>
            <text:list text:style-name="a114">
              <text:list-item>
                <text:p text:style-name="a113" text:class-names="" text:cond-style-name=""><text:span text:style-name="a112" text:class-names=""/></text:p>
              </text:list-item>
            </text:list>
          </draw:text-box>
          <svg:title/>
          <svg:desc/>
        </draw:frame>
      </presentation:notes>
    </style:master-page>
    <style:master-page style:name="Master2-Layout1-title-Title-slide" style:page-layout-name="pageLayout1" draw:style-name="a117">
      <draw:g draw:name="Google Shape;9;p2" draw:id="id22">
        <svg:title/>
        <svg:desc/>
        <draw:custom-shape svg:x="3.57943in" svg:y="-4.33173in" svg:width="7.58091in" svg:height="10.08796in" draw:id="id25" draw:style-name="a126" draw:name="Google Shape;10;p2">
          <svg:title/>
          <svg:desc/>
          <text:p text:style-name="a125" text:class-names="" text:cond-style-name=""><text:span text:style-name="a124" text:class-names=""/></text:p>
          <draw:enhanced-geometry xmlns:dr3d="urn:oasis:names:tc:opendocument:xmlns:dr3d:1.0" draw:type="non-primitive" svg:viewBox="0 0 186655 186287" draw:enhanced-path="M 93322 50900 C 93374 50900 93425 50900 93476 50900 116813 50996 135672 69962 135577 93298 135506 116591 116587 135411 93311 135411 93267 135411 93223 135411 93179 135411 69842 135316 50983 116337 51078 93001 51161 69716 70057 50900 93322 50900 Z M 93325 1 C 42041 1 369 41486 179 92810 0 144245 41553 186096 92988 186286 93098 186286 93208 186287 93319 186287 144602 186287 186274 144802 186464 93477 186655 42030 145102 180 93655 1 93545 1 93435 1 93325 1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86655"/>
            <draw:equation draw:name="f7" draw:formula="?f4 / 186287"/>
            <draw:equation draw:name="f8" draw:formula="?f0 / ?f6"/>
            <draw:equation draw:name="f9" draw:formula="?f1 / ?f6"/>
            <draw:equation draw:name="f10" draw:formula="?f2 / ?f7"/>
            <draw:equation draw:name="f11" draw:formula="?f3 / ?f7"/>
          </draw:enhanced-geometry>
        </draw:custom-shape>
        <draw:custom-shape svg:x="-0.52081in" svg:y="1.01857in" svg:width="6.53785in" svg:height="8.69981in" draw:id="id26" draw:style-name="a129" draw:name="Google Shape;11;p2">
          <svg:title/>
          <svg:desc/>
          <text:p text:style-name="a128" text:class-names="" text:cond-style-name=""><text:span text:style-name="a127" text:class-names=""/></text:p>
          <draw:enhanced-geometry xmlns:dr3d="urn:oasis:names:tc:opendocument:xmlns:dr3d:1.0" draw:type="non-primitive" svg:viewBox="0 0 160973 160653" draw:enhanced-path="M 80486 1 C 36266 1 333 35768 167 80035 0 124397 35838 160497 80201 160652 80296 160652 80392 160652 80487 160652 124707 160652 160652 124885 160806 80618 160973 36256 125135 156 80772 1 80677 1 80581 1 80486 1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60973"/>
            <draw:equation draw:name="f7" draw:formula="?f4 / 160653"/>
            <draw:equation draw:name="f8" draw:formula="?f0 / ?f6"/>
            <draw:equation draw:name="f9" draw:formula="?f1 / ?f6"/>
            <draw:equation draw:name="f10" draw:formula="?f2 / ?f7"/>
            <draw:equation draw:name="f11" draw:formula="?f3 / ?f7"/>
          </draw:enhanced-geometry>
        </draw:custom-shape>
      </draw:g>
      <draw:frame draw:id="id23" presentation:style-name="a120" draw:name="Google Shape;12;p2" svg:x="0.7874in" svg:y="2.42775in" svg:width="4.97703in" svg:height="2.993in" presentation:class="title" presentation:placeholder="false">
        <draw:text-box>
          <text:p text:style-name="a119" text:class-names="" text:cond-style-name=""><text:span text:style-name="a118" text:class-names=""/></text:p>
        </draw:text-box>
        <svg:title/>
        <svg:desc/>
      </draw:frame>
      <draw:frame draw:id="id24" presentation:style-name="a123" draw:name="Google Shape;13;p2" svg:x="0.7874in" svg:y="5.25241in" svg:width="3.53281in" svg:height="1.46019in" presentation:class="subtitle" presentation:placeholder="false">
        <draw:text-box>
          <text:p text:style-name="a122" text:class-names="" text:cond-style-name=""><text:span text:style-name="a121" text:class-names=""/></text:p>
        </draw:text-box>
        <svg:title/>
        <svg:desc/>
      </draw:frame>
      <presentation:notes style:page-layout-name="pageLayout2" draw:style-name="a135">
        <draw:page-thumbnail svg:x="1.25in" svg:y="0.75in" svg:width="5in" svg:height="3.75in" presentation:class="page" draw:id="id2" presentation:style-name="a130" draw:name="Google Shape;3;n">
          <svg:title/>
          <svg:desc/>
        </draw:page-thumbnail>
        <draw:frame draw:id="id3" presentation:style-name="a134" draw:name="Google Shape;4;n" svg:x="0.75in" svg:y="4.75in" svg:width="6in" svg:height="4.5in" presentation:class="notes" presentation:placeholder="false">
          <draw:text-box>
            <text:list text:style-name="a133">
              <text:list-item>
                <text:p text:style-name="a132" text:class-names="" text:cond-style-name=""><text:span text:style-name="a131" text:class-names=""/></text:p>
              </text:list-item>
            </text:list>
          </draw:text-box>
          <svg:title/>
          <svg:desc/>
        </draw:frame>
      </presentation:notes>
    </style:master-page>
    <style:master-page style:name="Master2-Layout2-secHead-Section-header" style:page-layout-name="pageLayout1" draw:style-name="a136">
      <draw:g draw:name="Google Shape;15;p3" draw:id="id27">
        <svg:title/>
        <svg:desc/>
        <draw:custom-shape svg:x="3.46831in" svg:y="-0.10747in" svg:width="6.66458in" svg:height="8.8861in" draw:id="id31" draw:style-name="a148" draw:name="Google Shape;16;p3">
          <svg:title/>
          <svg:desc/>
          <text:p text:style-name="a147" text:class-names="" text:cond-style-name=""><text:span text:style-name="a146" text:class-names=""/></text:p>
          <draw:enhanced-geometry xmlns:dr3d="urn:oasis:names:tc:opendocument:xmlns:dr3d:1.0" draw:type="non-primitive" svg:viewBox="0 0 118051 118051" draw:enhanced-path="M 59032 0 C 26432 0 0 26420 0 59019 0 74676 6227 89690 17288 100763 28361 111823 43375 118050 59032 118050 74688 118050 89702 111823 100763 100763 111836 89690 118051 74676 118051 59019 118051 43363 111836 28349 100763 17288 89702 6215 74688 0 59032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18051"/>
            <draw:equation draw:name="f7" draw:formula="?f4 / 118051"/>
            <draw:equation draw:name="f8" draw:formula="?f0 / ?f6"/>
            <draw:equation draw:name="f9" draw:formula="?f1 / ?f6"/>
            <draw:equation draw:name="f10" draw:formula="?f2 / ?f7"/>
            <draw:equation draw:name="f11" draw:formula="?f3 / ?f7"/>
          </draw:enhanced-geometry>
        </draw:custom-shape>
        <draw:custom-shape svg:x="0.26679in" svg:y="2.00791in" svg:width="5.06403in" svg:height="6.75204in" draw:id="id32" draw:style-name="a151" draw:name="Google Shape;17;p3">
          <svg:title/>
          <svg:desc/>
          <text:p text:style-name="a150" text:class-names="" text:cond-style-name=""><text:span text:style-name="a149" text:class-names=""/></text:p>
          <draw:enhanced-geometry xmlns:dr3d="urn:oasis:names:tc:opendocument:xmlns:dr3d:1.0" draw:type="non-primitive" svg:viewBox="0 0 118051 118051" draw:enhanced-path="M 59032 0 C 26432 0 0 26420 0 59019 0 74676 6227 89690 17288 100763 28361 111823 43375 118050 59032 118050 74688 118050 89702 111823 100763 100763 111836 89690 118051 74676 118051 59019 118051 43363 111836 28349 100763 17288 89702 6215 74688 0 59032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18051"/>
            <draw:equation draw:name="f7" draw:formula="?f4 / 118051"/>
            <draw:equation draw:name="f8" draw:formula="?f0 / ?f6"/>
            <draw:equation draw:name="f9" draw:formula="?f1 / ?f6"/>
            <draw:equation draw:name="f10" draw:formula="?f2 / ?f7"/>
            <draw:equation draw:name="f11" draw:formula="?f3 / ?f7"/>
          </draw:enhanced-geometry>
        </draw:custom-shape>
      </draw:g>
      <draw:frame draw:id="id28" presentation:style-name="a139" draw:name="Google Shape;18;p3" svg:x="5.95833in" svg:y="2.42957in" svg:width="3.2605in" svg:height="1.22747in" presentation:class="title" presentation:placeholder="false">
        <draw:text-box>
          <text:p text:style-name="a138" text:class-names="" text:cond-style-name=""><text:span text:style-name="a137" text:class-names=""/></text:p>
        </draw:text-box>
        <svg:title/>
        <svg:desc/>
      </draw:frame>
      <draw:frame draw:id="id29" presentation:style-name="a142" draw:name="Google Shape;19;p3" svg:x="3.59383in" svg:y="2.31846in" svg:width="2.81234in" svg:height="2.86308in" presentation:class="title" presentation:placeholder="false">
        <draw:text-box>
          <text:p text:style-name="a141" text:class-names="" text:cond-style-name=""><text:span text:style-name="a140" text:class-names="">xx%</text:span></text:p>
        </draw:text-box>
        <svg:title/>
        <svg:desc/>
      </draw:frame>
      <draw:frame draw:id="id30" presentation:style-name="a145" draw:name="Google Shape;20;p3" svg:x="5.95833in" svg:y="3.58815in" svg:width="3.2605in" svg:height="1.0783in" presentation:class="subtitle" presentation:placeholder="false">
        <draw:text-box>
          <text:p text:style-name="a144" text:class-names="" text:cond-style-name=""><text:span text:style-name="a143" text:class-names=""/></text:p>
        </draw:text-box>
        <svg:title/>
        <svg:desc/>
      </draw:frame>
      <presentation:notes style:page-layout-name="pageLayout2" draw:style-name="a157">
        <draw:page-thumbnail svg:x="1.25in" svg:y="0.75in" svg:width="5in" svg:height="3.75in" presentation:class="page" draw:id="id2" presentation:style-name="a152" draw:name="Google Shape;3;n">
          <svg:title/>
          <svg:desc/>
        </draw:page-thumbnail>
        <draw:frame draw:id="id3" presentation:style-name="a156" draw:name="Google Shape;4;n" svg:x="0.75in" svg:y="4.75in" svg:width="6in" svg:height="4.5in" presentation:class="notes" presentation:placeholder="false">
          <draw:text-box>
            <text:list text:style-name="a155">
              <text:list-item>
                <text:p text:style-name="a154" text:class-names="" text:cond-style-name=""><text:span text:style-name="a153" text:class-names=""/></text:p>
              </text:list-item>
            </text:list>
          </draw:text-box>
          <svg:title/>
          <svg:desc/>
        </draw:frame>
      </presentation:notes>
    </style:master-page>
    <style:master-page style:name="Master2-Layout3-tx-Title-and-body" style:page-layout-name="pageLayout1" draw:style-name="a158">
      <draw:custom-shape svg:x="-0.88542in" svg:y="-1.04167in" svg:width="8.66667in" svg:height="11.55556in" draw:id="id33" draw:style-name="a161" draw:name="Google Shape;22;p4">
        <svg:title/>
        <svg:desc/>
        <text:p text:style-name="a160" text:class-names="" text:cond-style-name=""><text:span text:style-name="a159"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draw:g draw:name="Google Shape;23;p4" draw:id="id34">
        <svg:title/>
        <svg:desc/>
        <draw:custom-shape svg:x="8.49067in" svg:y="0.71504in" svg:width="0.30637in" svg:height="0.16475in" draw:id="id40" draw:style-name="a176" draw:name="Google Shape;24;p4">
          <svg:title/>
          <svg:desc/>
          <text:p text:style-name="a175" text:class-names="" text:cond-style-name=""><text:span text:style-name="a174" text:class-names=""/></text:p>
          <draw:enhanced-geometry xmlns:dr3d="urn:oasis:names:tc:opendocument:xmlns:dr3d:1.0" draw:type="non-primitive" svg:viewBox="0 0 8859 3573" draw:enhanced-path="F M 0 3573 C 2727 846 7668 1 8859 2561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8859"/>
            <draw:equation draw:name="f7" draw:formula="?f4 / 3573"/>
            <draw:equation draw:name="f8" draw:formula="?f0 / ?f6"/>
            <draw:equation draw:name="f9" draw:formula="?f1 / ?f6"/>
            <draw:equation draw:name="f10" draw:formula="?f2 / ?f7"/>
            <draw:equation draw:name="f11" draw:formula="?f3 / ?f7"/>
          </draw:enhanced-geometry>
        </draw:custom-shape>
        <draw:custom-shape svg:x="8.75665in" svg:y="0.55038in" svg:width="0.2648in" svg:height="0.28275in" draw:id="id41" draw:style-name="a179" draw:name="Google Shape;25;p4">
          <svg:title/>
          <svg:desc/>
          <text:p text:style-name="a178" text:class-names="" text:cond-style-name=""><text:span text:style-name="a177" text:class-names=""/></text:p>
          <draw:enhanced-geometry xmlns:dr3d="urn:oasis:names:tc:opendocument:xmlns:dr3d:1.0" draw:type="non-primitive" svg:viewBox="0 0 7657 6132" draw:enhanced-path="F M 7657 0 C 3823 333 1 3572 1192 6132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7657"/>
            <draw:equation draw:name="f7" draw:formula="?f4 / 6132"/>
            <draw:equation draw:name="f8" draw:formula="?f0 / ?f6"/>
            <draw:equation draw:name="f9" draw:formula="?f1 / ?f6"/>
            <draw:equation draw:name="f10" draw:formula="?f2 / ?f7"/>
            <draw:equation draw:name="f11" draw:formula="?f3 / ?f7"/>
          </draw:enhanced-geometry>
        </draw:custom-shape>
      </draw:g>
      <draw:frame draw:id="id35" presentation:style-name="a164" draw:name="Google Shape;26;p4" svg:x="1.92077in" svg:y="1.75908in" svg:width="4.45013in" svg:height="0.83508in" presentation:class="title" presentation:placeholder="false">
        <draw:text-box>
          <text:p text:style-name="a163" text:class-names="" text:cond-style-name=""><text:span text:style-name="a162" text:class-names=""/></text:p>
        </draw:text-box>
        <svg:title/>
        <svg:desc/>
      </draw:frame>
      <draw:frame draw:id="id36" presentation:style-name="a167" draw:name="Google Shape;27;p4" svg:x="1.92077in" svg:y="2.97222in" svg:width="3.8084in" svg:height="2.77778in" presentation:class="subtitle" presentation:placeholder="false">
        <draw:text-box>
          <text:p text:style-name="a166" text:class-names="" text:cond-style-name=""><text:span text:style-name="a165" text:class-names=""/></text:p>
        </draw:text-box>
        <svg:title/>
        <svg:desc/>
      </draw:frame>
      <draw:g draw:name="Google Shape;28;p4" draw:id="id37">
        <svg:title/>
        <svg:desc/>
        <draw:custom-shape svg:x="9.13372in" svg:y="3.91389in" svg:width="0.12615in" svg:height="0.1415in" draw:id="id38" draw:style-name="a170" draw:name="Google Shape;29;p4">
          <svg:title/>
          <svg:desc/>
          <text:p text:style-name="a169" text:class-names="" text:cond-style-name=""><text:span text:style-name="a168" text:class-names=""/></text:p>
          <draw:enhanced-geometry xmlns:dr3d="urn:oasis:names:tc:opendocument:xmlns:dr3d:1.0" draw:type="non-primitive" svg:viewBox="0 0 4120 3466" draw:enhanced-path="F M 0 0 C 2084 250 4120 2096 3417 3465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4120"/>
            <draw:equation draw:name="f7" draw:formula="?f4 / 3466"/>
            <draw:equation draw:name="f8" draw:formula="?f0 / ?f6"/>
            <draw:equation draw:name="f9" draw:formula="?f1 / ?f6"/>
            <draw:equation draw:name="f10" draw:formula="?f2 / ?f7"/>
            <draw:equation draw:name="f11" draw:formula="?f3 / ?f7"/>
          </draw:enhanced-geometry>
        </draw:custom-shape>
        <draw:custom-shape svg:x="9.23798in" svg:y="3.99942in" svg:width="0.14767in" svg:height="0.08561in" draw:id="id39" draw:style-name="a173" draw:name="Google Shape;30;p4">
          <svg:title/>
          <svg:desc/>
          <text:p text:style-name="a172" text:class-names="" text:cond-style-name=""><text:span text:style-name="a171" text:class-names=""/></text:p>
          <draw:enhanced-geometry xmlns:dr3d="urn:oasis:names:tc:opendocument:xmlns:dr3d:1.0" draw:type="non-primitive" svg:viewBox="0 0 4823 2097" draw:enhanced-path="F M 4822 2096 C 3394 549 703 1 0 1370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4823"/>
            <draw:equation draw:name="f7" draw:formula="?f4 / 2097"/>
            <draw:equation draw:name="f8" draw:formula="?f0 / ?f6"/>
            <draw:equation draw:name="f9" draw:formula="?f1 / ?f6"/>
            <draw:equation draw:name="f10" draw:formula="?f2 / ?f7"/>
            <draw:equation draw:name="f11" draw:formula="?f3 / ?f7"/>
          </draw:enhanced-geometry>
        </draw:custom-shape>
      </draw:g>
      <presentation:notes style:page-layout-name="pageLayout2" draw:style-name="a185">
        <draw:page-thumbnail svg:x="1.25in" svg:y="0.75in" svg:width="5in" svg:height="3.75in" presentation:class="page" draw:id="id2" presentation:style-name="a180" draw:name="Google Shape;3;n">
          <svg:title/>
          <svg:desc/>
        </draw:page-thumbnail>
        <draw:frame draw:id="id3" presentation:style-name="a184" draw:name="Google Shape;4;n" svg:x="0.75in" svg:y="4.75in" svg:width="6in" svg:height="4.5in" presentation:class="notes" presentation:placeholder="false">
          <draw:text-box>
            <text:list text:style-name="a183">
              <text:list-item>
                <text:p text:style-name="a182" text:class-names="" text:cond-style-name=""><text:span text:style-name="a181" text:class-names=""/></text:p>
              </text:list-item>
            </text:list>
          </draw:text-box>
          <svg:title/>
          <svg:desc/>
        </draw:frame>
      </presentation:notes>
    </style:master-page>
    <style:master-page style:name="Master2-Layout4-twoColTx-Title-and-two-columns" style:page-layout-name="pageLayout1" draw:style-name="a186">
      <draw:custom-shape svg:x="4.90249in" svg:y="2.55942in" svg:width="5.13891in" svg:height="6.85188in" draw:id="id42" draw:style-name="a189" draw:name="Google Shape;32;p5">
        <svg:title/>
        <svg:desc/>
        <text:p text:style-name="a188" text:class-names="" text:cond-style-name=""><text:span text:style-name="a187" text:class-names=""/></text:p>
        <draw:enhanced-geometry xmlns:dr3d="urn:oasis:names:tc:opendocument:xmlns:dr3d:1.0" draw:type="non-primitive" svg:viewBox="0 0 118051 118051" draw:enhanced-path="M 59032 0 C 26432 0 0 26420 0 59019 0 74676 6227 89690 17288 100763 28361 111823 43375 118050 59032 118050 74688 118050 89702 111823 100763 100763 111836 89690 118051 74676 118051 59019 118051 43363 111836 28349 100763 17288 89702 6215 74688 0 59032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18051"/>
          <draw:equation draw:name="f7" draw:formula="?f4 / 118051"/>
          <draw:equation draw:name="f8" draw:formula="?f0 / ?f6"/>
          <draw:equation draw:name="f9" draw:formula="?f1 / ?f6"/>
          <draw:equation draw:name="f10" draw:formula="?f2 / ?f7"/>
          <draw:equation draw:name="f11" draw:formula="?f3 / ?f7"/>
        </draw:enhanced-geometry>
      </draw:custom-shape>
      <draw:custom-shape svg:x="-0.0414in" svg:y="2.55942in" svg:width="5.13891in" svg:height="6.85188in" draw:id="id43" draw:style-name="a192" draw:name="Google Shape;33;p5">
        <svg:title/>
        <svg:desc/>
        <text:p text:style-name="a191" text:class-names="" text:cond-style-name=""><text:span text:style-name="a190" text:class-names=""/></text:p>
        <draw:enhanced-geometry xmlns:dr3d="urn:oasis:names:tc:opendocument:xmlns:dr3d:1.0" draw:type="non-primitive" svg:viewBox="0 0 118051 118051" draw:enhanced-path="M 59032 0 C 26432 0 0 26420 0 59019 0 74676 6227 89690 17288 100763 28361 111823 43375 118050 59032 118050 74688 118050 89702 111823 100763 100763 111836 89690 118051 74676 118051 59019 118051 43363 111836 28349 100763 17288 89702 6215 74688 0 59032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18051"/>
          <draw:equation draw:name="f7" draw:formula="?f4 / 118051"/>
          <draw:equation draw:name="f8" draw:formula="?f0 / ?f6"/>
          <draw:equation draw:name="f9" draw:formula="?f1 / ?f6"/>
          <draw:equation draw:name="f10" draw:formula="?f2 / ?f7"/>
          <draw:equation draw:name="f11" draw:formula="?f3 / ?f7"/>
        </draw:enhanced-geometry>
      </draw:custom-shape>
      <draw:frame draw:id="id44" presentation:style-name="a195" draw:name="Google Shape;34;p5" svg:x="0.7874in" svg:y="0.7874in" svg:width="8.4252in" svg:height="1.44051in" presentation:class="title" presentation:placeholder="false">
        <draw:text-box>
          <text:p text:style-name="a194" text:class-names="" text:cond-style-name=""><text:span text:style-name="a193" text:class-names=""/></text:p>
        </draw:text-box>
        <svg:title/>
        <svg:desc/>
      </draw:frame>
      <draw:frame draw:id="id45" presentation:style-name="a198" draw:name="Google Shape;35;p5" svg:x="1.18425in" svg:y="4.30556in" svg:width="2.68766in" svg:height="0.75022in" presentation:class="subtitle" presentation:placeholder="false">
        <draw:text-box>
          <text:p text:style-name="a197" text:class-names="" text:cond-style-name=""><text:span text:style-name="a196" text:class-names=""/></text:p>
        </draw:text-box>
        <svg:title/>
        <svg:desc/>
      </draw:frame>
      <draw:frame draw:id="id46" presentation:style-name="a201" draw:name="Google Shape;36;p5" svg:x="6.1281in" svg:y="4.30556in" svg:width="2.68766in" svg:height="0.75022in" presentation:class="subtitle" presentation:placeholder="false">
        <draw:text-box>
          <text:p text:style-name="a200" text:class-names="" text:cond-style-name=""><text:span text:style-name="a199" text:class-names=""/></text:p>
        </draw:text-box>
        <svg:title/>
        <svg:desc/>
      </draw:frame>
      <draw:frame draw:id="id47" presentation:style-name="a204" draw:name="Google Shape;37;p5" svg:x="1.01476in" svg:y="4.91667in" svg:width="3.02657in" svg:height="1.29746in" presentation:class="subtitle" presentation:placeholder="false">
        <draw:text-box>
          <text:p text:style-name="a203" text:class-names="" text:cond-style-name=""><text:span text:style-name="a202" text:class-names=""/></text:p>
        </draw:text-box>
        <svg:title/>
        <svg:desc/>
      </draw:frame>
      <draw:frame draw:id="id48" presentation:style-name="a207" draw:name="Google Shape;38;p5" svg:x="5.95866in" svg:y="4.91667in" svg:width="3.02657in" svg:height="1.29746in" presentation:class="subtitle" presentation:placeholder="false">
        <draw:text-box>
          <text:p text:style-name="a206" text:class-names="" text:cond-style-name=""><text:span text:style-name="a205" text:class-names=""/></text:p>
        </draw:text-box>
        <svg:title/>
        <svg:desc/>
      </draw:frame>
      <presentation:notes style:page-layout-name="pageLayout2" draw:style-name="a213">
        <draw:page-thumbnail svg:x="1.25in" svg:y="0.75in" svg:width="5in" svg:height="3.75in" presentation:class="page" draw:id="id2" presentation:style-name="a208" draw:name="Google Shape;3;n">
          <svg:title/>
          <svg:desc/>
        </draw:page-thumbnail>
        <draw:frame draw:id="id3" presentation:style-name="a212" draw:name="Google Shape;4;n" svg:x="0.75in" svg:y="4.75in" svg:width="6in" svg:height="4.5in" presentation:class="notes" presentation:placeholder="false">
          <draw:text-box>
            <text:list text:style-name="a211">
              <text:list-item>
                <text:p text:style-name="a210" text:class-names="" text:cond-style-name=""><text:span text:style-name="a209" text:class-names=""/></text:p>
              </text:list-item>
            </text:list>
          </draw:text-box>
          <svg:title/>
          <svg:desc/>
        </draw:frame>
      </presentation:notes>
    </style:master-page>
    <style:master-page style:name="Master2-Layout5-titleOnly-Title-only" style:page-layout-name="pageLayout1" draw:style-name="a214">
      <draw:frame draw:id="id49" presentation:style-name="a217" draw:name="Google Shape;40;p6" svg:x="0.7874in" svg:y="0.7874in" svg:width="8.41043in" svg:height="1.07393in" presentation:class="title" presentation:placeholder="false">
        <draw:text-box>
          <text:p text:style-name="a216" text:class-names="" text:cond-style-name=""><text:span text:style-name="a215" text:class-names=""/></text:p>
        </draw:text-box>
        <svg:title/>
        <svg:desc/>
      </draw:frame>
      <presentation:notes style:page-layout-name="pageLayout2" draw:style-name="a223">
        <draw:page-thumbnail svg:x="1.25in" svg:y="0.75in" svg:width="5in" svg:height="3.75in" presentation:class="page" draw:id="id2" presentation:style-name="a218" draw:name="Google Shape;3;n">
          <svg:title/>
          <svg:desc/>
        </draw:page-thumbnail>
        <draw:frame draw:id="id3" presentation:style-name="a222" draw:name="Google Shape;4;n" svg:x="0.75in" svg:y="4.75in" svg:width="6in" svg:height="4.5in" presentation:class="notes" presentation:placeholder="false">
          <draw:text-box>
            <text:list text:style-name="a221">
              <text:list-item>
                <text:p text:style-name="a220" text:class-names="" text:cond-style-name=""><text:span text:style-name="a219" text:class-names=""/></text:p>
              </text:list-item>
            </text:list>
          </draw:text-box>
          <svg:title/>
          <svg:desc/>
        </draw:frame>
      </presentation:notes>
    </style:master-page>
    <style:master-page style:name="Master2-Layout6-cust-One-column-text" style:page-layout-name="pageLayout1" draw:style-name="a224">
      <draw:g draw:name="Google Shape;42;p7" draw:id="id50">
        <svg:title/>
        <svg:desc/>
        <draw:custom-shape svg:x="2.78309in" svg:y="-5.71406in" svg:width="7.96338in" svg:height="10.5969in" draw:id="id54" draw:style-name="a243" draw:name="Google Shape;43;p7">
          <svg:title/>
          <svg:desc/>
          <text:p text:style-name="a242" text:class-names="" text:cond-style-name=""><text:span text:style-name="a241" text:class-names=""/></text:p>
          <draw:enhanced-geometry xmlns:dr3d="urn:oasis:names:tc:opendocument:xmlns:dr3d:1.0" draw:type="non-primitive" svg:viewBox="0 0 186655 186287" draw:enhanced-path="M 93322 50900 C 93374 50900 93425 50900 93476 50900 116813 50996 135672 69962 135577 93298 135506 116591 116587 135411 93311 135411 93267 135411 93223 135411 93179 135411 69842 135316 50983 116337 51078 93001 51161 69716 70057 50900 93322 50900 Z M 93325 1 C 42041 1 369 41486 179 92810 0 144245 41553 186096 92988 186286 93098 186286 93208 186287 93319 186287 144602 186287 186274 144802 186464 93477 186655 42030 145102 180 93655 1 93545 1 93435 1 93325 1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86655"/>
            <draw:equation draw:name="f7" draw:formula="?f4 / 186287"/>
            <draw:equation draw:name="f8" draw:formula="?f0 / ?f6"/>
            <draw:equation draw:name="f9" draw:formula="?f1 / ?f6"/>
            <draw:equation draw:name="f10" draw:formula="?f2 / ?f7"/>
            <draw:equation draw:name="f11" draw:formula="?f3 / ?f7"/>
          </draw:enhanced-geometry>
        </draw:custom-shape>
        <draw:custom-shape svg:x="-1.52402in" svg:y="-0.09382in" svg:width="6.86769in" svg:height="9.13872in" draw:id="id55" draw:style-name="a246" draw:name="Google Shape;44;p7">
          <svg:title/>
          <svg:desc/>
          <text:p text:style-name="a245" text:class-names="" text:cond-style-name=""><text:span text:style-name="a244" text:class-names=""/></text:p>
          <draw:enhanced-geometry xmlns:dr3d="urn:oasis:names:tc:opendocument:xmlns:dr3d:1.0" draw:type="non-primitive" svg:viewBox="0 0 160973 160653" draw:enhanced-path="M 80486 1 C 36266 1 333 35768 167 80035 0 124397 35838 160497 80201 160652 80296 160652 80392 160652 80487 160652 124707 160652 160652 124885 160806 80618 160973 36256 125135 156 80772 1 80677 1 80581 1 80486 1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60973"/>
            <draw:equation draw:name="f7" draw:formula="?f4 / 160653"/>
            <draw:equation draw:name="f8" draw:formula="?f0 / ?f6"/>
            <draw:equation draw:name="f9" draw:formula="?f1 / ?f6"/>
            <draw:equation draw:name="f10" draw:formula="?f2 / ?f7"/>
            <draw:equation draw:name="f11" draw:formula="?f3 / ?f7"/>
          </draw:enhanced-geometry>
        </draw:custom-shape>
      </draw:g>
      <draw:frame draw:id="id51" presentation:style-name="a227" draw:name="Google Shape;45;p7" svg:x="0.82242in" svg:y="0.81015in" svg:width="3.07087in" svg:height="1.10192in" presentation:class="title" presentation:placeholder="false">
        <draw:text-box>
          <text:p text:style-name="a226" text:class-names="" text:cond-style-name=""><text:span text:style-name="a225" text:class-names=""/></text:p>
        </draw:text-box>
        <svg:title/>
        <svg:desc/>
      </draw:frame>
      <draw:frame draw:id="id52" presentation:style-name="a231" draw:name="Google Shape;46;p7" svg:x="0.82242in" svg:y="2.02625in" svg:width="3.07087in" svg:height="2.3797in" presentation:class="outline" presentation:placeholder="false">
        <draw:text-box>
          <text:list text:style-name="a230">
            <text:list-item>
              <text:p text:style-name="a229" text:class-names="" text:cond-style-name=""><text:span text:style-name="a228" text:class-names=""/></text:p>
            </text:list-item>
          </text:list>
        </draw:text-box>
        <svg:title/>
        <svg:desc/>
      </draw:frame>
      <draw:frame draw:id="id53" draw:style-name="a240" draw:name="Google Shape;47;p7" svg:x="0.81808in" svg:y="5.63464in" svg:width="3.28084in" svg:height="0.95976in">
        <draw:text-box>
          <text:p text:style-name="a239" text:class-names="" text:cond-style-name=""><text:span text:style-name="a232" text:class-names="">CREDITS: This presentation template was created by<text:s text:c="1"/></text:span><text:span text:style-name="a233" text:class-names=""><text:a xlink:href="http://bit.ly/2Tynxth" text:style-name="" text:visited-style-name="">Slidesgo</text:a></text:span><text:span text:style-name="a234" text:class-names="">, including icons by<text:s text:c="1"/></text:span><text:span text:style-name="a235" text:class-names=""><text:a xlink:href="http://bit.ly/2TyoMsr" text:style-name="" text:visited-style-name="">Flaticon</text:a></text:span><text:span text:style-name="a236" text:class-names="">, and infographics &amp; images by<text:s text:c="1"/></text:span><text:span text:style-name="a237" text:class-names=""><text:a xlink:href="http://bit.ly/2TtBDfr" text:style-name="" text:visited-style-name="">Freepik</text:a></text:span><text:span text:style-name="a238" text:class-names=""/></text:p>
        </draw:text-box>
        <svg:title/>
        <svg:desc/>
      </draw:frame>
      <presentation:notes style:page-layout-name="pageLayout2" draw:style-name="a252">
        <draw:page-thumbnail svg:x="1.25in" svg:y="0.75in" svg:width="5in" svg:height="3.75in" presentation:class="page" draw:id="id2" presentation:style-name="a247" draw:name="Google Shape;3;n">
          <svg:title/>
          <svg:desc/>
        </draw:page-thumbnail>
        <draw:frame draw:id="id3" presentation:style-name="a251" draw:name="Google Shape;4;n" svg:x="0.75in" svg:y="4.75in" svg:width="6in" svg:height="4.5in" presentation:class="notes" presentation:placeholder="false">
          <draw:text-box>
            <text:list text:style-name="a250">
              <text:list-item>
                <text:p text:style-name="a249" text:class-names="" text:cond-style-name=""><text:span text:style-name="a248" text:class-names=""/></text:p>
              </text:list-item>
            </text:list>
          </draw:text-box>
          <svg:title/>
          <svg:desc/>
        </draw:frame>
      </presentation:notes>
    </style:master-page>
    <style:master-page style:name="Master2-Layout7-cust-Main-point" style:page-layout-name="pageLayout1" draw:style-name="a253">
      <draw:custom-shape svg:x="0.21443in" svg:y="-1.26965in" svg:width="9.57119in" svg:height="12.76159in" draw:id="id56" draw:style-name="a256" draw:name="Google Shape;49;p8">
        <svg:title/>
        <svg:desc/>
        <text:p text:style-name="a255" text:class-names="" text:cond-style-name=""><text:span text:style-name="a254"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draw:frame draw:id="id57" presentation:style-name="a259" draw:name="Google Shape;50;p8" svg:x="2.68373in" svg:y="2.11702in" svg:width="4.63255in" svg:height="3.26597in" presentation:class="title" presentation:placeholder="false">
        <draw:text-box>
          <text:p text:style-name="a258" text:class-names="" text:cond-style-name=""><text:span text:style-name="a257" text:class-names=""/></text:p>
        </draw:text-box>
        <svg:title/>
        <svg:desc/>
      </draw:frame>
      <presentation:notes style:page-layout-name="pageLayout2" draw:style-name="a265">
        <draw:page-thumbnail svg:x="1.25in" svg:y="0.75in" svg:width="5in" svg:height="3.75in" presentation:class="page" draw:id="id2" presentation:style-name="a260" draw:name="Google Shape;3;n">
          <svg:title/>
          <svg:desc/>
        </draw:page-thumbnail>
        <draw:frame draw:id="id3" presentation:style-name="a264" draw:name="Google Shape;4;n" svg:x="0.75in" svg:y="4.75in" svg:width="6in" svg:height="4.5in" presentation:class="notes" presentation:placeholder="false">
          <draw:text-box>
            <text:list text:style-name="a263">
              <text:list-item>
                <text:p text:style-name="a262" text:class-names="" text:cond-style-name=""><text:span text:style-name="a261" text:class-names=""/></text:p>
              </text:list-item>
            </text:list>
          </draw:text-box>
          <svg:title/>
          <svg:desc/>
        </draw:frame>
      </presentation:notes>
    </style:master-page>
    <style:master-page style:name="Master2-Layout8-cust-Section-title-and-description" style:page-layout-name="pageLayout1" draw:style-name="a266">
      <draw:frame draw:id="id58" presentation:style-name="a269" draw:name="Google Shape;52;p9" svg:x="0.29035in" svg:y="1.79816in" svg:width="4.42388in" svg:height="2.16142in" presentation:class="title" presentation:placeholder="false">
        <draw:text-box>
          <text:p text:style-name="a268" text:class-names="" text:cond-style-name=""><text:span text:style-name="a267" text:class-names=""/></text:p>
        </draw:text-box>
        <svg:title/>
        <svg:desc/>
      </draw:frame>
      <draw:frame draw:id="id59" presentation:style-name="a272" draw:name="Google Shape;53;p9" svg:x="0.29035in" svg:y="4.08731in" svg:width="4.42388in" svg:height="1.80096in" presentation:class="subtitle" presentation:placeholder="false">
        <draw:text-box>
          <text:p text:style-name="a271" text:class-names="" text:cond-style-name=""><text:span text:style-name="a270" text:class-names=""/></text:p>
        </draw:text-box>
        <svg:title/>
        <svg:desc/>
      </draw:frame>
      <draw:frame draw:id="id60" presentation:style-name="a276" draw:name="Google Shape;54;p9" svg:x="5.4019in" svg:y="1.05581in" svg:width="4.19619in" svg:height="5.38801in" presentation:class="outline" presentation:placeholder="false">
        <draw:text-box>
          <text:list text:style-name="a275">
            <text:list-item>
              <text:p text:style-name="a274" text:class-names="" text:cond-style-name=""><text:span text:style-name="a273" text:class-names=""/></text:p>
            </text:list-item>
          </text:list>
        </draw:text-box>
        <svg:title/>
        <svg:desc/>
      </draw:frame>
      <presentation:notes style:page-layout-name="pageLayout2" draw:style-name="a282">
        <draw:page-thumbnail svg:x="1.25in" svg:y="0.75in" svg:width="5in" svg:height="3.75in" presentation:class="page" draw:id="id2" presentation:style-name="a277" draw:name="Google Shape;3;n">
          <svg:title/>
          <svg:desc/>
        </draw:page-thumbnail>
        <draw:frame draw:id="id3" presentation:style-name="a281" draw:name="Google Shape;4;n" svg:x="0.75in" svg:y="4.75in" svg:width="6in" svg:height="4.5in" presentation:class="notes" presentation:placeholder="false">
          <draw:text-box>
            <text:list text:style-name="a280">
              <text:list-item>
                <text:p text:style-name="a279" text:class-names="" text:cond-style-name=""><text:span text:style-name="a278" text:class-names=""/></text:p>
              </text:list-item>
            </text:list>
          </draw:text-box>
          <svg:title/>
          <svg:desc/>
        </draw:frame>
      </presentation:notes>
    </style:master-page>
    <style:master-page style:name="Master2-Layout9-cust-Caption" style:page-layout-name="pageLayout1" draw:style-name="a283">
      <draw:frame draw:id="id61" presentation:style-name="a286" draw:name="Google Shape;56;p10" svg:x="0.7874in" svg:y="4.37945in" svg:width="2.77526in" svg:height="1.94401in" presentation:class="title" presentation:placeholder="false">
        <draw:text-box>
          <text:p text:style-name="a285" text:class-names="" text:cond-style-name=""><text:span text:style-name="a284" text:class-names=""/></text:p>
        </draw:text-box>
        <svg:title/>
        <svg:desc/>
      </draw:frame>
      <presentation:notes style:page-layout-name="pageLayout2" draw:style-name="a292">
        <draw:page-thumbnail svg:x="1.25in" svg:y="0.75in" svg:width="5in" svg:height="3.75in" presentation:class="page" draw:id="id2" presentation:style-name="a287" draw:name="Google Shape;3;n">
          <svg:title/>
          <svg:desc/>
        </draw:page-thumbnail>
        <draw:frame draw:id="id3" presentation:style-name="a291" draw:name="Google Shape;4;n" svg:x="0.75in" svg:y="4.75in" svg:width="6in" svg:height="4.5in" presentation:class="notes" presentation:placeholder="false">
          <draw:text-box>
            <text:list text:style-name="a290">
              <text:list-item>
                <text:p text:style-name="a289" text:class-names="" text:cond-style-name=""><text:span text:style-name="a288" text:class-names=""/></text:p>
              </text:list-item>
            </text:list>
          </draw:text-box>
          <svg:title/>
          <svg:desc/>
        </draw:frame>
      </presentation:notes>
    </style:master-page>
    <style:master-page style:name="Master2-Layout10-cust-Big-number" style:page-layout-name="pageLayout1" draw:style-name="a293">
      <draw:custom-shape svg:x="-0.13742in" svg:y="-0.6881in" svg:width="10.27483in" svg:height="9.09551in" draw:id="id62" draw:style-name="a296" draw:name="Google Shape;58;p11">
        <svg:title/>
        <svg:desc/>
        <text:p text:style-name="a295" text:class-names="" text:cond-style-name=""><text:span text:style-name="a294" text:class-names=""/></text:p>
        <draw:enhanced-geometry xmlns:dr3d="urn:oasis:names:tc:opendocument:xmlns:dr3d:1.0" draw:type="non-primitive" svg:viewBox="0 0 148472 93274" draw:enhanced-path="M 102037 0 C 88119 0 75653 6120 67140 15812 62461 11871 56400 9490 49781 9490 35338 9490 23563 20836 22872 35112 9776 38100 1 49816 1 63818 1 80094 13181 93274 29457 93274 L 103240 93274 103240 92869 C 128338 92238 148471 71700 148471 46435 148471 20801 127683 0 102037 0 Z N" draw:text-areas="?f8 ?f10 ?f9 ?f11" draw:mirror-horizontal="true">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48472"/>
          <draw:equation draw:name="f7" draw:formula="?f4 / 93274"/>
          <draw:equation draw:name="f8" draw:formula="?f0 / ?f6"/>
          <draw:equation draw:name="f9" draw:formula="?f1 / ?f6"/>
          <draw:equation draw:name="f10" draw:formula="?f2 / ?f7"/>
          <draw:equation draw:name="f11" draw:formula="?f3 / ?f7"/>
        </draw:enhanced-geometry>
      </draw:custom-shape>
      <draw:frame draw:id="id63" presentation:style-name="a299" draw:name="Google Shape;59;p11" svg:x="1.84744in" svg:y="2.52778in" svg:width="6.30512in" svg:height="1.44838in" presentation:class="title" presentation:placeholder="false">
        <draw:text-box>
          <text:p text:style-name="a298" text:class-names="" text:cond-style-name=""><text:span text:style-name="a297" text:class-names="">xx%</text:span></text:p>
        </draw:text-box>
        <svg:title/>
        <svg:desc/>
      </draw:frame>
      <draw:frame draw:id="id64" presentation:style-name="a303" draw:name="Google Shape;60;p11" svg:x="3.27789in" svg:y="3.80949in" svg:width="3.44423in" svg:height="0.63517in" presentation:class="outline" presentation:placeholder="false">
        <draw:text-box>
          <text:list text:style-name="a302">
            <text:list-item>
              <text:p text:style-name="a301" text:class-names="" text:cond-style-name=""><text:span text:style-name="a300" text:class-names=""/></text:p>
            </text:list-item>
          </text:list>
        </draw:text-box>
        <svg:title/>
        <svg:desc/>
      </draw:frame>
      <presentation:notes style:page-layout-name="pageLayout2" draw:style-name="a309">
        <draw:page-thumbnail svg:x="1.25in" svg:y="0.75in" svg:width="5in" svg:height="3.75in" presentation:class="page" draw:id="id2" presentation:style-name="a304" draw:name="Google Shape;3;n">
          <svg:title/>
          <svg:desc/>
        </draw:page-thumbnail>
        <draw:frame draw:id="id3" presentation:style-name="a308" draw:name="Google Shape;4;n" svg:x="0.75in" svg:y="4.75in" svg:width="6in" svg:height="4.5in" presentation:class="notes" presentation:placeholder="false">
          <draw:text-box>
            <text:list text:style-name="a307">
              <text:list-item>
                <text:p text:style-name="a306" text:class-names="" text:cond-style-name=""><text:span text:style-name="a305" text:class-names=""/></text:p>
              </text:list-item>
            </text:list>
          </draw:text-box>
          <svg:title/>
          <svg:desc/>
        </draw:frame>
      </presentation:notes>
    </style:master-page>
    <style:master-page style:name="Master2-Layout11-cust-Title-and-list" style:page-layout-name="pageLayout1" draw:style-name="a310">
      <draw:frame draw:id="id65" presentation:style-name="a313" draw:name="Google Shape;63;p13" svg:x="1.67602in" svg:y="0.7874in" svg:width="6.64797in" svg:height="1.04593in" presentation:class="title" presentation:placeholder="false">
        <draw:text-box>
          <text:p text:style-name="a312" text:class-names="" text:cond-style-name=""><text:span text:style-name="a311" text:class-names=""/></text:p>
        </draw:text-box>
        <svg:title/>
        <svg:desc/>
      </draw:frame>
      <draw:frame draw:id="id66" presentation:style-name="a317" draw:name="Google Shape;64;p13" svg:x="0.78281in" svg:y="1.75649in" svg:width="8.42979in" svg:height="4.93788in" presentation:class="outline" presentation:placeholder="false">
        <draw:text-box>
          <text:list text:style-name="a316">
            <text:list-item>
              <text:p text:style-name="a315" text:class-names="" text:cond-style-name=""><text:span text:style-name="a314" text:class-names=""/></text:p>
            </text:list-item>
          </text:list>
        </draw:text-box>
        <svg:title/>
        <svg:desc/>
      </draw:frame>
      <presentation:notes style:page-layout-name="pageLayout2" draw:style-name="a323">
        <draw:page-thumbnail svg:x="1.25in" svg:y="0.75in" svg:width="5in" svg:height="3.75in" presentation:class="page" draw:id="id2" presentation:style-name="a318" draw:name="Google Shape;3;n">
          <svg:title/>
          <svg:desc/>
        </draw:page-thumbnail>
        <draw:frame draw:id="id3" presentation:style-name="a322" draw:name="Google Shape;4;n" svg:x="0.75in" svg:y="4.75in" svg:width="6in" svg:height="4.5in" presentation:class="notes" presentation:placeholder="false">
          <draw:text-box>
            <text:list text:style-name="a321">
              <text:list-item>
                <text:p text:style-name="a320" text:class-names="" text:cond-style-name=""><text:span text:style-name="a319" text:class-names=""/></text:p>
              </text:list-item>
            </text:list>
          </draw:text-box>
          <svg:title/>
          <svg:desc/>
        </draw:frame>
      </presentation:notes>
    </style:master-page>
    <style:master-page style:name="Master2-Layout12-cust-Table-of-contents" style:page-layout-name="pageLayout1" draw:style-name="a324">
      <draw:custom-shape svg:x="0.66667in" svg:y="-1.16667in" svg:width="8.66667in" svg:height="11.55556in" draw:id="id67" draw:style-name="a327" draw:name="Google Shape;66;p14">
        <svg:title/>
        <svg:desc/>
        <text:p text:style-name="a326" text:class-names="" text:cond-style-name=""><text:span text:style-name="a325"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draw:frame draw:id="id68" presentation:style-name="a330" draw:name="Google Shape;67;p14" svg:x="0.7874in" svg:y="0.7874in" svg:width="8.4252in" svg:height="0.83508in" presentation:class="title" presentation:placeholder="false">
        <draw:text-box>
          <text:p text:style-name="a329" text:class-names="" text:cond-style-name=""><text:span text:style-name="a328" text:class-names=""/></text:p>
        </draw:text-box>
        <svg:title/>
        <svg:desc/>
      </draw:frame>
      <draw:frame draw:id="id69" presentation:style-name="a333" draw:name="Google Shape;68;p14" svg:x="2.75391in" svg:y="2.44444in" svg:width="1.89206in" svg:height="0.44444in" presentation:class="subtitle" presentation:placeholder="false">
        <draw:text-box>
          <text:p text:style-name="a332" text:class-names="" text:cond-style-name=""><text:span text:style-name="a331" text:class-names=""/></text:p>
        </draw:text-box>
        <svg:title/>
        <svg:desc/>
      </draw:frame>
      <draw:frame draw:id="id70" presentation:style-name="a336" draw:name="Google Shape;69;p14" svg:x="6.57469in" svg:y="2.44444in" svg:width="1.89206in" svg:height="0.44444in" presentation:class="subtitle" presentation:placeholder="false">
        <draw:text-box>
          <text:p text:style-name="a335" text:class-names="" text:cond-style-name=""><text:span text:style-name="a334" text:class-names=""/></text:p>
        </draw:text-box>
        <svg:title/>
        <svg:desc/>
      </draw:frame>
      <draw:frame draw:id="id71" presentation:style-name="a339" draw:name="Google Shape;70;p14" svg:x="6.57469in" svg:y="2.88889in" svg:width="1.95571in" svg:height="1.16667in" presentation:class="subtitle" presentation:placeholder="false">
        <draw:text-box>
          <text:p text:style-name="a338" text:class-names="" text:cond-style-name=""><text:span text:style-name="a337" text:class-names=""/></text:p>
        </draw:text-box>
        <svg:title/>
        <svg:desc/>
      </draw:frame>
      <draw:frame draw:id="id72" presentation:style-name="a342" draw:name="Google Shape;71;p14" svg:x="2.75391in" svg:y="2.88889in" svg:width="1.95571in" svg:height="1.16667in" presentation:class="subtitle" presentation:placeholder="false">
        <draw:text-box>
          <text:p text:style-name="a341" text:class-names="" text:cond-style-name=""><text:span text:style-name="a340" text:class-names=""/></text:p>
        </draw:text-box>
        <svg:title/>
        <svg:desc/>
      </draw:frame>
      <draw:frame draw:id="id73" presentation:style-name="a345" draw:name="Google Shape;72;p14" svg:x="2.75391in" svg:y="4.76815in" svg:width="1.89206in" svg:height="0.44444in" presentation:class="subtitle" presentation:placeholder="false">
        <draw:text-box>
          <text:p text:style-name="a344" text:class-names="" text:cond-style-name=""><text:span text:style-name="a343" text:class-names=""/></text:p>
        </draw:text-box>
        <svg:title/>
        <svg:desc/>
      </draw:frame>
      <draw:frame draw:id="id74" presentation:style-name="a348" draw:name="Google Shape;73;p14" svg:x="6.57469in" svg:y="4.76815in" svg:width="1.89206in" svg:height="0.44444in" presentation:class="subtitle" presentation:placeholder="false">
        <draw:text-box>
          <text:p text:style-name="a347" text:class-names="" text:cond-style-name=""><text:span text:style-name="a346" text:class-names=""/></text:p>
        </draw:text-box>
        <svg:title/>
        <svg:desc/>
      </draw:frame>
      <draw:frame draw:id="id75" presentation:style-name="a351" draw:name="Google Shape;74;p14" svg:x="6.57469in" svg:y="5.2126in" svg:width="1.95571in" svg:height="1.16667in" presentation:class="subtitle" presentation:placeholder="false">
        <draw:text-box>
          <text:p text:style-name="a350" text:class-names="" text:cond-style-name=""><text:span text:style-name="a349" text:class-names=""/></text:p>
        </draw:text-box>
        <svg:title/>
        <svg:desc/>
      </draw:frame>
      <draw:frame draw:id="id76" presentation:style-name="a354" draw:name="Google Shape;75;p14" svg:x="2.75391in" svg:y="5.2126in" svg:width="1.95571in" svg:height="1.16667in" presentation:class="subtitle" presentation:placeholder="false">
        <draw:text-box>
          <text:p text:style-name="a353" text:class-names="" text:cond-style-name=""><text:span text:style-name="a352" text:class-names=""/></text:p>
        </draw:text-box>
        <svg:title/>
        <svg:desc/>
      </draw:frame>
      <draw:frame draw:id="id77" presentation:style-name="a357" draw:name="Google Shape;76;p14" svg:x="1.51299in" svg:y="2.44444in" svg:width="1.04035in" svg:height="0.96457in" presentation:class="title" presentation:placeholder="false">
        <draw:text-box>
          <text:p text:style-name="a356" text:class-names="" text:cond-style-name=""><text:span text:style-name="a355" text:class-names="">xx%</text:span></text:p>
        </draw:text-box>
        <svg:title/>
        <svg:desc/>
      </draw:frame>
      <draw:frame draw:id="id78" presentation:style-name="a360" draw:name="Google Shape;77;p14" svg:x="5.33591in" svg:y="2.44444in" svg:width="1.04035in" svg:height="0.96457in" presentation:class="title" presentation:placeholder="false">
        <draw:text-box>
          <text:p text:style-name="a359" text:class-names="" text:cond-style-name=""><text:span text:style-name="a358" text:class-names="">xx%</text:span></text:p>
        </draw:text-box>
        <svg:title/>
        <svg:desc/>
      </draw:frame>
      <draw:frame draw:id="id79" presentation:style-name="a363" draw:name="Google Shape;78;p14" svg:x="1.51299in" svg:y="4.73611in" svg:width="1.04035in" svg:height="0.96457in" presentation:class="title" presentation:placeholder="false">
        <draw:text-box>
          <text:p text:style-name="a362" text:class-names="" text:cond-style-name=""><text:span text:style-name="a361" text:class-names="">xx%</text:span></text:p>
        </draw:text-box>
        <svg:title/>
        <svg:desc/>
      </draw:frame>
      <draw:frame draw:id="id80" presentation:style-name="a366" draw:name="Google Shape;79;p14" svg:x="5.33591in" svg:y="4.73611in" svg:width="1.04035in" svg:height="0.96457in" presentation:class="title" presentation:placeholder="false">
        <draw:text-box>
          <text:p text:style-name="a365" text:class-names="" text:cond-style-name=""><text:span text:style-name="a364" text:class-names="">xx%</text:span></text:p>
        </draw:text-box>
        <svg:title/>
        <svg:desc/>
      </draw:frame>
      <presentation:notes style:page-layout-name="pageLayout2" draw:style-name="a372">
        <draw:page-thumbnail svg:x="1.25in" svg:y="0.75in" svg:width="5in" svg:height="3.75in" presentation:class="page" draw:id="id2" presentation:style-name="a367" draw:name="Google Shape;3;n">
          <svg:title/>
          <svg:desc/>
        </draw:page-thumbnail>
        <draw:frame draw:id="id3" presentation:style-name="a371" draw:name="Google Shape;4;n" svg:x="0.75in" svg:y="4.75in" svg:width="6in" svg:height="4.5in" presentation:class="notes" presentation:placeholder="false">
          <draw:text-box>
            <text:list text:style-name="a370">
              <text:list-item>
                <text:p text:style-name="a369" text:class-names="" text:cond-style-name=""><text:span text:style-name="a368" text:class-names=""/></text:p>
              </text:list-item>
            </text:list>
          </draw:text-box>
          <svg:title/>
          <svg:desc/>
        </draw:frame>
      </presentation:notes>
    </style:master-page>
    <style:master-page style:name="Master2-Layout13-cust-Quote" style:page-layout-name="pageLayout1" draw:style-name="a373">
      <draw:frame draw:id="id81" presentation:style-name="a376" draw:name="Google Shape;81;p15" svg:x="1.14214in" svg:y="4.73371in" svg:width="3.66437in" svg:height="0.83508in" presentation:class="title" presentation:placeholder="false">
        <draw:text-box>
          <text:p text:style-name="a375" text:class-names="" text:cond-style-name=""><text:span text:style-name="a374" text:class-names=""/></text:p>
        </draw:text-box>
        <svg:title/>
        <svg:desc/>
      </draw:frame>
      <draw:frame draw:id="id82" presentation:style-name="a379" draw:name="Google Shape;82;p15" svg:x="1.14214in" svg:y="1.84055in" svg:width="3.66437in" svg:height="2.7979in" presentation:class="subtitle" presentation:placeholder="false">
        <draw:text-box>
          <text:p text:style-name="a378" text:class-names="" text:cond-style-name=""><text:span text:style-name="a377" text:class-names=""/></text:p>
        </draw:text-box>
        <svg:title/>
        <svg:desc/>
      </draw:frame>
      <presentation:notes style:page-layout-name="pageLayout2" draw:style-name="a385">
        <draw:page-thumbnail svg:x="1.25in" svg:y="0.75in" svg:width="5in" svg:height="3.75in" presentation:class="page" draw:id="id2" presentation:style-name="a380" draw:name="Google Shape;3;n">
          <svg:title/>
          <svg:desc/>
        </draw:page-thumbnail>
        <draw:frame draw:id="id3" presentation:style-name="a384" draw:name="Google Shape;4;n" svg:x="0.75in" svg:y="4.75in" svg:width="6in" svg:height="4.5in" presentation:class="notes" presentation:placeholder="false">
          <draw:text-box>
            <text:list text:style-name="a383">
              <text:list-item>
                <text:p text:style-name="a382" text:class-names="" text:cond-style-name=""><text:span text:style-name="a381" text:class-names=""/></text:p>
              </text:list-item>
            </text:list>
          </draw:text-box>
          <svg:title/>
          <svg:desc/>
        </draw:frame>
      </presentation:notes>
    </style:master-page>
    <style:master-page style:name="Master2-Layout14-cust-Title-only-1" style:page-layout-name="pageLayout1" draw:style-name="a386">
      <draw:custom-shape svg:x="1.85406in" svg:y="-5.57385in" svg:width="6.396in" svg:height="8.528in" draw:id="id83" draw:style-name="a389" draw:name="Google Shape;84;p16">
        <svg:title/>
        <svg:desc/>
        <text:p text:style-name="a388" text:class-names="" text:cond-style-name=""><text:span text:style-name="a387"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draw:frame draw:id="id84" presentation:style-name="a392" draw:name="Google Shape;85;p16" svg:x="1.88927in" svg:y="0.7874in" svg:width="6.22146in" svg:height="0.88364in" presentation:class="title" presentation:placeholder="false">
        <draw:text-box>
          <text:p text:style-name="a391" text:class-names="" text:cond-style-name=""><text:span text:style-name="a390" text:class-names=""/></text:p>
        </draw:text-box>
        <svg:title/>
        <svg:desc/>
      </draw:frame>
      <presentation:notes style:page-layout-name="pageLayout2" draw:style-name="a398">
        <draw:page-thumbnail svg:x="1.25in" svg:y="0.75in" svg:width="5in" svg:height="3.75in" presentation:class="page" draw:id="id2" presentation:style-name="a393" draw:name="Google Shape;3;n">
          <svg:title/>
          <svg:desc/>
        </draw:page-thumbnail>
        <draw:frame draw:id="id3" presentation:style-name="a397" draw:name="Google Shape;4;n" svg:x="0.75in" svg:y="4.75in" svg:width="6in" svg:height="4.5in" presentation:class="notes" presentation:placeholder="false">
          <draw:text-box>
            <text:list text:style-name="a396">
              <text:list-item>
                <text:p text:style-name="a395" text:class-names="" text:cond-style-name=""><text:span text:style-name="a394" text:class-names=""/></text:p>
              </text:list-item>
            </text:list>
          </draw:text-box>
          <svg:title/>
          <svg:desc/>
        </draw:frame>
      </presentation:notes>
    </style:master-page>
    <style:master-page style:name="Master2-Layout15-cust-Title-and-list-1" style:page-layout-name="pageLayout1" draw:style-name="a399">
      <draw:custom-shape svg:width="6.25133in" svg:height="8.33505in" draw:id="id85" draw:style-name="a402" draw:transform="translate(-3.12566in -4.16752in) rotate(0.08592) translate(6.47999in -1.65001in)" draw:name="Google Shape;87;p17">
        <svg:title/>
        <svg:desc/>
        <text:p text:style-name="a401" text:class-names="" text:cond-style-name=""><text:span text:style-name="a400" text:class-names=""/></text:p>
        <draw:enhanced-geometry xmlns:dr3d="urn:oasis:names:tc:opendocument:xmlns:dr3d:1.0" draw:type="non-primitive" svg:viewBox="0 0 167701 167700" draw:enhanced-path="M 83856 1 C 61616 1 40291 8835 24563 24551 8835 40280 1 61604 1 83844 1 106085 8835 127409 24563 143137 40291 158866 61616 167700 83856 167700 106097 167700 127421 158866 143150 143137 158866 127409 167700 106085 167700 83844 167700 61604 158866 40280 143150 24551 127421 8835 106097 1 83856 1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67701"/>
          <draw:equation draw:name="f7" draw:formula="?f4 / 167700"/>
          <draw:equation draw:name="f8" draw:formula="?f0 / ?f6"/>
          <draw:equation draw:name="f9" draw:formula="?f1 / ?f6"/>
          <draw:equation draw:name="f10" draw:formula="?f2 / ?f7"/>
          <draw:equation draw:name="f11" draw:formula="?f3 / ?f7"/>
        </draw:enhanced-geometry>
      </draw:custom-shape>
      <draw:custom-shape svg:width="8.33419in" svg:height="11.11221in" draw:id="id86" draw:style-name="a405" draw:transform="translate(-4.1671in -5.5561in) rotate(0.08592) translate(3.40703in 4.56114in)" draw:name="Google Shape;88;p17">
        <svg:title/>
        <svg:desc/>
        <text:p text:style-name="a404" text:class-names="" text:cond-style-name=""><text:span text:style-name="a403" text:class-names=""/></text:p>
        <draw:enhanced-geometry xmlns:dr3d="urn:oasis:names:tc:opendocument:xmlns:dr3d:1.0" draw:type="non-primitive" svg:viewBox="0 0 223577 223576" draw:enhanced-path="M 111789 1 C 50055 1 1 50055 1 111788 1 173522 50055 223576 111789 223576 173523 223576 223576 173522 223576 111788 223576 50055 173523 1 111789 1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23577"/>
          <draw:equation draw:name="f7" draw:formula="?f4 / 223576"/>
          <draw:equation draw:name="f8" draw:formula="?f0 / ?f6"/>
          <draw:equation draw:name="f9" draw:formula="?f1 / ?f6"/>
          <draw:equation draw:name="f10" draw:formula="?f2 / ?f7"/>
          <draw:equation draw:name="f11" draw:formula="?f3 / ?f7"/>
        </draw:enhanced-geometry>
      </draw:custom-shape>
      <draw:custom-shape svg:width="4.2328in" svg:height="5.64373in" draw:id="id87" draw:style-name="a408" draw:transform="translate(-2.1164in -2.82186in) rotate(0.08592) translate(6.47993in -1.65005in)" draw:name="Google Shape;89;p17">
        <svg:title/>
        <svg:desc/>
        <text:p text:style-name="a407" text:class-names="" text:cond-style-name=""><text:span text:style-name="a406" text:class-names=""/></text:p>
        <draw:enhanced-geometry xmlns:dr3d="urn:oasis:names:tc:opendocument:xmlns:dr3d:1.0" draw:type="non-primitive" svg:viewBox="0 0 113551 113551" draw:enhanced-path="M 56781 1 C 25420 1 0 25420 0 56769 0 71831 5977 86273 16634 96917 27278 107573 41720 113550 56781 113550 71843 113550 86273 107573 96929 96917 107573 86273 113550 71831 113550 56769 113550 41708 107573 27278 96929 16622 86273 5977 71843 1 56781 1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13551"/>
          <draw:equation draw:name="f7" draw:formula="?f4 / 113551"/>
          <draw:equation draw:name="f8" draw:formula="?f0 / ?f6"/>
          <draw:equation draw:name="f9" draw:formula="?f1 / ?f6"/>
          <draw:equation draw:name="f10" draw:formula="?f2 / ?f7"/>
          <draw:equation draw:name="f11" draw:formula="?f3 / ?f7"/>
        </draw:enhanced-geometry>
      </draw:custom-shape>
      <draw:frame draw:id="id88" presentation:style-name="a411" draw:name="Google Shape;90;p17" svg:x="0.77838in" svg:y="0.7874in" svg:width="4.04528in" svg:height="1.47419in" presentation:class="title" presentation:placeholder="false">
        <draw:text-box>
          <text:p text:style-name="a410" text:class-names="" text:cond-style-name=""><text:span text:style-name="a409" text:class-names=""/></text:p>
        </draw:text-box>
        <svg:title/>
        <svg:desc/>
      </draw:frame>
      <draw:frame draw:id="id89" presentation:style-name="a415" draw:name="Google Shape;91;p17" svg:x="0.7874in" svg:y="2.17472in" svg:width="4.7664in" svg:height="4.52012in" presentation:class="outline" presentation:placeholder="false">
        <draw:text-box>
          <text:list text:style-name="a414">
            <text:list-item>
              <text:p text:style-name="a413" text:class-names="" text:cond-style-name=""><text:span text:style-name="a412" text:class-names=""/></text:p>
            </text:list-item>
          </text:list>
        </draw:text-box>
        <svg:title/>
        <svg:desc/>
      </draw:frame>
      <presentation:notes style:page-layout-name="pageLayout2" draw:style-name="a421">
        <draw:page-thumbnail svg:x="1.25in" svg:y="0.75in" svg:width="5in" svg:height="3.75in" presentation:class="page" draw:id="id2" presentation:style-name="a416" draw:name="Google Shape;3;n">
          <svg:title/>
          <svg:desc/>
        </draw:page-thumbnail>
        <draw:frame draw:id="id3" presentation:style-name="a420" draw:name="Google Shape;4;n" svg:x="0.75in" svg:y="4.75in" svg:width="6in" svg:height="4.5in" presentation:class="notes" presentation:placeholder="false">
          <draw:text-box>
            <text:list text:style-name="a419">
              <text:list-item>
                <text:p text:style-name="a418" text:class-names="" text:cond-style-name=""><text:span text:style-name="a417" text:class-names=""/></text:p>
              </text:list-item>
            </text:list>
          </draw:text-box>
          <svg:title/>
          <svg:desc/>
        </draw:frame>
      </presentation:notes>
    </style:master-page>
    <style:master-page style:name="Master2-Layout16-cust-Section-header-1" style:page-layout-name="pageLayout1" draw:style-name="a422">
      <draw:g draw:name="Google Shape;93;p18" draw:id="id90">
        <svg:title/>
        <svg:desc/>
        <draw:custom-shape svg:x="3.46831in" svg:y="-0.10747in" svg:width="6.66458in" svg:height="8.8861in" draw:id="id94" draw:style-name="a434" draw:name="Google Shape;94;p18">
          <svg:title/>
          <svg:desc/>
          <text:p text:style-name="a433" text:class-names="" text:cond-style-name=""><text:span text:style-name="a432" text:class-names=""/></text:p>
          <draw:enhanced-geometry xmlns:dr3d="urn:oasis:names:tc:opendocument:xmlns:dr3d:1.0" draw:type="non-primitive" svg:viewBox="0 0 118051 118051" draw:enhanced-path="M 59032 0 C 26432 0 0 26420 0 59019 0 74676 6227 89690 17288 100763 28361 111823 43375 118050 59032 118050 74688 118050 89702 111823 100763 100763 111836 89690 118051 74676 118051 59019 118051 43363 111836 28349 100763 17288 89702 6215 74688 0 59032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18051"/>
            <draw:equation draw:name="f7" draw:formula="?f4 / 118051"/>
            <draw:equation draw:name="f8" draw:formula="?f0 / ?f6"/>
            <draw:equation draw:name="f9" draw:formula="?f1 / ?f6"/>
            <draw:equation draw:name="f10" draw:formula="?f2 / ?f7"/>
            <draw:equation draw:name="f11" draw:formula="?f3 / ?f7"/>
          </draw:enhanced-geometry>
        </draw:custom-shape>
        <draw:custom-shape svg:x="0.26679in" svg:y="2.00791in" svg:width="5.06403in" svg:height="6.75204in" draw:id="id95" draw:style-name="a437" draw:name="Google Shape;95;p18">
          <svg:title/>
          <svg:desc/>
          <text:p text:style-name="a436" text:class-names="" text:cond-style-name=""><text:span text:style-name="a435" text:class-names=""/></text:p>
          <draw:enhanced-geometry xmlns:dr3d="urn:oasis:names:tc:opendocument:xmlns:dr3d:1.0" draw:type="non-primitive" svg:viewBox="0 0 118051 118051" draw:enhanced-path="M 59032 0 C 26432 0 0 26420 0 59019 0 74676 6227 89690 17288 100763 28361 111823 43375 118050 59032 118050 74688 118050 89702 111823 100763 100763 111836 89690 118051 74676 118051 59019 118051 43363 111836 28349 100763 17288 89702 6215 74688 0 59032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18051"/>
            <draw:equation draw:name="f7" draw:formula="?f4 / 118051"/>
            <draw:equation draw:name="f8" draw:formula="?f0 / ?f6"/>
            <draw:equation draw:name="f9" draw:formula="?f1 / ?f6"/>
            <draw:equation draw:name="f10" draw:formula="?f2 / ?f7"/>
            <draw:equation draw:name="f11" draw:formula="?f3 / ?f7"/>
          </draw:enhanced-geometry>
        </draw:custom-shape>
      </draw:g>
      <draw:frame draw:id="id91" presentation:style-name="a425" draw:name="Google Shape;96;p18" svg:x="6.125in" svg:y="2.42957in" svg:width="3.2605in" svg:height="1.22747in" presentation:class="title" presentation:placeholder="false">
        <draw:text-box>
          <text:p text:style-name="a424" text:class-names="" text:cond-style-name=""><text:span text:style-name="a423" text:class-names=""/></text:p>
        </draw:text-box>
        <svg:title/>
        <svg:desc/>
      </draw:frame>
      <draw:frame draw:id="id92" presentation:style-name="a428" draw:name="Google Shape;97;p18" svg:x="3.59383in" svg:y="2.31846in" svg:width="2.81234in" svg:height="2.86308in" presentation:class="title" presentation:placeholder="false">
        <draw:text-box>
          <text:p text:style-name="a427" text:class-names="" text:cond-style-name=""><text:span text:style-name="a426" text:class-names="">xx%</text:span></text:p>
        </draw:text-box>
        <svg:title/>
        <svg:desc/>
      </draw:frame>
      <draw:frame draw:id="id93" presentation:style-name="a431" draw:name="Google Shape;98;p18" svg:x="6.125in" svg:y="3.58815in" svg:width="3.2605in" svg:height="1.0783in" presentation:class="subtitle" presentation:placeholder="false">
        <draw:text-box>
          <text:p text:style-name="a430" text:class-names="" text:cond-style-name=""><text:span text:style-name="a429" text:class-names=""/></text:p>
        </draw:text-box>
        <svg:title/>
        <svg:desc/>
      </draw:frame>
      <presentation:notes style:page-layout-name="pageLayout2" draw:style-name="a443">
        <draw:page-thumbnail svg:x="1.25in" svg:y="0.75in" svg:width="5in" svg:height="3.75in" presentation:class="page" draw:id="id2" presentation:style-name="a438" draw:name="Google Shape;3;n">
          <svg:title/>
          <svg:desc/>
        </draw:page-thumbnail>
        <draw:frame draw:id="id3" presentation:style-name="a442" draw:name="Google Shape;4;n" svg:x="0.75in" svg:y="4.75in" svg:width="6in" svg:height="4.5in" presentation:class="notes" presentation:placeholder="false">
          <draw:text-box>
            <text:list text:style-name="a441">
              <text:list-item>
                <text:p text:style-name="a440" text:class-names="" text:cond-style-name=""><text:span text:style-name="a439" text:class-names=""/></text:p>
              </text:list-item>
            </text:list>
          </draw:text-box>
          <svg:title/>
          <svg:desc/>
        </draw:frame>
      </presentation:notes>
    </style:master-page>
    <style:master-page style:name="Master2-Layout17-cust-Title-and-three-columns" style:page-layout-name="pageLayout1" draw:style-name="a444">
      <draw:frame draw:id="id96" presentation:style-name="a447" draw:name="Google Shape;100;p19" svg:x="2.24295in" svg:y="0.7874in" svg:width="5.51411in" svg:height="1.61286in" presentation:class="title" presentation:placeholder="false">
        <draw:text-box>
          <text:p text:style-name="a446" text:class-names="" text:cond-style-name=""><text:span text:style-name="a445" text:class-names=""/></text:p>
        </draw:text-box>
        <svg:title/>
        <svg:desc/>
      </draw:frame>
      <draw:frame draw:id="id97" presentation:style-name="a450" draw:name="Google Shape;101;p19" svg:x="1.03124in" svg:y="4.26619in" svg:width="1.75in" svg:height="0.44444in" presentation:class="subtitle" presentation:placeholder="false">
        <draw:text-box>
          <text:p text:style-name="a449" text:class-names="" text:cond-style-name=""><text:span text:style-name="a448" text:class-names=""/></text:p>
        </draw:text-box>
        <svg:title/>
        <svg:desc/>
      </draw:frame>
      <draw:frame draw:id="id98" presentation:style-name="a453" draw:name="Google Shape;102;p19" svg:x="4.125in" svg:y="4.26619in" svg:width="1.75in" svg:height="0.44444in" presentation:class="subtitle" presentation:placeholder="false">
        <draw:text-box>
          <text:p text:style-name="a452" text:class-names="" text:cond-style-name=""><text:span text:style-name="a451" text:class-names=""/></text:p>
        </draw:text-box>
        <svg:title/>
        <svg:desc/>
      </draw:frame>
      <draw:frame draw:id="id99" presentation:style-name="a456" draw:name="Google Shape;103;p19" svg:x="7.21874in" svg:y="4.26619in" svg:width="1.75in" svg:height="0.44444in" presentation:class="subtitle" presentation:placeholder="false">
        <draw:text-box>
          <text:p text:style-name="a455" text:class-names="" text:cond-style-name=""><text:span text:style-name="a454" text:class-names=""/></text:p>
        </draw:text-box>
        <svg:title/>
        <svg:desc/>
      </draw:frame>
      <draw:frame draw:id="id100" presentation:style-name="a459" draw:name="Google Shape;104;p19" svg:x="3.89582in" svg:y="4.77264in" svg:width="2.20833in" svg:height="1.16667in" presentation:class="subtitle" presentation:placeholder="false">
        <draw:text-box>
          <text:p text:style-name="a458" text:class-names="" text:cond-style-name=""><text:span text:style-name="a457" text:class-names=""/></text:p>
        </draw:text-box>
        <svg:title/>
        <svg:desc/>
      </draw:frame>
      <draw:frame draw:id="id101" presentation:style-name="a462" draw:name="Google Shape;105;p19" svg:x="6.98958in" svg:y="4.77264in" svg:width="2.20833in" svg:height="1.16667in" presentation:class="subtitle" presentation:placeholder="false">
        <draw:text-box>
          <text:p text:style-name="a461" text:class-names="" text:cond-style-name=""><text:span text:style-name="a460" text:class-names=""/></text:p>
        </draw:text-box>
        <svg:title/>
        <svg:desc/>
      </draw:frame>
      <draw:frame draw:id="id102" presentation:style-name="a465" draw:name="Google Shape;106;p19" svg:x="0.80207in" svg:y="4.77264in" svg:width="2.20833in" svg:height="1.16667in" presentation:class="subtitle" presentation:placeholder="false">
        <draw:text-box>
          <text:p text:style-name="a464" text:class-names="" text:cond-style-name=""><text:span text:style-name="a463" text:class-names=""/></text:p>
        </draw:text-box>
        <svg:title/>
        <svg:desc/>
      </draw:frame>
      <presentation:notes style:page-layout-name="pageLayout2" draw:style-name="a471">
        <draw:page-thumbnail svg:x="1.25in" svg:y="0.75in" svg:width="5in" svg:height="3.75in" presentation:class="page" draw:id="id2" presentation:style-name="a466" draw:name="Google Shape;3;n">
          <svg:title/>
          <svg:desc/>
        </draw:page-thumbnail>
        <draw:frame draw:id="id3" presentation:style-name="a470" draw:name="Google Shape;4;n" svg:x="0.75in" svg:y="4.75in" svg:width="6in" svg:height="4.5in" presentation:class="notes" presentation:placeholder="false">
          <draw:text-box>
            <text:list text:style-name="a469">
              <text:list-item>
                <text:p text:style-name="a468" text:class-names="" text:cond-style-name=""><text:span text:style-name="a467" text:class-names=""/></text:p>
              </text:list-item>
            </text:list>
          </draw:text-box>
          <svg:title/>
          <svg:desc/>
        </draw:frame>
      </presentation:notes>
    </style:master-page>
    <style:master-page style:name="Master2-Layout18-cust-Title-and-four-columns" style:page-layout-name="pageLayout1" draw:style-name="a472">
      <draw:custom-shape svg:x="1.802in" svg:y="-5.59121in" svg:width="6.396in" svg:height="8.528in" draw:id="id103" draw:style-name="a475" draw:name="Google Shape;108;p20">
        <svg:title/>
        <svg:desc/>
        <text:p text:style-name="a474" text:class-names="" text:cond-style-name=""><text:span text:style-name="a473"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draw:frame draw:id="id104" presentation:style-name="a478" draw:name="Google Shape;109;p20" svg:x="2.28789in" svg:y="0.7874in" svg:width="5.42421in" svg:height="1.97638in" presentation:class="title" presentation:placeholder="false">
        <draw:text-box>
          <text:p text:style-name="a477" text:class-names="" text:cond-style-name=""><text:span text:style-name="a476" text:class-names=""/></text:p>
        </draw:text-box>
        <svg:title/>
        <svg:desc/>
      </draw:frame>
      <draw:frame draw:id="id105" presentation:style-name="a481" draw:name="Google Shape;110;p20" svg:x="7.70693in" svg:y="4.68052in" svg:width="1.46096in" svg:height="0.44444in" presentation:class="subtitle" presentation:placeholder="false">
        <draw:text-box>
          <text:p text:style-name="a480" text:class-names="" text:cond-style-name=""><text:span text:style-name="a479" text:class-names=""/></text:p>
        </draw:text-box>
        <svg:title/>
        <svg:desc/>
      </draw:frame>
      <draw:frame draw:id="id106" presentation:style-name="a484" draw:name="Google Shape;111;p20" svg:x="7.66215in" svg:y="5.25795in" svg:width="1.55052in" svg:height="1.04724in" presentation:class="subtitle" presentation:placeholder="false">
        <draw:text-box>
          <text:p text:style-name="a483" text:class-names="" text:cond-style-name=""><text:span text:style-name="a482" text:class-names=""/></text:p>
        </draw:text-box>
        <svg:title/>
        <svg:desc/>
      </draw:frame>
      <draw:frame draw:id="id107" presentation:style-name="a487" draw:name="Google Shape;112;p20" svg:x="0.83212in" svg:y="4.69842in" svg:width="1.46096in" svg:height="0.44444in" presentation:class="subtitle" presentation:placeholder="false">
        <draw:text-box>
          <text:p text:style-name="a486" text:class-names="" text:cond-style-name=""><text:span text:style-name="a485" text:class-names=""/></text:p>
        </draw:text-box>
        <svg:title/>
        <svg:desc/>
      </draw:frame>
      <draw:frame draw:id="id108" presentation:style-name="a490" draw:name="Google Shape;113;p20" svg:x="0.78733in" svg:y="5.25798in" svg:width="1.55052in" svg:height="1.04724in" presentation:class="subtitle" presentation:placeholder="false">
        <draw:text-box>
          <text:p text:style-name="a489" text:class-names="" text:cond-style-name=""><text:span text:style-name="a488" text:class-names=""/></text:p>
        </draw:text-box>
        <svg:title/>
        <svg:desc/>
      </draw:frame>
      <draw:frame draw:id="id109" presentation:style-name="a493" draw:name="Google Shape;114;p20" svg:x="3.12372in" svg:y="4.69842in" svg:width="1.46096in" svg:height="0.44444in" presentation:class="subtitle" presentation:placeholder="false">
        <draw:text-box>
          <text:p text:style-name="a492" text:class-names="" text:cond-style-name=""><text:span text:style-name="a491" text:class-names=""/></text:p>
        </draw:text-box>
        <svg:title/>
        <svg:desc/>
      </draw:frame>
      <draw:frame draw:id="id110" presentation:style-name="a496" draw:name="Google Shape;115;p20" svg:x="3.07893in" svg:y="5.25798in" svg:width="1.55052in" svg:height="1.04724in" presentation:class="subtitle" presentation:placeholder="false">
        <draw:text-box>
          <text:p text:style-name="a495" text:class-names="" text:cond-style-name=""><text:span text:style-name="a494" text:class-names=""/></text:p>
        </draw:text-box>
        <svg:title/>
        <svg:desc/>
      </draw:frame>
      <draw:frame draw:id="id111" presentation:style-name="a499" draw:name="Google Shape;116;p20" svg:x="5.41533in" svg:y="4.69842in" svg:width="1.46096in" svg:height="0.44444in" presentation:class="subtitle" presentation:placeholder="false">
        <draw:text-box>
          <text:p text:style-name="a498" text:class-names="" text:cond-style-name=""><text:span text:style-name="a497" text:class-names=""/></text:p>
        </draw:text-box>
        <svg:title/>
        <svg:desc/>
      </draw:frame>
      <draw:frame draw:id="id112" presentation:style-name="a502" draw:name="Google Shape;117;p20" svg:x="5.37055in" svg:y="5.25798in" svg:width="1.55052in" svg:height="1.04724in" presentation:class="subtitle" presentation:placeholder="false">
        <draw:text-box>
          <text:p text:style-name="a501" text:class-names="" text:cond-style-name=""><text:span text:style-name="a500" text:class-names=""/></text:p>
        </draw:text-box>
        <svg:title/>
        <svg:desc/>
      </draw:frame>
      <presentation:notes style:page-layout-name="pageLayout2" draw:style-name="a508">
        <draw:page-thumbnail svg:x="1.25in" svg:y="0.75in" svg:width="5in" svg:height="3.75in" presentation:class="page" draw:id="id2" presentation:style-name="a503" draw:name="Google Shape;3;n">
          <svg:title/>
          <svg:desc/>
        </draw:page-thumbnail>
        <draw:frame draw:id="id3" presentation:style-name="a507" draw:name="Google Shape;4;n" svg:x="0.75in" svg:y="4.75in" svg:width="6in" svg:height="4.5in" presentation:class="notes" presentation:placeholder="false">
          <draw:text-box>
            <text:list text:style-name="a506">
              <text:list-item>
                <text:p text:style-name="a505" text:class-names="" text:cond-style-name=""><text:span text:style-name="a504" text:class-names=""/></text:p>
              </text:list-item>
            </text:list>
          </draw:text-box>
          <svg:title/>
          <svg:desc/>
        </draw:frame>
      </presentation:notes>
    </style:master-page>
    <style:master-page style:name="Master2-Layout19-cust-One-column-text-1" style:page-layout-name="pageLayout1" draw:style-name="a509">
      <draw:custom-shape svg:x="0.21443in" svg:y="-1.26965in" svg:width="9.57119in" svg:height="12.76159in" draw:id="id113" draw:style-name="a512" draw:name="Google Shape;119;p21">
        <svg:title/>
        <svg:desc/>
        <text:p text:style-name="a511" text:class-names="" text:cond-style-name=""><text:span text:style-name="a510"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draw:frame draw:id="id114" presentation:style-name="a515" draw:name="Google Shape;120;p21" svg:x="2.85203in" svg:y="0.7874in" svg:width="4.29593in" svg:height="0.90639in" presentation:class="title" presentation:placeholder="false">
        <draw:text-box>
          <text:p text:style-name="a514" text:class-names="" text:cond-style-name=""><text:span text:style-name="a513" text:class-names=""/></text:p>
        </draw:text-box>
        <svg:title/>
        <svg:desc/>
      </draw:frame>
      <draw:frame draw:id="id115" presentation:style-name="a518" draw:name="Google Shape;121;p21" svg:x="3.17241in" svg:y="3.92396in" svg:width="3.65518in" svg:height="2.60105in" presentation:class="subtitle" presentation:placeholder="false">
        <draw:text-box>
          <text:p text:style-name="a517" text:class-names="" text:cond-style-name=""><text:span text:style-name="a516" text:class-names=""/></text:p>
        </draw:text-box>
        <svg:title/>
        <svg:desc/>
      </draw:frame>
      <draw:frame draw:id="id116" presentation:style-name="a521" draw:name="Google Shape;122;p21" svg:x="4.00312in" svg:y="3.34061in" svg:width="1.99377in" svg:height="0.44444in" presentation:class="subtitle" presentation:placeholder="false">
        <draw:text-box>
          <text:p text:style-name="a520" text:class-names="" text:cond-style-name=""><text:span text:style-name="a519" text:class-names=""/></text:p>
        </draw:text-box>
        <svg:title/>
        <svg:desc/>
      </draw:frame>
      <presentation:notes style:page-layout-name="pageLayout2" draw:style-name="a527">
        <draw:page-thumbnail svg:x="1.25in" svg:y="0.75in" svg:width="5in" svg:height="3.75in" presentation:class="page" draw:id="id2" presentation:style-name="a522" draw:name="Google Shape;3;n">
          <svg:title/>
          <svg:desc/>
        </draw:page-thumbnail>
        <draw:frame draw:id="id3" presentation:style-name="a526" draw:name="Google Shape;4;n" svg:x="0.75in" svg:y="4.75in" svg:width="6in" svg:height="4.5in" presentation:class="notes" presentation:placeholder="false">
          <draw:text-box>
            <text:list text:style-name="a525">
              <text:list-item>
                <text:p text:style-name="a524" text:class-names="" text:cond-style-name=""><text:span text:style-name="a523" text:class-names=""/></text:p>
              </text:list-item>
            </text:list>
          </draw:text-box>
          <svg:title/>
          <svg:desc/>
        </draw:frame>
      </presentation:notes>
    </style:master-page>
    <style:master-page style:name="Master2-Layout20-cust-Title-and-text" style:page-layout-name="pageLayout1" draw:style-name="a528">
      <draw:custom-shape svg:width="6.25133in" svg:height="8.33505in" draw:id="id117" draw:style-name="a531" draw:transform="translate(-3.12566in -4.16752in) rotate(0.08592) translate(6.11541in -1.65001in)" draw:name="Google Shape;124;p22">
        <svg:title/>
        <svg:desc/>
        <text:p text:style-name="a530" text:class-names="" text:cond-style-name=""><text:span text:style-name="a529" text:class-names=""/></text:p>
        <draw:enhanced-geometry xmlns:dr3d="urn:oasis:names:tc:opendocument:xmlns:dr3d:1.0" draw:type="non-primitive" svg:viewBox="0 0 167701 167700" draw:enhanced-path="M 83856 1 C 61616 1 40291 8835 24563 24551 8835 40280 1 61604 1 83844 1 106085 8835 127409 24563 143137 40291 158866 61616 167700 83856 167700 106097 167700 127421 158866 143150 143137 158866 127409 167700 106085 167700 83844 167700 61604 158866 40280 143150 24551 127421 8835 106097 1 83856 1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67701"/>
          <draw:equation draw:name="f7" draw:formula="?f4 / 167700"/>
          <draw:equation draw:name="f8" draw:formula="?f0 / ?f6"/>
          <draw:equation draw:name="f9" draw:formula="?f1 / ?f6"/>
          <draw:equation draw:name="f10" draw:formula="?f2 / ?f7"/>
          <draw:equation draw:name="f11" draw:formula="?f3 / ?f7"/>
        </draw:enhanced-geometry>
      </draw:custom-shape>
      <draw:custom-shape svg:width="8.33419in" svg:height="11.11221in" draw:id="id118" draw:style-name="a534" draw:transform="translate(-4.1671in -5.5561in) rotate(0.08592) translate(3.04244in 4.56114in)" draw:name="Google Shape;125;p22">
        <svg:title/>
        <svg:desc/>
        <text:p text:style-name="a533" text:class-names="" text:cond-style-name=""><text:span text:style-name="a532" text:class-names=""/></text:p>
        <draw:enhanced-geometry xmlns:dr3d="urn:oasis:names:tc:opendocument:xmlns:dr3d:1.0" draw:type="non-primitive" svg:viewBox="0 0 223577 223576" draw:enhanced-path="M 111789 1 C 50055 1 1 50055 1 111788 1 173522 50055 223576 111789 223576 173523 223576 223576 173522 223576 111788 223576 50055 173523 1 111789 1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23577"/>
          <draw:equation draw:name="f7" draw:formula="?f4 / 223576"/>
          <draw:equation draw:name="f8" draw:formula="?f0 / ?f6"/>
          <draw:equation draw:name="f9" draw:formula="?f1 / ?f6"/>
          <draw:equation draw:name="f10" draw:formula="?f2 / ?f7"/>
          <draw:equation draw:name="f11" draw:formula="?f3 / ?f7"/>
        </draw:enhanced-geometry>
      </draw:custom-shape>
      <draw:custom-shape svg:width="4.2328in" svg:height="5.64373in" draw:id="id119" draw:style-name="a537" draw:transform="translate(-2.1164in -2.82186in) rotate(0.08592) translate(6.11535in -1.65005in)" draw:name="Google Shape;126;p22">
        <svg:title/>
        <svg:desc/>
        <text:p text:style-name="a536" text:class-names="" text:cond-style-name=""><text:span text:style-name="a535" text:class-names=""/></text:p>
        <draw:enhanced-geometry xmlns:dr3d="urn:oasis:names:tc:opendocument:xmlns:dr3d:1.0" draw:type="non-primitive" svg:viewBox="0 0 113551 113551" draw:enhanced-path="M 56781 1 C 25420 1 0 25420 0 56769 0 71831 5977 86273 16634 96917 27278 107573 41720 113550 56781 113550 71843 113550 86273 107573 96929 96917 107573 86273 113550 71831 113550 56769 113550 41708 107573 27278 96929 16622 86273 5977 71843 1 56781 1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13551"/>
          <draw:equation draw:name="f7" draw:formula="?f4 / 113551"/>
          <draw:equation draw:name="f8" draw:formula="?f0 / ?f6"/>
          <draw:equation draw:name="f9" draw:formula="?f1 / ?f6"/>
          <draw:equation draw:name="f10" draw:formula="?f2 / ?f7"/>
          <draw:equation draw:name="f11" draw:formula="?f3 / ?f7"/>
        </draw:enhanced-geometry>
      </draw:custom-shape>
      <draw:frame draw:id="id120" presentation:style-name="a540" draw:name="Google Shape;127;p22" svg:x="0.7874in" svg:y="2.41218in" svg:width="4.29167in" svg:height="1.45757in" presentation:class="title" presentation:placeholder="false">
        <draw:text-box>
          <text:p text:style-name="a539" text:class-names="" text:cond-style-name=""><text:span text:style-name="a538" text:class-names=""/></text:p>
        </draw:text-box>
        <svg:title/>
        <svg:desc/>
      </draw:frame>
      <draw:frame draw:id="id121" presentation:style-name="a543" draw:name="Google Shape;128;p22" svg:x="0.79167in" svg:y="4.04493in" svg:width="4.29167in" svg:height="1.04287in" presentation:class="subtitle" presentation:placeholder="false">
        <draw:text-box>
          <text:p text:style-name="a542" text:class-names="" text:cond-style-name=""><text:span text:style-name="a541" text:class-names=""/></text:p>
        </draw:text-box>
        <svg:title/>
        <svg:desc/>
      </draw:frame>
      <presentation:notes style:page-layout-name="pageLayout2" draw:style-name="a549">
        <draw:page-thumbnail svg:x="1.25in" svg:y="0.75in" svg:width="5in" svg:height="3.75in" presentation:class="page" draw:id="id2" presentation:style-name="a544" draw:name="Google Shape;3;n">
          <svg:title/>
          <svg:desc/>
        </draw:page-thumbnail>
        <draw:frame draw:id="id3" presentation:style-name="a548" draw:name="Google Shape;4;n" svg:x="0.75in" svg:y="4.75in" svg:width="6in" svg:height="4.5in" presentation:class="notes" presentation:placeholder="false">
          <draw:text-box>
            <text:list text:style-name="a547">
              <text:list-item>
                <text:p text:style-name="a546" text:class-names="" text:cond-style-name=""><text:span text:style-name="a545" text:class-names=""/></text:p>
              </text:list-item>
            </text:list>
          </draw:text-box>
          <svg:title/>
          <svg:desc/>
        </draw:frame>
      </presentation:notes>
    </style:master-page>
    <style:master-page style:name="Master2-Layout21-cust-Big-numbers-and-text" style:page-layout-name="pageLayout1" draw:style-name="a550">
      <draw:custom-shape svg:x="-1.05342in" svg:y="-2.01356in" svg:width="8.17487in" svg:height="10.89983in" draw:id="id122" draw:style-name="a553" draw:name="Google Shape;130;p23">
        <svg:title/>
        <svg:desc/>
        <text:p text:style-name="a552" text:class-names="" text:cond-style-name=""><text:span text:style-name="a551"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draw:frame draw:id="id123" presentation:style-name="a556" draw:name="Google Shape;131;p23" svg:x="0.90754in" svg:y="0.89851in" svg:width="4.25295in" svg:height="0.96457in" presentation:class="title" presentation:placeholder="false">
        <draw:text-box>
          <text:p text:style-name="a555" text:class-names="" text:cond-style-name=""><text:span text:style-name="a554" text:class-names="">xx%</text:span></text:p>
        </draw:text-box>
        <svg:title/>
        <svg:desc/>
      </draw:frame>
      <draw:frame draw:id="id124" presentation:style-name="a559" draw:name="Google Shape;132;p23" svg:x="0.70833in" svg:y="1.85302in" svg:width="4.54593in" svg:height="0.56605in" presentation:class="subtitle" presentation:placeholder="false">
        <draw:text-box>
          <text:p text:style-name="a558" text:class-names="" text:cond-style-name=""><text:span text:style-name="a557" text:class-names=""/></text:p>
        </draw:text-box>
        <svg:title/>
        <svg:desc/>
      </draw:frame>
      <draw:frame draw:id="id125" presentation:style-name="a562" draw:name="Google Shape;133;p23" svg:x="0.90754in" svg:y="2.95407in" svg:width="4.25295in" svg:height="0.96457in" presentation:class="title" presentation:placeholder="false">
        <draw:text-box>
          <text:p text:style-name="a561" text:class-names="" text:cond-style-name=""><text:span text:style-name="a560" text:class-names="">xx%</text:span></text:p>
        </draw:text-box>
        <svg:title/>
        <svg:desc/>
      </draw:frame>
      <draw:frame draw:id="id126" presentation:style-name="a565" draw:name="Google Shape;134;p23" svg:x="0.70833in" svg:y="3.76in" svg:width="4.54593in" svg:height="0.56605in" presentation:class="subtitle" presentation:placeholder="false">
        <draw:text-box>
          <text:p text:style-name="a564" text:class-names="" text:cond-style-name=""><text:span text:style-name="a563" text:class-names=""/></text:p>
        </draw:text-box>
        <svg:title/>
        <svg:desc/>
      </draw:frame>
      <draw:frame draw:id="id127" presentation:style-name="a568" draw:name="Google Shape;135;p23" svg:x="0.90754in" svg:y="5.01495in" svg:width="4.25295in" svg:height="0.96457in" presentation:class="title" presentation:placeholder="false">
        <draw:text-box>
          <text:p text:style-name="a567" text:class-names="" text:cond-style-name=""><text:span text:style-name="a566" text:class-names="">xx%</text:span></text:p>
        </draw:text-box>
        <svg:title/>
        <svg:desc/>
      </draw:frame>
      <draw:frame draw:id="id128" presentation:style-name="a571" draw:name="Google Shape;136;p23" svg:x="0.70833in" svg:y="5.81567in" svg:width="4.54593in" svg:height="0.56605in" presentation:class="subtitle" presentation:placeholder="false">
        <draw:text-box>
          <text:p text:style-name="a570" text:class-names="" text:cond-style-name=""><text:span text:style-name="a569" text:class-names=""/></text:p>
        </draw:text-box>
        <svg:title/>
        <svg:desc/>
      </draw:frame>
      <presentation:notes style:page-layout-name="pageLayout2" draw:style-name="a577">
        <draw:page-thumbnail svg:x="1.25in" svg:y="0.75in" svg:width="5in" svg:height="3.75in" presentation:class="page" draw:id="id2" presentation:style-name="a572" draw:name="Google Shape;3;n">
          <svg:title/>
          <svg:desc/>
        </draw:page-thumbnail>
        <draw:frame draw:id="id3" presentation:style-name="a576" draw:name="Google Shape;4;n" svg:x="0.75in" svg:y="4.75in" svg:width="6in" svg:height="4.5in" presentation:class="notes" presentation:placeholder="false">
          <draw:text-box>
            <text:list text:style-name="a575">
              <text:list-item>
                <text:p text:style-name="a574" text:class-names="" text:cond-style-name=""><text:span text:style-name="a573" text:class-names=""/></text:p>
              </text:list-item>
            </text:list>
          </draw:text-box>
          <svg:title/>
          <svg:desc/>
        </draw:frame>
      </presentation:notes>
    </style:master-page>
    <style:master-page style:name="Master2-Layout22-cust-Title-only-2" style:page-layout-name="pageLayout1" draw:style-name="a578">
      <draw:g draw:name="Google Shape;138;p24" draw:id="id129">
        <svg:title/>
        <svg:desc/>
        <draw:custom-shape svg:width="7.88513in" svg:height="5.91381in" draw:id="id131" draw:style-name="a584" draw:transform="translate(-3.94256in -2.9569in) rotate(-0.99464) translate(6.42129in 4.42468in)" draw:name="Google Shape;139;p24">
          <svg:title/>
          <svg:desc/>
          <text:p text:style-name="a583" text:class-names="" text:cond-style-name=""><text:span text:style-name="a582" text:class-names=""/></text:p>
          <draw:enhanced-geometry xmlns:dr3d="urn:oasis:names:tc:opendocument:xmlns:dr3d:1.0" draw:type="non-primitive" svg:viewBox="0 0 167701 167700" draw:enhanced-path="M 83856 1 C 61616 1 40291 8835 24563 24551 8835 40280 1 61604 1 83844 1 106085 8835 127409 24563 143137 40291 158866 61616 167700 83856 167700 106097 167700 127421 158866 143150 143137 158866 127409 167700 106085 167700 83844 167700 61604 158866 40280 143150 24551 127421 8835 106097 1 83856 1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67701"/>
            <draw:equation draw:name="f7" draw:formula="?f4 / 167700"/>
            <draw:equation draw:name="f8" draw:formula="?f0 / ?f6"/>
            <draw:equation draw:name="f9" draw:formula="?f1 / ?f6"/>
            <draw:equation draw:name="f10" draw:formula="?f2 / ?f7"/>
            <draw:equation draw:name="f11" draw:formula="?f3 / ?f7"/>
          </draw:enhanced-geometry>
        </draw:custom-shape>
        <draw:custom-shape svg:width="12.04122in" svg:height="9.03087in" draw:id="id132" draw:style-name="a587" draw:transform="translate(-6.02061in -4.51544in) rotate(-0.99464) translate(1.01722in 2.77654in)" draw:name="Google Shape;140;p24">
          <svg:title/>
          <svg:desc/>
          <text:p text:style-name="a586" text:class-names="" text:cond-style-name=""><text:span text:style-name="a585" text:class-names=""/></text:p>
          <draw:enhanced-geometry xmlns:dr3d="urn:oasis:names:tc:opendocument:xmlns:dr3d:1.0" draw:type="non-primitive" svg:viewBox="0 0 223577 223576" draw:enhanced-path="M 111789 1 C 50055 1 1 50055 1 111788 1 173522 50055 223576 111789 223576 173523 223576 223576 173522 223576 111788 223576 50055 173523 1 111789 1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23577"/>
            <draw:equation draw:name="f7" draw:formula="?f4 / 223576"/>
            <draw:equation draw:name="f8" draw:formula="?f0 / ?f6"/>
            <draw:equation draw:name="f9" draw:formula="?f1 / ?f6"/>
            <draw:equation draw:name="f10" draw:formula="?f2 / ?f7"/>
            <draw:equation draw:name="f11" draw:formula="?f3 / ?f7"/>
          </draw:enhanced-geometry>
        </draw:custom-shape>
        <draw:custom-shape svg:width="5.33905in" svg:height="4.00429in" draw:id="id133" draw:style-name="a590" draw:transform="translate(-2.66952in -2.00214in) rotate(-0.99464) translate(6.42136in 4.42463in)" draw:name="Google Shape;141;p24">
          <svg:title/>
          <svg:desc/>
          <text:p text:style-name="a589" text:class-names="" text:cond-style-name=""><text:span text:style-name="a588" text:class-names=""/></text:p>
          <draw:enhanced-geometry xmlns:dr3d="urn:oasis:names:tc:opendocument:xmlns:dr3d:1.0" draw:type="non-primitive" svg:viewBox="0 0 113551 113551" draw:enhanced-path="M 56781 1 C 25420 1 0 25420 0 56769 0 71831 5977 86273 16634 96917 27278 107573 41720 113550 56781 113550 71843 113550 86273 107573 96929 96917 107573 86273 113550 71831 113550 56769 113550 41708 107573 27278 96929 16622 86273 5977 71843 1 56781 1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13551"/>
            <draw:equation draw:name="f7" draw:formula="?f4 / 113551"/>
            <draw:equation draw:name="f8" draw:formula="?f0 / ?f6"/>
            <draw:equation draw:name="f9" draw:formula="?f1 / ?f6"/>
            <draw:equation draw:name="f10" draw:formula="?f2 / ?f7"/>
            <draw:equation draw:name="f11" draw:formula="?f3 / ?f7"/>
          </draw:enhanced-geometry>
        </draw:custom-shape>
      </draw:g>
      <draw:frame draw:id="id130" presentation:style-name="a581" draw:name="Google Shape;142;p24" svg:x="0.7874in" svg:y="0.7874in" svg:width="6.22146in" svg:height="1.50875in" presentation:class="title" presentation:placeholder="false">
        <draw:text-box>
          <text:p text:style-name="a580" text:class-names="" text:cond-style-name=""><text:span text:style-name="a579" text:class-names=""/></text:p>
        </draw:text-box>
        <svg:title/>
        <svg:desc/>
      </draw:frame>
      <presentation:notes style:page-layout-name="pageLayout2" draw:style-name="a596">
        <draw:page-thumbnail svg:x="1.25in" svg:y="0.75in" svg:width="5in" svg:height="3.75in" presentation:class="page" draw:id="id2" presentation:style-name="a591" draw:name="Google Shape;3;n">
          <svg:title/>
          <svg:desc/>
        </draw:page-thumbnail>
        <draw:frame draw:id="id3" presentation:style-name="a595" draw:name="Google Shape;4;n" svg:x="0.75in" svg:y="4.75in" svg:width="6in" svg:height="4.5in" presentation:class="notes" presentation:placeholder="false">
          <draw:text-box>
            <text:list text:style-name="a594">
              <text:list-item>
                <text:p text:style-name="a593" text:class-names="" text:cond-style-name=""><text:span text:style-name="a592" text:class-names=""/></text:p>
              </text:list-item>
            </text:list>
          </draw:text-box>
          <svg:title/>
          <svg:desc/>
        </draw:frame>
      </presentation:notes>
    </style:master-page>
    <style:master-page style:name="Master2-Layout23-cust-Title-and-six-columns" style:page-layout-name="pageLayout1" draw:style-name="a597">
      <draw:frame draw:id="id134" presentation:style-name="a600" draw:name="Google Shape;144;p25" svg:x="0.7874in" svg:y="2.21829in" svg:width="2.80545in" svg:height="3.06343in" presentation:class="title" presentation:placeholder="false">
        <draw:text-box>
          <text:p text:style-name="a599" text:class-names="" text:cond-style-name=""><text:span text:style-name="a598" text:class-names=""/></text:p>
        </draw:text-box>
        <svg:title/>
        <svg:desc/>
      </draw:frame>
      <draw:frame draw:id="id135" presentation:style-name="a603" draw:name="Google Shape;145;p25" svg:x="4.59331in" svg:y="2.95755in" svg:width="1.45374in" svg:height="0.44444in" presentation:class="subtitle" presentation:placeholder="false">
        <draw:text-box>
          <text:p text:style-name="a602" text:class-names="" text:cond-style-name=""><text:span text:style-name="a601" text:class-names=""/></text:p>
        </draw:text-box>
        <svg:title/>
        <svg:desc/>
      </draw:frame>
      <draw:frame draw:id="id136" presentation:style-name="a606" draw:name="Google Shape;146;p25" svg:x="7.66995in" svg:y="2.93965in" svg:width="1.45374in" svg:height="0.44444in" presentation:class="subtitle" presentation:placeholder="false">
        <draw:text-box>
          <text:p text:style-name="a605" text:class-names="" text:cond-style-name=""><text:span text:style-name="a604" text:class-names=""/></text:p>
        </draw:text-box>
        <svg:title/>
        <svg:desc/>
      </draw:frame>
      <draw:frame draw:id="id137" presentation:style-name="a609" draw:name="Google Shape;147;p25" svg:x="4.59331in" svg:y="3.40203in" svg:width="1.54265in" svg:height="1.04724in" presentation:class="subtitle" presentation:placeholder="false">
        <draw:text-box>
          <text:p text:style-name="a608" text:class-names="" text:cond-style-name=""><text:span text:style-name="a607" text:class-names=""/></text:p>
        </draw:text-box>
        <svg:title/>
        <svg:desc/>
      </draw:frame>
      <draw:frame draw:id="id138" presentation:style-name="a612" draw:name="Google Shape;148;p25" svg:x="7.66995in" svg:y="3.40199in" svg:width="1.54265in" svg:height="1.04724in" presentation:class="subtitle" presentation:placeholder="false">
        <draw:text-box>
          <text:p text:style-name="a611" text:class-names="" text:cond-style-name=""><text:span text:style-name="a610" text:class-names=""/></text:p>
        </draw:text-box>
        <svg:title/>
        <svg:desc/>
      </draw:frame>
      <draw:frame draw:id="id139" presentation:style-name="a615" draw:name="Google Shape;149;p25" svg:x="4.59331in" svg:y="5.1098in" svg:width="1.45374in" svg:height="0.44444in" presentation:class="subtitle" presentation:placeholder="false">
        <draw:text-box>
          <text:p text:style-name="a614" text:class-names="" text:cond-style-name=""><text:span text:style-name="a613" text:class-names=""/></text:p>
        </draw:text-box>
        <svg:title/>
        <svg:desc/>
      </draw:frame>
      <draw:frame draw:id="id140" presentation:style-name="a618" draw:name="Google Shape;150;p25" svg:x="7.66995in" svg:y="5.0919in" svg:width="1.45374in" svg:height="0.44444in" presentation:class="subtitle" presentation:placeholder="false">
        <draw:text-box>
          <text:p text:style-name="a617" text:class-names="" text:cond-style-name=""><text:span text:style-name="a616" text:class-names=""/></text:p>
        </draw:text-box>
        <svg:title/>
        <svg:desc/>
      </draw:frame>
      <draw:frame draw:id="id141" presentation:style-name="a621" draw:name="Google Shape;151;p25" svg:x="4.59331in" svg:y="5.55428in" svg:width="1.54265in" svg:height="1.04724in" presentation:class="subtitle" presentation:placeholder="false">
        <draw:text-box>
          <text:p text:style-name="a620" text:class-names="" text:cond-style-name=""><text:span text:style-name="a619" text:class-names=""/></text:p>
        </draw:text-box>
        <svg:title/>
        <svg:desc/>
      </draw:frame>
      <draw:frame draw:id="id142" presentation:style-name="a624" draw:name="Google Shape;152;p25" svg:x="7.66995in" svg:y="5.55424in" svg:width="1.54265in" svg:height="1.04724in" presentation:class="subtitle" presentation:placeholder="false">
        <draw:text-box>
          <text:p text:style-name="a623" text:class-names="" text:cond-style-name=""><text:span text:style-name="a622" text:class-names=""/></text:p>
        </draw:text-box>
        <svg:title/>
        <svg:desc/>
      </draw:frame>
      <draw:frame draw:id="id143" presentation:style-name="a627" draw:name="Google Shape;153;p25" svg:x="4.59331in" svg:y="0.8053in" svg:width="1.45374in" svg:height="0.44444in" presentation:class="subtitle" presentation:placeholder="false">
        <draw:text-box>
          <text:p text:style-name="a626" text:class-names="" text:cond-style-name=""><text:span text:style-name="a625" text:class-names=""/></text:p>
        </draw:text-box>
        <svg:title/>
        <svg:desc/>
      </draw:frame>
      <draw:frame draw:id="id144" presentation:style-name="a630" draw:name="Google Shape;154;p25" svg:x="7.66995in" svg:y="0.7874in" svg:width="1.45374in" svg:height="0.44444in" presentation:class="subtitle" presentation:placeholder="false">
        <draw:text-box>
          <text:p text:style-name="a629" text:class-names="" text:cond-style-name=""><text:span text:style-name="a628" text:class-names=""/></text:p>
        </draw:text-box>
        <svg:title/>
        <svg:desc/>
      </draw:frame>
      <draw:frame draw:id="id145" presentation:style-name="a633" draw:name="Google Shape;155;p25" svg:x="4.59331in" svg:y="1.24978in" svg:width="1.54265in" svg:height="1.04724in" presentation:class="subtitle" presentation:placeholder="false">
        <draw:text-box>
          <text:p text:style-name="a632" text:class-names="" text:cond-style-name=""><text:span text:style-name="a631" text:class-names=""/></text:p>
        </draw:text-box>
        <svg:title/>
        <svg:desc/>
      </draw:frame>
      <draw:frame draw:id="id146" presentation:style-name="a636" draw:name="Google Shape;156;p25" svg:x="7.66995in" svg:y="1.24975in" svg:width="1.54265in" svg:height="1.04724in" presentation:class="subtitle" presentation:placeholder="false">
        <draw:text-box>
          <text:p text:style-name="a635" text:class-names="" text:cond-style-name=""><text:span text:style-name="a634" text:class-names=""/></text:p>
        </draw:text-box>
        <svg:title/>
        <svg:desc/>
      </draw:frame>
      <presentation:notes style:page-layout-name="pageLayout2" draw:style-name="a642">
        <draw:page-thumbnail svg:x="1.25in" svg:y="0.75in" svg:width="5in" svg:height="3.75in" presentation:class="page" draw:id="id2" presentation:style-name="a637" draw:name="Google Shape;3;n">
          <svg:title/>
          <svg:desc/>
        </draw:page-thumbnail>
        <draw:frame draw:id="id3" presentation:style-name="a641" draw:name="Google Shape;4;n" svg:x="0.75in" svg:y="4.75in" svg:width="6in" svg:height="4.5in" presentation:class="notes" presentation:placeholder="false">
          <draw:text-box>
            <text:list text:style-name="a640">
              <text:list-item>
                <text:p text:style-name="a639" text:class-names="" text:cond-style-name=""><text:span text:style-name="a638" text:class-names=""/></text:p>
              </text:list-item>
            </text:list>
          </draw:text-box>
          <svg:title/>
          <svg:desc/>
        </draw:frame>
      </presentation:notes>
    </style:master-page>
    <style:master-page style:name="Master2-Layout24-cust-Percentages" style:page-layout-name="pageLayout1" draw:style-name="a643">
      <draw:frame draw:id="id147" presentation:style-name="a646" draw:name="Google Shape;158;p26" svg:x="0.7874in" svg:y="0.7874in" svg:width="8.4252in" svg:height="0.83508in" presentation:class="title" presentation:placeholder="false">
        <draw:text-box>
          <text:p text:style-name="a645" text:class-names="" text:cond-style-name=""><text:span text:style-name="a644" text:class-names=""/></text:p>
        </draw:text-box>
        <svg:title/>
        <svg:desc/>
      </draw:frame>
      <draw:frame draw:id="id148" presentation:style-name="a649" draw:name="Google Shape;159;p26" svg:x="1.03124in" svg:y="5.28204in" svg:width="1.75in" svg:height="0.44444in" presentation:class="subtitle" presentation:placeholder="false">
        <draw:text-box>
          <text:p text:style-name="a648" text:class-names="" text:cond-style-name=""><text:span text:style-name="a647" text:class-names=""/></text:p>
        </draw:text-box>
        <svg:title/>
        <svg:desc/>
      </draw:frame>
      <draw:frame draw:id="id149" presentation:style-name="a652" draw:name="Google Shape;160;p26" svg:x="4.125in" svg:y="5.28204in" svg:width="1.75in" svg:height="0.44444in" presentation:class="subtitle" presentation:placeholder="false">
        <draw:text-box>
          <text:p text:style-name="a651" text:class-names="" text:cond-style-name=""><text:span text:style-name="a650" text:class-names=""/></text:p>
        </draw:text-box>
        <svg:title/>
        <svg:desc/>
      </draw:frame>
      <draw:frame draw:id="id150" presentation:style-name="a655" draw:name="Google Shape;161;p26" svg:x="7.13328in" svg:y="5.28204in" svg:width="1.75in" svg:height="0.44444in" presentation:class="subtitle" presentation:placeholder="false">
        <draw:text-box>
          <text:p text:style-name="a654" text:class-names="" text:cond-style-name=""><text:span text:style-name="a653" text:class-names=""/></text:p>
        </draw:text-box>
        <svg:title/>
        <svg:desc/>
      </draw:frame>
      <draw:frame draw:id="id151" presentation:style-name="a658" draw:name="Google Shape;162;p26" svg:x="1.20497in" svg:y="3.58333in" svg:width="1.40256in" svg:height="0.54156in" presentation:class="title" presentation:placeholder="false">
        <draw:text-box>
          <text:p text:style-name="a657" text:class-names="" text:cond-style-name=""><text:span text:style-name="a656" text:class-names="">xx%</text:span></text:p>
        </draw:text-box>
        <svg:title/>
        <svg:desc/>
      </draw:frame>
      <draw:frame draw:id="id152" presentation:style-name="a661" draw:name="Google Shape;163;p26" svg:x="4.29872in" svg:y="3.58333in" svg:width="1.40256in" svg:height="0.54156in" presentation:class="title" presentation:placeholder="false">
        <draw:text-box>
          <text:p text:style-name="a660" text:class-names="" text:cond-style-name=""><text:span text:style-name="a659" text:class-names="">xx%</text:span></text:p>
        </draw:text-box>
        <svg:title/>
        <svg:desc/>
      </draw:frame>
      <draw:frame draw:id="id153" presentation:style-name="a664" draw:name="Google Shape;164;p26" svg:x="7.30701in" svg:y="3.58333in" svg:width="1.40256in" svg:height="0.54156in" presentation:class="title" presentation:placeholder="false">
        <draw:text-box>
          <text:p text:style-name="a663" text:class-names="" text:cond-style-name=""><text:span text:style-name="a662" text:class-names="">xx%</text:span></text:p>
        </draw:text-box>
        <svg:title/>
        <svg:desc/>
      </draw:frame>
      <draw:frame draw:id="id154" presentation:style-name="a667" draw:name="Google Shape;165;p26" svg:x="3.81037in" svg:y="5.81354in" svg:width="2.37927in" svg:height="0.89895in" presentation:class="subtitle" presentation:placeholder="false">
        <draw:text-box>
          <text:p text:style-name="a666" text:class-names="" text:cond-style-name=""><text:span text:style-name="a665" text:class-names=""/></text:p>
        </draw:text-box>
        <svg:title/>
        <svg:desc/>
      </draw:frame>
      <draw:frame draw:id="id155" presentation:style-name="a670" draw:name="Google Shape;166;p26" svg:x="6.81865in" svg:y="5.81354in" svg:width="2.37927in" svg:height="0.89895in" presentation:class="subtitle" presentation:placeholder="false">
        <draw:text-box>
          <text:p text:style-name="a669" text:class-names="" text:cond-style-name=""><text:span text:style-name="a668" text:class-names=""/></text:p>
        </draw:text-box>
        <svg:title/>
        <svg:desc/>
      </draw:frame>
      <draw:frame draw:id="id156" presentation:style-name="a673" draw:name="Google Shape;167;p26" svg:x="0.7874in" svg:y="5.81354in" svg:width="2.37927in" svg:height="0.89895in" presentation:class="subtitle" presentation:placeholder="false">
        <draw:text-box>
          <text:p text:style-name="a672" text:class-names="" text:cond-style-name=""><text:span text:style-name="a671" text:class-names=""/></text:p>
        </draw:text-box>
        <svg:title/>
        <svg:desc/>
      </draw:frame>
      <presentation:notes style:page-layout-name="pageLayout2" draw:style-name="a679">
        <draw:page-thumbnail svg:x="1.25in" svg:y="0.75in" svg:width="5in" svg:height="3.75in" presentation:class="page" draw:id="id2" presentation:style-name="a674" draw:name="Google Shape;3;n">
          <svg:title/>
          <svg:desc/>
        </draw:page-thumbnail>
        <draw:frame draw:id="id3" presentation:style-name="a678" draw:name="Google Shape;4;n" svg:x="0.75in" svg:y="4.75in" svg:width="6in" svg:height="4.5in" presentation:class="notes" presentation:placeholder="false">
          <draw:text-box>
            <text:list text:style-name="a677">
              <text:list-item>
                <text:p text:style-name="a676" text:class-names="" text:cond-style-name=""><text:span text:style-name="a675" text:class-names=""/></text:p>
              </text:list-item>
            </text:list>
          </draw:text-box>
          <svg:title/>
          <svg:desc/>
        </draw:frame>
      </presentation:notes>
    </style:master-page>
    <style:master-page style:name="Master2-Layout25-cust-Main-Point-1" style:page-layout-name="pageLayout1" draw:style-name="a680">
      <draw:custom-shape svg:x="0.21443in" svg:y="-1.26965in" svg:width="9.57119in" svg:height="12.76159in" draw:id="id157" draw:style-name="a683" draw:name="Google Shape;169;p27">
        <svg:title/>
        <svg:desc/>
        <text:p text:style-name="a682" text:class-names="" text:cond-style-name=""><text:span text:style-name="a681"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draw:frame draw:id="id158" presentation:style-name="a686" draw:name="Google Shape;170;p27" svg:x="3in" svg:y="2.11144in" svg:width="4in" svg:height="2.44882in" presentation:class="title" presentation:placeholder="false">
        <draw:text-box>
          <text:p text:style-name="a685" text:class-names="" text:cond-style-name=""><text:span text:style-name="a684" text:class-names=""/></text:p>
        </draw:text-box>
        <svg:title/>
        <svg:desc/>
      </draw:frame>
      <draw:frame draw:id="id159" presentation:style-name="a689" draw:name="Google Shape;171;p27" svg:x="3.05331in" svg:y="4.22692in" svg:width="3.89337in" svg:height="1.91207in" presentation:class="subtitle" presentation:placeholder="false">
        <draw:text-box>
          <text:p text:style-name="a688" text:class-names="" text:cond-style-name=""><text:span text:style-name="a687" text:class-names=""/></text:p>
        </draw:text-box>
        <svg:title/>
        <svg:desc/>
      </draw:frame>
      <presentation:notes style:page-layout-name="pageLayout2" draw:style-name="a695">
        <draw:page-thumbnail svg:x="1.25in" svg:y="0.75in" svg:width="5in" svg:height="3.75in" presentation:class="page" draw:id="id2" presentation:style-name="a690" draw:name="Google Shape;3;n">
          <svg:title/>
          <svg:desc/>
        </draw:page-thumbnail>
        <draw:frame draw:id="id3" presentation:style-name="a694" draw:name="Google Shape;4;n" svg:x="0.75in" svg:y="4.75in" svg:width="6in" svg:height="4.5in" presentation:class="notes" presentation:placeholder="false">
          <draw:text-box>
            <text:list text:style-name="a693">
              <text:list-item>
                <text:p text:style-name="a692" text:class-names="" text:cond-style-name=""><text:span text:style-name="a691" text:class-names=""/></text:p>
              </text:list-item>
            </text:list>
          </draw:text-box>
          <svg:title/>
          <svg:desc/>
        </draw:frame>
      </presentation:notes>
    </style:master-page>
    <style:master-page style:name="Master2-Layout26-cust-Title-and-two-columns-1" style:page-layout-name="pageLayout1" draw:style-name="a696">
      <draw:custom-shape svg:x="1.802in" svg:y="-5.59121in" svg:width="6.396in" svg:height="8.528in" draw:id="id160" draw:style-name="a699" draw:name="Google Shape;173;p28">
        <svg:title/>
        <svg:desc/>
        <text:p text:style-name="a698" text:class-names="" text:cond-style-name=""><text:span text:style-name="a697"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draw:frame draw:id="id161" presentation:style-name="a702" draw:name="Google Shape;174;p28" svg:x="1.18425in" svg:y="5.40278in" svg:width="2.68766in" svg:height="0.65311in" presentation:class="subtitle" presentation:placeholder="false">
        <draw:text-box>
          <text:p text:style-name="a701" text:class-names="" text:cond-style-name=""><text:span text:style-name="a700" text:class-names=""/></text:p>
        </draw:text-box>
        <svg:title/>
        <svg:desc/>
      </draw:frame>
      <draw:frame draw:id="id162" presentation:style-name="a705" draw:name="Google Shape;175;p28" svg:x="6.12811in" svg:y="5.40278in" svg:width="2.68766in" svg:height="0.65311in" presentation:class="subtitle" presentation:placeholder="false">
        <draw:text-box>
          <text:p text:style-name="a704" text:class-names="" text:cond-style-name=""><text:span text:style-name="a703" text:class-names=""/></text:p>
        </draw:text-box>
        <svg:title/>
        <svg:desc/>
      </draw:frame>
      <draw:frame draw:id="id163" presentation:style-name="a708" draw:name="Google Shape;176;p28" svg:x="1.01476in" svg:y="5.8773in" svg:width="3.02657in" svg:height="0.83508in" presentation:class="subtitle" presentation:placeholder="false">
        <draw:text-box>
          <text:p text:style-name="a707" text:class-names="" text:cond-style-name=""><text:span text:style-name="a706" text:class-names=""/></text:p>
        </draw:text-box>
        <svg:title/>
        <svg:desc/>
      </draw:frame>
      <draw:frame draw:id="id164" presentation:style-name="a711" draw:name="Google Shape;177;p28" svg:x="5.95866in" svg:y="5.8773in" svg:width="3.02657in" svg:height="0.83508in" presentation:class="subtitle" presentation:placeholder="false">
        <draw:text-box>
          <text:p text:style-name="a710" text:class-names="" text:cond-style-name=""><text:span text:style-name="a709" text:class-names=""/></text:p>
        </draw:text-box>
        <svg:title/>
        <svg:desc/>
      </draw:frame>
      <draw:frame draw:id="id165" presentation:style-name="a714" draw:name="Google Shape;178;p28" svg:x="4.02133in" svg:y="0.7874in" svg:width="1.95735in" svg:height="0.83508in" presentation:class="title" presentation:placeholder="false">
        <draw:text-box>
          <text:p text:style-name="a713" text:class-names="" text:cond-style-name=""><text:span text:style-name="a712" text:class-names=""/></text:p>
        </draw:text-box>
        <svg:title/>
        <svg:desc/>
      </draw:frame>
      <presentation:notes style:page-layout-name="pageLayout2" draw:style-name="a720">
        <draw:page-thumbnail svg:x="1.25in" svg:y="0.75in" svg:width="5in" svg:height="3.75in" presentation:class="page" draw:id="id2" presentation:style-name="a715" draw:name="Google Shape;3;n">
          <svg:title/>
          <svg:desc/>
        </draw:page-thumbnail>
        <draw:frame draw:id="id3" presentation:style-name="a719" draw:name="Google Shape;4;n" svg:x="0.75in" svg:y="4.75in" svg:width="6in" svg:height="4.5in" presentation:class="notes" presentation:placeholder="false">
          <draw:text-box>
            <text:list text:style-name="a718">
              <text:list-item>
                <text:p text:style-name="a717" text:class-names="" text:cond-style-name=""><text:span text:style-name="a716" text:class-names=""/></text:p>
              </text:list-item>
            </text:list>
          </draw:text-box>
          <svg:title/>
          <svg:desc/>
        </draw:frame>
      </presentation:notes>
    </style:master-page>
    <style:master-page style:name="Master2-Layout27-cust-Title-only-3" style:page-layout-name="pageLayout1" draw:style-name="a721">
      <draw:frame draw:id="id166" presentation:style-name="a724" draw:name="Google Shape;180;p29" svg:x="0.7874in" svg:y="0.7874in" svg:width="6.22146in" svg:height="1.50875in" presentation:class="title" presentation:placeholder="false">
        <draw:text-box>
          <text:p text:style-name="a723" text:class-names="" text:cond-style-name=""><text:span text:style-name="a722" text:class-names=""/></text:p>
        </draw:text-box>
        <svg:title/>
        <svg:desc/>
      </draw:frame>
      <presentation:notes style:page-layout-name="pageLayout2" draw:style-name="a730">
        <draw:page-thumbnail svg:x="1.25in" svg:y="0.75in" svg:width="5in" svg:height="3.75in" presentation:class="page" draw:id="id2" presentation:style-name="a725" draw:name="Google Shape;3;n">
          <svg:title/>
          <svg:desc/>
        </draw:page-thumbnail>
        <draw:frame draw:id="id3" presentation:style-name="a729" draw:name="Google Shape;4;n" svg:x="0.75in" svg:y="4.75in" svg:width="6in" svg:height="4.5in" presentation:class="notes" presentation:placeholder="false">
          <draw:text-box>
            <text:list text:style-name="a728">
              <text:list-item>
                <text:p text:style-name="a727" text:class-names="" text:cond-style-name=""><text:span text:style-name="a726" text:class-names=""/></text:p>
              </text:list-item>
            </text:list>
          </draw:text-box>
          <svg:title/>
          <svg:desc/>
        </draw:frame>
      </presentation:notes>
    </style:master-page>
    <style:master-page style:name="Master2-Layout28-cust-Title-only-4" style:page-layout-name="pageLayout1" draw:style-name="a731">
      <draw:g draw:name="Google Shape;182;p30" draw:id="id167">
        <svg:title/>
        <svg:desc/>
        <draw:custom-shape svg:width="6.66458in" svg:height="8.8861in" draw:id="id169" draw:style-name="a737" draw:transform="translate(-3.33229in -4.44305in) rotate(-3.14159) translate(2.06755in -1.50626in)" draw:name="Google Shape;183;p30">
          <svg:title/>
          <svg:desc/>
          <text:p text:style-name="a736" text:class-names="" text:cond-style-name=""><text:span text:style-name="a735" text:class-names=""/></text:p>
          <draw:enhanced-geometry xmlns:dr3d="urn:oasis:names:tc:opendocument:xmlns:dr3d:1.0" draw:type="non-primitive" svg:viewBox="0 0 118051 118051" draw:enhanced-path="M 59032 0 C 26432 0 0 26420 0 59019 0 74676 6227 89690 17288 100763 28361 111823 43375 118050 59032 118050 74688 118050 89702 111823 100763 100763 111836 89690 118051 74676 118051 59019 118051 43363 111836 28349 100763 17288 89702 6215 74688 0 59032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18051"/>
            <draw:equation draw:name="f7" draw:formula="?f4 / 118051"/>
            <draw:equation draw:name="f8" draw:formula="?f0 / ?f6"/>
            <draw:equation draw:name="f9" draw:formula="?f1 / ?f6"/>
            <draw:equation draw:name="f10" draw:formula="?f2 / ?f7"/>
            <draw:equation draw:name="f11" draw:formula="?f3 / ?f7"/>
          </draw:enhanced-geometry>
        </draw:custom-shape>
        <draw:custom-shape svg:width="5.06403in" svg:height="6.75204in" draw:id="id170" draw:style-name="a740" draw:transform="translate(-2.53202in -3.37602in) rotate(-3.14159) translate(6.06935in -2.55461in)" draw:name="Google Shape;184;p30">
          <svg:title/>
          <svg:desc/>
          <text:p text:style-name="a739" text:class-names="" text:cond-style-name=""><text:span text:style-name="a738" text:class-names=""/></text:p>
          <draw:enhanced-geometry xmlns:dr3d="urn:oasis:names:tc:opendocument:xmlns:dr3d:1.0" draw:type="non-primitive" svg:viewBox="0 0 118051 118051" draw:enhanced-path="M 59032 0 C 26432 0 0 26420 0 59019 0 74676 6227 89690 17288 100763 28361 111823 43375 118050 59032 118050 74688 118050 89702 111823 100763 100763 111836 89690 118051 74676 118051 59019 118051 43363 111836 28349 100763 17288 89702 6215 74688 0 59032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18051"/>
            <draw:equation draw:name="f7" draw:formula="?f4 / 118051"/>
            <draw:equation draw:name="f8" draw:formula="?f0 / ?f6"/>
            <draw:equation draw:name="f9" draw:formula="?f1 / ?f6"/>
            <draw:equation draw:name="f10" draw:formula="?f2 / ?f7"/>
            <draw:equation draw:name="f11" draw:formula="?f3 / ?f7"/>
          </draw:enhanced-geometry>
        </draw:custom-shape>
      </draw:g>
      <draw:frame draw:id="id168" presentation:style-name="a734" draw:name="Google Shape;185;p30" svg:x="0.7874in" svg:y="0.7874in" svg:width="3.37697in" svg:height="1.50875in" presentation:class="title" presentation:placeholder="false">
        <draw:text-box>
          <text:p text:style-name="a733" text:class-names="" text:cond-style-name=""><text:span text:style-name="a732" text:class-names=""/></text:p>
        </draw:text-box>
        <svg:title/>
        <svg:desc/>
      </draw:frame>
      <presentation:notes style:page-layout-name="pageLayout2" draw:style-name="a746">
        <draw:page-thumbnail svg:x="1.25in" svg:y="0.75in" svg:width="5in" svg:height="3.75in" presentation:class="page" draw:id="id2" presentation:style-name="a741" draw:name="Google Shape;3;n">
          <svg:title/>
          <svg:desc/>
        </draw:page-thumbnail>
        <draw:frame draw:id="id3" presentation:style-name="a745" draw:name="Google Shape;4;n" svg:x="0.75in" svg:y="4.75in" svg:width="6in" svg:height="4.5in" presentation:class="notes" presentation:placeholder="false">
          <draw:text-box>
            <text:list text:style-name="a744">
              <text:list-item>
                <text:p text:style-name="a743" text:class-names="" text:cond-style-name=""><text:span text:style-name="a742" text:class-names=""/></text:p>
              </text:list-item>
            </text:list>
          </draw:text-box>
          <svg:title/>
          <svg:desc/>
        </draw:frame>
      </presentation:notes>
    </style:master-page>
    <style:master-page style:name="Master2-Layout29-cust-Title-only-5" style:page-layout-name="pageLayout1" draw:style-name="a747">
      <draw:g draw:name="Google Shape;187;p31" draw:id="id171">
        <svg:title/>
        <svg:desc/>
        <draw:custom-shape svg:width="8.5778in" svg:height="8.17954in" draw:id="id173" draw:style-name="a753" draw:transform="translate(-4.2889in -4.08977in) rotate(-3.43325) translate(2.08675in 9.04699in)" draw:name="Google Shape;188;p31">
          <svg:title/>
          <svg:desc/>
          <text:p text:style-name="a752" text:class-names="" text:cond-style-name=""><text:span text:style-name="a751" text:class-names=""/></text:p>
          <draw:enhanced-geometry xmlns:dr3d="urn:oasis:names:tc:opendocument:xmlns:dr3d:1.0" draw:type="non-primitive" svg:viewBox="0 0 118051 118051" draw:enhanced-path="M 59032 0 C 26432 0 0 26420 0 59019 0 74676 6227 89690 17288 100763 28361 111823 43375 118050 59032 118050 74688 118050 89702 111823 100763 100763 111836 89690 118051 74676 118051 59019 118051 43363 111836 28349 100763 17288 89702 6215 74688 0 59032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18051"/>
            <draw:equation draw:name="f7" draw:formula="?f4 / 118051"/>
            <draw:equation draw:name="f8" draw:formula="?f0 / ?f6"/>
            <draw:equation draw:name="f9" draw:formula="?f1 / ?f6"/>
            <draw:equation draw:name="f10" draw:formula="?f2 / ?f7"/>
            <draw:equation draw:name="f11" draw:formula="?f3 / ?f7"/>
          </draw:enhanced-geometry>
        </draw:custom-shape>
        <draw:custom-shape svg:width="6.51778in" svg:height="6.21516in" draw:id="id174" draw:style-name="a756" draw:transform="translate(-3.25889in -3.10758in) rotate(-3.43325) translate(7.29731in 9.60374in)" draw:name="Google Shape;189;p31">
          <svg:title/>
          <svg:desc/>
          <text:p text:style-name="a755" text:class-names="" text:cond-style-name=""><text:span text:style-name="a754" text:class-names=""/></text:p>
          <draw:enhanced-geometry xmlns:dr3d="urn:oasis:names:tc:opendocument:xmlns:dr3d:1.0" draw:type="non-primitive" svg:viewBox="0 0 118051 118051" draw:enhanced-path="M 59032 0 C 26432 0 0 26420 0 59019 0 74676 6227 89690 17288 100763 28361 111823 43375 118050 59032 118050 74688 118050 89702 111823 100763 100763 111836 89690 118051 74676 118051 59019 118051 43363 111836 28349 100763 17288 89702 6215 74688 0 59032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18051"/>
            <draw:equation draw:name="f7" draw:formula="?f4 / 118051"/>
            <draw:equation draw:name="f8" draw:formula="?f0 / ?f6"/>
            <draw:equation draw:name="f9" draw:formula="?f1 / ?f6"/>
            <draw:equation draw:name="f10" draw:formula="?f2 / ?f7"/>
            <draw:equation draw:name="f11" draw:formula="?f3 / ?f7"/>
          </draw:enhanced-geometry>
        </draw:custom-shape>
      </draw:g>
      <draw:frame draw:id="id172" presentation:style-name="a750" draw:name="Google Shape;190;p31" svg:x="0.7874in" svg:y="0.7874in" svg:width="3.27264in" svg:height="1.50875in" presentation:class="title" presentation:placeholder="false">
        <draw:text-box>
          <text:p text:style-name="a749" text:class-names="" text:cond-style-name=""><text:span text:style-name="a748" text:class-names=""/></text:p>
        </draw:text-box>
        <svg:title/>
        <svg:desc/>
      </draw:frame>
      <presentation:notes style:page-layout-name="pageLayout2" draw:style-name="a762">
        <draw:page-thumbnail svg:x="1.25in" svg:y="0.75in" svg:width="5in" svg:height="3.75in" presentation:class="page" draw:id="id2" presentation:style-name="a757" draw:name="Google Shape;3;n">
          <svg:title/>
          <svg:desc/>
        </draw:page-thumbnail>
        <draw:frame draw:id="id3" presentation:style-name="a761" draw:name="Google Shape;4;n" svg:x="0.75in" svg:y="4.75in" svg:width="6in" svg:height="4.5in" presentation:class="notes" presentation:placeholder="false">
          <draw:text-box>
            <text:list text:style-name="a760">
              <text:list-item>
                <text:p text:style-name="a759" text:class-names="" text:cond-style-name=""><text:span text:style-name="a758" text:class-names=""/></text:p>
              </text:list-item>
            </text:list>
          </draw:text-box>
          <svg:title/>
          <svg:desc/>
        </draw:frame>
      </presentation:notes>
    </style:master-page>
    <style:master-page style:name="Master2-Layout30-cust-Mockup-1" style:page-layout-name="pageLayout1" draw:style-name="a763">
      <draw:custom-shape svg:x="3.93028in" svg:y="-1.26167in" svg:width="10.10104in" svg:height="14.61519in" draw:id="id175" draw:style-name="a766" draw:name="Google Shape;192;p32">
        <svg:title/>
        <svg:desc/>
        <text:p text:style-name="a765" text:class-names="" text:cond-style-name=""><text:span text:style-name="a764" text:class-names=""/></text:p>
        <draw:enhanced-geometry xmlns:dr3d="urn:oasis:names:tc:opendocument:xmlns:dr3d:1.0" draw:type="non-primitive" svg:viewBox="0 0 288502 313075" draw:enhanced-path="M 176725 1 C 114991 1 64938 50054 64938 111788 64938 123885 66855 135541 70414 146447 30493 152876 1 187500 1 229231 1 275546 37541 313075 83857 313075 130172 313075 167700 275546 167700 229231 167700 227207 167629 225183 167498 223195 L 167498 223195 C 170546 223457 173630 223576 176725 223576 238459 223576 288501 173522 288501 111788 288501 50031 238459 1 176725 1 Z N" draw:text-areas="?f8 ?f10 ?f9 ?f11" draw:mirror-horizontal="true">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88502"/>
          <draw:equation draw:name="f7" draw:formula="?f4 / 313075"/>
          <draw:equation draw:name="f8" draw:formula="?f0 / ?f6"/>
          <draw:equation draw:name="f9" draw:formula="?f1 / ?f6"/>
          <draw:equation draw:name="f10" draw:formula="?f2 / ?f7"/>
          <draw:equation draw:name="f11" draw:formula="?f3 / ?f7"/>
        </draw:enhanced-geometry>
      </draw:custom-shape>
      <draw:custom-shape svg:x="9.02891in" svg:y="6.68351in" svg:width="4.13321in" svg:height="5.51094in" draw:id="id176" draw:style-name="a769" draw:name="Google Shape;193;p32">
        <svg:title/>
        <svg:desc/>
        <text:p text:style-name="a768" text:class-names="" text:cond-style-name=""><text:span text:style-name="a767" text:class-names=""/></text:p>
        <draw:enhanced-geometry xmlns:dr3d="urn:oasis:names:tc:opendocument:xmlns:dr3d:1.0" draw:type="non-primitive" svg:viewBox="0 0 118051 118051" draw:enhanced-path="M 59032 0 C 26432 0 0 26420 0 59019 0 74676 6227 89690 17288 100763 28361 111823 43375 118050 59032 118050 74688 118050 89702 111823 100763 100763 111836 89690 118051 74676 118051 59019 118051 43363 111836 28349 100763 17288 89702 6215 74688 0 59032 0 Z N" draw:text-areas="?f8 ?f10 ?f9 ?f11" draw:mirror-horizontal="true">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18051"/>
          <draw:equation draw:name="f7" draw:formula="?f4 / 118051"/>
          <draw:equation draw:name="f8" draw:formula="?f0 / ?f6"/>
          <draw:equation draw:name="f9" draw:formula="?f1 / ?f6"/>
          <draw:equation draw:name="f10" draw:formula="?f2 / ?f7"/>
          <draw:equation draw:name="f11" draw:formula="?f3 / ?f7"/>
        </draw:enhanced-geometry>
      </draw:custom-shape>
      <draw:frame draw:id="id177" presentation:style-name="a772" draw:name="Google Shape;194;p32" svg:x="6.58022in" svg:y="2.21315in" svg:width="2.31266in" svg:height="1.87927in" presentation:class="title" presentation:placeholder="false">
        <draw:text-box>
          <text:p text:style-name="a771" text:class-names="" text:cond-style-name=""><text:span text:style-name="a770" text:class-names=""/></text:p>
        </draw:text-box>
        <svg:title/>
        <svg:desc/>
      </draw:frame>
      <draw:frame draw:id="id178" presentation:style-name="a775" draw:name="Google Shape;195;p32" svg:x="6.32825in" svg:y="3.89797in" svg:width="2.8166in" svg:height="1.38889in" presentation:class="subtitle" presentation:placeholder="false">
        <draw:text-box>
          <text:p text:style-name="a774" text:class-names="" text:cond-style-name=""><text:span text:style-name="a773" text:class-names=""/></text:p>
        </draw:text-box>
        <svg:title/>
        <svg:desc/>
      </draw:frame>
      <presentation:notes style:page-layout-name="pageLayout2" draw:style-name="a781">
        <draw:page-thumbnail svg:x="1.25in" svg:y="0.75in" svg:width="5in" svg:height="3.75in" presentation:class="page" draw:id="id2" presentation:style-name="a776" draw:name="Google Shape;3;n">
          <svg:title/>
          <svg:desc/>
        </draw:page-thumbnail>
        <draw:frame draw:id="id3" presentation:style-name="a780" draw:name="Google Shape;4;n" svg:x="0.75in" svg:y="4.75in" svg:width="6in" svg:height="4.5in" presentation:class="notes" presentation:placeholder="false">
          <draw:text-box>
            <text:list text:style-name="a779">
              <text:list-item>
                <text:p text:style-name="a778" text:class-names="" text:cond-style-name=""><text:span text:style-name="a777" text:class-names=""/></text:p>
              </text:list-item>
            </text:list>
          </draw:text-box>
          <svg:title/>
          <svg:desc/>
        </draw:frame>
      </presentation:notes>
    </style:master-page>
    <style:master-page style:name="Master2-Layout31-cust-Mockup-2" style:page-layout-name="pageLayout1" draw:style-name="a782">
      <draw:custom-shape svg:x="-4.04888in" svg:y="-1.26167in" svg:width="10.10104in" svg:height="14.61519in" draw:id="id179" draw:style-name="a785" draw:name="Google Shape;197;p33">
        <svg:title/>
        <svg:desc/>
        <text:p text:style-name="a784" text:class-names="" text:cond-style-name=""><text:span text:style-name="a783" text:class-names=""/></text:p>
        <draw:enhanced-geometry xmlns:dr3d="urn:oasis:names:tc:opendocument:xmlns:dr3d:1.0" draw:type="non-primitive" svg:viewBox="0 0 288502 313075" draw:enhanced-path="M 176725 1 C 114991 1 64938 50054 64938 111788 64938 123885 66855 135541 70414 146447 30493 152876 1 187500 1 229231 1 275546 37541 313075 83857 313075 130172 313075 167700 275546 167700 229231 167700 227207 167629 225183 167498 223195 L 167498 223195 C 170546 223457 173630 223576 176725 223576 238459 223576 288501 173522 288501 111788 288501 50031 238459 1 176725 1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288502"/>
          <draw:equation draw:name="f7" draw:formula="?f4 / 313075"/>
          <draw:equation draw:name="f8" draw:formula="?f0 / ?f6"/>
          <draw:equation draw:name="f9" draw:formula="?f1 / ?f6"/>
          <draw:equation draw:name="f10" draw:formula="?f2 / ?f7"/>
          <draw:equation draw:name="f11" draw:formula="?f3 / ?f7"/>
        </draw:enhanced-geometry>
      </draw:custom-shape>
      <draw:frame draw:id="id180" presentation:style-name="a788" draw:name="Google Shape;198;p33" svg:x="1.1227in" svg:y="2.21315in" svg:width="2.31266in" svg:height="1.87927in" presentation:class="title" presentation:placeholder="false">
        <draw:text-box>
          <text:p text:style-name="a787" text:class-names="" text:cond-style-name=""><text:span text:style-name="a786" text:class-names=""/></text:p>
        </draw:text-box>
        <svg:title/>
        <svg:desc/>
      </draw:frame>
      <draw:frame draw:id="id181" presentation:style-name="a791" draw:name="Google Shape;199;p33" svg:x="0.87074in" svg:y="3.89797in" svg:width="2.8166in" svg:height="1.38889in" presentation:class="subtitle" presentation:placeholder="false">
        <draw:text-box>
          <text:p text:style-name="a790" text:class-names="" text:cond-style-name=""><text:span text:style-name="a789" text:class-names=""/></text:p>
        </draw:text-box>
        <svg:title/>
        <svg:desc/>
      </draw:frame>
      <draw:custom-shape svg:x="-3.17968in" svg:y="6.68351in" svg:width="4.13321in" svg:height="5.51094in" draw:id="id182" draw:style-name="a794" draw:name="Google Shape;200;p33">
        <svg:title/>
        <svg:desc/>
        <text:p text:style-name="a793" text:class-names="" text:cond-style-name=""><text:span text:style-name="a792" text:class-names=""/></text:p>
        <draw:enhanced-geometry xmlns:dr3d="urn:oasis:names:tc:opendocument:xmlns:dr3d:1.0" draw:type="non-primitive" svg:viewBox="0 0 118051 118051" draw:enhanced-path="M 59032 0 C 26432 0 0 26420 0 59019 0 74676 6227 89690 17288 100763 28361 111823 43375 118050 59032 118050 74688 118050 89702 111823 100763 100763 111836 89690 118051 74676 118051 59019 118051 43363 111836 28349 100763 17288 89702 6215 74688 0 59032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18051"/>
          <draw:equation draw:name="f7" draw:formula="?f4 / 118051"/>
          <draw:equation draw:name="f8" draw:formula="?f0 / ?f6"/>
          <draw:equation draw:name="f9" draw:formula="?f1 / ?f6"/>
          <draw:equation draw:name="f10" draw:formula="?f2 / ?f7"/>
          <draw:equation draw:name="f11" draw:formula="?f3 / ?f7"/>
        </draw:enhanced-geometry>
      </draw:custom-shape>
      <presentation:notes style:page-layout-name="pageLayout2" draw:style-name="a800">
        <draw:page-thumbnail svg:x="1.25in" svg:y="0.75in" svg:width="5in" svg:height="3.75in" presentation:class="page" draw:id="id2" presentation:style-name="a795" draw:name="Google Shape;3;n">
          <svg:title/>
          <svg:desc/>
        </draw:page-thumbnail>
        <draw:frame draw:id="id3" presentation:style-name="a799" draw:name="Google Shape;4;n" svg:x="0.75in" svg:y="4.75in" svg:width="6in" svg:height="4.5in" presentation:class="notes" presentation:placeholder="false">
          <draw:text-box>
            <text:list text:style-name="a798">
              <text:list-item>
                <text:p text:style-name="a797" text:class-names="" text:cond-style-name=""><text:span text:style-name="a796" text:class-names=""/></text:p>
              </text:list-item>
            </text:list>
          </draw:text-box>
          <svg:title/>
          <svg:desc/>
        </draw:frame>
      </presentation:notes>
    </style:master-page>
    <style:master-page style:name="Master2-Layout32-cust-Title-and-three-columns-1" style:page-layout-name="pageLayout1" draw:style-name="a801">
      <draw:custom-shape svg:x="1.85406in" svg:y="-5.59121in" svg:width="6.396in" svg:height="8.528in" draw:id="id183" draw:style-name="a804" draw:name="Google Shape;202;p34">
        <svg:title/>
        <svg:desc/>
        <text:p text:style-name="a803" text:class-names="" text:cond-style-name=""><text:span text:style-name="a802"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draw:frame draw:id="id184" presentation:style-name="a807" draw:name="Google Shape;203;p34" svg:x="2.65436in" svg:y="0.7874in" svg:width="4.69127in" svg:height="1.08749in" presentation:class="title" presentation:placeholder="false">
        <draw:text-box>
          <text:p text:style-name="a806" text:class-names="" text:cond-style-name=""><text:span text:style-name="a805" text:class-names=""/></text:p>
        </draw:text-box>
        <svg:title/>
        <svg:desc/>
      </draw:frame>
      <draw:frame draw:id="id185" presentation:style-name="a810" draw:name="Google Shape;204;p34" svg:x="1.28124in" svg:y="5.26389in" svg:width="1.75in" svg:height="0.44444in" presentation:class="subtitle" presentation:placeholder="false">
        <draw:text-box>
          <text:p text:style-name="a809" text:class-names="" text:cond-style-name=""><text:span text:style-name="a808" text:class-names=""/></text:p>
        </draw:text-box>
        <svg:title/>
        <svg:desc/>
      </draw:frame>
      <draw:frame draw:id="id186" presentation:style-name="a813" draw:name="Google Shape;205;p34" svg:x="4.125in" svg:y="5.26389in" svg:width="1.75in" svg:height="0.44444in" presentation:class="subtitle" presentation:placeholder="false">
        <draw:text-box>
          <text:p text:style-name="a812" text:class-names="" text:cond-style-name=""><text:span text:style-name="a811" text:class-names=""/></text:p>
        </draw:text-box>
        <svg:title/>
        <svg:desc/>
      </draw:frame>
      <draw:frame draw:id="id187" presentation:style-name="a816" draw:name="Google Shape;206;p34" svg:x="6.96874in" svg:y="5.26389in" svg:width="1.75in" svg:height="0.44444in" presentation:class="subtitle" presentation:placeholder="false">
        <draw:text-box>
          <text:p text:style-name="a815" text:class-names="" text:cond-style-name=""><text:span text:style-name="a814" text:class-names=""/></text:p>
        </draw:text-box>
        <svg:title/>
        <svg:desc/>
      </draw:frame>
      <draw:frame draw:id="id188" presentation:style-name="a819" draw:name="Google Shape;207;p34" svg:x="4.09383in" svg:y="3.85182in" svg:width="1.81234in" svg:height="1.16667in" presentation:class="subtitle" presentation:placeholder="false">
        <draw:text-box>
          <text:p text:style-name="a818" text:class-names="" text:cond-style-name=""><text:span text:style-name="a817" text:class-names=""/></text:p>
        </draw:text-box>
        <svg:title/>
        <svg:desc/>
      </draw:frame>
      <draw:frame draw:id="id189" presentation:style-name="a822" draw:name="Google Shape;208;p34" svg:x="6.93758in" svg:y="3.85182in" svg:width="1.81234in" svg:height="1.16667in" presentation:class="subtitle" presentation:placeholder="false">
        <draw:text-box>
          <text:p text:style-name="a821" text:class-names="" text:cond-style-name=""><text:span text:style-name="a820" text:class-names=""/></text:p>
        </draw:text-box>
        <svg:title/>
        <svg:desc/>
      </draw:frame>
      <draw:frame draw:id="id190" presentation:style-name="a825" draw:name="Google Shape;209;p34" svg:x="1.25008in" svg:y="3.85182in" svg:width="1.81234in" svg:height="1.16667in" presentation:class="subtitle" presentation:placeholder="false">
        <draw:text-box>
          <text:p text:style-name="a824" text:class-names="" text:cond-style-name=""><text:span text:style-name="a823" text:class-names=""/></text:p>
        </draw:text-box>
        <svg:title/>
        <svg:desc/>
      </draw:frame>
      <presentation:notes style:page-layout-name="pageLayout2" draw:style-name="a831">
        <draw:page-thumbnail svg:x="1.25in" svg:y="0.75in" svg:width="5in" svg:height="3.75in" presentation:class="page" draw:id="id2" presentation:style-name="a826" draw:name="Google Shape;3;n">
          <svg:title/>
          <svg:desc/>
        </draw:page-thumbnail>
        <draw:frame draw:id="id3" presentation:style-name="a830" draw:name="Google Shape;4;n" svg:x="0.75in" svg:y="4.75in" svg:width="6in" svg:height="4.5in" presentation:class="notes" presentation:placeholder="false">
          <draw:text-box>
            <text:list text:style-name="a829">
              <text:list-item>
                <text:p text:style-name="a828" text:class-names="" text:cond-style-name=""><text:span text:style-name="a827" text:class-names=""/></text:p>
              </text:list-item>
            </text:list>
          </draw:text-box>
          <svg:title/>
          <svg:desc/>
        </draw:frame>
      </presentation:notes>
    </style:master-page>
    <style:master-page style:name="Master2-Layout33-cust-Title-and-list-2" style:page-layout-name="pageLayout1" draw:style-name="a832">
      <draw:frame draw:id="id191" presentation:style-name="a835" draw:name="Google Shape;211;p35" svg:x="1.67602in" svg:y="0.7874in" svg:width="6.64797in" svg:height="1.04593in" presentation:class="title" presentation:placeholder="false">
        <draw:text-box>
          <text:p text:style-name="a834" text:class-names="" text:cond-style-name=""><text:span text:style-name="a833" text:class-names=""/></text:p>
        </draw:text-box>
        <svg:title/>
        <svg:desc/>
      </draw:frame>
      <draw:frame draw:id="id192" presentation:style-name="a839" draw:name="Google Shape;212;p35" svg:x="0.84367in" svg:y="2.59722in" svg:width="4.17487in" svg:height="3.96369in" presentation:class="outline" presentation:placeholder="false">
        <draw:text-box>
          <text:list text:style-name="a838">
            <text:list-item>
              <text:p text:style-name="a837" text:class-names="" text:cond-style-name=""><text:span text:style-name="a836" text:class-names=""/></text:p>
            </text:list-item>
          </text:list>
        </draw:text-box>
        <svg:title/>
        <svg:desc/>
      </draw:frame>
      <draw:frame draw:id="id193" presentation:style-name="a843" draw:name="Google Shape;213;p35" svg:x="5.27904in" svg:y="2.59722in" svg:width="3.95308in" svg:height="3.96369in" presentation:class="outline" presentation:placeholder="false">
        <draw:text-box>
          <text:list text:style-name="a842">
            <text:list-item>
              <text:p text:style-name="a841" text:class-names="" text:cond-style-name=""><text:span text:style-name="a840" text:class-names=""/></text:p>
            </text:list-item>
          </text:list>
        </draw:text-box>
        <svg:title/>
        <svg:desc/>
      </draw:frame>
      <draw:frame draw:id="id194" presentation:style-name="a846" draw:name="Google Shape;214;p35" svg:x="0.84367in" svg:y="2.09948in" svg:width="8.36909in" svg:height="0.51094in" presentation:class="subtitle" presentation:placeholder="false">
        <draw:text-box>
          <text:p text:style-name="a845" text:class-names="" text:cond-style-name=""><text:span text:style-name="a844" text:class-names=""/></text:p>
        </draw:text-box>
        <svg:title/>
        <svg:desc/>
      </draw:frame>
      <presentation:notes style:page-layout-name="pageLayout2" draw:style-name="a852">
        <draw:page-thumbnail svg:x="1.25in" svg:y="0.75in" svg:width="5in" svg:height="3.75in" presentation:class="page" draw:id="id2" presentation:style-name="a847" draw:name="Google Shape;3;n">
          <svg:title/>
          <svg:desc/>
        </draw:page-thumbnail>
        <draw:frame draw:id="id3" presentation:style-name="a851" draw:name="Google Shape;4;n" svg:x="0.75in" svg:y="4.75in" svg:width="6in" svg:height="4.5in" presentation:class="notes" presentation:placeholder="false">
          <draw:text-box>
            <text:list text:style-name="a850">
              <text:list-item>
                <text:p text:style-name="a849" text:class-names="" text:cond-style-name=""><text:span text:style-name="a848" text:class-names=""/></text:p>
              </text:list-item>
            </text:list>
          </draw:text-box>
          <svg:title/>
          <svg:desc/>
        </draw:frame>
      </presentation:notes>
    </style:master-page>
    <style:master-page style:name="Master2-Layout34-cust-Background" style:page-layout-name="pageLayout1" draw:style-name="a853">
      <presentation:notes style:page-layout-name="pageLayout2" draw:style-name="a859">
        <draw:page-thumbnail svg:x="1.25in" svg:y="0.75in" svg:width="5in" svg:height="3.75in" presentation:class="page" draw:id="id2" presentation:style-name="a854" draw:name="Google Shape;3;n">
          <svg:title/>
          <svg:desc/>
        </draw:page-thumbnail>
        <draw:frame draw:id="id3" presentation:style-name="a858" draw:name="Google Shape;4;n" svg:x="0.75in" svg:y="4.75in" svg:width="6in" svg:height="4.5in" presentation:class="notes" presentation:placeholder="false">
          <draw:text-box>
            <text:list text:style-name="a857">
              <text:list-item>
                <text:p text:style-name="a856" text:class-names="" text:cond-style-name=""><text:span text:style-name="a855" text:class-names=""/></text:p>
              </text:list-item>
            </text:list>
          </draw:text-box>
          <svg:title/>
          <svg:desc/>
        </draw:frame>
      </presentation:notes>
    </style:master-page>
    <style:master-page style:name="Master2-Layout35-cust-Background-2" style:page-layout-name="pageLayout1" draw:style-name="a860">
      <draw:custom-shape svg:x="-0.13742in" svg:y="-0.6881in" svg:width="10.27483in" svg:height="9.09551in" draw:id="id195" draw:style-name="a863" draw:name="Google Shape;218;p38">
        <svg:title/>
        <svg:desc/>
        <text:p text:style-name="a862" text:class-names="" text:cond-style-name=""><text:span text:style-name="a861" text:class-names=""/></text:p>
        <draw:enhanced-geometry xmlns:dr3d="urn:oasis:names:tc:opendocument:xmlns:dr3d:1.0" draw:type="non-primitive" svg:viewBox="0 0 148472 93274" draw:enhanced-path="M 102037 0 C 88119 0 75653 6120 67140 15812 62461 11871 56400 9490 49781 9490 35338 9490 23563 20836 22872 35112 9776 38100 1 49816 1 63818 1 80094 13181 93274 29457 93274 L 103240 93274 103240 92869 C 128338 92238 148471 71700 148471 46435 148471 20801 127683 0 102037 0 Z N" draw:text-areas="?f8 ?f10 ?f9 ?f11" draw:mirror-horizontal="true">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48472"/>
          <draw:equation draw:name="f7" draw:formula="?f4 / 93274"/>
          <draw:equation draw:name="f8" draw:formula="?f0 / ?f6"/>
          <draw:equation draw:name="f9" draw:formula="?f1 / ?f6"/>
          <draw:equation draw:name="f10" draw:formula="?f2 / ?f7"/>
          <draw:equation draw:name="f11" draw:formula="?f3 / ?f7"/>
        </draw:enhanced-geometry>
      </draw:custom-shape>
      <presentation:notes style:page-layout-name="pageLayout2" draw:style-name="a869">
        <draw:page-thumbnail svg:x="1.25in" svg:y="0.75in" svg:width="5in" svg:height="3.75in" presentation:class="page" draw:id="id2" presentation:style-name="a864" draw:name="Google Shape;3;n">
          <svg:title/>
          <svg:desc/>
        </draw:page-thumbnail>
        <draw:frame draw:id="id3" presentation:style-name="a868" draw:name="Google Shape;4;n" svg:x="0.75in" svg:y="4.75in" svg:width="6in" svg:height="4.5in" presentation:class="notes" presentation:placeholder="false">
          <draw:text-box>
            <text:list text:style-name="a867">
              <text:list-item>
                <text:p text:style-name="a866" text:class-names="" text:cond-style-name=""><text:span text:style-name="a865" text:class-names=""/></text:p>
              </text:list-item>
            </text:list>
          </draw:text-box>
          <svg:title/>
          <svg:desc/>
        </draw:frame>
      </presentation:notes>
    </style:master-page>
    <style:master-page style:name="Master2-Layout36-cust-Background-3" style:page-layout-name="pageLayout1" draw:style-name="a870">
      <draw:g draw:name="Google Shape;220;p39" draw:id="id196">
        <svg:title/>
        <svg:desc/>
        <draw:custom-shape svg:x="0.06694in" svg:y="-0.10747in" svg:width="6.66458in" svg:height="8.8861in" draw:id="id197" draw:style-name="a873" draw:name="Google Shape;221;p39">
          <svg:title/>
          <svg:desc/>
          <text:p text:style-name="a872" text:class-names="" text:cond-style-name=""><text:span text:style-name="a871" text:class-names=""/></text:p>
          <draw:enhanced-geometry xmlns:dr3d="urn:oasis:names:tc:opendocument:xmlns:dr3d:1.0" draw:type="non-primitive" svg:viewBox="0 0 118051 118051" draw:enhanced-path="M 59032 0 C 26432 0 0 26420 0 59019 0 74676 6227 89690 17288 100763 28361 111823 43375 118050 59032 118050 74688 118050 89702 111823 100763 100763 111836 89690 118051 74676 118051 59019 118051 43363 111836 28349 100763 17288 89702 6215 74688 0 59032 0 Z N" draw:text-areas="?f8 ?f10 ?f9 ?f11" draw:mirror-horizontal="true">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18051"/>
            <draw:equation draw:name="f7" draw:formula="?f4 / 118051"/>
            <draw:equation draw:name="f8" draw:formula="?f0 / ?f6"/>
            <draw:equation draw:name="f9" draw:formula="?f1 / ?f6"/>
            <draw:equation draw:name="f10" draw:formula="?f2 / ?f7"/>
            <draw:equation draw:name="f11" draw:formula="?f3 / ?f7"/>
          </draw:enhanced-geometry>
        </draw:custom-shape>
        <draw:custom-shape svg:x="4.86901in" svg:y="2.00791in" svg:width="5.06403in" svg:height="6.75204in" draw:id="id198" draw:style-name="a876" draw:name="Google Shape;222;p39">
          <svg:title/>
          <svg:desc/>
          <text:p text:style-name="a875" text:class-names="" text:cond-style-name=""><text:span text:style-name="a874" text:class-names=""/></text:p>
          <draw:enhanced-geometry xmlns:dr3d="urn:oasis:names:tc:opendocument:xmlns:dr3d:1.0" draw:type="non-primitive" svg:viewBox="0 0 118051 118051" draw:enhanced-path="M 59032 0 C 26432 0 0 26420 0 59019 0 74676 6227 89690 17288 100763 28361 111823 43375 118050 59032 118050 74688 118050 89702 111823 100763 100763 111836 89690 118051 74676 118051 59019 118051 43363 111836 28349 100763 17288 89702 6215 74688 0 59032 0 Z N" draw:text-areas="?f8 ?f10 ?f9 ?f11" draw:mirror-horizontal="true">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18051"/>
            <draw:equation draw:name="f7" draw:formula="?f4 / 118051"/>
            <draw:equation draw:name="f8" draw:formula="?f0 / ?f6"/>
            <draw:equation draw:name="f9" draw:formula="?f1 / ?f6"/>
            <draw:equation draw:name="f10" draw:formula="?f2 / ?f7"/>
            <draw:equation draw:name="f11" draw:formula="?f3 / ?f7"/>
          </draw:enhanced-geometry>
        </draw:custom-shape>
      </draw:g>
      <presentation:notes style:page-layout-name="pageLayout2" draw:style-name="a882">
        <draw:page-thumbnail svg:x="1.25in" svg:y="0.75in" svg:width="5in" svg:height="3.75in" presentation:class="page" draw:id="id2" presentation:style-name="a877" draw:name="Google Shape;3;n">
          <svg:title/>
          <svg:desc/>
        </draw:page-thumbnail>
        <draw:frame draw:id="id3" presentation:style-name="a881" draw:name="Google Shape;4;n" svg:x="0.75in" svg:y="4.75in" svg:width="6in" svg:height="4.5in" presentation:class="notes" presentation:placeholder="false">
          <draw:text-box>
            <text:list text:style-name="a880">
              <text:list-item>
                <text:p text:style-name="a879" text:class-names="" text:cond-style-name=""><text:span text:style-name="a878" text:class-names=""/></text:p>
              </text:list-item>
            </text:list>
          </draw:text-box>
          <svg:title/>
          <svg:desc/>
        </draw:frame>
      </presentation:notes>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4.0 MicrosoftPowerPoint</meta:generator>
    <dc:title>Orief Presentation</dc:title>
    <meta:initial-creator>user</meta:initial-creator>
    <dc:creator>user</dc:creator>
    <dc:date>2021-03-09T03:05:27Z</dc:date>
    <meta:editing-cycles>220</meta:editing-cycles>
    <meta:editing-duration>PT79390S</meta:editing-duration>
    <meta:document-statistic meta:paragraph-count="136" meta:word-count="1095"/>
  </office:meta>
</office:document-meta>
</file>