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5" style:parent-style-name="超連結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6" style:parent-style-name="超連結" style:family="text">
      <style:text-properties style:font-name="Times New Roman" style:font-name-asian="標楷體" fo:font-weight="bold" style:font-weight-asian="bold" fo:font-size="14pt" style:font-size-asian="14pt" style:font-size-complex="14pt" fo:background-color="#FFFF00"/>
    </style:style>
    <style:style style:name="P67" style:parent-style-name="內文" style:family="paragraph">
      <style:paragraph-properties fo:text-align="center"/>
    </style:style>
    <style:style style:name="P68" style:parent-style-name="內文" style:family="paragraph">
      <style:paragraph-properties fo:text-align="center"/>
    </style:style>
    <style:style style:name="P69" style:parent-style-name="內文" style:family="paragraph">
      <style:paragraph-properties fo:text-align="center"/>
    </style:style>
    <style:style style:name="P70" style:parent-style-name="內文" style:family="paragraph">
      <style:paragraph-properties fo:text-align="center"/>
    </style:style>
    <style:style style:name="P71" style:parent-style-name="內文" style:family="paragraph">
      <style:paragraph-properties fo:text-align="center"/>
    </style:style>
    <style:style style:name="P72" style:parent-style-name="內文" style:family="paragraph">
      <style:paragraph-properties fo:text-align="center"/>
    </style:style>
    <style:style style:name="P73" style:parent-style-name="內文" style:family="paragraph">
      <style:paragraph-properties fo:text-align="center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6" style:parent-style-name="內文" style:family="paragraph">
      <style:paragraph-properties fo:text-align="center"/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79" style:parent-style-name="內文" style:family="paragraph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Times New Roman" style:font-name-asian="Times New Roman" fo:color="#000000" style:text-scale="1%" style:letter-kerning="false" fo:background-color="#000000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9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內文" style:family="paragraph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138" style:parent-style-name="超連結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139" style:parent-style-name="超連結" style:family="text">
      <style:text-properties style:font-name="Times New Roman" style:font-name-asian="標楷體" fo:font-weight="bold" style:font-weight-asian="bold" fo:font-size="14pt" style:font-size-asian="14pt" style:font-size-complex="14pt" fo:background-color="#FFFF00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right" style:vertical-pos="from-top"/>
    </style:style>
  </office:automatic-styles>
  <office:body>
    <office:text text:use-soft-page-breaks="true">
      <text:p text:style-name="P1"><text:span text:style-name="T2">西式輕食套餐製作</text:span><text:span text:style-name="T3"><text:line-break/></text:span><text:span text:style-name="T4">餐飲管理科體驗活動</text:span></text:p>
      <text:p text:style-name="P5"/>
      <text:p text:style-name="內文"><text:span text:style-name="T6"><draw:frame draw:z-index="251659264" draw:style-name="a0" draw:name="圖片 1" text:anchor-type="paragraph" svg:x="3.58333in" svg:y="0.25in" svg:width="2.30903in" svg:height="3.46319in" style:rel-width="scale" style:rel-height="scale"><draw:image xlink:href="media/image1.jpeg" xlink:type="simple" xlink:show="embed" xlink:actuate="onLoad"/><svg:title/><svg:desc>L:\備份\2\馬偕\招生\71EF9185-1E46-41B2-9052-41241CACBEFD.jpg</svg:desc></draw:frame></text:span><text:span text:style-name="T7">活動資訊</text:span></text:p>
      <text:p text:style-name="P8">日期: 110年5月22日(六)</text:p>
      <text:p text:style-name="P9">時間: 09:00~12:00</text:p>
      <text:p text:style-name="P10">地點:<text:s/>馬偕專校關渡校區</text:p>
      <text:p text:style-name="P11">參加人數: 30人為限</text:p>
      <text:p text:style-name="內文"><text:span text:style-name="T12">活動行程</text:span></text:p>
      <text:p text:style-name="P13">09:00-09:20<text:tab/>相見歡/參觀餐飲管理科<text:line-break/>09:20-09:30<text:tab/>馬偕餐飲管理科簡介<text:line-break/>09:30-11:30<text:tab/>西式輕食套餐體驗<text:s/></text:p>
      <text:p text:style-name="P14">11:30-11:40<text:tab/>休息</text:p>
      <text:p text:style-name="P15">11:40-12:00<text:tab/>成品品鑑與QA時間</text:p>
      <text:p text:style-name="內文"><text:span text:style-name="T16">報名資料</text:span><text:span text:style-name="T17"><text:s/></text:span><text:span text:style-name="T18">(</text:span><text:span text:style-name="T19">資料必須填寫正確唷</text:span><text:span text:style-name="T20">)</text:span></text:p>
      <text:p text:style-name="P21">*參加學生資料:</text:p>
      <text:p text:style-name="P22">姓名: <text:s text:c="20"/>聯絡手機: <text:s text:c="12"/></text:p>
      <text:p text:style-name="P23"/>
      <text:p text:style-name="內文"><text:span text:style-name="T24">*</text:span><text:span text:style-name="T25">參加家長資料</text:span><text:span text:style-name="T26">:</text:span><text:span text:style-name="T27">(</text:span><text:span text:style-name="T28">若有第</text:span><text:span text:style-name="T29">2</text:span><text:span text:style-name="T30">為家人或家長，請自行增列</text:span><text:span text:style-name="T31">)</text:span></text:p>
      <text:p text:style-name="P32">姓名: <text:s text:c="20"/>聯絡手機: <text:s text:c="12"/></text:p>
      <text:p text:style-name="P33"/>
      <text:p text:style-name="P34">*保險資料:</text:p>
      <text:p text:style-name="內文"><text:span text:style-name="T35">學生身份證字號</text:span><text:span text:style-name="T36">:</text:span><text:span text:style-name="T37"><text:s text:c="18"/></text:span><text:span text:style-name="T38"><text:s/></text:span><text:span text:style-name="T39">學生生日</text:span><text:span text:style-name="T40">(</text:span><text:span text:style-name="T41">西元</text:span><text:span text:style-name="T42">)</text:span><text:span text:style-name="T43"><text:s text:c="6"/></text:span><text:span text:style-name="T44">年</text:span><text:span text:style-name="T45"><text:s/></text:span><text:span text:style-name="T46"><text:s text:c="3"/></text:span><text:span text:style-name="T47">月</text:span><text:span text:style-name="T48"><text:s text:c="5"/></text:span><text:span text:style-name="T49">日</text:span></text:p>
      <text:p text:style-name="P50"/>
      <text:p text:style-name="內文"><text:span text:style-name="T51">監護人姓名</text:span><text:span text:style-name="T52">:<text:s/></text:span><text:span text:style-name="T53"><text:s text:c="18"/></text:span></text:p>
      <text:p text:style-name="P54"/>
      <text:p text:style-name="P55"><text:span text:style-name="T56">線上報名網址</text:span><text:span text:style-name="T57">:</text:span><text:s/><text:span text:style-name="T58">https://reurl.cc/qm63Vy</text:span></text:p>
      <text:p text:style-name="P59"><text:span text:style-name="T60">*</text:span><text:span text:style-name="T61">可直接填寫報名表拍照</text:span><text:span text:style-name="T62">email</text:span><text:span text:style-name="T63">至</text:span><text:span text:style-name="T64"><text:s/></text:span><text:a xlink:href="mailto:t110@mail.mkc.edu.tw" office:target-frame-name="_top" xlink:show="replace"><text:span text:style-name="T65">t110</text:span><text:span text:style-name="T66">@mail.mkc.edu.tw</text:span></text:a></text:p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soft-page-break/>
      <text:p text:style-name="P74">淡水河畔咖啡館</text:p>
      <text:p text:style-name="P75">餐飲管理科體驗活動</text:p>
      <text:p text:style-name="P76"/>
      <text:p text:style-name="內文"><text:span text:style-name="T77"><draw:frame draw:z-index="251661312" draw:style-name="a1" draw:name="圖片 2" text:anchor-type="paragraph" svg:x="0in" svg:y="0.28125in" svg:width="2.0174in" svg:height="3.02569in" style:rel-width="scale" style:rel-height="scale"><draw:image xlink:href="media/image2.jpeg" xlink:type="simple" xlink:show="embed" xlink:actuate="onLoad"/><svg:title/><svg:desc>L:\備份\2\馬偕\招生\27EF39A5-F31B-4ADB-BD07-E3839FE6FDAF.jpg</svg:desc></draw:frame></text:span><text:span text:style-name="T78">活動資訊</text:span></text:p>
      <text:p text:style-name="P79">日期: 110年6月12日(六)</text:p>
      <text:p text:style-name="內文"><text:span text:style-name="T80">時間</text:span><text:span text:style-name="T81">: 09:00~12:00</text:span><text:span text:style-name="T82"><text:s/></text:span></text:p>
      <text:p text:style-name="P83">地點:<text:s/>馬偕專校關渡校區</text:p>
      <text:p text:style-name="P84">參加人數: 30人為限</text:p>
      <text:p text:style-name="內文"><text:span text:style-name="T85">活動行程</text:span></text:p>
      <text:p text:style-name="P86">09:00-09:20<text:tab/>相見歡/參觀餐飲管理科<text:line-break/>09:20-09:30<text:tab/>馬偕餐飲管理科簡介<text:line-break/>09:30-11:30<text:tab/>咖啡飲品調製課程體驗<text:s/></text:p>
      <text:p text:style-name="P87">11:30-11:40<text:tab/>休息</text:p>
      <text:p text:style-name="P88">11:40-12:00<text:tab/>成品品鑑與QA時間</text:p>
      <text:p text:style-name="內文"><text:span text:style-name="T89">報名資料</text:span><text:span text:style-name="T90"><text:s/></text:span><text:span text:style-name="T91">(</text:span><text:span text:style-name="T92">資料必須填寫正確唷</text:span><text:span text:style-name="T93">)</text:span></text:p>
      <text:p text:style-name="P94">*參加學生資料:</text:p>
      <text:p text:style-name="P95">姓名: <text:s text:c="20"/>聯絡手機: <text:s text:c="12"/></text:p>
      <text:p text:style-name="P96"/>
      <text:p text:style-name="內文"><text:span text:style-name="T97">*</text:span><text:span text:style-name="T98">參加家長資料</text:span><text:span text:style-name="T99">:</text:span><text:span text:style-name="T100">(</text:span><text:span text:style-name="T101">若有第</text:span><text:span text:style-name="T102">2</text:span><text:span text:style-name="T103">為家人或家長，請自行增列</text:span><text:span text:style-name="T104">)</text:span></text:p>
      <text:p text:style-name="P105">姓名: <text:s text:c="20"/>聯絡手機: <text:s text:c="12"/></text:p>
      <text:p text:style-name="P106"/>
      <text:p text:style-name="P107">*保險資料:</text:p>
      <text:p text:style-name="內文"><text:span text:style-name="T108">學生身份證字號</text:span><text:span text:style-name="T109">:</text:span><text:span text:style-name="T110"><text:s text:c="18"/></text:span><text:span text:style-name="T111"><text:s/></text:span><text:span text:style-name="T112">學生生日</text:span><text:span text:style-name="T113">(</text:span><text:span text:style-name="T114">西元</text:span><text:span text:style-name="T115">)</text:span><text:span text:style-name="T116"><text:s text:c="6"/></text:span><text:span text:style-name="T117">年</text:span><text:span text:style-name="T118"><text:s/></text:span><text:span text:style-name="T119"><text:s text:c="3"/></text:span><text:span text:style-name="T120">月</text:span><text:span text:style-name="T121"><text:s text:c="5"/></text:span><text:span text:style-name="T122">日</text:span></text:p>
      <text:p text:style-name="P123"/>
      <text:p text:style-name="內文"><text:span text:style-name="T124">監護人姓名</text:span><text:span text:style-name="T125">:<text:s/></text:span><text:span text:style-name="T126"><text:s text:c="18"/></text:span></text:p>
      <text:p text:style-name="P127"/>
      <text:p text:style-name="P128"><text:span text:style-name="T129">線上報名網址</text:span><text:span text:style-name="T130">:</text:span><text:s/><text:span text:style-name="T131">https://reurl.cc/MZVVen</text:span></text:p>
      <text:p text:style-name="P132"><text:span text:style-name="T133">*</text:span><text:span text:style-name="T134">可直接填寫報名表拍照</text:span><text:span text:style-name="T135">email</text:span><text:span text:style-name="T136">至</text:span><text:span text:style-name="T137"><text:s/></text:span><text:a xlink:href="mailto:t110@mail.mkc.edu.tw" office:target-frame-name="_top" xlink:show="replace"><text:span text:style-name="T138">t110</text:span><text:span text:style-name="T139">@mail.mkc.edu.tw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4-14T08:31:00Z</meta:creation-date>
    <dc:date>2021-04-14T08:31:00Z</dc:date>
    <meta:print-date>2021-04-08T07:06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62" meta:character-count="1087" meta:row-count="7" meta:non-whitespace-character-count="927"/>
  </office:meta>
</office:document-meta>
</file>