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 4" manifest:media-type="application/octet-stream"/>
  <manifest:file-entry manifest:full-path="media/image9.jpeg" manifest:media-type="image/jpeg"/>
  <manifest:file-entry manifest:full-path="ObjectReplacements/Object 4" manifest:media-type=""/>
  <manifest:file-entry manifest:full-path="media/image10.jpeg" manifest:media-type="image/jpeg"/>
  <manifest:file-entry manifest:full-path="Object 6" manifest:media-type="application/octet-stream"/>
  <manifest:file-entry manifest:full-path="ObjectReplacements/Object 5" manifest:media-type="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5" manifest:media-type="application/octet-stream"/>
  <manifest:file-entry manifest:full-path="media/image8.jpeg" manifest:media-type="image/jpeg"/>
  <manifest:file-entry manifest:full-path="media/image6.jpeg" manifest:media-type="image/jpeg"/>
  <manifest:file-entry manifest:full-path="Object 2" manifest:media-type="application/octet-stream"/>
  <manifest:file-entry manifest:full-path="media/image2.jpeg" manifest:media-type="image/jpeg"/>
  <manifest:file-entry manifest:full-path="media/image1.jpeg" manifest:media-type="image/jpeg"/>
  <manifest:file-entry manifest:full-path="ObjectReplacements/Object 1" manifest:media-type="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7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2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2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2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2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2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2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2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2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3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3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3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3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3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3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3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3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4" style:parent-style-name="國中題目" style:family="paragraph"/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-complex="Times"/>
    </style:style>
    <style:style style:name="T7" style:parent-style-name="預設段落字型" style:family="text">
      <style:text-properties style:font-name-complex="Times" style:text-position="super 66.6%"/>
    </style:style>
    <style:style style:name="T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complex="Times"/>
    </style:style>
    <style:style style:name="T10" style:parent-style-name="預設段落字型" style:family="text">
      <style:text-properties style:font-name-complex="Times"/>
    </style:style>
    <style:style style:name="T11" style:parent-style-name="預設段落字型" style:family="text">
      <style:text-properties style:font-name-complex="Times"/>
    </style:style>
    <style:style style:name="T12" style:parent-style-name="預設段落字型" style:family="text">
      <style:text-properties style:font-name-complex="Times"/>
    </style:style>
    <style:style style:name="T13" style:parent-style-name="預設段落字型" style:family="text">
      <style:text-properties style:font-name-complex="Times"/>
    </style:style>
    <style:style style:name="P14" style:parent-style-name="國中題目" style:family="paragraph"/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text-position="super 66.6%"/>
    </style:style>
    <style:style style:name="T17" style:parent-style-name="預設段落字型" style:family="text">
      <style:text-properties style:text-position="super 66.6%"/>
    </style:style>
    <style:style style:name="T18" style:parent-style-name="預設段落字型" style:family="text">
      <style:text-properties style:text-position="super 66.6%"/>
    </style:style>
    <style:style style:name="P19" style:parent-style-name="國中題目" style:family="paragraph"/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22" style:parent-style-name="國中題目" style:family="paragraph"/>
    <style:style style:name="T23" style:parent-style-name="預設段落字型" style:family="text">
      <style:text-properties style:font-name="標楷體" style:font-name-asian="標楷體"/>
    </style:style>
    <style:style style:name="P24" style:parent-style-name="國中題目" style:family="paragraph"/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text-position="super 66.6%"/>
    </style:style>
    <style:style style:name="T27" style:parent-style-name="預設段落字型" style:family="text">
      <style:text-properties style:text-position="super 66.6%"/>
    </style:style>
    <style:style style:name="T28" style:parent-style-name="預設段落字型" style:family="text">
      <style:text-properties style:text-position="super 66.6%"/>
    </style:style>
    <style:style style:name="P29" style:parent-style-name="國中題目" style:family="paragraph"/>
    <style:style style:name="T30" style:parent-style-name="預設段落字型" style:family="text">
      <style:text-properties style:font-name="標楷體" style:font-name-asian="標楷體"/>
    </style:style>
    <style:style style:name="P31" style:parent-style-name="國中題目" style:family="paragraph"/>
    <style:style style:name="T32" style:parent-style-name="預設段落字型" style:family="text">
      <style:text-properties style:font-name="標楷體" style:font-name-asian="標楷體"/>
    </style:style>
    <style:style style:name="P33" style:parent-style-name="國中題目" style:family="paragraph"/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fo:font-style="italic" style:font-style-asian="italic" style:font-style-complex="italic"/>
    </style:style>
    <style:style style:name="T38" style:parent-style-name="預設段落字型" style:family="text">
      <style:text-properties fo:font-style="italic" style:font-style-asian="italic" style:font-style-complex="italic"/>
    </style:style>
    <style:style style:name="T39" style:parent-style-name="預設段落字型" style:family="text">
      <style:text-properties fo:font-style="italic" style:font-style-asian="italic" style:font-style-complex="italic" style:text-position="super 66.6%"/>
    </style:style>
    <style:style style:name="T40" style:parent-style-name="預設段落字型" style:family="text">
      <style:text-properties fo:font-style="italic" style:font-style-asian="italic"/>
    </style:style>
    <style:style style:name="T41" style:parent-style-name="預設段落字型" style:family="text">
      <style:text-properties fo:font-style="italic" style:font-style-asian="italic"/>
    </style:style>
    <style:style style:name="T42" style:parent-style-name="預設段落字型" style:family="text">
      <style:text-properties fo:font-style="italic" style:font-style-asian="italic"/>
    </style:style>
    <style:style style:name="T43" style:parent-style-name="預設段落字型" style:family="text">
      <style:text-properties fo:font-style="italic" style:font-style-asian="italic"/>
    </style:style>
    <style:style style:name="T44" style:parent-style-name="預設段落字型" style:family="text">
      <style:text-properties fo:font-style="italic" style:font-style-asian="italic"/>
    </style:style>
    <style:style style:name="T45" style:parent-style-name="預設段落字型" style:family="text">
      <style:text-properties fo:font-style="italic" style:font-style-asian="italic"/>
    </style:style>
    <style:style style:name="T46" style:parent-style-name="預設段落字型" style:family="text">
      <style:text-properties fo:font-style="italic" style:font-style-asian="italic"/>
    </style:style>
    <style:style style:name="P47" style:parent-style-name="國中題目" style:family="paragraph"/>
    <style:style style:name="T48" style:parent-style-name="預設段落字型" style:family="text">
      <style:text-properties style:font-name="標楷體" style:font-name-asian="標楷體"/>
    </style:style>
    <style:style style:name="P49" style:parent-style-name="國中題目" style:family="paragraph"/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text-position="super 66.6%"/>
    </style:style>
    <style:style style:name="T52" style:parent-style-name="預設段落字型" style:family="text">
      <style:text-properties style:text-position="super 66.6%"/>
    </style:style>
    <style:style style:name="T53" style:parent-style-name="預設段落字型" style:family="text">
      <style:text-properties style:text-position="super 66.6%"/>
    </style:style>
    <style:style style:name="T54" style:parent-style-name="預設段落字型" style:family="text">
      <style:text-properties style:text-position="super 66.6%"/>
    </style:style>
    <style:style style:name="T55" style:parent-style-name="預設段落字型" style:family="text">
      <style:text-properties style:text-position="super 66.6%"/>
    </style:style>
    <style:style style:name="T56" style:parent-style-name="預設段落字型" style:family="text">
      <style:text-properties style:text-position="super 66.6%"/>
    </style:style>
    <style:style style:name="T57" style:parent-style-name="預設段落字型" style:family="text">
      <style:text-properties style:text-position="super 66.6%"/>
    </style:style>
    <style:style style:name="T58" style:parent-style-name="預設段落字型" style:family="text">
      <style:text-properties style:text-position="super 66.6%"/>
    </style:style>
    <style:style style:name="P59" style:parent-style-name="國中題目" style:family="paragraph"/>
    <style:style style:name="T60" style:parent-style-name="預設段落字型" style:family="text">
      <style:text-properties style:font-name="標楷體" style:font-name-asian="標楷體"/>
    </style:style>
    <style:style style:name="P61" style:parent-style-name="國中題目" style:family="paragraph"/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fo:language="pt" fo:country="BR"/>
    </style:style>
    <style:style style:name="T64" style:parent-style-name="預設段落字型" style:family="text">
      <style:text-properties style:text-position="super 50%" fo:language="pt" fo:country="BR"/>
    </style:style>
    <style:style style:name="T65" style:parent-style-name="預設段落字型" style:family="text">
      <style:text-properties style:text-position="super 66.6%" fo:language="pt" fo:country="BR"/>
    </style:style>
    <style:style style:name="T66" style:parent-style-name="預設段落字型" style:family="text">
      <style:text-properties fo:language="pt" fo:country="BR"/>
    </style:style>
    <style:style style:name="T67" style:parent-style-name="預設段落字型" style:family="text">
      <style:text-properties style:text-position="super 50%" fo:language="pt" fo:country="BR"/>
    </style:style>
    <style:style style:name="T68" style:parent-style-name="預設段落字型" style:family="text">
      <style:text-properties style:text-position="super 66.6%" fo:language="pt" fo:country="BR"/>
    </style:style>
    <style:style style:name="T69" style:parent-style-name="預設段落字型" style:family="text">
      <style:text-properties fo:language="pt" fo:country="BR"/>
    </style:style>
    <style:style style:name="T70" style:parent-style-name="預設段落字型" style:family="text">
      <style:text-properties style:text-position="super 50%" fo:language="pt" fo:country="BR"/>
    </style:style>
    <style:style style:name="T71" style:parent-style-name="預設段落字型" style:family="text">
      <style:text-properties style:text-position="super 66.6%" fo:language="pt" fo:country="BR"/>
    </style:style>
    <style:style style:name="T72" style:parent-style-name="預設段落字型" style:family="text">
      <style:text-properties fo:language="pt" fo:country="BR"/>
    </style:style>
    <style:style style:name="T73" style:parent-style-name="預設段落字型" style:family="text">
      <style:text-properties fo:font-size="6pt" style:font-size-asian="6pt" fo:language="pt" fo:country="BR"/>
    </style:style>
    <style:style style:name="T74" style:parent-style-name="預設段落字型" style:family="text">
      <style:text-properties fo:language="pt" fo:country="BR"/>
    </style:style>
    <style:style style:name="T75" style:parent-style-name="預設段落字型" style:family="text">
      <style:text-properties style:text-position="super 50%" fo:language="pt" fo:country="BR"/>
    </style:style>
    <style:style style:name="T76" style:parent-style-name="預設段落字型" style:family="text">
      <style:text-properties style:text-position="super 66.6%" fo:language="pt" fo:country="BR"/>
    </style:style>
    <style:style style:name="P77" style:parent-style-name="國中題目" style:family="paragraph"/>
    <style:style style:name="T78" style:parent-style-name="預設段落字型" style:family="text">
      <style:text-properties style:font-name="標楷體" style:font-name-asian="標楷體"/>
    </style:style>
    <style:style style:name="P79" style:parent-style-name="國中題目" style:family="paragraph"/>
    <style:style style:name="T80" style:parent-style-name="預設段落字型" style:family="text">
      <style:text-properties style:font-name="標楷體" style:font-name-asian="標楷體"/>
    </style:style>
    <style:style style:name="P81" style:parent-style-name="國中題目" style:family="paragraph"/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fo:font-style="italic" style:font-style-asian="italic" style:font-style-complex="italic"/>
    </style:style>
    <style:style style:name="T84" style:parent-style-name="預設段落字型" style:family="text">
      <style:text-properties fo:font-style="italic" style:font-style-asian="italic" style:font-style-complex="italic"/>
    </style:style>
    <style:style style:name="P85" style:parent-style-name="國中題目" style:family="paragraph"/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88" style:parent-style-name="預設段落字型" style:family="text">
      <style:text-properties style:text-position="super 66.6%"/>
    </style:style>
    <style:style style:name="T89" style:parent-style-name="預設段落字型" style:family="text">
      <style:text-properties style:text-position="super 66.6%"/>
    </style:style>
    <style:style style:name="T90" style:parent-style-name="預設段落字型" style:family="text">
      <style:text-properties style:text-position="super 66.6%"/>
    </style:style>
    <style:style style:name="T91" style:parent-style-name="預設段落字型" style:family="text">
      <style:text-properties style:text-position="super 66.6%"/>
    </style:style>
    <style:style style:name="P92" style:parent-style-name="國中題目" style:family="paragraph"/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text-position="super 50%"/>
    </style:style>
    <style:style style:name="T95" style:parent-style-name="預設段落字型" style:family="text">
      <style:text-properties style:text-position="super 66.6%"/>
    </style:style>
    <style:style style:name="T96" style:parent-style-name="預設段落字型" style:family="text">
      <style:text-properties fo:font-style="italic" style:font-style-asian="italic" style:font-style-complex="italic"/>
    </style:style>
    <style:style style:name="T97" style:parent-style-name="預設段落字型" style:family="text">
      <style:text-properties style:text-position="super 50%"/>
    </style:style>
    <style:style style:name="T98" style:parent-style-name="預設段落字型" style:family="text">
      <style:text-properties style:text-position="super 66.6%"/>
    </style:style>
    <style:style style:name="T99" style:parent-style-name="預設段落字型" style:family="text">
      <style:text-properties fo:font-style="italic" style:font-style-asian="italic" style:font-style-complex="italic"/>
    </style:style>
    <style:style style:name="T100" style:parent-style-name="預設段落字型" style:family="text">
      <style:text-properties fo:language="pt" fo:country="BR"/>
    </style:style>
    <style:style style:name="T101" style:parent-style-name="預設段落字型" style:family="text">
      <style:text-properties fo:language="pt" fo:country="BR"/>
    </style:style>
    <style:style style:name="T102" style:parent-style-name="預設段落字型" style:family="text">
      <style:text-properties fo:language="pt" fo:country="BR"/>
    </style:style>
    <style:style style:name="T103" style:parent-style-name="預設段落字型" style:family="text">
      <style:text-properties fo:language="pt" fo:country="BR"/>
    </style:style>
    <style:style style:name="P104" style:parent-style-name="國中題目" style:family="paragraph"/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fo:font-style="italic" style:font-style-asian="italic"/>
    </style:style>
    <style:style style:name="T107" style:parent-style-name="預設段落字型" style:family="text">
      <style:text-properties fo:font-style="italic" style:font-style-asian="italic"/>
    </style:style>
    <style:style style:name="T108" style:parent-style-name="預設段落字型" style:family="text">
      <style:text-properties fo:font-style="italic" style:font-style-asian="italic"/>
    </style:style>
    <style:style style:name="T109" style:parent-style-name="預設段落字型" style:family="text">
      <style:text-properties fo:font-style="italic" style:font-style-asian="italic"/>
    </style:style>
    <style:style style:name="T110" style:parent-style-name="預設段落字型" style:family="text">
      <style:text-properties fo:font-style="italic" style:font-style-asian="italic"/>
    </style:style>
    <style:style style:name="T111" style:parent-style-name="預設段落字型" style:family="text">
      <style:text-properties fo:font-style="italic" style:font-style-asian="italic"/>
    </style:style>
    <style:style style:name="T112" style:parent-style-name="預設段落字型" style:family="text">
      <style:text-properties fo:font-style="italic" style:font-style-asian="italic"/>
    </style:style>
    <style:style style:name="T113" style:parent-style-name="預設段落字型" style:family="text">
      <style:text-properties fo:font-style="italic" style:font-style-asian="italic"/>
    </style:style>
    <style:style style:name="T114" style:parent-style-name="預設段落字型" style:family="text">
      <style:text-properties fo:font-style="italic" style:font-style-asian="italic"/>
    </style:style>
    <style:style style:name="T115" style:parent-style-name="預設段落字型" style:family="text">
      <style:text-properties fo:font-style="italic" style:font-style-asian="italic"/>
    </style:style>
    <style:style style:name="T116" style:parent-style-name="預設段落字型" style:family="text">
      <style:text-properties fo:font-style="italic" style:font-style-asian="italic"/>
    </style:style>
    <style:style style:name="T117" style:parent-style-name="預設段落字型" style:family="text">
      <style:text-properties fo:font-style="italic" style:font-style-asian="italic"/>
    </style:style>
    <style:style style:name="T118" style:parent-style-name="預設段落字型" style:family="text">
      <style:text-properties fo:font-style="italic" style:font-style-asian="italic"/>
    </style:style>
    <style:style style:name="T119" style:parent-style-name="預設段落字型" style:family="text">
      <style:text-properties fo:font-style="italic" style:font-style-asian="italic"/>
    </style:style>
    <style:style style:name="T120" style:parent-style-name="預設段落字型" style:family="text">
      <style:text-properties fo:font-style="italic" style:font-style-asian="italic"/>
    </style:style>
    <style:style style:name="T121" style:parent-style-name="預設段落字型" style:family="text">
      <style:text-properties fo:font-style="italic" style:font-style-asian="italic"/>
    </style:style>
    <style:style style:name="T122" style:parent-style-name="預設段落字型" style:family="text">
      <style:text-properties fo:font-style="italic" style:font-style-asian="italic"/>
    </style:style>
    <style:style style:name="T123" style:parent-style-name="預設段落字型" style:family="text">
      <style:text-properties fo:font-style="italic" style:font-style-asian="italic"/>
    </style:style>
    <style:style style:name="T124" style:parent-style-name="預設段落字型" style:family="text">
      <style:text-properties fo:font-style="italic" style:font-style-asian="italic"/>
    </style:style>
    <style:style style:name="T125" style:parent-style-name="預設段落字型" style:family="text">
      <style:text-properties fo:font-style="italic" style:font-style-asian="italic"/>
    </style:style>
    <style:style style:name="T126" style:parent-style-name="預設段落字型" style:family="text">
      <style:text-properties fo:font-style="italic" style:font-style-asian="italic"/>
    </style:style>
    <style:style style:name="T127" style:parent-style-name="預設段落字型" style:family="text">
      <style:text-properties fo:font-style="italic" style:font-style-asian="italic"/>
    </style:style>
    <style:style style:name="P128" style:parent-style-name="國中題目" style:family="paragraph"/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131" style:parent-style-name="國中題目" style:family="paragraph"/>
    <style:style style:name="T132" style:parent-style-name="預設段落字型" style:family="text">
      <style:text-properties style:font-name="標楷體" style:font-name-asian="標楷體"/>
    </style:style>
    <style:style style:name="P133" style:parent-style-name="國中題目" style:family="paragraph"/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136" style:parent-style-name="國中題目" style:family="paragraph"/>
    <style:style style:name="T137" style:parent-style-name="預設段落字型" style:family="text">
      <style:text-properties style:font-name="標楷體" style:font-name-asian="標楷體"/>
    </style:style>
    <style:style style:name="P138" style:parent-style-name="國中題目" style:family="paragraph"/>
    <style:style style:name="T139" style:parent-style-name="預設段落字型" style:family="text">
      <style:text-properties style:font-name="標楷體" style:font-name-asian="標楷體"/>
    </style:style>
    <style:style style:name="P140" style:parent-style-name="國中題目" style:family="paragraph"/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43" style:parent-style-name="國中題目" style:family="paragraph"/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46" style:parent-style-name="國中題目" style:family="paragraph"/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text-position="super 66.6%"/>
    </style:style>
    <style:style style:name="T149" style:parent-style-name="預設段落字型" style:family="text">
      <style:text-properties style:text-position="super 66.6%"/>
    </style:style>
    <style:style style:name="T150" style:parent-style-name="預設段落字型" style:family="text">
      <style:text-properties style:text-position="super 66.6%"/>
    </style:style>
    <style:style style:name="T151" style:parent-style-name="預設段落字型" style:family="text">
      <style:text-properties style:text-position="super 66.6%"/>
    </style:style>
    <style:style style:name="T152" style:parent-style-name="預設段落字型" style:family="text">
      <style:text-properties style:text-position="super 66.6%"/>
    </style:style>
    <style:style style:name="P153" style:parent-style-name="國中題目" style:family="paragraph"/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156" style:parent-style-name="國中題目" style:family="paragraph"/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fo:language="pt" fo:country="BR"/>
    </style:style>
    <style:style style:name="T161" style:parent-style-name="預設段落字型" style:family="text">
      <style:text-properties fo:language="pt" fo:country="BR"/>
    </style:style>
    <style:style style:name="T162" style:parent-style-name="預設段落字型" style:family="text">
      <style:text-properties fo:language="pt" fo:country="BR"/>
    </style:style>
    <style:style style:name="T163" style:parent-style-name="預設段落字型" style:family="text">
      <style:text-properties fo:language="pt" fo:country="BR"/>
    </style:style>
    <style:style style:name="T164" style:parent-style-name="預設段落字型" style:family="text">
      <style:text-properties fo:language="pt" fo:country="BR"/>
    </style:style>
    <style:style style:name="T165" style:parent-style-name="預設段落字型" style:family="text">
      <style:text-properties fo:language="pt" fo:country="BR"/>
    </style:style>
    <style:style style:name="T166" style:parent-style-name="預設段落字型" style:family="text">
      <style:text-properties fo:language="pt" fo:country="BR"/>
    </style:style>
    <style:style style:name="T167" style:parent-style-name="預設段落字型" style:family="text">
      <style:text-properties fo:language="pt" fo:country="BR"/>
    </style:style>
    <style:style style:name="P168" style:parent-style-name="國中題目" style:family="paragraph"/>
    <style:style style:name="T169" style:parent-style-name="預設段落字型" style:family="text">
      <style:text-properties style:font-name="標楷體" style:font-name-asian="標楷體"/>
    </style:style>
    <style:style style:name="P170" style:parent-style-name="國中題目" style:family="paragraph"/>
    <style:style style:name="T171" style:parent-style-name="預設段落字型" style:family="text">
      <style:text-properties style:font-name="標楷體" style:font-name-asian="標楷體"/>
    </style:style>
    <style:style style:name="P172" style:parent-style-name="國中題目" style:family="paragraph"/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fo:language="pt" fo:country="BR"/>
    </style:style>
    <style:style style:name="T176" style:parent-style-name="預設段落字型" style:family="text">
      <style:text-properties fo:language="pt" fo:country="BR"/>
    </style:style>
    <style:style style:name="T177" style:parent-style-name="預設段落字型" style:family="text">
      <style:text-properties fo:language="pt" fo:country="BR"/>
    </style:style>
    <style:style style:name="T178" style:parent-style-name="預設段落字型" style:family="text">
      <style:text-properties fo:language="pt" fo:country="BR"/>
    </style:style>
    <style:style style:name="T179" style:parent-style-name="預設段落字型" style:family="text">
      <style:text-properties fo:language="pt" fo:country="BR"/>
    </style:style>
    <style:style style:name="T180" style:parent-style-name="預設段落字型" style:family="text">
      <style:text-properties fo:language="pt" fo:country="BR"/>
    </style:style>
    <style:style style:name="T181" style:parent-style-name="預設段落字型" style:family="text">
      <style:text-properties fo:language="pt" fo:country="BR"/>
    </style:style>
    <style:style style:name="T182" style:parent-style-name="預設段落字型" style:family="text">
      <style:text-properties fo:language="pt" fo:country="BR"/>
    </style:style>
    <style:style style:name="P183" style:parent-style-name="國中題目" style:family="paragraph"/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text-position="super 66.6%"/>
    </style:style>
    <style:style style:name="T186" style:parent-style-name="預設段落字型" style:family="text">
      <style:text-properties style:text-position="super 66.6%"/>
    </style:style>
    <style:style style:name="P187" style:parent-style-name="國中題目" style:family="paragraph"/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fo:font-style="italic" style:font-style-asian="italic" style:font-style-complex="italic"/>
    </style:style>
    <style:style style:name="T190" style:parent-style-name="預設段落字型" style:family="text">
      <style:text-properties fo:font-style="italic" style:font-style-asian="italic" style:font-style-complex="italic" style:text-position="super 66.6%"/>
    </style:style>
    <style:style style:name="T191" style:parent-style-name="預設段落字型" style:family="text">
      <style:text-properties fo:font-style="italic" style:font-style-asian="italic"/>
    </style:style>
    <style:style style:name="T192" style:parent-style-name="預設段落字型" style:family="text">
      <style:text-properties fo:font-style="italic" style:font-style-asian="italic"/>
    </style:style>
    <style:style style:name="P193" style:parent-style-name="國中題目" style:family="paragraph"/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fo:font-style="italic" style:font-style-asian="italic" style:font-style-complex="italic"/>
    </style:style>
    <style:style style:name="P196" style:parent-style-name="國中題目" style:family="paragraph"/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199" style:parent-style-name="國中題目" style:family="paragraph"/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text-position="super 66.6%"/>
    </style:style>
    <style:style style:name="T202" style:parent-style-name="預設段落字型" style:family="text">
      <style:text-properties style:text-position="super 66.6%"/>
    </style:style>
    <style:style style:name="T203" style:parent-style-name="預設段落字型" style:family="text">
      <style:text-properties fo:font-style="italic" style:font-style-asian="italic" style:font-style-complex="italic"/>
    </style:style>
    <style:style style:name="P204" style:parent-style-name="國中題目" style:family="paragraph"/>
    <style:style style:name="T205" style:parent-style-name="預設段落字型" style:family="text">
      <style:text-properties style:font-name="標楷體" style:font-name-asian="標楷體"/>
    </style:style>
    <style:style style:name="P206" style:parent-style-name="內文" style:family="paragraph">
      <style:paragraph-properties fo:line-height="120%"/>
    </style:style>
    <style:style style:name="T207" style:parent-style-name="預設段落字型" style:family="text">
      <style:text-properties style:font-name="標楷體" style:font-name-asian="標楷體"/>
    </style:style>
    <style:style style:name="P208" style:parent-style-name="國中題目" style:family="paragraph"/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fo:font-style="italic" style:font-style-asian="italic"/>
    </style:style>
    <style:style style:name="T211" style:parent-style-name="預設段落字型" style:family="text">
      <style:text-properties fo:font-style="italic" style:font-style-asian="italic"/>
    </style:style>
    <style:style style:name="T212" style:parent-style-name="預設段落字型" style:family="text">
      <style:text-properties fo:font-style="italic" style:font-style-asian="italic"/>
    </style:style>
    <style:style style:name="T213" style:parent-style-name="預設段落字型" style:family="text">
      <style:text-properties fo:font-style="italic" style:font-style-asian="italic"/>
    </style:style>
    <style:style style:name="T214" style:parent-style-name="預設段落字型" style:family="text">
      <style:text-properties fo:font-style="italic" style:font-style-asian="italic"/>
    </style:style>
    <style:style style:name="T215" style:parent-style-name="預設段落字型" style:family="text">
      <style:text-properties fo:font-style="italic" style:font-style-asian="italic"/>
    </style:style>
    <style:style style:name="T216" style:parent-style-name="預設段落字型" style:family="text">
      <style:text-properties fo:font-style="italic" style:font-style-asian="italic"/>
    </style:style>
    <style:style style:name="T217" style:parent-style-name="預設段落字型" style:family="text">
      <style:text-properties fo:font-style="italic" style:font-style-asian="italic"/>
    </style:style>
    <style:style style:name="T218" style:parent-style-name="預設段落字型" style:family="text">
      <style:text-properties fo:font-style="italic" style:font-style-asian="italic"/>
    </style:style>
    <style:style style:name="T219" style:parent-style-name="預設段落字型" style:family="text">
      <style:text-properties fo:font-style="italic" style:font-style-asian="italic"/>
    </style:style>
    <style:style style:name="P220" style:parent-style-name="國中題目" style:family="paragraph"/>
    <style:style style:name="T221" style:parent-style-name="預設段落字型" style:family="text">
      <style:text-properties style:font-name="標楷體" style:font-name-asian="標楷體"/>
    </style:style>
    <style:style style:name="P222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223" style:parent-style-name="國中題目" style:family="paragraph"/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fo:font-style="italic" style:font-style-asian="italic" style:text-position="super 66.6%"/>
    </style:style>
    <style:style style:name="T226" style:parent-style-name="預設段落字型" style:family="text">
      <style:text-properties fo:font-style="italic" style:font-style-asian="italic"/>
    </style:style>
    <style:style style:name="P227" style:parent-style-name="國中題目" style:family="paragraph"/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fo:font-style="italic" style:font-style-asian="italic"/>
    </style:style>
    <style:style style:name="T230" style:parent-style-name="預設段落字型" style:family="text">
      <style:text-properties fo:font-style="italic" style:font-style-asian="italic"/>
    </style:style>
    <style:style style:name="T231" style:parent-style-name="預設段落字型" style:family="text">
      <style:text-properties fo:font-style="italic" style:font-style-asian="italic"/>
    </style:style>
    <style:style style:name="T232" style:parent-style-name="預設段落字型" style:family="text">
      <style:text-properties fo:font-style="italic" style:font-style-asian="italic"/>
    </style:style>
    <style:style style:name="T233" style:parent-style-name="預設段落字型" style:family="text">
      <style:text-properties fo:font-style="italic" style:font-style-asian="italic"/>
    </style:style>
    <style:style style:name="T234" style:parent-style-name="預設段落字型" style:family="text">
      <style:text-properties fo:font-style="italic" style:font-style-asian="italic"/>
    </style:style>
    <style:style style:name="T235" style:parent-style-name="預設段落字型" style:family="text">
      <style:text-properties fo:font-style="italic" style:font-style-asian="italic"/>
    </style:style>
    <style:style style:name="T236" style:parent-style-name="預設段落字型" style:family="text">
      <style:text-properties fo:font-style="italic" style:font-style-asian="italic"/>
    </style:style>
    <style:style style:name="T237" style:parent-style-name="預設段落字型" style:family="text">
      <style:text-properties fo:font-style="italic" style:font-style-asian="italic"/>
    </style:style>
    <style:style style:name="T238" style:parent-style-name="預設段落字型" style:family="text">
      <style:text-properties fo:font-style="italic" style:font-style-asian="italic"/>
    </style:style>
    <style:style style:name="T239" style:parent-style-name="預設段落字型" style:family="text">
      <style:text-properties fo:font-style="italic" style:font-style-asian="italic"/>
    </style:style>
    <style:style style:name="T240" style:parent-style-name="預設段落字型" style:family="text">
      <style:text-properties fo:font-style="italic" style:font-style-asian="italic"/>
    </style:style>
    <style:style style:name="T241" style:parent-style-name="預設段落字型" style:family="text">
      <style:text-properties fo:font-style="italic" style:font-style-asian="italic"/>
    </style:style>
    <style:style style:name="T242" style:parent-style-name="預設段落字型" style:family="text">
      <style:text-properties fo:font-style="italic" style:font-style-asian="italic"/>
    </style:style>
    <style:style style:name="P243" style:parent-style-name="國中題目" style:family="paragraph"/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fo:font-style="italic" style:font-style-asian="italic"/>
    </style:style>
    <style:style style:name="T246" style:parent-style-name="預設段落字型" style:family="text">
      <style:text-properties fo:font-style="italic" style:font-style-asian="italic"/>
    </style:style>
    <style:style style:name="T247" style:parent-style-name="預設段落字型" style:family="text">
      <style:text-properties fo:font-style="italic" style:font-style-asian="italic"/>
    </style:style>
    <style:style style:name="T248" style:parent-style-name="預設段落字型" style:family="text">
      <style:text-properties fo:font-style="italic" style:font-style-asian="italic"/>
    </style:style>
    <style:style style:name="T249" style:parent-style-name="預設段落字型" style:family="text">
      <style:text-properties fo:font-style="italic" style:font-style-asian="italic"/>
    </style:style>
    <style:style style:name="T250" style:parent-style-name="預設段落字型" style:family="text">
      <style:text-properties fo:font-style="italic" style:font-style-asian="italic"/>
    </style:style>
    <style:style style:name="T251" style:parent-style-name="預設段落字型" style:family="text">
      <style:text-properties fo:font-style="italic" style:font-style-asian="italic"/>
    </style:style>
    <style:style style:name="T252" style:parent-style-name="預設段落字型" style:family="text">
      <style:text-properties fo:font-style="italic" style:font-style-asian="italic"/>
    </style:style>
    <style:style style:name="T253" style:parent-style-name="預設段落字型" style:family="text">
      <style:text-properties fo:font-style="italic" style:font-style-asian="italic"/>
    </style:style>
    <style:style style:name="T254" style:parent-style-name="預設段落字型" style:family="text">
      <style:text-properties fo:font-style="italic" style:font-style-asian="italic"/>
    </style:style>
    <style:style style:name="T255" style:parent-style-name="預設段落字型" style:family="text">
      <style:text-properties fo:font-style="italic" style:font-style-asian="italic"/>
    </style:style>
    <style:style style:name="T256" style:parent-style-name="預設段落字型" style:family="text">
      <style:text-properties fo:font-style="italic" style:font-style-asian="italic"/>
    </style:style>
    <style:style style:name="T257" style:parent-style-name="預設段落字型" style:family="text">
      <style:text-properties fo:font-style="italic" style:font-style-asian="italic"/>
    </style:style>
    <style:style style:name="T258" style:parent-style-name="預設段落字型" style:family="text">
      <style:text-properties fo:font-style="italic" style:font-style-asian="italic"/>
    </style:style>
    <style:style style:name="P259" style:parent-style-name="國中題目" style:family="paragraph"/>
    <style:style style:name="T260" style:parent-style-name="預設段落字型" style:family="text">
      <style:text-properties style:font-name="標楷體" style:font-name-asian="標楷體"/>
    </style:style>
    <style:style style:name="P261" style:parent-style-name="國中題目" style:family="paragraph"/>
    <style:style style:name="T262" style:parent-style-name="預設段落字型" style:family="text">
      <style:text-properties style:font-name="標楷體" style:font-name-asian="標楷體"/>
    </style:style>
    <style:style style:name="P263" style:parent-style-name="國中題目" style:family="paragraph"/>
    <style:style style:name="T264" style:parent-style-name="預設段落字型" style:family="text">
      <style:text-properties style:font-name="標楷體" style:font-name-asian="標楷體"/>
    </style:style>
    <style:style style:name="P265" style:parent-style-name="國中題目" style:family="paragraph"/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fo:font-style="italic" style:font-style-asian="italic"/>
    </style:style>
    <style:style style:name="T268" style:parent-style-name="預設段落字型" style:family="text">
      <style:text-properties fo:font-style="italic" style:font-style-asian="italic"/>
    </style:style>
    <style:style style:name="T269" style:parent-style-name="預設段落字型" style:family="text">
      <style:text-properties fo:font-style="italic" style:font-style-asian="italic"/>
    </style:style>
    <style:style style:name="T270" style:parent-style-name="預設段落字型" style:family="text">
      <style:text-properties fo:font-style="italic" style:font-style-asian="italic"/>
    </style:style>
    <style:style style:name="T271" style:parent-style-name="預設段落字型" style:family="text">
      <style:text-properties fo:font-style="italic" style:font-style-asian="italic"/>
    </style:style>
    <style:style style:name="T272" style:parent-style-name="預設段落字型" style:family="text">
      <style:text-properties fo:font-style="italic" style:font-style-asian="italic"/>
    </style:style>
    <style:style style:name="T273" style:parent-style-name="預設段落字型" style:family="text">
      <style:text-properties fo:font-style="italic" style:font-style-asian="italic"/>
    </style:style>
    <style:style style:name="T274" style:parent-style-name="預設段落字型" style:family="text">
      <style:text-properties fo:font-style="italic" style:font-style-asian="italic"/>
    </style:style>
    <style:style style:name="T275" style:parent-style-name="預設段落字型" style:family="text">
      <style:text-properties fo:font-style="italic" style:font-style-asian="italic"/>
    </style:style>
    <style:style style:name="T276" style:parent-style-name="預設段落字型" style:family="text">
      <style:text-properties fo:font-style="italic" style:font-style-asian="italic"/>
    </style:style>
    <style:style style:name="T277" style:parent-style-name="預設段落字型" style:family="text">
      <style:text-properties fo:font-style="italic" style:font-style-asian="italic"/>
    </style:style>
    <style:style style:name="T278" style:parent-style-name="預設段落字型" style:family="text">
      <style:text-properties fo:font-style="italic" style:font-style-asian="italic"/>
    </style:style>
    <style:style style:name="T279" style:parent-style-name="預設段落字型" style:family="text">
      <style:text-properties fo:font-style="italic" style:font-style-asian="italic"/>
    </style:style>
    <style:style style:name="T280" style:parent-style-name="預設段落字型" style:family="text">
      <style:text-properties fo:font-style="italic" style:font-style-asian="italic"/>
    </style:style>
    <style:style style:name="P281" style:parent-style-name="國中題目" style:family="paragraph"/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fo:font-style="italic" style:font-style-asian="italic"/>
    </style:style>
    <style:style style:name="T284" style:parent-style-name="預設段落字型" style:family="text">
      <style:text-properties fo:font-style="italic" style:font-style-asian="italic"/>
    </style:style>
    <style:style style:name="T285" style:parent-style-name="預設段落字型" style:family="text">
      <style:text-properties fo:font-style="italic" style:font-style-asian="italic"/>
    </style:style>
    <style:style style:name="T286" style:parent-style-name="預設段落字型" style:family="text">
      <style:text-properties fo:font-style="italic" style:font-style-asian="italic"/>
    </style:style>
    <style:style style:name="T287" style:parent-style-name="預設段落字型" style:family="text">
      <style:text-properties fo:font-style="italic" style:font-style-asian="italic"/>
    </style:style>
    <style:style style:name="T288" style:parent-style-name="預設段落字型" style:family="text">
      <style:text-properties fo:font-style="italic" style:font-style-asian="italic"/>
    </style:style>
    <style:style style:name="T289" style:parent-style-name="預設段落字型" style:family="text">
      <style:text-properties fo:font-style="italic" style:font-style-asian="italic"/>
    </style:style>
    <style:style style:name="T290" style:parent-style-name="預設段落字型" style:family="text">
      <style:text-properties fo:font-style="italic" style:font-style-asian="italic"/>
    </style:style>
    <style:style style:name="T291" style:parent-style-name="預設段落字型" style:family="text">
      <style:text-properties fo:font-style="italic" style:font-style-asian="italic"/>
    </style:style>
    <style:style style:name="T292" style:parent-style-name="預設段落字型" style:family="text">
      <style:text-properties fo:font-style="italic" style:font-style-asian="italic"/>
    </style:style>
    <style:style style:name="T293" style:parent-style-name="預設段落字型" style:family="text">
      <style:text-properties fo:font-style="italic" style:font-style-asian="italic"/>
    </style:style>
    <style:style style:name="T294" style:parent-style-name="預設段落字型" style:family="text">
      <style:text-properties fo:font-style="italic" style:font-style-asian="italic"/>
    </style:style>
    <style:style style:name="T295" style:parent-style-name="預設段落字型" style:family="text">
      <style:text-properties fo:font-style="italic" style:font-style-asian="italic"/>
    </style:style>
    <style:style style:name="T296" style:parent-style-name="預設段落字型" style:family="text">
      <style:text-properties fo:font-style="italic" style:font-style-asian="italic"/>
    </style:style>
    <style:style style:name="P297" style:parent-style-name="國中題目" style:family="paragraph"/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fo:font-style="italic" style:font-style-asian="italic"/>
    </style:style>
    <style:style style:name="T300" style:parent-style-name="預設段落字型" style:family="text">
      <style:text-properties fo:font-style="italic" style:font-style-asian="italic"/>
    </style:style>
    <style:style style:name="T301" style:parent-style-name="預設段落字型" style:family="text">
      <style:text-properties fo:font-style="italic" style:font-style-asian="italic"/>
    </style:style>
    <style:style style:name="T302" style:parent-style-name="預設段落字型" style:family="text">
      <style:text-properties fo:font-style="italic" style:font-style-asian="italic"/>
    </style:style>
    <style:style style:name="P303" style:parent-style-name="國中題目" style:family="paragraph"/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text-position="super 66.6%"/>
    </style:style>
    <style:style style:name="P306" style:parent-style-name="內文" style:family="paragraph">
      <style:paragraph-properties style:snap-to-layout-grid="false" fo:text-align="center"/>
    </style:style>
    <style:style style:name="P307" style:parent-style-name="內文" style:family="paragraph">
      <style:paragraph-properties fo:break-before="page" style:snap-to-layout-grid="false" fo:text-align="center"/>
    </style:style>
    <style:style style:name="T30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15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316" style:parent-style-name="國中題目" style:family="paragraph"/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19" style:parent-style-name="國中題目" style:family="paragraph"/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322" style:parent-style-name="國中題目" style:family="paragraph"/>
    <style:style style:name="T323" style:parent-style-name="預設段落字型" style:family="text">
      <style:text-properties style:font-name="標楷體" style:font-name-asian="標楷體"/>
    </style:style>
    <style:style style:name="P324" style:parent-style-name="國中題目" style:family="paragraph"/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327" style:parent-style-name="國中題目" style:family="paragraph"/>
    <style:style style:name="T328" style:parent-style-name="預設段落字型" style:family="text">
      <style:text-properties style:font-name="標楷體" style:font-name-asian="標楷體"/>
    </style:style>
    <style:style style:name="T329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330" style:parent-style-name="國中題目" style:family="paragraph"/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333" style:parent-style-name="國中題目" style:family="paragraph"/>
    <style:style style:name="T334" style:parent-style-name="預設段落字型" style:family="text">
      <style:text-properties style:font-name="標楷體" style:font-name-asian="標楷體"/>
    </style:style>
    <style:style style:name="P335" style:parent-style-name="國中題目" style:family="paragraph"/>
    <style:style style:name="T336" style:parent-style-name="預設段落字型" style:family="text">
      <style:text-properties style:font-name="標楷體" style:font-name-asian="標楷體"/>
    </style:style>
    <style:style style:name="T337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338" style:parent-style-name="國中題目" style:family="paragraph"/>
    <style:style style:name="T339" style:parent-style-name="預設段落字型" style:family="text">
      <style:text-properties style:font-name="標楷體" style:font-name-asian="標楷體"/>
    </style:style>
    <style:style style:name="P340" style:parent-style-name="國中題目" style:family="paragraph"/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43" style:parent-style-name="國中題目" style:family="paragraph"/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346" style:parent-style-name="國中題目" style:family="paragraph"/>
    <style:style style:name="T347" style:parent-style-name="預設段落字型" style:family="text">
      <style:text-properties style:font-name="標楷體" style:font-name-asian="標楷體"/>
    </style:style>
    <style:style style:name="P348" style:parent-style-name="國中題目" style:family="paragraph"/>
    <style:style style:name="T349" style:parent-style-name="預設段落字型" style:family="text">
      <style:text-properties style:font-name="標楷體" style:font-name-asian="標楷體"/>
    </style:style>
    <style:style style:name="P350" style:parent-style-name="國中題目" style:family="paragraph"/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fo:font-style="italic" style:font-style-asian="italic"/>
    </style:style>
    <style:style style:name="T353" style:parent-style-name="預設段落字型" style:family="text">
      <style:text-properties fo:font-style="italic" style:font-style-asian="italic"/>
    </style:style>
    <style:style style:name="T354" style:parent-style-name="預設段落字型" style:family="text">
      <style:text-properties fo:font-style="italic" style:font-style-asian="italic"/>
    </style:style>
    <style:style style:name="T35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356" style:parent-style-name="預設段落字型" style:family="text">
      <style:text-properties fo:font-style="italic" style:font-style-asian="italic"/>
    </style:style>
    <style:style style:name="T357" style:parent-style-name="預設段落字型" style:family="text">
      <style:text-properties fo:font-style="italic" style:font-style-asian="italic"/>
    </style:style>
    <style:style style:name="T358" style:parent-style-name="預設段落字型" style:family="text">
      <style:text-properties fo:font-style="italic" style:font-style-asian="italic"/>
    </style:style>
    <style:style style:name="T359" style:parent-style-name="預設段落字型" style:family="text">
      <style:text-properties fo:font-style="italic" style:font-style-asian="italic"/>
    </style:style>
    <style:style style:name="T360" style:parent-style-name="預設段落字型" style:family="text">
      <style:text-properties fo:font-style="italic" style:font-style-asian="italic"/>
    </style:style>
    <style:style style:name="T361" style:parent-style-name="預設段落字型" style:family="text">
      <style:text-properties fo:font-style="italic" style:font-style-asian="italic"/>
    </style:style>
    <style:style style:name="T362" style:parent-style-name="預設段落字型" style:family="text">
      <style:text-properties fo:font-style="italic" style:font-style-asian="italic"/>
    </style:style>
    <style:style style:name="T363" style:parent-style-name="預設段落字型" style:family="text">
      <style:text-properties fo:font-style="italic" style:font-style-asian="italic"/>
    </style:style>
    <style:style style:name="T364" style:parent-style-name="預設段落字型" style:family="text">
      <style:text-properties fo:font-style="italic" style:font-style-asian="italic"/>
    </style:style>
    <style:style style:name="T365" style:parent-style-name="預設段落字型" style:family="text">
      <style:text-properties fo:font-style="italic" style:font-style-asian="italic"/>
    </style:style>
    <style:style style:name="T366" style:parent-style-name="預設段落字型" style:family="text">
      <style:text-properties fo:font-style="italic" style:font-style-asian="italic"/>
    </style:style>
    <style:style style:name="T367" style:parent-style-name="預設段落字型" style:family="text">
      <style:text-properties fo:font-style="italic" style:font-style-asian="italic"/>
    </style:style>
    <style:style style:name="T368" style:parent-style-name="預設段落字型" style:family="text">
      <style:text-properties fo:font-style="italic" style:font-style-asian="italic"/>
    </style:style>
    <style:style style:name="T369" style:parent-style-name="預設段落字型" style:family="text">
      <style:text-properties fo:font-style="italic" style:font-style-asian="italic"/>
    </style:style>
    <style:style style:name="P370" style:parent-style-name="國中題目" style:family="paragraph"/>
    <style:style style:name="T371" style:parent-style-name="預設段落字型" style:family="text">
      <style:text-properties style:font-name="標楷體" style:font-name-asian="標楷體"/>
    </style:style>
    <style:style style:name="T372" style:parent-style-name="預設段落字型" style:family="text">
      <style:text-properties style:text-position="super 66.6%"/>
    </style:style>
    <style:style style:name="T373" style:parent-style-name="預設段落字型" style:family="text">
      <style:text-properties style:text-position="super 66.6%"/>
    </style:style>
    <style:style style:name="T374" style:parent-style-name="預設段落字型" style:family="text">
      <style:text-properties fo:font-style="italic" style:font-style-asian="italic"/>
    </style:style>
    <style:style style:name="T375" style:parent-style-name="預設段落字型" style:family="text">
      <style:text-properties fo:font-style="italic" style:font-style-asian="italic"/>
    </style:style>
    <style:style style:name="T376" style:parent-style-name="預設段落字型" style:family="text">
      <style:text-properties fo:font-style="italic" style:font-style-asian="italic"/>
    </style:style>
    <style:style style:name="T377" style:parent-style-name="預設段落字型" style:family="text">
      <style:text-properties fo:font-style="italic" style:font-style-asian="italic"/>
    </style:style>
    <style:style style:name="P378" style:parent-style-name="國中題目" style:family="paragraph"/>
    <style:style style:name="T379" style:parent-style-name="預設段落字型" style:family="text">
      <style:text-properties style:font-name="標楷體" style:font-name-asian="標楷體"/>
    </style:style>
    <style:style style:name="P380" style:parent-style-name="國中題目" style:family="paragraph"/>
    <style:style style:name="T381" style:parent-style-name="預設段落字型" style:family="text">
      <style:text-properties style:font-name="標楷體" style:font-name-asian="標楷體"/>
    </style:style>
    <style:style style:name="P382" style:parent-style-name="國中題目" style:family="paragraph"/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text-position="super 66.6%"/>
    </style:style>
    <style:style style:name="T385" style:parent-style-name="預設段落字型" style:family="text">
      <style:text-properties style:text-position="super 66.6%"/>
    </style:style>
    <style:style style:name="T386" style:parent-style-name="預設段落字型" style:family="text">
      <style:text-properties style:text-position="super 66.6%"/>
    </style:style>
    <style:style style:name="P387" style:parent-style-name="國中題目" style:family="paragraph"/>
    <style:style style:name="T388" style:parent-style-name="預設段落字型" style:family="text">
      <style:text-properties style:font-name="標楷體" style:font-name-asian="標楷體"/>
    </style:style>
    <style:style style:name="P389" style:parent-style-name="國中題目" style:family="paragraph"/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392" style:parent-style-name="國中題目" style:family="paragraph"/>
    <style:style style:name="T393" style:parent-style-name="預設段落字型" style:family="text">
      <style:text-properties style:font-name="標楷體" style:font-name-asian="標楷體"/>
    </style:style>
    <style:style style:name="T394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395" style:parent-style-name="預設段落字型" style:family="text">
      <style:text-properties style:text-position="super 66.6%"/>
    </style:style>
    <style:style style:name="T396" style:parent-style-name="預設段落字型" style:family="text">
      <style:text-properties style:text-position="super 66.6%"/>
    </style:style>
    <style:style style:name="T397" style:parent-style-name="預設段落字型" style:family="text">
      <style:text-properties fo:language="pt" fo:country="BR"/>
    </style:style>
    <style:style style:name="T398" style:parent-style-name="預設段落字型" style:family="text">
      <style:text-properties style:text-position="super 66.6%" fo:language="pt" fo:country="BR"/>
    </style:style>
    <style:style style:name="T399" style:parent-style-name="預設段落字型" style:family="text">
      <style:text-properties fo:language="pt" fo:country="BR"/>
    </style:style>
    <style:style style:name="T400" style:parent-style-name="預設段落字型" style:family="text">
      <style:text-properties fo:language="pt" fo:country="BR"/>
    </style:style>
    <style:style style:name="T401" style:parent-style-name="預設段落字型" style:family="text">
      <style:text-properties style:text-position="super 66.6%" fo:language="pt" fo:country="BR"/>
    </style:style>
    <style:style style:name="T402" style:parent-style-name="預設段落字型" style:family="text">
      <style:text-properties fo:language="pt" fo:country="BR"/>
    </style:style>
    <style:style style:name="T403" style:parent-style-name="預設段落字型" style:family="text">
      <style:text-properties fo:language="pt" fo:country="BR"/>
    </style:style>
    <style:style style:name="T404" style:parent-style-name="預設段落字型" style:family="text">
      <style:text-properties fo:language="pt" fo:country="BR"/>
    </style:style>
    <style:style style:name="T405" style:parent-style-name="預設段落字型" style:family="text">
      <style:text-properties fo:language="pt" fo:country="BR"/>
    </style:style>
    <style:style style:name="T406" style:parent-style-name="預設段落字型" style:family="text">
      <style:text-properties style:text-position="super 66.6%" fo:language="pt" fo:country="BR"/>
    </style:style>
    <style:style style:name="T407" style:parent-style-name="預設段落字型" style:family="text">
      <style:text-properties fo:language="pt" fo:country="BR"/>
    </style:style>
    <style:style style:name="T408" style:parent-style-name="預設段落字型" style:family="text">
      <style:text-properties fo:language="pt" fo:country="BR"/>
    </style:style>
    <style:style style:name="T409" style:parent-style-name="預設段落字型" style:family="text">
      <style:text-properties style:text-position="super 66.6%" fo:language="pt" fo:country="BR"/>
    </style:style>
    <style:style style:name="T410" style:parent-style-name="預設段落字型" style:family="text">
      <style:text-properties fo:language="pt" fo:country="BR"/>
    </style:style>
    <style:style style:name="T411" style:parent-style-name="預設段落字型" style:family="text">
      <style:text-properties fo:language="pt" fo:country="BR"/>
    </style:style>
    <style:style style:name="T412" style:parent-style-name="預設段落字型" style:family="text">
      <style:text-properties fo:language="pt" fo:country="BR"/>
    </style:style>
    <style:style style:name="P413" style:parent-style-name="國中題目" style:family="paragraph"/>
    <style:style style:name="T414" style:parent-style-name="預設段落字型" style:family="text">
      <style:text-properties style:font-name="標楷體" style:font-name-asian="標楷體"/>
    </style:style>
    <style:style style:name="P415" style:parent-style-name="國中題目" style:family="paragraph"/>
    <style:style style:name="T416" style:parent-style-name="預設段落字型" style:family="text">
      <style:text-properties style:font-name="標楷體" style:font-name-asian="標楷體"/>
    </style:style>
    <style:style style:name="P417" style:parent-style-name="國中題目" style:family="paragraph"/>
    <style:style style:name="T418" style:parent-style-name="預設段落字型" style:family="text">
      <style:text-properties style:font-name="標楷體" style:font-name-asian="標楷體"/>
    </style:style>
    <style:style style:name="P419" style:parent-style-name="國中題目" style:family="paragraph"/>
    <style:style style:name="T420" style:parent-style-name="預設段落字型" style:family="text">
      <style:text-properties style:font-name="標楷體" style:font-name-asian="標楷體"/>
    </style:style>
    <style:style style:name="P421" style:parent-style-name="國中題目" style:family="paragraph"/>
    <style:style style:name="T422" style:parent-style-name="預設段落字型" style:family="text">
      <style:text-properties style:font-name="標楷體" style:font-name-asian="標楷體"/>
    </style:style>
    <style:style style:name="P423" style:parent-style-name="國中題目" style:family="paragraph"/>
    <style:style style:name="T424" style:parent-style-name="預設段落字型" style:family="text">
      <style:text-properties style:font-name="標楷體" style:font-name-asian="標楷體"/>
    </style:style>
    <style:style style:name="T425" style:parent-style-name="預設段落字型" style:family="text">
      <style:text-properties fo:font-style="italic" style:font-style-asian="italic"/>
    </style:style>
    <style:style style:name="T426" style:parent-style-name="預設段落字型" style:family="text">
      <style:text-properties style:text-position="super 66.6%"/>
    </style:style>
    <style:style style:name="T427" style:parent-style-name="預設段落字型" style:family="text">
      <style:text-properties style:text-position="super 66.6%"/>
    </style:style>
    <style:style style:name="T428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429" style:parent-style-name="預設段落字型" style:family="text">
      <style:text-properties fo:font-style="italic" style:font-style-asian="italic"/>
    </style:style>
    <style:style style:name="T430" style:parent-style-name="預設段落字型" style:family="text">
      <style:text-properties fo:language="pt" fo:country="BR"/>
    </style:style>
    <style:style style:name="T431" style:parent-style-name="預設段落字型" style:family="text">
      <style:text-properties style:text-position="super 66.6%" fo:language="pt" fo:country="BR"/>
    </style:style>
    <style:style style:name="T432" style:parent-style-name="預設段落字型" style:family="text">
      <style:text-properties fo:language="pt" fo:country="BR"/>
    </style:style>
    <style:style style:name="T433" style:parent-style-name="預設段落字型" style:family="text">
      <style:text-properties fo:language="pt" fo:country="BR"/>
    </style:style>
    <style:style style:name="T434" style:parent-style-name="預設段落字型" style:family="text">
      <style:text-properties fo:language="pt" fo:country="BR"/>
    </style:style>
    <style:style style:name="T435" style:parent-style-name="預設段落字型" style:family="text">
      <style:text-properties fo:language="pt" fo:country="BR"/>
    </style:style>
    <style:style style:name="T436" style:parent-style-name="預設段落字型" style:family="text">
      <style:text-properties fo:language="pt" fo:country="BR"/>
    </style:style>
    <style:style style:name="T437" style:parent-style-name="預設段落字型" style:family="text">
      <style:text-properties fo:language="pt" fo:country="BR"/>
    </style:style>
    <style:style style:name="T438" style:parent-style-name="預設段落字型" style:family="text">
      <style:text-properties style:text-position="super 66.6%" fo:language="pt" fo:country="BR"/>
    </style:style>
    <style:style style:name="T439" style:parent-style-name="預設段落字型" style:family="text">
      <style:text-properties fo:language="pt" fo:country="BR"/>
    </style:style>
    <style:style style:name="T440" style:parent-style-name="預設段落字型" style:family="text">
      <style:text-properties style:text-position="super 66.6%" fo:language="pt" fo:country="BR"/>
    </style:style>
    <style:style style:name="T441" style:parent-style-name="預設段落字型" style:family="text">
      <style:text-properties fo:language="pt" fo:country="BR"/>
    </style:style>
    <style:style style:name="P442" style:parent-style-name="國中題目" style:family="paragraph"/>
    <style:style style:name="T443" style:parent-style-name="預設段落字型" style:family="text">
      <style:text-properties style:font-name="標楷體" style:font-name-asian="標楷體"/>
    </style:style>
    <style:style style:name="P444" style:parent-style-name="國中題目" style:family="paragraph"/>
    <style:style style:name="T445" style:parent-style-name="預設段落字型" style:family="text">
      <style:text-properties style:font-name="標楷體" style:font-name-asian="標楷體"/>
    </style:style>
    <style:style style:name="P446" style:parent-style-name="國中題目" style:family="paragraph"/>
    <style:style style:name="T447" style:parent-style-name="預設段落字型" style:family="text">
      <style:text-properties style:font-name="標楷體" style:font-name-asian="標楷體"/>
    </style:style>
    <style:style style:name="P448" style:parent-style-name="國中題目" style:family="paragraph"/>
    <style:style style:name="T449" style:parent-style-name="預設段落字型" style:family="text">
      <style:text-properties style:font-name="標楷體" style:font-name-asian="標楷體"/>
    </style:style>
    <style:style style:name="T45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451" style:parent-style-name="國中題目" style:family="paragraph"/>
    <style:style style:name="T452" style:parent-style-name="預設段落字型" style:family="text">
      <style:text-properties style:font-name="標楷體" style:font-name-asian="標楷體"/>
    </style:style>
    <style:style style:name="P453" style:parent-style-name="國中題目" style:family="paragraph"/>
    <style:style style:name="T454" style:parent-style-name="預設段落字型" style:family="text">
      <style:text-properties style:font-name="標楷體" style:font-name-asian="標楷體"/>
    </style:style>
    <style:style style:name="P455" style:parent-style-name="國中題目" style:family="paragraph"/>
    <style:style style:name="T456" style:parent-style-name="預設段落字型" style:family="text">
      <style:text-properties style:font-name="標楷體" style:font-name-asian="標楷體"/>
    </style:style>
    <style:style style:name="P457" style:parent-style-name="國中題目" style:family="paragraph"/>
    <style:style style:name="T458" style:parent-style-name="預設段落字型" style:family="text">
      <style:text-properties style:font-name="標楷體" style:font-name-asian="標楷體"/>
    </style:style>
    <style:style style:name="P459" style:parent-style-name="國中題目" style:family="paragraph"/>
    <style:style style:name="T460" style:parent-style-name="預設段落字型" style:family="text">
      <style:text-properties style:font-name="標楷體" style:font-name-asian="標楷體"/>
    </style:style>
    <style:style style:name="P461" style:parent-style-name="國中題目" style:family="paragraph"/>
    <style:style style:name="T462" style:parent-style-name="預設段落字型" style:family="text">
      <style:text-properties style:font-name="標楷體" style:font-name-asian="標楷體"/>
    </style:style>
    <style:style style:name="P463" style:parent-style-name="國中題目" style:family="paragraph"/>
    <style:style style:name="T464" style:parent-style-name="預設段落字型" style:family="text">
      <style:text-properties style:font-name="標楷體" style:font-name-asian="標楷體"/>
    </style:style>
    <style:style style:name="P465" style:parent-style-name="國中題目" style:family="paragraph"/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fo:font-style="italic" style:font-style-asian="italic"/>
    </style:style>
    <style:style style:name="T468" style:parent-style-name="預設段落字型" style:family="text">
      <style:text-properties style:text-position="super 66.6%"/>
    </style:style>
    <style:style style:name="T469" style:parent-style-name="預設段落字型" style:family="text">
      <style:text-properties fo:font-style="italic" style:font-style-asian="italic"/>
    </style:style>
    <style:style style:name="T470" style:parent-style-name="預設段落字型" style:family="text">
      <style:text-properties style:text-position="super 66.6%"/>
    </style:style>
    <style:style style:name="T471" style:parent-style-name="預設段落字型" style:family="text">
      <style:text-properties style:text-position="super 66.6%"/>
    </style:style>
    <style:style style:name="T472" style:parent-style-name="預設段落字型" style:family="text">
      <style:text-properties fo:font-style="italic" style:font-style-asian="italic"/>
    </style:style>
    <style:style style:name="T473" style:parent-style-name="預設段落字型" style:family="text">
      <style:text-properties fo:font-style="italic" style:font-style-asian="italic"/>
    </style:style>
    <style:style style:name="T474" style:parent-style-name="預設段落字型" style:family="text">
      <style:text-properties fo:language="pt" fo:country="BR"/>
    </style:style>
    <style:style style:name="T475" style:parent-style-name="預設段落字型" style:family="text">
      <style:text-properties style:text-position="super 66.6%" fo:language="pt" fo:country="BR"/>
    </style:style>
    <style:style style:name="T476" style:parent-style-name="預設段落字型" style:family="text">
      <style:text-properties fo:language="pt" fo:country="BR"/>
    </style:style>
    <style:style style:name="T477" style:parent-style-name="預設段落字型" style:family="text">
      <style:text-properties fo:language="pt" fo:country="BR"/>
    </style:style>
    <style:style style:name="T478" style:parent-style-name="預設段落字型" style:family="text">
      <style:text-properties fo:language="pt" fo:country="BR"/>
    </style:style>
    <style:style style:name="T479" style:parent-style-name="預設段落字型" style:family="text">
      <style:text-properties fo:language="pt" fo:country="BR"/>
    </style:style>
    <style:style style:name="T480" style:parent-style-name="預設段落字型" style:family="text">
      <style:text-properties style:text-position="super 66.6%" fo:language="pt" fo:country="BR"/>
    </style:style>
    <style:style style:name="T481" style:parent-style-name="預設段落字型" style:family="text">
      <style:text-properties fo:language="pt" fo:country="BR"/>
    </style:style>
    <style:style style:name="T482" style:parent-style-name="預設段落字型" style:family="text">
      <style:text-properties fo:language="pt" fo:country="BR"/>
    </style:style>
    <style:style style:name="T483" style:parent-style-name="預設段落字型" style:family="text">
      <style:text-properties style:text-position="super 66.6%" fo:language="pt" fo:country="BR"/>
    </style:style>
    <style:style style:name="T484" style:parent-style-name="預設段落字型" style:family="text">
      <style:text-properties fo:language="pt" fo:country="BR"/>
    </style:style>
    <style:style style:name="T485" style:parent-style-name="預設段落字型" style:family="text">
      <style:text-properties fo:language="pt" fo:country="BR"/>
    </style:style>
    <style:style style:name="T486" style:parent-style-name="預設段落字型" style:family="text">
      <style:text-properties fo:language="pt" fo:country="BR"/>
    </style:style>
    <style:style style:name="T487" style:parent-style-name="預設段落字型" style:family="text">
      <style:text-properties fo:language="pt" fo:country="BR"/>
    </style:style>
    <style:style style:name="T488" style:parent-style-name="預設段落字型" style:family="text">
      <style:text-properties style:text-position="super 66.6%" fo:language="pt" fo:country="BR"/>
    </style:style>
    <style:style style:name="T489" style:parent-style-name="預設段落字型" style:family="text">
      <style:text-properties fo:language="pt" fo:country="BR"/>
    </style:style>
    <style:style style:name="T490" style:parent-style-name="預設段落字型" style:family="text">
      <style:text-properties fo:language="pt" fo:country="BR"/>
    </style:style>
    <style:style style:name="T491" style:parent-style-name="預設段落字型" style:family="text">
      <style:text-properties style:text-position="super 66.6%" fo:language="pt" fo:country="BR"/>
    </style:style>
    <style:style style:name="T492" style:parent-style-name="預設段落字型" style:family="text">
      <style:text-properties fo:language="pt" fo:country="BR"/>
    </style:style>
    <style:style style:name="T493" style:parent-style-name="預設段落字型" style:family="text">
      <style:text-properties style:text-position="super 66.6%" fo:language="pt" fo:country="BR"/>
    </style:style>
    <style:style style:name="T494" style:parent-style-name="預設段落字型" style:family="text">
      <style:text-properties fo:language="pt" fo:country="BR"/>
    </style:style>
    <style:style style:name="T495" style:parent-style-name="預設段落字型" style:family="text">
      <style:text-properties fo:language="pt" fo:country="BR"/>
    </style:style>
    <style:style style:name="P496" style:parent-style-name="國中題目" style:family="paragraph"/>
    <style:style style:name="T497" style:parent-style-name="預設段落字型" style:family="text">
      <style:text-properties style:font-name="標楷體" style:font-name-asian="標楷體"/>
    </style:style>
    <style:style style:name="T498" style:parent-style-name="預設段落字型" style:family="text">
      <style:text-properties fo:font-style="italic" style:font-style-asian="italic"/>
    </style:style>
    <style:style style:name="T499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500" style:parent-style-name="預設段落字型" style:family="text">
      <style:text-properties fo:font-style="italic" style:font-style-asian="italic"/>
    </style:style>
    <style:style style:name="T501" style:parent-style-name="預設段落字型" style:family="text">
      <style:text-properties fo:font-style="italic" style:font-style-asian="italic"/>
    </style:style>
    <style:style style:name="T502" style:parent-style-name="預設段落字型" style:family="text">
      <style:text-properties fo:font-style="italic" style:font-style-asian="italic"/>
    </style:style>
    <style:style style:name="T503" style:parent-style-name="預設段落字型" style:family="text">
      <style:text-properties fo:font-size="10pt" style:font-size-asian="10pt"/>
    </style:style>
    <style:style style:name="T504" style:parent-style-name="預設段落字型" style:family="text">
      <style:text-properties fo:font-style="italic" style:font-style-asian="italic"/>
    </style:style>
    <style:style style:name="T505" style:parent-style-name="預設段落字型" style:family="text">
      <style:text-properties fo:font-style="italic" style:font-style-asian="italic"/>
    </style:style>
    <style:style style:name="P506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507" style:parent-style-name="國中題目" style:family="paragraph"/>
    <style:style style:name="T508" style:parent-style-name="預設段落字型" style:family="text">
      <style:text-properties style:font-name="標楷體" style:font-name-asian="標楷體"/>
    </style:style>
    <style:style style:name="P509" style:parent-style-name="國中題目" style:family="paragraph"/>
    <style:style style:name="T510" style:parent-style-name="預設段落字型" style:family="text">
      <style:text-properties style:font-name="標楷體" style:font-name-asian="標楷體"/>
    </style:style>
    <style:style style:name="P511" style:parent-style-name="國中題目" style:family="paragraph"/>
    <style:style style:name="T512" style:parent-style-name="預設段落字型" style:family="text">
      <style:text-properties style:font-name="標楷體" style:font-name-asian="標楷體"/>
    </style:style>
    <style:style style:name="T513" style:parent-style-name="預設段落字型" style:family="text">
      <style:text-properties style:text-position="super 66.6%"/>
    </style:style>
    <style:style style:name="T514" style:parent-style-name="預設段落字型" style:family="text">
      <style:text-properties style:text-position="super 66.6%"/>
    </style:style>
    <style:style style:name="P515" style:parent-style-name="國中題目" style:family="paragraph"/>
    <style:style style:name="T516" style:parent-style-name="預設段落字型" style:family="text">
      <style:text-properties style:font-name="標楷體" style:font-name-asian="標楷體"/>
    </style:style>
    <style:style style:name="P517" style:parent-style-name="國中答案" style:family="paragraph"/>
    <style:style style:name="T518" style:parent-style-name="預設段落字型" style:family="text">
      <style:text-properties style:font-name="標楷體" style:font-name-asian="標楷體" style:use-window-font-color="true"/>
    </style:style>
    <style:style style:name="T519" style:parent-style-name="預設段落字型" style:family="text">
      <style:text-properties style:use-window-font-color="true"/>
    </style:style>
    <style:style style:name="T520" style:parent-style-name="預設段落字型" style:family="text">
      <style:text-properties style:use-window-font-color="true"/>
    </style:style>
    <style:style style:name="T521" style:parent-style-name="預設段落字型" style:family="text">
      <style:text-properties style:use-window-font-color="true"/>
    </style:style>
    <style:style style:name="T522" style:parent-style-name="預設段落字型" style:family="text">
      <style:text-properties style:use-window-font-color="true"/>
    </style:style>
    <style:style style:name="P523" style:parent-style-name="國中題目" style:family="paragraph"/>
    <style:style style:name="T524" style:parent-style-name="預設段落字型" style:family="text">
      <style:text-properties style:font-name="標楷體" style:font-name-asian="標楷體"/>
    </style:style>
    <style:style style:name="P525" style:parent-style-name="國中題目" style:family="paragraph"/>
    <style:style style:name="T526" style:parent-style-name="預設段落字型" style:family="text">
      <style:text-properties style:font-name="標楷體" style:font-name-asian="標楷體"/>
    </style:style>
    <style:style style:name="P527" style:parent-style-name="國中題目" style:family="paragraph"/>
    <style:style style:name="T528" style:parent-style-name="預設段落字型" style:family="text">
      <style:text-properties style:font-name="標楷體" style:font-name-asian="標楷體"/>
    </style:style>
    <style:style style:name="P529" style:parent-style-name="國中答案" style:family="paragraph"/>
    <style:style style:name="T530" style:parent-style-name="預設段落字型" style:family="text">
      <style:text-properties style:font-name="標楷體" style:font-name-asian="標楷體" style:use-window-font-color="true"/>
    </style:style>
    <style:style style:name="T531" style:parent-style-name="預設段落字型" style:family="text">
      <style:text-properties style:use-window-font-color="true"/>
    </style:style>
    <style:style style:name="T532" style:parent-style-name="預設段落字型" style:family="text">
      <style:text-properties style:use-window-font-color="true"/>
    </style:style>
    <style:style style:name="P533" style:parent-style-name="國中題目" style:family="paragraph"/>
    <style:style style:name="T534" style:parent-style-name="預設段落字型" style:family="text">
      <style:text-properties style:font-name="標楷體" style:font-name-asian="標楷體"/>
    </style:style>
    <style:style style:name="P535" style:parent-style-name="內文" style:family="paragraph">
      <style:paragraph-properties style:snap-to-layout-grid="false"/>
      <style:text-properties style:font-name="新細明體"/>
    </style:style>
    <style:style style:name="P536" style:parent-style-name="內文" style:family="paragraph">
      <style:paragraph-properties fo:break-before="page" style:snap-to-layout-grid="false" fo:text-align="center"/>
    </style:style>
    <style:style style:name="T53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38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539" style:parent-style-name="國中題目" style:family="paragraph"/>
    <style:style style:name="T540" style:parent-style-name="預設段落字型" style:family="text">
      <style:text-properties style:font-name="標楷體" style:font-name-asian="標楷體"/>
    </style:style>
    <style:style style:name="T541" style:parent-style-name="預設段落字型" style:family="text">
      <style:text-properties fo:font-style="italic" style:font-style-asian="italic"/>
    </style:style>
    <style:style style:name="T542" style:parent-style-name="預設段落字型" style:family="text">
      <style:text-properties fo:font-style="italic" style:font-style-asian="italic"/>
    </style:style>
    <style:style style:name="T543" style:parent-style-name="預設段落字型" style:family="text">
      <style:text-properties fo:font-style="italic" style:font-style-asian="italic"/>
    </style:style>
    <style:style style:name="T544" style:parent-style-name="預設段落字型" style:family="text">
      <style:text-properties fo:font-style="italic" style:font-style-asian="italic"/>
    </style:style>
    <style:style style:name="T545" style:parent-style-name="預設段落字型" style:family="text">
      <style:text-properties fo:font-style="italic" style:font-style-asian="italic"/>
    </style:style>
    <style:style style:name="T546" style:parent-style-name="預設段落字型" style:family="text">
      <style:text-properties fo:font-style="italic" style:font-style-asian="italic"/>
    </style:style>
    <style:style style:name="P547" style:parent-style-name="國中題目" style:family="paragraph"/>
    <style:style style:name="T548" style:parent-style-name="預設段落字型" style:family="text">
      <style:text-properties style:font-name="標楷體" style:font-name-asian="標楷體"/>
    </style:style>
    <style:style style:name="T549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550" style:parent-style-name="預設段落字型" style:family="text">
      <style:text-properties fo:font-style="italic" style:font-style-asian="italic"/>
    </style:style>
    <style:style style:name="T551" style:parent-style-name="預設段落字型" style:family="text">
      <style:text-properties fo:font-style="italic" style:font-style-asian="italic"/>
    </style:style>
    <style:style style:name="T552" style:parent-style-name="預設段落字型" style:family="text">
      <style:text-properties fo:font-style="italic" style:font-style-asian="italic"/>
    </style:style>
    <style:style style:name="T553" style:parent-style-name="預設段落字型" style:family="text">
      <style:text-properties fo:font-style="italic" style:font-style-asian="italic"/>
    </style:style>
    <style:style style:name="T554" style:parent-style-name="預設段落字型" style:family="text">
      <style:text-properties fo:font-style="italic" style:font-style-asian="italic"/>
    </style:style>
    <style:style style:name="T555" style:parent-style-name="預設段落字型" style:family="text">
      <style:text-properties fo:font-style="italic" style:font-style-asian="italic"/>
    </style:style>
    <style:style style:name="P556" style:parent-style-name="國中題目" style:family="paragraph"/>
    <style:style style:name="T557" style:parent-style-name="預設段落字型" style:family="text">
      <style:text-properties style:font-name="標楷體" style:font-name-asian="標楷體"/>
    </style:style>
    <style:style style:name="T558" style:parent-style-name="預設段落字型" style:family="text">
      <style:text-properties fo:font-style="italic" style:font-style-asian="italic"/>
    </style:style>
    <style:style style:name="T559" style:parent-style-name="預設段落字型" style:family="text">
      <style:text-properties fo:language="pt" fo:country="BR"/>
    </style:style>
    <style:style style:name="T560" style:parent-style-name="預設段落字型" style:family="text">
      <style:text-properties fo:font-style="italic" style:font-style-asian="italic" fo:language="pt" fo:country="BR"/>
    </style:style>
    <style:style style:name="T561" style:parent-style-name="預設段落字型" style:family="text">
      <style:text-properties fo:language="pt" fo:country="BR"/>
    </style:style>
    <style:style style:name="T562" style:parent-style-name="預設段落字型" style:family="text">
      <style:text-properties fo:language="pt" fo:country="BR"/>
    </style:style>
    <style:style style:name="T563" style:parent-style-name="預設段落字型" style:family="text">
      <style:text-properties fo:language="pt" fo:country="BR"/>
    </style:style>
    <style:style style:name="T564" style:parent-style-name="預設段落字型" style:family="text">
      <style:text-properties fo:font-style="italic" style:font-style-asian="italic" fo:language="pt" fo:country="BR"/>
    </style:style>
    <style:style style:name="T565" style:parent-style-name="預設段落字型" style:family="text">
      <style:text-properties fo:language="pt" fo:country="BR"/>
    </style:style>
    <style:style style:name="T566" style:parent-style-name="預設段落字型" style:family="text">
      <style:text-properties fo:language="pt" fo:country="BR"/>
    </style:style>
    <style:style style:name="T567" style:parent-style-name="預設段落字型" style:family="text">
      <style:text-properties fo:language="pt" fo:country="BR"/>
    </style:style>
    <style:style style:name="T568" style:parent-style-name="預設段落字型" style:family="text">
      <style:text-properties fo:language="pt" fo:country="BR"/>
    </style:style>
    <style:style style:name="T569" style:parent-style-name="預設段落字型" style:family="text">
      <style:text-properties fo:font-style="italic" style:font-style-asian="italic" fo:language="pt" fo:country="BR"/>
    </style:style>
    <style:style style:name="T570" style:parent-style-name="預設段落字型" style:family="text">
      <style:text-properties fo:language="pt" fo:country="BR"/>
    </style:style>
    <style:style style:name="P571" style:parent-style-name="國中題目" style:family="paragraph"/>
    <style:style style:name="T572" style:parent-style-name="預設段落字型" style:family="text">
      <style:text-properties style:font-name="標楷體" style:font-name-asian="標楷體" fo:language="pt" fo:country="BR"/>
    </style:style>
    <style:style style:name="T573" style:parent-style-name="預設段落字型" style:family="text">
      <style:text-properties fo:language="pt" fo:country="BR"/>
    </style:style>
    <style:style style:name="T574" style:parent-style-name="預設段落字型" style:family="text">
      <style:text-properties fo:font-style="italic" style:font-style-asian="italic" fo:language="pt" fo:country="BR"/>
    </style:style>
    <style:style style:name="T575" style:parent-style-name="預設段落字型" style:family="text">
      <style:text-properties fo:language="pt" fo:country="BR"/>
    </style:style>
    <style:style style:name="T576" style:parent-style-name="預設段落字型" style:family="text">
      <style:text-properties fo:font-style="italic" style:font-style-asian="italic" fo:language="pt" fo:country="BR"/>
    </style:style>
    <style:style style:name="T577" style:parent-style-name="預設段落字型" style:family="text">
      <style:text-properties fo:language="pt" fo:country="BR"/>
    </style:style>
    <style:style style:name="T578" style:parent-style-name="預設段落字型" style:family="text">
      <style:text-properties fo:language="pt" fo:country="BR"/>
    </style:style>
    <style:style style:name="T579" style:parent-style-name="預設段落字型" style:family="text">
      <style:text-properties fo:font-style="italic" style:font-style-asian="italic" fo:language="pt" fo:country="BR"/>
    </style:style>
    <style:style style:name="T580" style:parent-style-name="預設段落字型" style:family="text">
      <style:text-properties fo:language="pt" fo:country="BR"/>
    </style:style>
    <style:style style:name="T581" style:parent-style-name="預設段落字型" style:family="text">
      <style:text-properties fo:language="pt" fo:country="BR"/>
    </style:style>
    <style:style style:name="T582" style:parent-style-name="預設段落字型" style:family="text">
      <style:text-properties fo:language="pt" fo:country="BR"/>
    </style:style>
    <style:style style:name="T583" style:parent-style-name="預設段落字型" style:family="text">
      <style:text-properties fo:font-style="italic" style:font-style-asian="italic" fo:language="pt" fo:country="BR"/>
    </style:style>
    <style:style style:name="T584" style:parent-style-name="預設段落字型" style:family="text">
      <style:text-properties style:text-position="super 66.6%" fo:language="pt" fo:country="BR"/>
    </style:style>
    <style:style style:name="T585" style:parent-style-name="預設段落字型" style:family="text">
      <style:text-properties fo:language="pt" fo:country="BR"/>
    </style:style>
    <style:style style:name="T586" style:parent-style-name="預設段落字型" style:family="text">
      <style:text-properties fo:language="pt" fo:country="BR"/>
    </style:style>
    <style:style style:name="T587" style:parent-style-name="預設段落字型" style:family="text">
      <style:text-properties fo:font-style="italic" style:font-style-asian="italic" fo:language="pt" fo:country="BR"/>
    </style:style>
    <style:style style:name="T588" style:parent-style-name="預設段落字型" style:family="text">
      <style:text-properties fo:language="pt" fo:country="BR"/>
    </style:style>
    <style:style style:name="T589" style:parent-style-name="預設段落字型" style:family="text">
      <style:text-properties fo:language="pt" fo:country="BR"/>
    </style:style>
    <style:style style:name="T590" style:parent-style-name="預設段落字型" style:family="text">
      <style:text-properties fo:language="pt" fo:country="BR"/>
    </style:style>
    <style:style style:name="T591" style:parent-style-name="預設段落字型" style:family="text">
      <style:text-properties fo:language="pt" fo:country="BR"/>
    </style:style>
    <style:style style:name="T592" style:parent-style-name="預設段落字型" style:family="text">
      <style:text-properties fo:language="pt" fo:country="BR"/>
    </style:style>
    <style:style style:name="T593" style:parent-style-name="預設段落字型" style:family="text">
      <style:text-properties fo:font-style="italic" style:font-style-asian="italic" fo:language="pt" fo:country="BR"/>
    </style:style>
    <style:style style:name="P594" style:parent-style-name="國中題目" style:family="paragraph"/>
    <style:style style:name="T595" style:parent-style-name="預設段落字型" style:family="text">
      <style:text-properties style:font-name="標楷體" style:font-name-asian="標楷體"/>
    </style:style>
    <style:style style:name="T596" style:parent-style-name="預設段落字型" style:family="text">
      <style:text-properties fo:font-style="italic" style:font-style-asian="italic" fo:language="zh" fo:country="TW"/>
    </style:style>
    <style:style style:name="T597" style:parent-style-name="預設段落字型" style:family="text">
      <style:text-properties fo:language="zh" fo:country="TW"/>
    </style:style>
    <style:style style:name="T598" style:parent-style-name="預設段落字型" style:family="text">
      <style:text-properties fo:language="zh" fo:country="TW"/>
    </style:style>
    <style:style style:name="T599" style:parent-style-name="預設段落字型" style:family="text">
      <style:text-properties fo:language="zh" fo:country="TW"/>
    </style:style>
    <style:style style:name="T600" style:parent-style-name="預設段落字型" style:family="text">
      <style:text-properties fo:font-style="italic" style:font-style-asian="italic"/>
    </style:style>
    <style:style style:name="T601" style:parent-style-name="預設段落字型" style:family="text">
      <style:text-properties fo:font-style="italic" style:font-style-asian="italic"/>
    </style:style>
    <style:style style:name="T602" style:parent-style-name="預設段落字型" style:family="text">
      <style:text-properties fo:font-style="italic" style:font-style-asian="italic"/>
    </style:style>
    <style:style style:name="T603" style:parent-style-name="預設段落字型" style:family="text">
      <style:text-properties fo:font-style="italic" style:font-style-asian="italic"/>
    </style:style>
    <style:style style:name="T604" style:parent-style-name="預設段落字型" style:family="text">
      <style:text-properties fo:font-style="italic" style:font-style-asian="italic"/>
    </style:style>
    <style:style style:name="T605" style:parent-style-name="預設段落字型" style:family="text">
      <style:text-properties fo:font-style="italic" style:font-style-asian="italic"/>
    </style:style>
    <style:style style:name="P606" style:parent-style-name="國中題目" style:family="paragraph"/>
    <style:style style:name="T607" style:parent-style-name="預設段落字型" style:family="text">
      <style:text-properties style:font-name="標楷體" style:font-name-asian="標楷體"/>
    </style:style>
    <style:style style:name="T60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609" style:parent-style-name="預設段落字型" style:family="text">
      <style:text-properties fo:font-style="italic" style:font-style-asian="italic"/>
    </style:style>
    <style:style style:name="T610" style:parent-style-name="預設段落字型" style:family="text">
      <style:text-properties fo:font-style="italic" style:font-style-asian="italic"/>
    </style:style>
    <style:style style:name="T611" style:parent-style-name="預設段落字型" style:family="text">
      <style:text-properties fo:font-style="italic" style:font-style-asian="italic"/>
    </style:style>
    <style:style style:name="T612" style:parent-style-name="預設段落字型" style:family="text">
      <style:text-properties fo:font-style="italic" style:font-style-asian="italic"/>
    </style:style>
    <style:style style:name="T613" style:parent-style-name="預設段落字型" style:family="text">
      <style:text-properties fo:font-style="italic" style:font-style-asian="italic"/>
    </style:style>
    <style:style style:name="P614" style:parent-style-name="國中題目" style:family="paragraph"/>
    <style:style style:name="T615" style:parent-style-name="預設段落字型" style:family="text">
      <style:text-properties style:font-name="標楷體" style:font-name-asian="標楷體"/>
    </style:style>
    <style:style style:name="T616" style:parent-style-name="預設段落字型" style:family="text">
      <style:text-properties fo:language="zh" fo:country="TW"/>
    </style:style>
    <style:style style:name="T617" style:parent-style-name="預設段落字型" style:family="text">
      <style:text-properties fo:font-style="italic" style:font-style-asian="italic"/>
    </style:style>
    <style:style style:name="T618" style:parent-style-name="預設段落字型" style:family="text">
      <style:text-properties fo:language="zh" fo:country="TW"/>
    </style:style>
    <style:style style:name="P619" style:parent-style-name="國中題目" style:family="paragraph"/>
    <style:style style:name="T620" style:parent-style-name="預設段落字型" style:family="text">
      <style:text-properties style:font-name="標楷體" style:font-name-asian="標楷體"/>
    </style:style>
    <style:style style:name="T621" style:parent-style-name="預設段落字型" style:family="text">
      <style:text-properties fo:font-style="italic" style:font-style-asian="italic"/>
    </style:style>
    <style:style style:name="T622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623" style:parent-style-name="預設段落字型" style:family="text">
      <style:text-properties fo:font-style="italic" style:font-style-asian="italic"/>
    </style:style>
    <style:style style:name="T624" style:parent-style-name="預設段落字型" style:family="text">
      <style:text-properties fo:font-style="italic" style:font-style-asian="italic"/>
    </style:style>
    <style:style style:name="T625" style:parent-style-name="預設段落字型" style:family="text">
      <style:text-properties fo:font-style="italic" style:font-style-asian="italic"/>
    </style:style>
    <style:style style:name="T626" style:parent-style-name="預設段落字型" style:family="text">
      <style:text-properties fo:font-style="italic" style:font-style-asian="italic"/>
    </style:style>
    <style:style style:name="P627" style:parent-style-name="國中題目" style:family="paragraph"/>
    <style:style style:name="T628" style:parent-style-name="預設段落字型" style:family="text">
      <style:text-properties style:font-name="標楷體" style:font-name-asian="標楷體"/>
    </style:style>
    <style:style style:name="T629" style:parent-style-name="預設段落字型" style:family="text">
      <style:text-properties fo:font-style="italic" style:font-style-asian="italic"/>
    </style:style>
    <style:style style:name="T630" style:parent-style-name="預設段落字型" style:family="text">
      <style:text-properties fo:font-size="8pt" style:font-size-asian="8pt"/>
    </style:style>
    <style:style style:name="T631" style:parent-style-name="預設段落字型" style:family="text">
      <style:text-properties fo:font-style="italic" style:font-style-asian="italic" style:font-style-complex="italic"/>
    </style:style>
    <style:style style:name="P632" style:parent-style-name="國中題目" style:family="paragraph"/>
    <style:style style:name="T633" style:parent-style-name="預設段落字型" style:family="text">
      <style:text-properties style:font-name="標楷體" style:font-name-asian="標楷體"/>
    </style:style>
    <style:style style:name="T634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635" style:parent-style-name="預設段落字型" style:family="text">
      <style:text-properties fo:font-style="italic" style:font-style-asian="italic"/>
    </style:style>
    <style:style style:name="T636" style:parent-style-name="預設段落字型" style:family="text">
      <style:text-properties fo:font-style="italic" style:font-style-asian="italic"/>
    </style:style>
    <style:style style:name="T637" style:parent-style-name="預設段落字型" style:family="text">
      <style:text-properties fo:font-style="italic" style:font-style-asian="italic"/>
    </style:style>
    <style:style style:name="T638" style:parent-style-name="預設段落字型" style:family="text">
      <style:text-properties fo:font-style="italic" style:font-style-asian="italic"/>
    </style:style>
    <style:style style:name="T639" style:parent-style-name="預設段落字型" style:family="text">
      <style:text-properties fo:font-style="italic" style:font-style-asian="italic"/>
    </style:style>
    <style:style style:name="P640" style:parent-style-name="國中題目" style:family="paragraph"/>
    <style:style style:name="T641" style:parent-style-name="預設段落字型" style:family="text">
      <style:text-properties style:font-name="標楷體" style:font-name-asian="標楷體"/>
    </style:style>
    <style:style style:name="T642" style:parent-style-name="預設段落字型" style:family="text">
      <style:text-properties fo:language="zh" fo:country="TW"/>
    </style:style>
    <style:style style:name="T643" style:parent-style-name="預設段落字型" style:family="text">
      <style:text-properties fo:language="zh" fo:country="TW"/>
    </style:style>
    <style:style style:name="T644" style:parent-style-name="預設段落字型" style:family="text">
      <style:text-properties fo:font-style="italic" style:font-style-asian="italic" fo:language="zh" fo:country="TW"/>
    </style:style>
    <style:style style:name="T645" style:parent-style-name="預設段落字型" style:family="text">
      <style:text-properties fo:language="zh" fo:country="TW"/>
    </style:style>
    <style:style style:name="T646" style:parent-style-name="預設段落字型" style:family="text">
      <style:text-properties fo:language="zh" fo:country="TW"/>
    </style:style>
    <style:style style:name="T647" style:parent-style-name="預設段落字型" style:family="text">
      <style:text-properties fo:font-style="italic" style:font-style-asian="italic" fo:language="zh" fo:country="TW"/>
    </style:style>
    <style:style style:name="T648" style:parent-style-name="預設段落字型" style:family="text">
      <style:text-properties fo:language="zh" fo:country="TW"/>
    </style:style>
    <style:style style:name="T649" style:parent-style-name="預設段落字型" style:family="text">
      <style:text-properties fo:font-style="italic" style:font-style-asian="italic"/>
    </style:style>
    <style:style style:name="T650" style:parent-style-name="預設段落字型" style:family="text">
      <style:text-properties fo:font-style="italic" style:font-style-asian="italic"/>
    </style:style>
    <style:style style:name="T651" style:parent-style-name="預設段落字型" style:family="text">
      <style:text-properties fo:font-style="italic" style:font-style-asian="italic"/>
    </style:style>
    <style:style style:name="T652" style:parent-style-name="預設段落字型" style:family="text">
      <style:text-properties fo:font-style="italic" style:font-style-asian="italic"/>
    </style:style>
    <style:style style:name="T653" style:parent-style-name="預設段落字型" style:family="text">
      <style:text-properties fo:font-style="italic" style:font-style-asian="italic"/>
    </style:style>
    <style:style style:name="T654" style:parent-style-name="預設段落字型" style:family="text">
      <style:text-properties fo:font-style="italic" style:font-style-asian="italic"/>
    </style:style>
    <style:style style:name="T655" style:parent-style-name="預設段落字型" style:family="text">
      <style:text-properties fo:font-style="italic" style:font-style-asian="italic"/>
    </style:style>
    <style:style style:name="P656" style:parent-style-name="國中題目" style:family="paragraph"/>
    <style:style style:name="T657" style:parent-style-name="預設段落字型" style:family="text">
      <style:text-properties style:font-name="標楷體" style:font-name-asian="標楷體"/>
    </style:style>
    <style:style style:name="P658" style:parent-style-name="國中題目" style:family="paragraph"/>
    <style:style style:name="T659" style:parent-style-name="預設段落字型" style:family="text">
      <style:text-properties style:font-name="標楷體" style:font-name-asian="標楷體"/>
    </style:style>
    <style:style style:name="T66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661" style:parent-style-name="預設段落字型" style:family="text">
      <style:text-properties fo:font-style="italic" style:font-style-asian="italic"/>
    </style:style>
    <style:style style:name="T66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663" style:parent-style-name="預設段落字型" style:family="text">
      <style:text-properties fo:font-style="italic" style:font-style-asian="italic"/>
    </style:style>
    <style:style style:name="T664" style:parent-style-name="預設段落字型" style:family="text">
      <style:text-properties fo:font-style="italic" style:font-style-asian="italic"/>
    </style:style>
    <style:style style:name="T665" style:parent-style-name="預設段落字型" style:family="text">
      <style:text-properties fo:font-style="italic" style:font-style-asian="italic"/>
    </style:style>
    <style:style style:name="T666" style:parent-style-name="預設段落字型" style:family="text">
      <style:text-properties fo:font-style="italic" style:font-style-asian="italic"/>
    </style:style>
    <style:style style:name="P667" style:parent-style-name="國中題目" style:family="paragraph"/>
    <style:style style:name="T668" style:parent-style-name="預設段落字型" style:family="text">
      <style:text-properties style:font-name="標楷體" style:font-name-asian="標楷體"/>
    </style:style>
    <style:style style:name="T669" style:parent-style-name="預設段落字型" style:family="text">
      <style:text-properties fo:font-style="italic" style:font-style-asian="italic"/>
    </style:style>
    <style:style style:name="T670" style:parent-style-name="預設段落字型" style:family="text">
      <style:text-properties fo:font-style="italic" style:font-style-asian="italic"/>
    </style:style>
    <style:style style:name="T671" style:parent-style-name="預設段落字型" style:family="text">
      <style:text-properties fo:font-style="italic" style:font-style-asian="italic"/>
    </style:style>
    <style:style style:name="T672" style:parent-style-name="預設段落字型" style:family="text">
      <style:text-properties fo:font-style="italic" style:font-style-asian="italic"/>
    </style:style>
    <style:style style:name="T673" style:parent-style-name="預設段落字型" style:family="text">
      <style:text-properties fo:font-style="italic" style:font-style-asian="italic"/>
    </style:style>
    <style:style style:name="P674" style:parent-style-name="國中題目" style:family="paragraph"/>
    <style:style style:name="T675" style:parent-style-name="預設段落字型" style:family="text">
      <style:text-properties style:font-name="標楷體" style:font-name-asian="標楷體"/>
    </style:style>
    <style:style style:name="T676" style:parent-style-name="預設段落字型" style:family="text">
      <style:text-properties fo:font-style="italic" style:font-style-asian="italic"/>
    </style:style>
    <style:style style:name="T677" style:parent-style-name="預設段落字型" style:family="text">
      <style:text-properties fo:font-style="italic" style:font-style-asian="italic"/>
    </style:style>
    <style:style style:name="T678" style:parent-style-name="預設段落字型" style:family="text">
      <style:text-properties fo:font-style="italic" style:font-style-asian="italic"/>
    </style:style>
    <style:style style:name="T679" style:parent-style-name="預設段落字型" style:family="text">
      <style:text-properties fo:font-style="italic" style:font-style-asian="italic" style:font-style-complex="italic"/>
    </style:style>
    <style:style style:name="T680" style:parent-style-name="預設段落字型" style:family="text">
      <style:text-properties fo:font-style="italic" style:font-style-asian="italic" style:font-style-complex="italic"/>
    </style:style>
    <style:style style:name="T681" style:parent-style-name="預設段落字型" style:family="text">
      <style:text-properties style:text-position="super 66.6%"/>
    </style:style>
    <style:style style:name="T682" style:parent-style-name="預設段落字型" style:family="text">
      <style:text-properties fo:font-style="italic" style:font-style-asian="italic" style:font-style-complex="italic"/>
    </style:style>
    <style:style style:name="T683" style:parent-style-name="預設段落字型" style:family="text">
      <style:text-properties fo:font-style="italic" style:font-style-asian="italic" style:font-style-complex="italic"/>
    </style:style>
    <style:style style:name="T684" style:parent-style-name="預設段落字型" style:family="text">
      <style:text-properties style:text-position="super 66.6%"/>
    </style:style>
    <style:style style:name="T685" style:parent-style-name="預設段落字型" style:family="text">
      <style:text-properties fo:font-style="italic" style:font-style-asian="italic" style:font-style-complex="italic"/>
    </style:style>
    <style:style style:name="T686" style:parent-style-name="預設段落字型" style:family="text">
      <style:text-properties fo:font-style="italic" style:font-style-asian="italic" style:font-style-complex="italic"/>
    </style:style>
    <style:style style:name="T687" style:parent-style-name="預設段落字型" style:family="text">
      <style:text-properties style:text-position="super 66.6%"/>
    </style:style>
    <style:style style:name="T688" style:parent-style-name="預設段落字型" style:family="text">
      <style:text-properties fo:font-style="italic" style:font-style-asian="italic" style:font-style-complex="italic"/>
    </style:style>
    <style:style style:name="T689" style:parent-style-name="預設段落字型" style:family="text">
      <style:text-properties fo:font-style="italic" style:font-style-asian="italic" style:font-style-complex="italic"/>
    </style:style>
    <style:style style:name="T690" style:parent-style-name="預設段落字型" style:family="text">
      <style:text-properties style:text-position="super 66.6%"/>
    </style:style>
    <style:style style:name="P691" style:parent-style-name="國中題目" style:family="paragraph"/>
    <style:style style:name="T692" style:parent-style-name="預設段落字型" style:family="text">
      <style:text-properties style:font-name="標楷體" style:font-name-asian="標楷體"/>
    </style:style>
    <style:style style:name="T693" style:parent-style-name="預設段落字型" style:family="text">
      <style:text-properties fo:font-style="italic" style:font-style-asian="italic"/>
    </style:style>
    <style:style style:name="T694" style:parent-style-name="預設段落字型" style:family="text">
      <style:text-properties fo:font-style="italic" style:font-style-asian="italic"/>
    </style:style>
    <style:style style:name="T695" style:parent-style-name="預設段落字型" style:family="text">
      <style:text-properties fo:font-style="italic" style:font-style-asian="italic"/>
    </style:style>
    <style:style style:name="T696" style:parent-style-name="預設段落字型" style:family="text">
      <style:text-properties fo:font-style="italic" style:font-style-asian="italic"/>
    </style:style>
    <style:style style:name="T697" style:parent-style-name="預設段落字型" style:family="text">
      <style:text-properties fo:font-style="italic" style:font-style-asian="italic"/>
    </style:style>
    <style:style style:name="T698" style:parent-style-name="預設段落字型" style:family="text">
      <style:text-properties fo:font-style="italic" style:font-style-asian="italic"/>
    </style:style>
    <style:style style:name="T699" style:parent-style-name="預設段落字型" style:family="text">
      <style:text-properties fo:font-style="italic" style:font-style-asian="italic"/>
    </style:style>
    <style:style style:name="P700" style:parent-style-name="國中題目" style:family="paragraph"/>
    <style:style style:name="T701" style:parent-style-name="預設段落字型" style:family="text">
      <style:text-properties style:font-name="標楷體" style:font-name-asian="標楷體"/>
    </style:style>
    <style:style style:name="T702" style:parent-style-name="預設段落字型" style:family="text">
      <style:text-properties fo:language="pt" fo:country="BR"/>
    </style:style>
    <style:style style:name="T703" style:parent-style-name="預設段落字型" style:family="text">
      <style:text-properties fo:font-style="italic" style:font-style-asian="italic" fo:language="pt" fo:country="BR"/>
    </style:style>
    <style:style style:name="T704" style:parent-style-name="預設段落字型" style:family="text">
      <style:text-properties fo:language="pt" fo:country="BR"/>
    </style:style>
    <style:style style:name="T705" style:parent-style-name="預設段落字型" style:family="text">
      <style:text-properties fo:language="pt" fo:country="BR"/>
    </style:style>
    <style:style style:name="T706" style:parent-style-name="預設段落字型" style:family="text">
      <style:text-properties fo:font-style="italic" style:font-style-asian="italic" fo:language="pt" fo:country="BR"/>
    </style:style>
    <style:style style:name="T707" style:parent-style-name="預設段落字型" style:family="text">
      <style:text-properties fo:language="pt" fo:country="BR"/>
    </style:style>
    <style:style style:name="T708" style:parent-style-name="預設段落字型" style:family="text">
      <style:text-properties fo:language="pt" fo:country="BR"/>
    </style:style>
    <style:style style:name="T709" style:parent-style-name="預設段落字型" style:family="text">
      <style:text-properties fo:font-style="italic" style:font-style-asian="italic" fo:language="pt" fo:country="BR"/>
    </style:style>
    <style:style style:name="T710" style:parent-style-name="預設段落字型" style:family="text">
      <style:text-properties fo:language="pt" fo:country="BR"/>
    </style:style>
    <style:style style:name="T711" style:parent-style-name="預設段落字型" style:family="text">
      <style:text-properties fo:language="pt" fo:country="BR"/>
    </style:style>
    <style:style style:name="P712" style:parent-style-name="國中題目" style:family="paragraph"/>
    <style:style style:name="T713" style:parent-style-name="預設段落字型" style:family="text">
      <style:text-properties style:font-name="標楷體" style:font-name-asian="標楷體"/>
    </style:style>
    <style:style style:name="P714" style:parent-style-name="國中題目" style:family="paragraph"/>
    <style:style style:name="T715" style:parent-style-name="預設段落字型" style:family="text">
      <style:text-properties style:font-name="標楷體" style:font-name-asian="標楷體"/>
    </style:style>
    <style:style style:name="T716" style:parent-style-name="預設段落字型" style:family="text">
      <style:text-properties fo:language="zh" fo:country="TW"/>
    </style:style>
    <style:style style:name="T717" style:parent-style-name="預設段落字型" style:family="text">
      <style:text-properties style:text-underline-type="single" style:text-underline-style="solid" style:text-underline-width="auto" style:text-underline-mode="continuous" fo:language="zh" fo:country="TW"/>
    </style:style>
    <style:style style:name="T718" style:parent-style-name="預設段落字型" style:family="text">
      <style:text-properties fo:language="zh" fo:country="TW"/>
    </style:style>
    <style:style style:name="T719" style:parent-style-name="預設段落字型" style:family="text">
      <style:text-properties fo:language="zh" fo:country="TW"/>
    </style:style>
    <style:style style:name="T720" style:parent-style-name="預設段落字型" style:family="text">
      <style:text-properties fo:font-style="italic" style:font-style-asian="italic" fo:language="zh" fo:country="TW"/>
    </style:style>
    <style:style style:name="T721" style:parent-style-name="預設段落字型" style:family="text">
      <style:text-properties fo:language="zh" fo:country="TW"/>
    </style:style>
    <style:style style:name="T722" style:parent-style-name="預設段落字型" style:family="text">
      <style:text-properties fo:language="zh" fo:country="TW"/>
    </style:style>
    <style:style style:name="T723" style:parent-style-name="預設段落字型" style:family="text">
      <style:text-properties fo:language="zh" fo:country="TW"/>
    </style:style>
    <style:style style:name="T724" style:parent-style-name="預設段落字型" style:family="text">
      <style:text-properties fo:language="zh" fo:country="TW"/>
    </style:style>
    <style:style style:name="T725" style:parent-style-name="預設段落字型" style:family="text">
      <style:text-properties fo:font-style="italic" style:font-style-asian="italic" fo:language="zh" fo:country="TW"/>
    </style:style>
    <style:style style:name="T726" style:parent-style-name="預設段落字型" style:family="text">
      <style:text-properties fo:language="zh" fo:country="TW"/>
    </style:style>
    <style:style style:name="T727" style:parent-style-name="預設段落字型" style:family="text">
      <style:text-properties fo:language="zh" fo:country="TW"/>
    </style:style>
    <style:style style:name="T728" style:parent-style-name="預設段落字型" style:family="text">
      <style:text-properties fo:language="zh" fo:country="TW"/>
    </style:style>
    <style:style style:name="T729" style:parent-style-name="預設段落字型" style:family="text">
      <style:text-properties fo:language="zh" fo:country="TW"/>
    </style:style>
    <style:style style:name="T730" style:parent-style-name="預設段落字型" style:family="text">
      <style:text-properties fo:language="zh" fo:country="TW"/>
    </style:style>
    <style:style style:name="T731" style:parent-style-name="預設段落字型" style:family="text">
      <style:text-properties fo:language="zh" fo:country="TW"/>
    </style:style>
    <style:style style:name="T732" style:parent-style-name="預設段落字型" style:family="text">
      <style:text-properties fo:font-style="italic" style:font-style-asian="italic" fo:language="zh" fo:country="TW"/>
    </style:style>
    <style:style style:name="T733" style:parent-style-name="預設段落字型" style:family="text">
      <style:text-properties fo:language="zh" fo:country="TW"/>
    </style:style>
    <style:style style:name="T734" style:parent-style-name="預設段落字型" style:family="text">
      <style:text-properties fo:language="zh" fo:country="TW"/>
    </style:style>
    <style:style style:name="T735" style:parent-style-name="預設段落字型" style:family="text">
      <style:text-properties fo:language="zh" fo:country="TW"/>
    </style:style>
    <style:style style:name="T736" style:parent-style-name="預設段落字型" style:family="text">
      <style:text-properties fo:language="zh" fo:country="TW"/>
    </style:style>
    <style:style style:name="T737" style:parent-style-name="預設段落字型" style:family="text">
      <style:text-properties fo:font-style="italic" style:font-style-asian="italic" fo:language="zh" fo:country="TW"/>
    </style:style>
    <style:style style:name="T738" style:parent-style-name="預設段落字型" style:family="text">
      <style:text-properties fo:language="zh" fo:country="TW"/>
    </style:style>
    <style:style style:name="T739" style:parent-style-name="預設段落字型" style:family="text">
      <style:text-properties fo:language="zh" fo:country="TW"/>
    </style:style>
    <style:style style:name="T740" style:parent-style-name="預設段落字型" style:family="text">
      <style:text-properties fo:language="zh" fo:country="TW"/>
    </style:style>
    <style:style style:name="T741" style:parent-style-name="預設段落字型" style:family="text">
      <style:text-properties style:font-name="Symbol" style:font-name-asian="Symbol" style:font-name-complex="Symbol"/>
    </style:style>
    <style:style style:name="T742" style:parent-style-name="預設段落字型" style:family="text">
      <style:text-properties fo:language="zh" fo:country="TW"/>
    </style:style>
    <style:style style:name="T743" style:parent-style-name="預設段落字型" style:family="text">
      <style:text-properties fo:font-style="italic" style:font-style-asian="italic" fo:language="zh" fo:country="TW"/>
    </style:style>
    <style:style style:name="T744" style:parent-style-name="預設段落字型" style:family="text">
      <style:text-properties fo:language="zh" fo:country="TW"/>
    </style:style>
    <style:style style:name="T745" style:parent-style-name="預設段落字型" style:family="text">
      <style:text-properties fo:language="zh" fo:country="TW"/>
    </style:style>
    <style:style style:name="T746" style:parent-style-name="預設段落字型" style:family="text">
      <style:text-properties fo:language="zh" fo:country="TW"/>
    </style:style>
    <style:style style:name="T747" style:parent-style-name="預設段落字型" style:family="text">
      <style:text-properties fo:language="zh" fo:country="TW"/>
    </style:style>
    <style:style style:name="T748" style:parent-style-name="預設段落字型" style:family="text">
      <style:text-properties fo:language="zh" fo:country="TW"/>
    </style:style>
    <style:style style:name="T749" style:parent-style-name="預設段落字型" style:family="text">
      <style:text-properties fo:font-style="italic" style:font-style-asian="italic" fo:language="zh" fo:country="TW"/>
    </style:style>
    <style:style style:name="T750" style:parent-style-name="預設段落字型" style:family="text">
      <style:text-properties fo:language="zh" fo:country="TW"/>
    </style:style>
    <style:style style:name="T751" style:parent-style-name="預設段落字型" style:family="text">
      <style:text-properties fo:language="zh" fo:country="TW"/>
    </style:style>
    <style:style style:name="T752" style:parent-style-name="預設段落字型" style:family="text">
      <style:text-properties fo:language="zh" fo:country="TW"/>
    </style:style>
    <style:style style:name="T753" style:parent-style-name="預設段落字型" style:family="text">
      <style:text-properties fo:language="zh" fo:country="TW"/>
    </style:style>
    <style:style style:name="T754" style:parent-style-name="預設段落字型" style:family="text">
      <style:text-properties style:font-name="Symbol" style:font-name-asian="Symbol" style:font-name-complex="Symbol"/>
    </style:style>
    <style:style style:name="T755" style:parent-style-name="預設段落字型" style:family="text">
      <style:text-properties fo:language="zh" fo:country="TW"/>
    </style:style>
    <style:style style:name="T756" style:parent-style-name="預設段落字型" style:family="text">
      <style:text-properties fo:font-style="italic" style:font-style-asian="italic" fo:language="zh" fo:country="TW"/>
    </style:style>
    <style:style style:name="T757" style:parent-style-name="預設段落字型" style:family="text">
      <style:text-properties fo:language="zh" fo:country="TW"/>
    </style:style>
    <style:style style:name="T758" style:parent-style-name="預設段落字型" style:family="text">
      <style:text-properties fo:language="zh" fo:country="TW"/>
    </style:style>
    <style:style style:name="T759" style:parent-style-name="預設段落字型" style:family="text">
      <style:text-properties fo:language="zh" fo:country="TW"/>
    </style:style>
    <style:style style:name="T760" style:parent-style-name="預設段落字型" style:family="text">
      <style:text-properties fo:language="zh" fo:country="TW"/>
    </style:style>
    <style:style style:name="T761" style:parent-style-name="預設段落字型" style:family="text">
      <style:text-properties fo:font-style="italic" style:font-style-asian="italic" fo:language="zh" fo:country="TW"/>
    </style:style>
    <style:style style:name="T762" style:parent-style-name="預設段落字型" style:family="text">
      <style:text-properties fo:language="zh" fo:country="TW"/>
    </style:style>
    <style:style style:name="T763" style:parent-style-name="預設段落字型" style:family="text">
      <style:text-properties fo:language="zh" fo:country="TW"/>
    </style:style>
    <style:style style:name="T764" style:parent-style-name="預設段落字型" style:family="text">
      <style:text-properties style:font-name="Symbol" style:font-name-asian="Symbol" style:font-name-complex="Symbol"/>
    </style:style>
    <style:style style:name="T765" style:parent-style-name="預設段落字型" style:family="text">
      <style:text-properties fo:language="zh" fo:country="TW"/>
    </style:style>
    <style:style style:name="T766" style:parent-style-name="預設段落字型" style:family="text">
      <style:text-properties fo:font-style="italic" style:font-style-asian="italic" fo:language="zh" fo:country="TW"/>
    </style:style>
    <style:style style:name="T767" style:parent-style-name="預設段落字型" style:family="text">
      <style:text-properties fo:language="zh" fo:country="TW"/>
    </style:style>
    <style:style style:name="T768" style:parent-style-name="預設段落字型" style:family="text">
      <style:text-properties fo:language="zh" fo:country="TW"/>
    </style:style>
    <style:style style:name="T769" style:parent-style-name="預設段落字型" style:family="text">
      <style:text-properties fo:font-style="italic" style:font-style-asian="italic" fo:language="zh" fo:country="TW"/>
    </style:style>
    <style:style style:name="T770" style:parent-style-name="預設段落字型" style:family="text">
      <style:text-properties fo:language="zh" fo:country="TW"/>
    </style:style>
    <style:style style:name="T771" style:parent-style-name="預設段落字型" style:family="text">
      <style:text-properties fo:language="zh" fo:country="TW"/>
    </style:style>
    <style:style style:name="T772" style:parent-style-name="預設段落字型" style:family="text">
      <style:text-properties fo:language="zh" fo:country="TW"/>
    </style:style>
    <style:style style:name="T773" style:parent-style-name="預設段落字型" style:family="text">
      <style:text-properties fo:language="zh" fo:country="TW"/>
    </style:style>
    <style:style style:name="T774" style:parent-style-name="預設段落字型" style:family="text">
      <style:text-properties fo:language="zh" fo:country="TW"/>
    </style:style>
    <style:style style:name="T775" style:parent-style-name="預設段落字型" style:family="text">
      <style:text-properties style:font-name="Symbol" style:font-name-asian="Symbol" style:font-name-complex="Symbol"/>
    </style:style>
    <style:style style:name="T776" style:parent-style-name="預設段落字型" style:family="text">
      <style:text-properties fo:language="zh" fo:country="TW"/>
    </style:style>
    <style:style style:name="T777" style:parent-style-name="預設段落字型" style:family="text">
      <style:text-properties fo:font-style="italic" style:font-style-asian="italic" fo:language="zh" fo:country="TW"/>
    </style:style>
    <style:style style:name="T778" style:parent-style-name="預設段落字型" style:family="text">
      <style:text-properties fo:language="zh" fo:country="TW"/>
    </style:style>
    <style:style style:name="T779" style:parent-style-name="預設段落字型" style:family="text">
      <style:text-properties fo:language="zh" fo:country="TW"/>
    </style:style>
    <style:style style:name="T780" style:parent-style-name="預設段落字型" style:family="text">
      <style:text-properties fo:language="zh" fo:country="TW"/>
    </style:style>
    <style:style style:name="T781" style:parent-style-name="預設段落字型" style:family="text">
      <style:text-properties fo:language="zh" fo:country="TW"/>
    </style:style>
    <style:style style:name="T782" style:parent-style-name="預設段落字型" style:family="text">
      <style:text-properties style:font-name="Symbol" style:font-name-asian="Symbol" style:font-name-complex="Symbol"/>
    </style:style>
    <style:style style:name="T783" style:parent-style-name="預設段落字型" style:family="text">
      <style:text-properties fo:language="zh" fo:country="TW"/>
    </style:style>
    <style:style style:name="T784" style:parent-style-name="預設段落字型" style:family="text">
      <style:text-properties fo:font-style="italic" style:font-style-asian="italic" fo:language="zh" fo:country="TW"/>
    </style:style>
    <style:style style:name="T785" style:parent-style-name="預設段落字型" style:family="text">
      <style:text-properties fo:language="zh" fo:country="TW"/>
    </style:style>
    <style:style style:name="T786" style:parent-style-name="預設段落字型" style:family="text">
      <style:text-properties fo:language="zh" fo:country="TW"/>
    </style:style>
    <style:style style:name="T787" style:parent-style-name="預設段落字型" style:family="text">
      <style:text-properties style:font-name="Symbol" style:font-name-asian="Symbol" style:font-name-complex="Symbol"/>
    </style:style>
    <style:style style:name="T788" style:parent-style-name="預設段落字型" style:family="text">
      <style:text-properties fo:font-style="italic" style:font-style-asian="italic" fo:language="zh" fo:country="TW"/>
    </style:style>
    <style:style style:name="T789" style:parent-style-name="預設段落字型" style:family="text">
      <style:text-properties fo:language="zh" fo:country="TW"/>
    </style:style>
    <style:style style:name="T790" style:parent-style-name="預設段落字型" style:family="text">
      <style:text-properties fo:language="zh" fo:country="TW"/>
    </style:style>
    <style:style style:name="T791" style:parent-style-name="預設段落字型" style:family="text">
      <style:text-properties fo:language="zh" fo:country="TW"/>
    </style:style>
    <style:style style:name="T792" style:parent-style-name="預設段落字型" style:family="text">
      <style:text-properties style:text-underline-type="double" style:text-underline-style="solid" style:text-underline-width="auto" style:text-underline-mode="continuous" fo:language="zh" fo:country="TW"/>
    </style:style>
    <style:style style:name="T793" style:parent-style-name="預設段落字型" style:family="text">
      <style:text-properties fo:language="zh" fo:country="TW"/>
    </style:style>
    <style:style style:name="T794" style:parent-style-name="預設段落字型" style:family="text">
      <style:text-properties fo:language="zh" fo:country="TW"/>
    </style:style>
    <style:style style:name="P795" style:parent-style-name="國中題目" style:family="paragraph"/>
    <style:style style:name="T796" style:parent-style-name="預設段落字型" style:family="text">
      <style:text-properties style:font-name="標楷體" style:font-name-asian="標楷體"/>
    </style:style>
    <style:style style:name="P797" style:parent-style-name="國中題目" style:family="paragraph"/>
    <style:style style:name="T798" style:parent-style-name="預設段落字型" style:family="text">
      <style:text-properties style:font-name="標楷體" style:font-name-asian="標楷體"/>
    </style:style>
    <style:style style:name="T799" style:parent-style-name="預設段落字型" style:family="text">
      <style:text-properties fo:font-style="italic" style:font-style-asian="italic" style:font-style-complex="italic"/>
    </style:style>
    <style:style style:name="T800" style:parent-style-name="預設段落字型" style:family="text">
      <style:text-properties fo:font-style="italic" style:font-style-asian="italic" style:font-style-complex="italic"/>
    </style:style>
    <style:style style:name="T801" style:parent-style-name="預設段落字型" style:family="text">
      <style:text-properties fo:font-style="italic" style:font-style-asian="italic" style:font-style-complex="italic"/>
    </style:style>
    <style:style style:name="T802" style:parent-style-name="預設段落字型" style:family="text">
      <style:text-properties fo:font-style="italic" style:font-style-asian="italic" style:font-style-complex="italic"/>
    </style:style>
    <style:style style:name="T803" style:parent-style-name="預設段落字型" style:family="text">
      <style:text-properties fo:font-style="italic" style:font-style-asian="italic" style:font-style-complex="italic"/>
    </style:style>
    <style:style style:name="T804" style:parent-style-name="預設段落字型" style:family="text">
      <style:text-properties fo:font-style="italic" style:font-style-asian="italic" style:font-style-complex="italic"/>
    </style:style>
    <style:style style:name="P805" style:parent-style-name="國中題目" style:family="paragraph"/>
    <style:style style:name="T806" style:parent-style-name="預設段落字型" style:family="text">
      <style:text-properties style:font-name="標楷體" style:font-name-asian="標楷體"/>
    </style:style>
    <style:style style:name="T807" style:parent-style-name="預設段落字型" style:family="text">
      <style:text-properties fo:font-style="italic" style:font-style-asian="italic"/>
    </style:style>
    <style:style style:name="T808" style:parent-style-name="預設段落字型" style:family="text">
      <style:text-properties fo:font-style="italic" style:font-style-asian="italic"/>
    </style:style>
    <style:style style:name="T809" style:parent-style-name="預設段落字型" style:family="text">
      <style:text-properties fo:font-style="italic" style:font-style-asian="italic"/>
    </style:style>
    <style:style style:name="T810" style:parent-style-name="預設段落字型" style:family="text">
      <style:text-properties fo:font-style="italic" style:font-style-asian="italic"/>
    </style:style>
    <style:style style:name="T811" style:parent-style-name="預設段落字型" style:family="text">
      <style:text-properties style:text-position="super 66.6%"/>
    </style:style>
    <style:style style:name="T812" style:parent-style-name="預設段落字型" style:family="text">
      <style:text-properties fo:font-style="italic" style:font-style-asian="italic"/>
    </style:style>
    <style:style style:name="T813" style:parent-style-name="預設段落字型" style:family="text">
      <style:text-properties fo:font-style="italic" style:font-style-asian="italic"/>
    </style:style>
    <style:style style:name="T814" style:parent-style-name="預設段落字型" style:family="text">
      <style:text-properties fo:font-style="italic" style:font-style-asian="italic"/>
    </style:style>
    <style:style style:name="T815" style:parent-style-name="預設段落字型" style:family="text">
      <style:text-properties fo:font-style="italic" style:font-style-asian="italic"/>
    </style:style>
    <style:style style:name="T816" style:parent-style-name="預設段落字型" style:family="text">
      <style:text-properties fo:font-style="italic" style:font-style-asian="italic"/>
    </style:style>
    <style:style style:name="T817" style:parent-style-name="預設段落字型" style:family="text">
      <style:text-properties fo:font-style="italic" style:font-style-asian="italic"/>
    </style:style>
    <style:style style:name="T818" style:parent-style-name="預設段落字型" style:family="text">
      <style:text-properties fo:font-style="italic" style:font-style-asian="italic"/>
    </style:style>
    <style:style style:name="T819" style:parent-style-name="預設段落字型" style:family="text">
      <style:text-properties fo:font-style="italic" style:font-style-asian="italic"/>
    </style:style>
    <style:style style:name="P820" style:parent-style-name="國中題目" style:family="paragraph"/>
    <style:style style:name="T821" style:parent-style-name="預設段落字型" style:family="text">
      <style:text-properties style:font-name="標楷體" style:font-name-asian="標楷體"/>
    </style:style>
    <style:style style:name="T82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823" style:parent-style-name="國中題目" style:family="paragraph"/>
    <style:style style:name="T824" style:parent-style-name="預設段落字型" style:family="text">
      <style:text-properties style:font-name="標楷體" style:font-name-asian="標楷體"/>
    </style:style>
    <style:style style:name="T82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826" style:parent-style-name="預設段落字型" style:family="text">
      <style:text-properties fo:font-style="italic" style:font-style-asian="italic"/>
    </style:style>
    <style:style style:name="T827" style:parent-style-name="預設段落字型" style:family="text">
      <style:text-properties fo:font-style="italic" style:font-style-asian="italic"/>
    </style:style>
    <style:style style:name="T828" style:parent-style-name="預設段落字型" style:family="text">
      <style:text-properties fo:font-style="italic" style:font-style-asian="italic"/>
    </style:style>
    <style:style style:name="T829" style:parent-style-name="預設段落字型" style:family="text">
      <style:text-properties fo:font-style="italic" style:font-style-asian="italic"/>
    </style:style>
    <style:style style:name="P830" style:parent-style-name="國中題目" style:family="paragraph"/>
    <style:style style:name="T831" style:parent-style-name="預設段落字型" style:family="text">
      <style:text-properties style:font-name="標楷體" style:font-name-asian="標楷體"/>
    </style:style>
    <style:style style:name="T832" style:parent-style-name="預設段落字型" style:family="text">
      <style:text-properties fo:font-style="italic" style:font-style-asian="italic" style:font-style-complex="italic"/>
    </style:style>
    <style:style style:name="T833" style:parent-style-name="預設段落字型" style:family="text">
      <style:text-properties style:text-position="super 66.6%"/>
    </style:style>
    <style:style style:name="T834" style:parent-style-name="預設段落字型" style:family="text">
      <style:text-properties fo:font-style="italic" style:font-style-asian="italic"/>
    </style:style>
    <style:style style:name="T835" style:parent-style-name="預設段落字型" style:family="text">
      <style:text-properties fo:font-style="italic" style:font-style-asian="italic"/>
    </style:style>
    <style:style style:name="T836" style:parent-style-name="預設段落字型" style:family="text">
      <style:text-properties fo:font-style="italic" style:font-style-asian="italic"/>
    </style:style>
    <style:style style:name="T837" style:parent-style-name="預設段落字型" style:family="text">
      <style:text-properties fo:font-style="italic" style:font-style-asian="italic"/>
    </style:style>
    <style:style style:name="T838" style:parent-style-name="預設段落字型" style:family="text">
      <style:text-properties fo:font-style="italic" style:font-style-asian="italic"/>
    </style:style>
    <style:style style:name="T839" style:parent-style-name="預設段落字型" style:family="text">
      <style:text-properties fo:font-style="italic" style:font-style-asian="italic"/>
    </style:style>
    <style:style style:name="P840" style:parent-style-name="國中題目" style:family="paragraph"/>
    <style:style style:name="T841" style:parent-style-name="預設段落字型" style:family="text">
      <style:text-properties style:font-name="標楷體" style:font-name-asian="標楷體"/>
    </style:style>
    <style:style style:name="T84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843" style:parent-style-name="國中題目" style:family="paragraph"/>
    <style:style style:name="T844" style:parent-style-name="預設段落字型" style:family="text">
      <style:text-properties style:font-name="標楷體" style:font-name-asian="標楷體"/>
    </style:style>
    <style:style style:name="T84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846" style:parent-style-name="預設段落字型" style:family="text">
      <style:text-properties fo:language="pt" fo:country="BR"/>
    </style:style>
    <style:style style:name="T847" style:parent-style-name="預設段落字型" style:family="text">
      <style:text-properties fo:language="pt" fo:country="BR"/>
    </style:style>
    <style:style style:name="T848" style:parent-style-name="預設段落字型" style:family="text">
      <style:text-properties fo:language="pt" fo:country="BR"/>
    </style:style>
    <style:style style:name="T849" style:parent-style-name="預設段落字型" style:family="text">
      <style:text-properties fo:language="pt" fo:country="BR"/>
    </style:style>
    <style:style style:name="T850" style:parent-style-name="預設段落字型" style:family="text">
      <style:text-properties fo:language="pt" fo:country="BR"/>
    </style:style>
    <style:style style:name="T851" style:parent-style-name="預設段落字型" style:family="text">
      <style:text-properties fo:language="pt" fo:country="BR"/>
    </style:style>
    <style:style style:name="T852" style:parent-style-name="預設段落字型" style:family="text">
      <style:text-properties fo:language="pt" fo:country="BR"/>
    </style:style>
    <style:style style:name="T853" style:parent-style-name="預設段落字型" style:family="text">
      <style:text-properties fo:language="pt" fo:country="BR"/>
    </style:style>
    <style:style style:name="P854" style:parent-style-name="國中題目" style:family="paragraph"/>
    <style:style style:name="T855" style:parent-style-name="預設段落字型" style:family="text">
      <style:text-properties style:font-name="標楷體" style:font-name-asian="標楷體"/>
    </style:style>
    <style:style style:name="T856" style:parent-style-name="預設段落字型" style:family="text">
      <style:text-properties fo:font-style="italic" style:font-style-asian="italic"/>
    </style:style>
    <style:style style:name="T857" style:parent-style-name="預設段落字型" style:family="text">
      <style:text-properties fo:font-style="italic" style:font-style-asian="italic"/>
    </style:style>
    <style:style style:name="T858" style:parent-style-name="預設段落字型" style:family="text">
      <style:text-properties fo:font-style="italic" style:font-style-asian="italic"/>
    </style:style>
    <style:style style:name="T859" style:parent-style-name="預設段落字型" style:family="text">
      <style:text-properties fo:font-style="italic" style:font-style-asian="italic"/>
    </style:style>
    <style:style style:name="T860" style:parent-style-name="預設段落字型" style:family="text">
      <style:text-properties fo:font-style="italic" style:font-style-asian="italic"/>
    </style:style>
    <style:style style:name="T861" style:parent-style-name="預設段落字型" style:family="text">
      <style:text-properties fo:font-style="italic" style:font-style-asian="italic"/>
    </style:style>
    <style:style style:name="T862" style:parent-style-name="預設段落字型" style:family="text">
      <style:text-properties fo:font-style="italic" style:font-style-asian="italic"/>
    </style:style>
    <style:style style:name="T863" style:parent-style-name="預設段落字型" style:family="text">
      <style:text-properties fo:font-style="italic" style:font-style-asian="italic"/>
    </style:style>
    <style:style style:name="P864" style:parent-style-name="國中題目" style:family="paragraph"/>
    <style:style style:name="T865" style:parent-style-name="預設段落字型" style:family="text">
      <style:text-properties style:font-name="標楷體" style:font-name-asian="標楷體"/>
    </style:style>
    <style:style style:name="T866" style:parent-style-name="預設段落字型" style:family="text">
      <style:text-properties fo:font-style="italic" style:font-style-asian="italic"/>
    </style:style>
    <style:style style:name="T867" style:parent-style-name="預設段落字型" style:family="text">
      <style:text-properties style:font-style-complex="italic"/>
    </style:style>
    <style:style style:name="T868" style:parent-style-name="預設段落字型" style:family="text">
      <style:text-properties fo:font-style="italic" style:font-style-asian="italic"/>
    </style:style>
    <style:style style:name="T869" style:parent-style-name="預設段落字型" style:family="text">
      <style:text-properties fo:font-style="italic" style:font-style-asian="italic"/>
    </style:style>
    <style:style style:name="T870" style:parent-style-name="預設段落字型" style:family="text">
      <style:text-properties fo:font-style="italic" style:font-style-asian="italic"/>
    </style:style>
    <style:style style:name="T871" style:parent-style-name="預設段落字型" style:family="text">
      <style:text-properties fo:font-style="italic" style:font-style-asian="italic"/>
    </style:style>
    <style:style style:name="P872" style:parent-style-name="國中題目" style:family="paragraph"/>
    <style:style style:name="T873" style:parent-style-name="預設段落字型" style:family="text">
      <style:text-properties style:font-name="標楷體" style:font-name-asian="標楷體"/>
    </style:style>
    <style:style style:name="T874" style:parent-style-name="預設段落字型" style:family="text">
      <style:text-properties fo:language="zh" fo:country="TW"/>
    </style:style>
    <style:style style:name="T875" style:parent-style-name="預設段落字型" style:family="text">
      <style:text-properties fo:font-style="italic" style:font-style-asian="italic"/>
    </style:style>
    <style:style style:name="T876" style:parent-style-name="預設段落字型" style:family="text">
      <style:text-properties fo:font-style="italic" style:font-style-asian="italic"/>
    </style:style>
    <style:style style:name="T877" style:parent-style-name="預設段落字型" style:family="text">
      <style:text-properties fo:font-style="italic" style:font-style-asian="italic"/>
    </style:style>
    <style:style style:name="T878" style:parent-style-name="預設段落字型" style:family="text">
      <style:text-properties fo:font-style="italic" style:font-style-asian="italic"/>
    </style:style>
    <style:style style:name="T879" style:parent-style-name="預設段落字型" style:family="text">
      <style:text-properties fo:language="zh" fo:country="TW"/>
    </style:style>
    <style:style style:name="T880" style:parent-style-name="預設段落字型" style:family="text">
      <style:text-properties fo:font-style="italic" style:font-style-asian="italic"/>
    </style:style>
    <style:style style:name="P881" style:parent-style-name="國中題目" style:family="paragraph"/>
    <style:style style:name="T882" style:parent-style-name="預設段落字型" style:family="text">
      <style:text-properties style:font-name="標楷體" style:font-name-asian="標楷體"/>
    </style:style>
    <style:style style:name="T883" style:parent-style-name="預設段落字型" style:family="text">
      <style:text-properties fo:font-style="italic" style:font-style-asian="italic"/>
    </style:style>
    <style:style style:name="T884" style:parent-style-name="預設段落字型" style:family="text">
      <style:text-properties fo:font-style="italic" style:font-style-asian="italic"/>
    </style:style>
    <style:style style:name="T885" style:parent-style-name="預設段落字型" style:family="text">
      <style:text-properties fo:font-style="italic" style:font-style-asian="italic"/>
    </style:style>
    <style:style style:name="P886" style:parent-style-name="國中題目" style:family="paragraph"/>
    <style:style style:name="T887" style:parent-style-name="預設段落字型" style:family="text">
      <style:text-properties style:font-name="標楷體" style:font-name-asian="標楷體"/>
    </style:style>
    <style:style style:name="T888" style:parent-style-name="預設段落字型" style:family="text">
      <style:text-properties fo:font-style="italic" style:font-style-asian="italic"/>
    </style:style>
    <style:style style:name="T889" style:parent-style-name="預設段落字型" style:family="text">
      <style:text-properties fo:language="pt" fo:country="BR"/>
    </style:style>
    <style:style style:name="T890" style:parent-style-name="預設段落字型" style:family="text">
      <style:text-properties fo:language="pt" fo:country="BR"/>
    </style:style>
    <style:style style:name="T891" style:parent-style-name="預設段落字型" style:family="text">
      <style:text-properties fo:language="pt" fo:country="BR"/>
    </style:style>
    <style:style style:name="T892" style:parent-style-name="預設段落字型" style:family="text">
      <style:text-properties fo:font-style="italic" style:font-style-asian="italic" fo:language="pt" fo:country="BR"/>
    </style:style>
    <style:style style:name="T893" style:parent-style-name="預設段落字型" style:family="text">
      <style:text-properties fo:language="pt" fo:country="BR"/>
    </style:style>
    <style:style style:name="T894" style:parent-style-name="預設段落字型" style:family="text">
      <style:text-properties fo:language="pt" fo:country="BR"/>
    </style:style>
    <style:style style:name="T895" style:parent-style-name="預設段落字型" style:family="text">
      <style:text-properties fo:language="pt" fo:country="BR"/>
    </style:style>
    <style:style style:name="T896" style:parent-style-name="預設段落字型" style:family="text">
      <style:text-properties fo:font-style="italic" style:font-style-asian="italic" fo:language="pt" fo:country="BR"/>
    </style:style>
    <style:style style:name="T897" style:parent-style-name="預設段落字型" style:family="text">
      <style:text-properties fo:language="pt" fo:country="BR"/>
    </style:style>
    <style:style style:name="T898" style:parent-style-name="預設段落字型" style:family="text">
      <style:text-properties fo:language="pt" fo:country="BR"/>
    </style:style>
    <style:style style:name="T899" style:parent-style-name="預設段落字型" style:family="text">
      <style:text-properties fo:language="pt" fo:country="BR"/>
    </style:style>
    <style:style style:name="T900" style:parent-style-name="預設段落字型" style:family="text">
      <style:text-properties fo:font-style="italic" style:font-style-asian="italic" fo:language="pt" fo:country="BR"/>
    </style:style>
    <style:style style:name="T901" style:parent-style-name="預設段落字型" style:family="text">
      <style:text-properties fo:language="pt" fo:country="BR"/>
    </style:style>
    <style:style style:name="T902" style:parent-style-name="預設段落字型" style:family="text">
      <style:text-properties fo:font-style="italic" style:font-style-asian="italic" fo:language="pt" fo:country="BR"/>
    </style:style>
    <style:style style:name="P903" style:parent-style-name="國中題目" style:family="paragraph"/>
    <style:style style:name="T904" style:parent-style-name="預設段落字型" style:family="text">
      <style:text-properties style:font-name="標楷體" style:font-name-asian="標楷體"/>
    </style:style>
    <style:style style:name="T905" style:parent-style-name="預設段落字型" style:family="text">
      <style:text-properties fo:font-style="italic" style:font-style-asian="italic"/>
    </style:style>
    <style:style style:name="T906" style:parent-style-name="預設段落字型" style:family="text">
      <style:text-properties fo:font-style="italic" style:font-style-asian="italic"/>
    </style:style>
    <style:style style:name="T907" style:parent-style-name="預設段落字型" style:family="text">
      <style:text-properties fo:font-style="italic" style:font-style-asian="italic"/>
    </style:style>
    <style:style style:name="T908" style:parent-style-name="預設段落字型" style:family="text">
      <style:text-properties fo:font-size="10pt" style:font-size-asian="10pt"/>
    </style:style>
    <style:style style:name="T909" style:parent-style-name="預設段落字型" style:family="text">
      <style:text-properties fo:font-style="italic" style:font-style-asian="italic"/>
    </style:style>
    <style:style style:name="P910" style:parent-style-name="國中題目" style:family="paragraph"/>
    <style:style style:name="T911" style:parent-style-name="預設段落字型" style:family="text">
      <style:text-properties style:font-name="標楷體" style:font-name-asian="標楷體"/>
    </style:style>
    <style:style style:name="T912" style:parent-style-name="預設段落字型" style:family="text">
      <style:text-properties style:font-size-complex="10pt" fo:language="zh" fo:country="TW"/>
    </style:style>
    <style:style style:name="T913" style:parent-style-name="預設段落字型" style:family="text">
      <style:text-properties style:font-size-complex="10pt"/>
    </style:style>
    <style:style style:name="T914" style:parent-style-name="預設段落字型" style:family="text">
      <style:text-properties style:font-size-complex="10pt"/>
    </style:style>
    <style:style style:name="T915" style:parent-style-name="預設段落字型" style:family="text">
      <style:text-properties style:font-size-complex="10pt"/>
    </style:style>
    <style:style style:name="T916" style:parent-style-name="預設段落字型" style:family="text">
      <style:text-properties fo:font-style="italic" style:font-style-asian="italic"/>
    </style:style>
    <style:style style:name="T917" style:parent-style-name="預設段落字型" style:family="text">
      <style:text-properties style:font-size-complex="10pt"/>
    </style:style>
    <style:style style:name="T918" style:parent-style-name="預設段落字型" style:family="text">
      <style:text-properties style:font-size-complex="10pt"/>
    </style:style>
    <style:style style:name="T919" style:parent-style-name="預設段落字型" style:family="text">
      <style:text-properties style:font-size-complex="10pt"/>
    </style:style>
    <style:style style:name="T920" style:parent-style-name="預設段落字型" style:family="text">
      <style:text-properties style:font-size-complex="10pt"/>
    </style:style>
    <style:style style:name="T921" style:parent-style-name="預設段落字型" style:family="text">
      <style:text-properties style:font-size-complex="10pt"/>
    </style:style>
    <style:style style:name="T922" style:parent-style-name="預設段落字型" style:family="text">
      <style:text-properties style:font-size-complex="10pt"/>
    </style:style>
    <style:style style:name="T923" style:parent-style-name="預設段落字型" style:family="text">
      <style:text-properties style:font-size-complex="10pt"/>
    </style:style>
    <style:style style:name="T924" style:parent-style-name="預設段落字型" style:family="text">
      <style:text-properties fo:font-style="italic" style:font-style-asian="italic"/>
    </style:style>
    <style:style style:name="T925" style:parent-style-name="預設段落字型" style:family="text">
      <style:text-properties style:font-size-complex="10pt"/>
    </style:style>
    <style:style style:name="T926" style:parent-style-name="預設段落字型" style:family="text">
      <style:text-properties style:font-size-complex="10pt"/>
    </style:style>
    <style:style style:name="T927" style:parent-style-name="預設段落字型" style:family="text">
      <style:text-properties style:font-size-complex="10pt"/>
    </style:style>
    <style:style style:name="T928" style:parent-style-name="預設段落字型" style:family="text">
      <style:text-properties style:font-size-complex="10pt"/>
    </style:style>
    <style:style style:name="T929" style:parent-style-name="預設段落字型" style:family="text">
      <style:text-properties style:font-size-complex="10pt"/>
    </style:style>
    <style:style style:name="T930" style:parent-style-name="預設段落字型" style:family="text">
      <style:text-properties fo:font-style="italic" style:font-style-asian="italic" style:font-size-complex="10pt"/>
    </style:style>
    <style:style style:name="T931" style:parent-style-name="預設段落字型" style:family="text">
      <style:text-properties style:font-size-complex="10pt"/>
    </style:style>
    <style:style style:name="T932" style:parent-style-name="預設段落字型" style:family="text">
      <style:text-properties style:font-size-complex="10pt"/>
    </style:style>
    <style:style style:name="T933" style:parent-style-name="預設段落字型" style:family="text">
      <style:text-properties style:font-size-complex="10pt"/>
    </style:style>
    <style:style style:name="T934" style:parent-style-name="預設段落字型" style:family="text">
      <style:text-properties style:font-size-complex="10pt"/>
    </style:style>
    <style:style style:name="T935" style:parent-style-name="預設段落字型" style:family="text">
      <style:text-properties style:font-size-complex="10pt"/>
    </style:style>
    <style:style style:name="T936" style:parent-style-name="預設段落字型" style:family="text">
      <style:text-properties style:font-size-complex="10pt"/>
    </style:style>
    <style:style style:name="T937" style:parent-style-name="預設段落字型" style:family="text">
      <style:text-properties style:font-size-complex="10pt"/>
    </style:style>
    <style:style style:name="T938" style:parent-style-name="預設段落字型" style:family="text">
      <style:text-properties style:font-size-complex="10pt"/>
    </style:style>
    <style:style style:name="T939" style:parent-style-name="預設段落字型" style:family="text">
      <style:text-properties style:font-size-complex="10pt"/>
    </style:style>
    <style:style style:name="T940" style:parent-style-name="預設段落字型" style:family="text">
      <style:text-properties fo:font-style="italic" style:font-style-asian="italic" style:font-size-complex="10pt"/>
    </style:style>
    <style:style style:name="P941" style:parent-style-name="國中題目" style:family="paragraph"/>
    <style:style style:name="T942" style:parent-style-name="預設段落字型" style:family="text">
      <style:text-properties style:font-name="標楷體" style:font-name-asian="標楷體"/>
    </style:style>
    <style:style style:name="T943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944" style:parent-style-name="預設段落字型" style:family="text">
      <style:text-properties fo:font-style="italic" style:font-style-asian="italic"/>
    </style:style>
    <style:style style:name="T945" style:parent-style-name="預設段落字型" style:family="text">
      <style:text-properties fo:font-style="italic" style:font-style-asian="italic"/>
    </style:style>
    <style:style style:name="T946" style:parent-style-name="預設段落字型" style:family="text">
      <style:text-properties fo:font-style="italic" style:font-style-asian="italic"/>
    </style:style>
    <style:style style:name="T947" style:parent-style-name="預設段落字型" style:family="text">
      <style:text-properties fo:font-style="italic" style:font-style-asian="italic"/>
    </style:style>
    <style:style style:name="T948" style:parent-style-name="預設段落字型" style:family="text">
      <style:text-properties fo:font-style="italic" style:font-style-asian="italic"/>
    </style:style>
    <style:style style:name="T949" style:parent-style-name="預設段落字型" style:family="text">
      <style:text-properties fo:font-style="italic" style:font-style-asian="italic"/>
    </style:style>
    <style:style style:name="T950" style:parent-style-name="預設段落字型" style:family="text">
      <style:text-properties fo:font-style="italic" style:font-style-asian="italic"/>
    </style:style>
    <style:style style:name="T951" style:parent-style-name="預設段落字型" style:family="text">
      <style:text-properties fo:font-style="italic" style:font-style-asian="italic"/>
    </style:style>
    <style:style style:name="P952" style:parent-style-name="國中題目" style:family="paragraph"/>
    <style:style style:name="T953" style:parent-style-name="預設段落字型" style:family="text">
      <style:text-properties style:font-name="標楷體" style:font-name-asian="標楷體"/>
    </style:style>
    <style:style style:name="T954" style:parent-style-name="預設段落字型" style:family="text">
      <style:text-properties fo:language="pt" fo:country="BR"/>
    </style:style>
    <style:style style:name="T955" style:parent-style-name="預設段落字型" style:family="text">
      <style:text-properties fo:font-style="italic" style:font-style-asian="italic" fo:language="pt" fo:country="BR"/>
    </style:style>
    <style:style style:name="T956" style:parent-style-name="預設段落字型" style:family="text">
      <style:text-properties fo:language="pt" fo:country="BR"/>
    </style:style>
    <style:style style:name="T957" style:parent-style-name="預設段落字型" style:family="text">
      <style:text-properties fo:language="pt" fo:country="BR"/>
    </style:style>
    <style:style style:name="T958" style:parent-style-name="預設段落字型" style:family="text">
      <style:text-properties fo:language="pt" fo:country="BR"/>
    </style:style>
    <style:style style:name="T959" style:parent-style-name="預設段落字型" style:family="text">
      <style:text-properties fo:font-style="italic" style:font-style-asian="italic" fo:language="pt" fo:country="BR"/>
    </style:style>
    <style:style style:name="T960" style:parent-style-name="預設段落字型" style:family="text">
      <style:text-properties fo:language="pt" fo:country="BR"/>
    </style:style>
    <style:style style:name="T961" style:parent-style-name="預設段落字型" style:family="text">
      <style:text-properties fo:language="pt" fo:country="BR"/>
    </style:style>
    <style:style style:name="T962" style:parent-style-name="預設段落字型" style:family="text">
      <style:text-properties fo:font-style="italic" style:font-style-asian="italic" fo:language="pt" fo:country="BR"/>
    </style:style>
    <style:style style:name="T963" style:parent-style-name="預設段落字型" style:family="text">
      <style:text-properties fo:language="pt" fo:country="BR"/>
    </style:style>
    <style:style style:name="T964" style:parent-style-name="預設段落字型" style:family="text">
      <style:text-properties fo:font-style="italic" style:font-style-asian="italic" fo:language="pt" fo:country="BR"/>
    </style:style>
    <style:style style:name="T965" style:parent-style-name="預設段落字型" style:family="text">
      <style:text-properties fo:language="pt" fo:country="BR"/>
    </style:style>
    <style:style style:name="T966" style:parent-style-name="預設段落字型" style:family="text">
      <style:text-properties fo:font-style="italic" style:font-style-asian="italic" fo:language="pt" fo:country="BR"/>
    </style:style>
    <style:style style:name="T967" style:parent-style-name="預設段落字型" style:family="text">
      <style:text-properties fo:language="pt" fo:country="BR"/>
    </style:style>
    <style:style style:name="T968" style:parent-style-name="預設段落字型" style:family="text">
      <style:text-properties fo:font-style="italic" style:font-style-asian="italic" fo:language="pt" fo:country="BR"/>
    </style:style>
    <style:style style:name="T969" style:parent-style-name="預設段落字型" style:family="text">
      <style:text-properties fo:language="pt" fo:country="BR"/>
    </style:style>
    <style:style style:name="T970" style:parent-style-name="預設段落字型" style:family="text">
      <style:text-properties fo:language="pt" fo:country="BR"/>
    </style:style>
    <style:style style:name="T971" style:parent-style-name="預設段落字型" style:family="text">
      <style:text-properties fo:font-style="italic" style:font-style-asian="italic" fo:language="pt" fo:country="BR"/>
    </style:style>
    <style:style style:name="T972" style:parent-style-name="預設段落字型" style:family="text">
      <style:text-properties fo:language="pt" fo:country="BR"/>
    </style:style>
    <style:style style:name="T973" style:parent-style-name="預設段落字型" style:family="text">
      <style:text-properties fo:font-style="italic" style:font-style-asian="italic" fo:language="pt" fo:country="BR"/>
    </style:style>
    <style:style style:name="T974" style:parent-style-name="預設段落字型" style:family="text">
      <style:text-properties fo:language="pt" fo:country="BR"/>
    </style:style>
    <style:style style:name="T975" style:parent-style-name="預設段落字型" style:family="text">
      <style:text-properties fo:font-style="italic" style:font-style-asian="italic" fo:language="pt" fo:country="BR"/>
    </style:style>
    <style:style style:name="T976" style:parent-style-name="預設段落字型" style:family="text">
      <style:text-properties fo:language="pt" fo:country="BR"/>
    </style:style>
    <style:style style:name="T977" style:parent-style-name="預設段落字型" style:family="text">
      <style:text-properties fo:font-style="italic" style:font-style-asian="italic" fo:language="pt" fo:country="BR"/>
    </style:style>
    <style:style style:name="T978" style:parent-style-name="預設段落字型" style:family="text">
      <style:text-properties fo:language="pt" fo:country="BR"/>
    </style:style>
    <style:style style:name="T979" style:parent-style-name="預設段落字型" style:family="text">
      <style:text-properties fo:language="pt" fo:country="BR"/>
    </style:style>
    <style:style style:name="T980" style:parent-style-name="預設段落字型" style:family="text">
      <style:text-properties fo:font-style="italic" style:font-style-asian="italic" fo:language="pt" fo:country="BR"/>
    </style:style>
    <style:style style:name="T981" style:parent-style-name="預設段落字型" style:family="text">
      <style:text-properties fo:language="pt" fo:country="BR"/>
    </style:style>
    <style:style style:name="T982" style:parent-style-name="預設段落字型" style:family="text">
      <style:text-properties fo:language="pt" fo:country="BR"/>
    </style:style>
    <style:style style:name="T983" style:parent-style-name="預設段落字型" style:family="text">
      <style:text-properties fo:font-style="italic" style:font-style-asian="italic" fo:language="pt" fo:country="BR"/>
    </style:style>
    <style:style style:name="P984" style:parent-style-name="國中題目" style:family="paragraph"/>
    <style:style style:name="T985" style:parent-style-name="預設段落字型" style:family="text">
      <style:text-properties style:font-name="標楷體" style:font-name-asian="標楷體"/>
    </style:style>
    <style:style style:name="T986" style:parent-style-name="預設段落字型" style:family="text">
      <style:text-properties fo:font-style="italic" style:font-style-asian="italic"/>
    </style:style>
    <style:style style:name="T98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98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98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99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991" style:parent-style-name="預設段落字型" style:family="text">
      <style:text-properties fo:font-style="italic" style:font-style-asian="italic"/>
    </style:style>
    <style:style style:name="P992" style:parent-style-name="國中題目" style:family="paragraph"/>
    <style:style style:name="T993" style:parent-style-name="預設段落字型" style:family="text">
      <style:text-properties style:font-name="標楷體" style:font-name-asian="標楷體"/>
    </style:style>
    <style:style style:name="T994" style:parent-style-name="預設段落字型" style:family="text">
      <style:text-properties fo:language="zh" fo:country="TW"/>
    </style:style>
    <style:style style:name="T995" style:parent-style-name="預設段落字型" style:family="text">
      <style:text-properties fo:font-style="italic" style:font-style-asian="italic" fo:language="zh" fo:country="TW"/>
    </style:style>
    <style:style style:name="T996" style:parent-style-name="預設段落字型" style:family="text">
      <style:text-properties fo:language="zh" fo:country="TW"/>
    </style:style>
    <style:style style:name="T997" style:parent-style-name="預設段落字型" style:family="text">
      <style:text-properties fo:language="zh" fo:country="TW"/>
    </style:style>
    <style:style style:name="T998" style:parent-style-name="預設段落字型" style:family="text">
      <style:text-properties fo:language="zh" fo:country="TW"/>
    </style:style>
    <style:style style:name="T999" style:parent-style-name="預設段落字型" style:family="text">
      <style:text-properties fo:font-style="italic" style:font-style-asian="italic" fo:language="zh" fo:country="TW"/>
    </style:style>
    <style:style style:name="T1000" style:parent-style-name="預設段落字型" style:family="text">
      <style:text-properties fo:language="zh" fo:country="TW"/>
    </style:style>
    <style:style style:name="T1001" style:parent-style-name="預設段落字型" style:family="text">
      <style:text-properties fo:language="zh" fo:country="TW"/>
    </style:style>
    <style:style style:name="T1002" style:parent-style-name="預設段落字型" style:family="text">
      <style:text-properties fo:language="zh" fo:country="TW"/>
    </style:style>
    <style:style style:name="T1003" style:parent-style-name="預設段落字型" style:family="text">
      <style:text-properties fo:font-style="italic" style:font-style-asian="italic"/>
    </style:style>
    <style:style style:name="P1004" style:parent-style-name="國中題目" style:family="paragraph"/>
    <style:style style:name="T1005" style:parent-style-name="預設段落字型" style:family="text">
      <style:text-properties style:font-name="標楷體" style:font-name-asian="標楷體"/>
    </style:style>
    <style:style style:name="T1006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007" style:parent-style-name="預設段落字型" style:family="text">
      <style:text-properties fo:font-style="italic" style:font-style-asian="italic"/>
    </style:style>
    <style:style style:name="T1008" style:parent-style-name="預設段落字型" style:family="text">
      <style:text-properties fo:font-style="italic" style:font-style-asian="italic"/>
    </style:style>
    <style:style style:name="T1009" style:parent-style-name="預設段落字型" style:family="text">
      <style:text-properties fo:font-style="italic" style:font-style-asian="italic"/>
    </style:style>
    <style:style style:name="T1010" style:parent-style-name="預設段落字型" style:family="text">
      <style:text-properties fo:font-style="italic" style:font-style-asian="italic"/>
    </style:style>
    <style:style style:name="T1011" style:parent-style-name="預設段落字型" style:family="text">
      <style:text-properties fo:font-style="italic" style:font-style-asian="italic"/>
    </style:style>
    <style:style style:name="T1012" style:parent-style-name="預設段落字型" style:family="text">
      <style:text-properties fo:font-style="italic" style:font-style-asian="italic" style:font-style-complex="italic"/>
    </style:style>
    <style:style style:name="T1013" style:parent-style-name="預設段落字型" style:family="text">
      <style:text-properties fo:font-style="italic" style:font-style-asian="italic"/>
    </style:style>
    <style:style style:name="T1014" style:parent-style-name="預設段落字型" style:family="text">
      <style:text-properties fo:font-style="italic" style:font-style-asian="italic"/>
    </style:style>
    <style:style style:name="P1015" style:parent-style-name="國中題目" style:family="paragraph"/>
    <style:style style:name="T1016" style:parent-style-name="預設段落字型" style:family="text">
      <style:text-properties style:font-name="標楷體" style:font-name-asian="標楷體"/>
    </style:style>
    <style:style style:name="T1017" style:parent-style-name="預設段落字型" style:family="text">
      <style:text-properties fo:font-style="italic" style:font-style-asian="italic"/>
    </style:style>
    <style:style style:name="T1018" style:parent-style-name="預設段落字型" style:family="text">
      <style:text-properties fo:font-style="italic" style:font-style-asian="italic"/>
    </style:style>
    <style:style style:name="T1019" style:parent-style-name="預設段落字型" style:family="text">
      <style:text-properties fo:font-style="italic" style:font-style-asian="italic"/>
    </style:style>
    <style:style style:name="T1020" style:parent-style-name="預設段落字型" style:family="text">
      <style:text-properties fo:font-style="italic" style:font-style-asian="italic"/>
    </style:style>
    <style:style style:name="T1021" style:parent-style-name="預設段落字型" style:family="text">
      <style:text-properties fo:font-style="italic" style:font-style-asian="italic"/>
    </style:style>
    <style:style style:name="P1022" style:parent-style-name="國中題目" style:family="paragraph"/>
    <style:style style:name="T1023" style:parent-style-name="預設段落字型" style:family="text">
      <style:text-properties style:font-name="標楷體" style:font-name-asian="標楷體"/>
    </style:style>
    <style:style style:name="T1024" style:parent-style-name="預設段落字型" style:family="text">
      <style:text-properties fo:font-style="italic" style:font-style-asian="italic" fo:language="zh" fo:country="TW"/>
    </style:style>
    <style:style style:name="T1025" style:parent-style-name="預設段落字型" style:family="text">
      <style:text-properties fo:language="zh" fo:country="TW"/>
    </style:style>
    <style:style style:name="T1026" style:parent-style-name="預設段落字型" style:family="text">
      <style:text-properties fo:language="zh" fo:country="TW"/>
    </style:style>
    <style:style style:name="T1027" style:parent-style-name="預設段落字型" style:family="text">
      <style:text-properties style:text-underline-type="double" style:text-underline-style="solid" style:text-underline-width="auto" style:text-underline-mode="continuous" fo:language="zh" fo:country="TW"/>
    </style:style>
    <style:style style:name="T1028" style:parent-style-name="預設段落字型" style:family="text">
      <style:text-properties fo:language="zh" fo:country="TW"/>
    </style:style>
    <style:style style:name="T1029" style:parent-style-name="預設段落字型" style:family="text">
      <style:text-properties fo:font-style="italic" style:font-style-asian="italic"/>
    </style:style>
    <style:style style:name="T1030" style:parent-style-name="預設段落字型" style:family="text">
      <style:text-properties fo:font-style="italic" style:font-style-asian="italic"/>
    </style:style>
    <style:style style:name="T1031" style:parent-style-name="預設段落字型" style:family="text">
      <style:text-properties fo:font-style="italic" style:font-style-asian="italic"/>
    </style:style>
    <style:style style:name="T1032" style:parent-style-name="預設段落字型" style:family="text">
      <style:text-properties fo:font-style="italic" style:font-style-asian="italic"/>
    </style:style>
    <style:style style:name="T1033" style:parent-style-name="預設段落字型" style:family="text">
      <style:text-properties fo:font-style="italic" style:font-style-asian="italic"/>
    </style:style>
    <style:style style:name="T1034" style:parent-style-name="預設段落字型" style:family="text">
      <style:text-properties fo:font-style="italic" style:font-style-asian="italic"/>
    </style:style>
    <style:style style:name="P1035" style:parent-style-name="國中題目" style:family="paragraph"/>
    <style:style style:name="T1036" style:parent-style-name="預設段落字型" style:family="text">
      <style:text-properties style:font-name="標楷體" style:font-name-asian="標楷體"/>
    </style:style>
    <style:style style:name="T1037" style:parent-style-name="預設段落字型" style:family="text">
      <style:text-properties fo:font-style="italic" style:font-style-asian="italic"/>
    </style:style>
    <style:style style:name="T1038" style:parent-style-name="預設段落字型" style:family="text">
      <style:text-properties fo:font-style="italic" style:font-style-asian="italic"/>
    </style:style>
    <style:style style:name="T1039" style:parent-style-name="預設段落字型" style:family="text">
      <style:text-properties fo:font-style="italic" style:font-style-asian="italic"/>
    </style:style>
    <style:style style:name="T1040" style:parent-style-name="預設段落字型" style:family="text">
      <style:text-properties fo:font-style="italic" style:font-style-asian="italic"/>
    </style:style>
    <style:style style:name="T1041" style:parent-style-name="預設段落字型" style:family="text">
      <style:text-properties fo:font-style="italic" style:font-style-asian="italic"/>
    </style:style>
    <style:style style:name="T1042" style:parent-style-name="預設段落字型" style:family="text">
      <style:text-properties fo:font-style="italic" style:font-style-asian="italic"/>
    </style:style>
    <style:style style:name="P1043" style:parent-style-name="國中題目" style:family="paragraph"/>
    <style:style style:name="T1044" style:parent-style-name="預設段落字型" style:family="text">
      <style:text-properties style:font-name="標楷體" style:font-name-asian="標楷體"/>
    </style:style>
    <style:style style:name="T1045" style:parent-style-name="預設段落字型" style:family="text">
      <style:text-properties fo:font-style="italic" style:font-style-asian="italic"/>
    </style:style>
    <style:style style:name="T1046" style:parent-style-name="預設段落字型" style:family="text">
      <style:text-properties style:text-position="-100% 100%"/>
    </style:style>
    <style:style style:name="P1047" style:parent-style-name="國中題目" style:family="paragraph"/>
    <style:style style:name="T1048" style:parent-style-name="預設段落字型" style:family="text">
      <style:text-properties style:font-name="標楷體" style:font-name-asian="標楷體"/>
    </style:style>
    <style:style style:name="T1049" style:parent-style-name="預設段落字型" style:family="text">
      <style:text-properties fo:font-style="italic" style:font-style-asian="italic"/>
    </style:style>
    <style:style style:name="T1050" style:parent-style-name="預設段落字型" style:family="text">
      <style:text-properties fo:language="pt" fo:country="BR"/>
    </style:style>
    <style:style style:name="T1051" style:parent-style-name="預設段落字型" style:family="text">
      <style:text-properties fo:font-style="italic" style:font-style-asian="italic" fo:language="pt" fo:country="BR"/>
    </style:style>
    <style:style style:name="T1052" style:parent-style-name="預設段落字型" style:family="text">
      <style:text-properties fo:language="pt" fo:country="BR"/>
    </style:style>
    <style:style style:name="T1053" style:parent-style-name="預設段落字型" style:family="text">
      <style:text-properties fo:language="pt" fo:country="BR"/>
    </style:style>
    <style:style style:name="T1054" style:parent-style-name="預設段落字型" style:family="text">
      <style:text-properties fo:language="pt" fo:country="BR"/>
    </style:style>
    <style:style style:name="T1055" style:parent-style-name="預設段落字型" style:family="text">
      <style:text-properties fo:language="pt" fo:country="BR"/>
    </style:style>
    <style:style style:name="T1056" style:parent-style-name="預設段落字型" style:family="text">
      <style:text-properties fo:language="pt" fo:country="BR"/>
    </style:style>
    <style:style style:name="T1057" style:parent-style-name="預設段落字型" style:family="text">
      <style:text-properties fo:font-style="italic" style:font-style-asian="italic" fo:language="pt" fo:country="BR"/>
    </style:style>
    <style:style style:name="T1058" style:parent-style-name="預設段落字型" style:family="text">
      <style:text-properties fo:language="pt" fo:country="BR"/>
    </style:style>
    <style:style style:name="T1059" style:parent-style-name="預設段落字型" style:family="text">
      <style:text-properties fo:language="pt" fo:country="BR"/>
    </style:style>
    <style:style style:name="T1060" style:parent-style-name="預設段落字型" style:family="text">
      <style:text-properties fo:language="pt" fo:country="BR"/>
    </style:style>
    <style:style style:name="T1061" style:parent-style-name="預設段落字型" style:family="text">
      <style:text-properties fo:language="pt" fo:country="BR"/>
    </style:style>
    <style:style style:name="T1062" style:parent-style-name="預設段落字型" style:family="text">
      <style:text-properties fo:language="pt" fo:country="BR"/>
    </style:style>
    <style:style style:name="T1063" style:parent-style-name="預設段落字型" style:family="text">
      <style:text-properties fo:font-style="italic" style:font-style-asian="italic" fo:language="pt" fo:country="BR"/>
    </style:style>
    <style:style style:name="T1064" style:parent-style-name="預設段落字型" style:family="text">
      <style:text-properties fo:language="pt" fo:country="BR"/>
    </style:style>
    <style:style style:name="T1065" style:parent-style-name="預設段落字型" style:family="text">
      <style:text-properties fo:language="pt" fo:country="BR"/>
    </style:style>
    <style:style style:name="T1066" style:parent-style-name="預設段落字型" style:family="text">
      <style:text-properties fo:font-style="italic" style:font-style-asian="italic" fo:language="pt" fo:country="BR"/>
    </style:style>
    <style:style style:name="T1067" style:parent-style-name="預設段落字型" style:family="text">
      <style:text-properties fo:language="pt" fo:country="BR"/>
    </style:style>
    <style:style style:name="T1068" style:parent-style-name="預設段落字型" style:family="text">
      <style:text-properties fo:language="pt" fo:country="BR"/>
    </style:style>
    <style:style style:name="P1069" style:parent-style-name="國中題目" style:family="paragraph"/>
    <style:style style:name="T1070" style:parent-style-name="預設段落字型" style:family="text">
      <style:text-properties style:font-name="標楷體" style:font-name-asian="標楷體" fo:language="pt" fo:country="BR"/>
    </style:style>
    <style:style style:name="T1071" style:parent-style-name="預設段落字型" style:family="text">
      <style:text-properties fo:language="zh" fo:country="TW"/>
    </style:style>
    <style:style style:name="T1072" style:parent-style-name="預設段落字型" style:family="text">
      <style:text-properties fo:language="pt" fo:country="BR"/>
    </style:style>
    <style:style style:name="T1073" style:parent-style-name="預設段落字型" style:family="text">
      <style:text-properties fo:font-style="italic" style:font-style-asian="italic" fo:language="pt" fo:country="BR"/>
    </style:style>
    <style:style style:name="T1074" style:parent-style-name="預設段落字型" style:family="text">
      <style:text-properties fo:language="pt" fo:country="BR"/>
    </style:style>
    <style:style style:name="T1075" style:parent-style-name="預設段落字型" style:family="text">
      <style:text-properties fo:language="pt" fo:country="BR"/>
    </style:style>
    <style:style style:name="T1076" style:parent-style-name="預設段落字型" style:family="text">
      <style:text-properties fo:font-style="italic" style:font-style-asian="italic" fo:language="pt" fo:country="BR"/>
    </style:style>
    <style:style style:name="T1077" style:parent-style-name="預設段落字型" style:family="text">
      <style:text-properties fo:language="pt" fo:country="BR"/>
    </style:style>
    <style:style style:name="T1078" style:parent-style-name="預設段落字型" style:family="text">
      <style:text-properties fo:language="pt" fo:country="BR"/>
    </style:style>
    <style:style style:name="T1079" style:parent-style-name="預設段落字型" style:family="text">
      <style:text-properties fo:font-style="italic" style:font-style-asian="italic" fo:language="pt" fo:country="BR"/>
    </style:style>
    <style:style style:name="T1080" style:parent-style-name="預設段落字型" style:family="text">
      <style:text-properties fo:language="zh" fo:country="TW"/>
    </style:style>
    <style:style style:name="T1081" style:parent-style-name="預設段落字型" style:family="text">
      <style:text-properties fo:language="pt" fo:country="BR"/>
    </style:style>
    <style:style style:name="T1082" style:parent-style-name="預設段落字型" style:family="text">
      <style:text-properties fo:language="pt" fo:country="BR"/>
    </style:style>
    <style:style style:name="T1083" style:parent-style-name="預設段落字型" style:family="text">
      <style:text-properties fo:font-style="italic" style:font-style-asian="italic" fo:language="pt" fo:country="BR"/>
    </style:style>
    <style:style style:name="T1084" style:parent-style-name="預設段落字型" style:family="text">
      <style:text-properties fo:language="pt" fo:country="BR"/>
    </style:style>
    <style:style style:name="T1085" style:parent-style-name="預設段落字型" style:family="text">
      <style:text-properties fo:language="pt" fo:country="BR"/>
    </style:style>
    <style:style style:name="T1086" style:parent-style-name="預設段落字型" style:family="text">
      <style:text-properties fo:language="pt" fo:country="BR"/>
    </style:style>
    <style:style style:name="T1087" style:parent-style-name="預設段落字型" style:family="text">
      <style:text-properties fo:font-style="italic" style:font-style-asian="italic" fo:language="pt" fo:country="BR"/>
    </style:style>
    <style:style style:name="T1088" style:parent-style-name="預設段落字型" style:family="text">
      <style:text-properties fo:language="pt" fo:country="BR"/>
    </style:style>
    <style:style style:name="T1089" style:parent-style-name="預設段落字型" style:family="text">
      <style:text-properties fo:language="pt" fo:country="BR"/>
    </style:style>
    <style:style style:name="T1090" style:parent-style-name="預設段落字型" style:family="text">
      <style:text-properties fo:language="pt" fo:country="BR"/>
    </style:style>
    <style:style style:name="T1091" style:parent-style-name="預設段落字型" style:family="text">
      <style:text-properties fo:font-style="italic" style:font-style-asian="italic" fo:language="pt" fo:country="BR"/>
    </style:style>
    <style:style style:name="T1092" style:parent-style-name="預設段落字型" style:family="text">
      <style:text-properties fo:language="pt" fo:country="BR"/>
    </style:style>
    <style:style style:name="T1093" style:parent-style-name="預設段落字型" style:family="text">
      <style:text-properties fo:language="pt" fo:country="BR"/>
    </style:style>
    <style:style style:name="T1094" style:parent-style-name="預設段落字型" style:family="text">
      <style:text-properties fo:language="pt" fo:country="BR"/>
    </style:style>
    <style:style style:name="P1095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1096" style:parent-style-name="國中題目" style:family="paragraph"/>
    <style:style style:name="T1097" style:parent-style-name="預設段落字型" style:family="text">
      <style:text-properties style:font-name="標楷體" style:font-name-asian="標楷體"/>
    </style:style>
    <style:style style:name="T1098" style:parent-style-name="預設段落字型" style:family="text">
      <style:text-properties fo:font-style="italic" style:font-style-asian="italic"/>
    </style:style>
    <style:style style:name="T1099" style:parent-style-name="預設段落字型" style:family="text">
      <style:text-properties fo:font-style="italic" style:font-style-asian="italic"/>
    </style:style>
    <style:style style:name="P1100" style:parent-style-name="國中題目" style:family="paragraph"/>
    <style:style style:name="T1101" style:parent-style-name="預設段落字型" style:family="text">
      <style:text-properties style:font-name="標楷體" style:font-name-asian="標楷體"/>
    </style:style>
    <style:style style:name="T1102" style:parent-style-name="預設段落字型" style:family="text">
      <style:text-properties fo:font-style="italic" style:font-style-asian="italic"/>
    </style:style>
    <style:style style:name="T1103" style:parent-style-name="預設段落字型" style:family="text">
      <style:text-properties fo:font-style="italic" style:font-style-asian="italic"/>
    </style:style>
    <style:style style:name="T1104" style:parent-style-name="預設段落字型" style:family="text">
      <style:text-properties fo:font-style="italic" style:font-style-asian="italic"/>
    </style:style>
    <style:style style:name="T1105" style:parent-style-name="預設段落字型" style:family="text">
      <style:text-properties fo:font-style="italic" style:font-style-asian="italic"/>
    </style:style>
    <style:style style:name="P1106" style:parent-style-name="國中題目" style:family="paragraph"/>
    <style:style style:name="T1107" style:parent-style-name="預設段落字型" style:family="text">
      <style:text-properties style:font-name="標楷體" style:font-name-asian="標楷體"/>
    </style:style>
    <style:style style:name="T1108" style:parent-style-name="預設段落字型" style:family="text">
      <style:text-properties fo:font-style="italic" style:font-style-asian="italic"/>
    </style:style>
    <style:style style:name="T1109" style:parent-style-name="預設段落字型" style:family="text">
      <style:text-properties fo:font-style="italic" style:font-style-asian="italic"/>
    </style:style>
    <style:style style:name="P1110" style:parent-style-name="國中題目" style:family="paragraph"/>
    <style:style style:name="T1111" style:parent-style-name="預設段落字型" style:family="text">
      <style:text-properties style:font-name="標楷體" style:font-name-asian="標楷體"/>
    </style:style>
    <style:style style:name="T1112" style:parent-style-name="預設段落字型" style:family="text">
      <style:text-properties fo:font-style="italic" style:font-style-asian="italic"/>
    </style:style>
    <style:style style:name="T1113" style:parent-style-name="預設段落字型" style:family="text">
      <style:text-properties fo:font-style="italic" style:font-style-asian="italic"/>
    </style:style>
    <style:style style:name="P1114" style:parent-style-name="國中題目" style:family="paragraph"/>
    <style:style style:name="T1115" style:parent-style-name="預設段落字型" style:family="text">
      <style:text-properties style:font-name="標楷體" style:font-name-asian="標楷體"/>
    </style:style>
    <style:style style:name="T1116" style:parent-style-name="預設段落字型" style:family="text">
      <style:text-properties fo:font-style="italic" style:font-style-asian="italic"/>
    </style:style>
    <style:style style:name="T1117" style:parent-style-name="預設段落字型" style:family="text">
      <style:text-properties fo:font-style="italic" style:font-style-asian="italic"/>
    </style:style>
    <style:style style:name="P1118" style:parent-style-name="內文" style:family="paragraph">
      <style:paragraph-properties style:snap-to-layout-grid="false"/>
      <style:text-properties style:font-name="新細明體"/>
    </style:style>
    <style:style style:name="P1119" style:parent-style-name="內文" style:family="paragraph">
      <style:paragraph-properties style:snap-to-layout-grid="false"/>
      <style:text-properties style:font-name="新細明體"/>
    </style:style>
    <style:style style:family="graphic" style:name="a10" style:parent-style-name="Graphics">
      <style:graphic-properties fo:border="0.01042in none" fo:background-color="transparent" fo:clip="rect(0in, 0in, 0in, 0in)" draw:color-mode="greyscale"/>
    </style:style>
    <style:style style:family="graphic" style:name="a11" style:parent-style-name="Graphics">
      <style:graphic-properties fo:border="0.01042in none" fo:background-color="transparent" fo:clip="rect(0in, 0in, 0in, 0in)" draw:color-mode="greyscale"/>
    </style:style>
    <style:style style:family="graphic" style:name="a12" style:parent-style-name="Graphics">
      <style:graphic-properties fo:border="0.01042in none" fo:background-color="transparent" fo:clip="rect(0in, 0in, 0in, 0in)" draw:color-mode="greyscale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 draw:color-mode="greyscale"/>
    </style:style>
    <style:style style:family="graphic" style:name="a2" style:parent-style-name="Graphics">
      <style:graphic-properties fo:border="0.01042in none" fo:background-color="transparent" fo:clip="rect(0in, 0in, 0in, 0in)" draw:color-mode="greyscale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fo:clip="rect(0in, 0in, 0in, 0in)" draw:color-mode="greyscale"/>
    </style:style>
    <style:style style:family="graphic" style:name="a6" style:parent-style-name="Graphics">
      <style:graphic-properties fo:border="0.01042in none" fo:background-color="transparent" fo:clip="rect(0.21901in, 0.14601in, 0.31289in, 0.06258in)" draw:color-mode="greyscale"/>
    </style:style>
    <style:style style:family="graphic" style:name="a7" style:parent-style-name="Graphics">
      <style:graphic-properties fo:border="0.01042in none" fo:background-color="transparent" fo:clip="rect(0in, 0in, 0in, 0in)" draw:color-mode="greyscale"/>
    </style:style>
    <style:style style:family="graphic" style:name="a8" style:parent-style-name="Graphics">
      <style:graphic-properties fo:border="0.01042in none" fo:background-color="transparent" fo:clip="rect(0in, 0in, 0in, 0in)" draw:color-mode="greyscale"/>
    </style:style>
    <style:style style:family="graphic" style:name="a9" style:parent-style-name="Graphics">
      <style:graphic-properties fo:border="0.01042in none" fo:background-color="transparent" fo:clip="rect(0in, 0in, 0in, 0in)" draw:color-mode="greyscale"/>
    </style:style>
  </office:automatic-styles>
  <office:body>
    <office:text text:use-soft-page-breaks="true">
      <text:p text:style-name="P1">新北市立中平國民中學<text:s/>七年級第一學期數學第1章題目</text:p>
      <text:p text:style-name="P3">一、選擇</text:p>
      <text:list text:style-name="LFO6" text:continue-numbering="true">
        <text:list-item>
          <text:p text:style-name="P4"><text:bookmark-start text:name="Q2MA0312387"/><text:span text:style-name="T5">（ <text:s/>）</text:span><text:span text:style-name="T6">10</text:span><text:span text:style-name="T7">100</text:span>是幾位數？答：<text:span text:style-name="T8">　　　　　</text:span>。<text:line-break/>(A)<text:s/><text:span text:style-name="T9">99</text:span>　(B)<text:s/><text:span text:style-name="T10">100</text:span>　(C)<text:s/><text:span text:style-name="T11">101</text:span><text:span text:style-name="T12">　</text:span>(D)<text:s/><text:span text:style-name="T13">110</text:span></text:p>
        </text:list-item>
        <text:list-item>
          <text:p text:style-name="P14"><text:bookmark-start text:name="Q2MA0310597"/><text:bookmark-end text:name="Q2MA0312387"/><text:span text:style-name="T15">（ <text:s/>）</text:span>下列四個算式何者正確？<text:line-break/>(A)(－2)＋(－2)＋(－2)＝(－2)<draw:frame draw:z-index="0" draw:id="id0" draw:style-name="a0" draw:name="Object 1" text:anchor-type="as-char" svg:x="0in" svg:y="0in" svg:width="0.12153in" svg:height="0.13889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3<text:line-break/>(B)(－2)<text:span text:style-name="T16">3</text:span>＝－6<text:line-break/>(C)4<text:span text:style-name="T17">2</text:span>表示4個2相乘<text:line-break/>(D)(－10)<text:span text:style-name="T18">5</text:span>＝－10000</text:p>
        </text:list-item>
        <text:list-item>
          <text:p text:style-name="P19"><text:bookmark-start text:name="Q2MA0310136"/><text:bookmark-end text:name="Q2MA0310597"/><text:span text:style-name="T20">（ <text:s/>）</text:span>下面關於數的大小比較，何者<text:span text:style-name="T21">錯誤</text:span>？<text:line-break/>(A)8＞3　　<text:s/>(B)＞<text:line-break/>(C)7.4＞2.8　(D)│－5│＞－5</text:p>
        </text:list-item>
        <text:list-item>
          <text:p text:style-name="P22"><text:bookmark-start text:name="Q2MA0310153"/><text:bookmark-end text:name="Q2MA0310136"/><text:span text:style-name="T23">（ <text:s/>）</text:span>比較－4、0、、－1.6的絕對值大小，其結果為何？<text:line-break/>(A)│－4│＞│0│＞││＞│－1.6│<text:line-break/>(B)││＞│0│＞│－1.6│＞│－4│<text:line-break/>(C)│－4│＞│－1.6│＞││＞│0│<text:line-break/>(D)│－4│＞││＞│－1.6│＞│0│</text:p>
        </text:list-item>
        <text:list-item>
          <text:p text:style-name="P24"><text:bookmark-start text:name="Q2MA0310609"/><text:bookmark-end text:name="Q2MA0310153"/><text:span text:style-name="T25">（ <text:s/>）</text:span>計算(－6<text:span text:style-name="T26">2</text:span>)÷(－3)<text:span text:style-name="T27">2</text:span>＋(－2)<text:span text:style-name="T28">3</text:span>＝？<text:line-break/>(A)10ˉ(B)－16ˉ(C)6ˉ(D)－12</text:p>
        </text:list-item>
        <text:list-item>
          <text:p text:style-name="P29"><text:bookmark-start text:name="Q2MA0310481"/><text:bookmark-end text:name="Q2MA0310609"/><text:span text:style-name="T30">（ <text:s/>）</text:span>請問下列何者的運算結果為－1？<text:line-break/>(A)(－1)－(－1)－(－1)<text:s/><text:line-break/>(B)(－1)＋(－1)＋(－1)<text:line-break/>(C)(－1)×(－1)×(－1)×(－1)<text:line-break/>(D)(－1)÷(－1)÷(－1)</text:p>
        </text:list-item>
        <text:list-item>
          <text:p text:style-name="P31"><text:bookmark-start text:name="Q2MA0310486"/><text:bookmark-end text:name="Q2MA0310481"/><text:span text:style-name="T32">（ <text:s/>）</text:span>若甲×4＝－20，7×(－1)＝乙，(－2)×(－5)＝丙，(－6)×丁＝－24，則下列選項何者正確？<text:line-break/>(A)甲＝5　　<text:s/>(B)乙＝7<text:line-break/>(C)丙＝－10　(D)丁＝4</text:p>
        </text:list-item>
        <text:list-item>
          <text:p text:style-name="P33"><text:bookmark-start text:name="Q2MA0310778"/><text:bookmark-end text:name="Q2MA0310486"/><text:span text:style-name="T34">（ <text:s/>）</text:span><text:span text:style-name="T35">趙</text:span>先生喜從天降中了樂透彩頭獎，個人獨得一億二千四百三十二萬元，若將<text:span text:style-name="T36">趙</text:span>先生中獎的金額寫成科學記號<text:span text:style-name="T37">a</text:span>×<text:span text:style-name="T38">b</text:span><text:span text:style-name="T39">n</text:span>，則下列何者正確？<text:line-break/>(A)<text:span text:style-name="T40">a</text:span>＝12432　(B)<text:span text:style-name="T41">n</text:span>＜<text:span text:style-name="T42">b</text:span><text:line-break/>(C)<text:span text:style-name="T43">n</text:span>＝12　　<text:s/>(D)<text:span text:style-name="T44">a</text:span>＋<text:span text:style-name="T45">b</text:span>＋<text:span text:style-name="T46">n</text:span>＞20</text:p>
        </text:list-item>
        <text:list-item>
          <text:p text:style-name="P47"><text:bookmark-start text:name="Q2MA0310282"/><text:bookmark-end text:name="Q2MA0310778"/><text:span text:style-name="T48">（ <text:s/>）</text:span>冰箱的溫度原來為－5℃，將它調高8℃後，又調低16℃，則最後的溫度是多少？<text:line-break/>(A)－13℃　(B)－3℃　(C)3℃　(D)13℃</text:p>
        </text:list-item>
        <text:list-item>
          <text:p text:style-name="P49"><text:bookmark-start text:name="Q2MA0310650"/><text:bookmark-end text:name="Q2MA0310282"/><text:span text:style-name="T50">（ <text:s/>）</text:span>下列敘述何者正確？<text:line-break/>(A)2<text:span text:style-name="T51">3</text:span>－(－2)<text:span text:style-name="T52">3</text:span>＝0　<text:s text:c="3"/>(B)2<text:span text:style-name="T53">4</text:span>－(－2<text:span text:style-name="T54">4</text:span>)＝0<text:line-break/>(C)(－2)<text:span text:style-name="T55">3</text:span>－(－2)<text:span text:style-name="T56">3</text:span>＝0　(D)(－2<text:span text:style-name="T57">4</text:span>)－(－2)<text:span text:style-name="T58">4</text:span>＝0</text:p>
        </text:list-item>
        <text:list-item>
          <text:p text:style-name="P59"><text:bookmark-start text:name="Q2MA0310022"/><text:bookmark-end text:name="Q2MA0310650"/><text:span text:style-name="T60">（ <text:s/>）</text:span>數線上介於1與2之間的小數有幾個？<text:line-break/>(A)0個　(B)9個　(C)10個　(D)無限多個</text:p>
        </text:list-item>
        <text:list-item>
          <text:p text:style-name="P61"><text:bookmark-start text:name="Q2MA0310838"/><text:bookmark-end text:name="Q2MA0310022"/><text:span text:style-name="T62">（ <text:s/>）</text:span>下列各數中，何者為最小的數？<text:line-break/><text:span text:style-name="T63">(A)3.8×10</text:span><text:span text:style-name="T64">－</text:span><text:span text:style-name="T65">5</text:span>　<text:span text:style-name="T66">(B)2.5×10</text:span><text:span text:style-name="T67">－</text:span><text:span text:style-name="T68">6</text:span><text:span text:style-name="T69"><text:line-break/>(C)4×10</text:span><text:span text:style-name="T70">－</text:span><text:span text:style-name="T71">4</text:span>　<text:span text:style-name="T72"><text:s/></text:span><text:span text:style-name="T73"><text:s/></text:span><text:span text:style-name="T74">(D)1.9×10</text:span><text:span text:style-name="T75">－</text:span><text:span text:style-name="T76">6</text:span></text:p>
        </text:list-item>
        <text:list-item>
          <text:p text:style-name="P77"><text:bookmark-start text:name="Q2MA0310296"/><text:bookmark-end text:name="Q2MA0310838"/><text:span text:style-name="T78">（ <text:s/>）</text:span>下列哪一個是正確的？<text:line-break/><text:soft-page-break/>(A)42－(－31)＝31－42<text:line-break/>(B)(－15)－(－26)＝－(15－26)<text:line-break/>(C)(－28)－23＝－(23－28)<text:line-break/>(D)43－(－56)＝－(43－56)</text:p>
        </text:list-item>
        <text:list-item>
          <text:p text:style-name="P79"><text:bookmark-start text:name="Q2MA0310011"/><text:bookmark-end text:name="Q2MA0310296"/><text:span text:style-name="T80">（ <text:s/>）</text:span>下列關於0的描述，何者正確？<text:line-break/>(A)0是正數　(B)0是負數　<text:line-break/>(C)0是整數　(D)0比所有分數都大</text:p>
        </text:list-item>
        <text:list-item>
          <text:p text:style-name="P81"><text:bookmark-start text:name="Q2MA0310321"/><text:bookmark-end text:name="Q2MA0310011"/><text:span text:style-name="T82">（ <text:s/>）</text:span>數線上一隻螞蟻，目前的位置是在－6的位置，向左爬了15個單位，再向右爬了11個單位，最後到達<text:span text:style-name="T83">P</text:span>點，則<text:span text:style-name="T84">P</text:span>點表示的數為何？<text:line-break/>(A)－32　(B)32　(C)－10　(D)10</text:p>
        </text:list-item>
        <text:list-item>
          <text:p text:style-name="P85"><text:bookmark-start text:name="Q2MA0310601"/><text:bookmark-end text:name="Q2MA0310321"/><text:span text:style-name="T86">（ <text:s/>）</text:span>下列各式的計算過程，何者<text:span text:style-name="T87">錯誤</text:span>？<text:line-break/>(A)(－4)<text:span text:style-name="T88">2</text:span>＝(－4)×(－4)＝＋(4×4)＝16<text:line-break/>(B)－(4<text:span text:style-name="T89">2</text:span>)＝－(4×4)＝－16<text:line-break/>(C)－4<text:span text:style-name="T90">2</text:span>＝(－4)×(－4)＝＋(4×4)＝＋16<text:line-break/>(D)(－4<text:span text:style-name="T91">3</text:span>)＝(－4)×(－4)×(－4)＝－(4×4×4)＝－64</text:p>
        </text:list-item>
        <text:list-item>
          <text:p text:style-name="P92"><text:bookmark-start text:name="Q2MA0310747"/><text:bookmark-end text:name="Q2MA0310601"/><text:span text:style-name="T93">（ <text:s/>）</text:span>已知有一隻大小約為1.6×10<text:span text:style-name="T94">－</text:span><text:span text:style-name="T95">4</text:span><text:span text:style-name="T96">m</text:span>的微生物，請問它的大小是一隻約為8×10<text:span text:style-name="T97">－</text:span><text:span text:style-name="T98">7</text:span><text:span text:style-name="T99">m</text:span>病毒的幾倍？<text:line-break/><text:span text:style-name="T100">(A)2</text:span>倍　<text:span text:style-name="T101">(B)20</text:span>倍　<text:span text:style-name="T102">(C)200</text:span>倍　<text:span text:style-name="T103">(D)2000</text:span>倍</text:p>
        </text:list-item>
        <text:list-item>
          <text:p text:style-name="P104"><text:bookmark-start text:name="Q2MA0310297"/><text:bookmark-end text:name="Q2MA0310747"/><text:span text:style-name="T105">（ <text:s/>）</text:span>若<text:span text:style-name="T106">a</text:span>＝536－297、<text:span text:style-name="T107">b</text:span>＝536－(－297)、<text:span text:style-name="T108">c</text:span>＝(－536)－297、<text:span text:style-name="T109">d</text:span>＝(－536)－(－297)，則下列哪一個是正確的？<text:line-break/>(A)<text:span text:style-name="T110">a</text:span>＞<text:span text:style-name="T111">b</text:span>＞<text:span text:style-name="T112">c</text:span>＞<text:span text:style-name="T113">d</text:span><text:span text:style-name="T114"><text:s text:c="2"/></text:span>(B)<text:span text:style-name="T115">a</text:span>＞<text:span text:style-name="T116">b</text:span>＞<text:span text:style-name="T117">d</text:span>＞<text:span text:style-name="T118">c</text:span><text:line-break/>(C)<text:span text:style-name="T119">b</text:span>＞<text:span text:style-name="T120">a</text:span>＞<text:span text:style-name="T121">d</text:span>＞<text:span text:style-name="T122">c</text:span><text:span text:style-name="T123"><text:s text:c="2"/></text:span>(D)<text:span text:style-name="T124">b</text:span>＞<text:span text:style-name="T125">a</text:span>＞<text:span text:style-name="T126">c</text:span>＞<text:span text:style-name="T127">d</text:span></text:p>
        </text:list-item>
        <text:list-item>
          <text:p text:style-name="P128"><text:bookmark-start text:name="Q2MA0310359"/><text:bookmark-end text:name="Q2MA0310297"/><text:span text:style-name="T129">（ <text:s/>）</text:span>下列四個算式中，哪一個是<text:span text:style-name="T130">不正確</text:span>的？<text:line-break/>(A)(38＋49)＋26＝(38＋26)＋49<text:line-break/>(B)(38－49)＋26＝38－(49＋26)<text:line-break/>(C)(38－49)－26＝(38－26)－49<text:line-break/>(D)(38＋49)－26＝38＋(49－26)</text:p>
        </text:list-item>
        <text:list-item>
          <text:p text:style-name="P131"><text:bookmark-start text:name="Q2MA0310351"/><text:bookmark-end text:name="Q2MA0310359"/><text:span text:style-name="T132">（ <text:s/>）</text:span>球類比賽規定：贏一場得＋2分，輸一場得－1分，和局一場得0分，如果某隊在五場比賽中贏2場、輸2場、和局1場，積分是多少？<text:line-break/>(A)0分　(B)＋1分　(C)＋2分　(D)－1分</text:p>
        </text:list-item>
        <text:list-item>
          <text:p text:style-name="P133"><text:bookmark-start text:name="Q2MA0310279"/><text:bookmark-end text:name="Q2MA0310351"/><text:span text:style-name="T134">（ <text:s/>）</text:span>下列各算式，哪一個是<text:span text:style-name="T135">錯誤</text:span>的？<text:line-break/>(A)－21＋12＝(－21)＋12<text:line-break/>(B)－21＋12＝(－21)＋(－12)<text:line-break/>(C)－21＋12＝12＋(－21)<text:line-break/>(D)－21＋12＝12－21</text:p>
        </text:list-item>
        <text:list-item>
          <text:p text:style-name="P136"><text:bookmark-start text:name="Q2MA0310130"/><text:bookmark-end text:name="Q2MA0310279"/><text:span text:style-name="T137">（ <text:s/>）</text:span>數線上與最接近的整數是多少？<text:line-break/>(A)－2　(B)－3　(C)2　(D)3</text:p>
        </text:list-item>
        <text:list-item>
          <text:p text:style-name="P138"><text:bookmark-start text:name="Q2MA0310076"/><text:bookmark-end text:name="Q2MA0310130"/><text:span text:style-name="T139">（ <text:s/>）</text:span>在數線上，下列哪一個數位於最右邊？<text:line-break/>(A)　(B)0.1　(C)0　(D)－7</text:p>
        </text:list-item>
        <text:list-item>
          <text:p text:style-name="P140"><text:bookmark-start text:name="Q2MA0310534"/><text:bookmark-end text:name="Q2MA0310076"/><text:span text:style-name="T141">（ <text:s/>）</text:span>某地區的溫度平均每天下降2度，若今天的溫度為<text:span text:style-name="T142">攝</text:span>氏6度，請問3天後的溫度可用下列哪一個算式表示最適當？<text:line-break/>(A)(－2)×3＋6<text:s text:c="2"/>(B)2×3－6<text:line-break/>(C)(－2)×3－6<text:s text:c="2"/>(D)6－(－2)×3</text:p>
        </text:list-item>
        <text:list-item>
          <text:p text:style-name="P143"><text:bookmark-start text:name="Q2MA0310353"/><text:bookmark-end text:name="Q2MA0310534"/><text:span text:style-name="T144">（ <text:s/>）</text:span><text:span text:style-name="T145">翡翠水庫</text:span>某日水位變化如下表：<text:line-break/><text:soft-page-break/><draw:frame draw:style-name="a1" draw:name="圖片 3" text:anchor-type="as-char" svg:x="0in" svg:y="0in" svg:width="3.95833in" svg:height="0.79167in" style:rel-width="scale" style:rel-height="scale"><draw:image xlink:href="media/image1.jpeg" xlink:type="simple" xlink:show="embed" xlink:actuate="onLoad"/><svg:title/><svg:desc>T612-01</svg:desc></draw:frame><text:line-break/>請問下午六點水庫的水位與下午一點水庫的水位變化為何？<text:line-break/>(A)上升2公分　(B)下降2公分<text:line-break/>(C)上升3公分　(D)下降3公分</text:p>
        </text:list-item>
        <text:list-item>
          <text:p text:style-name="P146"><text:bookmark-start text:name="Q2MA0310783"/><text:bookmark-end text:name="Q2MA0310353"/><text:span text:style-name="T147">（ <text:s/>）</text:span>根據研究指出，天空中每天大約有2.6×10<text:span text:style-name="T148">7</text:span>磅的塵埃落到地面上，若計算一周七天的總落塵量，並以科學記號表示，則應為下列何者？<text:line-break/>(A)18.2×10<text:span text:style-name="T149">8</text:span>磅<text:s/>　(B)1.82×10<text:span text:style-name="T150">8</text:span>磅<text:line-break/>(C)1.82×10<text:span text:style-name="T151">10</text:span>磅　(D)1820×10<text:span text:style-name="T152">5</text:span>磅</text:p>
        </text:list-item>
        <text:list-item>
          <text:p text:style-name="P153"><text:bookmark-start text:name="Q2MA0310152"/><text:bookmark-end text:name="Q2MA0310783"/><text:span text:style-name="T154">（ <text:s/>）</text:span>下列何者<text:span text:style-name="T155">錯誤</text:span>？<text:line-break/>(A)－4＜－10　(B)0＞－5<text:line-break/>(C)－7＜－3　<text:s/>(D)5＞－1</text:p>
        </text:list-item>
        <text:list-item>
          <text:p text:style-name="P156"><text:bookmark-start text:name="Q2MA0310288"/><text:bookmark-end text:name="Q2MA0310152"/><text:span text:style-name="T157">（ <text:s/>）</text:span>某日全球最低氣溫是－25℃，而當天<text:span text:style-name="T158">臺北市</text:span>的氣溫是12℃，則當天<text:span text:style-name="T159">臺北市</text:span>的氣溫比全球最低氣溫高出多少度？<text:line-break/><text:span text:style-name="T160">(A)12</text:span><text:span text:style-name="T161">℃</text:span>　<text:span text:style-name="T162">(B)13</text:span><text:span text:style-name="T163">℃</text:span>　<text:span text:style-name="T164">(C)25</text:span><text:span text:style-name="T165">℃</text:span>　<text:span text:style-name="T166">(D)37</text:span><text:span text:style-name="T167">℃</text:span></text:p>
        </text:list-item>
        <text:list-item>
          <text:p text:style-name="P168"><text:bookmark-start text:name="Q2MA0310382"/><text:bookmark-end text:name="Q2MA0310288"/><text:span text:style-name="T169">（ <text:s/>）</text:span>最大負整數與最小正整數的和是多少？<text:line-break/>(A)－2ˉ(B)－1ˉ(C)0ˉ(D)2</text:p>
        </text:list-item>
        <text:list-item>
          <text:p text:style-name="P170"><text:bookmark-start text:name="Q2MA0310016"/><text:bookmark-end text:name="Q2MA0310382"/><text:span text:style-name="T171">（ <text:s/>）</text:span>在數線上，下列哪一個數介於－6與－8之間？<text:line-break/>(A)－5　(B)－6　(C)－7　(D)－8</text:p>
        </text:list-item>
        <text:list-item>
          <text:p text:style-name="P172"><text:bookmark-start text:name="Q2MA0310304"/><text:bookmark-end text:name="Q2MA0310016"/><text:span text:style-name="T173">（ <text:s/>）</text:span>冬天<text:span text:style-name="T174">合歡山</text:span>溫度由零下2℃上升了5℃，再下降1℃，則最後的溫度是多少℃？<text:line-break/><text:span text:style-name="T175">(A)8</text:span><text:span text:style-name="T176">℃</text:span>　<text:span text:style-name="T177">(B)4</text:span><text:span text:style-name="T178">℃</text:span>　<text:span text:style-name="T179">(C)2</text:span><text:span text:style-name="T180">℃</text:span>　<text:span text:style-name="T181">(D)0</text:span><text:span text:style-name="T182">℃</text:span></text:p>
        </text:list-item>
        <text:list-item>
          <text:p text:style-name="P183"><text:bookmark-start text:name="Q2MA0310649"/><text:bookmark-end text:name="Q2MA0310304"/><text:span text:style-name="T184">（ <text:s/>）</text:span>計算(－2)<text:span text:style-name="T185">3</text:span>＋(－4)<text:span text:style-name="T186">2</text:span>之值為何？<text:line-break/>(A)0　(B)2　(C)4　(D)8</text:p>
        </text:list-item>
        <text:list-item>
          <text:p text:style-name="P187"><text:bookmark-start text:name="Q2MA0310769"/><text:bookmark-end text:name="Q2MA0310649"/><text:span text:style-name="T188">（ <text:s/>）</text:span>若將0.7435寫成科學記號<text:span text:style-name="T189">a</text:span>×10<text:span text:style-name="T190">n</text:span>的形式，則<text:span text:style-name="T191">a</text:span>＋<text:span text:style-name="T192">n</text:span>之值為何？<text:line-break/>(A)5.435　(B)6.435　(C)7.435　(D)8.435</text:p>
        </text:list-item>
        <text:list-item>
          <text:p text:style-name="P193"><text:bookmark-start text:name="Q2MA0310015"/><text:bookmark-end text:name="Q2MA0310769"/><text:span text:style-name="T194">（ <text:s/>）</text:span>如圖，數線上<text:span text:style-name="T195">B</text:span>點所代表的數是多少？<text:line-break/><draw:frame draw:style-name="a2" draw:name="圖片 4" text:anchor-type="as-char" svg:x="0in" svg:y="0in" svg:width="2.70833in" svg:height="0.7in" style:rel-width="scale" style:rel-height="scale"><draw:image xlink:href="media/image2.jpeg" xlink:type="simple" xlink:show="embed" xlink:actuate="onLoad"/><svg:title/><svg:desc>010101-07</svg:desc></draw:frame><text:line-break/>(A)　(B)－1.3　(C)－2.1　(D)</text:p>
        </text:list-item>
        <text:list-item>
          <text:p text:style-name="P196"><text:bookmark-start text:name="Q2MA0310004"/><text:bookmark-end text:name="Q2MA0310015"/><text:span text:style-name="T197">（ <text:s/>）</text:span>下列哪一項<text:span text:style-name="T198">不是</text:span>構成數線的要素？<text:line-break/>(A)原點　(B)單位長　(C)正向　(D)負向</text:p>
        </text:list-item>
        <text:list-item>
          <text:p text:style-name="P199"><text:bookmark-start text:name="Q2MA0310569"/><text:bookmark-end text:name="Q2MA0310004"/><text:span text:style-name="T200">（ <text:s/>）</text:span>若2<text:span text:style-name="T201">3</text:span>×2<draw:frame draw:z-index="0" draw:id="id1" draw:style-name="a3" draw:name="Object 5" text:anchor-type="as-char" svg:x="0in" svg:y="0in" svg:width="0.12153in" svg:height="0.20903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＝2<text:span text:style-name="T202">9</text:span>，則<text:span text:style-name="T203">A</text:span>應為何數？<text:line-break/>(A)3 <text:s/>(B)4<text:s text:c="2"/>(C)6 <text:s/>(D)8</text:p>
        </text:list-item>
        <text:list-item>
          <text:p text:style-name="P204"><text:bookmark-start text:name="Q2MA0310265"/><text:bookmark-end text:name="Q2MA0310569"/><text:span text:style-name="T205">（ <text:s/>）</text:span>下列哪一個數減(－5)後，其絕對值大於15？<text:line-break/>(A)10　(B)12　(C)0　(D)－20</text:p>
        </text:list-item>
        <text:list-item>
          <text:p text:style-name="P206"><text:bookmark-start text:name="Q2MA0312189"/><text:bookmark-end text:name="Q2MA0310265"/><text:span text:style-name="T207">（ <text:s/>）</text:span>小螞蟻原本在數線上(－3)的位置，後來又往左邊走5個單位，則這隻小螞蟻最後在哪個位置？<text:line-break/><draw:frame draw:z-index="0" draw:id="id2" draw:style-name="a4" draw:name="Picture 6" text:anchor-type="as-char" svg:x="0in" svg:y="0in" svg:width="2.45486in" svg:height="0.70347in" style:rel-width="scale" style:rel-height="scale"><draw:object-ole draw:class-id="00020907-0000-0000-C000-000000000046" xlink:href="Object 3" xlink:type="simple" xlink:show="embed" xlink:actuate="onLoad"/><draw:image xlink:href="ObjectReplacements/Object 3" xlink:type="simple" xlink:show="embed" xlink:actuate="onLoad"/><svg:title/><svg:desc/></draw:frame><text:line-break/>(A)(－3)＋5 <text:s text:c="4"/>(B)(－3)＋(－5)<text:line-break/>(C)3＋5 <text:s text:c="2"/><text:s text:c="3"/><text:s text:c="2"/>(D)3＋(－5)</text:p>
        </text:list-item>
        <text:list-item>
          <text:p text:style-name="P208"><text:bookmark-start text:name="Q2MA0310369"/><text:bookmark-end text:name="Q2MA0312189"/><text:span text:style-name="T209">（ <text:s/>）</text:span>下列哪一個選項對於｜<text:span text:style-name="T210">a</text:span>－<text:span text:style-name="T211">b</text:span>｜的說法是正確的？<text:line-break/>(A)<text:span text:style-name="T212">a</text:span>和<text:span text:style-name="T213">b</text:span>之間的坐標<text:s/><text:s/>(B)<text:span text:style-name="T214">a</text:span>和<text:span text:style-name="T215">b</text:span>的平均數<text:s/><text:line-break/>(C)<text:span text:style-name="T216">a</text:span>減<text:span text:style-name="T217">b</text:span>的差<text:s/><text:s text:c="7"/>(D)<text:span text:style-name="T218">a</text:span>到<text:span text:style-name="T219">b</text:span>的距離</text:p>
        </text:list-item>
        <text:list-item>
          <text:p text:style-name="P220"><text:bookmark-start text:name="Q2MA0310114"/><text:bookmark-end text:name="Q2MA0310369"/><text:span text:style-name="T221">（ <text:s/>）</text:span>在數線上位於原點的左右兩邊，並且與原點等距離的兩點所表示的數稱為什麼？<text:s/><text:line-break/><text:soft-page-break/>(A)正分數　(B)負分數<text:line-break/>(C)相反數　(D)對稱數</text:p>
        </text:list-item>
      </text:list>
      <text:p text:style-name="P222"><text:bookmark-end text:name="Q2MA0310114"/>二、是非</text:p>
      <text:list text:style-name="LFO7" text:continue-numbering="true">
        <text:list-item>
          <text:p text:style-name="P223"><text:bookmark-start text:name="Q2MA0312233"/><text:span text:style-name="T224">（ <text:s/>）</text:span>0<text:span text:style-name="T225">n</text:span>＝1，其中<text:span text:style-name="T226">n</text:span>為正整數。</text:p>
        </text:list-item>
        <text:list-item>
          <text:p text:style-name="P227"><text:bookmark-start text:name="Q2MA0312238"/><text:bookmark-end text:name="Q2MA0312233"/><text:span text:style-name="T228">（ <text:s/>）</text:span>若<text:span text:style-name="T229">a</text:span>、<text:span text:style-name="T230">b</text:span>、<text:span text:style-name="T231">c</text:span>為任意三個整數，且<text:span text:style-name="T232">a</text:span><text:span text:style-name="T233">、</text:span><text:span text:style-name="T234">b</text:span>、<text:span text:style-name="T235">c</text:span>皆不為0，則：<text:line-break/><text:span text:style-name="T236"><text:s/>c</text:span>÷(<text:span text:style-name="T237">a</text:span>＋<text:span text:style-name="T238">b</text:span>)＝<text:span text:style-name="T239">c</text:span>÷<text:span text:style-name="T240">a</text:span>＋<text:span text:style-name="T241">c</text:span>÷<text:span text:style-name="T242">b</text:span></text:p>
        </text:list-item>
        <text:list-item>
          <text:p text:style-name="P243"><text:bookmark-start text:name="Q2MA0312237"/><text:bookmark-end text:name="Q2MA0312238"/><text:span text:style-name="T244">（ <text:s/>）</text:span>若<text:span text:style-name="T245">a</text:span>、<text:span text:style-name="T246">b</text:span>、<text:span text:style-name="T247">c</text:span>為任意三個整數，且<text:span text:style-name="T248">a</text:span><text:span text:style-name="T249">、</text:span><text:span text:style-name="T250">b</text:span>、<text:span text:style-name="T251">c</text:span>皆不為0，則：<text:line-break/><text:s/>(<text:span text:style-name="T252">a</text:span>＋<text:span text:style-name="T253">b</text:span>)÷<text:span text:style-name="T254">c</text:span>＝<text:span text:style-name="T255">a</text:span>÷<text:span text:style-name="T256">c</text:span>＋<text:span text:style-name="T257">b</text:span>÷<text:span text:style-name="T258">c</text:span></text:p>
        </text:list-item>
        <text:list-item>
          <text:p text:style-name="P259"><text:bookmark-start text:name="Q2MA0312230"/><text:bookmark-end text:name="Q2MA0312237"/><text:span text:style-name="T260">（ <text:s/>）</text:span>0的絕對值是0。</text:p>
        </text:list-item>
        <text:list-item>
          <text:p text:style-name="P261"><text:bookmark-start text:name="Q2MA0312227"/><text:bookmark-end text:name="Q2MA0312230"/><text:span text:style-name="T262">（ <text:s/>）</text:span>正整數與負整數合稱為整數。</text:p>
        </text:list-item>
        <text:list-item>
          <text:p text:style-name="P263"><text:bookmark-start text:name="Q2MA0312231"/><text:bookmark-end text:name="Q2MA0312227"/><text:span text:style-name="T264">（ <text:s/>）</text:span>0沒有相反數。</text:p>
        </text:list-item>
        <text:list-item>
          <text:p text:style-name="P265"><text:bookmark-start text:name="Q2MA0312235"/><text:bookmark-end text:name="Q2MA0312231"/><text:span text:style-name="T266">（ <text:s/>）</text:span>若<text:span text:style-name="T267">a</text:span>、<text:span text:style-name="T268">b</text:span>、<text:span text:style-name="T269">c</text:span>為任意三個整數，且<text:span text:style-name="T270">a</text:span><text:span text:style-name="T271">、</text:span><text:span text:style-name="T272">b</text:span>、<text:span text:style-name="T273">c</text:span>皆不為0，則：<text:line-break/>(<text:s text:c="3"/>)<text:s/><text:span text:style-name="T274">c</text:span>×(<text:span text:style-name="T275">a</text:span>－<text:span text:style-name="T276">b</text:span>)＝<text:span text:style-name="T277">c</text:span>×<text:span text:style-name="T278">a</text:span>－<text:span text:style-name="T279">c</text:span>×<text:span text:style-name="T280">b</text:span></text:p>
        </text:list-item>
        <text:list-item>
          <text:p text:style-name="P281"><text:bookmark-start text:name="Q2MA0312234"/><text:bookmark-end text:name="Q2MA0312235"/><text:span text:style-name="T282">（ <text:s/>）</text:span>若<text:span text:style-name="T283">a</text:span>、<text:span text:style-name="T284">b</text:span>、<text:span text:style-name="T285">c</text:span>為任意三個整數，且<text:span text:style-name="T286">a</text:span><text:span text:style-name="T287">、</text:span><text:span text:style-name="T288">b</text:span>、<text:span text:style-name="T289">c</text:span>皆不為0，則：<text:line-break/><text:s/>(<text:span text:style-name="T290">a</text:span>＋<text:span text:style-name="T291">b</text:span>)×<text:span text:style-name="T292">c</text:span>＝<text:span text:style-name="T293">a</text:span>×<text:span text:style-name="T294">c</text:span>＋<text:span text:style-name="T295">b</text:span>×<text:span text:style-name="T296">c</text:span></text:p>
        </text:list-item>
        <text:list-item>
          <text:p text:style-name="P297"><text:bookmark-start text:name="Q2MA0312232"/><text:bookmark-end text:name="Q2MA0312234"/><text:span text:style-name="T298">（ <text:s/>）</text:span><text:span text:style-name="T299">a</text:span>為任意數，0＋<text:span text:style-name="T300">a</text:span>或0－<text:span text:style-name="T301">a</text:span>的結果都等於<text:span text:style-name="T302">a</text:span>。</text:p>
        </text:list-item>
        <text:list-item>
          <text:p text:style-name="P303"><text:bookmark-start text:name="Q2MA0312239"/><text:bookmark-end text:name="Q2MA0312232"/><text:span text:style-name="T304">（ <text:s/>）</text:span>0.5×10<text:span text:style-name="T305">8</text:span>是科學記號的表示法。</text:p>
        </text:list-item>
      </text:list>
      <text:p text:style-name="P306"><text:bookmark-end text:name="Q2MA0312239"/></text:p>
      <text:soft-page-break/>
      <text:p text:style-name="P307"><text:span text:style-name="T308">新北市立中平國民中學</text:span><text:span text:style-name="T309"><text:s/>七</text:span><text:span text:style-name="T310">年級第一學期</text:span><text:span text:style-name="T311">數學第</text:span><text:span text:style-name="T312">2</text:span><text:span text:style-name="T313">章<text:s/></text:span><text:span text:style-name="T314">補考參考題目</text:span></text:p>
      <text:p text:style-name="P315">一、選擇</text:p>
      <text:list text:style-name="LFO8" text:continue-numbering="true">
        <text:list-item>
          <text:p text:style-name="P316"><text:bookmark-start text:name="Q2MA0311553"/><text:span text:style-name="T317">（ <text:s/>）</text:span>冰箱中有8公升的鮮奶，<text:span text:style-name="T318">美美</text:span>拿出杯子分裝，已知她每公升裝成一杯，請問她可以裝多少杯？<text:line-break/>(A)20　(B)18　(C)15　(D)12</text:p>
        </text:list-item>
        <text:list-item>
          <text:p text:style-name="P319"><text:bookmark-start text:name="Q2MA0310881"/><text:bookmark-end text:name="Q2MA0311553"/><text:span text:style-name="T320">（ <text:s/>）</text:span>下列哪一個選項是<text:span text:style-name="T321">錯誤</text:span>的？<text:line-break/>(A)1是23的因數　(B)0是31的因數<text:line-break/>(C)36是1的倍數　(D)0是17的倍數</text:p>
        </text:list-item>
        <text:list-item>
          <text:p text:style-name="P322"><text:bookmark-start text:name="Q2MA0311007"/><text:bookmark-end text:name="Q2MA0310881"/><text:span text:style-name="T323">（ <text:s/>）</text:span>下圖的數字之中，共有多少個質數？<text:line-break/><draw:frame draw:style-name="a5" draw:name="圖片 7" text:anchor-type="as-char" svg:x="0in" svg:y="0in" svg:width="2.11667in" svg:height="1.325in" style:rel-width="scale" style:rel-height="scale"><draw:image xlink:href="media/image3.jpeg" xlink:type="simple" xlink:show="embed" xlink:actuate="onLoad"/><svg:title/><svg:desc>122005</svg:desc></draw:frame><text:line-break/>(A)9個　(B)10個　(C)11個　(D)12個</text:p>
        </text:list-item>
        <text:list-item>
          <text:p text:style-name="P324"><text:bookmark-start text:name="Q2MA0310877"/><text:bookmark-end text:name="Q2MA0311007"/><text:span text:style-name="T325">（ <text:s/>）</text:span>下列哪一個數<text:span text:style-name="T326">不是</text:span>11的倍數？<text:line-break/>(A)209　(B)517　(C)747　(D)258258</text:p>
        </text:list-item>
        <text:list-item>
          <text:p text:style-name="P327"><text:bookmark-start text:name="Q2MA0310995"/><text:bookmark-end text:name="Q2MA0310877"/><text:span text:style-name="T328">（ <text:s/>）</text:span>下列哪一個數<text:span text:style-name="T329">不是</text:span>3465的質因數？<text:line-break/>(A)3　(B)5　(C)11　(D)21</text:p>
        </text:list-item>
        <text:list-item>
          <text:p text:style-name="P330"><text:bookmark-start text:name="Q2MA0310945"/><text:bookmark-end text:name="Q2MA0310995"/><text:span text:style-name="T331">（ <text:s/>）</text:span>下列敘述何者<text:span text:style-name="T332">錯誤</text:span>？<text:line-break/>(A)12是2的倍數　(B)33是3的倍數<text:line-break/>(C)65是5的倍數　(D)89是9的倍數</text:p>
        </text:list-item>
        <text:list-item>
          <text:p text:style-name="P333"><text:bookmark-start text:name="Q2MA0310872"/><text:bookmark-end text:name="Q2MA0310945"/><text:span text:style-name="T334">（ <text:s/>）</text:span>下列何者是6的倍數？<text:line-break/>(A)471　(B)837　(C)1002　(D)1400</text:p>
        </text:list-item>
        <text:list-item>
          <text:p text:style-name="P335"><text:bookmark-start text:name="Q2MA0310875"/><text:bookmark-end text:name="Q2MA0310872"/><text:span text:style-name="T336">（ <text:s/>）</text:span>下列哪一個數<text:span text:style-name="T337">不是</text:span>4的倍數？<text:line-break/>(A)336　(B)548　(C)1500　(D)2078</text:p>
        </text:list-item>
        <text:list-item>
          <text:p text:style-name="P338"><text:bookmark-start text:name="Q2MA0311520"/><text:bookmark-end text:name="Q2MA0310875"/><text:span text:style-name="T339">（ <text:s/>）</text:span>計算2××＝？<text:line-break/>(A)6　<text:s/>(B)　(C)3　(D)<text:s/></text:p>
        </text:list-item>
        <text:list-item>
          <text:p text:style-name="P340"><text:bookmark-start text:name="Q2MA0311327"/><text:bookmark-end text:name="Q2MA0311520"/><text:span text:style-name="T341">（ <text:s/>）</text:span><text:span text:style-name="T342">亮亮</text:span>求252、600和660三數的最大公因數，過程如下：<text:line-break/><draw:frame draw:style-name="a6" draw:name="圖片 8" text:anchor-type="as-char" svg:x="0in" svg:y="0in" svg:width="1.625in" svg:height="1.175in" style:rel-width="scale" style:rel-height="scale"><draw:image xlink:href="media/image4.jpeg" xlink:type="simple" xlink:show="embed" xlink:actuate="onLoad"/><svg:title/><svg:desc>26</svg:desc></draw:frame><text:line-break/>則下列敘述何者正確？<text:s/><text:line-break/>(A)4大於3，所以應該先用3除才對<text:line-break/>(B)4不是質數，所以不能用4除<text:line-break/>(C)最大公因數不應有因數5<text:line-break/>(D)最大公因數要算出來，且最大公因數是60</text:p>
        </text:list-item>
        <text:list-item>
          <text:p text:style-name="P343"><text:bookmark-start text:name="Q2MA0310874"/><text:bookmark-end text:name="Q2MA0311327"/><text:span text:style-name="T344">（ <text:s/>）</text:span>下列哪一個數<text:span text:style-name="T345">不是</text:span>3的倍數？<text:line-break/>(A)444　(B)842　(C)1005　(D)10101</text:p>
        </text:list-item>
        <text:list-item>
          <text:p text:style-name="P346"><text:bookmark-start text:name="Q2MA0310967"/><text:bookmark-end text:name="Q2MA0310874"/><text:span text:style-name="T347">（ <text:s/>）</text:span>老師在黑板上寫了算式[49÷7＝7…0]，以下是四位同學對此算式的看法：<text:line-break/>甲：這算式可說是49被7整除<text:line-break/>乙：這算式亦可說是7可整除49<text:line-break/><text:soft-page-break/>丙：因為餘數為0，所以49是7的因數<text:line-break/>丁：應該是49為7的倍數<text:line-break/>請問誰的說法正確？<text:line-break/>(A)只有丁對　　　(B)只有甲、丁對<text:line-break/>(C)只有甲、丙對　(D)甲、乙、丁都對</text:p>
        </text:list-item>
        <text:list-item>
          <text:p text:style-name="P348"><text:bookmark-start text:name="Q2MA0310922"/><text:bookmark-end text:name="Q2MA0310967"/><text:span text:style-name="T349">（ <text:s/>）</text:span>下列哪一個數是所有整數的因數？<text:line-break/>(A)0　(B)1　(C)2　(D)3</text:p>
        </text:list-item>
        <text:list-item>
          <text:p text:style-name="P350"><text:bookmark-start text:name="Q2MA0310950"/><text:bookmark-end text:name="Q2MA0310922"/><text:span text:style-name="T351">（ <text:s/>）</text:span>若<text:span text:style-name="T352">a</text:span>、<text:span text:style-name="T353">b</text:span>、<text:span text:style-name="T354">c</text:span>為三個相異正整數，則下列各敘述何者<text:span text:style-name="T355">錯誤</text:span>？<text:line-break/>(A)<text:span text:style-name="T356">a</text:span>必為<text:span text:style-name="T357">a</text:span>的因數<text:line-break/>(B)<text:span text:style-name="T358">a</text:span>必為<text:span text:style-name="T359">a</text:span>的倍數<text:line-break/>(C)若<text:span text:style-name="T360">a</text:span>為<text:span text:style-name="T361">b</text:span>的因數，且<text:span text:style-name="T362">b</text:span>為<text:span text:style-name="T363">c</text:span>的因數，則<text:span text:style-name="T364">a</text:span>為<text:span text:style-name="T365">c</text:span>的因數<text:line-break/>(D)若<text:span text:style-name="T366">a</text:span>為<text:span text:style-name="T367">b</text:span>的因數，則<text:span text:style-name="T368">b</text:span>必為<text:span text:style-name="T369">a</text:span>的因數</text:p>
        </text:list-item>
        <text:list-item>
          <text:p text:style-name="P370"><text:bookmark-start text:name="Q2MA0311155"/><text:bookmark-end text:name="Q2MA0310950"/><text:span text:style-name="T371">（ <text:s/>）</text:span>已知2<text:span text:style-name="T372">2</text:span>×3與2×3<text:span text:style-name="T373">2</text:span>的最大公因數為<text:span text:style-name="T374">a</text:span>，最小公倍數為<text:span text:style-name="T375">b</text:span>，則<text:span text:style-name="T376">a</text:span>＋<text:span text:style-name="T377">b</text:span>之值為何？<text:line-break/>(A)42　(B)84　(C)48　(D)222</text:p>
        </text:list-item>
        <text:list-item>
          <text:p text:style-name="P378"><text:bookmark-start text:name="Q2MA0311357"/><text:bookmark-end text:name="Q2MA0311155"/><text:span text:style-name="T379">（ <text:s/>）</text:span>下列各選項中的分數，何者為最簡分數？<text:line-break/>(A)ˉ(B)　(C)ˉ(D)<text:s/></text:p>
        </text:list-item>
        <text:list-item>
          <text:p text:style-name="P380"><text:bookmark-start text:name="Q2MA0311391"/><text:bookmark-end text:name="Q2MA0311357"/><text:span text:style-name="T381">（ <text:s/>）</text:span>已知甲＝－5、乙＝－5＋、丙＝－5－、丁＝－4.25，請問下列敘述何者正確？<text:line-break/>(A)甲＝乙ˉ(B)乙＝丁　(C)甲＝丙ˉ(D)甲＝丁</text:p>
        </text:list-item>
        <text:list-item>
          <text:p text:style-name="P382"><text:bookmark-start text:name="Q2MA0311229"/><text:bookmark-end text:name="Q2MA0311391"/><text:span text:style-name="T383">（ <text:s/>）</text:span>甲數＝(2<text:span text:style-name="T384">3</text:span>×5×11<text:s/>, 2<text:span text:style-name="T385">2</text:span>×3×5<text:span text:style-name="T386">2</text:span>)，則2、3、5、11四個數中，有幾個數是甲數的質因數？<text:line-break/>(A)1個　(B)2個　(C)3個　(D)4個</text:p>
        </text:list-item>
        <text:list-item>
          <text:p text:style-name="P387"><text:bookmark-start text:name="Q2MA0311564"/><text:bookmark-end text:name="Q2MA0311229"/><text:span text:style-name="T388">（ <text:s/>）</text:span>下列四數中，哪一個數的倒數最大？<text:line-break/>(A)2　(B)　(C)　(D)<text:s/></text:p>
        </text:list-item>
        <text:list-item>
          <text:p text:style-name="P389"><text:bookmark-start text:name="Q2MA0311030"/><text:bookmark-end text:name="Q2MA0311564"/><text:span text:style-name="T390">（ <text:s/>）</text:span>下列哪一個數<text:span text:style-name="T391">不是</text:span>110的質因數？<text:line-break/>(A)2　(B)5　(C)7　(D)11</text:p>
        </text:list-item>
        <text:list-item>
          <text:p text:style-name="P392"><text:bookmark-start text:name="Q2MA0311234"/><text:bookmark-end text:name="Q2MA0311030"/><text:span text:style-name="T393">（ <text:s/>）</text:span>下列各數中，哪些是<text:span text:style-name="T394">不是</text:span>2<text:span text:style-name="T395">3</text:span>×3<text:span text:style-name="T396">2</text:span>×7的因數？<text:line-break/><text:span text:style-name="T397">(A)2×7</text:span><text:span text:style-name="T398">2</text:span>　　<text:span text:style-name="T399"><text:s/></text:span><text:span text:style-name="T400">(B)2</text:span><text:span text:style-name="T401">3</text:span><text:span text:style-name="T402">×</text:span><text:span text:style-name="T403">7</text:span><text:span text:style-name="T404"><text:line-break/></text:span><text:span text:style-name="T405">(C)2</text:span><text:span text:style-name="T406">3</text:span><text:span text:style-name="T407">×</text:span><text:span text:style-name="T408">3</text:span><text:span text:style-name="T409">2</text:span><text:span text:style-name="T410">×</text:span><text:span text:style-name="T411">7</text:span>　<text:span text:style-name="T412">(D)2×3×7</text:span></text:p>
        </text:list-item>
        <text:list-item>
          <text:p text:style-name="P413"><text:bookmark-start text:name="Q2MA0311537"/><text:bookmark-end text:name="Q2MA0311234"/><text:span text:style-name="T414">（ <text:s/>）</text:span>計算0.875÷0.75＝？<text:line-break/>(A)　(B)　(C)　(D)</text:p>
        </text:list-item>
        <text:list-item>
          <text:p text:style-name="P415"><text:bookmark-start text:name="Q2MA0311195"/><text:bookmark-end text:name="Q2MA0311537"/><text:span text:style-name="T416">（ <text:s/>）</text:span>在100到370的整數中，共有多少個數是12和18的公倍數？<text:line-break/>(A)6個　(B)7個　(C)8個　(D)9個</text:p>
        </text:list-item>
        <text:list-item>
          <text:p text:style-name="P417"><text:bookmark-start text:name="Q2MA0310900"/><text:bookmark-end text:name="Q2MA0311195"/><text:span text:style-name="T418">（ <text:s/>）</text:span>11是下列哪一個數的因數？<text:line-break/>(A)319076　(B)2688135<text:line-break/>(C)290928　(D)11111</text:p>
        </text:list-item>
        <text:list-item>
          <text:p text:style-name="P419"><text:bookmark-start text:name="Q2MA0311363"/><text:bookmark-end text:name="Q2MA0310900"/><text:span text:style-name="T420">（ <text:s/>）</text:span>已知－＝＝－＝，則甲＋乙＋丙＝？<text:line-break/>(A)16　(B)0　(C)－2　(D)－4</text:p>
        </text:list-item>
        <text:list-item>
          <text:p text:style-name="P421"><text:bookmark-start text:name="Q2MA0311596"/><text:bookmark-end text:name="Q2MA0311363"/><text:span text:style-name="T422">（ <text:s/>）</text:span>已知－×甲＝1，試求甲＝？<text:line-break/>(A)　(B)　(C)－　(D)－</text:p>
        </text:list-item>
        <text:list-item>
          <text:p text:style-name="P423"><text:bookmark-start text:name="Q2MA0311146"/><text:bookmark-end text:name="Q2MA0311596"/><text:span text:style-name="T424">（ <text:s/>）</text:span>設<text:span text:style-name="T425">a</text:span>＝2<text:span text:style-name="T426">3</text:span>×3<text:span text:style-name="T427">2</text:span>×5×13，則下列哪一個<text:span text:style-name="T428">不是</text:span><text:span text:style-name="T429">a</text:span>的因數？<text:line-break/><text:span text:style-name="T430">(A)2</text:span><text:span text:style-name="T431">3</text:span><text:span text:style-name="T432">×</text:span><text:span text:style-name="T433">3</text:span>　　<text:span text:style-name="T434"><text:s/></text:span><text:span text:style-name="T435">(B)3×5×13</text:span><text:span text:style-name="T436"><text:line-break/></text:span><text:span text:style-name="T437">(C)2</text:span><text:span text:style-name="T438">3</text:span><text:span text:style-name="T439">×3×5</text:span><text:span text:style-name="T440">2</text:span>　<text:span text:style-name="T441">(D)2×3×5×13</text:span></text:p>
        </text:list-item>
        <text:list-item>
          <text:p text:style-name="P442"><text:bookmark-start text:name="Q2MA0311281"/><text:bookmark-end text:name="Q2MA0311146"/><text:span text:style-name="T443">（ <text:s/>）</text:span>將長30公分、寬25公分的長方形紙片長與長連接、寬與寬連接拼排成大正方形，請問所排成的正方形邊長可能是幾公分？<text:line-break/><text:soft-page-break/>(A)50　<text:s/>(B)120　(C)250　(D)300</text:p>
        </text:list-item>
        <text:list-item>
          <text:p text:style-name="P444"><text:bookmark-start text:name="Q2MA0310959"/><text:bookmark-end text:name="Q2MA0311281"/><text:span text:style-name="T445">（ <text:s/>）</text:span>1、2、3、6、12、24這六個數中，共有幾個數可被6整除？<text:line-break/>(A)2個　(B)3個　(C)4個　(D)5個</text:p>
        </text:list-item>
        <text:list-item>
          <text:p text:style-name="P446"><text:bookmark-start text:name="Q2MA0310934"/><text:bookmark-end text:name="Q2MA0310959"/><text:span text:style-name="T447">（ <text:s/>）</text:span>下列關於倍數判別的敘述何者正確？<text:line-break/>(A)個位數為0、2、4、6、8的數字均為2的倍數<text:line-break/>(B)個位數為3、6、9的數字均為3的倍數<text:line-break/>(C)個位數為5的數字才是5的倍數<text:line-break/>(D)個位數為5、0的數字均為10的倍數</text:p>
        </text:list-item>
        <text:list-item>
          <text:p text:style-name="P448"><text:bookmark-start text:name="Q2MA0310920"/><text:bookmark-end text:name="Q2MA0310934"/><text:span text:style-name="T449">（ <text:s/>）</text:span>下列哪一個數<text:span text:style-name="T450">不是</text:span>75的因數？<text:line-break/>(A)3　(B)5　(C)9　(D)15</text:p>
        </text:list-item>
        <text:list-item>
          <text:p text:style-name="P451"><text:bookmark-start text:name="Q2MA0311640"/><text:bookmark-end text:name="Q2MA0310920"/><text:span text:style-name="T452">（ <text:s/>）</text:span>求(1＋)÷(－2)×之值為何？<text:line-break/>(A)－　(B)－　(C)－　(D)－</text:p>
        </text:list-item>
        <text:list-item>
          <text:p text:style-name="P453"><text:bookmark-start text:name="Q2MA0311352"/><text:bookmark-end text:name="Q2MA0311640"/><text:span text:style-name="T454">（ <text:s/>）</text:span>計算＋(－)＋＋(－)＝？<text:line-break/>(A)1　(B)　(C)－1　(D)0</text:p>
        </text:list-item>
        <text:list-item>
          <text:p text:style-name="P455"><text:bookmark-start text:name="Q2MA0310999"/><text:bookmark-end text:name="Q2MA0311352"/><text:span text:style-name="T456">（ <text:s/>）</text:span>下面哪一個數是合數？<text:line-break/>(A)13　(B)35　(C)61　(D)101</text:p>
        </text:list-item>
        <text:list-item>
          <text:p text:style-name="P457"><text:bookmark-start text:name="Q2MA0311386"/><text:bookmark-end text:name="Q2MA0310999"/><text:span text:style-name="T458">（ <text:s/>）</text:span>將擴分成分母為20的分數，則此分數是多少？<text:line-break/>(A)ˉ(B)　(C)ˉ(D)<text:s/></text:p>
        </text:list-item>
        <text:list-item>
          <text:p text:style-name="P459"><text:bookmark-start text:name="Q2MA0310870"/><text:bookmark-end text:name="Q2MA0311386"/><text:span text:style-name="T460">（ <text:s/>）</text:span>下列何者是2的倍數也是3的倍數？<text:line-break/>(A)216　(B)435　(C)568　(D)651</text:p>
        </text:list-item>
        <text:list-item>
          <text:p text:style-name="P461"><text:bookmark-start text:name="Q2MA0310896"/><text:bookmark-end text:name="Q2MA0310870"/><text:span text:style-name="T462">（ <text:s/>）</text:span>下列哪一個數是11的倍數？<text:line-break/>(A)2468　(B)13579　(C)11111　(D)100001</text:p>
        </text:list-item>
        <text:list-item>
          <text:p text:style-name="P463"><text:bookmark-start text:name="Q2MA0311403"/><text:bookmark-end text:name="Q2MA0310896"/><text:span text:style-name="T464">（ <text:s/>）</text:span>計算＋的值，可得下列哪一個分數？<text:line-break/>(A)　(B)　(C)　(D)<text:s/></text:p>
        </text:list-item>
        <text:list-item>
          <text:p text:style-name="P465"><text:bookmark-start text:name="Q2MA0311237"/><text:bookmark-end text:name="Q2MA0311403"/><text:span text:style-name="T466">（ <text:s/>）</text:span>設<text:s/><text:span text:style-name="T467">X</text:span>＝2<text:span text:style-name="T468">2</text:span>×3×5×7，<text:span text:style-name="T469">Y</text:span>＝2<text:span text:style-name="T470">3</text:span>×5<text:span text:style-name="T471">2</text:span>×7×11×13，則<text:span text:style-name="T472">X</text:span>和<text:span text:style-name="T473">Y</text:span>的最小公倍數為多少？<text:line-break/><text:span text:style-name="T474">(A)2</text:span><text:span text:style-name="T475">2</text:span><text:span text:style-name="T476">×</text:span><text:span text:style-name="T477">5×7</text:span>　<text:span text:style-name="T478"><text:s/></text:span><text:span text:style-name="T479">(B)2</text:span><text:span text:style-name="T480">3</text:span><text:span text:style-name="T481">×</text:span><text:span text:style-name="T482">3×5</text:span><text:span text:style-name="T483">2</text:span><text:span text:style-name="T484">×</text:span><text:span text:style-name="T485">7×11×13</text:span><text:span text:style-name="T486"><text:line-break/></text:span><text:span text:style-name="T487">(C)2</text:span><text:span text:style-name="T488">3</text:span><text:span text:style-name="T489">×</text:span><text:span text:style-name="T490">5×7</text:span><text:span text:style-name="T491">2</text:span>　<text:span text:style-name="T492">(D)2</text:span><text:span text:style-name="T493">2</text:span><text:span text:style-name="T494">×</text:span><text:span text:style-name="T495">3×5×7×11×13</text:span></text:p>
        </text:list-item>
        <text:list-item>
          <text:p text:style-name="P496"><text:bookmark-start text:name="Q2MA0311028"/><text:bookmark-end text:name="Q2MA0311237"/><text:span text:style-name="T497">（ <text:s/>）</text:span>將<text:span text:style-name="T498">x</text:span>做質因數分解，計算過程如圖，則下列敘述何者<text:span text:style-name="T499">錯誤</text:span>？<text:line-break/><draw:frame draw:style-name="a7" draw:name="圖片 9" text:anchor-type="as-char" svg:x="0in" svg:y="0in" svg:width="1.20833in" svg:height="1.23333in" style:rel-width="scale" style:rel-height="scale"><draw:image xlink:href="media/image5.jpeg" xlink:type="simple" xlink:show="embed" xlink:actuate="onLoad"/><svg:title/><svg:desc>122010</svg:desc></draw:frame><text:line-break/>(A)<text:span text:style-name="T500">x</text:span>的質因數有4個　(B)<text:span text:style-name="T501">y</text:span>是5的倍數<text:line-break/>(C)<text:span text:style-name="T502">z</text:span>是7　　　　　　<text:span text:style-name="T503"><text:s/></text:span>(D)<text:span text:style-name="T504">x</text:span>是<text:span text:style-name="T505">z</text:span>的倍數</text:p>
        </text:list-item>
      </text:list>
      <text:p text:style-name="P506"><text:bookmark-end text:name="Q2MA0311028"/>二、是非</text:p>
      <text:list text:style-name="LFO9" text:continue-numbering="true">
        <text:list-item>
          <text:p text:style-name="P507"><text:bookmark-start text:name="Q2MA0312295"/><text:span text:style-name="T508">（ <text:s/>）</text:span>0是任意正整數的倍數。</text:p>
        </text:list-item>
        <text:list-item>
          <text:p text:style-name="P509"><text:bookmark-start text:name="Q2MA0312298"/><text:bookmark-end text:name="Q2MA0312295"/><text:span text:style-name="T510">（ <text:s/>）</text:span>1是最小的質數。</text:p>
        </text:list-item>
        <text:list-item>
          <text:p text:style-name="P511"><text:bookmark-start text:name="Q2MA0312302"/><text:bookmark-end text:name="Q2MA0312298"/><text:span text:style-name="T512">（ <text:s/>）</text:span>5.72＝2<text:span text:style-name="T513">3</text:span>×9，其中2<text:span text:style-name="T514">3</text:span>×9稱為72的標準分解式。</text:p>
        </text:list-item>
        <text:list-item>
          <text:p text:style-name="P515"><text:bookmark-start text:name="Q2MA0312297"/><text:bookmark-end text:name="Q2MA0312302"/><text:span text:style-name="T516">（ <text:s/>）</text:span>1是任意正整數的因數。</text:p>
        </text:list-item>
        <text:list-item>
          <text:p text:style-name="P517"><text:bookmark-start text:name="Q2MA0312296"/><text:bookmark-end text:name="Q2MA0312297"/><text:span text:style-name="T518">（ <text:s/>）</text:span><text:span text:style-name="T519">0</text:span><text:span text:style-name="T520">的倒數是</text:span><text:span text:style-name="T521">0</text:span><text:span text:style-name="T522">。</text:span></text:p>
        </text:list-item>
        <text:list-item>
          <text:p text:style-name="P523"><text:bookmark-start text:name="Q2MA0312300"/><text:bookmark-end text:name="Q2MA0312296"/><text:soft-page-break/><text:span text:style-name="T524">（ <text:s/>）</text:span>所有的質數都是奇數。</text:p>
        </text:list-item>
        <text:list-item>
          <text:p text:style-name="P525"><text:bookmark-start text:name="Q2MA0312299"/><text:bookmark-end text:name="Q2MA0312300"/><text:span text:style-name="T526">（ <text:s/>）</text:span>1的倒數是－1。</text:p>
        </text:list-item>
        <text:list-item>
          <text:p text:style-name="P527"><text:bookmark-start text:name="Q2MA0312301"/><text:bookmark-end text:name="Q2MA0312299"/><text:span text:style-name="T528">（ <text:s/>）</text:span>相異兩質數一定互質。</text:p>
        </text:list-item>
        <text:list-item>
          <text:p text:style-name="P529"><text:bookmark-start text:name="Q2MA0312258"/><text:bookmark-end text:name="Q2MA0312301"/><text:span text:style-name="T530">（ <text:s/>）</text:span><text:span text:style-name="T531">2</text:span><text:span text:style-name="T532">是最小的質數，也是質數中唯一的偶數。</text:span></text:p>
        </text:list-item>
        <text:list-item>
          <text:p text:style-name="P533"><text:bookmark-start text:name="Q2MA0312260"/><text:bookmark-end text:name="Q2MA0312258"/><text:span text:style-name="T534">（ <text:s/>）</text:span>正整數中，1是最小的合數。</text:p>
        </text:list-item>
      </text:list>
      <text:p text:style-name="P535"><text:bookmark-end text:name="Q2MA0312260"/></text:p>
      <text:soft-page-break/>
      <text:p text:style-name="P536"><text:span text:style-name="T537">新北市立中平國民中學 七年級第一學期數學第3章 補考參考題目</text:span></text:p>
      <text:p text:style-name="P538">一、選擇</text:p>
      <text:list text:style-name="LFO10" text:continue-numbering="true">
        <text:list-item>
          <text:p text:style-name="P539"><text:bookmark-start text:name="Q2MA0312133"/><text:span text:style-name="T540">（ <text:s/>）</text:span>如圖，數線上<text:span text:style-name="T541">A</text:span>(3<text:span text:style-name="T542">x</text:span>－1)、<text:span text:style-name="T543">B</text:span>(8－2<text:span text:style-name="T544">x</text:span>)的中點為<text:span text:style-name="T545">C</text:span>(－1)，則<text:span text:style-name="T546">x</text:span>＝？<text:line-break/><draw:frame draw:style-name="a8" draw:name="圖片 10" text:anchor-type="as-char" svg:x="0in" svg:y="0in" svg:width="1.35in" svg:height="0.41667in" style:rel-width="scale" style:rel-height="scale"><draw:image xlink:href="media/image6.jpeg" xlink:type="simple" xlink:show="embed" xlink:actuate="onLoad"/><svg:title/><svg:desc>補圖</svg:desc></draw:frame><text:line-break/>(A)7　(B)－7　(C)9　(D)－9</text:p>
        </text:list-item>
        <text:list-item>
          <text:p text:style-name="P547"><text:bookmark-start text:name="Q2MA0311687"/><text:bookmark-end text:name="Q2MA0312133"/><text:span text:style-name="T548">（ <text:s/>）</text:span>下列敘述何者<text:span text:style-name="T549">錯誤</text:span>？<text:line-break/>(A)<text:span text:style-name="T550">x</text:span>的倍為ˉ<text:line-break/>(B)的<text:span text:style-name="T551">x</text:span>倍為ˉ<text:line-break/>(C)比<text:span text:style-name="T552">x</text:span>大25的數為<text:span text:style-name="T553">x</text:span>－25ˉ<text:line-break/>(D)比3小<text:span text:style-name="T554">x</text:span>的數為3－<text:span text:style-name="T555">x</text:span></text:p>
        </text:list-item>
        <text:list-item>
          <text:p text:style-name="P556"><text:bookmark-start text:name="Q2MA0311700"/><text:bookmark-end text:name="Q2MA0311687"/><text:span text:style-name="T557">（ <text:s/>）</text:span>已知兄弟相差2歲，若哥哥<text:span text:style-name="T558">x</text:span>歲，弟弟是幾歲？<text:line-break/><text:span text:style-name="T559">(A)</text:span><text:span text:style-name="T560">x</text:span><text:span text:style-name="T561">＋</text:span><text:span text:style-name="T562">2</text:span>　<text:span text:style-name="T563">(B)</text:span><text:span text:style-name="T564">x</text:span><text:span text:style-name="T565">－</text:span><text:span text:style-name="T566">2</text:span><text:span text:style-name="T567"><text:line-break/></text:span><text:span text:style-name="T568">(C)2</text:span><text:span text:style-name="T569">x</text:span>　　<text:span text:style-name="T570"><text:s/>(D)</text:span></text:p>
        </text:list-item>
        <text:list-item>
          <text:p text:style-name="P571"><text:bookmark-start text:name="Q2MA0311800"/><text:bookmark-end text:name="Q2MA0311700"/><text:span text:style-name="T572">（ <text:s/>）</text:span>化簡<text:span text:style-name="T573">5</text:span><text:span text:style-name="T574">x</text:span><text:span text:style-name="T575">＋</text:span><text:span text:style-name="T576">x</text:span><text:span text:style-name="T577">＝？</text:span><text:span text:style-name="T578"><text:line-break/>(A)5</text:span><text:span text:style-name="T579">x</text:span><text:span text:style-name="T580">ˉ</text:span><text:span text:style-name="T581">(B)</text:span><text:span text:style-name="T582">5</text:span><text:span text:style-name="T583">x</text:span><text:span text:style-name="T584">2</text:span><text:span text:style-name="T585">ˉ</text:span><text:span text:style-name="T586">(C)6</text:span><text:span text:style-name="T587">x</text:span><text:span text:style-name="T588">ˉ</text:span><text:span text:style-name="T589">(D)</text:span><text:span text:style-name="T590">5</text:span><text:span text:style-name="T591">＋</text:span><text:span text:style-name="T592">2</text:span><text:span text:style-name="T593">x</text:span></text:p>
        </text:list-item>
        <text:list-item>
          <text:p text:style-name="P594"><text:bookmark-start text:name="Q2MA0312002"/><text:bookmark-end text:name="Q2MA0311800"/><text:span text:style-name="T595">（ <text:s/>）</text:span><text:span text:style-name="T596">x</text:span><text:span text:style-name="T597">＝－</text:span><text:span text:style-name="T598">1</text:span><text:span text:style-name="T599">是下列哪一個一元一次方程式的解</text:span>？<text:line-break/>(A)1＋2<text:span text:style-name="T600">x</text:span>＝－<text:span text:style-name="T601">x</text:span>　(B)4<text:span text:style-name="T602">x</text:span>＝5＋<text:span text:style-name="T603">x</text:span><text:line-break/>(C)2<text:span text:style-name="T604">x</text:span>－7＝9　<text:s text:c="2"/>(D)14－3<text:span text:style-name="T605">x</text:span>＝17</text:p>
        </text:list-item>
        <text:list-item>
          <text:p text:style-name="P606"><text:bookmark-start text:name="Q2MA0311798"/><text:bookmark-end text:name="Q2MA0312002"/><text:span text:style-name="T607">（ <text:s/>）</text:span>某次考試<text:span text:style-name="T608">小文</text:span>的國、英、數、社會等四科的平均分數是<text:span text:style-name="T609">x</text:span>分，若再加上自然科的80分，則五科的總平均分數是多少分？<text:line-break/>(A)(5<text:span text:style-name="T610">x</text:span>＋80)分ˉ<text:s/>(B)(4<text:span text:style-name="T611">x</text:span>＋80)分<text:line-break/>(C)(<text:span text:style-name="T612">x</text:span>＋16)分ˉ(D)(<text:span text:style-name="T613">x</text:span>＋80)分</text:p>
        </text:list-item>
        <text:list-item>
          <text:p text:style-name="P614"><text:bookmark-start text:name="Q2MA0311897"/><text:bookmark-end text:name="Q2MA0311798"/><text:span text:style-name="T615">（ <text:s/>）</text:span><text:span text:style-name="T616">下列何者是</text:span>3(<text:span text:style-name="T617">x</text:span>－7)＝－6<text:span text:style-name="T618">的解</text:span>？<text:line-break/>(A)－2　(B)5　(C)9　(D)－9</text:p>
        </text:list-item>
        <text:list-item>
          <text:p text:style-name="P619"><text:bookmark-start text:name="Q2MA0311899"/><text:bookmark-end text:name="Q2MA0311897"/><text:span text:style-name="T620">（ <text:s/>）</text:span>方程式<text:span text:style-name="T621">x</text:span>－8＝－1，利用等量公理化簡，下列哪一步驟開始發生<text:span text:style-name="T622">錯誤</text:span>？<text:line-break/>步驟一：<text:span text:style-name="T623">x</text:span>－＝－1－8<text:line-break/>步驟二：<text:span text:style-name="T624">x</text:span>＝－9<text:line-break/>步驟三：3<text:span text:style-name="T625">x</text:span>＝－36<text:line-break/>步驟四：<text:span text:style-name="T626">x</text:span>＝－12<text:line-break/>(A)步驟一　(B)步驟二<text:line-break/>(C)步驟三　(D)步驟四</text:p>
        </text:list-item>
        <text:list-item>
          <text:p text:style-name="P627"><text:bookmark-start text:name="Q2MA0311769"/><text:bookmark-end text:name="Q2MA0311899"/><text:span text:style-name="T628">（ <text:s/>）</text:span>如圖，已知三角形的高為<text:span text:style-name="T629">h</text:span>公分，底為高的3倍少3公分，則此三角形面積為多少平方公分？<text:line-break/><text:span text:style-name="T630"><draw:frame draw:style-name="a9" draw:name="圖片 11" text:anchor-type="as-char" svg:x="0in" svg:y="0in" svg:width="1.79167in" svg:height="0.70833in" style:rel-width="scale" style:rel-height="scale"><draw:image xlink:href="media/image7.jpeg" xlink:type="simple" xlink:show="embed" xlink:actuate="onLoad"/><svg:title/><svg:desc>03030-4</svg:desc></draw:frame></text:span><text:line-break/>(A)(3<text:span text:style-name="T631">h</text:span>－3)　　(B)()<text:line-break/>(C)()　(D)()</text:p>
        </text:list-item>
        <text:list-item>
          <text:p text:style-name="P632"><text:bookmark-start text:name="Q2MA0311805"/><text:bookmark-end text:name="Q2MA0311769"/><text:span text:style-name="T633">（ <text:s/>）</text:span>下列哪一個式子化簡後<text:span text:style-name="T634">不等於</text:span>4<text:span text:style-name="T635">x</text:span>？<text:line-break/><text:soft-page-break/>(A)－2×(－2<text:span text:style-name="T636">x</text:span>)<text:s/>ˉ(B)－<text:span text:style-name="T637">x</text:span>÷(－4)<text:line-break/>(C)－2<text:span text:style-name="T638">x</text:span>÷(－)　(D)－1×<text:span text:style-name="T639">x</text:span>×(－4)</text:p>
        </text:list-item>
        <text:list-item>
          <text:p text:style-name="P640"><text:bookmark-start text:name="Q2MA0311970"/><text:bookmark-end text:name="Q2MA0311805"/><text:span text:style-name="T641">（ <text:s/>）</text:span><text:span text:style-name="T642">下列關於解方程式－</text:span><text:span text:style-name="T643">2</text:span><text:span text:style-name="T644">x</text:span><text:span text:style-name="T645">＝</text:span><text:span text:style-name="T646">5</text:span><text:span text:style-name="T647">x</text:span><text:span text:style-name="T648">的敘述，何者正確？</text:span><text:line-break/>(A)<text:span text:style-name="T649">x</text:span>＝－2－5＝－7<text:line-break/>(B)<text:span text:style-name="T650">x</text:span>＝－2＋5＝3<text:line-break/>(C)∵－2≠5　∴－2<text:span text:style-name="T651">x</text:span>＝5<text:span text:style-name="T652">x</text:span>無解<text:line-break/>(D)∵－2<text:span text:style-name="T653">x</text:span>－5<text:span text:style-name="T654">x</text:span>＝0　∴<text:span text:style-name="T655">x</text:span>＝0</text:p>
        </text:list-item>
        <text:list-item>
          <text:p text:style-name="P656"><text:bookmark-start text:name="Q2MA0312166"/><text:bookmark-end text:name="Q2MA0311970"/><text:span text:style-name="T657">（ <text:s/>）</text:span>妹妹拿到一張30元的光碟折價券，她到唱片行花了現金210元買了一片光碟，若這片光碟是按標價打八折後再用折價券30元購買的，那麼這片光碟標價是多少元？<text:line-break/>(A)240　(B)280　(C)300　(D)320</text:p>
        </text:list-item>
        <text:list-item>
          <text:p text:style-name="P658"><text:bookmark-start text:name="Q2MA0311685"/><text:bookmark-end text:name="Q2MA0312166"/><text:span text:style-name="T659">（ <text:s/>）</text:span><text:span text:style-name="T660">英杰</text:span>原本有25元，後來每天存<text:span text:style-name="T661">x</text:span>元，7天後，<text:span text:style-name="T662">英杰</text:span>共有多少元？<text:line-break/>(A)[(25＋<text:span text:style-name="T663">x</text:span>)×7]元ˉ(B)(25＋<text:span text:style-name="T664">x</text:span>×7)元ˉ<text:line-break/>(C)(25×7＋<text:span text:style-name="T665">x</text:span>)元ˉ<text:s/>(D)[25×(<text:span text:style-name="T666">x</text:span>＋7)]元</text:p>
        </text:list-item>
        <text:list-item>
          <text:p text:style-name="P667"><text:bookmark-start text:name="Q2MA0311662"/><text:bookmark-end text:name="Q2MA0311685"/><text:span text:style-name="T668">（ <text:s/>）</text:span>4個連續負奇數中，若第二大的數為<text:span text:style-name="T669">y</text:span>，則最小的數為何？<text:line-break/>(A)<text:span text:style-name="T670">y</text:span>－2ˉ(B)－<text:span text:style-name="T671">y</text:span>－4　(C)<text:span text:style-name="T672">y</text:span>－4ˉ(D)<text:span text:style-name="T673">y</text:span>＋4</text:p>
        </text:list-item>
        <text:list-item>
          <text:p text:style-name="P674"><text:bookmark-start text:name="Q2MA0312070"/><text:bookmark-end text:name="Q2MA0311662"/><text:span text:style-name="T675">（ <text:s/>）</text:span>如圖，直徑為10<text:span text:style-name="T676">cm</text:span>，高為<text:span text:style-name="T677">acm</text:span>的圓柱體，若以<text:span text:style-name="T678">a</text:span>表示其表面積應為多少？(圓周率為π)<text:line-break/><draw:frame draw:style-name="a10" draw:name="圖片 12" text:anchor-type="as-char" svg:x="0in" svg:y="0in" svg:width="1.95833in" svg:height="1.10833in" style:rel-width="scale" style:rel-height="scale"><draw:image xlink:href="media/image8.jpeg" xlink:type="simple" xlink:show="embed" xlink:actuate="onLoad"/><svg:title/><svg:desc>030302-26</svg:desc></draw:frame><text:line-break/>(A) 100<text:span text:style-name="T679">a</text:span>π<text:span text:style-name="T680">cm</text:span><text:span text:style-name="T681">2</text:span><text:line-break/>(B) 25<text:span text:style-name="T682">a</text:span>π<text:span text:style-name="T683">cm</text:span><text:span text:style-name="T684">2</text:span><text:line-break/>(C) (200＋10<text:span text:style-name="T685">a</text:span>)π<text:span text:style-name="T686">cm</text:span><text:span text:style-name="T687">2</text:span><text:line-break/>(D) (50＋10<text:span text:style-name="T688">a</text:span>)π<text:span text:style-name="T689">cm</text:span><text:span text:style-name="T690">2</text:span></text:p>
        </text:list-item>
        <text:list-item>
          <text:p text:style-name="P691"><text:bookmark-start text:name="Q2MA0311934"/><text:bookmark-end text:name="Q2MA0312070"/><text:span text:style-name="T692">（ <text:s/>）</text:span>下列各方程式中，何者與2<text:span text:style-name="T693">x</text:span>＝4有相同的解？<text:line-break/>(A)4<text:span text:style-name="T694">x</text:span>＋3＝3<text:span text:style-name="T695">x</text:span>＋5　(B)<text:s/><text:span text:style-name="T696">x</text:span>＝<text:span text:style-name="T697">x</text:span>－<text:line-break/>(C)<text:span text:style-name="T698">x</text:span>－＝4　　　<text:s/>(D)3<text:span text:style-name="T699">x</text:span>－2＝7</text:p>
        </text:list-item>
        <text:list-item>
          <text:p text:style-name="P700"><text:bookmark-start text:name="Q2MA0311834"/><text:bookmark-end text:name="Q2MA0311934"/><text:span text:style-name="T701">（ <text:s/>）</text:span>如圖所示，此三角形的面積為多少？<text:line-break/><draw:frame draw:style-name="a11" draw:name="圖片 13" text:anchor-type="as-char" svg:x="0in" svg:y="0in" svg:width="1.29167in" svg:height="1.13333in" style:rel-width="scale" style:rel-height="scale"><draw:image xlink:href="media/image9.jpeg" xlink:type="simple" xlink:show="embed" xlink:actuate="onLoad"/><svg:title/><svg:desc>03030-34</svg:desc></draw:frame><text:line-break/><text:span text:style-name="T702">(A)</text:span><text:span text:style-name="T703">x</text:span><text:span text:style-name="T704">ˉ</text:span><text:span text:style-name="T705">(B)</text:span><text:span text:style-name="T706">x</text:span><text:span text:style-name="T707">ˉ</text:span><text:span text:style-name="T708">(C)</text:span><text:span text:style-name="T709">x</text:span><text:span text:style-name="T710">ˉ</text:span><text:span text:style-name="T711">(D)1</text:span></text:p>
        </text:list-item>
        <text:list-item>
          <text:p text:style-name="P712"><text:bookmark-start text:name="Q2MA0312040"/><text:bookmark-end text:name="Q2MA0311834"/><text:span text:style-name="T713">（ <text:s/>）</text:span>倉庫內堆放的飼料足夠農場的火雞在賣出前，每隻每天吃5斤；若增加8隻火雞，則在賣出前，每隻每天吃3斤。請問這農場原先養了幾隻火雞？<text:line-break/>(A)12隻　(B)18隻　(C)24隻　(D)40隻</text:p>
        </text:list-item>
        <text:list-item>
          <text:p text:style-name="P714"><text:bookmark-start text:name="Q2MA0311969"/><text:bookmark-end text:name="Q2MA0312040"/><text:span text:style-name="T715">（ <text:s/>）</text:span><text:span text:style-name="T716">已知下列式子為</text:span><text:span text:style-name="T717">阿德</text:span><text:span text:style-name="T718">解方程式</text:span><text:span text:style-name="T719">2</text:span><text:span text:style-name="T720">x</text:span><text:span text:style-name="T721">－</text:span><text:span text:style-name="T722">(</text:span><text:span text:style-name="T723">3</text:span><text:span text:style-name="T724">－</text:span><text:span text:style-name="T725">x</text:span><text:span text:style-name="T726">)</text:span><text:span text:style-name="T727">＝－</text:span><text:span text:style-name="T728">1</text:span><text:span text:style-name="T729">的過程：</text:span><text:span text:style-name="T730"><text:line-break/></text:span><text:span text:style-name="T731">2</text:span><text:span text:style-name="T732">x</text:span><text:span text:style-name="T733">－</text:span><text:span text:style-name="T734">(</text:span><text:span text:style-name="T735">3</text:span><text:span text:style-name="T736">－</text:span><text:span text:style-name="T737">x</text:span><text:span text:style-name="T738">)</text:span><text:span text:style-name="T739">＝－</text:span><text:span text:style-name="T740">1<text:s/></text:span><text:span text:style-name="T741"></text:span><text:s/><text:span text:style-name="T742">10</text:span><text:span text:style-name="T743">x</text:span><text:span text:style-name="T744">－</text:span><text:span text:style-name="T745">2</text:span><text:span text:style-name="T746">(</text:span><text:span text:style-name="T747">3</text:span><text:span text:style-name="T748">－</text:span><text:span text:style-name="T749">x</text:span><text:span text:style-name="T750">)</text:span><text:span text:style-name="T751">＝－</text:span><text:span text:style-name="T752">5</text:span><text:span text:style-name="T753"><text:line-break/></text:span><text:span text:style-name="T754"></text:span><text:s/><text:span text:style-name="T755">10</text:span><text:span text:style-name="T756">x</text:span><text:span text:style-name="T757">－</text:span><text:span text:style-name="T758">6</text:span><text:span text:style-name="T759">＋</text:span><text:span text:style-name="T760">2</text:span><text:span text:style-name="T761">x</text:span><text:span text:style-name="T762">＝－</text:span><text:span text:style-name="T763">5<text:s/></text:span><text:span text:style-name="T764"></text:span><text:s/><text:span text:style-name="T765">10</text:span><text:span text:style-name="T766">x</text:span><text:span text:style-name="T767">＋</text:span><text:span text:style-name="T768">2</text:span><text:span text:style-name="T769">x</text:span><text:span text:style-name="T770">－</text:span><text:span text:style-name="T771">6</text:span><text:span text:style-name="T772">＝－</text:span><text:span text:style-name="T773">5</text:span><text:span text:style-name="T774"><text:line-break/></text:span><text:span text:style-name="T775"></text:span><text:s/><text:span text:style-name="T776">12</text:span><text:span text:style-name="T777">x</text:span><text:span text:style-name="T778">－</text:span><text:span text:style-name="T779">6</text:span><text:span text:style-name="T780">＝－</text:span><text:span text:style-name="T781">5<text:s/></text:span><text:span text:style-name="T782"></text:span><text:s/><text:span text:style-name="T783">12</text:span><text:span text:style-name="T784">x</text:span><text:span text:style-name="T785">＝</text:span><text:span text:style-name="T786">1<text:s/></text:span><text:span text:style-name="T787"></text:span><text:span text:style-name="T788"><text:s/>x</text:span><text:span text:style-name="T789">＝</text:span><text:span text:style-name="T790"><text:line-break/></text:span><text:soft-page-break/><text:span text:style-name="T791">請問過程中</text:span><text:span text:style-name="T792">沒有</text:span><text:span text:style-name="T793">用到下列哪一個法則？</text:span><text:span text:style-name="T794"><text:line-break/></text:span>(A)等量加法公理　(B)等量除法公理<text:line-break/>(C)乘法交換律<text:s text:c="2"/>　(D)去括號法則</text:p>
        </text:list-item>
        <text:list-item>
          <text:p text:style-name="P795"><text:bookmark-start text:name="Q2MA0312052"/><text:bookmark-end text:name="Q2MA0311969"/><text:span text:style-name="T796">（ <text:s/>）</text:span>某百貨公司秋季大減價，所有貨品一律按照原價七五折出售，某君以135元買到杯子一個，請問這個杯子的原價是多少元？<text:line-break/>(A)150元　(B)160元<text:line-break/>(C)180元　(D)220元</text:p>
        </text:list-item>
        <text:list-item>
          <text:p text:style-name="P797"><text:bookmark-start text:name="Q2MA0312048"/><text:bookmark-end text:name="Q2MA0312052"/><text:span text:style-name="T798">（ <text:s/>）</text:span>已知櫃子上有三種<text:span text:style-name="T799">CD</text:span>共39張，若輕音樂的<text:span text:style-name="T800">CD</text:span>比爵士樂的<text:span text:style-name="T801">CD</text:span>多6張，而抒情歌曲的<text:span text:style-name="T802">CD</text:span>比爵士樂的<text:span text:style-name="T803">CD</text:span>少3張，問抒情歌曲的<text:span text:style-name="T804">CD</text:span>有幾張？<text:line-break/>(A)9張　(B)10張　(C)11張　(D)12張</text:p>
        </text:list-item>
        <text:list-item>
          <text:p text:style-name="P805"><text:bookmark-start text:name="Q2MA0311901"/><text:bookmark-end text:name="Q2MA0312048"/><text:span text:style-name="T806">（ <text:s/>）</text:span>已知<text:span text:style-name="T807">x</text:span>、<text:span text:style-name="T808">y</text:span>都是未知數，那麼下列四個方程式中，何者是一元一次方程式？<text:line-break/>(A)<text:span text:style-name="T809">x</text:span>－3＝<text:span text:style-name="T810">x</text:span><text:span text:style-name="T811">2</text:span>－9　(B)<text:span text:style-name="T812">x</text:span>＋5＝<text:span text:style-name="T813">y</text:span>＋2<text:line-break/>(C)3<text:span text:style-name="T814">x</text:span>＝2<text:span text:style-name="T815">x</text:span><text:span text:style-name="T816">　　　</text:span><text:span text:style-name="T817"><text:s/></text:span>(D)<text:span text:style-name="T818">y</text:span>＝3<text:span text:style-name="T819">x</text:span>－1</text:p>
        </text:list-item>
        <text:list-item>
          <text:p text:style-name="P820"><text:bookmark-start text:name="Q2MA0312035"/><text:bookmark-end text:name="Q2MA0311901"/><text:span text:style-name="T821">（ <text:s/>）</text:span><text:span text:style-name="T822">阿邦</text:span>出了一道數學謎題：「某數減3之後再乘以2再加4，最後得到－2。」請你猜猜看這個數是多少？<text:line-break/>(A)－2　(B)1　(C)－12　(D)0</text:p>
        </text:list-item>
        <text:list-item>
          <text:p text:style-name="P823"><text:bookmark-start text:name="Q2MA0311670"/><text:bookmark-end text:name="Q2MA0312035"/><text:span text:style-name="T824">（ <text:s/>）</text:span>下列選項中的式子，哪一個式子與其他三者<text:span text:style-name="T825">不相等</text:span>？<text:line-break/>(A)<text:span text:style-name="T826">x</text:span>×(－5)ˉ(B)－(5<text:span text:style-name="T827">x</text:span>)<text:line-break/>(C)－5<text:span text:style-name="T828">x</text:span>　　(D)－5＋<text:span text:style-name="T829">x</text:span></text:p>
        </text:list-item>
        <text:list-item>
          <text:p text:style-name="P830"><text:bookmark-start text:name="Q2MA0311930"/><text:bookmark-end text:name="Q2MA0311670"/><text:span text:style-name="T831">（ <text:s/>）</text:span>下列何者為一元一次方程式？<text:line-break/>(A)5<text:span text:style-name="T832">x</text:span><text:span text:style-name="T833">2</text:span>－1＝＋4 <text:s/>　<text:s/>(B)6<text:span text:style-name="T834">x</text:span>－2＝3<text:span text:style-name="T835">x</text:span>(2<text:span text:style-name="T836">x</text:span>－3)<text:line-break/>(C)<text:s/>＋5＝2(4<text:span text:style-name="T837">x</text:span>－3)　<text:s/>(D)9<text:span text:style-name="T838">x</text:span>－2<text:span text:style-name="T839">x</text:span>＋7－10</text:p>
        </text:list-item>
        <text:list-item>
          <text:p text:style-name="P840"><text:bookmark-start text:name="Q2MA0312165"/><text:bookmark-end text:name="Q2MA0311930"/><text:span text:style-name="T841">（ <text:s/>）</text:span><text:span text:style-name="T842">阿毛</text:span>買了4杯咖啡，付1000元找回460元，則一杯咖啡多少元？<text:line-break/>(A)125　(B)130　(C)135　(D)140</text:p>
        </text:list-item>
        <text:list-item>
          <text:p text:style-name="P843"><text:bookmark-start text:name="Q2MA0312064"/><text:bookmark-end text:name="Q2MA0312165"/><text:span text:style-name="T844">（ <text:s/>）</text:span><text:span text:style-name="T845">林</text:span>媽媽到市場買了6顆蘋果與8顆梨子，共花了242元。若一顆梨子比一顆蘋果貴4元，請問買4顆梨子需要多少錢？<text:line-break/><text:span text:style-name="T846">(A)</text:span><text:span text:style-name="T847">18</text:span>元　<text:span text:style-name="T848">(B)1</text:span><text:span text:style-name="T849">9</text:span>元　<text:span text:style-name="T850">(C)7</text:span><text:span text:style-name="T851">2</text:span>元　<text:span text:style-name="T852">(D)7</text:span><text:span text:style-name="T853">6</text:span>元</text:p>
        </text:list-item>
        <text:list-item>
          <text:p text:style-name="P854"><text:bookmark-start text:name="Q2MA0311688"/><text:bookmark-end text:name="Q2MA0312064"/><text:span text:style-name="T855">（ <text:s/>）</text:span>下列各式何者正確？<text:line-break/>(A)－8＋<text:span text:style-name="T856">x</text:span>＝－8<text:span text:style-name="T857">x</text:span>　(B)5＋<text:span text:style-name="T858">x</text:span>＝5<text:span text:style-name="T859">x</text:span><text:line-break/>(C)<text:span text:style-name="T860">x</text:span>÷2＝2<text:span text:style-name="T861">x</text:span>　　　<text:s/>(D)15×<text:span text:style-name="T862">x</text:span>＝15<text:span text:style-name="T863">x</text:span></text:p>
        </text:list-item>
        <text:list-item>
          <text:p text:style-name="P864"><text:bookmark-start text:name="Q2MA0311804"/><text:bookmark-end text:name="Q2MA0311688"/><text:span text:style-name="T865">（ <text:s/>）</text:span>－2<text:span text:style-name="T866">x</text:span><text:span text:style-name="T867">可</text:span>表示為下列何者？<text:line-break/>(A)－2＋<text:span text:style-name="T868">x</text:span>ˉ(B)－2－<text:span text:style-name="T869">x</text:span><text:line-break/>(C)－2×<text:span text:style-name="T870">x</text:span>ˉ<text:s/>(D)－2÷<text:span text:style-name="T871">x</text:span></text:p>
        </text:list-item>
        <text:list-item>
          <text:p text:style-name="P872"><text:bookmark-start text:name="Q2MA0311976"/><text:bookmark-end text:name="Q2MA0311804"/><text:span text:style-name="T873">（ <text:s/>）</text:span><text:span text:style-name="T874">方程式</text:span>0.5<text:span text:style-name="T875">x</text:span>－0.3<text:span text:style-name="T876">x</text:span>＋0.1<text:span text:style-name="T877">x</text:span>＝0.2<text:span text:style-name="T878">x</text:span>－4，<text:span text:style-name="T879">則</text:span><text:span text:style-name="T880">x</text:span>＝？<text:line-break/>(A)－　(B)－4　(C)－　(D)－40</text:p>
        </text:list-item>
        <text:list-item>
          <text:p text:style-name="P881"><text:bookmark-start text:name="Q2MA0311848"/><text:bookmark-end text:name="Q2MA0311976"/><text:span text:style-name="T882">（ <text:s/>）</text:span>化簡×××0×<text:span text:style-name="T883">x</text:span>＝？<text:line-break/>(A)0ˉ(B)<text:span text:style-name="T884">x</text:span>ˉ(C)ˉ(D)<text:span text:style-name="T885">x</text:span></text:p>
        </text:list-item>
        <text:list-item>
          <text:p text:style-name="P886"><text:bookmark-start text:name="Q2MA0311892"/><text:bookmark-end text:name="Q2MA0311848"/><text:span text:style-name="T887">（ <text:s/>）</text:span>1<text:span text:style-name="T888">x</text:span>與下列哪一個式子相等？<text:line-break/><text:span text:style-name="T889">(A)1</text:span><text:span text:style-name="T890">＋</text:span><text:span text:style-name="T891">＋</text:span><text:span text:style-name="T892">x</text:span>　<text:span text:style-name="T893">(B)1</text:span><text:span text:style-name="T894">×</text:span><text:span text:style-name="T895">×</text:span><text:span text:style-name="T896">x</text:span>　<text:span text:style-name="T897">(C)1</text:span><text:span text:style-name="T898">＋</text:span><text:span text:style-name="T899">×</text:span><text:span text:style-name="T900">x</text:span>　<text:span text:style-name="T901">(D)</text:span><text:span text:style-name="T902">x</text:span></text:p>
        </text:list-item>
        <text:list-item>
          <text:p text:style-name="P903"><text:bookmark-start text:name="Q2MA0311911"/><text:bookmark-end text:name="Q2MA0311892"/><text:span text:style-name="T904">（ <text:s/>）</text:span>已知「某數的4倍減去10等於該數的三分之二」，若某數為<text:span text:style-name="T905">x</text:span>，則下列哪一個方程式符合題意？<text:line-break/><text:soft-page-break/>(A)4(<text:span text:style-name="T906">x</text:span>－10)＝　(B)4<text:span text:style-name="T907">x</text:span>－10＝<text:line-break/>(C)10－4＝　<text:s/><text:span text:style-name="T908">　</text:span>(D)4(10－<text:span text:style-name="T909">x</text:span>)＝</text:p>
        </text:list-item>
        <text:list-item>
          <text:p text:style-name="P910"><text:bookmark-start text:name="Q2MA0311678"/><text:bookmark-end text:name="Q2MA0311911"/><text:span text:style-name="T911">（ <text:s/>）</text:span><text:span text:style-name="T912">所代表的意義與下列哪一個式子相同</text:span><text:span text:style-name="T913">？</text:span><text:span text:style-name="T914"><text:line-break/>(A)</text:span><text:span text:style-name="T915">－</text:span>‧<text:span text:style-name="T916">x</text:span><text:span text:style-name="T917">　</text:span><text:span text:style-name="T918"><text:s/>(B)</text:span><text:span text:style-name="T919">－</text:span><text:span text:style-name="T920">4</text:span><text:span text:style-name="T921">÷</text:span><text:span text:style-name="T922">3</text:span><text:span text:style-name="T923">×</text:span><text:span text:style-name="T924">x</text:span><text:s/><text:span text:style-name="T925"><text:line-break/>(C)</text:span><text:span text:style-name="T926">－</text:span><text:span text:style-name="T927">4</text:span><text:span text:style-name="T928">．</text:span><text:span text:style-name="T929">3</text:span><text:span text:style-name="T930">x</text:span><text:span text:style-name="T931">　</text:span><text:span text:style-name="T932"><text:s/></text:span><text:span text:style-name="T933">(D)</text:span><text:span text:style-name="T934">4</text:span><text:span text:style-name="T935">÷</text:span><text:span text:style-name="T936">(</text:span><text:span text:style-name="T937">－</text:span><text:span text:style-name="T938">3)</text:span><text:span text:style-name="T939">÷</text:span><text:span text:style-name="T940">x</text:span></text:p>
        </text:list-item>
        <text:list-item>
          <text:p text:style-name="P941"><text:bookmark-start text:name="Q2MA0311669"/><text:bookmark-end text:name="Q2MA0311678"/><text:span text:style-name="T942">（ <text:s/>）</text:span>下列敘述何者<text:span text:style-name="T943">錯誤</text:span>？<text:line-break/>(A)比<text:span text:style-name="T944">x</text:span>小3的數，以(<text:span text:style-name="T945">x</text:span>－3)表示<text:line-break/>(B)比<text:span text:style-name="T946">x</text:span>大12的數，以(<text:span text:style-name="T947">x</text:span>＋12)表示<text:line-break/>(C)<text:span text:style-name="T948">x</text:span>的倍，以<text:span text:style-name="T949">x</text:span>表示<text:line-break/>(D)原價<text:span text:style-name="T950">x</text:span>元，打九折後的價錢以0.1<text:span text:style-name="T951">x</text:span>元表示</text:p>
        </text:list-item>
        <text:list-item>
          <text:p text:style-name="P952"><text:bookmark-start text:name="Q2MA0311679"/><text:bookmark-end text:name="Q2MA0311669"/><text:span text:style-name="T953">（ <text:s/>）</text:span>下列敘述何者正確？<text:line-break/><text:span text:style-name="T954">(A)3</text:span><text:span text:style-name="T955">a</text:span><text:span text:style-name="T956">＝</text:span><text:span text:style-name="T957">3</text:span><text:span text:style-name="T958">＋</text:span><text:span text:style-name="T959">a</text:span>　　<text:span text:style-name="T960"><text:s/></text:span><text:span text:style-name="T961">(B)3</text:span><text:span text:style-name="T962">a</text:span><text:span text:style-name="T963">＝</text:span><text:span text:style-name="T964">a</text:span><text:span text:style-name="T965">×</text:span><text:span text:style-name="T966">a</text:span><text:span text:style-name="T967">×</text:span><text:span text:style-name="T968">a</text:span><text:span text:style-name="T969">ˉ</text:span><text:span text:style-name="T970"><text:line-break/>(C)3</text:span><text:span text:style-name="T971">a</text:span><text:span text:style-name="T972">＝</text:span><text:span text:style-name="T973">a</text:span><text:span text:style-name="T974">＋</text:span><text:span text:style-name="T975">a</text:span><text:span text:style-name="T976">＋</text:span><text:span text:style-name="T977">a</text:span><text:span text:style-name="T978">ˉ</text:span><text:span text:style-name="T979">(D)3</text:span><text:span text:style-name="T980">a</text:span><text:span text:style-name="T981">＝</text:span><text:span text:style-name="T982">3÷</text:span><text:span text:style-name="T983">a</text:span></text:p>
        </text:list-item>
        <text:list-item>
          <text:p text:style-name="P984"><text:bookmark-start text:name="Q2MA0312044"/><text:bookmark-end text:name="Q2MA0311679"/><text:span text:style-name="T985">（ <text:s/>）</text:span>有一堆磚共<text:span text:style-name="T986">x</text:span>塊，<text:span text:style-name="T987">康康</text:span>一次能搬6塊，<text:span text:style-name="T988">軒軒</text:span>一次能搬9塊，已知單獨搬完這些磁磚，<text:span text:style-name="T989">康康</text:span>比<text:span text:style-name="T990">軒軒</text:span>多搬了8次，則<text:span text:style-name="T991">x</text:span>＝？<text:line-break/>(A)100　(B)120　(C)144　(D)196</text:p>
        </text:list-item>
        <text:list-item>
          <text:p text:style-name="P992"><text:bookmark-start text:name="Q2MA0311989"/><text:bookmark-end text:name="Q2MA0312044"/><text:span text:style-name="T993">（ <text:s/>）</text:span><text:span text:style-name="T994">解方程式</text:span><text:span text:style-name="T995">x</text:span><text:span text:style-name="T996">＋</text:span><text:span text:style-name="T997">2</text:span><text:span text:style-name="T998">＝</text:span><text:span text:style-name="T999">x</text:span><text:span text:style-name="T1000">－</text:span><text:span text:style-name="T1001">1.6</text:span><text:span text:style-name="T1002">，則</text:span><text:span text:style-name="T1003">x</text:span>＝？<text:line-break/>(A)<text:s/>　(B)<text:s/>　(C)6　(D)<text:s/></text:p>
        </text:list-item>
        <text:list-item>
          <text:p text:style-name="P1004"><text:bookmark-start text:name="Q2MA0311797"/><text:bookmark-end text:name="Q2MA0311989"/><text:span text:style-name="T1005">（ <text:s/>）</text:span>下列四個算式，哪一個是<text:span text:style-name="T1006">錯誤</text:span>的？<text:line-break/>(A)6<text:span text:style-name="T1007">x</text:span>÷3＝2<text:span text:style-name="T1008">x</text:span><text:line-break/>(B)6<text:span text:style-name="T1009">x</text:span>÷＝4<text:span text:style-name="T1010">x</text:span><text:line-break/>(C)(－6<text:span text:style-name="T1011">x</text:span>)÷(－3)＝－2<text:span text:style-name="T1012">x</text:span><text:line-break/>(D)6<text:span text:style-name="T1013">x</text:span>÷(－)＝－9<text:span text:style-name="T1014">x</text:span></text:p>
        </text:list-item>
        <text:list-item>
          <text:p text:style-name="P1015"><text:bookmark-start text:name="Q2MA0311705"/><text:bookmark-end text:name="Q2MA0311797"/><text:span text:style-name="T1016">（ <text:s/>）</text:span>已知甲數為<text:span text:style-name="T1017">x</text:span>，則甲數的2倍少4可以表示為下列何者？<text:line-break/>(A)<text:span text:style-name="T1018">x</text:span>＋2－4　(B)<text:span text:style-name="T1019">x</text:span>－2＋4<text:line-break/>(C)2×<text:span text:style-name="T1020">x</text:span>－4　<text:s/>(D)2×(<text:span text:style-name="T1021">x</text:span>－4)</text:p>
        </text:list-item>
        <text:list-item>
          <text:p text:style-name="P1022"><text:bookmark-start text:name="Q2MA0311975"/><text:bookmark-end text:name="Q2MA0311705"/><text:span text:style-name="T1023">（ <text:s/>）</text:span><text:span text:style-name="T1024">x</text:span><text:span text:style-name="T1025">＝</text:span><text:span text:style-name="T1026">3</text:span><text:span text:style-name="T1027">不是</text:span><text:span text:style-name="T1028">下列哪一個方程式的解？</text:span><text:line-break/>(A)2<text:span text:style-name="T1029">x</text:span>＝－<text:span text:style-name="T1030">x</text:span>＋9<text:line-break/>(B)－1－3<text:span text:style-name="T1031">x</text:span>＝2(1－2<text:span text:style-name="T1032">x</text:span>)<text:line-break/>(C)<text:s/>＝－<text:line-break/>(D)0.2<text:span text:style-name="T1033">x</text:span>＋0.5＝0.3<text:span text:style-name="T1034">x</text:span>－0.2</text:p>
        </text:list-item>
        <text:list-item>
          <text:p text:style-name="P1035"><text:bookmark-start text:name="Q2MA0311841"/><text:bookmark-end text:name="Q2MA0311975"/><text:span text:style-name="T1036">（ <text:s/>）</text:span>下列各算式的化簡，哪些是正確的？<text:line-break/>甲：3<text:span text:style-name="T1037">x</text:span>－<text:span text:style-name="T1038">x</text:span>＝3<text:line-break/>乙：5<text:span text:style-name="T1039">x</text:span>＋2＝7<text:span text:style-name="T1040">x</text:span><text:line-break/>丙：4<text:span text:style-name="T1041">x</text:span>×2＝8<text:span text:style-name="T1042">x</text:span><text:line-break/>(A)甲、乙ˉ(B)甲ˉ<text:line-break/>(C)丙ˉˉˉ(D)乙、丙</text:p>
        </text:list-item>
        <text:list-item>
          <text:p text:style-name="P1043"><text:bookmark-start text:name="Q2MA0311758"/><text:bookmark-end text:name="Q2MA0311841"/><text:span text:style-name="T1044">（ <text:s/>）</text:span>學藝股長佈置教室時，欲將10公分寬的長條紙以細繩等間隔黏接，如圖所示。若黏接5張後全長<text:span text:style-name="T1045">x</text:span>公尺，則每兩張長條紙之間的間隔為多少公分？<text:line-break/><text:soft-page-break/><draw:frame draw:style-name="a12" draw:name="圖片 14" text:anchor-type="as-char" svg:x="0in" svg:y="0in" svg:width="2.2in" svg:height="1.375in" style:rel-width="scale" style:rel-height="scale"><draw:image xlink:href="media/image10.jpeg" xlink:type="simple" xlink:show="embed" xlink:actuate="onLoad"/><svg:title/><svg:desc>41</svg:desc></draw:frame><text:line-break/>(A)<text:span text:style-name="T1046"><draw:frame draw:z-index="0" draw:id="id3" draw:style-name="a13" draw:name="Object 15" text:anchor-type="as-char" svg:x="0in" svg:y="0in" svg:width="0.40069in" svg:height="0.44792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/>公分　(B)<draw:frame draw:z-index="0" draw:id="id4" draw:style-name="a14" draw:name="Object 16" text:anchor-type="as-char" svg:x="0in" svg:y="0in" svg:width="0.46944in" svg:height="0.43472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text:s/>公分<text:line-break/>(C)<draw:frame draw:z-index="0" draw:id="id5" draw:style-name="a15" draw:name="Object 17" text:anchor-type="as-char" svg:x="0in" svg:y="0in" svg:width="0.70417in" svg:height="0.43472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text:s/>公分　(D)<draw:frame draw:z-index="0" draw:id="id6" draw:style-name="a16" draw:name="Object 18" text:anchor-type="as-char" svg:x="0in" svg:y="0in" svg:width="0.70417in" svg:height="0.43472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text:s/>公分</text:p>
        </text:list-item>
        <text:list-item>
          <text:p text:style-name="P1047"><text:bookmark-start text:name="Q2MA0311809"/><text:bookmark-end text:name="Q2MA0311758"/><text:span text:style-name="T1048">（ <text:s/>）</text:span>已知一個長方形的長是3<text:span text:style-name="T1049">x</text:span>－1，寬是5，則其面積是多少？<text:line-break/><text:span text:style-name="T1050">(A)3</text:span><text:span text:style-name="T1051">x</text:span><text:span text:style-name="T1052">－</text:span><text:span text:style-name="T1053">5</text:span><text:span text:style-name="T1054"><text:s/></text:span><text:span text:style-name="T1055">ˉ</text:span><text:span text:style-name="T1056">(B)15</text:span><text:span text:style-name="T1057">x</text:span><text:span text:style-name="T1058">－</text:span><text:span text:style-name="T1059">1</text:span><text:span text:style-name="T1060"><text:line-break/>(C)5</text:span><text:span text:style-name="T1061">－</text:span><text:span text:style-name="T1062">15</text:span><text:span text:style-name="T1063">x</text:span><text:span text:style-name="T1064">ˉ</text:span><text:span text:style-name="T1065">(D)15</text:span><text:span text:style-name="T1066">x</text:span><text:span text:style-name="T1067">－</text:span><text:span text:style-name="T1068">5</text:span></text:p>
        </text:list-item>
        <text:list-item>
          <text:p text:style-name="P1069"><text:bookmark-start text:name="Q2MA0311992"/><text:bookmark-end text:name="Q2MA0311809"/><text:span text:style-name="T1070">（ <text:s/>）</text:span><text:span text:style-name="T1071">下列何者為方程式</text:span><text:span text:style-name="T1072">3</text:span><text:span text:style-name="T1073">x</text:span><text:span text:style-name="T1074">－</text:span><text:span text:style-name="T1075">5</text:span><text:span text:style-name="T1076">x</text:span><text:span text:style-name="T1077">＝</text:span><text:span text:style-name="T1078">2</text:span><text:span text:style-name="T1079">x</text:span><text:span text:style-name="T1080">的解</text:span><text:span text:style-name="T1081">？</text:span><text:span text:style-name="T1082"><text:line-break/>(A)</text:span><text:span text:style-name="T1083">x</text:span><text:span text:style-name="T1084">＝</text:span><text:span text:style-name="T1085">1</text:span>　<text:span text:style-name="T1086">(B)</text:span><text:span text:style-name="T1087">x</text:span><text:span text:style-name="T1088">＝</text:span><text:span text:style-name="T1089">0</text:span>　<text:span text:style-name="T1090">(C)</text:span><text:span text:style-name="T1091">x</text:span><text:span text:style-name="T1092">＝－</text:span><text:span text:style-name="T1093">1</text:span>　<text:span text:style-name="T1094">(D)</text:span>無解</text:p>
        </text:list-item>
      </text:list>
      <text:p text:style-name="P1095"><text:bookmark-end text:name="Q2MA0311992"/>二、是非</text:p>
      <text:list text:style-name="LFO11" text:continue-numbering="true">
        <text:list-item>
          <text:p text:style-name="P1096"><text:bookmark-start text:name="Q2MA0312349"/><text:span text:style-name="T1097">（ <text:s/>）</text:span>－2(<text:span text:style-name="T1098">x</text:span>＋1)可以化簡成－2<text:span text:style-name="T1099">x</text:span>＋1。</text:p>
        </text:list-item>
        <text:list-item>
          <text:p text:style-name="P1100"><text:bookmark-start text:name="Q2MA0312346"/><text:bookmark-end text:name="Q2MA0312349"/><text:span text:style-name="T1101">（ <text:s/>）</text:span>－<text:span text:style-name="T1102">x</text:span>＋5、6－5<text:span text:style-name="T1103">y</text:span>＝<text:span text:style-name="T1104">y</text:span>、<text:span text:style-name="T1105">x</text:span>＋4＝0等都是一元一次方程式。</text:p>
        </text:list-item>
        <text:list-item>
          <text:p text:style-name="P1106"><text:bookmark-start text:name="Q2MA0312348"/><text:bookmark-end text:name="Q2MA0312346"/><text:span text:style-name="T1107">（ <text:s/>）</text:span>3<text:span text:style-name="T1108">x</text:span>－2<text:span text:style-name="T1109">x</text:span>化簡後的結果為1。</text:p>
        </text:list-item>
        <text:list-item>
          <text:p text:style-name="P1110"><text:bookmark-start text:name="Q2MA0312344"/><text:bookmark-end text:name="Q2MA0312348"/><text:span text:style-name="T1111">（ <text:s/>）</text:span>6<text:span text:style-name="T1112">x</text:span>是6＋<text:span text:style-name="T1113">x</text:span>的簡記。</text:p>
        </text:list-item>
        <text:list-item>
          <text:p text:style-name="P1114"><text:bookmark-start text:name="Q2MA0312345"/><text:bookmark-end text:name="Q2MA0312344"/><text:span text:style-name="T1115">（ <text:s/>）</text:span>－<text:span text:style-name="T1116">x</text:span>表示(－1)×<text:span text:style-name="T1117">x</text:span>。</text:p>
        </text:list-item>
      </text:list>
      <text:p text:style-name="P1118"><text:bookmark-end text:name="Q2MA0312345"/></text:p>
      <text:p text:style-name="P11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國中題目" style:display-name="國中題目" style:family="paragraph" style:parent-style-name="內文">
      <style:paragraph-properties style:snap-to-layout-grid="false"/>
      <style:text-properties style:letter-kerning="false" fo:hyphenate="false"/>
    </style:style>
    <style:style style:name="國中答案" style:display-name="國中答案" style:family="paragraph" style:parent-style-name="內文">
      <style:paragraph-properties style:snap-to-layout-grid="false"/>
      <style:text-properties fo:color="#0000FF" style:letter-kerning="false" fo:hyphenate="false"/>
    </style:style>
    <style:style style:name="國中詳解" style:display-name="國中詳解" style:family="paragraph" style:parent-style-name="內文">
      <style:paragraph-properties style:snap-to-layout-grid="false"/>
      <style:text-properties fo:color="#008000" style:letter-kerning="false" fo:hyphenate="false"/>
    </style:style>
    <style:style style:name="國中題目字元" style:display-name="國中題目 字元" style:family="text">
      <style:text-properties style:font-name-asian="新細明體" fo:font-size="12pt" style:font-size-asian="12pt" style:font-size-complex="12pt" fo:language="en" fo:country="US" style:language-asian="zh" style:country-asian="TW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</text:outline-style>
    <style:style style:name="WW_CharLFO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2LVL2" style:family="text">
      <style:text-properties style:text-position="super 100%"/>
    </style:style>
    <style:style style:name="WW_CharLFO2LVL3" style:family="text">
      <style:text-properties style:text-position="super 100%"/>
    </style:style>
    <style:style style:name="WW_CharLFO2LVL4" style:family="text">
      <style:text-properties style:text-position="super 100%"/>
    </style:style>
    <style:style style:name="WW_CharLFO2LVL5" style:family="text">
      <style:text-properties style:text-position="super 100%"/>
    </style:style>
    <style:style style:name="WW_CharLFO2LVL6" style:family="text">
      <style:text-properties style:text-position="super 100%"/>
    </style:style>
    <style:style style:name="WW_CharLFO2LVL7" style:family="text">
      <style:text-properties style:text-position="super 100%"/>
    </style:style>
    <style:style style:name="WW_CharLFO2LVL8" style:family="text">
      <style:text-properties style:text-position="super 100%"/>
    </style:style>
    <style:style style:name="WW_CharLFO2LVL9" style:family="text">
      <style:text-properties style:text-position="super 100%"/>
    </style:style>
    <style:style style:name="WW_CharLFO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3LVL2" style:family="text">
      <style:text-properties style:text-position="super 100%"/>
    </style:style>
    <style:style style:name="WW_CharLFO3LVL3" style:family="text">
      <style:text-properties style:text-position="super 100%"/>
    </style:style>
    <style:style style:name="WW_CharLFO3LVL4" style:family="text">
      <style:text-properties style:text-position="super 100%"/>
    </style:style>
    <style:style style:name="WW_CharLFO3LVL5" style:family="text">
      <style:text-properties style:text-position="super 100%"/>
    </style:style>
    <style:style style:name="WW_CharLFO3LVL6" style:family="text">
      <style:text-properties style:text-position="super 100%"/>
    </style:style>
    <style:style style:name="WW_CharLFO3LVL7" style:family="text">
      <style:text-properties style:text-position="super 100%"/>
    </style:style>
    <style:style style:name="WW_CharLFO3LVL8" style:family="text">
      <style:text-properties style:text-position="super 100%"/>
    </style:style>
    <style:style style:name="WW_CharLFO3LVL9" style:family="text">
      <style:text-properties style:text-position="super 100%"/>
    </style:style>
    <style:style style:name="WW_CharLFO4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5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6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7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8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9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0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1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2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2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2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2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2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2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2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2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3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3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3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3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3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3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3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3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2in" fo:margin-bottom="0.3937in" fo:margin-right="0.5902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06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subject/>
    <meta:initial-creator>Asus</meta:initial-creator>
    <dc:creator>user</dc:creator>
    <meta:creation-date>2019-02-14T04:58:00Z</meta:creation-date>
    <dc:date>2019-02-14T04:58:00Z</dc:date>
    <meta:template xlink:href="Normal.dotm" xlink:type="simple"/>
    <meta:editing-cycles>2</meta:editing-cycles>
    <meta:editing-duration>PT0S</meta:editing-duration>
    <meta:document-statistic meta:page-count="13" meta:paragraph-count="23" meta:word-count="1738" meta:character-count="11624" meta:row-count="82" meta:non-whitespace-character-count="9909"/>
  </office:meta>
</office:document-meta>
</file>