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ObjectReplacements/Object 46" manifest:media-type=""/>
  <manifest:file-entry manifest:full-path="Object 46" manifest:media-type="application/octet-stream"/>
  <manifest:file-entry manifest:full-path="Object 47" manifest:media-type="application/octet-stream"/>
  <manifest:file-entry manifest:full-path="Object 45" manifest:media-type="application/octet-stream"/>
  <manifest:file-entry manifest:full-path="ObjectReplacements/Object 47" manifest:media-type=""/>
  <manifest:file-entry manifest:full-path="media/image4.jpeg" manifest:media-type="image/jpeg"/>
  <manifest:file-entry manifest:full-path="ObjectReplacements/Object 45" manifest:media-type=""/>
  <manifest:file-entry manifest:full-path="Object 49" manifest:media-type="application/octet-stream"/>
  <manifest:file-entry manifest:full-path="ObjectReplacements/Object 48" manifest:media-type=""/>
  <manifest:file-entry manifest:full-path="media/image8.jpeg" manifest:media-type="image/jpeg"/>
  <manifest:file-entry manifest:full-path="media/image7.jpeg" manifest:media-type="image/jpeg"/>
  <manifest:file-entry manifest:full-path="media/image6.jpeg" manifest:media-type="image/jpeg"/>
  <manifest:file-entry manifest:full-path="media/image5.jpeg" manifest:media-type="image/jpeg"/>
  <manifest:file-entry manifest:full-path="ObjectReplacements/Object 49" manifest:media-type=""/>
  <manifest:file-entry manifest:full-path="ObjectReplacements/Object 44" manifest:media-type=""/>
  <manifest:file-entry manifest:full-path="Object 48" manifest:media-type="application/octet-stream"/>
  <manifest:file-entry manifest:full-path="ObjectReplacements/Object 43" manifest:media-type=""/>
  <manifest:file-entry manifest:full-path="Object 50" manifest:media-type="application/octet-stream"/>
  <manifest:file-entry manifest:full-path="ObjectReplacements/Object 39" manifest:media-type=""/>
  <manifest:file-entry manifest:full-path="Object 39" manifest:media-type="application/octet-stream"/>
  <manifest:file-entry manifest:full-path="ObjectReplacements/Object 38" manifest:media-type=""/>
  <manifest:file-entry manifest:full-path="Object 38" manifest:media-type="application/octet-stream"/>
  <manifest:file-entry manifest:full-path="ObjectReplacements/Object 37" manifest:media-type=""/>
  <manifest:file-entry manifest:full-path="Object 37" manifest:media-type="application/octet-stream"/>
  <manifest:file-entry manifest:full-path="Object 40" manifest:media-type="application/octet-stream"/>
  <manifest:file-entry manifest:full-path="ObjectReplacements/Object 40" manifest:media-type=""/>
  <manifest:file-entry manifest:full-path="Object 41" manifest:media-type="application/octet-stream"/>
  <manifest:file-entry manifest:full-path="Object 43" manifest:media-type="application/octet-stream"/>
  <manifest:file-entry manifest:full-path="media/image3.jpeg" manifest:media-type="image/jpeg"/>
  <manifest:file-entry manifest:full-path="media/image2.jpeg" manifest:media-type="image/jpeg"/>
  <manifest:file-entry manifest:full-path="ObjectReplacements/Object 42" manifest:media-type=""/>
  <manifest:file-entry manifest:full-path="Object 42" manifest:media-type="application/octet-stream"/>
  <manifest:file-entry manifest:full-path="ObjectReplacements/Object 41" manifest:media-type=""/>
  <manifest:file-entry manifest:full-path="Object 44" manifest:media-type="application/octet-stream"/>
  <manifest:file-entry manifest:full-path="Object 51" manifest:media-type="application/octet-stream"/>
  <manifest:file-entry manifest:full-path="ObjectReplacements/Object 51" manifest:media-type=""/>
  <manifest:file-entry manifest:full-path="media/image11.jpeg" manifest:media-type="image/jpeg"/>
  <manifest:file-entry manifest:full-path="media/image10.jpeg" manifest:media-type="image/jpeg"/>
  <manifest:file-entry manifest:full-path="media/image9.jpeg" manifest:media-type="image/jpeg"/>
  <manifest:file-entry manifest:full-path="ObjectReplacements/Object 61" manifest:media-type=""/>
  <manifest:file-entry manifest:full-path="Object 61" manifest:media-type="application/octet-stream"/>
  <manifest:file-entry manifest:full-path="ObjectReplacements/Object 60" manifest:media-type="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ObjectReplacements/Object 62" manifest:media-type=""/>
  <manifest:file-entry manifest:full-path="Object 62" manifest:media-type="application/octet-stream"/>
  <manifest:file-entry manifest:full-path="media/image18.jpeg" manifest:media-type="image/jpeg"/>
  <manifest:file-entry manifest:full-path="media/image17.jpeg" manifest:media-type="image/jpeg"/>
  <manifest:file-entry manifest:full-path="media/image16.jpeg" manifest:media-type="image/jpeg"/>
  <manifest:file-entry manifest:full-path="media/image15.jpeg" manifest:media-type="image/jpeg"/>
  <manifest:file-entry manifest:full-path="Object 60" manifest:media-type="application/octet-stream"/>
  <manifest:file-entry manifest:full-path="ObjectReplacements/Object 59" manifest:media-type=""/>
  <manifest:file-entry manifest:full-path="Object 59" manifest:media-type="application/octet-stream"/>
  <manifest:file-entry manifest:full-path="ObjectReplacements/Object 54" manifest:media-type=""/>
  <manifest:file-entry manifest:full-path="Object 54" manifest:media-type="application/octet-stream"/>
  <manifest:file-entry manifest:full-path="ObjectReplacements/Object 53" manifest:media-type=""/>
  <manifest:file-entry manifest:full-path="Object 53" manifest:media-type="application/octet-stream"/>
  <manifest:file-entry manifest:full-path="ObjectReplacements/Object 52" manifest:media-type=""/>
  <manifest:file-entry manifest:full-path="Object 52" manifest:media-type="application/octet-stream"/>
  <manifest:file-entry manifest:full-path="Object 55" manifest:media-type="application/octet-stream"/>
  <manifest:file-entry manifest:full-path="ObjectReplacements/Object 55" manifest:media-type=""/>
  <manifest:file-entry manifest:full-path="Object 56" manifest:media-type="application/octet-stream"/>
  <manifest:file-entry manifest:full-path="ObjectReplacements/Object 58" manifest:media-type=""/>
  <manifest:file-entry manifest:full-path="Object 58" manifest:media-type="application/octet-stream"/>
  <manifest:file-entry manifest:full-path="ObjectReplacements/Object 57" manifest:media-type=""/>
  <manifest:file-entry manifest:full-path="Object 57" manifest:media-type="application/octet-stream"/>
  <manifest:file-entry manifest:full-path="ObjectReplacements/Object 56" manifest:media-type=""/>
  <manifest:file-entry manifest:full-path="ObjectReplacements/Object 50" manifest:media-type=""/>
  <manifest:file-entry manifest:full-path="ObjectReplacements/Object 36" manifest:media-type=""/>
  <manifest:file-entry manifest:full-path="ObjectReplacements/Object 35" manifest:media-type=""/>
  <manifest:file-entry manifest:full-path="ObjectReplacements/Object 12" manifest:media-type=""/>
  <manifest:file-entry manifest:full-path="Object 12" manifest:media-type="application/octet-stream"/>
  <manifest:file-entry manifest:full-path="ObjectReplacements/Object 11" manifest:media-type=""/>
  <manifest:file-entry manifest:full-path="Object 11" manifest:media-type="application/octet-stream"/>
  <manifest:file-entry manifest:full-path="ObjectReplacements/Object 10" manifest:media-type=""/>
  <manifest:file-entry manifest:full-path="Object 10" manifest:media-type="application/octet-stream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 17" manifest:media-type="application/octet-stream"/>
  <manifest:file-entry manifest:full-path="ObjectReplacements/Object 16" manifest:media-type=""/>
  <manifest:file-entry manifest:full-path="Object 16" manifest:media-type="application/octet-stream"/>
  <manifest:file-entry manifest:full-path="ObjectReplacements/Object 15" manifest:media-type=""/>
  <manifest:file-entry manifest:full-path="Object 15" manifest:media-type="application/octet-stream"/>
  <manifest:file-entry manifest:full-path="ObjectReplacements/Object 14" manifest:media-type=""/>
  <manifest:file-entry manifest:full-path="ObjectReplacements/Object 9" manifest:media-type=""/>
  <manifest:file-entry manifest:full-path="Object 9" manifest:media-type="application/octet-stream"/>
  <manifest:file-entry manifest:full-path="ObjectReplacements/Object 8" manifest:media-type=""/>
  <manifest:file-entry manifest:full-path="ObjectReplacements/Object 3" manifest:media-type=""/>
  <manifest:file-entry manifest:full-path="Object 3" manifest:media-type="application/octet-stream"/>
  <manifest:file-entry manifest:full-path="ObjectReplacements/Object 2" manifest:media-type=""/>
  <manifest:file-entry manifest:full-path="Object 2" manifest:media-type="application/octet-stream"/>
  <manifest:file-entry manifest:full-path="ObjectReplacements/Object 1" manifest:media-type=""/>
  <manifest:file-entry manifest:full-path="Object 1" manifest:media-type="application/octet-stream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 8" manifest:media-type="application/octet-stream"/>
  <manifest:file-entry manifest:full-path="ObjectReplacements/Object 7" manifest:media-type=""/>
  <manifest:file-entry manifest:full-path="Object 7" manifest:media-type="application/octet-stream"/>
  <manifest:file-entry manifest:full-path="ObjectReplacements/Object 6" manifest:media-type=""/>
  <manifest:file-entry manifest:full-path="Object 6" manifest:media-type="application/octet-stream"/>
  <manifest:file-entry manifest:full-path="ObjectReplacements/Object 5" manifest:media-type="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Replacements/Object 30" manifest:media-type=""/>
  <manifest:file-entry manifest:full-path="Object 30" manifest:media-type="application/octet-stream"/>
  <manifest:file-entry manifest:full-path="ObjectReplacements/Object 29" manifest:media-type=""/>
  <manifest:file-entry manifest:full-path="Object 29" manifest:media-type="application/octet-stream"/>
  <manifest:file-entry manifest:full-path="ObjectReplacements/Object 28" manifest:media-type=""/>
  <manifest:file-entry manifest:full-path="Object 28" manifest:media-type="application/octet-stream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 35" manifest:media-type="application/octet-stream"/>
  <manifest:file-entry manifest:full-path="ObjectReplacements/Object 34" manifest:media-type=""/>
  <manifest:file-entry manifest:full-path="Object 34" manifest:media-type="application/octet-stream"/>
  <manifest:file-entry manifest:full-path="ObjectReplacements/Object 33" manifest:media-type=""/>
  <manifest:file-entry manifest:full-path="Object 33" manifest:media-type="application/octet-stream"/>
  <manifest:file-entry manifest:full-path="ObjectReplacements/Object 32" manifest:media-type=""/>
  <manifest:file-entry manifest:full-path="ObjectReplacements/Object 27" manifest:media-type=""/>
  <manifest:file-entry manifest:full-path="Object 27" manifest:media-type="application/octet-stream"/>
  <manifest:file-entry manifest:full-path="ObjectReplacements/Object 26" manifest:media-type=""/>
  <manifest:file-entry manifest:full-path="ObjectReplacements/Object 21" manifest:media-type=""/>
  <manifest:file-entry manifest:full-path="Object 21" manifest:media-type="application/octet-stream"/>
  <manifest:file-entry manifest:full-path="ObjectReplacements/Object 20" manifest:media-type=""/>
  <manifest:file-entry manifest:full-path="Object 20" manifest:media-type="application/octet-stream"/>
  <manifest:file-entry manifest:full-path="ObjectReplacements/Object 19" manifest:media-type=""/>
  <manifest:file-entry manifest:full-path="Object 19" manifest:media-type="application/octet-stream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 26" manifest:media-type="application/octet-stream"/>
  <manifest:file-entry manifest:full-path="ObjectReplacements/Object 25" manifest:media-type=""/>
  <manifest:file-entry manifest:full-path="Object 25" manifest:media-type="application/octet-stream"/>
  <manifest:file-entry manifest:full-path="ObjectReplacements/Object 24" manifest:media-type=""/>
  <manifest:file-entry manifest:full-path="Object 24" manifest:media-type="application/octet-stream"/>
  <manifest:file-entry manifest:full-path="ObjectReplacements/Object 23" manifest:media-type=""/>
  <manifest:file-entry manifest:full-path="Object 36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DFKaiShuStd-W5" svg:font-family="DFKaiShuStd-W5" style:font-family-generic="system" svg:panose-1="0 0 0 0 0 0 0 0 0 0"/>
    <style:font-face style:name="細明體" svg:font-family="細明體" style:font-family-generic="modern" style:font-pitch="fixed" svg:panose-1="2 2 5 9 0 0 0 0 0 0"/>
    <style:font-face style:name="Times-Roman" svg:font-family="Times-Roman" style:font-family-generic="roman" svg:panose-1="0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2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2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2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2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2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2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2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2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3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3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3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3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3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3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3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3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4" style:parent-style-name="國中題目" style:family="paragraph"/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fo:font-style="italic" style:font-style-asian="italic"/>
    </style:style>
    <style:style style:name="T7" style:parent-style-name="預設段落字型" style:family="text">
      <style:text-properties fo:font-style="italic" style:font-style-asian="italic"/>
    </style:style>
    <style:style style:name="T8" style:parent-style-name="預設段落字型" style:family="text">
      <style:text-properties fo:font-style="italic" style:font-style-asian="italic"/>
    </style:style>
    <style:style style:name="T9" style:parent-style-name="預設段落字型" style:family="text">
      <style:text-properties fo:font-style="italic" style:font-style-asian="italic"/>
    </style:style>
    <style:style style:name="T10" style:parent-style-name="預設段落字型" style:family="text">
      <style:text-properties fo:font-style="italic" style:font-style-asian="italic"/>
    </style:style>
    <style:style style:name="T11" style:parent-style-name="預設段落字型" style:family="text">
      <style:text-properties style:text-position="super 66.6%"/>
    </style:style>
    <style:style style:name="T12" style:parent-style-name="預設段落字型" style:family="text">
      <style:text-properties fo:font-style="italic" style:font-style-asian="italic" style:font-style-complex="italic"/>
    </style:style>
    <style:style style:name="T13" style:parent-style-name="預設段落字型" style:family="text">
      <style:text-properties fo:font-style="italic" style:font-style-asian="italic" style:font-style-complex="italic"/>
    </style:style>
    <style:style style:name="T14" style:parent-style-name="預設段落字型" style:family="text">
      <style:text-properties fo:font-style="italic" style:font-style-asian="italic" style:font-style-complex="italic"/>
    </style:style>
    <style:style style:name="T15" style:parent-style-name="預設段落字型" style:family="text">
      <style:text-properties style:text-position="super 66.6%"/>
    </style:style>
    <style:style style:name="T16" style:parent-style-name="預設段落字型" style:family="text">
      <style:text-properties fo:font-style="italic" style:font-style-asian="italic" style:font-style-complex="italic"/>
    </style:style>
    <style:style style:name="T17" style:parent-style-name="預設段落字型" style:family="text">
      <style:text-properties fo:font-style="italic" style:font-style-asian="italic" style:font-style-complex="italic"/>
    </style:style>
    <style:style style:name="T18" style:parent-style-name="預設段落字型" style:family="text">
      <style:text-properties fo:font-style="italic" style:font-style-asian="italic" style:font-style-complex="italic"/>
    </style:style>
    <style:style style:name="T19" style:parent-style-name="預設段落字型" style:family="text">
      <style:text-properties style:text-position="super 66.6%"/>
    </style:style>
    <style:style style:name="T20" style:parent-style-name="預設段落字型" style:family="text">
      <style:text-properties fo:font-style="italic" style:font-style-asian="italic" style:font-style-complex="italic"/>
    </style:style>
    <style:style style:name="T21" style:parent-style-name="預設段落字型" style:family="text">
      <style:text-properties fo:font-style="italic" style:font-style-asian="italic" style:font-style-complex="italic"/>
    </style:style>
    <style:style style:name="T22" style:parent-style-name="預設段落字型" style:family="text">
      <style:text-properties fo:font-style="italic" style:font-style-asian="italic" style:font-style-complex="italic"/>
    </style:style>
    <style:style style:name="T23" style:parent-style-name="預設段落字型" style:family="text">
      <style:text-properties style:text-position="super 66.6%"/>
    </style:style>
    <style:style style:name="T24" style:parent-style-name="預設段落字型" style:family="text">
      <style:text-properties fo:font-style="italic" style:font-style-asian="italic" style:font-style-complex="italic"/>
    </style:style>
    <style:style style:name="T25" style:parent-style-name="預設段落字型" style:family="text">
      <style:text-properties fo:font-style="italic" style:font-style-asian="italic" style:font-style-complex="italic"/>
    </style:style>
    <style:style style:name="T26" style:parent-style-name="預設段落字型" style:family="text">
      <style:text-properties fo:font-style="italic" style:font-style-asian="italic" style:font-style-complex="italic"/>
    </style:style>
    <style:style style:name="T27" style:parent-style-name="預設段落字型" style:family="text">
      <style:text-properties style:text-position="super 66.6%"/>
    </style:style>
    <style:style style:name="P28" style:parent-style-name="國中題目" style:family="paragraph"/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fo:font-style="italic" style:font-style-asian="italic"/>
    </style:style>
    <style:style style:name="T31" style:parent-style-name="預設段落字型" style:family="text">
      <style:text-properties fo:font-style="italic" style:font-style-asian="italic"/>
    </style:style>
    <style:style style:name="T32" style:parent-style-name="預設段落字型" style:family="text">
      <style:text-properties fo:font-style="italic" style:font-style-asian="italic"/>
    </style:style>
    <style:style style:name="T33" style:parent-style-name="預設段落字型" style:family="text">
      <style:text-properties fo:font-style="italic" style:font-style-asian="italic"/>
    </style:style>
    <style:style style:name="T34" style:parent-style-name="預設段落字型" style:family="text">
      <style:text-properties fo:font-style="italic" style:font-style-asian="italic"/>
    </style:style>
    <style:style style:name="T35" style:parent-style-name="預設段落字型" style:family="text">
      <style:text-properties fo:font-style="italic" style:font-style-asian="italic"/>
    </style:style>
    <style:style style:name="T36" style:parent-style-name="預設段落字型" style:family="text">
      <style:text-properties fo:font-style="italic" style:font-style-asian="italic"/>
    </style:style>
    <style:style style:name="T37" style:parent-style-name="預設段落字型" style:family="text">
      <style:text-properties fo:font-style="italic" style:font-style-asian="italic"/>
    </style:style>
    <style:style style:name="T38" style:parent-style-name="預設段落字型" style:family="text">
      <style:text-properties fo:font-style="italic" style:font-style-asian="italic"/>
    </style:style>
    <style:style style:name="T39" style:parent-style-name="預設段落字型" style:family="text">
      <style:text-properties fo:font-style="italic" style:font-style-asian="italic"/>
    </style:style>
    <style:style style:name="P40" style:parent-style-name="國中題目" style:family="paragraph"/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fo:font-style="italic" style:font-style-asian="italic"/>
    </style:style>
    <style:style style:name="T4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fo:font-style="italic" style:font-style-asian="italic"/>
    </style:style>
    <style:style style:name="T46" style:parent-style-name="預設段落字型" style:family="text">
      <style:text-properties fo:font-style="italic" style:font-style-asian="italic"/>
    </style:style>
    <style:style style:name="T47" style:parent-style-name="預設段落字型" style:family="text">
      <style:text-properties fo:font-style="italic" style:font-style-asian="italic"/>
    </style:style>
    <style:style style:name="T48" style:parent-style-name="預設段落字型" style:family="text">
      <style:text-properties fo:font-style="italic" style:font-style-asian="italic"/>
    </style:style>
    <style:style style:name="T49" style:parent-style-name="預設段落字型" style:family="text">
      <style:text-properties fo:font-style="italic" style:font-style-asian="italic"/>
    </style:style>
    <style:style style:name="T50" style:parent-style-name="預設段落字型" style:family="text">
      <style:text-properties fo:font-style="italic" style:font-style-asian="italic"/>
    </style:style>
    <style:style style:name="T51" style:parent-style-name="預設段落字型" style:family="text">
      <style:text-properties fo:font-style="italic" style:font-style-asian="italic"/>
    </style:style>
    <style:style style:name="T52" style:parent-style-name="預設段落字型" style:family="text">
      <style:text-properties fo:font-style="italic" style:font-style-asian="italic"/>
    </style:style>
    <style:style style:name="P53" style:parent-style-name="國中題目" style:family="paragraph"/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fo:font-style="italic" style:font-style-asian="italic"/>
    </style:style>
    <style:style style:name="T57" style:parent-style-name="預設段落字型" style:family="text">
      <style:text-properties fo:font-style="italic" style:font-style-asian="italic"/>
    </style:style>
    <style:style style:name="T5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fo:font-style="italic" style:font-style-asian="italic"/>
    </style:style>
    <style:style style:name="T60" style:parent-style-name="預設段落字型" style:family="text">
      <style:text-properties fo:font-style="italic" style:font-style-asian="italic"/>
    </style:style>
    <style:style style:name="T61" style:parent-style-name="預設段落字型" style:family="text">
      <style:text-properties fo:font-style="italic" style:font-style-asian="italic"/>
    </style:style>
    <style:style style:name="T62" style:parent-style-name="預設段落字型" style:family="text">
      <style:text-properties fo:font-style="italic" style:font-style-asian="italic"/>
    </style:style>
    <style:style style:name="T63" style:parent-style-name="預設段落字型" style:family="text">
      <style:text-properties fo:font-style="italic" style:font-style-asian="italic"/>
    </style:style>
    <style:style style:name="T64" style:parent-style-name="預設段落字型" style:family="text">
      <style:text-properties fo:font-style="italic" style:font-style-asian="italic"/>
    </style:style>
    <style:style style:name="T65" style:parent-style-name="預設段落字型" style:family="text">
      <style:text-properties fo:font-style="italic" style:font-style-asian="italic"/>
    </style:style>
    <style:style style:name="T66" style:parent-style-name="預設段落字型" style:family="text">
      <style:text-properties fo:font-style="italic" style:font-style-asian="italic"/>
    </style:style>
    <style:style style:name="P67" style:parent-style-name="國中題目" style:family="paragraph"/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fo:font-style="italic" style:font-style-asian="italic" style:font-style-complex="italic"/>
    </style:style>
    <style:style style:name="T70" style:parent-style-name="預設段落字型" style:family="text">
      <style:text-properties fo:font-style="italic" style:font-style-asian="italic" style:font-style-complex="italic"/>
    </style:style>
    <style:style style:name="T71" style:parent-style-name="預設段落字型" style:family="text">
      <style:text-properties fo:font-style="italic" style:font-style-asian="italic"/>
    </style:style>
    <style:style style:name="T72" style:parent-style-name="預設段落字型" style:family="text">
      <style:text-properties fo:font-style="italic" style:font-style-asian="italic"/>
    </style:style>
    <style:style style:name="T73" style:parent-style-name="預設段落字型" style:family="text">
      <style:text-properties fo:language="pt" fo:country="BR"/>
    </style:style>
    <style:style style:name="T74" style:parent-style-name="預設段落字型" style:family="text">
      <style:text-properties fo:language="pt" fo:country="BR"/>
    </style:style>
    <style:style style:name="T75" style:parent-style-name="預設段落字型" style:family="text">
      <style:text-properties fo:language="pt" fo:country="BR"/>
    </style:style>
    <style:style style:name="T76" style:parent-style-name="預設段落字型" style:family="text">
      <style:text-properties fo:language="pt" fo:country="BR"/>
    </style:style>
    <style:style style:name="T77" style:parent-style-name="預設段落字型" style:family="text">
      <style:text-properties fo:language="pt" fo:country="BR"/>
    </style:style>
    <style:style style:name="T78" style:parent-style-name="預設段落字型" style:family="text">
      <style:text-properties fo:language="pt" fo:country="BR"/>
    </style:style>
    <style:style style:name="T79" style:parent-style-name="預設段落字型" style:family="text">
      <style:text-properties fo:language="pt" fo:country="BR"/>
    </style:style>
    <style:style style:name="T80" style:parent-style-name="預設段落字型" style:family="text">
      <style:text-properties fo:language="pt" fo:country="BR"/>
    </style:style>
    <style:style style:name="T81" style:parent-style-name="預設段落字型" style:family="text">
      <style:text-properties fo:language="pt" fo:country="BR"/>
    </style:style>
    <style:style style:name="T82" style:parent-style-name="預設段落字型" style:family="text">
      <style:text-properties fo:language="pt" fo:country="BR"/>
    </style:style>
    <style:style style:name="P83" style:parent-style-name="國中題目" style:family="paragraph"/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fo:font-style="italic" style:font-style-asian="italic" style:font-style-complex="italic"/>
    </style:style>
    <style:style style:name="T86" style:parent-style-name="預設段落字型" style:family="text">
      <style:text-properties fo:font-style="italic" style:font-style-asian="italic" style:font-style-complex="italic"/>
    </style:style>
    <style:style style:name="T87" style:parent-style-name="預設段落字型" style:family="text">
      <style:text-properties fo:font-style="italic" style:font-style-asian="italic" style:font-style-complex="italic"/>
    </style:style>
    <style:style style:name="T88" style:parent-style-name="預設段落字型" style:family="text">
      <style:text-properties fo:font-style="italic" style:font-style-asian="italic" style:font-style-complex="italic"/>
    </style:style>
    <style:style style:name="T89" style:parent-style-name="預設段落字型" style:family="text">
      <style:text-properties fo:font-style="italic" style:font-style-asian="italic" style:font-style-complex="italic"/>
    </style:style>
    <style:style style:name="T90" style:parent-style-name="預設段落字型" style:family="text">
      <style:text-properties fo:font-style="italic" style:font-style-asian="italic" style:font-style-complex="italic"/>
    </style:style>
    <style:style style:name="P91" style:parent-style-name="國中題目" style:family="paragraph"/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text-position="-125% 100%"/>
    </style:style>
    <style:style style:name="T94" style:parent-style-name="預設段落字型" style:family="text">
      <style:text-properties fo:font-style="italic" style:font-style-asian="italic"/>
    </style:style>
    <style:style style:name="T95" style:parent-style-name="預設段落字型" style:family="text">
      <style:text-properties fo:font-style="italic" style:font-style-asian="italic"/>
    </style:style>
    <style:style style:name="T96" style:parent-style-name="預設段落字型" style:family="text">
      <style:text-properties fo:font-size="10pt" style:font-size-asian="10pt"/>
    </style:style>
    <style:style style:name="T97" style:parent-style-name="預設段落字型" style:family="text">
      <style:text-properties fo:font-style="italic" style:font-style-asian="italic"/>
    </style:style>
    <style:style style:name="T98" style:parent-style-name="預設段落字型" style:family="text">
      <style:text-properties fo:font-style="italic" style:font-style-asian="italic"/>
    </style:style>
    <style:style style:name="T99" style:parent-style-name="預設段落字型" style:family="text">
      <style:text-properties fo:font-style="italic" style:font-style-asian="italic"/>
    </style:style>
    <style:style style:name="T100" style:parent-style-name="預設段落字型" style:family="text">
      <style:text-properties fo:font-style="italic" style:font-style-asian="italic"/>
    </style:style>
    <style:style style:name="T101" style:parent-style-name="預設段落字型" style:family="text">
      <style:text-properties fo:font-style="italic" style:font-style-asian="italic"/>
    </style:style>
    <style:style style:name="T102" style:parent-style-name="預設段落字型" style:family="text">
      <style:text-properties fo:font-style="italic" style:font-style-asian="italic"/>
    </style:style>
    <style:style style:name="P103" style:parent-style-name="國中題目" style:family="paragraph"/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fo:font-style="italic" style:font-style-asian="italic"/>
    </style:style>
    <style:style style:name="T106" style:parent-style-name="預設段落字型" style:family="text">
      <style:text-properties fo:font-style="italic" style:font-style-asian="italic"/>
    </style:style>
    <style:style style:name="T107" style:parent-style-name="預設段落字型" style:family="text">
      <style:text-properties fo:font-style="italic" style:font-style-asian="italic"/>
    </style:style>
    <style:style style:name="T108" style:parent-style-name="預設段落字型" style:family="text">
      <style:text-properties fo:font-style="italic" style:font-style-asian="italic"/>
    </style:style>
    <style:style style:name="T109" style:parent-style-name="預設段落字型" style:family="text">
      <style:text-properties fo:font-style="italic" style:font-style-asian="italic"/>
    </style:style>
    <style:style style:name="T110" style:parent-style-name="預設段落字型" style:family="text">
      <style:text-properties fo:font-style="italic" style:font-style-asian="italic"/>
    </style:style>
    <style:style style:name="T111" style:parent-style-name="預設段落字型" style:family="text">
      <style:text-properties fo:font-style="italic" style:font-style-asian="italic"/>
    </style:style>
    <style:style style:name="T112" style:parent-style-name="預設段落字型" style:family="text">
      <style:text-properties fo:font-style="italic" style:font-style-asian="italic"/>
    </style:style>
    <style:style style:name="T113" style:parent-style-name="預設段落字型" style:family="text">
      <style:text-properties fo:font-style="italic" style:font-style-asian="italic"/>
    </style:style>
    <style:style style:name="T114" style:parent-style-name="預設段落字型" style:family="text">
      <style:text-properties fo:font-style="italic" style:font-style-asian="italic"/>
    </style:style>
    <style:style style:name="P115" style:parent-style-name="國中題目" style:family="paragraph"/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fo:font-style="italic" style:font-style-asian="italic"/>
    </style:style>
    <style:style style:name="T120" style:parent-style-name="預設段落字型" style:family="text">
      <style:text-properties fo:font-style="italic" style:font-style-asian="italic"/>
    </style:style>
    <style:style style:name="T121" style:parent-style-name="預設段落字型" style:family="text">
      <style:text-properties fo:font-style="italic" style:font-style-asian="italic"/>
    </style:style>
    <style:style style:name="T122" style:parent-style-name="預設段落字型" style:family="text">
      <style:text-properties fo:font-style="italic" style:font-style-asian="italic"/>
    </style:style>
    <style:style style:name="T123" style:parent-style-name="預設段落字型" style:family="text">
      <style:text-properties fo:font-style="italic" style:font-style-asian="italic"/>
    </style:style>
    <style:style style:name="T124" style:parent-style-name="預設段落字型" style:family="text">
      <style:text-properties fo:font-style="italic" style:font-style-asian="italic"/>
    </style:style>
    <style:style style:name="T125" style:parent-style-name="預設段落字型" style:family="text">
      <style:text-properties fo:font-style="italic" style:font-style-asian="italic"/>
    </style:style>
    <style:style style:name="T126" style:parent-style-name="預設段落字型" style:family="text">
      <style:text-properties fo:font-style="italic" style:font-style-asian="italic"/>
    </style:style>
    <style:style style:name="T127" style:parent-style-name="預設段落字型" style:family="text">
      <style:text-properties fo:font-style="italic" style:font-style-asian="italic"/>
    </style:style>
    <style:style style:name="T128" style:parent-style-name="預設段落字型" style:family="text">
      <style:text-properties fo:font-style="italic" style:font-style-asian="italic"/>
    </style:style>
    <style:style style:name="T129" style:parent-style-name="預設段落字型" style:family="text">
      <style:text-properties fo:font-style="italic" style:font-style-asian="italic"/>
    </style:style>
    <style:style style:name="T130" style:parent-style-name="預設段落字型" style:family="text">
      <style:text-properties fo:font-style="italic" style:font-style-asian="italic"/>
    </style:style>
    <style:style style:name="P131" style:parent-style-name="國中題目" style:family="paragraph"/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fo:font-style="italic" style:font-style-asian="italic"/>
    </style:style>
    <style:style style:name="T134" style:parent-style-name="預設段落字型" style:family="text">
      <style:text-properties fo:font-style="italic" style:font-style-asian="italic"/>
    </style:style>
    <style:style style:name="T135" style:parent-style-name="預設段落字型" style:family="text">
      <style:text-properties fo:font-style="italic" style:font-style-asian="italic"/>
    </style:style>
    <style:style style:name="T136" style:parent-style-name="預設段落字型" style:family="text">
      <style:text-properties fo:font-style="italic" style:font-style-asian="italic"/>
    </style:style>
    <style:style style:name="T137" style:parent-style-name="預設段落字型" style:family="text">
      <style:text-properties fo:font-style="italic" style:font-style-asian="italic"/>
    </style:style>
    <style:style style:name="T138" style:parent-style-name="預設段落字型" style:family="text">
      <style:text-properties fo:font-style="italic" style:font-style-asian="italic"/>
    </style:style>
    <style:style style:name="T139" style:parent-style-name="預設段落字型" style:family="text">
      <style:text-properties fo:font-style="italic" style:font-style-asian="italic"/>
    </style:style>
    <style:style style:name="T140" style:parent-style-name="預設段落字型" style:family="text">
      <style:text-properties fo:font-style="italic" style:font-style-asian="italic"/>
    </style:style>
    <style:style style:name="T141" style:parent-style-name="預設段落字型" style:family="text">
      <style:text-properties fo:font-style="italic" style:font-style-asian="italic"/>
    </style:style>
    <style:style style:name="P142" style:parent-style-name="國中題目" style:family="paragraph"/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fo:font-style="italic" style:font-style-asian="italic"/>
    </style:style>
    <style:style style:name="T145" style:parent-style-name="預設段落字型" style:family="text">
      <style:text-properties fo:font-style="italic" style:font-style-asian="italic"/>
    </style:style>
    <style:style style:name="T146" style:parent-style-name="預設段落字型" style:family="text">
      <style:text-properties fo:font-style="italic" style:font-style-asian="italic"/>
    </style:style>
    <style:style style:name="T147" style:parent-style-name="預設段落字型" style:family="text">
      <style:text-properties fo:font-style="italic" style:font-style-asian="italic"/>
    </style:style>
    <style:style style:name="T148" style:parent-style-name="預設段落字型" style:family="text">
      <style:text-properties fo:font-style="italic" style:font-style-asian="italic"/>
    </style:style>
    <style:style style:name="T149" style:parent-style-name="預設段落字型" style:family="text">
      <style:text-properties fo:font-style="italic" style:font-style-asian="italic"/>
    </style:style>
    <style:style style:name="T150" style:parent-style-name="預設段落字型" style:family="text">
      <style:text-properties fo:font-style="italic" style:font-style-asian="italic"/>
    </style:style>
    <style:style style:name="T151" style:parent-style-name="預設段落字型" style:family="text">
      <style:text-properties fo:font-style="italic" style:font-style-asian="italic"/>
    </style:style>
    <style:style style:name="T152" style:parent-style-name="預設段落字型" style:family="text">
      <style:text-properties fo:font-style="italic" style:font-style-asian="italic"/>
    </style:style>
    <style:style style:name="T153" style:parent-style-name="預設段落字型" style:family="text">
      <style:text-properties fo:font-style="italic" style:font-style-asian="italic"/>
    </style:style>
    <style:style style:name="P154" style:parent-style-name="國中題目" style:family="paragraph"/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fo:font-style="italic" style:font-style-asian="italic"/>
    </style:style>
    <style:style style:name="T157" style:parent-style-name="預設段落字型" style:family="text">
      <style:text-properties fo:font-style="italic" style:font-style-asian="italic"/>
    </style:style>
    <style:style style:name="T158" style:parent-style-name="預設段落字型" style:family="text">
      <style:text-properties fo:font-style="italic" style:font-style-asian="italic"/>
    </style:style>
    <style:style style:name="T159" style:parent-style-name="預設段落字型" style:family="text">
      <style:text-properties fo:font-style="italic" style:font-style-asian="italic"/>
    </style:style>
    <style:style style:name="P160" style:parent-style-name="國中題目" style:family="paragraph"/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fo:font-style="italic" style:font-style-asian="italic"/>
    </style:style>
    <style:style style:name="T164" style:parent-style-name="預設段落字型" style:family="text">
      <style:text-properties fo:font-style="italic" style:font-style-asian="italic"/>
    </style:style>
    <style:style style:name="T16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fo:font-style="italic" style:font-style-asian="italic"/>
    </style:style>
    <style:style style:name="T167" style:parent-style-name="預設段落字型" style:family="text">
      <style:text-properties fo:font-style="italic" style:font-style-asian="italic"/>
    </style:style>
    <style:style style:name="T16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69" style:parent-style-name="國中題目" style:family="paragraph"/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text-position="-125% 100%"/>
    </style:style>
    <style:style style:name="T172" style:parent-style-name="預設段落字型" style:family="text">
      <style:text-properties fo:font-style="italic" style:font-style-asian="italic"/>
    </style:style>
    <style:style style:name="T173" style:parent-style-name="預設段落字型" style:family="text">
      <style:text-properties fo:font-style="italic" style:font-style-asian="italic"/>
    </style:style>
    <style:style style:name="T174" style:parent-style-name="預設段落字型" style:family="text">
      <style:text-properties fo:font-style="italic" style:font-style-asian="italic"/>
    </style:style>
    <style:style style:name="T175" style:parent-style-name="預設段落字型" style:family="text">
      <style:text-properties fo:font-style="italic" style:font-style-asian="italic"/>
    </style:style>
    <style:style style:name="T176" style:parent-style-name="預設段落字型" style:family="text">
      <style:text-properties fo:font-style="italic" style:font-style-asian="italic"/>
    </style:style>
    <style:style style:name="T177" style:parent-style-name="預設段落字型" style:family="text">
      <style:text-properties fo:font-style="italic" style:font-style-asian="italic"/>
    </style:style>
    <style:style style:name="T178" style:parent-style-name="預設段落字型" style:family="text">
      <style:text-properties fo:font-style="italic" style:font-style-asian="italic"/>
    </style:style>
    <style:style style:name="T179" style:parent-style-name="預設段落字型" style:family="text">
      <style:text-properties fo:font-style="italic" style:font-style-asian="italic"/>
    </style:style>
    <style:style style:name="P180" style:parent-style-name="國中題目" style:family="paragraph"/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fo:font-style="italic" style:font-style-asian="italic"/>
    </style:style>
    <style:style style:name="T183" style:parent-style-name="預設段落字型" style:family="text">
      <style:text-properties fo:font-style="italic" style:font-style-asian="italic"/>
    </style:style>
    <style:style style:name="T184" style:parent-style-name="預設段落字型" style:family="text">
      <style:text-properties fo:font-style="italic" style:font-style-asian="italic"/>
    </style:style>
    <style:style style:name="T185" style:parent-style-name="預設段落字型" style:family="text">
      <style:text-properties fo:font-style="italic" style:font-style-asian="italic"/>
    </style:style>
    <style:style style:name="T186" style:parent-style-name="預設段落字型" style:family="text">
      <style:text-properties fo:font-style="italic" style:font-style-asian="italic"/>
    </style:style>
    <style:style style:name="T187" style:parent-style-name="預設段落字型" style:family="text">
      <style:text-properties fo:font-style="italic" style:font-style-asian="italic"/>
    </style:style>
    <style:style style:name="T188" style:parent-style-name="預設段落字型" style:family="text">
      <style:text-properties fo:font-style="italic" style:font-style-asian="italic"/>
    </style:style>
    <style:style style:name="T189" style:parent-style-name="預設段落字型" style:family="text">
      <style:text-properties fo:font-style="italic" style:font-style-asian="italic"/>
    </style:style>
    <style:style style:name="T190" style:parent-style-name="預設段落字型" style:family="text">
      <style:text-properties fo:font-style="italic" style:font-style-asian="italic"/>
    </style:style>
    <style:style style:name="T191" style:parent-style-name="預設段落字型" style:family="text">
      <style:text-properties fo:font-style="italic" style:font-style-asian="italic"/>
    </style:style>
    <style:style style:name="P192" style:parent-style-name="國中題目" style:family="paragraph"/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text-position="-125% 100%"/>
    </style:style>
    <style:style style:name="T195" style:parent-style-name="預設段落字型" style:family="text">
      <style:text-properties style:text-position="-125% 100%"/>
    </style:style>
    <style:style style:name="T196" style:parent-style-name="預設段落字型" style:family="text">
      <style:text-properties style:text-position="-125% 100%"/>
    </style:style>
    <style:style style:name="T197" style:parent-style-name="預設段落字型" style:family="text">
      <style:text-properties style:text-position="-125% 100%"/>
    </style:style>
    <style:style style:name="T198" style:parent-style-name="預設段落字型" style:family="text">
      <style:text-properties style:text-position="-125% 100%"/>
    </style:style>
    <style:style style:name="P199" style:parent-style-name="國中題目" style:family="paragraph"/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fo:font-style="italic" style:font-style-asian="italic"/>
    </style:style>
    <style:style style:name="T202" style:parent-style-name="預設段落字型" style:family="text">
      <style:text-properties fo:font-style="italic" style:font-style-asian="italic"/>
    </style:style>
    <style:style style:name="T203" style:parent-style-name="預設段落字型" style:family="text">
      <style:text-properties fo:font-style="italic" style:font-style-asian="italic"/>
    </style:style>
    <style:style style:name="T204" style:parent-style-name="預設段落字型" style:family="text">
      <style:text-properties fo:font-style="italic" style:font-style-asian="italic"/>
    </style:style>
    <style:style style:name="T205" style:parent-style-name="預設段落字型" style:family="text">
      <style:text-properties fo:font-style="italic" style:font-style-asian="italic"/>
    </style:style>
    <style:style style:name="T206" style:parent-style-name="預設段落字型" style:family="text">
      <style:text-properties fo:font-style="italic" style:font-style-asian="italic" style:font-style-complex="italic"/>
    </style:style>
    <style:style style:name="T207" style:parent-style-name="預設段落字型" style:family="text">
      <style:text-properties fo:font-style="italic" style:font-style-asian="italic"/>
    </style:style>
    <style:style style:name="P208" style:parent-style-name="國中題目" style:family="paragraph"/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fo:font-style="italic" style:font-style-asian="italic"/>
    </style:style>
    <style:style style:name="T212" style:parent-style-name="預設段落字型" style:family="text">
      <style:text-properties fo:font-style="italic" style:font-style-asian="italic"/>
    </style:style>
    <style:style style:name="T21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fo:font-style="italic" style:font-style-asian="italic"/>
    </style:style>
    <style:style style:name="T215" style:parent-style-name="預設段落字型" style:family="text">
      <style:text-properties fo:font-style="italic" style:font-style-asian="italic"/>
    </style:style>
    <style:style style:name="T216" style:parent-style-name="預設段落字型" style:family="text">
      <style:text-properties fo:font-style="italic" style:font-style-asian="italic"/>
    </style:style>
    <style:style style:name="T217" style:parent-style-name="預設段落字型" style:family="text">
      <style:text-properties fo:font-style="italic" style:font-style-asian="italic"/>
    </style:style>
    <style:style style:name="T218" style:parent-style-name="預設段落字型" style:family="text">
      <style:text-properties fo:font-style="italic" style:font-style-asian="italic"/>
    </style:style>
    <style:style style:name="T219" style:parent-style-name="預設段落字型" style:family="text">
      <style:text-properties fo:font-style="italic" style:font-style-asian="italic"/>
    </style:style>
    <style:style style:name="P220" style:parent-style-name="國中題目" style:family="paragraph"/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fo:font-style="italic" style:font-style-asian="italic"/>
    </style:style>
    <style:style style:name="T225" style:parent-style-name="預設段落字型" style:family="text">
      <style:text-properties fo:font-style="italic" style:font-style-asian="italic"/>
    </style:style>
    <style:style style:name="T22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fo:font-style="italic" style:font-style-asian="italic"/>
    </style:style>
    <style:style style:name="T228" style:parent-style-name="預設段落字型" style:family="text">
      <style:text-properties fo:font-style="italic" style:font-style-asian="italic"/>
    </style:style>
    <style:style style:name="T229" style:parent-style-name="預設段落字型" style:family="text">
      <style:text-properties fo:font-style="italic" style:font-style-asian="italic"/>
    </style:style>
    <style:style style:name="T230" style:parent-style-name="預設段落字型" style:family="text">
      <style:text-properties fo:font-style="italic" style:font-style-asian="italic"/>
    </style:style>
    <style:style style:name="T231" style:parent-style-name="預設段落字型" style:family="text">
      <style:text-properties fo:font-style="italic" style:font-style-asian="italic"/>
    </style:style>
    <style:style style:name="T232" style:parent-style-name="預設段落字型" style:family="text">
      <style:text-properties fo:font-style="italic" style:font-style-asian="italic"/>
    </style:style>
    <style:style style:name="T233" style:parent-style-name="預設段落字型" style:family="text">
      <style:text-properties fo:font-style="italic" style:font-style-asian="italic"/>
    </style:style>
    <style:style style:name="T234" style:parent-style-name="預設段落字型" style:family="text">
      <style:text-properties fo:font-style="italic" style:font-style-asian="italic"/>
    </style:style>
    <style:style style:name="T235" style:parent-style-name="預設段落字型" style:family="text">
      <style:text-properties fo:font-style="italic" style:font-style-asian="italic"/>
    </style:style>
    <style:style style:name="T236" style:parent-style-name="預設段落字型" style:family="text">
      <style:text-properties fo:font-style="italic" style:font-style-asian="italic"/>
    </style:style>
    <style:style style:name="T237" style:parent-style-name="預設段落字型" style:family="text">
      <style:text-properties fo:font-style="italic" style:font-style-asian="italic"/>
    </style:style>
    <style:style style:name="T238" style:parent-style-name="預設段落字型" style:family="text">
      <style:text-properties fo:font-style="italic" style:font-style-asian="italic"/>
    </style:style>
    <style:style style:name="P239" style:parent-style-name="國中題目" style:family="paragraph"/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fo:font-style="italic" style:font-style-asian="italic"/>
    </style:style>
    <style:style style:name="T242" style:parent-style-name="預設段落字型" style:family="text">
      <style:text-properties fo:font-style="italic" style:font-style-asian="italic"/>
    </style:style>
    <style:style style:name="T243" style:parent-style-name="預設段落字型" style:family="text">
      <style:text-properties style:text-position="-125% 100%"/>
    </style:style>
    <style:style style:name="T244" style:parent-style-name="預設段落字型" style:family="text">
      <style:text-properties style:text-position="-125% 100%"/>
    </style:style>
    <style:style style:name="T245" style:parent-style-name="預設段落字型" style:family="text">
      <style:text-properties style:text-position="-125% 100%"/>
    </style:style>
    <style:style style:name="T246" style:parent-style-name="預設段落字型" style:family="text">
      <style:text-properties style:text-position="-125% 100%"/>
    </style:style>
    <style:style style:name="P247" style:parent-style-name="國中題目" style:family="paragraph"/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fo:font-style="italic" style:font-style-asian="italic"/>
    </style:style>
    <style:style style:name="T251" style:parent-style-name="預設段落字型" style:family="text">
      <style:text-properties fo:font-style="italic" style:font-style-asian="italic"/>
    </style:style>
    <style:style style:name="T252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253" style:parent-style-name="預設段落字型" style:family="text">
      <style:text-properties fo:font-style="italic" style:font-style-asian="italic"/>
    </style:style>
    <style:style style:name="T254" style:parent-style-name="預設段落字型" style:family="text">
      <style:text-properties fo:font-style="italic" style:font-style-asian="italic"/>
    </style:style>
    <style:style style:name="T255" style:parent-style-name="預設段落字型" style:family="text">
      <style:text-properties fo:font-style="italic" style:font-style-asian="italic"/>
    </style:style>
    <style:style style:name="T256" style:parent-style-name="預設段落字型" style:family="text">
      <style:text-properties fo:font-style="italic" style:font-style-asian="italic"/>
    </style:style>
    <style:style style:name="T257" style:parent-style-name="預設段落字型" style:family="text">
      <style:text-properties fo:font-style="italic" style:font-style-asian="italic"/>
    </style:style>
    <style:style style:name="T258" style:parent-style-name="預設段落字型" style:family="text">
      <style:text-properties fo:font-style="italic" style:font-style-asian="italic"/>
    </style:style>
    <style:style style:name="P259" style:parent-style-name="國中題目" style:family="paragraph"/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fo:font-style="italic" style:font-style-asian="italic"/>
    </style:style>
    <style:style style:name="T264" style:parent-style-name="預設段落字型" style:family="text">
      <style:text-properties fo:font-style="italic" style:font-style-asian="italic"/>
    </style:style>
    <style:style style:name="T26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fo:font-style="italic" style:font-style-asian="italic"/>
    </style:style>
    <style:style style:name="T267" style:parent-style-name="預設段落字型" style:family="text">
      <style:text-properties fo:font-style="italic" style:font-style-asian="italic"/>
    </style:style>
    <style:style style:name="T268" style:parent-style-name="預設段落字型" style:family="text">
      <style:text-properties fo:font-style="italic" style:font-style-asian="italic"/>
    </style:style>
    <style:style style:name="T269" style:parent-style-name="預設段落字型" style:family="text">
      <style:text-properties fo:font-style="italic" style:font-style-asian="italic"/>
    </style:style>
    <style:style style:name="T270" style:parent-style-name="預設段落字型" style:family="text">
      <style:text-properties fo:font-style="italic" style:font-style-asian="italic"/>
    </style:style>
    <style:style style:name="T271" style:parent-style-name="預設段落字型" style:family="text">
      <style:text-properties fo:font-style="italic" style:font-style-asian="italic"/>
    </style:style>
    <style:style style:name="T272" style:parent-style-name="預設段落字型" style:family="text">
      <style:text-properties fo:font-style="italic" style:font-style-asian="italic"/>
    </style:style>
    <style:style style:name="T273" style:parent-style-name="預設段落字型" style:family="text">
      <style:text-properties fo:font-style="italic" style:font-style-asian="italic"/>
    </style:style>
    <style:style style:name="T274" style:parent-style-name="預設段落字型" style:family="text">
      <style:text-properties fo:font-style="italic" style:font-style-asian="italic"/>
    </style:style>
    <style:style style:name="T275" style:parent-style-name="預設段落字型" style:family="text">
      <style:text-properties fo:font-style="italic" style:font-style-asian="italic"/>
    </style:style>
    <style:style style:name="P276" style:parent-style-name="國中題目" style:family="paragraph"/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fo:font-style="italic" style:font-style-asian="italic"/>
    </style:style>
    <style:style style:name="T279" style:parent-style-name="預設段落字型" style:family="text">
      <style:text-properties fo:font-style="italic" style:font-style-asian="italic"/>
    </style:style>
    <style:style style:name="T280" style:parent-style-name="預設段落字型" style:family="text">
      <style:text-properties style:text-position="-125% 100%"/>
    </style:style>
    <style:style style:name="T281" style:parent-style-name="預設段落字型" style:family="text">
      <style:text-properties fo:language="pt" fo:country="BR"/>
    </style:style>
    <style:style style:name="T282" style:parent-style-name="預設段落字型" style:family="text">
      <style:text-properties fo:language="pt" fo:country="BR"/>
    </style:style>
    <style:style style:name="T283" style:parent-style-name="預設段落字型" style:family="text">
      <style:text-properties fo:language="pt" fo:country="BR"/>
    </style:style>
    <style:style style:name="T284" style:parent-style-name="預設段落字型" style:family="text">
      <style:text-properties fo:language="pt" fo:country="BR"/>
    </style:style>
    <style:style style:name="T285" style:parent-style-name="預設段落字型" style:family="text">
      <style:text-properties fo:language="pt" fo:country="BR"/>
    </style:style>
    <style:style style:name="T286" style:parent-style-name="預設段落字型" style:family="text">
      <style:text-properties fo:language="pt" fo:country="BR"/>
    </style:style>
    <style:style style:name="T287" style:parent-style-name="預設段落字型" style:family="text">
      <style:text-properties fo:font-size="6pt" style:font-size-asian="6pt" fo:language="pt" fo:country="BR"/>
    </style:style>
    <style:style style:name="T288" style:parent-style-name="預設段落字型" style:family="text">
      <style:text-properties fo:language="pt" fo:country="BR"/>
    </style:style>
    <style:style style:name="T289" style:parent-style-name="預設段落字型" style:family="text">
      <style:text-properties fo:language="pt" fo:country="BR"/>
    </style:style>
    <style:style style:name="T290" style:parent-style-name="預設段落字型" style:family="text">
      <style:text-properties fo:language="pt" fo:country="BR"/>
    </style:style>
    <style:style style:name="T291" style:parent-style-name="預設段落字型" style:family="text">
      <style:text-properties fo:language="pt" fo:country="BR"/>
    </style:style>
    <style:style style:name="T292" style:parent-style-name="預設段落字型" style:family="text">
      <style:text-properties fo:language="pt" fo:country="BR"/>
    </style:style>
    <style:style style:name="T293" style:parent-style-name="預設段落字型" style:family="text">
      <style:text-properties fo:language="pt" fo:country="BR"/>
    </style:style>
    <style:style style:name="T294" style:parent-style-name="預設段落字型" style:family="text">
      <style:text-properties fo:language="pt" fo:country="BR"/>
    </style:style>
    <style:style style:name="T295" style:parent-style-name="預設段落字型" style:family="text">
      <style:text-properties fo:language="pt" fo:country="BR"/>
    </style:style>
    <style:style style:name="T296" style:parent-style-name="預設段落字型" style:family="text">
      <style:text-properties fo:language="pt" fo:country="BR"/>
    </style:style>
    <style:style style:name="T297" style:parent-style-name="預設段落字型" style:family="text">
      <style:text-properties fo:language="pt" fo:country="BR"/>
    </style:style>
    <style:style style:name="T298" style:parent-style-name="預設段落字型" style:family="text">
      <style:text-properties fo:language="pt" fo:country="BR"/>
    </style:style>
    <style:style style:name="T299" style:parent-style-name="預設段落字型" style:family="text">
      <style:text-properties fo:language="pt" fo:country="BR"/>
    </style:style>
    <style:style style:name="T300" style:parent-style-name="預設段落字型" style:family="text">
      <style:text-properties fo:language="pt" fo:country="BR"/>
    </style:style>
    <style:style style:name="T301" style:parent-style-name="預設段落字型" style:family="text">
      <style:text-properties fo:language="pt" fo:country="BR"/>
    </style:style>
    <style:style style:name="T302" style:parent-style-name="預設段落字型" style:family="text">
      <style:text-properties fo:language="pt" fo:country="BR"/>
    </style:style>
    <style:style style:name="T303" style:parent-style-name="預設段落字型" style:family="text">
      <style:text-properties fo:language="pt" fo:country="BR"/>
    </style:style>
    <style:style style:name="T304" style:parent-style-name="預設段落字型" style:family="text">
      <style:text-properties fo:language="pt" fo:country="BR"/>
    </style:style>
    <style:style style:name="T305" style:parent-style-name="預設段落字型" style:family="text">
      <style:text-properties fo:language="pt" fo:country="BR"/>
    </style:style>
    <style:style style:name="T306" style:parent-style-name="預設段落字型" style:family="text">
      <style:text-properties fo:language="pt" fo:country="BR"/>
    </style:style>
    <style:style style:name="P307" style:parent-style-name="國中題目" style:family="paragraph"/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size-complex="10pt" fo:language="zh" fo:country="TW"/>
    </style:style>
    <style:style style:name="T310" style:parent-style-name="預設段落字型" style:family="text">
      <style:text-properties style:font-size-complex="10pt" fo:language="zh" fo:country="TW"/>
    </style:style>
    <style:style style:name="T311" style:parent-style-name="預設段落字型" style:family="text">
      <style:text-properties style:font-size-complex="10pt" fo:language="zh" fo:country="TW"/>
    </style:style>
    <style:style style:name="T312" style:parent-style-name="預設段落字型" style:family="text">
      <style:text-properties style:font-size-complex="10pt" fo:language="zh" fo:country="TW"/>
    </style:style>
    <style:style style:name="T313" style:parent-style-name="預設段落字型" style:family="text">
      <style:text-properties style:font-size-complex="10pt" fo:language="zh" fo:country="TW"/>
    </style:style>
    <style:style style:name="T314" style:parent-style-name="預設段落字型" style:family="text">
      <style:text-properties style:font-size-complex="10pt" fo:language="zh" fo:country="TW"/>
    </style:style>
    <style:style style:name="T315" style:parent-style-name="預設段落字型" style:family="text">
      <style:text-properties style:font-size-complex="10pt" fo:language="zh" fo:country="TW"/>
    </style:style>
    <style:style style:name="T316" style:parent-style-name="預設段落字型" style:family="text">
      <style:text-properties style:font-size-complex="10pt" fo:language="zh" fo:country="TW"/>
    </style:style>
    <style:style style:name="T317" style:parent-style-name="預設段落字型" style:family="text">
      <style:text-properties style:font-size-complex="10pt" fo:language="zh" fo:country="TW"/>
    </style:style>
    <style:style style:name="T318" style:parent-style-name="預設段落字型" style:family="text">
      <style:text-properties fo:font-style="italic" style:font-style-asian="italic" style:font-size-complex="10pt" fo:language="zh" fo:country="TW"/>
    </style:style>
    <style:style style:name="T319" style:parent-style-name="預設段落字型" style:family="text">
      <style:text-properties style:font-size-complex="10pt" fo:language="zh" fo:country="TW"/>
    </style:style>
    <style:style style:name="T320" style:parent-style-name="預設段落字型" style:family="text">
      <style:text-properties fo:font-style="italic" style:font-style-asian="italic" style:font-size-complex="10pt" fo:language="zh" fo:country="TW"/>
    </style:style>
    <style:style style:name="T321" style:parent-style-name="預設段落字型" style:family="text">
      <style:text-properties style:font-size-complex="10pt" fo:language="zh" fo:country="TW"/>
    </style:style>
    <style:style style:name="T322" style:parent-style-name="預設段落字型" style:family="text">
      <style:text-properties style:font-size-complex="10pt" fo:language="zh" fo:country="TW"/>
    </style:style>
    <style:style style:name="T323" style:parent-style-name="預設段落字型" style:family="text">
      <style:text-properties style:font-size-complex="10pt"/>
    </style:style>
    <style:style style:name="T324" style:parent-style-name="預設段落字型" style:family="text">
      <style:text-properties style:text-position="-125% 100%"/>
    </style:style>
    <style:style style:name="T325" style:parent-style-name="預設段落字型" style:family="text">
      <style:text-properties style:font-size-complex="10pt"/>
    </style:style>
    <style:style style:name="T326" style:parent-style-name="預設段落字型" style:family="text">
      <style:text-properties style:text-position="-125% 100%"/>
    </style:style>
    <style:style style:name="T327" style:parent-style-name="預設段落字型" style:family="text">
      <style:text-properties style:text-position="-125% 100%"/>
    </style:style>
    <style:style style:name="T328" style:parent-style-name="預設段落字型" style:family="text">
      <style:text-properties style:font-size-complex="10pt"/>
    </style:style>
    <style:style style:name="T329" style:parent-style-name="預設段落字型" style:family="text">
      <style:text-properties style:font-size-complex="10pt"/>
    </style:style>
    <style:style style:name="T330" style:parent-style-name="預設段落字型" style:family="text">
      <style:text-properties style:text-position="-125% 100%"/>
    </style:style>
    <style:style style:name="P331" style:parent-style-name="國中題目" style:family="paragraph"/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fo:font-style="italic" style:font-style-asian="italic"/>
    </style:style>
    <style:style style:name="T334" style:parent-style-name="預設段落字型" style:family="text">
      <style:text-properties fo:font-style="italic" style:font-style-asian="italic"/>
    </style:style>
    <style:style style:name="T335" style:parent-style-name="預設段落字型" style:family="text">
      <style:text-properties fo:font-style="italic" style:font-style-asian="italic"/>
    </style:style>
    <style:style style:name="T336" style:parent-style-name="預設段落字型" style:family="text">
      <style:text-properties fo:font-style="italic" style:font-style-asian="italic"/>
    </style:style>
    <style:style style:name="T337" style:parent-style-name="預設段落字型" style:family="text">
      <style:text-properties fo:font-style="italic" style:font-style-asian="italic"/>
    </style:style>
    <style:style style:name="T338" style:parent-style-name="預設段落字型" style:family="text">
      <style:text-properties fo:font-style="italic" style:font-style-asian="italic"/>
    </style:style>
    <style:style style:name="T339" style:parent-style-name="預設段落字型" style:family="text">
      <style:text-properties fo:font-style="italic" style:font-style-asian="italic"/>
    </style:style>
    <style:style style:name="T340" style:parent-style-name="預設段落字型" style:family="text">
      <style:text-properties fo:font-style="italic" style:font-style-asian="italic"/>
    </style:style>
    <style:style style:name="T341" style:parent-style-name="預設段落字型" style:family="text">
      <style:text-properties fo:font-style="italic" style:font-style-asian="italic"/>
    </style:style>
    <style:style style:name="T342" style:parent-style-name="預設段落字型" style:family="text">
      <style:text-properties fo:font-style="italic" style:font-style-asian="italic"/>
    </style:style>
    <style:style style:name="P343" style:parent-style-name="國中題目" style:family="paragraph"/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346" style:parent-style-name="預設段落字型" style:family="text">
      <style:text-properties fo:font-style="italic" style:font-style-asian="italic"/>
    </style:style>
    <style:style style:name="T347" style:parent-style-name="預設段落字型" style:family="text">
      <style:text-properties fo:font-style="italic" style:font-style-asian="italic"/>
    </style:style>
    <style:style style:name="T348" style:parent-style-name="預設段落字型" style:family="text">
      <style:text-properties style:text-position="-125% 100%"/>
    </style:style>
    <style:style style:name="T349" style:parent-style-name="預設段落字型" style:family="text">
      <style:text-properties style:text-position="-125% 100%"/>
    </style:style>
    <style:style style:name="T350" style:parent-style-name="預設段落字型" style:family="text">
      <style:text-properties style:text-position="-125% 100%"/>
    </style:style>
    <style:style style:name="T351" style:parent-style-name="預設段落字型" style:family="text">
      <style:text-properties style:text-position="-125% 100%"/>
    </style:style>
    <style:style style:name="P352" style:parent-style-name="國中題目" style:family="paragraph"/>
    <style:style style:name="T353" style:parent-style-name="預設段落字型" style:family="text">
      <style:text-properties style:font-name="標楷體" style:font-name-asian="標楷體"/>
    </style:style>
    <style:style style:name="T35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55" style:parent-style-name="預設段落字型" style:family="text">
      <style:text-properties fo:font-style="italic" style:font-style-asian="italic"/>
    </style:style>
    <style:style style:name="T356" style:parent-style-name="預設段落字型" style:family="text">
      <style:text-properties fo:font-style="italic" style:font-style-asian="italic"/>
    </style:style>
    <style:style style:name="T35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fo:font-style="italic" style:font-style-asian="italic"/>
    </style:style>
    <style:style style:name="T359" style:parent-style-name="預設段落字型" style:family="text">
      <style:text-properties fo:font-style="italic" style:font-style-asian="italic"/>
    </style:style>
    <style:style style:name="T360" style:parent-style-name="預設段落字型" style:family="text">
      <style:text-properties fo:font-style="italic" style:font-style-asian="italic"/>
    </style:style>
    <style:style style:name="T361" style:parent-style-name="預設段落字型" style:family="text">
      <style:text-properties fo:font-style="italic" style:font-style-asian="italic"/>
    </style:style>
    <style:style style:name="T362" style:parent-style-name="預設段落字型" style:family="text">
      <style:text-properties fo:font-style="italic" style:font-style-asian="italic"/>
    </style:style>
    <style:style style:name="T363" style:parent-style-name="預設段落字型" style:family="text">
      <style:text-properties fo:font-style="italic" style:font-style-asian="italic"/>
    </style:style>
    <style:style style:name="T364" style:parent-style-name="預設段落字型" style:family="text">
      <style:text-properties fo:font-style="italic" style:font-style-asian="italic"/>
    </style:style>
    <style:style style:name="T365" style:parent-style-name="預設段落字型" style:family="text">
      <style:text-properties fo:font-style="italic" style:font-style-asian="italic"/>
    </style:style>
    <style:style style:name="P366" style:parent-style-name="國中題目" style:family="paragraph"/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size-complex="14pt"/>
    </style:style>
    <style:style style:name="T369" style:parent-style-name="預設段落字型" style:family="text">
      <style:text-properties style:font-name="Wingdings 2" style:font-name-asian="Wingdings 2" style:font-name-complex="Wingdings 2"/>
    </style:style>
    <style:style style:name="T370" style:parent-style-name="預設段落字型" style:family="text">
      <style:text-properties style:font-name="Wingdings 2" style:font-name-asian="Wingdings 2" style:font-name-complex="Wingdings 2"/>
    </style:style>
    <style:style style:name="T371" style:parent-style-name="預設段落字型" style:family="text">
      <style:text-properties style:font-size-complex="14pt"/>
    </style:style>
    <style:style style:name="T372" style:parent-style-name="預設段落字型" style:family="text">
      <style:text-properties style:font-name="Wingdings 2" style:font-name-asian="Wingdings 2" style:font-name-complex="Wingdings 2"/>
    </style:style>
    <style:style style:name="T373" style:parent-style-name="預設段落字型" style:family="text">
      <style:text-properties style:font-size-complex="14pt"/>
    </style:style>
    <style:style style:name="T374" style:parent-style-name="預設段落字型" style:family="text">
      <style:text-properties style:font-name="Wingdings 2" style:font-name-asian="Wingdings 2" style:font-name-complex="Wingdings 2"/>
    </style:style>
    <style:style style:name="T375" style:parent-style-name="預設段落字型" style:family="text">
      <style:text-properties style:font-size-complex="14pt"/>
    </style:style>
    <style:style style:name="T376" style:parent-style-name="預設段落字型" style:family="text">
      <style:text-properties style:font-size-complex="14pt"/>
    </style:style>
    <style:style style:name="T377" style:parent-style-name="預設段落字型" style:family="text">
      <style:text-properties style:font-name="Wingdings 2" style:font-name-asian="Wingdings 2" style:font-name-complex="Wingdings 2"/>
    </style:style>
    <style:style style:name="T378" style:parent-style-name="預設段落字型" style:family="text">
      <style:text-properties style:font-size-complex="14pt"/>
    </style:style>
    <style:style style:name="T379" style:parent-style-name="預設段落字型" style:family="text">
      <style:text-properties style:font-size-complex="14pt"/>
    </style:style>
    <style:style style:name="T380" style:parent-style-name="預設段落字型" style:family="text">
      <style:text-properties style:font-size-complex="14pt"/>
    </style:style>
    <style:style style:name="T381" style:parent-style-name="預設段落字型" style:family="text">
      <style:text-properties style:font-name="Wingdings 2" style:font-name-asian="Wingdings 2" style:font-name-complex="Wingdings 2"/>
    </style:style>
    <style:style style:name="T382" style:parent-style-name="預設段落字型" style:family="text">
      <style:text-properties style:font-size-complex="14pt"/>
    </style:style>
    <style:style style:name="T383" style:parent-style-name="預設段落字型" style:family="text">
      <style:text-properties style:font-size-complex="14pt"/>
    </style:style>
    <style:style style:name="T384" style:parent-style-name="預設段落字型" style:family="text">
      <style:text-properties style:font-name="Wingdings 2" style:font-name-asian="Wingdings 2" style:font-name-complex="Wingdings 2"/>
    </style:style>
    <style:style style:name="T385" style:parent-style-name="預設段落字型" style:family="text">
      <style:text-properties style:font-size-complex="14pt"/>
    </style:style>
    <style:style style:name="T386" style:parent-style-name="預設段落字型" style:family="text">
      <style:text-properties style:font-name="Wingdings 2" style:font-name-asian="Wingdings 2" style:font-name-complex="Wingdings 2"/>
    </style:style>
    <style:style style:name="T387" style:parent-style-name="預設段落字型" style:family="text">
      <style:text-properties style:font-size-complex="14pt"/>
    </style:style>
    <style:style style:name="T388" style:parent-style-name="預設段落字型" style:family="text">
      <style:text-properties style:font-size-complex="14pt"/>
    </style:style>
    <style:style style:name="T389" style:parent-style-name="預設段落字型" style:family="text">
      <style:text-properties style:font-name="Wingdings 2" style:font-name-asian="Wingdings 2" style:font-name-complex="Wingdings 2"/>
    </style:style>
    <style:style style:name="T390" style:parent-style-name="預設段落字型" style:family="text">
      <style:text-properties style:font-size-complex="14pt"/>
    </style:style>
    <style:style style:name="T391" style:parent-style-name="預設段落字型" style:family="text">
      <style:text-properties style:font-size-complex="14pt"/>
    </style:style>
    <style:style style:name="T392" style:parent-style-name="預設段落字型" style:family="text">
      <style:text-properties style:font-size-complex="14pt"/>
    </style:style>
    <style:style style:name="T393" style:parent-style-name="預設段落字型" style:family="text">
      <style:text-properties style:font-name="Wingdings 2" style:font-name-asian="Wingdings 2" style:font-name-complex="Wingdings 2"/>
    </style:style>
    <style:style style:name="T394" style:parent-style-name="預設段落字型" style:family="text">
      <style:text-properties style:font-size-complex="14pt"/>
    </style:style>
    <style:style style:name="T395" style:parent-style-name="預設段落字型" style:family="text">
      <style:text-properties style:font-size-complex="14pt"/>
    </style:style>
    <style:style style:name="P396" style:parent-style-name="國中題目" style:family="paragraph"/>
    <style:style style:name="T397" style:parent-style-name="預設段落字型" style:family="text">
      <style:text-properties style:font-name="標楷體" style:font-name-asian="標楷體"/>
    </style:style>
    <style:style style:name="T39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99" style:parent-style-name="預設段落字型" style:family="text">
      <style:text-properties fo:font-style="italic" style:font-style-asian="italic"/>
    </style:style>
    <style:style style:name="T400" style:parent-style-name="預設段落字型" style:family="text">
      <style:text-properties fo:font-style="italic" style:font-style-asian="italic"/>
    </style:style>
    <style:style style:name="T401" style:parent-style-name="預設段落字型" style:family="text">
      <style:text-properties style:text-position="-125% 100%"/>
    </style:style>
    <style:style style:name="T402" style:parent-style-name="預設段落字型" style:family="text">
      <style:text-properties style:text-position="-125% 100%"/>
    </style:style>
    <style:style style:name="T403" style:parent-style-name="預設段落字型" style:family="text">
      <style:text-properties style:text-position="-125% 100%"/>
    </style:style>
    <style:style style:name="T404" style:parent-style-name="預設段落字型" style:family="text">
      <style:text-properties style:text-position="-125% 100%"/>
    </style:style>
    <style:style style:name="P405" style:parent-style-name="國中題目" style:family="paragraph"/>
    <style:style style:name="T406" style:parent-style-name="預設段落字型" style:family="text">
      <style:text-properties style:font-name="標楷體" style:font-name-asian="標楷體"/>
    </style:style>
    <style:style style:name="T407" style:parent-style-name="預設段落字型" style:family="text">
      <style:text-properties style:text-position="-125% 100%"/>
    </style:style>
    <style:style style:name="T408" style:parent-style-name="預設段落字型" style:family="text">
      <style:text-properties fo:font-style="italic" style:font-style-asian="italic"/>
    </style:style>
    <style:style style:name="T409" style:parent-style-name="預設段落字型" style:family="text">
      <style:text-properties fo:font-style="italic" style:font-style-asian="italic"/>
    </style:style>
    <style:style style:name="T410" style:parent-style-name="預設段落字型" style:family="text">
      <style:text-properties fo:font-style="italic" style:font-style-asian="italic"/>
    </style:style>
    <style:style style:name="T411" style:parent-style-name="預設段落字型" style:family="text">
      <style:text-properties fo:font-style="italic" style:font-style-asian="italic"/>
    </style:style>
    <style:style style:name="T412" style:parent-style-name="預設段落字型" style:family="text">
      <style:text-properties fo:font-style="italic" style:font-style-asian="italic"/>
    </style:style>
    <style:style style:name="T413" style:parent-style-name="預設段落字型" style:family="text">
      <style:text-properties fo:font-style="italic" style:font-style-asian="italic"/>
    </style:style>
    <style:style style:name="T414" style:parent-style-name="預設段落字型" style:family="text">
      <style:text-properties fo:font-style="italic" style:font-style-asian="italic"/>
    </style:style>
    <style:style style:name="T415" style:parent-style-name="預設段落字型" style:family="text">
      <style:text-properties fo:font-style="italic" style:font-style-asian="italic"/>
    </style:style>
    <style:style style:name="P416" style:parent-style-name="國中題目" style:family="paragraph"/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text-position="-125% 100%"/>
    </style:style>
    <style:style style:name="T419" style:parent-style-name="預設段落字型" style:family="text">
      <style:text-properties fo:font-style="italic" style:font-style-asian="italic"/>
    </style:style>
    <style:style style:name="P420" style:parent-style-name="國中題目" style:family="paragraph"/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fo:font-style="italic" style:font-style-asian="italic"/>
    </style:style>
    <style:style style:name="T423" style:parent-style-name="預設段落字型" style:family="text">
      <style:text-properties fo:font-style="italic" style:font-style-asian="italic"/>
    </style:style>
    <style:style style:name="T424" style:parent-style-name="預設段落字型" style:family="text">
      <style:text-properties fo:font-style="italic" style:font-style-asian="italic"/>
    </style:style>
    <style:style style:name="T425" style:parent-style-name="預設段落字型" style:family="text">
      <style:text-properties style:text-position="-125% 100%"/>
    </style:style>
    <style:style style:name="T426" style:parent-style-name="預設段落字型" style:family="text">
      <style:text-properties fo:font-style="italic" style:font-style-asian="italic"/>
    </style:style>
    <style:style style:name="P427" style:parent-style-name="國中題目" style:family="paragraph"/>
    <style:style style:name="T428" style:parent-style-name="預設段落字型" style:family="text">
      <style:text-properties style:font-name="標楷體" style:font-name-asian="標楷體"/>
    </style:style>
    <style:style style:name="T42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fo:font-style="italic" style:font-style-asian="italic"/>
    </style:style>
    <style:style style:name="T431" style:parent-style-name="預設段落字型" style:family="text">
      <style:text-properties fo:font-style="italic" style:font-style-asian="italic"/>
    </style:style>
    <style:style style:name="T432" style:parent-style-name="預設段落字型" style:family="text">
      <style:text-properties style:text-position="-125% 100%"/>
    </style:style>
    <style:style style:name="T433" style:parent-style-name="預設段落字型" style:family="text">
      <style:text-properties style:text-position="-125% 100%"/>
    </style:style>
    <style:style style:name="T434" style:parent-style-name="預設段落字型" style:family="text">
      <style:text-properties style:text-position="-125% 100%"/>
    </style:style>
    <style:style style:name="T435" style:parent-style-name="預設段落字型" style:family="text">
      <style:text-properties style:text-position="-125% 100%"/>
    </style:style>
    <style:style style:name="P436" style:parent-style-name="國中題目" style:family="paragraph"/>
    <style:style style:name="T437" style:parent-style-name="預設段落字型" style:family="text">
      <style:text-properties style:font-name="標楷體" style:font-name-asian="標楷體"/>
    </style:style>
    <style:style style:name="T43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39" style:parent-style-name="預設段落字型" style:family="text">
      <style:text-properties fo:font-style="italic" style:font-style-asian="italic"/>
    </style:style>
    <style:style style:name="T440" style:parent-style-name="預設段落字型" style:family="text">
      <style:text-properties fo:font-style="italic" style:font-style-asian="italic"/>
    </style:style>
    <style:style style:name="T441" style:parent-style-name="預設段落字型" style:family="text">
      <style:text-properties fo:font-style="italic" style:font-style-asian="italic"/>
    </style:style>
    <style:style style:name="T442" style:parent-style-name="預設段落字型" style:family="text">
      <style:text-properties fo:font-style="italic" style:font-style-asian="italic"/>
    </style:style>
    <style:style style:name="T443" style:parent-style-name="預設段落字型" style:family="text">
      <style:text-properties fo:font-style="italic" style:font-style-asian="italic"/>
    </style:style>
    <style:style style:name="T444" style:parent-style-name="預設段落字型" style:family="text">
      <style:text-properties fo:font-style="italic" style:font-style-asian="italic"/>
    </style:style>
    <style:style style:name="P445" style:parent-style-name="國中題目" style:family="paragraph"/>
    <style:style style:name="T446" style:parent-style-name="預設段落字型" style:family="text">
      <style:text-properties style:font-name="標楷體" style:font-name-asian="標楷體"/>
    </style:style>
    <style:style style:name="T44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fo:font-style="italic" style:font-style-asian="italic"/>
    </style:style>
    <style:style style:name="T449" style:parent-style-name="預設段落字型" style:family="text">
      <style:text-properties fo:font-style="italic" style:font-style-asian="italic"/>
    </style:style>
    <style:style style:name="T450" style:parent-style-name="預設段落字型" style:family="text">
      <style:text-properties fo:font-style="italic" style:font-style-asian="italic"/>
    </style:style>
    <style:style style:name="T451" style:parent-style-name="預設段落字型" style:family="text">
      <style:text-properties fo:font-style="italic" style:font-style-asian="italic"/>
    </style:style>
    <style:style style:name="T452" style:parent-style-name="預設段落字型" style:family="text">
      <style:text-properties style:text-position="-125% 100%"/>
    </style:style>
    <style:style style:name="T453" style:parent-style-name="預設段落字型" style:family="text">
      <style:text-properties style:text-position="-125% 100%"/>
    </style:style>
    <style:style style:name="T454" style:parent-style-name="預設段落字型" style:family="text">
      <style:text-properties style:font-size-complex="10pt"/>
    </style:style>
    <style:style style:name="T455" style:parent-style-name="預設段落字型" style:family="text">
      <style:text-properties style:text-position="-125% 100%"/>
    </style:style>
    <style:style style:name="T456" style:parent-style-name="預設段落字型" style:family="text">
      <style:text-properties style:text-position="-125% 100%"/>
    </style:style>
    <style:style style:name="P457" style:parent-style-name="國中題目" style:family="paragraph"/>
    <style:style style:name="T458" style:parent-style-name="預設段落字型" style:family="text">
      <style:text-properties style:font-name="標楷體" style:font-name-asian="標楷體"/>
    </style:style>
    <style:style style:name="T459" style:parent-style-name="預設段落字型" style:family="text">
      <style:text-properties fo:font-style="italic" style:font-style-asian="italic"/>
    </style:style>
    <style:style style:name="T460" style:parent-style-name="預設段落字型" style:family="text">
      <style:text-properties fo:font-style="italic" style:font-style-asian="italic"/>
    </style:style>
    <style:style style:name="T461" style:parent-style-name="預設段落字型" style:family="text">
      <style:text-properties fo:font-style="italic" style:font-style-asian="italic"/>
    </style:style>
    <style:style style:name="T462" style:parent-style-name="預設段落字型" style:family="text">
      <style:text-properties fo:font-style="italic" style:font-style-asian="italic"/>
    </style:style>
    <style:style style:name="T463" style:parent-style-name="預設段落字型" style:family="text">
      <style:text-properties fo:font-style="italic" style:font-style-asian="italic"/>
    </style:style>
    <style:style style:name="P464" style:parent-style-name="國中題目" style:family="paragraph"/>
    <style:style style:name="T465" style:parent-style-name="預設段落字型" style:family="text">
      <style:text-properties style:font-name="標楷體" style:font-name-asian="標楷體"/>
    </style:style>
    <style:style style:name="T46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67" style:parent-style-name="預設段落字型" style:family="text">
      <style:text-properties fo:font-style="italic" style:font-style-asian="italic"/>
    </style:style>
    <style:style style:name="T468" style:parent-style-name="預設段落字型" style:family="text">
      <style:text-properties fo:font-style="italic" style:font-style-asian="italic"/>
    </style:style>
    <style:style style:name="T46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70" style:parent-style-name="預設段落字型" style:family="text">
      <style:text-properties fo:font-style="italic" style:font-style-asian="italic"/>
    </style:style>
    <style:style style:name="T471" style:parent-style-name="預設段落字型" style:family="text">
      <style:text-properties fo:font-style="italic" style:font-style-asian="italic"/>
    </style:style>
    <style:style style:name="T472" style:parent-style-name="預設段落字型" style:family="text">
      <style:text-properties fo:font-style="italic" style:font-style-asian="italic"/>
    </style:style>
    <style:style style:name="T473" style:parent-style-name="預設段落字型" style:family="text">
      <style:text-properties fo:font-style="italic" style:font-style-asian="italic"/>
    </style:style>
    <style:style style:name="T474" style:parent-style-name="預設段落字型" style:family="text">
      <style:text-properties fo:font-style="italic" style:font-style-asian="italic"/>
    </style:style>
    <style:style style:name="T475" style:parent-style-name="預設段落字型" style:family="text">
      <style:text-properties fo:font-style="italic" style:font-style-asian="italic"/>
    </style:style>
    <style:style style:name="P476" style:parent-style-name="國中題目" style:family="paragraph"/>
    <style:style style:name="T477" style:parent-style-name="預設段落字型" style:family="text">
      <style:text-properties style:font-name="標楷體" style:font-name-asian="標楷體"/>
    </style:style>
    <style:style style:name="T47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7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8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fo:font-style="italic" style:font-style-asian="italic"/>
    </style:style>
    <style:style style:name="T48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fo:font-style="italic" style:font-style-asian="italic"/>
    </style:style>
    <style:style style:name="T48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text-position="-175% 100%"/>
    </style:style>
    <style:style style:name="T487" style:parent-style-name="預設段落字型" style:family="text">
      <style:text-properties style:font-size-complex="10pt"/>
    </style:style>
    <style:style style:name="T488" style:parent-style-name="預設段落字型" style:family="text">
      <style:text-properties style:text-position="-166.6% 100%"/>
    </style:style>
    <style:style style:name="T489" style:parent-style-name="預設段落字型" style:family="text">
      <style:text-properties style:text-position="-175% 100%"/>
    </style:style>
    <style:style style:name="T490" style:parent-style-name="預設段落字型" style:family="text">
      <style:text-properties style:font-size-complex="10pt"/>
    </style:style>
    <style:style style:name="T491" style:parent-style-name="預設段落字型" style:family="text">
      <style:text-properties style:text-position="-166.6% 100%"/>
    </style:style>
    <style:style style:name="P492" style:parent-style-name="國中題目" style:family="paragraph"/>
    <style:style style:name="T493" style:parent-style-name="預設段落字型" style:family="text">
      <style:text-properties style:font-name="標楷體" style:font-name-asian="標楷體"/>
    </style:style>
    <style:style style:name="T494" style:parent-style-name="預設段落字型" style:family="text">
      <style:text-properties style:text-position="-125% 100%"/>
    </style:style>
    <style:style style:name="T495" style:parent-style-name="預設段落字型" style:family="text">
      <style:text-properties fo:font-style="italic" style:font-style-asian="italic"/>
    </style:style>
    <style:style style:name="T496" style:parent-style-name="預設段落字型" style:family="text">
      <style:text-properties fo:font-style="italic" style:font-style-asian="italic"/>
    </style:style>
    <style:style style:name="T497" style:parent-style-name="預設段落字型" style:family="text">
      <style:text-properties fo:font-style="italic" style:font-style-asian="italic"/>
    </style:style>
    <style:style style:name="T498" style:parent-style-name="預設段落字型" style:family="text">
      <style:text-properties fo:font-style="italic" style:font-style-asian="italic"/>
    </style:style>
    <style:style style:name="T499" style:parent-style-name="預設段落字型" style:family="text">
      <style:text-properties fo:font-style="italic" style:font-style-asian="italic"/>
    </style:style>
    <style:style style:name="T500" style:parent-style-name="預設段落字型" style:family="text">
      <style:text-properties fo:font-style="italic" style:font-style-asian="italic"/>
    </style:style>
    <style:style style:name="P501" style:parent-style-name="國中題目" style:family="paragraph"/>
    <style:style style:name="T502" style:parent-style-name="預設段落字型" style:family="text">
      <style:text-properties style:font-name="標楷體" style:font-name-asian="標楷體"/>
    </style:style>
    <style:style style:name="T503" style:parent-style-name="預設段落字型" style:family="text">
      <style:text-properties style:text-position="-125% 100%"/>
    </style:style>
    <style:style style:name="T504" style:parent-style-name="預設段落字型" style:family="text">
      <style:text-properties fo:font-style="italic" style:font-style-asian="italic"/>
    </style:style>
    <style:style style:name="T505" style:parent-style-name="預設段落字型" style:family="text">
      <style:text-properties fo:font-style="italic" style:font-style-asian="italic"/>
    </style:style>
    <style:style style:name="T506" style:parent-style-name="預設段落字型" style:family="text">
      <style:text-properties fo:font-style="italic" style:font-style-asian="italic"/>
    </style:style>
    <style:style style:name="T507" style:parent-style-name="預設段落字型" style:family="text">
      <style:text-properties fo:font-style="italic" style:font-style-asian="italic"/>
    </style:style>
    <style:style style:name="T508" style:parent-style-name="預設段落字型" style:family="text">
      <style:text-properties fo:font-style="italic" style:font-style-asian="italic"/>
    </style:style>
    <style:style style:name="T509" style:parent-style-name="預設段落字型" style:family="text">
      <style:text-properties fo:font-style="italic" style:font-style-asian="italic"/>
    </style:style>
    <style:style style:name="T510" style:parent-style-name="預設段落字型" style:family="text">
      <style:text-properties fo:font-style="italic" style:font-style-asian="italic"/>
    </style:style>
    <style:style style:name="T511" style:parent-style-name="預設段落字型" style:family="text">
      <style:text-properties fo:font-style="italic" style:font-style-asian="italic"/>
    </style:style>
    <style:style style:name="T512" style:parent-style-name="預設段落字型" style:family="text">
      <style:text-properties fo:font-style="italic" style:font-style-asian="italic"/>
    </style:style>
    <style:style style:name="T513" style:parent-style-name="預設段落字型" style:family="text">
      <style:text-properties fo:font-style="italic" style:font-style-asian="italic"/>
    </style:style>
    <style:style style:name="P514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515" style:parent-style-name="國中題目" style:family="paragraph"/>
    <style:style style:name="T516" style:parent-style-name="預設段落字型" style:family="text">
      <style:text-properties style:font-name="標楷體" style:font-name-asian="標楷體"/>
    </style:style>
    <style:style style:name="P517" style:parent-style-name="國中題目" style:family="paragraph"/>
    <style:style style:name="T518" style:parent-style-name="預設段落字型" style:family="text">
      <style:text-properties style:font-name="標楷體" style:font-name-asian="標楷體"/>
    </style:style>
    <style:style style:name="P519" style:parent-style-name="國中題目" style:family="paragraph"/>
    <style:style style:name="T520" style:parent-style-name="預設段落字型" style:family="text">
      <style:text-properties style:font-name="標楷體" style:font-name-asian="標楷體"/>
    </style:style>
    <style:style style:name="T521" style:parent-style-name="預設段落字型" style:family="text">
      <style:text-properties fo:font-style="italic" style:font-style-asian="italic" style:font-style-complex="italic"/>
    </style:style>
    <style:style style:name="T522" style:parent-style-name="預設段落字型" style:family="text">
      <style:text-properties fo:font-style="italic" style:font-style-asian="italic" style:font-style-complex="italic"/>
    </style:style>
    <style:style style:name="T523" style:parent-style-name="預設段落字型" style:family="text">
      <style:text-properties fo:font-style="italic" style:font-style-asian="italic" style:font-style-complex="italic"/>
    </style:style>
    <style:style style:name="T524" style:parent-style-name="預設段落字型" style:family="text">
      <style:text-properties fo:font-style="italic" style:font-style-asian="italic" style:font-style-complex="italic"/>
    </style:style>
    <style:style style:name="T525" style:parent-style-name="預設段落字型" style:family="text">
      <style:text-properties fo:font-style="italic" style:font-style-asian="italic" style:font-style-complex="italic"/>
    </style:style>
    <style:style style:name="T526" style:parent-style-name="預設段落字型" style:family="text">
      <style:text-properties fo:font-style="italic" style:font-style-asian="italic" style:font-style-complex="italic"/>
    </style:style>
    <style:style style:name="T527" style:parent-style-name="預設段落字型" style:family="text">
      <style:text-properties fo:font-style="italic" style:font-style-asian="italic" style:font-style-complex="italic"/>
    </style:style>
    <style:style style:name="T528" style:parent-style-name="預設段落字型" style:family="text">
      <style:text-properties fo:font-style="italic" style:font-style-asian="italic" style:font-style-complex="italic"/>
    </style:style>
    <style:style style:name="P529" style:parent-style-name="國中題目" style:family="paragraph"/>
    <style:style style:name="T530" style:parent-style-name="預設段落字型" style:family="text">
      <style:text-properties style:font-name="標楷體" style:font-name-asian="標楷體"/>
    </style:style>
    <style:style style:name="T531" style:parent-style-name="預設段落字型" style:family="text">
      <style:text-properties fo:font-style="italic" style:font-style-asian="italic" style:font-style-complex="italic"/>
    </style:style>
    <style:style style:name="T532" style:parent-style-name="預設段落字型" style:family="text">
      <style:text-properties fo:font-style="italic" style:font-style-asian="italic" style:font-style-complex="italic"/>
    </style:style>
    <style:style style:name="P533" style:parent-style-name="內文" style:family="paragraph">
      <style:paragraph-properties style:snap-to-layout-grid="false" fo:text-align="center"/>
    </style:style>
    <style:style style:name="P534" style:parent-style-name="內文" style:family="paragraph">
      <style:paragraph-properties fo:break-before="page" style:snap-to-layout-grid="false" fo:text-align="center"/>
    </style:style>
    <style:style style:name="T5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36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537" style:parent-style-name="國中題目" style:family="paragraph"/>
    <style:style style:name="T538" style:parent-style-name="預設段落字型" style:family="text">
      <style:text-properties style:font-name="標楷體" style:font-name-asian="標楷體"/>
    </style:style>
    <style:style style:name="T539" style:parent-style-name="預設段落字型" style:family="text">
      <style:text-properties fo:font-style="italic" style:font-style-asian="italic"/>
    </style:style>
    <style:style style:name="T540" style:parent-style-name="預設段落字型" style:family="text">
      <style:text-properties fo:font-style="italic" style:font-style-asian="italic"/>
    </style:style>
    <style:style style:name="P541" style:parent-style-name="國中題目" style:family="paragraph"/>
    <style:style style:name="T542" style:parent-style-name="預設段落字型" style:family="text">
      <style:text-properties style:font-name="標楷體" style:font-name-asian="標楷體"/>
    </style:style>
    <style:style style:name="T543" style:parent-style-name="預設段落字型" style:family="text">
      <style:text-properties fo:font-style="italic" style:font-style-asian="italic"/>
    </style:style>
    <style:style style:name="T544" style:parent-style-name="預設段落字型" style:family="text">
      <style:text-properties fo:font-style="italic" style:font-style-asian="italic"/>
    </style:style>
    <style:style style:name="T545" style:parent-style-name="預設段落字型" style:family="text">
      <style:text-properties fo:font-style="italic" style:font-style-asian="italic"/>
    </style:style>
    <style:style style:name="T546" style:parent-style-name="預設段落字型" style:family="text">
      <style:text-properties fo:font-style="italic" style:font-style-asian="italic"/>
    </style:style>
    <style:style style:name="T547" style:parent-style-name="預設段落字型" style:family="text">
      <style:text-properties fo:font-style="italic" style:font-style-asian="italic"/>
    </style:style>
    <style:style style:name="P548" style:parent-style-name="國中題目" style:family="paragraph"/>
    <style:style style:name="T549" style:parent-style-name="預設段落字型" style:family="text">
      <style:text-properties style:font-name="標楷體" style:font-name-asian="標楷體"/>
    </style:style>
    <style:style style:name="P550" style:parent-style-name="國中題目" style:family="paragraph"/>
    <style:style style:name="T551" style:parent-style-name="預設段落字型" style:family="text">
      <style:text-properties style:font-name="標楷體" style:font-name-asian="標楷體"/>
    </style:style>
    <style:style style:name="T552" style:parent-style-name="預設段落字型" style:family="text">
      <style:text-properties fo:font-style="italic" style:font-style-asian="italic"/>
    </style:style>
    <style:style style:name="T553" style:parent-style-name="預設段落字型" style:family="text">
      <style:text-properties fo:font-style="italic" style:font-style-asian="italic"/>
    </style:style>
    <style:style style:name="T554" style:parent-style-name="預設段落字型" style:family="text">
      <style:text-properties style:text-position="-16.6% 100%"/>
    </style:style>
    <style:style style:name="T555" style:parent-style-name="預設段落字型" style:family="text">
      <style:text-properties fo:language="pt" fo:country="BR"/>
    </style:style>
    <style:style style:name="T556" style:parent-style-name="預設段落字型" style:family="text">
      <style:text-properties fo:language="pt" fo:country="BR"/>
    </style:style>
    <style:style style:name="T557" style:parent-style-name="預設段落字型" style:family="text">
      <style:text-properties fo:language="pt" fo:country="BR"/>
    </style:style>
    <style:style style:name="T558" style:parent-style-name="預設段落字型" style:family="text">
      <style:text-properties fo:language="pt" fo:country="BR"/>
    </style:style>
    <style:style style:name="T559" style:parent-style-name="預設段落字型" style:family="text">
      <style:text-properties fo:language="pt" fo:country="BR"/>
    </style:style>
    <style:style style:name="T560" style:parent-style-name="預設段落字型" style:family="text">
      <style:text-properties fo:language="pt" fo:country="BR"/>
    </style:style>
    <style:style style:name="T561" style:parent-style-name="預設段落字型" style:family="text">
      <style:text-properties fo:language="pt" fo:country="BR"/>
    </style:style>
    <style:style style:name="T562" style:parent-style-name="預設段落字型" style:family="text">
      <style:text-properties fo:language="pt" fo:country="BR"/>
    </style:style>
    <style:style style:name="T563" style:parent-style-name="預設段落字型" style:family="text">
      <style:text-properties fo:language="pt" fo:country="BR"/>
    </style:style>
    <style:style style:name="T564" style:parent-style-name="預設段落字型" style:family="text">
      <style:text-properties fo:language="pt" fo:country="BR"/>
    </style:style>
    <style:style style:name="P565" style:parent-style-name="國中題目" style:family="paragraph"/>
    <style:style style:name="T566" style:parent-style-name="預設段落字型" style:family="text">
      <style:text-properties style:font-name="標楷體" style:font-name-asian="標楷體"/>
    </style:style>
    <style:style style:name="T567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568" style:parent-style-name="預設段落字型" style:family="text">
      <style:text-properties fo:font-style="italic" style:font-style-asian="italic"/>
    </style:style>
    <style:style style:name="T569" style:parent-style-name="預設段落字型" style:family="text">
      <style:text-properties fo:font-style="italic" style:font-style-asian="italic"/>
    </style:style>
    <style:style style:name="T570" style:parent-style-name="預設段落字型" style:family="text">
      <style:text-properties fo:font-style="italic" style:font-style-asian="italic"/>
    </style:style>
    <style:style style:name="T571" style:parent-style-name="預設段落字型" style:family="text">
      <style:text-properties fo:font-style="italic" style:font-style-asian="italic"/>
    </style:style>
    <style:style style:name="T572" style:parent-style-name="預設段落字型" style:family="text">
      <style:text-properties fo:font-style="italic" style:font-style-asian="italic"/>
    </style:style>
    <style:style style:name="T573" style:parent-style-name="預設段落字型" style:family="text">
      <style:text-properties fo:font-style="italic" style:font-style-asian="italic"/>
    </style:style>
    <style:style style:name="T574" style:parent-style-name="預設段落字型" style:family="text">
      <style:text-properties fo:font-style="italic" style:font-style-asian="italic"/>
    </style:style>
    <style:style style:name="T575" style:parent-style-name="預設段落字型" style:family="text">
      <style:text-properties fo:font-style="italic" style:font-style-asian="italic"/>
    </style:style>
    <style:style style:name="P576" style:parent-style-name="國中題目" style:family="paragraph"/>
    <style:style style:name="T577" style:parent-style-name="預設段落字型" style:family="text">
      <style:text-properties style:font-name="標楷體" style:font-name-asian="標楷體"/>
    </style:style>
    <style:style style:name="T578" style:parent-style-name="預設段落字型" style:family="text">
      <style:text-properties fo:font-style="italic" style:font-style-asian="italic"/>
    </style:style>
    <style:style style:name="T579" style:parent-style-name="預設段落字型" style:family="text">
      <style:text-properties fo:font-style="italic" style:font-style-asian="italic"/>
    </style:style>
    <style:style style:name="T580" style:parent-style-name="預設段落字型" style:family="text">
      <style:text-properties fo:font-style="italic" style:font-style-asian="italic"/>
    </style:style>
    <style:style style:name="T581" style:parent-style-name="預設段落字型" style:family="text">
      <style:text-properties fo:font-style="italic" style:font-style-asian="italic"/>
    </style:style>
    <style:style style:name="T582" style:parent-style-name="預設段落字型" style:family="text">
      <style:text-properties fo:font-style="italic" style:font-style-asian="italic"/>
    </style:style>
    <style:style style:name="P583" style:parent-style-name="國中題目" style:family="paragraph"/>
    <style:style style:name="T584" style:parent-style-name="預設段落字型" style:family="text">
      <style:text-properties style:font-name="標楷體" style:font-name-asian="標楷體"/>
    </style:style>
    <style:style style:name="T58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586" style:parent-style-name="預設段落字型" style:family="text">
      <style:text-properties fo:font-style="italic" style:font-style-asian="italic"/>
    </style:style>
    <style:style style:name="T587" style:parent-style-name="預設段落字型" style:family="text">
      <style:text-properties fo:font-style="italic" style:font-style-asian="italic"/>
    </style:style>
    <style:style style:name="P588" style:parent-style-name="國中題目" style:family="paragraph"/>
    <style:style style:name="T589" style:parent-style-name="預設段落字型" style:family="text">
      <style:text-properties style:font-name="標楷體" style:font-name-asian="標楷體"/>
    </style:style>
    <style:style style:name="T590" style:parent-style-name="預設段落字型" style:family="text">
      <style:text-properties fo:font-style="italic" style:font-style-asian="italic"/>
    </style:style>
    <style:style style:name="P591" style:parent-style-name="國中題目" style:family="paragraph"/>
    <style:style style:name="T592" style:parent-style-name="預設段落字型" style:family="text">
      <style:text-properties style:font-name="標楷體" style:font-name-asian="標楷體"/>
    </style:style>
    <style:style style:name="T593" style:parent-style-name="預設段落字型" style:family="text">
      <style:text-properties fo:font-style="italic" style:font-style-asian="italic"/>
    </style:style>
    <style:style style:name="T594" style:parent-style-name="預設段落字型" style:family="text">
      <style:text-properties fo:font-style="italic" style:font-style-asian="italic"/>
    </style:style>
    <style:style style:name="T595" style:parent-style-name="預設段落字型" style:family="text">
      <style:text-properties fo:font-style="italic" style:font-style-asian="italic"/>
    </style:style>
    <style:style style:name="T596" style:parent-style-name="預設段落字型" style:family="text">
      <style:text-properties fo:font-style="italic" style:font-style-asian="italic"/>
    </style:style>
    <style:style style:name="P597" style:parent-style-name="國中題目" style:family="paragraph"/>
    <style:style style:name="T598" style:parent-style-name="預設段落字型" style:family="text">
      <style:text-properties style:font-name="標楷體" style:font-name-asian="標楷體"/>
    </style:style>
    <style:style style:name="T599" style:parent-style-name="預設段落字型" style:family="text">
      <style:text-properties fo:font-style="italic" style:font-style-asian="italic"/>
    </style:style>
    <style:style style:name="T600" style:parent-style-name="預設段落字型" style:family="text">
      <style:text-properties fo:font-style="italic" style:font-style-asian="italic"/>
    </style:style>
    <style:style style:name="T601" style:parent-style-name="預設段落字型" style:family="text">
      <style:text-properties fo:font-style="italic" style:font-style-asian="italic"/>
    </style:style>
    <style:style style:name="T602" style:parent-style-name="預設段落字型" style:family="text">
      <style:text-properties fo:font-style="italic" style:font-style-asian="italic"/>
    </style:style>
    <style:style style:name="T603" style:parent-style-name="預設段落字型" style:family="text">
      <style:text-properties fo:font-style="italic" style:font-style-asian="italic"/>
    </style:style>
    <style:style style:name="T604" style:parent-style-name="預設段落字型" style:family="text">
      <style:text-properties fo:font-style="italic" style:font-style-asian="italic"/>
    </style:style>
    <style:style style:name="P605" style:parent-style-name="國中題目" style:family="paragraph"/>
    <style:style style:name="T606" style:parent-style-name="預設段落字型" style:family="text">
      <style:text-properties style:font-name="標楷體" style:font-name-asian="標楷體"/>
    </style:style>
    <style:style style:name="P607" style:parent-style-name="國中題目" style:family="paragraph"/>
    <style:style style:name="T608" style:parent-style-name="預設段落字型" style:family="text">
      <style:text-properties style:font-name="標楷體" style:font-name-asian="標楷體"/>
    </style:style>
    <style:style style:name="T609" style:parent-style-name="預設段落字型" style:family="text">
      <style:text-properties fo:font-style="italic" style:font-style-asian="italic" style:font-style-complex="italic"/>
    </style:style>
    <style:style style:name="T610" style:parent-style-name="預設段落字型" style:family="text">
      <style:text-properties fo:font-style="italic" style:font-style-asian="italic" style:font-style-complex="italic"/>
    </style:style>
    <style:style style:name="T611" style:parent-style-name="預設段落字型" style:family="text">
      <style:text-properties fo:font-style="italic" style:font-style-asian="italic" style:font-style-complex="italic"/>
    </style:style>
    <style:style style:name="T612" style:parent-style-name="預設段落字型" style:family="text">
      <style:text-properties fo:font-style="italic" style:font-style-asian="italic" style:font-style-complex="italic"/>
    </style:style>
    <style:style style:name="T613" style:parent-style-name="預設段落字型" style:family="text">
      <style:text-properties fo:font-size="13pt" style:font-size-asian="13pt" style:font-size-complex="13pt" fo:language="pt" fo:country="BR"/>
    </style:style>
    <style:style style:name="T614" style:parent-style-name="預設段落字型" style:family="text">
      <style:text-properties fo:font-size="13pt" style:font-size-asian="13pt" style:font-size-complex="13pt" fo:language="pt" fo:country="BR"/>
    </style:style>
    <style:style style:name="T615" style:parent-style-name="預設段落字型" style:family="text">
      <style:text-properties fo:font-size="13pt" style:font-size-asian="13pt" style:font-size-complex="13pt" fo:language="pt" fo:country="BR"/>
    </style:style>
    <style:style style:name="T616" style:parent-style-name="預設段落字型" style:family="text">
      <style:text-properties fo:font-size="13pt" style:font-size-asian="13pt" style:font-size-complex="13pt" fo:language="pt" fo:country="BR"/>
    </style:style>
    <style:style style:name="T617" style:parent-style-name="預設段落字型" style:family="text">
      <style:text-properties fo:font-size="13pt" style:font-size-asian="13pt" style:font-size-complex="13pt" fo:language="pt" fo:country="BR"/>
    </style:style>
    <style:style style:name="T618" style:parent-style-name="預設段落字型" style:family="text">
      <style:text-properties fo:font-size="13pt" style:font-size-asian="13pt" style:font-size-complex="13pt" fo:language="pt" fo:country="BR"/>
    </style:style>
    <style:style style:name="T619" style:parent-style-name="預設段落字型" style:family="text">
      <style:text-properties fo:font-style="italic" style:font-style-asian="italic" style:font-style-complex="italic" fo:font-size="13pt" style:font-size-asian="13pt" style:font-size-complex="13pt" fo:language="pt" fo:country="BR"/>
    </style:style>
    <style:style style:name="T620" style:parent-style-name="預設段落字型" style:family="text">
      <style:text-properties fo:font-size="13pt" style:font-size-asian="13pt" style:font-size-complex="13pt" fo:language="pt" fo:country="BR"/>
    </style:style>
    <style:style style:name="T621" style:parent-style-name="預設段落字型" style:family="text">
      <style:text-properties fo:font-size="13pt" style:font-size-asian="13pt" style:font-size-complex="13pt" fo:language="pt" fo:country="BR"/>
    </style:style>
    <style:style style:name="T622" style:parent-style-name="預設段落字型" style:family="text">
      <style:text-properties fo:font-size="13pt" style:font-size-asian="13pt" style:font-size-complex="13pt" fo:language="pt" fo:country="BR"/>
    </style:style>
    <style:style style:name="T623" style:parent-style-name="預設段落字型" style:family="text">
      <style:text-properties fo:font-size="13pt" style:font-size-asian="13pt" style:font-size-complex="13pt" fo:language="pt" fo:country="BR"/>
    </style:style>
    <style:style style:name="T624" style:parent-style-name="預設段落字型" style:family="text">
      <style:text-properties fo:font-size="13pt" style:font-size-asian="13pt" style:font-size-complex="13pt" fo:language="pt" fo:country="BR"/>
    </style:style>
    <style:style style:name="T625" style:parent-style-name="預設段落字型" style:family="text">
      <style:text-properties fo:font-size="13pt" style:font-size-asian="13pt" style:font-size-complex="13pt" fo:language="pt" fo:country="BR"/>
    </style:style>
    <style:style style:name="T626" style:parent-style-name="預設段落字型" style:family="text">
      <style:text-properties fo:font-size="13pt" style:font-size-asian="13pt" style:font-size-complex="13pt" fo:language="pt" fo:country="BR"/>
    </style:style>
    <style:style style:name="T627" style:parent-style-name="預設段落字型" style:family="text">
      <style:text-properties fo:font-size="13pt" style:font-size-asian="13pt" style:font-size-complex="13pt" fo:language="pt" fo:country="BR"/>
    </style:style>
    <style:style style:name="T628" style:parent-style-name="預設段落字型" style:family="text">
      <style:text-properties fo:font-size="13pt" style:font-size-asian="13pt" style:font-size-complex="13pt" fo:language="pt" fo:country="BR"/>
    </style:style>
    <style:style style:name="T629" style:parent-style-name="預設段落字型" style:family="text">
      <style:text-properties fo:font-size="13pt" style:font-size-asian="13pt" style:font-size-complex="13pt" fo:language="pt" fo:country="BR"/>
    </style:style>
    <style:style style:name="P630" style:parent-style-name="國中題目" style:family="paragraph"/>
    <style:style style:name="T631" style:parent-style-name="預設段落字型" style:family="text">
      <style:text-properties style:font-name="標楷體" style:font-name-asian="標楷體"/>
    </style:style>
    <style:style style:name="T632" style:parent-style-name="預設段落字型" style:family="text">
      <style:text-properties fo:font-style="italic" style:font-style-asian="italic"/>
    </style:style>
    <style:style style:name="T633" style:parent-style-name="預設段落字型" style:family="text">
      <style:text-properties fo:font-style="italic" style:font-style-asian="italic"/>
    </style:style>
    <style:style style:name="T634" style:parent-style-name="預設段落字型" style:family="text">
      <style:text-properties fo:font-style="italic" style:font-style-asian="italic"/>
    </style:style>
    <style:style style:name="P635" style:parent-style-name="國中題目" style:family="paragraph"/>
    <style:style style:name="T636" style:parent-style-name="預設段落字型" style:family="text">
      <style:text-properties style:font-name="標楷體" style:font-name-asian="標楷體"/>
    </style:style>
    <style:style style:name="T637" style:parent-style-name="預設段落字型" style:family="text">
      <style:text-properties fo:font-size="8pt" style:font-size-asian="8pt"/>
    </style:style>
    <style:style style:name="T638" style:parent-style-name="預設段落字型" style:family="text">
      <style:text-properties fo:font-size="8pt" style:font-size-asian="8pt"/>
    </style:style>
    <style:style style:name="P639" style:parent-style-name="國中題目" style:family="paragraph"/>
    <style:style style:name="T640" style:parent-style-name="預設段落字型" style:family="text">
      <style:text-properties style:font-name="標楷體" style:font-name-asian="標楷體"/>
    </style:style>
    <style:style style:name="T641" style:parent-style-name="預設段落字型" style:family="text">
      <style:text-properties fo:font-style="italic" style:font-style-asian="italic"/>
    </style:style>
    <style:style style:name="T642" style:parent-style-name="預設段落字型" style:family="text">
      <style:text-properties fo:font-style="italic" style:font-style-asian="italic"/>
    </style:style>
    <style:style style:name="T643" style:parent-style-name="預設段落字型" style:family="text">
      <style:text-properties fo:font-style="italic" style:font-style-asian="italic"/>
    </style:style>
    <style:style style:name="T644" style:parent-style-name="預設段落字型" style:family="text">
      <style:text-properties fo:font-style="italic" style:font-style-asian="italic"/>
    </style:style>
    <style:style style:name="P645" style:parent-style-name="國中題目" style:family="paragraph"/>
    <style:style style:name="T646" style:parent-style-name="預設段落字型" style:family="text">
      <style:text-properties style:font-name="標楷體" style:font-name-asian="標楷體"/>
    </style:style>
    <style:style style:name="T647" style:parent-style-name="預設段落字型" style:family="text">
      <style:text-properties fo:font-style="italic" style:font-style-asian="italic"/>
    </style:style>
    <style:style style:name="T648" style:parent-style-name="預設段落字型" style:family="text">
      <style:text-properties fo:font-style="italic" style:font-style-asian="italic"/>
    </style:style>
    <style:style style:name="T649" style:parent-style-name="預設段落字型" style:family="text">
      <style:text-properties fo:font-style="italic" style:font-style-asian="italic"/>
    </style:style>
    <style:style style:name="T650" style:parent-style-name="預設段落字型" style:family="text">
      <style:text-properties fo:font-style="italic" style:font-style-asian="italic"/>
    </style:style>
    <style:style style:name="T651" style:parent-style-name="預設段落字型" style:family="text">
      <style:text-properties fo:font-style="italic" style:font-style-asian="italic"/>
    </style:style>
    <style:style style:name="T652" style:parent-style-name="預設段落字型" style:family="text">
      <style:text-properties fo:font-style="italic" style:font-style-asian="italic"/>
    </style:style>
    <style:style style:name="T653" style:parent-style-name="預設段落字型" style:family="text">
      <style:text-properties fo:font-style="italic" style:font-style-asian="italic"/>
    </style:style>
    <style:style style:name="T654" style:parent-style-name="預設段落字型" style:family="text">
      <style:text-properties fo:font-style="italic" style:font-style-asian="italic"/>
    </style:style>
    <style:style style:name="P655" style:parent-style-name="國中題目" style:family="paragraph"/>
    <style:style style:name="T656" style:parent-style-name="預設段落字型" style:family="text">
      <style:text-properties style:font-name="標楷體" style:font-name-asian="標楷體"/>
    </style:style>
    <style:style style:name="T657" style:parent-style-name="預設段落字型" style:family="text">
      <style:text-properties fo:font-style="italic" style:font-style-asian="italic"/>
    </style:style>
    <style:style style:name="T658" style:parent-style-name="預設段落字型" style:family="text">
      <style:text-properties fo:font-style="italic" style:font-style-asian="italic"/>
    </style:style>
    <style:style style:name="T659" style:parent-style-name="預設段落字型" style:family="text">
      <style:text-properties fo:font-style="italic" style:font-style-asian="italic"/>
    </style:style>
    <style:style style:name="T660" style:parent-style-name="預設段落字型" style:family="text">
      <style:text-properties fo:font-style="italic" style:font-style-asian="italic"/>
    </style:style>
    <style:style style:name="T661" style:parent-style-name="預設段落字型" style:family="text">
      <style:text-properties fo:font-style="italic" style:font-style-asian="italic"/>
    </style:style>
    <style:style style:name="T662" style:parent-style-name="預設段落字型" style:family="text">
      <style:text-properties fo:font-style="italic" style:font-style-asian="italic"/>
    </style:style>
    <style:style style:name="P663" style:parent-style-name="國中題目" style:family="paragraph"/>
    <style:style style:name="T664" style:parent-style-name="預設段落字型" style:family="text">
      <style:text-properties style:font-name="標楷體" style:font-name-asian="標楷體"/>
    </style:style>
    <style:style style:name="T665" style:parent-style-name="預設段落字型" style:family="text">
      <style:text-properties fo:font-style="italic" style:font-style-asian="italic"/>
    </style:style>
    <style:style style:name="T666" style:parent-style-name="預設段落字型" style:family="text">
      <style:text-properties fo:font-style="italic" style:font-style-asian="italic"/>
    </style:style>
    <style:style style:name="T667" style:parent-style-name="預設段落字型" style:family="text">
      <style:text-properties fo:font-style="italic" style:font-style-asian="italic"/>
    </style:style>
    <style:style style:name="T668" style:parent-style-name="預設段落字型" style:family="text">
      <style:text-properties fo:font-style="italic" style:font-style-asian="italic"/>
    </style:style>
    <style:style style:name="T669" style:parent-style-name="預設段落字型" style:family="text">
      <style:text-properties fo:font-style="italic" style:font-style-asian="italic"/>
    </style:style>
    <style:style style:name="P670" style:parent-style-name="國中題目" style:family="paragraph"/>
    <style:style style:name="T671" style:parent-style-name="預設段落字型" style:family="text">
      <style:text-properties style:font-name="標楷體" style:font-name-asian="標楷體"/>
    </style:style>
    <style:style style:name="T672" style:parent-style-name="預設段落字型" style:family="text">
      <style:text-properties fo:font-style="italic" style:font-style-asian="italic"/>
    </style:style>
    <style:style style:name="T673" style:parent-style-name="預設段落字型" style:family="text">
      <style:text-properties fo:font-style="italic" style:font-style-asian="italic"/>
    </style:style>
    <style:style style:name="T674" style:parent-style-name="預設段落字型" style:family="text">
      <style:text-properties fo:font-style="italic" style:font-style-asian="italic"/>
    </style:style>
    <style:style style:name="T675" style:parent-style-name="預設段落字型" style:family="text">
      <style:text-properties fo:font-style="italic" style:font-style-asian="italic"/>
    </style:style>
    <style:style style:name="T676" style:parent-style-name="預設段落字型" style:family="text">
      <style:text-properties fo:font-style="italic" style:font-style-asian="italic"/>
    </style:style>
    <style:style style:name="T677" style:parent-style-name="預設段落字型" style:family="text">
      <style:text-properties fo:font-style="italic" style:font-style-asian="italic"/>
    </style:style>
    <style:style style:name="T678" style:parent-style-name="預設段落字型" style:family="text">
      <style:text-properties fo:font-style="italic" style:font-style-asian="italic"/>
    </style:style>
    <style:style style:name="T679" style:parent-style-name="預設段落字型" style:family="text">
      <style:text-properties fo:font-style="italic" style:font-style-asian="italic"/>
    </style:style>
    <style:style style:name="T680" style:parent-style-name="預設段落字型" style:family="text">
      <style:text-properties fo:font-style="italic" style:font-style-asian="italic"/>
    </style:style>
    <style:style style:name="P681" style:parent-style-name="國中題目" style:family="paragraph"/>
    <style:style style:name="T682" style:parent-style-name="預設段落字型" style:family="text">
      <style:text-properties style:font-name="標楷體" style:font-name-asian="標楷體"/>
    </style:style>
    <style:style style:name="T683" style:parent-style-name="預設段落字型" style:family="text">
      <style:text-properties fo:font-style="italic" style:font-style-asian="italic"/>
    </style:style>
    <style:style style:name="T684" style:parent-style-name="預設段落字型" style:family="text">
      <style:text-properties fo:font-style="italic" style:font-style-asian="italic"/>
    </style:style>
    <style:style style:name="T685" style:parent-style-name="預設段落字型" style:family="text">
      <style:text-properties fo:font-style="italic" style:font-style-asian="italic"/>
    </style:style>
    <style:style style:name="T686" style:parent-style-name="預設段落字型" style:family="text">
      <style:text-properties fo:font-style="italic" style:font-style-asian="italic"/>
    </style:style>
    <style:style style:name="T687" style:parent-style-name="預設段落字型" style:family="text">
      <style:text-properties fo:font-style="italic" style:font-style-asian="italic"/>
    </style:style>
    <style:style style:name="T688" style:parent-style-name="預設段落字型" style:family="text">
      <style:text-properties fo:font-style="italic" style:font-style-asian="italic"/>
    </style:style>
    <style:style style:name="T689" style:parent-style-name="預設段落字型" style:family="text">
      <style:text-properties fo:font-style="italic" style:font-style-asian="italic"/>
    </style:style>
    <style:style style:name="T690" style:parent-style-name="預設段落字型" style:family="text">
      <style:text-properties fo:font-style="italic" style:font-style-asian="italic"/>
    </style:style>
    <style:style style:name="P691" style:parent-style-name="國中題目" style:family="paragraph"/>
    <style:style style:name="T692" style:parent-style-name="預設段落字型" style:family="text">
      <style:text-properties style:font-name="標楷體" style:font-name-asian="標楷體"/>
    </style:style>
    <style:style style:name="T693" style:parent-style-name="預設段落字型" style:family="text">
      <style:text-properties fo:font-style="italic" style:font-style-asian="italic"/>
    </style:style>
    <style:style style:name="T694" style:parent-style-name="預設段落字型" style:family="text">
      <style:text-properties fo:font-style="italic" style:font-style-asian="italic"/>
    </style:style>
    <style:style style:name="T695" style:parent-style-name="預設段落字型" style:family="text">
      <style:text-properties fo:font-style="italic" style:font-style-asian="italic"/>
    </style:style>
    <style:style style:name="T696" style:parent-style-name="預設段落字型" style:family="text">
      <style:text-properties fo:font-style="italic" style:font-style-asian="italic"/>
    </style:style>
    <style:style style:name="T697" style:parent-style-name="預設段落字型" style:family="text">
      <style:text-properties fo:font-style="italic" style:font-style-asian="italic"/>
    </style:style>
    <style:style style:name="P698" style:parent-style-name="國中題目" style:family="paragraph"/>
    <style:style style:name="T699" style:parent-style-name="預設段落字型" style:family="text">
      <style:text-properties style:font-name="標楷體" style:font-name-asian="標楷體"/>
    </style:style>
    <style:style style:name="T700" style:parent-style-name="預設段落字型" style:family="text">
      <style:text-properties fo:font-style="italic" style:font-style-asian="italic"/>
    </style:style>
    <style:style style:name="T701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702" style:parent-style-name="預設段落字型" style:family="text">
      <style:text-properties fo:font-style="italic" style:font-style-asian="italic"/>
    </style:style>
    <style:style style:name="T703" style:parent-style-name="預設段落字型" style:family="text">
      <style:text-properties fo:font-style="italic" style:font-style-asian="italic"/>
    </style:style>
    <style:style style:name="T704" style:parent-style-name="預設段落字型" style:family="text">
      <style:text-properties fo:font-style="italic" style:font-style-asian="italic"/>
    </style:style>
    <style:style style:name="T705" style:parent-style-name="預設段落字型" style:family="text">
      <style:text-properties fo:font-style="italic" style:font-style-asian="italic"/>
    </style:style>
    <style:style style:name="T706" style:parent-style-name="預設段落字型" style:family="text">
      <style:text-properties fo:font-style="italic" style:font-style-asian="italic"/>
    </style:style>
    <style:style style:name="T707" style:parent-style-name="預設段落字型" style:family="text">
      <style:text-properties fo:font-style="italic" style:font-style-asian="italic"/>
    </style:style>
    <style:style style:name="P708" style:parent-style-name="國中題目" style:family="paragraph"/>
    <style:style style:name="T709" style:parent-style-name="預設段落字型" style:family="text">
      <style:text-properties style:font-name="標楷體" style:font-name-asian="標楷體"/>
    </style:style>
    <style:style style:name="T71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711" style:parent-style-name="預設段落字型" style:family="text">
      <style:text-properties fo:font-style="italic" style:font-style-asian="italic"/>
    </style:style>
    <style:style style:name="T712" style:parent-style-name="預設段落字型" style:family="text">
      <style:text-properties fo:font-style="italic" style:font-style-asian="italic"/>
    </style:style>
    <style:style style:name="T713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71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715" style:parent-style-name="國中題目" style:family="paragraph"/>
    <style:style style:name="T716" style:parent-style-name="預設段落字型" style:family="text">
      <style:text-properties style:font-name="標楷體" style:font-name-asian="標楷體"/>
    </style:style>
    <style:style style:name="T717" style:parent-style-name="預設段落字型" style:family="text">
      <style:text-properties fo:font-style="italic" style:font-style-asian="italic"/>
    </style:style>
    <style:style style:name="T718" style:parent-style-name="預設段落字型" style:family="text">
      <style:text-properties fo:font-style="italic" style:font-style-asian="italic"/>
    </style:style>
    <style:style style:name="T719" style:parent-style-name="預設段落字型" style:family="text">
      <style:text-properties fo:font-style="italic" style:font-style-asian="italic"/>
    </style:style>
    <style:style style:name="T720" style:parent-style-name="預設段落字型" style:family="text">
      <style:text-properties fo:font-style="italic" style:font-style-asian="italic"/>
    </style:style>
    <style:style style:name="T721" style:parent-style-name="預設段落字型" style:family="text">
      <style:text-properties fo:font-style="italic" style:font-style-asian="italic"/>
    </style:style>
    <style:style style:name="T722" style:parent-style-name="預設段落字型" style:family="text">
      <style:text-properties fo:font-style="italic" style:font-style-asian="italic"/>
    </style:style>
    <style:style style:name="T723" style:parent-style-name="預設段落字型" style:family="text">
      <style:text-properties fo:font-style="italic" style:font-style-asian="italic"/>
    </style:style>
    <style:style style:name="T724" style:parent-style-name="預設段落字型" style:family="text">
      <style:text-properties fo:font-style="italic" style:font-style-asian="italic"/>
    </style:style>
    <style:style style:name="T725" style:parent-style-name="預設段落字型" style:family="text">
      <style:text-properties fo:font-style="italic" style:font-style-asian="italic"/>
    </style:style>
    <style:style style:name="T726" style:parent-style-name="預設段落字型" style:family="text">
      <style:text-properties fo:font-style="italic" style:font-style-asian="italic"/>
    </style:style>
    <style:style style:name="T727" style:parent-style-name="預設段落字型" style:family="text">
      <style:text-properties fo:font-style="italic" style:font-style-asian="italic"/>
    </style:style>
    <style:style style:name="P728" style:parent-style-name="國中題目" style:family="paragraph"/>
    <style:style style:name="T729" style:parent-style-name="預設段落字型" style:family="text">
      <style:text-properties style:font-name="標楷體" style:font-name-asian="標楷體"/>
    </style:style>
    <style:style style:name="T730" style:parent-style-name="預設段落字型" style:family="text">
      <style:text-properties fo:font-style="italic" style:font-style-asian="italic"/>
    </style:style>
    <style:style style:name="T731" style:parent-style-name="預設段落字型" style:family="text">
      <style:text-properties fo:font-style="italic" style:font-style-asian="italic"/>
    </style:style>
    <style:style style:name="T732" style:parent-style-name="預設段落字型" style:family="text">
      <style:text-properties style:text-position="-25% 100%"/>
    </style:style>
    <style:style style:name="T733" style:parent-style-name="預設段落字型" style:family="text">
      <style:text-properties style:text-position="-25% 100%"/>
    </style:style>
    <style:style style:name="T734" style:parent-style-name="預設段落字型" style:family="text">
      <style:text-properties fo:font-style="italic" style:font-style-asian="italic"/>
    </style:style>
    <style:style style:name="P735" style:parent-style-name="國中題目" style:family="paragraph"/>
    <style:style style:name="T736" style:parent-style-name="預設段落字型" style:family="text">
      <style:text-properties style:font-name="標楷體" style:font-name-asian="標楷體"/>
    </style:style>
    <style:style style:name="T737" style:parent-style-name="預設段落字型" style:family="text">
      <style:text-properties fo:font-style="italic" style:font-style-asian="italic"/>
    </style:style>
    <style:style style:name="T738" style:parent-style-name="預設段落字型" style:family="text">
      <style:text-properties fo:font-style="italic" style:font-style-asian="italic"/>
    </style:style>
    <style:style style:name="T739" style:parent-style-name="預設段落字型" style:family="text">
      <style:text-properties fo:font-style="italic" style:font-style-asian="italic"/>
    </style:style>
    <style:style style:name="T740" style:parent-style-name="預設段落字型" style:family="text">
      <style:text-properties fo:font-style="italic" style:font-style-asian="italic"/>
    </style:style>
    <style:style style:name="T741" style:parent-style-name="預設段落字型" style:family="text">
      <style:text-properties fo:font-style="italic" style:font-style-asian="italic"/>
    </style:style>
    <style:style style:name="T742" style:parent-style-name="預設段落字型" style:family="text">
      <style:text-properties fo:font-style="italic" style:font-style-asian="italic"/>
    </style:style>
    <style:style style:name="T743" style:parent-style-name="預設段落字型" style:family="text">
      <style:text-properties fo:font-style="italic" style:font-style-asian="italic"/>
    </style:style>
    <style:style style:name="T744" style:parent-style-name="預設段落字型" style:family="text">
      <style:text-properties fo:font-style="italic" style:font-style-asian="italic"/>
    </style:style>
    <style:style style:name="T745" style:parent-style-name="預設段落字型" style:family="text">
      <style:text-properties fo:font-style="italic" style:font-style-asian="italic"/>
    </style:style>
    <style:style style:name="T746" style:parent-style-name="預設段落字型" style:family="text">
      <style:text-properties fo:font-style="italic" style:font-style-asian="italic"/>
    </style:style>
    <style:style style:name="P747" style:parent-style-name="國中題目" style:family="paragraph"/>
    <style:style style:name="T748" style:parent-style-name="預設段落字型" style:family="text">
      <style:text-properties style:font-name="標楷體" style:font-name-asian="標楷體"/>
    </style:style>
    <style:style style:name="T749" style:parent-style-name="預設段落字型" style:family="text">
      <style:text-properties fo:font-style="italic" style:font-style-asian="italic"/>
    </style:style>
    <style:style style:name="T750" style:parent-style-name="預設段落字型" style:family="text">
      <style:text-properties fo:font-style="italic" style:font-style-asian="italic"/>
    </style:style>
    <style:style style:name="T751" style:parent-style-name="預設段落字型" style:family="text">
      <style:text-properties fo:font-style="italic" style:font-style-asian="italic"/>
    </style:style>
    <style:style style:name="T752" style:parent-style-name="預設段落字型" style:family="text">
      <style:text-properties fo:font-style="italic" style:font-style-asian="italic"/>
    </style:style>
    <style:style style:name="T753" style:parent-style-name="預設段落字型" style:family="text">
      <style:text-properties fo:font-style="italic" style:font-style-asian="italic"/>
    </style:style>
    <style:style style:name="T754" style:parent-style-name="預設段落字型" style:family="text">
      <style:text-properties fo:font-style="italic" style:font-style-asian="italic"/>
    </style:style>
    <style:style style:name="T755" style:parent-style-name="預設段落字型" style:family="text">
      <style:text-properties fo:font-style="italic" style:font-style-asian="italic"/>
    </style:style>
    <style:style style:name="T756" style:parent-style-name="預設段落字型" style:family="text">
      <style:text-properties fo:font-style="italic" style:font-style-asian="italic"/>
    </style:style>
    <style:style style:name="T757" style:parent-style-name="預設段落字型" style:family="text">
      <style:text-properties fo:font-style="italic" style:font-style-asian="italic"/>
    </style:style>
    <style:style style:name="T758" style:parent-style-name="預設段落字型" style:family="text">
      <style:text-properties fo:font-style="italic" style:font-style-asian="italic"/>
    </style:style>
    <style:style style:name="P759" style:parent-style-name="國中題目" style:family="paragraph"/>
    <style:style style:name="T760" style:parent-style-name="預設段落字型" style:family="text">
      <style:text-properties style:font-name="標楷體" style:font-name-asian="標楷體"/>
    </style:style>
    <style:style style:name="T761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762" style:parent-style-name="預設段落字型" style:family="text">
      <style:text-properties fo:font-style="italic" style:font-style-asian="italic"/>
    </style:style>
    <style:style style:name="T763" style:parent-style-name="預設段落字型" style:family="text">
      <style:text-properties fo:font-style="italic" style:font-style-asian="italic"/>
    </style:style>
    <style:style style:name="T764" style:parent-style-name="預設段落字型" style:family="text">
      <style:text-properties fo:font-style="italic" style:font-style-asian="italic"/>
    </style:style>
    <style:style style:name="T765" style:parent-style-name="預設段落字型" style:family="text">
      <style:text-properties fo:font-style="italic" style:font-style-asian="italic"/>
    </style:style>
    <style:style style:name="P766" style:parent-style-name="國中題目" style:family="paragraph"/>
    <style:style style:name="T767" style:parent-style-name="預設段落字型" style:family="text">
      <style:text-properties style:font-name="標楷體" style:font-name-asian="標楷體"/>
    </style:style>
    <style:style style:name="T768" style:parent-style-name="預設段落字型" style:family="text">
      <style:text-properties fo:font-style="italic" style:font-style-asian="italic"/>
    </style:style>
    <style:style style:name="P769" style:parent-style-name="國中題目" style:family="paragraph"/>
    <style:style style:name="T770" style:parent-style-name="預設段落字型" style:family="text">
      <style:text-properties style:font-name="標楷體" style:font-name-asian="標楷體"/>
    </style:style>
    <style:style style:name="T771" style:parent-style-name="預設段落字型" style:family="text">
      <style:text-properties fo:font-style="italic" style:font-style-asian="italic"/>
    </style:style>
    <style:style style:name="P772" style:parent-style-name="國中題目" style:family="paragraph"/>
    <style:style style:name="T773" style:parent-style-name="預設段落字型" style:family="text">
      <style:text-properties style:font-name="標楷體" style:font-name-asian="標楷體"/>
    </style:style>
    <style:style style:name="T774" style:parent-style-name="預設段落字型" style:family="text">
      <style:text-properties fo:font-style="italic" style:font-style-asian="italic"/>
    </style:style>
    <style:style style:name="T775" style:parent-style-name="預設段落字型" style:family="text">
      <style:text-properties fo:font-style="italic" style:font-style-asian="italic"/>
    </style:style>
    <style:style style:name="T776" style:parent-style-name="預設段落字型" style:family="text">
      <style:text-properties fo:font-style="italic" style:font-style-asian="italic"/>
    </style:style>
    <style:style style:name="T777" style:parent-style-name="預設段落字型" style:family="text">
      <style:text-properties fo:font-style="italic" style:font-style-asian="italic"/>
    </style:style>
    <style:style style:name="T778" style:parent-style-name="預設段落字型" style:family="text">
      <style:text-properties fo:font-style="italic" style:font-style-asian="italic"/>
    </style:style>
    <style:style style:name="T779" style:parent-style-name="預設段落字型" style:family="text">
      <style:text-properties fo:font-style="italic" style:font-style-asian="italic"/>
    </style:style>
    <style:style style:name="P780" style:parent-style-name="國中題目" style:family="paragraph"/>
    <style:style style:name="T781" style:parent-style-name="預設段落字型" style:family="text">
      <style:text-properties style:font-name="標楷體" style:font-name-asian="標楷體"/>
    </style:style>
    <style:style style:name="T782" style:parent-style-name="預設段落字型" style:family="text">
      <style:text-properties fo:font-style="italic" style:font-style-asian="italic"/>
    </style:style>
    <style:style style:name="T783" style:parent-style-name="預設段落字型" style:family="text">
      <style:text-properties fo:font-style="italic" style:font-style-asian="italic"/>
    </style:style>
    <style:style style:name="T784" style:parent-style-name="預設段落字型" style:family="text">
      <style:text-properties fo:font-style="italic" style:font-style-asian="italic"/>
    </style:style>
    <style:style style:name="P785" style:parent-style-name="國中題目" style:family="paragraph"/>
    <style:style style:name="T786" style:parent-style-name="預設段落字型" style:family="text">
      <style:text-properties style:font-name="標楷體" style:font-name-asian="標楷體"/>
    </style:style>
    <style:style style:name="T787" style:parent-style-name="預設段落字型" style:family="text">
      <style:text-properties fo:font-style="italic" style:font-style-asian="italic"/>
    </style:style>
    <style:style style:name="T788" style:parent-style-name="預設段落字型" style:family="text">
      <style:text-properties fo:font-style="italic" style:font-style-asian="italic"/>
    </style:style>
    <style:style style:name="P789" style:parent-style-name="國中題目" style:family="paragraph"/>
    <style:style style:name="T790" style:parent-style-name="預設段落字型" style:family="text">
      <style:text-properties style:font-name="標楷體" style:font-name-asian="標楷體"/>
    </style:style>
    <style:style style:name="T791" style:parent-style-name="預設段落字型" style:family="text">
      <style:text-properties fo:font-style="italic" style:font-style-asian="italic"/>
    </style:style>
    <style:style style:name="T792" style:parent-style-name="預設段落字型" style:family="text">
      <style:text-properties fo:font-style="italic" style:font-style-asian="italic"/>
    </style:style>
    <style:style style:name="T793" style:parent-style-name="預設段落字型" style:family="text">
      <style:text-properties fo:font-style="italic" style:font-style-asian="italic"/>
    </style:style>
    <style:style style:name="T794" style:parent-style-name="預設段落字型" style:family="text">
      <style:text-properties fo:font-style="italic" style:font-style-asian="italic"/>
    </style:style>
    <style:style style:name="T795" style:parent-style-name="預設段落字型" style:family="text">
      <style:text-properties fo:font-style="italic" style:font-style-asian="italic"/>
    </style:style>
    <style:style style:name="T796" style:parent-style-name="預設段落字型" style:family="text">
      <style:text-properties fo:font-style="italic" style:font-style-asian="italic"/>
    </style:style>
    <style:style style:name="T797" style:parent-style-name="預設段落字型" style:family="text">
      <style:text-properties fo:font-style="italic" style:font-style-asian="italic"/>
    </style:style>
    <style:style style:name="T798" style:parent-style-name="預設段落字型" style:family="text">
      <style:text-properties fo:font-style="italic" style:font-style-asian="italic"/>
    </style:style>
    <style:style style:name="T799" style:parent-style-name="預設段落字型" style:family="text">
      <style:text-properties fo:font-style="italic" style:font-style-asian="italic"/>
    </style:style>
    <style:style style:name="T800" style:parent-style-name="預設段落字型" style:family="text">
      <style:text-properties fo:font-style="italic" style:font-style-asian="italic"/>
    </style:style>
    <style:style style:name="T801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802" style:parent-style-name="預設段落字型" style:family="text">
      <style:text-properties fo:font-style="italic" style:font-style-asian="italic"/>
    </style:style>
    <style:style style:name="P803" style:parent-style-name="國中題目" style:family="paragraph"/>
    <style:style style:name="T804" style:parent-style-name="預設段落字型" style:family="text">
      <style:text-properties style:font-name="標楷體" style:font-name-asian="標楷體"/>
    </style:style>
    <style:style style:name="T80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806" style:parent-style-name="預設段落字型" style:family="text">
      <style:text-properties fo:font-style="italic" style:font-style-asian="italic"/>
    </style:style>
    <style:style style:name="T807" style:parent-style-name="預設段落字型" style:family="text">
      <style:text-properties fo:language="pt" fo:country="BR"/>
    </style:style>
    <style:style style:name="T808" style:parent-style-name="預設段落字型" style:family="text">
      <style:text-properties fo:language="pt" fo:country="BR"/>
    </style:style>
    <style:style style:name="T809" style:parent-style-name="預設段落字型" style:family="text">
      <style:text-properties fo:language="pt" fo:country="BR"/>
    </style:style>
    <style:style style:name="T810" style:parent-style-name="預設段落字型" style:family="text">
      <style:text-properties fo:language="pt" fo:country="BR"/>
    </style:style>
    <style:style style:name="T811" style:parent-style-name="預設段落字型" style:family="text">
      <style:text-properties fo:language="pt" fo:country="BR"/>
    </style:style>
    <style:style style:name="T812" style:parent-style-name="預設段落字型" style:family="text">
      <style:text-properties fo:language="pt" fo:country="BR"/>
    </style:style>
    <style:style style:name="T813" style:parent-style-name="預設段落字型" style:family="text">
      <style:text-properties fo:language="pt" fo:country="BR"/>
    </style:style>
    <style:style style:name="T814" style:parent-style-name="預設段落字型" style:family="text">
      <style:text-properties fo:language="pt" fo:country="BR"/>
    </style:style>
    <style:style style:name="T815" style:parent-style-name="預設段落字型" style:family="text">
      <style:text-properties fo:language="pt" fo:country="BR"/>
    </style:style>
    <style:style style:name="T816" style:parent-style-name="預設段落字型" style:family="text">
      <style:text-properties fo:language="pt" fo:country="BR"/>
    </style:style>
    <style:style style:name="T817" style:parent-style-name="預設段落字型" style:family="text">
      <style:text-properties fo:language="pt" fo:country="BR"/>
    </style:style>
    <style:style style:name="T818" style:parent-style-name="預設段落字型" style:family="text">
      <style:text-properties fo:language="pt" fo:country="BR"/>
    </style:style>
    <style:style style:name="T819" style:parent-style-name="預設段落字型" style:family="text">
      <style:text-properties fo:language="pt" fo:country="BR"/>
    </style:style>
    <style:style style:name="T820" style:parent-style-name="預設段落字型" style:family="text">
      <style:text-properties fo:language="pt" fo:country="BR"/>
    </style:style>
    <style:style style:name="T821" style:parent-style-name="預設段落字型" style:family="text">
      <style:text-properties fo:language="pt" fo:country="BR"/>
    </style:style>
    <style:style style:name="P822" style:parent-style-name="國中題目" style:family="paragraph"/>
    <style:style style:name="T823" style:parent-style-name="預設段落字型" style:family="text">
      <style:text-properties style:font-name="標楷體" style:font-name-asian="標楷體"/>
    </style:style>
    <style:style style:name="T824" style:parent-style-name="預設段落字型" style:family="text">
      <style:text-properties fo:font-style="italic" style:font-style-asian="italic"/>
    </style:style>
    <style:style style:name="T825" style:parent-style-name="預設段落字型" style:family="text">
      <style:text-properties fo:font-style="italic" style:font-style-asian="italic"/>
    </style:style>
    <style:style style:name="T826" style:parent-style-name="預設段落字型" style:family="text">
      <style:text-properties fo:font-style="italic" style:font-style-asian="italic"/>
    </style:style>
    <style:style style:name="T827" style:parent-style-name="預設段落字型" style:family="text">
      <style:text-properties fo:font-style="italic" style:font-style-asian="italic"/>
    </style:style>
    <style:style style:name="T828" style:parent-style-name="預設段落字型" style:family="text">
      <style:text-properties fo:font-style="italic" style:font-style-asian="italic"/>
    </style:style>
    <style:style style:name="T829" style:parent-style-name="預設段落字型" style:family="text">
      <style:text-properties fo:font-style="italic" style:font-style-asian="italic"/>
    </style:style>
    <style:style style:name="T830" style:parent-style-name="預設段落字型" style:family="text">
      <style:text-properties fo:font-style="italic" style:font-style-asian="italic"/>
    </style:style>
    <style:style style:name="T831" style:parent-style-name="預設段落字型" style:family="text">
      <style:text-properties fo:font-style="italic" style:font-style-asian="italic"/>
    </style:style>
    <style:style style:name="T832" style:parent-style-name="預設段落字型" style:family="text">
      <style:text-properties fo:font-style="italic" style:font-style-asian="italic"/>
    </style:style>
    <style:style style:name="P833" style:parent-style-name="國中題目" style:family="paragraph"/>
    <style:style style:name="T834" style:parent-style-name="預設段落字型" style:family="text">
      <style:text-properties style:font-name="標楷體" style:font-name-asian="標楷體"/>
    </style:style>
    <style:style style:name="T835" style:parent-style-name="預設段落字型" style:family="text">
      <style:text-properties fo:font-style="italic" style:font-style-asian="italic"/>
    </style:style>
    <style:style style:name="T836" style:parent-style-name="預設段落字型" style:family="text">
      <style:text-properties fo:font-style="italic" style:font-style-asian="italic"/>
    </style:style>
    <style:style style:name="P837" style:parent-style-name="國中題目" style:family="paragraph"/>
    <style:style style:name="T838" style:parent-style-name="預設段落字型" style:family="text">
      <style:text-properties style:font-name="標楷體" style:font-name-asian="標楷體"/>
    </style:style>
    <style:style style:name="T839" style:parent-style-name="預設段落字型" style:family="text">
      <style:text-properties fo:font-style="italic" style:font-style-asian="italic"/>
    </style:style>
    <style:style style:name="T840" style:parent-style-name="預設段落字型" style:family="text">
      <style:text-properties fo:font-style="italic" style:font-style-asian="italic"/>
    </style:style>
    <style:style style:name="T841" style:parent-style-name="預設段落字型" style:family="text">
      <style:text-properties fo:language="pt" fo:country="BR"/>
    </style:style>
    <style:style style:name="T842" style:parent-style-name="預設段落字型" style:family="text">
      <style:text-properties fo:language="pt" fo:country="BR"/>
    </style:style>
    <style:style style:name="T843" style:parent-style-name="預設段落字型" style:family="text">
      <style:text-properties fo:language="pt" fo:country="BR"/>
    </style:style>
    <style:style style:name="T844" style:parent-style-name="預設段落字型" style:family="text">
      <style:text-properties fo:language="pt" fo:country="BR"/>
    </style:style>
    <style:style style:name="T845" style:parent-style-name="預設段落字型" style:family="text">
      <style:text-properties fo:language="pt" fo:country="BR"/>
    </style:style>
    <style:style style:name="T846" style:parent-style-name="預設段落字型" style:family="text">
      <style:text-properties fo:language="pt" fo:country="BR"/>
    </style:style>
    <style:style style:name="T847" style:parent-style-name="預設段落字型" style:family="text">
      <style:text-properties fo:language="pt" fo:country="BR"/>
    </style:style>
    <style:style style:name="T848" style:parent-style-name="預設段落字型" style:family="text">
      <style:text-properties fo:language="pt" fo:country="BR"/>
    </style:style>
    <style:style style:name="T849" style:parent-style-name="預設段落字型" style:family="text">
      <style:text-properties fo:language="pt" fo:country="BR"/>
    </style:style>
    <style:style style:name="T850" style:parent-style-name="預設段落字型" style:family="text">
      <style:text-properties fo:language="pt" fo:country="BR"/>
    </style:style>
    <style:style style:name="T851" style:parent-style-name="預設段落字型" style:family="text">
      <style:text-properties fo:language="pt" fo:country="BR"/>
    </style:style>
    <style:style style:name="P852" style:parent-style-name="國中題目" style:family="paragraph"/>
    <style:style style:name="T853" style:parent-style-name="預設段落字型" style:family="text">
      <style:text-properties style:font-name="標楷體" style:font-name-asian="標楷體"/>
    </style:style>
    <style:style style:name="T854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855" style:parent-style-name="預設段落字型" style:family="text">
      <style:text-properties fo:font-style="italic" style:font-style-asian="italic"/>
    </style:style>
    <style:style style:name="T856" style:parent-style-name="預設段落字型" style:family="text">
      <style:text-properties fo:font-style="italic" style:font-style-asian="italic"/>
    </style:style>
    <style:style style:name="P857" style:parent-style-name="國中題目" style:family="paragraph"/>
    <style:style style:name="T858" style:parent-style-name="預設段落字型" style:family="text">
      <style:text-properties style:font-name="標楷體" style:font-name-asian="標楷體"/>
    </style:style>
    <style:style style:name="P859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860" style:parent-style-name="國中題目" style:family="paragraph"/>
    <style:style style:name="T861" style:parent-style-name="預設段落字型" style:family="text">
      <style:text-properties style:font-name="標楷體" style:font-name-asian="標楷體"/>
    </style:style>
    <style:style style:name="P862" style:parent-style-name="國中題目" style:family="paragraph"/>
    <style:style style:name="T863" style:parent-style-name="預設段落字型" style:family="text">
      <style:text-properties style:font-name="標楷體" style:font-name-asian="標楷體"/>
    </style:style>
    <style:style style:name="T864" style:parent-style-name="預設段落字型" style:family="text">
      <style:text-properties style:font-name-complex="DFKaiShuStd-W5"/>
    </style:style>
    <style:style style:name="T865" style:parent-style-name="預設段落字型" style:family="text">
      <style:text-properties style:font-name-complex="DFKaiShuStd-W5"/>
    </style:style>
    <style:style style:name="T866" style:parent-style-name="預設段落字型" style:family="text">
      <style:text-properties fo:font-style="italic" style:font-style-asian="italic" style:font-style-complex="italic" style:font-size-complex="15.5pt"/>
    </style:style>
    <style:style style:name="T867" style:parent-style-name="預設段落字型" style:family="text">
      <style:text-properties fo:font-style="italic" style:font-style-asian="italic" style:font-style-complex="italic" style:font-size-complex="15.5pt"/>
    </style:style>
    <style:style style:name="T868" style:parent-style-name="預設段落字型" style:family="text">
      <style:text-properties fo:font-style="italic" style:font-style-asian="italic" style:font-style-complex="italic"/>
    </style:style>
    <style:style style:name="T869" style:parent-style-name="預設段落字型" style:family="text">
      <style:text-properties fo:font-style="italic" style:font-style-asian="italic" style:font-style-complex="italic" style:font-size-complex="15.5pt"/>
    </style:style>
    <style:style style:name="T870" style:parent-style-name="預設段落字型" style:family="text">
      <style:text-properties fo:font-style="italic" style:font-style-asian="italic" style:font-style-complex="italic"/>
    </style:style>
    <style:style style:name="T871" style:parent-style-name="預設段落字型" style:family="text">
      <style:text-properties fo:font-style="italic" style:font-style-asian="italic" style:font-style-complex="italic" style:font-size-complex="15.5pt"/>
    </style:style>
    <style:style style:name="T872" style:parent-style-name="預設段落字型" style:family="text">
      <style:text-properties fo:font-style="italic" style:font-style-asian="italic" style:font-style-complex="italic" style:font-size-complex="15.5pt"/>
    </style:style>
    <style:style style:name="T873" style:parent-style-name="預設段落字型" style:family="text">
      <style:text-properties fo:font-style="italic" style:font-style-asian="italic" style:font-style-complex="italic"/>
    </style:style>
    <style:style style:name="T874" style:parent-style-name="預設段落字型" style:family="text">
      <style:text-properties fo:font-style="italic" style:font-style-asian="italic" style:font-style-complex="italic" style:font-size-complex="15.5pt"/>
    </style:style>
    <style:style style:name="P875" style:parent-style-name="國中題目" style:family="paragraph"/>
    <style:style style:name="T876" style:parent-style-name="預設段落字型" style:family="text">
      <style:text-properties style:font-name="標楷體" style:font-name-asian="標楷體"/>
    </style:style>
    <style:style style:name="T877" style:parent-style-name="預設段落字型" style:family="text">
      <style:text-properties fo:font-style="italic" style:font-style-asian="italic" style:font-style-complex="italic" style:font-size-complex="15.5pt"/>
    </style:style>
    <style:style style:name="T878" style:parent-style-name="預設段落字型" style:family="text">
      <style:text-properties fo:font-style="italic" style:font-style-asian="italic" style:font-style-complex="italic" style:font-size-complex="15.5pt"/>
    </style:style>
    <style:style style:name="T879" style:parent-style-name="預設段落字型" style:family="text">
      <style:text-properties fo:font-style="italic" style:font-style-asian="italic" style:font-style-complex="italic" style:font-size-complex="15.5pt"/>
    </style:style>
    <style:style style:name="P880" style:parent-style-name="國中題目" style:family="paragraph"/>
    <style:style style:name="T881" style:parent-style-name="預設段落字型" style:family="text">
      <style:text-properties style:font-name="標楷體" style:font-name-asian="標楷體"/>
    </style:style>
    <style:style style:name="T882" style:parent-style-name="預設段落字型" style:family="text">
      <style:text-properties fo:font-style="italic" style:font-style-asian="italic" style:font-style-complex="italic" style:font-size-complex="15.5pt"/>
    </style:style>
    <style:style style:name="T883" style:parent-style-name="預設段落字型" style:family="text">
      <style:text-properties fo:font-style="italic" style:font-style-asian="italic" style:font-style-complex="italic" style:font-size-complex="15.5pt"/>
    </style:style>
    <style:style style:name="P884" style:parent-style-name="國中題目" style:family="paragraph"/>
    <style:style style:name="T885" style:parent-style-name="預設段落字型" style:family="text">
      <style:text-properties style:font-name="標楷體" style:font-name-asian="標楷體"/>
    </style:style>
    <style:style style:name="T886" style:parent-style-name="預設段落字型" style:family="text">
      <style:text-properties fo:font-size="13pt" style:font-size-asian="13pt" style:font-size-complex="14pt"/>
    </style:style>
    <style:style style:name="T887" style:parent-style-name="預設段落字型" style:family="text">
      <style:text-properties fo:font-style="italic" style:font-style-asian="italic" style:font-style-complex="italic" fo:font-size="13pt" style:font-size-asian="13pt" style:font-size-complex="14pt"/>
    </style:style>
    <style:style style:name="T888" style:parent-style-name="預設段落字型" style:family="text">
      <style:text-properties fo:font-size="13pt" style:font-size-asian="13pt" style:font-size-complex="14pt"/>
    </style:style>
    <style:style style:name="T889" style:parent-style-name="預設段落字型" style:family="text">
      <style:text-properties fo:font-style="italic" style:font-style-asian="italic" style:font-style-complex="italic" fo:font-size="13pt" style:font-size-asian="13pt" style:font-size-complex="15.5pt"/>
    </style:style>
    <style:style style:name="T890" style:parent-style-name="預設段落字型" style:family="text">
      <style:text-properties fo:font-size="13pt" style:font-size-asian="13pt" style:font-size-complex="14pt"/>
    </style:style>
    <style:style style:name="T891" style:parent-style-name="預設段落字型" style:family="text">
      <style:text-properties fo:font-style="italic" style:font-style-asian="italic" style:font-style-complex="italic" fo:font-size="13pt" style:font-size-asian="13pt" style:font-size-complex="15.5pt"/>
    </style:style>
    <style:style style:name="T892" style:parent-style-name="預設段落字型" style:family="text">
      <style:text-properties fo:font-size="13pt" style:font-size-asian="13pt" style:font-size-complex="14pt"/>
    </style:style>
    <style:style style:name="T893" style:parent-style-name="預設段落字型" style:family="text">
      <style:text-properties fo:font-size="13pt" style:font-size-asian="13pt" style:font-size-complex="14pt"/>
    </style:style>
    <style:style style:name="T894" style:parent-style-name="預設段落字型" style:family="text">
      <style:text-properties fo:font-style="italic" style:font-style-asian="italic" style:font-style-complex="italic" fo:font-size="13pt" style:font-size-asian="13pt" style:font-size-complex="14pt"/>
    </style:style>
    <style:style style:name="T895" style:parent-style-name="預設段落字型" style:family="text">
      <style:text-properties fo:font-size="13pt" style:font-size-asian="13pt" style:font-size-complex="14pt"/>
    </style:style>
    <style:style style:name="T896" style:parent-style-name="預設段落字型" style:family="text">
      <style:text-properties fo:font-style="italic" style:font-style-asian="italic" style:font-style-complex="italic" fo:font-size="13pt" style:font-size-asian="13pt" style:font-size-complex="15.5pt"/>
    </style:style>
    <style:style style:name="T897" style:parent-style-name="預設段落字型" style:family="text">
      <style:text-properties fo:font-size="13pt" style:font-size-asian="13pt" style:font-size-complex="14pt"/>
    </style:style>
    <style:style style:name="T898" style:parent-style-name="預設段落字型" style:family="text">
      <style:text-properties fo:font-size="13pt" style:font-size-asian="13pt" style:font-size-complex="14pt"/>
    </style:style>
    <style:style style:name="T899" style:parent-style-name="預設段落字型" style:family="text">
      <style:text-properties fo:font-style="italic" style:font-style-asian="italic" style:font-style-complex="italic" fo:font-size="13pt" style:font-size-asian="13pt" style:font-size-complex="15.5pt"/>
    </style:style>
    <style:style style:name="T900" style:parent-style-name="預設段落字型" style:family="text">
      <style:text-properties fo:font-size="13pt" style:font-size-asian="13pt" style:font-size-complex="14pt"/>
    </style:style>
    <style:style style:name="T901" style:parent-style-name="預設段落字型" style:family="text">
      <style:text-properties fo:font-size="13pt" style:font-size-asian="13pt" style:font-size-complex="14pt"/>
    </style:style>
    <style:style style:name="T902" style:parent-style-name="預設段落字型" style:family="text">
      <style:text-properties fo:font-style="italic" style:font-style-asian="italic" style:font-style-complex="italic" fo:font-size="13pt" style:font-size-asian="13pt" style:font-size-complex="15.5pt"/>
    </style:style>
    <style:style style:name="T903" style:parent-style-name="預設段落字型" style:family="text">
      <style:text-properties fo:font-size="13pt" style:font-size-asian="13pt" style:font-size-complex="14pt"/>
    </style:style>
    <style:style style:name="T904" style:parent-style-name="預設段落字型" style:family="text">
      <style:text-properties fo:font-size="13pt" style:font-size-asian="13pt" style:font-size-complex="14pt"/>
    </style:style>
    <style:style style:name="T905" style:parent-style-name="預設段落字型" style:family="text">
      <style:text-properties fo:font-style="italic" style:font-style-asian="italic" style:font-style-complex="italic" fo:font-size="13pt" style:font-size-asian="13pt" style:font-size-complex="15.5pt"/>
    </style:style>
    <style:style style:name="T906" style:parent-style-name="預設段落字型" style:family="text">
      <style:text-properties fo:font-size="13pt" style:font-size-asian="13pt" style:font-size-complex="14pt"/>
    </style:style>
    <style:style style:name="T907" style:parent-style-name="預設段落字型" style:family="text">
      <style:text-properties fo:font-size="13pt" style:font-size-asian="13pt" style:font-size-complex="14pt"/>
    </style:style>
    <style:style style:name="P908" style:parent-style-name="國中題目" style:family="paragraph"/>
    <style:style style:name="T909" style:parent-style-name="預設段落字型" style:family="text">
      <style:text-properties style:font-name="標楷體" style:font-name-asian="標楷體"/>
    </style:style>
    <style:style style:name="T910" style:parent-style-name="預設段落字型" style:family="text">
      <style:text-properties fo:font-style="italic" style:font-style-asian="italic" style:font-style-complex="italic" style:font-size-complex="15.5pt"/>
    </style:style>
    <style:style style:name="T911" style:parent-style-name="預設段落字型" style:family="text">
      <style:text-properties fo:font-style="italic" style:font-style-asian="italic" style:font-style-complex="italic" style:font-size-complex="15.5pt"/>
    </style:style>
    <style:style style:name="P912" style:parent-style-name="國中題目" style:family="paragraph"/>
    <style:style style:name="T913" style:parent-style-name="預設段落字型" style:family="text">
      <style:text-properties style:font-name="標楷體" style:font-name-asian="標楷體"/>
    </style:style>
    <style:style style:name="P914" style:parent-style-name="國中題目" style:family="paragraph"/>
    <style:style style:name="T915" style:parent-style-name="預設段落字型" style:family="text">
      <style:text-properties style:font-name="標楷體" style:font-name-asian="標楷體"/>
    </style:style>
    <style:style style:name="P916" style:parent-style-name="內文" style:family="paragraph">
      <style:paragraph-properties style:snap-to-layout-grid="false"/>
      <style:text-properties style:font-name="新細明體"/>
    </style:style>
    <style:style style:name="P917" style:parent-style-name="內文" style:family="paragraph">
      <style:paragraph-properties fo:break-before="page" style:snap-to-layout-grid="false" fo:text-align="center"/>
    </style:style>
    <style:style style:name="T9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919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920" style:parent-style-name="國中題目" style:family="paragraph"/>
    <style:style style:name="T921" style:parent-style-name="預設段落字型" style:family="text">
      <style:text-properties style:font-name="標楷體" style:font-name-asian="標楷體"/>
    </style:style>
    <style:style style:name="T922" style:parent-style-name="預設段落字型" style:family="text">
      <style:text-properties fo:font-style="italic" style:font-style-asian="italic"/>
    </style:style>
    <style:style style:name="T923" style:parent-style-name="預設段落字型" style:family="text">
      <style:text-properties fo:font-style="italic" style:font-style-asian="italic"/>
    </style:style>
    <style:style style:name="P924" style:parent-style-name="國中題目" style:family="paragraph"/>
    <style:style style:name="T925" style:parent-style-name="預設段落字型" style:family="text">
      <style:text-properties style:font-name="標楷體" style:font-name-asian="標楷體"/>
    </style:style>
    <style:style style:name="T926" style:parent-style-name="預設段落字型" style:family="text">
      <style:text-properties style:font-weight-complex="bold"/>
    </style:style>
    <style:style style:name="T927" style:parent-style-name="預設段落字型" style:family="text">
      <style:text-properties style:font-weight-complex="bold"/>
    </style:style>
    <style:style style:name="T928" style:parent-style-name="預設段落字型" style:family="text">
      <style:text-properties style:font-weight-complex="bold"/>
    </style:style>
    <style:style style:name="T929" style:parent-style-name="預設段落字型" style:family="text">
      <style:text-properties style:font-weight-complex="bold"/>
    </style:style>
    <style:style style:name="T930" style:parent-style-name="預設段落字型" style:family="text">
      <style:text-properties style:font-weight-complex="bold"/>
    </style:style>
    <style:style style:name="T931" style:parent-style-name="預設段落字型" style:family="text">
      <style:text-properties style:font-weight-complex="bold"/>
    </style:style>
    <style:style style:name="T932" style:parent-style-name="預設段落字型" style:family="text">
      <style:text-properties style:font-weight-complex="bold"/>
    </style:style>
    <style:style style:name="T933" style:parent-style-name="預設段落字型" style:family="text">
      <style:text-properties style:font-weight-complex="bold"/>
    </style:style>
    <style:style style:name="T934" style:parent-style-name="預設段落字型" style:family="text">
      <style:text-properties style:font-weight-complex="bold" fo:language="pt" fo:country="BR"/>
    </style:style>
    <style:style style:name="T935" style:parent-style-name="預設段落字型" style:family="text">
      <style:text-properties style:font-weight-complex="bold" fo:language="pt" fo:country="BR"/>
    </style:style>
    <style:style style:name="T936" style:parent-style-name="預設段落字型" style:family="text">
      <style:text-properties style:font-weight-complex="bold" fo:language="pt" fo:country="BR"/>
    </style:style>
    <style:style style:name="T937" style:parent-style-name="預設段落字型" style:family="text">
      <style:text-properties style:font-weight-complex="bold"/>
    </style:style>
    <style:style style:name="T938" style:parent-style-name="預設段落字型" style:family="text">
      <style:text-properties style:font-weight-complex="bold" fo:language="pt" fo:country="BR"/>
    </style:style>
    <style:style style:name="T939" style:parent-style-name="預設段落字型" style:family="text">
      <style:text-properties style:font-weight-complex="bold" fo:language="pt" fo:country="BR"/>
    </style:style>
    <style:style style:name="T940" style:parent-style-name="預設段落字型" style:family="text">
      <style:text-properties style:font-weight-complex="bold" fo:language="pt" fo:country="BR"/>
    </style:style>
    <style:style style:name="T941" style:parent-style-name="預設段落字型" style:family="text">
      <style:text-properties style:font-weight-complex="bold" fo:language="pt" fo:country="BR"/>
    </style:style>
    <style:style style:name="T942" style:parent-style-name="預設段落字型" style:family="text">
      <style:text-properties style:font-weight-complex="bold" fo:language="pt" fo:country="BR"/>
    </style:style>
    <style:style style:name="T943" style:parent-style-name="預設段落字型" style:family="text">
      <style:text-properties style:font-weight-complex="bold" fo:language="pt" fo:country="BR"/>
    </style:style>
    <style:style style:name="T944" style:parent-style-name="預設段落字型" style:family="text">
      <style:text-properties style:font-weight-complex="bold" fo:language="pt" fo:country="BR"/>
    </style:style>
    <style:style style:name="T945" style:parent-style-name="預設段落字型" style:family="text">
      <style:text-properties style:font-weight-complex="bold"/>
    </style:style>
    <style:style style:name="T946" style:parent-style-name="預設段落字型" style:family="text">
      <style:text-properties style:font-weight-complex="bold" fo:language="pt" fo:country="BR"/>
    </style:style>
    <style:style style:name="T947" style:parent-style-name="預設段落字型" style:family="text">
      <style:text-properties style:font-weight-complex="bold" fo:language="pt" fo:country="BR"/>
    </style:style>
    <style:style style:name="T948" style:parent-style-name="預設段落字型" style:family="text">
      <style:text-properties style:font-weight-complex="bold" fo:language="pt" fo:country="BR"/>
    </style:style>
    <style:style style:name="P949" style:parent-style-name="國中題目" style:family="paragraph"/>
    <style:style style:name="T950" style:parent-style-name="預設段落字型" style:family="text">
      <style:text-properties style:font-name="標楷體" style:font-name-asian="標楷體"/>
    </style:style>
    <style:style style:name="T951" style:parent-style-name="預設段落字型" style:family="text">
      <style:text-properties fo:font-style="italic" style:font-style-asian="italic"/>
    </style:style>
    <style:style style:name="T952" style:parent-style-name="預設段落字型" style:family="text">
      <style:text-properties fo:font-style="italic" style:font-style-asian="italic"/>
    </style:style>
    <style:style style:name="T953" style:parent-style-name="預設段落字型" style:family="text">
      <style:text-properties fo:font-style="italic" style:font-style-asian="italic"/>
    </style:style>
    <style:style style:name="T954" style:parent-style-name="預設段落字型" style:family="text">
      <style:text-properties fo:font-style="italic" style:font-style-asian="italic"/>
    </style:style>
    <style:style style:name="P955" style:parent-style-name="國中題目" style:family="paragraph"/>
    <style:style style:name="T956" style:parent-style-name="預設段落字型" style:family="text">
      <style:text-properties style:font-name="標楷體" style:font-name-asian="標楷體"/>
    </style:style>
    <style:style style:name="T957" style:parent-style-name="預設段落字型" style:family="text">
      <style:text-properties fo:font-style="italic" style:font-style-asian="italic"/>
    </style:style>
    <style:style style:name="T958" style:parent-style-name="預設段落字型" style:family="text">
      <style:text-properties fo:font-style="italic" style:font-style-asian="italic"/>
    </style:style>
    <style:style style:name="T959" style:parent-style-name="預設段落字型" style:family="text">
      <style:text-properties fo:font-style="italic" style:font-style-asian="italic"/>
    </style:style>
    <style:style style:name="T960" style:parent-style-name="預設段落字型" style:family="text">
      <style:text-properties fo:font-style="italic" style:font-style-asian="italic"/>
    </style:style>
    <style:style style:name="T961" style:parent-style-name="預設段落字型" style:family="text">
      <style:text-properties fo:font-style="italic" style:font-style-asian="italic"/>
    </style:style>
    <style:style style:name="P962" style:parent-style-name="國中題目" style:family="paragraph"/>
    <style:style style:name="T963" style:parent-style-name="預設段落字型" style:family="text">
      <style:text-properties style:font-name="標楷體" style:font-name-asian="標楷體"/>
    </style:style>
    <style:style style:name="T964" style:parent-style-name="預設段落字型" style:family="text">
      <style:text-properties fo:font-style="italic" style:font-style-asian="italic"/>
    </style:style>
    <style:style style:name="T965" style:parent-style-name="預設段落字型" style:family="text">
      <style:text-properties fo:font-style="italic" style:font-style-asian="italic"/>
    </style:style>
    <style:style style:name="T966" style:parent-style-name="預設段落字型" style:family="text">
      <style:text-properties fo:font-style="italic" style:font-style-asian="italic"/>
    </style:style>
    <style:style style:name="T967" style:parent-style-name="預設段落字型" style:family="text">
      <style:text-properties fo:font-style="italic" style:font-style-asian="italic"/>
    </style:style>
    <style:style style:name="T968" style:parent-style-name="預設段落字型" style:family="text">
      <style:text-properties fo:font-style="italic" style:font-style-asian="italic"/>
    </style:style>
    <style:style style:name="T969" style:parent-style-name="預設段落字型" style:family="text">
      <style:text-properties fo:font-style="italic" style:font-style-asian="italic"/>
    </style:style>
    <style:style style:name="T970" style:parent-style-name="預設段落字型" style:family="text">
      <style:text-properties fo:font-style="italic" style:font-style-asian="italic"/>
    </style:style>
    <style:style style:name="T971" style:parent-style-name="預設段落字型" style:family="text">
      <style:text-properties fo:font-style="italic" style:font-style-asian="italic"/>
    </style:style>
    <style:style style:name="T972" style:parent-style-name="預設段落字型" style:family="text">
      <style:text-properties fo:font-style="italic" style:font-style-asian="italic"/>
    </style:style>
    <style:style style:name="T973" style:parent-style-name="預設段落字型" style:family="text">
      <style:text-properties fo:font-style="italic" style:font-style-asian="italic"/>
    </style:style>
    <style:style style:name="T974" style:parent-style-name="預設段落字型" style:family="text">
      <style:text-properties fo:font-style="italic" style:font-style-asian="italic"/>
    </style:style>
    <style:style style:name="T975" style:parent-style-name="預設段落字型" style:family="text">
      <style:text-properties fo:font-style="italic" style:font-style-asian="italic" style:font-style-complex="italic"/>
    </style:style>
    <style:style style:name="T976" style:parent-style-name="預設段落字型" style:family="text">
      <style:text-properties fo:font-style="italic" style:font-style-asian="italic"/>
    </style:style>
    <style:style style:name="T977" style:parent-style-name="預設段落字型" style:family="text">
      <style:text-properties fo:font-style="italic" style:font-style-asian="italic"/>
    </style:style>
    <style:style style:name="T978" style:parent-style-name="預設段落字型" style:family="text">
      <style:text-properties fo:font-style="italic" style:font-style-asian="italic"/>
    </style:style>
    <style:style style:name="P979" style:parent-style-name="國中題目" style:family="paragraph"/>
    <style:style style:name="T980" style:parent-style-name="預設段落字型" style:family="text">
      <style:text-properties style:font-name="標楷體" style:font-name-asian="標楷體"/>
    </style:style>
    <style:style style:name="P981" style:parent-style-name="國中題目" style:family="paragraph"/>
    <style:style style:name="T982" style:parent-style-name="預設段落字型" style:family="text">
      <style:text-properties style:font-name="標楷體" style:font-name-asian="標楷體"/>
    </style:style>
    <style:style style:name="P983" style:parent-style-name="國中題目" style:family="paragraph"/>
    <style:style style:name="T984" style:parent-style-name="預設段落字型" style:family="text">
      <style:text-properties style:font-name="標楷體" style:font-name-asian="標楷體"/>
    </style:style>
    <style:style style:name="T985" style:parent-style-name="預設段落字型" style:family="text">
      <style:text-properties fo:font-style="italic" style:font-style-asian="italic"/>
    </style:style>
    <style:style style:name="T986" style:parent-style-name="預設段落字型" style:family="text">
      <style:text-properties fo:font-style="italic" style:font-style-asian="italic"/>
    </style:style>
    <style:style style:name="T987" style:parent-style-name="預設段落字型" style:family="text">
      <style:text-properties fo:font-style="italic" style:font-style-asian="italic"/>
    </style:style>
    <style:style style:name="T988" style:parent-style-name="預設段落字型" style:family="text">
      <style:text-properties fo:font-style="italic" style:font-style-asian="italic"/>
    </style:style>
    <style:style style:name="T989" style:parent-style-name="預設段落字型" style:family="text">
      <style:text-properties fo:font-style="italic" style:font-style-asian="italic"/>
    </style:style>
    <style:style style:name="T990" style:parent-style-name="預設段落字型" style:family="text">
      <style:text-properties fo:font-style="italic" style:font-style-asian="italic"/>
    </style:style>
    <style:style style:name="T991" style:parent-style-name="預設段落字型" style:family="text">
      <style:text-properties fo:font-style="italic" style:font-style-asian="italic"/>
    </style:style>
    <style:style style:name="T992" style:parent-style-name="預設段落字型" style:family="text">
      <style:text-properties fo:font-style="italic" style:font-style-asian="italic"/>
    </style:style>
    <style:style style:name="T993" style:parent-style-name="預設段落字型" style:family="text">
      <style:text-properties fo:font-style="italic" style:font-style-asian="italic"/>
    </style:style>
    <style:style style:name="T994" style:parent-style-name="預設段落字型" style:family="text">
      <style:text-properties fo:font-style="italic" style:font-style-asian="italic"/>
    </style:style>
    <style:style style:name="T995" style:parent-style-name="預設段落字型" style:family="text">
      <style:text-properties fo:font-style="italic" style:font-style-asian="italic"/>
    </style:style>
    <style:style style:name="T996" style:parent-style-name="預設段落字型" style:family="text">
      <style:text-properties fo:font-style="italic" style:font-style-asian="italic"/>
    </style:style>
    <style:style style:name="T997" style:parent-style-name="預設段落字型" style:family="text">
      <style:text-properties fo:font-style="italic" style:font-style-asian="italic"/>
    </style:style>
    <style:style style:name="T998" style:parent-style-name="預設段落字型" style:family="text">
      <style:text-properties fo:font-style="italic" style:font-style-asian="italic"/>
    </style:style>
    <style:style style:name="T999" style:parent-style-name="預設段落字型" style:family="text">
      <style:text-properties fo:font-style="italic" style:font-style-asian="italic"/>
    </style:style>
    <style:style style:name="P1000" style:parent-style-name="國中題目" style:family="paragraph"/>
    <style:style style:name="T1001" style:parent-style-name="預設段落字型" style:family="text">
      <style:text-properties style:font-name="標楷體" style:font-name-asian="標楷體"/>
    </style:style>
    <style:style style:name="T100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003" style:parent-style-name="國中題目" style:family="paragraph"/>
    <style:style style:name="T1004" style:parent-style-name="預設段落字型" style:family="text">
      <style:text-properties style:font-name="標楷體" style:font-name-asian="標楷體"/>
    </style:style>
    <style:style style:name="T1005" style:parent-style-name="預設段落字型" style:family="text">
      <style:text-properties fo:font-style="italic" style:font-style-asian="italic"/>
    </style:style>
    <style:style style:name="T1006" style:parent-style-name="預設段落字型" style:family="text">
      <style:text-properties fo:font-style="italic" style:font-style-asian="italic"/>
    </style:style>
    <style:style style:name="T1007" style:parent-style-name="預設段落字型" style:family="text">
      <style:text-properties fo:font-style="italic" style:font-style-asian="italic"/>
    </style:style>
    <style:style style:name="P1008" style:parent-style-name="國中題目" style:family="paragraph"/>
    <style:style style:name="T1009" style:parent-style-name="預設段落字型" style:family="text">
      <style:text-properties style:font-name="標楷體" style:font-name-asian="標楷體"/>
    </style:style>
    <style:style style:name="T1010" style:parent-style-name="預設段落字型" style:family="text">
      <style:text-properties fo:font-style="italic" style:font-style-asian="italic"/>
    </style:style>
    <style:style style:name="T1011" style:parent-style-name="預設段落字型" style:family="text">
      <style:text-properties fo:font-style="italic" style:font-style-asian="italic"/>
    </style:style>
    <style:style style:name="T1012" style:parent-style-name="預設段落字型" style:family="text">
      <style:text-properties fo:font-style="italic" style:font-style-asian="italic"/>
    </style:style>
    <style:style style:name="T1013" style:parent-style-name="預設段落字型" style:family="text">
      <style:text-properties fo:font-style="italic" style:font-style-asian="italic" style:font-style-complex="italic"/>
    </style:style>
    <style:style style:name="T1014" style:parent-style-name="預設段落字型" style:family="text">
      <style:text-properties fo:font-style="italic" style:font-style-asian="italic"/>
    </style:style>
    <style:style style:name="T1015" style:parent-style-name="預設段落字型" style:family="text">
      <style:text-properties fo:font-style="italic" style:font-style-asian="italic"/>
    </style:style>
    <style:style style:name="T1016" style:parent-style-name="預設段落字型" style:family="text">
      <style:text-properties fo:font-style="italic" style:font-style-asian="italic"/>
    </style:style>
    <style:style style:name="T1017" style:parent-style-name="預設段落字型" style:family="text">
      <style:text-properties fo:font-style="italic" style:font-style-asian="italic"/>
    </style:style>
    <style:style style:name="T1018" style:parent-style-name="預設段落字型" style:family="text">
      <style:text-properties fo:font-style="italic" style:font-style-asian="italic"/>
    </style:style>
    <style:style style:name="T1019" style:parent-style-name="預設段落字型" style:family="text">
      <style:text-properties fo:font-style="italic" style:font-style-asian="italic"/>
    </style:style>
    <style:style style:name="T1020" style:parent-style-name="預設段落字型" style:family="text">
      <style:text-properties fo:font-style="italic" style:font-style-asian="italic"/>
    </style:style>
    <style:style style:name="T1021" style:parent-style-name="預設段落字型" style:family="text">
      <style:text-properties fo:font-style="italic" style:font-style-asian="italic"/>
    </style:style>
    <style:style style:name="T1022" style:parent-style-name="預設段落字型" style:family="text">
      <style:text-properties fo:font-style="italic" style:font-style-asian="italic"/>
    </style:style>
    <style:style style:name="T1023" style:parent-style-name="預設段落字型" style:family="text">
      <style:text-properties fo:font-style="italic" style:font-style-asian="italic"/>
    </style:style>
    <style:style style:name="P1024" style:parent-style-name="國中題目" style:family="paragraph"/>
    <style:style style:name="T1025" style:parent-style-name="預設段落字型" style:family="text">
      <style:text-properties style:font-name="標楷體" style:font-name-asian="標楷體"/>
    </style:style>
    <style:style style:name="T1026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1027" style:parent-style-name="國中題目" style:family="paragraph"/>
    <style:style style:name="T1028" style:parent-style-name="預設段落字型" style:family="text">
      <style:text-properties style:font-name="標楷體" style:font-name-asian="標楷體"/>
    </style:style>
    <style:style style:name="T1029" style:parent-style-name="預設段落字型" style:family="text">
      <style:text-properties fo:font-style="italic" style:font-style-asian="italic"/>
    </style:style>
    <style:style style:name="T1030" style:parent-style-name="預設段落字型" style:family="text">
      <style:text-properties fo:font-style="italic" style:font-style-asian="italic"/>
    </style:style>
    <style:style style:name="T1031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032" style:parent-style-name="預設段落字型" style:family="text">
      <style:text-properties fo:font-style="italic" style:font-style-asian="italic"/>
    </style:style>
    <style:style style:name="T1033" style:parent-style-name="預設段落字型" style:family="text">
      <style:text-properties fo:font-style="italic" style:font-style-asian="italic"/>
    </style:style>
    <style:style style:name="T1034" style:parent-style-name="預設段落字型" style:family="text">
      <style:text-properties style:font-style-complex="italic"/>
    </style:style>
    <style:style style:name="T1035" style:parent-style-name="預設段落字型" style:family="text">
      <style:text-properties fo:font-style="italic" style:font-style-asian="italic"/>
    </style:style>
    <style:style style:name="T1036" style:parent-style-name="預設段落字型" style:family="text">
      <style:text-properties fo:font-style="italic" style:font-style-asian="italic"/>
    </style:style>
    <style:style style:name="T103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038" style:parent-style-name="預設段落字型" style:family="text">
      <style:text-properties fo:font-style="italic" style:font-style-asian="italic"/>
    </style:style>
    <style:style style:name="T1039" style:parent-style-name="預設段落字型" style:family="text">
      <style:text-properties fo:font-style="italic" style:font-style-asian="italic"/>
    </style:style>
    <style:style style:name="T1040" style:parent-style-name="預設段落字型" style:family="text">
      <style:text-properties fo:font-style="italic" style:font-style-asian="italic"/>
    </style:style>
    <style:style style:name="T1041" style:parent-style-name="預設段落字型" style:family="text">
      <style:text-properties fo:font-style="italic" style:font-style-asian="italic"/>
    </style:style>
    <style:style style:name="P1042" style:parent-style-name="國中題目" style:family="paragraph"/>
    <style:style style:name="T1043" style:parent-style-name="預設段落字型" style:family="text">
      <style:text-properties style:font-name="標楷體" style:font-name-asian="標楷體"/>
    </style:style>
    <style:style style:name="P1044" style:parent-style-name="國中題目" style:family="paragraph"/>
    <style:style style:name="T1045" style:parent-style-name="預設段落字型" style:family="text">
      <style:text-properties style:font-name="標楷體" style:font-name-asian="標楷體"/>
    </style:style>
    <style:style style:name="T1046" style:parent-style-name="預設段落字型" style:family="text">
      <style:text-properties fo:font-style="italic" style:font-style-asian="italic"/>
    </style:style>
    <style:style style:name="T1047" style:parent-style-name="預設段落字型" style:family="text">
      <style:text-properties fo:font-style="italic" style:font-style-asian="italic"/>
    </style:style>
    <style:style style:name="T1048" style:parent-style-name="預設段落字型" style:family="text">
      <style:text-properties fo:font-style="italic" style:font-style-asian="italic"/>
    </style:style>
    <style:style style:name="T1049" style:parent-style-name="預設段落字型" style:family="text">
      <style:text-properties fo:font-style="italic" style:font-style-asian="italic"/>
    </style:style>
    <style:style style:name="T105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051" style:parent-style-name="預設段落字型" style:family="text">
      <style:text-properties fo:font-style="italic" style:font-style-asian="italic"/>
    </style:style>
    <style:style style:name="T1052" style:parent-style-name="預設段落字型" style:family="text">
      <style:text-properties fo:font-style="italic" style:font-style-asian="italic"/>
    </style:style>
    <style:style style:name="T1053" style:parent-style-name="預設段落字型" style:family="text">
      <style:text-properties fo:font-style="italic" style:font-style-asian="italic"/>
    </style:style>
    <style:style style:name="T1054" style:parent-style-name="預設段落字型" style:family="text">
      <style:text-properties fo:font-style="italic" style:font-style-asian="italic"/>
    </style:style>
    <style:style style:name="T1055" style:parent-style-name="預設段落字型" style:family="text">
      <style:text-properties fo:font-style="italic" style:font-style-asian="italic"/>
    </style:style>
    <style:style style:name="T1056" style:parent-style-name="預設段落字型" style:family="text">
      <style:text-properties fo:font-style="italic" style:font-style-asian="italic"/>
    </style:style>
    <style:style style:name="T1057" style:parent-style-name="預設段落字型" style:family="text">
      <style:text-properties fo:font-style="italic" style:font-style-asian="italic"/>
    </style:style>
    <style:style style:name="T1058" style:parent-style-name="預設段落字型" style:family="text">
      <style:text-properties fo:font-style="italic" style:font-style-asian="italic"/>
    </style:style>
    <style:style style:name="T1059" style:parent-style-name="預設段落字型" style:family="text">
      <style:text-properties fo:font-style="italic" style:font-style-asian="italic"/>
    </style:style>
    <style:style style:name="T1060" style:parent-style-name="預設段落字型" style:family="text">
      <style:text-properties fo:font-style="italic" style:font-style-asian="italic"/>
    </style:style>
    <style:style style:name="T1061" style:parent-style-name="預設段落字型" style:family="text">
      <style:text-properties fo:font-style="italic" style:font-style-asian="italic"/>
    </style:style>
    <style:style style:name="P1062" style:parent-style-name="國中題目" style:family="paragraph"/>
    <style:style style:name="T1063" style:parent-style-name="預設段落字型" style:family="text">
      <style:text-properties style:font-name="標楷體" style:font-name-asian="標楷體"/>
    </style:style>
    <style:style style:name="T1064" style:parent-style-name="預設段落字型" style:family="text">
      <style:text-properties style:font-style-complex="italic"/>
    </style:style>
    <style:style style:name="T1065" style:parent-style-name="預設段落字型" style:family="text">
      <style:text-properties fo:font-style="italic" style:font-style-asian="italic"/>
    </style:style>
    <style:style style:name="T1066" style:parent-style-name="預設段落字型" style:family="text">
      <style:text-properties fo:font-style="italic" style:font-style-asian="italic"/>
    </style:style>
    <style:style style:name="T1067" style:parent-style-name="預設段落字型" style:family="text">
      <style:text-properties fo:font-style="italic" style:font-style-asian="italic"/>
    </style:style>
    <style:style style:name="T1068" style:parent-style-name="預設段落字型" style:family="text">
      <style:text-properties fo:font-style="italic" style:font-style-asian="italic" style:font-style-complex="italic"/>
    </style:style>
    <style:style style:name="P1069" style:parent-style-name="國中題目" style:family="paragraph"/>
    <style:style style:name="T1070" style:parent-style-name="預設段落字型" style:family="text">
      <style:text-properties style:font-name="標楷體" style:font-name-asian="標楷體"/>
    </style:style>
    <style:style style:name="T107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072" style:parent-style-name="預設段落字型" style:family="text">
      <style:text-properties fo:font-style="italic" style:font-style-asian="italic"/>
    </style:style>
    <style:style style:name="T1073" style:parent-style-name="預設段落字型" style:family="text">
      <style:text-properties fo:font-style="italic" style:font-style-asian="italic"/>
    </style:style>
    <style:style style:name="T1074" style:parent-style-name="預設段落字型" style:family="text">
      <style:text-properties fo:font-style="italic" style:font-style-asian="italic" style:font-style-complex="italic"/>
    </style:style>
    <style:style style:name="T1075" style:parent-style-name="預設段落字型" style:family="text">
      <style:text-properties style:font-style-complex="italic"/>
    </style:style>
    <style:style style:name="T1076" style:parent-style-name="預設段落字型" style:family="text">
      <style:text-properties style:font-style-complex="italic"/>
    </style:style>
    <style:style style:name="T1077" style:parent-style-name="預設段落字型" style:family="text">
      <style:text-properties style:font-style-complex="italic"/>
    </style:style>
    <style:style style:name="T1078" style:parent-style-name="預設段落字型" style:family="text">
      <style:text-properties fo:font-style="italic" style:font-style-asian="italic" style:font-style-complex="italic"/>
    </style:style>
    <style:style style:name="T1079" style:parent-style-name="預設段落字型" style:family="text">
      <style:text-properties fo:font-style="italic" style:font-style-asian="italic" style:font-style-complex="italic"/>
    </style:style>
    <style:style style:name="T1080" style:parent-style-name="預設段落字型" style:family="text">
      <style:text-properties style:font-style-complex="italic"/>
    </style:style>
    <style:style style:name="T1081" style:parent-style-name="預設段落字型" style:family="text">
      <style:text-properties style:font-style-complex="italic"/>
    </style:style>
    <style:style style:name="T1082" style:parent-style-name="預設段落字型" style:family="text">
      <style:text-properties style:font-style-complex="italic"/>
    </style:style>
    <style:style style:name="T1083" style:parent-style-name="預設段落字型" style:family="text">
      <style:text-properties fo:font-style="italic" style:font-style-asian="italic" style:font-style-complex="italic"/>
    </style:style>
    <style:style style:name="T1084" style:parent-style-name="預設段落字型" style:family="text">
      <style:text-properties fo:font-style="italic" style:font-style-asian="italic" style:font-style-complex="italic"/>
    </style:style>
    <style:style style:name="T1085" style:parent-style-name="預設段落字型" style:family="text">
      <style:text-properties style:font-style-complex="italic"/>
    </style:style>
    <style:style style:name="T1086" style:parent-style-name="預設段落字型" style:family="text">
      <style:text-properties style:font-style-complex="italic"/>
    </style:style>
    <style:style style:name="T1087" style:parent-style-name="預設段落字型" style:family="text">
      <style:text-properties fo:font-style="italic" style:font-style-asian="italic" style:font-style-complex="italic"/>
    </style:style>
    <style:style style:name="T1088" style:parent-style-name="預設段落字型" style:family="text">
      <style:text-properties style:font-style-complex="italic"/>
    </style:style>
    <style:style style:name="T1089" style:parent-style-name="預設段落字型" style:family="text">
      <style:text-properties style:font-style-complex="italic"/>
    </style:style>
    <style:style style:name="T1090" style:parent-style-name="預設段落字型" style:family="text">
      <style:text-properties fo:font-style="italic" style:font-style-asian="italic" style:font-style-complex="italic"/>
    </style:style>
    <style:style style:name="P1091" style:parent-style-name="國中題目" style:family="paragraph"/>
    <style:style style:name="T1092" style:parent-style-name="預設段落字型" style:family="text">
      <style:text-properties style:font-name="標楷體" style:font-name-asian="標楷體"/>
    </style:style>
    <style:style style:name="P1093" style:parent-style-name="國中題目" style:family="paragraph"/>
    <style:style style:name="T1094" style:parent-style-name="預設段落字型" style:family="text">
      <style:text-properties style:font-name="標楷體" style:font-name-asian="標楷體"/>
    </style:style>
    <style:style style:name="T1095" style:parent-style-name="預設段落字型" style:family="text">
      <style:text-properties fo:font-style="italic" style:font-style-asian="italic"/>
    </style:style>
    <style:style style:name="T1096" style:parent-style-name="預設段落字型" style:family="text">
      <style:text-properties fo:font-style="italic" style:font-style-asian="italic"/>
    </style:style>
    <style:style style:name="T1097" style:parent-style-name="預設段落字型" style:family="text">
      <style:text-properties fo:font-style="italic" style:font-style-asian="italic"/>
    </style:style>
    <style:style style:name="T1098" style:parent-style-name="預設段落字型" style:family="text">
      <style:text-properties fo:font-style="italic" style:font-style-asian="italic"/>
    </style:style>
    <style:style style:name="T1099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100" style:parent-style-name="預設段落字型" style:family="text">
      <style:text-properties fo:font-style="italic" style:font-style-asian="italic"/>
    </style:style>
    <style:style style:name="T1101" style:parent-style-name="預設段落字型" style:family="text">
      <style:text-properties fo:font-style="italic" style:font-style-asian="italic"/>
    </style:style>
    <style:style style:name="T1102" style:parent-style-name="預設段落字型" style:family="text">
      <style:text-properties fo:font-style="italic" style:font-style-asian="italic"/>
    </style:style>
    <style:style style:name="T1103" style:parent-style-name="預設段落字型" style:family="text">
      <style:text-properties fo:font-style="italic" style:font-style-asian="italic"/>
    </style:style>
    <style:style style:name="T1104" style:parent-style-name="預設段落字型" style:family="text">
      <style:text-properties fo:font-style="italic" style:font-style-asian="italic"/>
    </style:style>
    <style:style style:name="T1105" style:parent-style-name="預設段落字型" style:family="text">
      <style:text-properties fo:font-style="italic" style:font-style-asian="italic"/>
    </style:style>
    <style:style style:name="P1106" style:parent-style-name="國中題目" style:family="paragraph"/>
    <style:style style:name="T1107" style:parent-style-name="預設段落字型" style:family="text">
      <style:text-properties style:font-name="標楷體" style:font-name-asian="標楷體"/>
    </style:style>
    <style:style style:name="P1108" style:parent-style-name="國中題目" style:family="paragraph"/>
    <style:style style:name="T1109" style:parent-style-name="預設段落字型" style:family="text">
      <style:text-properties style:font-name="標楷體" style:font-name-asian="標楷體"/>
    </style:style>
    <style:style style:name="T1110" style:parent-style-name="預設段落字型" style:family="text">
      <style:text-properties fo:font-style="italic" style:font-style-asian="italic"/>
    </style:style>
    <style:style style:name="T1111" style:parent-style-name="預設段落字型" style:family="text">
      <style:text-properties fo:font-style="italic" style:font-style-asian="italic"/>
    </style:style>
    <style:style style:name="T1112" style:parent-style-name="預設段落字型" style:family="text">
      <style:text-properties fo:font-style="italic" style:font-style-asian="italic" style:font-style-complex="italic"/>
    </style:style>
    <style:style style:name="T1113" style:parent-style-name="預設段落字型" style:family="text">
      <style:text-properties style:font-style-complex="italic"/>
    </style:style>
    <style:style style:name="T1114" style:parent-style-name="預設段落字型" style:family="text">
      <style:text-properties style:font-style-complex="italic"/>
    </style:style>
    <style:style style:name="T1115" style:parent-style-name="預設段落字型" style:family="text">
      <style:text-properties style:font-style-complex="italic"/>
    </style:style>
    <style:style style:name="T1116" style:parent-style-name="預設段落字型" style:family="text">
      <style:text-properties fo:font-style="italic" style:font-style-asian="italic" style:font-style-complex="italic"/>
    </style:style>
    <style:style style:name="T1117" style:parent-style-name="預設段落字型" style:family="text">
      <style:text-properties fo:font-style="italic" style:font-style-asian="italic" style:font-style-complex="italic"/>
    </style:style>
    <style:style style:name="T1118" style:parent-style-name="預設段落字型" style:family="text">
      <style:text-properties style:font-style-complex="italic"/>
    </style:style>
    <style:style style:name="T1119" style:parent-style-name="預設段落字型" style:family="text">
      <style:text-properties style:font-style-complex="italic"/>
    </style:style>
    <style:style style:name="T1120" style:parent-style-name="預設段落字型" style:family="text">
      <style:text-properties style:font-style-complex="italic"/>
    </style:style>
    <style:style style:name="T1121" style:parent-style-name="預設段落字型" style:family="text">
      <style:text-properties fo:font-style="italic" style:font-style-asian="italic" style:font-style-complex="italic"/>
    </style:style>
    <style:style style:name="T1122" style:parent-style-name="預設段落字型" style:family="text">
      <style:text-properties fo:font-style="italic" style:font-style-asian="italic" style:font-style-complex="italic"/>
    </style:style>
    <style:style style:name="T1123" style:parent-style-name="預設段落字型" style:family="text">
      <style:text-properties style:font-style-complex="italic"/>
    </style:style>
    <style:style style:name="T1124" style:parent-style-name="預設段落字型" style:family="text">
      <style:text-properties style:font-style-complex="italic"/>
    </style:style>
    <style:style style:name="T1125" style:parent-style-name="預設段落字型" style:family="text">
      <style:text-properties fo:font-style="italic" style:font-style-asian="italic" style:font-style-complex="italic"/>
    </style:style>
    <style:style style:name="T1126" style:parent-style-name="預設段落字型" style:family="text">
      <style:text-properties style:font-style-complex="italic"/>
    </style:style>
    <style:style style:name="T1127" style:parent-style-name="預設段落字型" style:family="text">
      <style:text-properties style:font-style-complex="italic"/>
    </style:style>
    <style:style style:name="T1128" style:parent-style-name="預設段落字型" style:family="text">
      <style:text-properties fo:font-style="italic" style:font-style-asian="italic" style:font-style-complex="italic"/>
    </style:style>
    <style:style style:name="P1129" style:parent-style-name="國中題目" style:family="paragraph"/>
    <style:style style:name="T1130" style:parent-style-name="預設段落字型" style:family="text">
      <style:text-properties style:font-name="標楷體" style:font-name-asian="標楷體"/>
    </style:style>
    <style:style style:name="P1131" style:parent-style-name="國中題目" style:family="paragraph"/>
    <style:style style:name="T1132" style:parent-style-name="預設段落字型" style:family="text">
      <style:text-properties style:font-name="標楷體" style:font-name-asian="標楷體"/>
    </style:style>
    <style:style style:name="T1133" style:parent-style-name="預設段落字型" style:family="text">
      <style:text-properties fo:font-style="italic" style:font-style-asian="italic"/>
    </style:style>
    <style:style style:name="T1134" style:parent-style-name="預設段落字型" style:family="text">
      <style:text-properties fo:font-style="italic" style:font-style-asian="italic"/>
    </style:style>
    <style:style style:name="T1135" style:parent-style-name="預設段落字型" style:family="text">
      <style:text-properties fo:font-style="italic" style:font-style-asian="italic"/>
    </style:style>
    <style:style style:name="T1136" style:parent-style-name="預設段落字型" style:family="text">
      <style:text-properties fo:font-style="italic" style:font-style-asian="italic"/>
    </style:style>
    <style:style style:name="T1137" style:parent-style-name="預設段落字型" style:family="text">
      <style:text-properties fo:font-style="italic" style:font-style-asian="italic"/>
    </style:style>
    <style:style style:name="T1138" style:parent-style-name="預設段落字型" style:family="text">
      <style:text-properties fo:font-style="italic" style:font-style-asian="italic"/>
    </style:style>
    <style:style style:name="T1139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140" style:parent-style-name="預設段落字型" style:family="text">
      <style:text-properties fo:font-style="italic" style:font-style-asian="italic"/>
    </style:style>
    <style:style style:name="T1141" style:parent-style-name="預設段落字型" style:family="text">
      <style:text-properties fo:font-style="italic" style:font-style-asian="italic"/>
    </style:style>
    <style:style style:name="T1142" style:parent-style-name="預設段落字型" style:family="text">
      <style:text-properties fo:font-style="italic" style:font-style-asian="italic"/>
    </style:style>
    <style:style style:name="T1143" style:parent-style-name="預設段落字型" style:family="text">
      <style:text-properties fo:font-style="italic" style:font-style-asian="italic"/>
    </style:style>
    <style:style style:name="T1144" style:parent-style-name="預設段落字型" style:family="text">
      <style:text-properties fo:font-style="italic" style:font-style-asian="italic"/>
    </style:style>
    <style:style style:name="T1145" style:parent-style-name="預設段落字型" style:family="text">
      <style:text-properties fo:font-style="italic" style:font-style-asian="italic"/>
    </style:style>
    <style:style style:name="T1146" style:parent-style-name="預設段落字型" style:family="text">
      <style:text-properties fo:font-style="italic" style:font-style-asian="italic"/>
    </style:style>
    <style:style style:name="T1147" style:parent-style-name="預設段落字型" style:family="text">
      <style:text-properties fo:font-style="italic" style:font-style-asian="italic"/>
    </style:style>
    <style:style style:name="T1148" style:parent-style-name="預設段落字型" style:family="text">
      <style:text-properties fo:font-style="italic" style:font-style-asian="italic"/>
    </style:style>
    <style:style style:name="T1149" style:parent-style-name="預設段落字型" style:family="text">
      <style:text-properties fo:font-style="italic" style:font-style-asian="italic"/>
    </style:style>
    <style:style style:name="T1150" style:parent-style-name="預設段落字型" style:family="text">
      <style:text-properties fo:font-style="italic" style:font-style-asian="italic"/>
    </style:style>
    <style:style style:name="T1151" style:parent-style-name="預設段落字型" style:family="text">
      <style:text-properties fo:font-style="italic" style:font-style-asian="italic"/>
    </style:style>
    <style:style style:name="P1152" style:parent-style-name="國中題目" style:family="paragraph"/>
    <style:style style:name="T1153" style:parent-style-name="預設段落字型" style:family="text">
      <style:text-properties style:font-name="標楷體" style:font-name-asian="標楷體"/>
    </style:style>
    <style:style style:name="T1154" style:parent-style-name="預設段落字型" style:family="text">
      <style:text-properties fo:font-style="italic" style:font-style-asian="italic"/>
    </style:style>
    <style:style style:name="T1155" style:parent-style-name="預設段落字型" style:family="text">
      <style:text-properties fo:font-style="italic" style:font-style-asian="italic"/>
    </style:style>
    <style:style style:name="P1156" style:parent-style-name="國中題目" style:family="paragraph"/>
    <style:style style:name="T1157" style:parent-style-name="預設段落字型" style:family="text">
      <style:text-properties style:font-name="標楷體" style:font-name-asian="標楷體"/>
    </style:style>
    <style:style style:name="P1158" style:parent-style-name="國中題目" style:family="paragraph"/>
    <style:style style:name="T1159" style:parent-style-name="預設段落字型" style:family="text">
      <style:text-properties style:font-name="標楷體" style:font-name-asian="標楷體"/>
    </style:style>
    <style:style style:name="T1160" style:parent-style-name="預設段落字型" style:family="text">
      <style:text-properties fo:font-style="italic" style:font-style-asian="italic"/>
    </style:style>
    <style:style style:name="T1161" style:parent-style-name="預設段落字型" style:family="text">
      <style:text-properties fo:font-style="italic" style:font-style-asian="italic"/>
    </style:style>
    <style:style style:name="T1162" style:parent-style-name="預設段落字型" style:family="text">
      <style:text-properties fo:font-style="italic" style:font-style-asian="italic"/>
    </style:style>
    <style:style style:name="T1163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164" style:parent-style-name="預設段落字型" style:family="text">
      <style:text-properties fo:font-style="italic" style:font-style-asian="italic"/>
    </style:style>
    <style:style style:name="T1165" style:parent-style-name="預設段落字型" style:family="text">
      <style:text-properties fo:font-style="italic" style:font-style-asian="italic"/>
    </style:style>
    <style:style style:name="T1166" style:parent-style-name="預設段落字型" style:family="text">
      <style:text-properties fo:font-style="italic" style:font-style-asian="italic"/>
    </style:style>
    <style:style style:name="T1167" style:parent-style-name="預設段落字型" style:family="text">
      <style:text-properties fo:font-style="italic" style:font-style-asian="italic"/>
    </style:style>
    <style:style style:name="T1168" style:parent-style-name="預設段落字型" style:family="text">
      <style:text-properties fo:font-style="italic" style:font-style-asian="italic"/>
    </style:style>
    <style:style style:name="T1169" style:parent-style-name="預設段落字型" style:family="text">
      <style:text-properties fo:font-style="italic" style:font-style-asian="italic"/>
    </style:style>
    <style:style style:name="T1170" style:parent-style-name="預設段落字型" style:family="text">
      <style:text-properties fo:font-style="italic" style:font-style-asian="italic"/>
    </style:style>
    <style:style style:name="T1171" style:parent-style-name="預設段落字型" style:family="text">
      <style:text-properties fo:font-style="italic" style:font-style-asian="italic"/>
    </style:style>
    <style:style style:name="T1172" style:parent-style-name="預設段落字型" style:family="text">
      <style:text-properties fo:font-style="italic" style:font-style-asian="italic"/>
    </style:style>
    <style:style style:name="T1173" style:parent-style-name="預設段落字型" style:family="text">
      <style:text-properties fo:font-style="italic" style:font-style-asian="italic"/>
    </style:style>
    <style:style style:name="P1174" style:parent-style-name="國中題目" style:family="paragraph"/>
    <style:style style:name="T1175" style:parent-style-name="預設段落字型" style:family="text">
      <style:text-properties style:font-name="標楷體" style:font-name-asian="標楷體"/>
    </style:style>
    <style:style style:name="T1176" style:parent-style-name="預設段落字型" style:family="text">
      <style:text-properties style:font-weight-complex="bold"/>
    </style:style>
    <style:style style:name="T1177" style:parent-style-name="預設段落字型" style:family="text">
      <style:text-properties style:font-weight-complex="bold"/>
    </style:style>
    <style:style style:name="T1178" style:parent-style-name="預設段落字型" style:family="text">
      <style:text-properties style:font-weight-complex="bold"/>
    </style:style>
    <style:style style:name="T1179" style:parent-style-name="預設段落字型" style:family="text">
      <style:text-properties style:font-weight-complex="bold"/>
    </style:style>
    <style:style style:name="T1180" style:parent-style-name="預設段落字型" style:family="text">
      <style:text-properties style:font-weight-complex="bold"/>
    </style:style>
    <style:style style:name="T1181" style:parent-style-name="預設段落字型" style:family="text">
      <style:text-properties style:font-weight-complex="bold"/>
    </style:style>
    <style:style style:name="T1182" style:parent-style-name="預設段落字型" style:family="text">
      <style:text-properties style:font-weight-complex="bold"/>
    </style:style>
    <style:style style:name="T1183" style:parent-style-name="預設段落字型" style:family="text">
      <style:text-properties style:font-weight-complex="bold"/>
    </style:style>
    <style:style style:name="T1184" style:parent-style-name="預設段落字型" style:family="text">
      <style:text-properties style:font-weight-complex="bold"/>
    </style:style>
    <style:style style:name="T1185" style:parent-style-name="預設段落字型" style:family="text">
      <style:text-properties style:font-weight-complex="bold"/>
    </style:style>
    <style:style style:name="T1186" style:parent-style-name="預設段落字型" style:family="text">
      <style:text-properties style:font-weight-complex="bold" fo:language="pt" fo:country="BR"/>
    </style:style>
    <style:style style:name="T1187" style:parent-style-name="預設段落字型" style:family="text">
      <style:text-properties style:font-weight-complex="bold" fo:language="pt" fo:country="BR"/>
    </style:style>
    <style:style style:name="T1188" style:parent-style-name="預設段落字型" style:family="text">
      <style:text-properties style:font-weight-complex="bold" fo:language="pt" fo:country="BR"/>
    </style:style>
    <style:style style:name="T1189" style:parent-style-name="預設段落字型" style:family="text">
      <style:text-properties style:font-weight-complex="bold"/>
    </style:style>
    <style:style style:name="T1190" style:parent-style-name="預設段落字型" style:family="text">
      <style:text-properties style:font-weight-complex="bold" fo:language="pt" fo:country="BR"/>
    </style:style>
    <style:style style:name="T1191" style:parent-style-name="預設段落字型" style:family="text">
      <style:text-properties style:font-weight-complex="bold" fo:language="pt" fo:country="BR"/>
    </style:style>
    <style:style style:name="T1192" style:parent-style-name="預設段落字型" style:family="text">
      <style:text-properties style:font-weight-complex="bold" fo:language="pt" fo:country="BR"/>
    </style:style>
    <style:style style:name="T1193" style:parent-style-name="預設段落字型" style:family="text">
      <style:text-properties style:font-weight-complex="bold" fo:language="pt" fo:country="BR"/>
    </style:style>
    <style:style style:name="T1194" style:parent-style-name="預設段落字型" style:family="text">
      <style:text-properties style:font-weight-complex="bold" fo:language="pt" fo:country="BR"/>
    </style:style>
    <style:style style:name="T1195" style:parent-style-name="預設段落字型" style:family="text">
      <style:text-properties style:font-weight-complex="bold" fo:language="pt" fo:country="BR"/>
    </style:style>
    <style:style style:name="T1196" style:parent-style-name="預設段落字型" style:family="text">
      <style:text-properties style:font-weight-complex="bold" fo:language="pt" fo:country="BR"/>
    </style:style>
    <style:style style:name="T1197" style:parent-style-name="預設段落字型" style:family="text">
      <style:text-properties style:font-weight-complex="bold"/>
    </style:style>
    <style:style style:name="T1198" style:parent-style-name="預設段落字型" style:family="text">
      <style:text-properties style:font-weight-complex="bold" fo:language="pt" fo:country="BR"/>
    </style:style>
    <style:style style:name="T1199" style:parent-style-name="預設段落字型" style:family="text">
      <style:text-properties style:font-weight-complex="bold" fo:language="pt" fo:country="BR"/>
    </style:style>
    <style:style style:name="T1200" style:parent-style-name="預設段落字型" style:family="text">
      <style:text-properties style:font-weight-complex="bold" fo:language="pt" fo:country="BR"/>
    </style:style>
    <style:style style:name="P1201" style:parent-style-name="國中題目" style:family="paragraph"/>
    <style:style style:name="T1202" style:parent-style-name="預設段落字型" style:family="text">
      <style:text-properties style:font-name="標楷體" style:font-name-asian="標楷體"/>
    </style:style>
    <style:style style:name="T120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20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20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20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207" style:parent-style-name="國中題目" style:family="paragraph"/>
    <style:style style:name="T1208" style:parent-style-name="預設段落字型" style:family="text">
      <style:text-properties style:font-name="標楷體" style:font-name-asian="標楷體"/>
    </style:style>
    <style:style style:name="P1209" style:parent-style-name="國中題目" style:family="paragraph"/>
    <style:style style:name="T1210" style:parent-style-name="預設段落字型" style:family="text">
      <style:text-properties style:font-name="標楷體" style:font-name-asian="標楷體"/>
    </style:style>
    <style:style style:name="T121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212" style:parent-style-name="國中題目" style:family="paragraph"/>
    <style:style style:name="T1213" style:parent-style-name="預設段落字型" style:family="text">
      <style:text-properties style:font-name="標楷體" style:font-name-asian="標楷體"/>
    </style:style>
    <style:style style:name="T1214" style:parent-style-name="預設段落字型" style:family="text">
      <style:text-properties fo:font-style="italic" style:font-style-asian="italic"/>
    </style:style>
    <style:style style:name="T1215" style:parent-style-name="預設段落字型" style:family="text">
      <style:text-properties fo:font-style="italic" style:font-style-asian="italic"/>
    </style:style>
    <style:style style:name="T1216" style:parent-style-name="預設段落字型" style:family="text">
      <style:text-properties fo:font-style="italic" style:font-style-asian="italic"/>
    </style:style>
    <style:style style:name="T1217" style:parent-style-name="預設段落字型" style:family="text">
      <style:text-properties fo:font-style="italic" style:font-style-asian="italic"/>
    </style:style>
    <style:style style:name="T1218" style:parent-style-name="預設段落字型" style:family="text">
      <style:text-properties fo:font-style="italic" style:font-style-asian="italic"/>
    </style:style>
    <style:style style:name="T1219" style:parent-style-name="預設段落字型" style:family="text">
      <style:text-properties fo:font-style="italic" style:font-style-asian="italic"/>
    </style:style>
    <style:style style:name="T1220" style:parent-style-name="預設段落字型" style:family="text">
      <style:text-properties fo:font-style="italic" style:font-style-asian="italic"/>
    </style:style>
    <style:style style:name="T1221" style:parent-style-name="預設段落字型" style:family="text">
      <style:text-properties fo:font-style="italic" style:font-style-asian="italic"/>
    </style:style>
    <style:style style:name="T1222" style:parent-style-name="預設段落字型" style:family="text">
      <style:text-properties fo:font-style="italic" style:font-style-asian="italic"/>
    </style:style>
    <style:style style:name="P1223" style:parent-style-name="國中題目" style:family="paragraph"/>
    <style:style style:name="T1224" style:parent-style-name="預設段落字型" style:family="text">
      <style:text-properties style:font-name="標楷體" style:font-name-asian="標楷體"/>
    </style:style>
    <style:style style:name="T1225" style:parent-style-name="預設段落字型" style:family="text">
      <style:text-properties fo:font-style="italic" style:font-style-asian="italic"/>
    </style:style>
    <style:style style:name="T1226" style:parent-style-name="預設段落字型" style:family="text">
      <style:text-properties fo:font-style="italic" style:font-style-asian="italic"/>
    </style:style>
    <style:style style:name="T1227" style:parent-style-name="預設段落字型" style:family="text">
      <style:text-properties fo:font-style="italic" style:font-style-asian="italic"/>
    </style:style>
    <style:style style:name="P1228" style:parent-style-name="國中題目" style:family="paragraph"/>
    <style:style style:name="T1229" style:parent-style-name="預設段落字型" style:family="text">
      <style:text-properties style:font-name="標楷體" style:font-name-asian="標楷體"/>
    </style:style>
    <style:style style:name="T123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1231" style:parent-style-name="國中題目" style:family="paragraph"/>
    <style:style style:name="T1232" style:parent-style-name="預設段落字型" style:family="text">
      <style:text-properties style:font-name="標楷體" style:font-name-asian="標楷體"/>
    </style:style>
    <style:style style:name="T1233" style:parent-style-name="預設段落字型" style:family="text">
      <style:text-properties fo:font-style="italic" style:font-style-asian="italic"/>
    </style:style>
    <style:style style:name="T1234" style:parent-style-name="預設段落字型" style:family="text">
      <style:text-properties fo:font-style="italic" style:font-style-asian="italic"/>
    </style:style>
    <style:style style:name="T1235" style:parent-style-name="預設段落字型" style:family="text">
      <style:text-properties fo:font-style="italic" style:font-style-asian="italic"/>
    </style:style>
    <style:style style:name="T1236" style:parent-style-name="預設段落字型" style:family="text">
      <style:text-properties fo:font-style="italic" style:font-style-asian="italic"/>
    </style:style>
    <style:style style:name="P1237" style:parent-style-name="國中題目" style:family="paragraph"/>
    <style:style style:name="T1238" style:parent-style-name="預設段落字型" style:family="text">
      <style:text-properties style:font-name="標楷體" style:font-name-asian="標楷體"/>
    </style:style>
    <style:style style:name="P1239" style:parent-style-name="國中題目" style:family="paragraph"/>
    <style:style style:name="T1240" style:parent-style-name="預設段落字型" style:family="text">
      <style:text-properties style:font-name="標楷體" style:font-name-asian="標楷體"/>
    </style:style>
    <style:style style:name="T1241" style:parent-style-name="預設段落字型" style:family="text">
      <style:text-properties fo:font-style="italic" style:font-style-asian="italic"/>
    </style:style>
    <style:style style:name="T1242" style:parent-style-name="預設段落字型" style:family="text">
      <style:text-properties fo:font-style="italic" style:font-style-asian="italic"/>
    </style:style>
    <style:style style:name="T1243" style:parent-style-name="預設段落字型" style:family="text">
      <style:text-properties fo:font-style="italic" style:font-style-asian="italic"/>
    </style:style>
    <style:style style:name="T1244" style:parent-style-name="預設段落字型" style:family="text">
      <style:text-properties fo:font-style="italic" style:font-style-asian="italic"/>
    </style:style>
    <style:style style:name="T1245" style:parent-style-name="預設段落字型" style:family="text">
      <style:text-properties fo:font-style="italic" style:font-style-asian="italic"/>
    </style:style>
    <style:style style:name="T1246" style:parent-style-name="預設段落字型" style:family="text">
      <style:text-properties fo:font-style="italic" style:font-style-asian="italic"/>
    </style:style>
    <style:style style:name="T1247" style:parent-style-name="預設段落字型" style:family="text">
      <style:text-properties fo:font-style="italic" style:font-style-asian="italic"/>
    </style:style>
    <style:style style:name="T1248" style:parent-style-name="預設段落字型" style:family="text">
      <style:text-properties fo:font-style="italic" style:font-style-asian="italic"/>
    </style:style>
    <style:style style:name="P1249" style:parent-style-name="國中題目" style:family="paragraph"/>
    <style:style style:name="T1250" style:parent-style-name="預設段落字型" style:family="text">
      <style:text-properties style:font-name="標楷體" style:font-name-asian="標楷體"/>
    </style:style>
    <style:style style:name="T1251" style:parent-style-name="預設段落字型" style:family="text">
      <style:text-properties fo:font-style="italic" style:font-style-asian="italic"/>
    </style:style>
    <style:style style:name="T1252" style:parent-style-name="預設段落字型" style:family="text">
      <style:text-properties fo:font-style="italic" style:font-style-asian="italic"/>
    </style:style>
    <style:style style:name="T1253" style:parent-style-name="預設段落字型" style:family="text">
      <style:text-properties fo:font-style="italic" style:font-style-asian="italic"/>
    </style:style>
    <style:style style:name="T1254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255" style:parent-style-name="預設段落字型" style:family="text">
      <style:text-properties fo:font-style="italic" style:font-style-asian="italic"/>
    </style:style>
    <style:style style:name="T1256" style:parent-style-name="預設段落字型" style:family="text">
      <style:text-properties fo:font-style="italic" style:font-style-asian="italic"/>
    </style:style>
    <style:style style:name="T1257" style:parent-style-name="預設段落字型" style:family="text">
      <style:text-properties fo:font-style="italic" style:font-style-asian="italic"/>
    </style:style>
    <style:style style:name="T1258" style:parent-style-name="預設段落字型" style:family="text">
      <style:text-properties fo:font-style="italic" style:font-style-asian="italic"/>
    </style:style>
    <style:style style:name="T1259" style:parent-style-name="預設段落字型" style:family="text">
      <style:text-properties fo:font-style="italic" style:font-style-asian="italic"/>
    </style:style>
    <style:style style:name="T1260" style:parent-style-name="預設段落字型" style:family="text">
      <style:text-properties fo:font-style="italic" style:font-style-asian="italic"/>
    </style:style>
    <style:style style:name="P1261" style:parent-style-name="國中題目" style:family="paragraph"/>
    <style:style style:name="T1262" style:parent-style-name="預設段落字型" style:family="text">
      <style:text-properties style:font-name="標楷體" style:font-name-asian="標楷體"/>
    </style:style>
    <style:style style:name="T1263" style:parent-style-name="預設段落字型" style:family="text">
      <style:text-properties fo:font-style="italic" style:font-style-asian="italic"/>
    </style:style>
    <style:style style:name="T1264" style:parent-style-name="預設段落字型" style:family="text">
      <style:text-properties fo:font-style="italic" style:font-style-asian="italic"/>
    </style:style>
    <style:style style:name="T1265" style:parent-style-name="預設段落字型" style:family="text">
      <style:text-properties fo:font-style="italic" style:font-style-asian="italic"/>
    </style:style>
    <style:style style:name="T1266" style:parent-style-name="預設段落字型" style:family="text">
      <style:text-properties fo:font-style="italic" style:font-style-asian="italic"/>
    </style:style>
    <style:style style:name="T1267" style:parent-style-name="預設段落字型" style:family="text">
      <style:text-properties fo:font-style="italic" style:font-style-asian="italic"/>
    </style:style>
    <style:style style:name="T1268" style:parent-style-name="預設段落字型" style:family="text">
      <style:text-properties fo:font-style="italic" style:font-style-asian="italic"/>
    </style:style>
    <style:style style:name="T1269" style:parent-style-name="預設段落字型" style:family="text">
      <style:text-properties fo:font-style="italic" style:font-style-asian="italic"/>
    </style:style>
    <style:style style:name="T1270" style:parent-style-name="預設段落字型" style:family="text">
      <style:text-properties fo:font-style="italic" style:font-style-asian="italic"/>
    </style:style>
    <style:style style:name="T1271" style:parent-style-name="預設段落字型" style:family="text">
      <style:text-properties fo:font-style="italic" style:font-style-asian="italic"/>
    </style:style>
    <style:style style:name="P1272" style:parent-style-name="國中題目" style:family="paragraph"/>
    <style:style style:name="T1273" style:parent-style-name="預設段落字型" style:family="text">
      <style:text-properties style:font-name="標楷體" style:font-name-asian="標楷體"/>
    </style:style>
    <style:style style:name="T1274" style:parent-style-name="預設段落字型" style:family="text">
      <style:text-properties style:font-style-complex="italic"/>
    </style:style>
    <style:style style:name="T1275" style:parent-style-name="預設段落字型" style:family="text">
      <style:text-properties fo:font-style="italic" style:font-style-asian="italic"/>
    </style:style>
    <style:style style:name="T1276" style:parent-style-name="預設段落字型" style:family="text">
      <style:text-properties style:font-style-complex="italic"/>
    </style:style>
    <style:style style:name="T1277" style:parent-style-name="預設段落字型" style:family="text">
      <style:text-properties style:font-style-complex="italic"/>
    </style:style>
    <style:style style:name="T1278" style:parent-style-name="預設段落字型" style:family="text">
      <style:text-properties fo:font-style="italic" style:font-style-asian="italic"/>
    </style:style>
    <style:style style:name="P1279" style:parent-style-name="國中題目" style:family="paragraph"/>
    <style:style style:name="T1280" style:parent-style-name="預設段落字型" style:family="text">
      <style:text-properties style:font-name="標楷體" style:font-name-asian="標楷體"/>
    </style:style>
    <style:style style:name="T1281" style:parent-style-name="預設段落字型" style:family="text">
      <style:text-properties fo:font-style="italic" style:font-style-asian="italic"/>
    </style:style>
    <style:style style:name="T1282" style:parent-style-name="預設段落字型" style:family="text">
      <style:text-properties fo:font-style="italic" style:font-style-asian="italic"/>
    </style:style>
    <style:style style:name="T1283" style:parent-style-name="預設段落字型" style:family="text">
      <style:text-properties fo:font-style="italic" style:font-style-asian="italic"/>
    </style:style>
    <style:style style:name="T1284" style:parent-style-name="預設段落字型" style:family="text">
      <style:text-properties fo:font-style="italic" style:font-style-asian="italic"/>
    </style:style>
    <style:style style:name="T1285" style:parent-style-name="預設段落字型" style:family="text">
      <style:text-properties fo:font-style="italic" style:font-style-asian="italic"/>
    </style:style>
    <style:style style:name="T1286" style:parent-style-name="預設段落字型" style:family="text">
      <style:text-properties fo:font-style="italic" style:font-style-asian="italic"/>
    </style:style>
    <style:style style:name="P1287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1288" style:parent-style-name="國中題目" style:family="paragraph"/>
    <style:style style:name="T1289" style:parent-style-name="預設段落字型" style:family="text">
      <style:text-properties style:font-name="標楷體" style:font-name-asian="標楷體"/>
    </style:style>
    <style:style style:name="T1290" style:parent-style-name="預設段落字型" style:family="text">
      <style:text-properties fo:font-style="italic" style:font-style-asian="italic"/>
    </style:style>
    <style:style style:name="T1291" style:parent-style-name="預設段落字型" style:family="text">
      <style:text-properties fo:font-style="italic" style:font-style-asian="italic"/>
    </style:style>
    <style:style style:name="T1292" style:parent-style-name="預設段落字型" style:family="text">
      <style:text-properties fo:font-style="italic" style:font-style-asian="italic" style:font-style-complex="italic"/>
    </style:style>
    <style:style style:name="T1293" style:parent-style-name="預設段落字型" style:family="text">
      <style:text-properties style:font-name-complex="DFKaiShuStd-W5"/>
    </style:style>
    <style:style style:name="T1294" style:parent-style-name="預設段落字型" style:family="text">
      <style:text-properties fo:font-style="italic" style:font-style-asian="italic" style:font-style-complex="italic"/>
    </style:style>
    <style:style style:name="P1295" style:parent-style-name="國中題目" style:family="paragraph"/>
    <style:style style:name="T1296" style:parent-style-name="預設段落字型" style:family="text">
      <style:text-properties style:font-name="標楷體" style:font-name-asian="標楷體"/>
    </style:style>
    <style:style style:name="T1297" style:parent-style-name="預設段落字型" style:family="text">
      <style:text-properties fo:font-style="italic" style:font-style-asian="italic"/>
    </style:style>
    <style:style style:name="T1298" style:parent-style-name="預設段落字型" style:family="text">
      <style:text-properties fo:font-style="italic" style:font-style-asian="italic"/>
    </style:style>
    <style:style style:name="T1299" style:parent-style-name="預設段落字型" style:family="text">
      <style:text-properties fo:font-style="italic" style:font-style-asian="italic"/>
    </style:style>
    <style:style style:name="T1300" style:parent-style-name="預設段落字型" style:family="text">
      <style:text-properties fo:font-style="italic" style:font-style-asian="italic"/>
    </style:style>
    <style:style style:name="T1301" style:parent-style-name="預設段落字型" style:family="text">
      <style:text-properties fo:font-style="italic" style:font-style-asian="italic"/>
    </style:style>
    <style:style style:name="T1302" style:parent-style-name="預設段落字型" style:family="text">
      <style:text-properties fo:font-style="italic" style:font-style-asian="italic"/>
    </style:style>
    <style:style style:name="T1303" style:parent-style-name="預設段落字型" style:family="text">
      <style:text-properties fo:font-style="italic" style:font-style-asian="italic"/>
    </style:style>
    <style:style style:name="T1304" style:parent-style-name="預設段落字型" style:family="text">
      <style:text-properties fo:font-style="italic" style:font-style-asian="italic"/>
    </style:style>
    <style:style style:name="T1305" style:parent-style-name="預設段落字型" style:family="text">
      <style:text-properties fo:font-style="italic" style:font-style-asian="italic"/>
    </style:style>
    <style:style style:name="T1306" style:parent-style-name="預設段落字型" style:family="text">
      <style:text-properties fo:font-style="italic" style:font-style-asian="italic"/>
    </style:style>
    <style:style style:name="P1307" style:parent-style-name="國中題目" style:family="paragraph"/>
    <style:style style:name="T1308" style:parent-style-name="預設段落字型" style:family="text">
      <style:text-properties style:font-name="標楷體" style:font-name-asian="標楷體"/>
    </style:style>
    <style:style style:name="T1309" style:parent-style-name="預設段落字型" style:family="text">
      <style:text-properties fo:font-style="italic" style:font-style-asian="italic"/>
    </style:style>
    <style:style style:name="T1310" style:parent-style-name="預設段落字型" style:family="text">
      <style:text-properties fo:font-style="italic" style:font-style-asian="italic"/>
    </style:style>
    <style:style style:name="T1311" style:parent-style-name="預設段落字型" style:family="text">
      <style:text-properties fo:font-style="italic" style:font-style-asian="italic"/>
    </style:style>
    <style:style style:name="T1312" style:parent-style-name="預設段落字型" style:family="text">
      <style:text-properties fo:font-style="italic" style:font-style-asian="italic"/>
    </style:style>
    <style:style style:name="P1313" style:parent-style-name="國中題目" style:family="paragraph"/>
    <style:style style:name="T1314" style:parent-style-name="預設段落字型" style:family="text">
      <style:text-properties style:font-name="標楷體" style:font-name-asian="標楷體"/>
    </style:style>
    <style:style style:name="P1315" style:parent-style-name="國中題目" style:family="paragraph"/>
    <style:style style:name="T1316" style:parent-style-name="預設段落字型" style:family="text">
      <style:text-properties style:font-name="標楷體" style:font-name-asian="標楷體"/>
    </style:style>
    <style:style style:name="T1317" style:parent-style-name="預設段落字型" style:family="text">
      <style:text-properties fo:font-style="italic" style:font-style-asian="italic" style:font-style-complex="italic"/>
    </style:style>
    <style:style style:name="T1318" style:parent-style-name="預設段落字型" style:family="text">
      <style:text-properties style:font-name-complex="DFKaiShuStd-W5"/>
    </style:style>
    <style:style style:name="T1319" style:parent-style-name="預設段落字型" style:family="text">
      <style:text-properties fo:font-style="italic" style:font-style-asian="italic" style:font-style-complex="italic"/>
    </style:style>
    <style:style style:name="T1320" style:parent-style-name="預設段落字型" style:family="text">
      <style:text-properties fo:font-style="italic" style:font-style-asian="italic"/>
    </style:style>
    <style:style style:name="T1321" style:parent-style-name="預設段落字型" style:family="text">
      <style:text-properties fo:font-style="italic" style:font-style-asian="italic"/>
    </style:style>
    <style:style style:name="P1322" style:parent-style-name="國中題目" style:family="paragraph"/>
    <style:style style:name="T1323" style:parent-style-name="預設段落字型" style:family="text">
      <style:text-properties style:font-name="標楷體" style:font-name-asian="標楷體"/>
    </style:style>
    <style:style style:name="T1324" style:parent-style-name="預設段落字型" style:family="text">
      <style:text-properties fo:font-style="italic" style:font-style-asian="italic"/>
    </style:style>
    <style:style style:name="T1325" style:parent-style-name="預設段落字型" style:family="text">
      <style:text-properties fo:font-style="italic" style:font-style-asian="italic"/>
    </style:style>
    <style:style style:name="T1326" style:parent-style-name="預設段落字型" style:family="text">
      <style:text-properties fo:font-style="italic" style:font-style-asian="italic"/>
    </style:style>
    <style:style style:name="T1327" style:parent-style-name="預設段落字型" style:family="text">
      <style:text-properties fo:font-style="italic" style:font-style-asian="italic"/>
    </style:style>
    <style:style style:name="T1328" style:parent-style-name="預設段落字型" style:family="text">
      <style:text-properties fo:font-style="italic" style:font-style-asian="italic"/>
    </style:style>
    <style:style style:name="T1329" style:parent-style-name="預設段落字型" style:family="text">
      <style:text-properties fo:font-style="italic" style:font-style-asian="italic"/>
    </style:style>
    <style:style style:name="T1330" style:parent-style-name="預設段落字型" style:family="text">
      <style:text-properties fo:font-style="italic" style:font-style-asian="italic" style:font-style-complex="italic"/>
    </style:style>
    <style:style style:name="T1331" style:parent-style-name="預設段落字型" style:family="text">
      <style:text-properties fo:font-style="italic" style:font-style-asian="italic" style:font-style-complex="italic"/>
    </style:style>
    <style:style style:name="T1332" style:parent-style-name="預設段落字型" style:family="text">
      <style:text-properties fo:font-style="italic" style:font-style-asian="italic" style:font-style-complex="italic"/>
    </style:style>
    <style:style style:name="T1333" style:parent-style-name="預設段落字型" style:family="text">
      <style:text-properties fo:font-style="italic" style:font-style-asian="italic"/>
    </style:style>
    <style:style style:name="T1334" style:parent-style-name="預設段落字型" style:family="text">
      <style:text-properties fo:font-style="italic" style:font-style-asian="italic"/>
    </style:style>
    <style:style style:name="T1335" style:parent-style-name="預設段落字型" style:family="text">
      <style:text-properties fo:font-style="italic" style:font-style-asian="italic"/>
    </style:style>
    <style:style style:name="T1336" style:parent-style-name="預設段落字型" style:family="text">
      <style:text-properties fo:font-style="italic" style:font-style-asian="italic" style:font-style-complex="italic"/>
    </style:style>
    <style:style style:name="T1337" style:parent-style-name="預設段落字型" style:family="text">
      <style:text-properties fo:font-style="italic" style:font-style-asian="italic"/>
    </style:style>
    <style:style style:name="T1338" style:parent-style-name="預設段落字型" style:family="text">
      <style:text-properties fo:font-style="italic" style:font-style-asian="italic"/>
    </style:style>
    <style:style style:name="P1339" style:parent-style-name="內文" style:family="paragraph">
      <style:paragraph-properties style:snap-to-layout-grid="false"/>
      <style:text-properties style:font-name="新細明體"/>
    </style:style>
    <style:style style:name="P1340" style:parent-style-name="內文" style:family="paragraph">
      <style:paragraph-properties fo:break-before="page" style:snap-to-layout-grid="false" fo:text-align="center"/>
    </style:style>
    <style:style style:name="T13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342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1343" style:parent-style-name="國中題目" style:family="paragraph"/>
    <style:style style:name="T1344" style:parent-style-name="預設段落字型" style:family="text">
      <style:text-properties style:font-name="標楷體" style:font-name-asian="標楷體"/>
    </style:style>
    <style:style style:name="T1345" style:parent-style-name="預設段落字型" style:family="text">
      <style:text-properties fo:font-style="italic" style:font-style-asian="italic"/>
    </style:style>
    <style:style style:name="T1346" style:parent-style-name="預設段落字型" style:family="text">
      <style:text-properties fo:font-style="italic" style:font-style-asian="italic"/>
    </style:style>
    <style:style style:name="T1347" style:parent-style-name="預設段落字型" style:family="text">
      <style:text-properties fo:font-style="italic" style:font-style-asian="italic"/>
    </style:style>
    <style:style style:name="T1348" style:parent-style-name="預設段落字型" style:family="text">
      <style:text-properties style:text-position="super 66.6%"/>
    </style:style>
    <style:style style:name="T1349" style:parent-style-name="預設段落字型" style:family="text">
      <style:text-properties fo:font-style="italic" style:font-style-asian="italic"/>
    </style:style>
    <style:style style:name="T1350" style:parent-style-name="預設段落字型" style:family="text">
      <style:text-properties style:text-position="super 66.6%"/>
    </style:style>
    <style:style style:name="T1351" style:parent-style-name="預設段落字型" style:family="text">
      <style:text-properties fo:font-style="italic" style:font-style-asian="italic"/>
    </style:style>
    <style:style style:name="P1352" style:parent-style-name="國中題目" style:family="paragraph"/>
    <style:style style:name="T1353" style:parent-style-name="預設段落字型" style:family="text">
      <style:text-properties style:font-name="標楷體" style:font-name-asian="標楷體"/>
    </style:style>
    <style:style style:name="T1354" style:parent-style-name="預設段落字型" style:family="text">
      <style:text-properties fo:font-style="italic" style:font-style-asian="italic"/>
    </style:style>
    <style:style style:name="T1355" style:parent-style-name="預設段落字型" style:family="text">
      <style:text-properties fo:font-style="italic" style:font-style-asian="italic"/>
    </style:style>
    <style:style style:name="T1356" style:parent-style-name="預設段落字型" style:family="text">
      <style:text-properties fo:font-style="italic" style:font-style-asian="italic"/>
    </style:style>
    <style:style style:name="T1357" style:parent-style-name="預設段落字型" style:family="text">
      <style:text-properties fo:font-style="italic" style:font-style-asian="italic"/>
    </style:style>
    <style:style style:name="T1358" style:parent-style-name="預設段落字型" style:family="text">
      <style:text-properties fo:font-style="italic" style:font-style-asian="italic"/>
    </style:style>
    <style:style style:name="T1359" style:parent-style-name="預設段落字型" style:family="text">
      <style:text-properties fo:font-style="italic" style:font-style-asian="italic"/>
    </style:style>
    <style:style style:name="T1360" style:parent-style-name="預設段落字型" style:family="text">
      <style:text-properties fo:font-style="italic" style:font-style-asian="italic"/>
    </style:style>
    <style:style style:name="T1361" style:parent-style-name="預設段落字型" style:family="text">
      <style:text-properties fo:font-style="italic" style:font-style-asian="italic"/>
    </style:style>
    <style:style style:name="T1362" style:parent-style-name="預設段落字型" style:family="text">
      <style:text-properties fo:font-style="italic" style:font-style-asian="italic"/>
    </style:style>
    <style:style style:name="P1363" style:parent-style-name="國中題目" style:family="paragraph"/>
    <style:style style:name="T1364" style:parent-style-name="預設段落字型" style:family="text">
      <style:text-properties style:font-name="標楷體" style:font-name-asian="標楷體"/>
    </style:style>
    <style:style style:name="T1365" style:parent-style-name="預設段落字型" style:family="text">
      <style:text-properties fo:font-style="italic" style:font-style-asian="italic"/>
    </style:style>
    <style:style style:name="T1366" style:parent-style-name="預設段落字型" style:family="text">
      <style:text-properties fo:font-style="italic" style:font-style-asian="italic"/>
    </style:style>
    <style:style style:name="T1367" style:parent-style-name="預設段落字型" style:family="text">
      <style:text-properties fo:font-style="italic" style:font-style-asian="italic"/>
    </style:style>
    <style:style style:name="T1368" style:parent-style-name="預設段落字型" style:family="text">
      <style:text-properties fo:font-style="italic" style:font-style-asian="italic"/>
    </style:style>
    <style:style style:name="T1369" style:parent-style-name="預設段落字型" style:family="text">
      <style:text-properties fo:font-style="italic" style:font-style-asian="italic"/>
    </style:style>
    <style:style style:name="T1370" style:parent-style-name="預設段落字型" style:family="text">
      <style:text-properties fo:font-style="italic" style:font-style-asian="italic"/>
    </style:style>
    <style:style style:name="T1371" style:parent-style-name="預設段落字型" style:family="text">
      <style:text-properties fo:font-style="italic" style:font-style-asian="italic"/>
    </style:style>
    <style:style style:name="T1372" style:parent-style-name="預設段落字型" style:family="text">
      <style:text-properties fo:font-style="italic" style:font-style-asian="italic"/>
    </style:style>
    <style:style style:name="T1373" style:parent-style-name="預設段落字型" style:family="text">
      <style:text-properties fo:font-style="italic" style:font-style-asian="italic"/>
    </style:style>
    <style:style style:name="P1374" style:parent-style-name="國中題目" style:family="paragraph"/>
    <style:style style:name="T1375" style:parent-style-name="預設段落字型" style:family="text">
      <style:text-properties style:font-name="標楷體" style:font-name-asian="標楷體"/>
    </style:style>
    <style:style style:name="T137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377" style:parent-style-name="預設段落字型" style:family="text">
      <style:text-properties fo:font-style="italic" style:font-style-asian="italic"/>
    </style:style>
    <style:style style:name="T1378" style:parent-style-name="預設段落字型" style:family="text">
      <style:text-properties fo:font-style="italic" style:font-style-asian="italic"/>
    </style:style>
    <style:style style:name="T1379" style:parent-style-name="預設段落字型" style:family="text">
      <style:text-properties fo:font-style="italic" style:font-style-asian="italic"/>
    </style:style>
    <style:style style:name="T1380" style:parent-style-name="預設段落字型" style:family="text">
      <style:text-properties fo:font-style="italic" style:font-style-asian="italic"/>
    </style:style>
    <style:style style:name="T1381" style:parent-style-name="預設段落字型" style:family="text">
      <style:text-properties fo:font-style="italic" style:font-style-asian="italic" style:font-style-complex="italic"/>
    </style:style>
    <style:style style:name="T1382" style:parent-style-name="預設段落字型" style:family="text">
      <style:text-properties fo:font-style="italic" style:font-style-asian="italic" style:font-style-complex="italic"/>
    </style:style>
    <style:style style:name="T1383" style:parent-style-name="預設段落字型" style:family="text">
      <style:text-properties fo:font-style="italic" style:font-style-asian="italic" style:font-style-complex="italic"/>
    </style:style>
    <style:style style:name="T1384" style:parent-style-name="預設段落字型" style:family="text">
      <style:text-properties fo:font-style="italic" style:font-style-asian="italic" style:font-style-complex="italic"/>
    </style:style>
    <style:style style:name="T1385" style:parent-style-name="預設段落字型" style:family="text">
      <style:text-properties fo:font-style="italic" style:font-style-asian="italic" style:font-style-complex="italic"/>
    </style:style>
    <style:style style:name="T1386" style:parent-style-name="預設段落字型" style:family="text">
      <style:text-properties fo:font-style="italic" style:font-style-asian="italic" style:font-style-complex="italic"/>
    </style:style>
    <style:style style:name="P1387" style:parent-style-name="國中題目" style:family="paragraph"/>
    <style:style style:name="T1388" style:parent-style-name="預設段落字型" style:family="text">
      <style:text-properties style:font-name="標楷體" style:font-name-asian="標楷體"/>
    </style:style>
    <style:style style:name="T1389" style:parent-style-name="預設段落字型" style:family="text">
      <style:text-properties fo:font-style="italic" style:font-style-asian="italic"/>
    </style:style>
    <style:style style:name="T1390" style:parent-style-name="預設段落字型" style:family="text">
      <style:text-properties fo:font-style="italic" style:font-style-asian="italic"/>
    </style:style>
    <style:style style:name="P1391" style:parent-style-name="國中題目" style:family="paragraph"/>
    <style:style style:name="T1392" style:parent-style-name="預設段落字型" style:family="text">
      <style:text-properties style:font-name="標楷體" style:font-name-asian="標楷體"/>
    </style:style>
    <style:style style:name="T1393" style:parent-style-name="預設段落字型" style:family="text">
      <style:text-properties fo:font-style="italic" style:font-style-asian="italic" style:font-style-complex="italic"/>
    </style:style>
    <style:style style:name="T1394" style:parent-style-name="預設段落字型" style:family="text">
      <style:text-properties fo:font-style="italic" style:font-style-asian="italic" style:font-style-complex="italic"/>
    </style:style>
    <style:style style:name="T1395" style:parent-style-name="預設段落字型" style:family="text">
      <style:text-properties fo:font-style="italic" style:font-style-asian="italic" style:font-style-complex="italic"/>
    </style:style>
    <style:style style:name="T1396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397" style:parent-style-name="預設段落字型" style:family="text">
      <style:text-properties fo:font-style="italic" style:font-style-asian="italic" style:font-style-complex="italic"/>
    </style:style>
    <style:style style:name="P1398" style:parent-style-name="國中題目" style:family="paragraph"/>
    <style:style style:name="T1399" style:parent-style-name="預設段落字型" style:family="text">
      <style:text-properties style:font-name="標楷體" style:font-name-asian="標楷體"/>
    </style:style>
    <style:style style:name="T1400" style:parent-style-name="預設段落字型" style:family="text">
      <style:text-properties fo:font-style="italic" style:font-style-asian="italic"/>
    </style:style>
    <style:style style:name="T1401" style:parent-style-name="預設段落字型" style:family="text">
      <style:text-properties fo:font-style="italic" style:font-style-asian="italic"/>
    </style:style>
    <style:style style:name="T1402" style:parent-style-name="預設段落字型" style:family="text">
      <style:text-properties fo:font-style="italic" style:font-style-asian="italic"/>
    </style:style>
    <style:style style:name="T1403" style:parent-style-name="預設段落字型" style:family="text">
      <style:text-properties fo:font-style="italic" style:font-style-asian="italic"/>
    </style:style>
    <style:style style:name="T1404" style:parent-style-name="預設段落字型" style:family="text">
      <style:text-properties fo:font-style="italic" style:font-style-asian="italic"/>
    </style:style>
    <style:style style:name="T1405" style:parent-style-name="預設段落字型" style:family="text">
      <style:text-properties fo:font-style="italic" style:font-style-asian="italic"/>
    </style:style>
    <style:style style:name="T1406" style:parent-style-name="預設段落字型" style:family="text">
      <style:text-properties fo:font-style="italic" style:font-style-asian="italic"/>
    </style:style>
    <style:style style:name="P1407" style:parent-style-name="國中題目" style:family="paragraph"/>
    <style:style style:name="T1408" style:parent-style-name="預設段落字型" style:family="text">
      <style:text-properties style:font-name="標楷體" style:font-name-asian="標楷體"/>
    </style:style>
    <style:style style:name="T140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410" style:parent-style-name="預設段落字型" style:family="text">
      <style:text-properties fo:font-style="italic" style:font-style-asian="italic"/>
    </style:style>
    <style:style style:name="T1411" style:parent-style-name="預設段落字型" style:family="text">
      <style:text-properties fo:font-style="italic" style:font-style-asian="italic"/>
    </style:style>
    <style:style style:name="T1412" style:parent-style-name="預設段落字型" style:family="text">
      <style:text-properties fo:font-style="italic" style:font-style-asian="italic"/>
    </style:style>
    <style:style style:name="T1413" style:parent-style-name="預設段落字型" style:family="text">
      <style:text-properties fo:font-style="italic" style:font-style-asian="italic"/>
    </style:style>
    <style:style style:name="T1414" style:parent-style-name="預設段落字型" style:family="text">
      <style:text-properties fo:font-style="italic" style:font-style-asian="italic" style:font-style-complex="italic"/>
    </style:style>
    <style:style style:name="T1415" style:parent-style-name="預設段落字型" style:family="text">
      <style:text-properties fo:font-style="italic" style:font-style-asian="italic" style:font-style-complex="italic"/>
    </style:style>
    <style:style style:name="T1416" style:parent-style-name="預設段落字型" style:family="text">
      <style:text-properties fo:font-style="italic" style:font-style-asian="italic" style:font-style-complex="italic"/>
    </style:style>
    <style:style style:name="T1417" style:parent-style-name="預設段落字型" style:family="text">
      <style:text-properties fo:font-style="italic" style:font-style-asian="italic" style:font-style-complex="italic"/>
    </style:style>
    <style:style style:name="T1418" style:parent-style-name="預設段落字型" style:family="text">
      <style:text-properties fo:font-style="italic" style:font-style-asian="italic" style:font-style-complex="italic"/>
    </style:style>
    <style:style style:name="T1419" style:parent-style-name="預設段落字型" style:family="text">
      <style:text-properties fo:font-style="italic" style:font-style-asian="italic" style:font-style-complex="italic"/>
    </style:style>
    <style:style style:name="P1420" style:parent-style-name="國中題目" style:family="paragraph"/>
    <style:style style:name="T1421" style:parent-style-name="預設段落字型" style:family="text">
      <style:text-properties style:font-name="標楷體" style:font-name-asian="標楷體"/>
    </style:style>
    <style:style style:name="T1422" style:parent-style-name="預設段落字型" style:family="text">
      <style:text-properties fo:font-style="italic" style:font-style-asian="italic" style:font-style-complex="italic"/>
    </style:style>
    <style:style style:name="T1423" style:parent-style-name="預設段落字型" style:family="text">
      <style:text-properties fo:font-style="italic" style:font-style-asian="italic" style:font-style-complex="italic"/>
    </style:style>
    <style:style style:name="T1424" style:parent-style-name="預設段落字型" style:family="text">
      <style:text-properties fo:font-style="italic" style:font-style-asian="italic" style:font-style-complex="italic"/>
    </style:style>
    <style:style style:name="T1425" style:parent-style-name="預設段落字型" style:family="text">
      <style:text-properties fo:font-style="italic" style:font-style-asian="italic" style:font-style-complex="italic"/>
    </style:style>
    <style:style style:name="T1426" style:parent-style-name="預設段落字型" style:family="text">
      <style:text-properties fo:font-style="italic" style:font-style-asian="italic" style:font-style-complex="italic"/>
    </style:style>
    <style:style style:name="P1427" style:parent-style-name="國中題目" style:family="paragraph"/>
    <style:style style:name="T1428" style:parent-style-name="預設段落字型" style:family="text">
      <style:text-properties style:font-name="標楷體" style:font-name-asian="標楷體"/>
    </style:style>
    <style:style style:name="T1429" style:parent-style-name="預設段落字型" style:family="text">
      <style:text-properties fo:font-style="italic" style:font-style-asian="italic"/>
    </style:style>
    <style:style style:name="T1430" style:parent-style-name="預設段落字型" style:family="text">
      <style:text-properties fo:font-style="italic" style:font-style-asian="italic"/>
    </style:style>
    <style:style style:name="T1431" style:parent-style-name="預設段落字型" style:family="text">
      <style:text-properties fo:font-style="italic" style:font-style-asian="italic"/>
    </style:style>
    <style:style style:name="T1432" style:parent-style-name="預設段落字型" style:family="text">
      <style:text-properties fo:font-style="italic" style:font-style-asian="italic"/>
    </style:style>
    <style:style style:name="P1433" style:parent-style-name="國中題目" style:family="paragraph"/>
    <style:style style:name="T1434" style:parent-style-name="預設段落字型" style:family="text">
      <style:text-properties style:font-name="標楷體" style:font-name-asian="標楷體"/>
    </style:style>
    <style:style style:name="T1435" style:parent-style-name="預設段落字型" style:family="text">
      <style:text-properties fo:font-style="italic" style:font-style-asian="italic" style:font-style-complex="italic"/>
    </style:style>
    <style:style style:name="T1436" style:parent-style-name="預設段落字型" style:family="text">
      <style:text-properties fo:font-style="italic" style:font-style-asian="italic" style:font-style-complex="italic"/>
    </style:style>
    <style:style style:name="T1437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438" style:parent-style-name="預設段落字型" style:family="text">
      <style:text-properties fo:font-style="italic" style:font-style-asian="italic" style:font-style-complex="italic"/>
    </style:style>
    <style:style style:name="T1439" style:parent-style-name="預設段落字型" style:family="text">
      <style:text-properties fo:font-style="italic" style:font-style-asian="italic" style:font-style-complex="italic"/>
    </style:style>
    <style:style style:name="T1440" style:parent-style-name="預設段落字型" style:family="text">
      <style:text-properties fo:font-style="italic" style:font-style-asian="italic" style:font-style-complex="italic"/>
    </style:style>
    <style:style style:name="T1441" style:parent-style-name="預設段落字型" style:family="text">
      <style:text-properties fo:font-style="italic" style:font-style-asian="italic" style:font-style-complex="italic"/>
    </style:style>
    <style:style style:name="T1442" style:parent-style-name="預設段落字型" style:family="text">
      <style:text-properties style:text-position="super 66.6%"/>
    </style:style>
    <style:style style:name="T1443" style:parent-style-name="預設段落字型" style:family="text">
      <style:text-properties fo:font-style="italic" style:font-style-asian="italic" style:font-style-complex="italic"/>
    </style:style>
    <style:style style:name="T1444" style:parent-style-name="預設段落字型" style:family="text">
      <style:text-properties fo:font-style="italic" style:font-style-asian="italic" style:font-style-complex="italic"/>
    </style:style>
    <style:style style:name="T1445" style:parent-style-name="預設段落字型" style:family="text">
      <style:text-properties fo:font-style="italic" style:font-style-asian="italic" style:font-style-complex="italic"/>
    </style:style>
    <style:style style:name="P1446" style:parent-style-name="國中題目" style:family="paragraph"/>
    <style:style style:name="T1447" style:parent-style-name="預設段落字型" style:family="text">
      <style:text-properties style:font-name="標楷體" style:font-name-asian="標楷體"/>
    </style:style>
    <style:style style:name="T1448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449" style:parent-style-name="預設段落字型" style:family="text">
      <style:text-properties fo:font-style="italic" style:font-style-asian="italic" style:font-style-complex="italic"/>
    </style:style>
    <style:style style:name="T1450" style:parent-style-name="預設段落字型" style:family="text">
      <style:text-properties fo:font-style="italic" style:font-style-asian="italic" style:font-style-complex="italic"/>
    </style:style>
    <style:style style:name="T1451" style:parent-style-name="預設段落字型" style:family="text">
      <style:text-properties fo:font-size="11pt" style:font-size-asian="11pt"/>
    </style:style>
    <style:style style:name="T1452" style:parent-style-name="預設段落字型" style:family="text">
      <style:text-properties fo:font-size="11pt" style:font-size-asian="11pt"/>
    </style:style>
    <style:style style:name="T1453" style:parent-style-name="預設段落字型" style:family="text">
      <style:text-properties fo:font-style="italic" style:font-style-asian="italic" style:font-style-complex="italic"/>
    </style:style>
    <style:style style:name="T1454" style:parent-style-name="預設段落字型" style:family="text">
      <style:text-properties fo:font-style="italic" style:font-style-asian="italic" style:font-style-complex="italic"/>
    </style:style>
    <style:style style:name="T1455" style:parent-style-name="預設段落字型" style:family="text">
      <style:text-properties fo:font-style="italic" style:font-style-asian="italic" style:font-style-complex="italic"/>
    </style:style>
    <style:style style:name="T1456" style:parent-style-name="預設段落字型" style:family="text">
      <style:text-properties fo:font-style="italic" style:font-style-asian="italic" style:font-style-complex="italic"/>
    </style:style>
    <style:style style:name="T1457" style:parent-style-name="預設段落字型" style:family="text">
      <style:text-properties fo:font-style="italic" style:font-style-asian="italic" style:font-style-complex="italic"/>
    </style:style>
    <style:style style:name="T1458" style:parent-style-name="預設段落字型" style:family="text">
      <style:text-properties fo:font-style="italic" style:font-style-asian="italic" style:font-style-complex="italic"/>
    </style:style>
    <style:style style:name="T1459" style:parent-style-name="預設段落字型" style:family="text">
      <style:text-properties fo:font-style="italic" style:font-style-asian="italic" style:font-style-complex="italic"/>
    </style:style>
    <style:style style:name="T1460" style:parent-style-name="預設段落字型" style:family="text">
      <style:text-properties fo:font-style="italic" style:font-style-asian="italic" style:font-style-complex="italic"/>
    </style:style>
    <style:style style:name="P1461" style:parent-style-name="國中題目" style:family="paragraph"/>
    <style:style style:name="T1462" style:parent-style-name="預設段落字型" style:family="text">
      <style:text-properties style:font-name="標楷體" style:font-name-asian="標楷體"/>
    </style:style>
    <style:style style:name="T1463" style:parent-style-name="預設段落字型" style:family="text">
      <style:text-properties style:font-name-complex="細明體"/>
    </style:style>
    <style:style style:name="T1464" style:parent-style-name="預設段落字型" style:family="text">
      <style:text-properties style:font-name-complex="細明體"/>
    </style:style>
    <style:style style:name="T1465" style:parent-style-name="預設段落字型" style:family="text">
      <style:text-properties style:font-name-complex="細明體"/>
    </style:style>
    <style:style style:name="T1466" style:parent-style-name="預設段落字型" style:family="text">
      <style:text-properties fo:font-style="italic" style:font-style-asian="italic"/>
    </style:style>
    <style:style style:name="T1467" style:parent-style-name="預設段落字型" style:family="text">
      <style:text-properties style:font-name-complex="細明體"/>
    </style:style>
    <style:style style:name="T1468" style:parent-style-name="預設段落字型" style:family="text">
      <style:text-properties fo:font-style="italic" style:font-style-asian="italic"/>
    </style:style>
    <style:style style:name="T1469" style:parent-style-name="預設段落字型" style:family="text">
      <style:text-properties style:font-name-complex="細明體"/>
    </style:style>
    <style:style style:name="T1470" style:parent-style-name="預設段落字型" style:family="text">
      <style:text-properties style:font-name-complex="細明體"/>
    </style:style>
    <style:style style:name="T1471" style:parent-style-name="預設段落字型" style:family="text">
      <style:text-properties fo:font-style="italic" style:font-style-asian="italic"/>
    </style:style>
    <style:style style:name="T1472" style:parent-style-name="預設段落字型" style:family="text">
      <style:text-properties style:font-name-complex="細明體"/>
    </style:style>
    <style:style style:name="T1473" style:parent-style-name="預設段落字型" style:family="text">
      <style:text-properties fo:font-style="italic" style:font-style-asian="italic"/>
    </style:style>
    <style:style style:name="T1474" style:parent-style-name="預設段落字型" style:family="text">
      <style:text-properties style:font-name-complex="細明體"/>
    </style:style>
    <style:style style:name="T1475" style:parent-style-name="預設段落字型" style:family="text">
      <style:text-properties style:font-name-complex="細明體" style:text-position="-100% 100%"/>
    </style:style>
    <style:style style:name="T1476" style:parent-style-name="預設段落字型" style:family="text">
      <style:text-properties fo:font-style="italic" style:font-style-asian="italic"/>
    </style:style>
    <style:style style:name="T1477" style:parent-style-name="預設段落字型" style:family="text">
      <style:text-properties style:font-name-complex="細明體"/>
    </style:style>
    <style:style style:name="T1478" style:parent-style-name="預設段落字型" style:family="text">
      <style:text-properties style:font-name-complex="細明體"/>
    </style:style>
    <style:style style:name="T1479" style:parent-style-name="預設段落字型" style:family="text">
      <style:text-properties style:font-name-complex="細明體" style:text-position="-100% 100%"/>
    </style:style>
    <style:style style:name="P1480" style:parent-style-name="國中題目" style:family="paragraph"/>
    <style:style style:name="T1481" style:parent-style-name="預設段落字型" style:family="text">
      <style:text-properties style:font-name="標楷體" style:font-name-asian="標楷體"/>
    </style:style>
    <style:style style:name="T1482" style:parent-style-name="預設段落字型" style:family="text">
      <style:text-properties fo:font-style="italic" style:font-style-asian="italic"/>
    </style:style>
    <style:style style:name="T1483" style:parent-style-name="預設段落字型" style:family="text">
      <style:text-properties fo:font-style="italic" style:font-style-asian="italic"/>
    </style:style>
    <style:style style:name="T1484" style:parent-style-name="預設段落字型" style:family="text">
      <style:text-properties fo:language="pt" fo:country="BR"/>
    </style:style>
    <style:style style:name="T1485" style:parent-style-name="預設段落字型" style:family="text">
      <style:text-properties fo:language="pt" fo:country="BR"/>
    </style:style>
    <style:style style:name="T1486" style:parent-style-name="預設段落字型" style:family="text">
      <style:text-properties fo:language="pt" fo:country="BR"/>
    </style:style>
    <style:style style:name="T1487" style:parent-style-name="預設段落字型" style:family="text">
      <style:text-properties fo:language="pt" fo:country="BR"/>
    </style:style>
    <style:style style:name="T1488" style:parent-style-name="預設段落字型" style:family="text">
      <style:text-properties fo:language="pt" fo:country="BR"/>
    </style:style>
    <style:style style:name="T1489" style:parent-style-name="預設段落字型" style:family="text">
      <style:text-properties fo:language="pt" fo:country="BR"/>
    </style:style>
    <style:style style:name="T1490" style:parent-style-name="預設段落字型" style:family="text">
      <style:text-properties fo:language="pt" fo:country="BR"/>
    </style:style>
    <style:style style:name="T1491" style:parent-style-name="預設段落字型" style:family="text">
      <style:text-properties fo:language="pt" fo:country="BR"/>
    </style:style>
    <style:style style:name="T1492" style:parent-style-name="預設段落字型" style:family="text">
      <style:text-properties fo:language="pt" fo:country="BR"/>
    </style:style>
    <style:style style:name="T1493" style:parent-style-name="預設段落字型" style:family="text">
      <style:text-properties fo:language="pt" fo:country="BR"/>
    </style:style>
    <style:style style:name="T1494" style:parent-style-name="預設段落字型" style:family="text">
      <style:text-properties fo:language="pt" fo:country="BR"/>
    </style:style>
    <style:style style:name="T1495" style:parent-style-name="預設段落字型" style:family="text">
      <style:text-properties fo:language="pt" fo:country="BR"/>
    </style:style>
    <style:style style:name="T1496" style:parent-style-name="預設段落字型" style:family="text">
      <style:text-properties fo:language="pt" fo:country="BR"/>
    </style:style>
    <style:style style:name="P1497" style:parent-style-name="國中題目" style:family="paragraph"/>
    <style:style style:name="T1498" style:parent-style-name="預設段落字型" style:family="text">
      <style:text-properties style:font-name="標楷體" style:font-name-asian="標楷體"/>
    </style:style>
    <style:style style:name="T149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500" style:parent-style-name="預設段落字型" style:family="text">
      <style:text-properties fo:font-style="italic" style:font-style-asian="italic"/>
    </style:style>
    <style:style style:name="T1501" style:parent-style-name="預設段落字型" style:family="text">
      <style:text-properties fo:font-style="italic" style:font-style-asian="italic"/>
    </style:style>
    <style:style style:name="T1502" style:parent-style-name="預設段落字型" style:family="text">
      <style:text-properties fo:font-style="italic" style:font-style-asian="italic"/>
    </style:style>
    <style:style style:name="T1503" style:parent-style-name="預設段落字型" style:family="text">
      <style:text-properties fo:font-style="italic" style:font-style-asian="italic"/>
    </style:style>
    <style:style style:name="P1504" style:parent-style-name="國中題目" style:family="paragraph"/>
    <style:style style:name="T1505" style:parent-style-name="預設段落字型" style:family="text">
      <style:text-properties style:font-name="標楷體" style:font-name-asian="標楷體"/>
    </style:style>
    <style:style style:name="T1506" style:parent-style-name="預設段落字型" style:family="text">
      <style:text-properties fo:font-style="italic" style:font-style-asian="italic" style:font-style-complex="italic"/>
    </style:style>
    <style:style style:name="T1507" style:parent-style-name="預設段落字型" style:family="text">
      <style:text-properties fo:font-style="italic" style:font-style-asian="italic" style:font-style-complex="italic"/>
    </style:style>
    <style:style style:name="T1508" style:parent-style-name="預設段落字型" style:family="text">
      <style:text-properties fo:font-style="italic" style:font-style-asian="italic" style:font-style-complex="italic"/>
    </style:style>
    <style:style style:name="T1509" style:parent-style-name="預設段落字型" style:family="text">
      <style:text-properties style:text-position="super 66.6%"/>
    </style:style>
    <style:style style:name="T1510" style:parent-style-name="預設段落字型" style:family="text">
      <style:text-properties fo:font-style="italic" style:font-style-asian="italic" style:font-style-complex="italic"/>
    </style:style>
    <style:style style:name="T1511" style:parent-style-name="預設段落字型" style:family="text">
      <style:text-properties fo:font-style="italic" style:font-style-asian="italic" style:font-style-complex="italic"/>
    </style:style>
    <style:style style:name="T1512" style:parent-style-name="預設段落字型" style:family="text">
      <style:text-properties fo:font-style="italic" style:font-style-asian="italic" style:font-style-complex="italic"/>
    </style:style>
    <style:style style:name="P1513" style:parent-style-name="國中題目" style:family="paragraph"/>
    <style:style style:name="T1514" style:parent-style-name="預設段落字型" style:family="text">
      <style:text-properties style:font-name="標楷體" style:font-name-asian="標楷體"/>
    </style:style>
    <style:style style:name="T151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516" style:parent-style-name="預設段落字型" style:family="text">
      <style:text-properties fo:font-style="italic" style:font-style-asian="italic"/>
    </style:style>
    <style:style style:name="T1517" style:parent-style-name="預設段落字型" style:family="text">
      <style:text-properties fo:font-style="italic" style:font-style-asian="italic"/>
    </style:style>
    <style:style style:name="T1518" style:parent-style-name="預設段落字型" style:family="text">
      <style:text-properties fo:font-style="italic" style:font-style-asian="italic"/>
    </style:style>
    <style:style style:name="T1519" style:parent-style-name="預設段落字型" style:family="text">
      <style:text-properties fo:font-style="italic" style:font-style-asian="italic"/>
    </style:style>
    <style:style style:name="T1520" style:parent-style-name="預設段落字型" style:family="text">
      <style:text-properties fo:font-style="italic" style:font-style-asian="italic"/>
    </style:style>
    <style:style style:name="T1521" style:parent-style-name="預設段落字型" style:family="text">
      <style:text-properties fo:font-style="italic" style:font-style-asian="italic"/>
    </style:style>
    <style:style style:name="T1522" style:parent-style-name="預設段落字型" style:family="text">
      <style:text-properties fo:font-style="italic" style:font-style-asian="italic"/>
    </style:style>
    <style:style style:name="T1523" style:parent-style-name="預設段落字型" style:family="text">
      <style:text-properties fo:font-style="italic" style:font-style-asian="italic"/>
    </style:style>
    <style:style style:name="T1524" style:parent-style-name="預設段落字型" style:family="text">
      <style:text-properties fo:font-style="italic" style:font-style-asian="italic"/>
    </style:style>
    <style:style style:name="P1525" style:parent-style-name="國中題目" style:family="paragraph"/>
    <style:style style:name="T1526" style:parent-style-name="預設段落字型" style:family="text">
      <style:text-properties style:font-name="標楷體" style:font-name-asian="標楷體"/>
    </style:style>
    <style:style style:name="T1527" style:parent-style-name="預設段落字型" style:family="text">
      <style:text-properties fo:font-style="italic" style:font-style-asian="italic" style:font-style-complex="italic"/>
    </style:style>
    <style:style style:name="T1528" style:parent-style-name="預設段落字型" style:family="text">
      <style:text-properties fo:font-style="italic" style:font-style-asian="italic" style:font-style-complex="italic"/>
    </style:style>
    <style:style style:name="T1529" style:parent-style-name="預設段落字型" style:family="text">
      <style:text-properties fo:font-style="italic" style:font-style-asian="italic" style:font-style-complex="italic"/>
    </style:style>
    <style:style style:name="T1530" style:parent-style-name="預設段落字型" style:family="text">
      <style:text-properties fo:font-style="italic" style:font-style-asian="italic" style:font-style-complex="italic"/>
    </style:style>
    <style:style style:name="P1531" style:parent-style-name="國中題目" style:family="paragraph"/>
    <style:style style:name="T1532" style:parent-style-name="預設段落字型" style:family="text">
      <style:text-properties style:font-name="標楷體" style:font-name-asian="標楷體"/>
    </style:style>
    <style:style style:name="T1533" style:parent-style-name="預設段落字型" style:family="text">
      <style:text-properties fo:font-style="italic" style:font-style-asian="italic"/>
    </style:style>
    <style:style style:name="T1534" style:parent-style-name="預設段落字型" style:family="text">
      <style:text-properties fo:font-style="italic" style:font-style-asian="italic"/>
    </style:style>
    <style:style style:name="T1535" style:parent-style-name="預設段落字型" style:family="text">
      <style:text-properties fo:font-style="italic" style:font-style-asian="italic" style:font-style-complex="italic"/>
    </style:style>
    <style:style style:name="T1536" style:parent-style-name="預設段落字型" style:family="text">
      <style:text-properties fo:font-style="italic" style:font-style-asian="italic"/>
    </style:style>
    <style:style style:name="T1537" style:parent-style-name="預設段落字型" style:family="text">
      <style:text-properties style:text-position="-100% 100%"/>
    </style:style>
    <style:style style:name="T1538" style:parent-style-name="預設段落字型" style:family="text">
      <style:text-properties fo:font-style="italic" style:font-style-asian="italic" style:font-style-complex="italic"/>
    </style:style>
    <style:style style:name="T1539" style:parent-style-name="預設段落字型" style:family="text">
      <style:text-properties fo:font-style="italic" style:font-style-asian="italic"/>
    </style:style>
    <style:style style:name="T1540" style:parent-style-name="預設段落字型" style:family="text">
      <style:text-properties fo:font-style="italic" style:font-style-asian="italic"/>
    </style:style>
    <style:style style:name="T1541" style:parent-style-name="預設段落字型" style:family="text">
      <style:text-properties style:text-position="super 66.6%"/>
    </style:style>
    <style:style style:name="T1542" style:parent-style-name="預設段落字型" style:family="text">
      <style:text-properties fo:font-style="italic" style:font-style-asian="italic" style:font-style-complex="italic"/>
    </style:style>
    <style:style style:name="T1543" style:parent-style-name="預設段落字型" style:family="text">
      <style:text-properties fo:font-style="italic" style:font-style-asian="italic"/>
    </style:style>
    <style:style style:name="T1544" style:parent-style-name="預設段落字型" style:family="text">
      <style:text-properties style:text-position="-100% 100%"/>
    </style:style>
    <style:style style:name="P1545" style:parent-style-name="國中題目" style:family="paragraph"/>
    <style:style style:name="T1546" style:parent-style-name="預設段落字型" style:family="text">
      <style:text-properties style:font-name="標楷體" style:font-name-asian="標楷體"/>
    </style:style>
    <style:style style:name="T1547" style:parent-style-name="預設段落字型" style:family="text">
      <style:text-properties fo:font-style="italic" style:font-style-asian="italic"/>
    </style:style>
    <style:style style:name="T1548" style:parent-style-name="預設段落字型" style:family="text">
      <style:text-properties fo:font-style="italic" style:font-style-asian="italic"/>
    </style:style>
    <style:style style:name="T1549" style:parent-style-name="預設段落字型" style:family="text">
      <style:text-properties style:text-position="208.3% 100%"/>
    </style:style>
    <style:style style:name="T1550" style:parent-style-name="預設段落字型" style:family="text">
      <style:text-properties style:text-position="208.3% 100%"/>
    </style:style>
    <style:style style:name="T1551" style:parent-style-name="預設段落字型" style:family="text">
      <style:text-properties style:text-position="208.3% 100%"/>
    </style:style>
    <style:style style:name="T1552" style:parent-style-name="預設段落字型" style:family="text">
      <style:text-properties style:text-position="208.3% 100%"/>
    </style:style>
    <style:style style:name="P1553" style:parent-style-name="國中題目" style:family="paragraph"/>
    <style:style style:name="T1554" style:parent-style-name="預設段落字型" style:family="text">
      <style:text-properties style:font-name="標楷體" style:font-name-asian="標楷體"/>
    </style:style>
    <style:style style:name="T1555" style:parent-style-name="預設段落字型" style:family="text">
      <style:text-properties fo:font-style="italic" style:font-style-asian="italic"/>
    </style:style>
    <style:style style:name="T1556" style:parent-style-name="預設段落字型" style:family="text">
      <style:text-properties fo:font-style="italic" style:font-style-asian="italic"/>
    </style:style>
    <style:style style:name="T1557" style:parent-style-name="預設段落字型" style:family="text">
      <style:text-properties fo:font-style="italic" style:font-style-asian="italic"/>
    </style:style>
    <style:style style:name="T1558" style:parent-style-name="預設段落字型" style:family="text">
      <style:text-properties fo:font-style="italic" style:font-style-asian="italic"/>
    </style:style>
    <style:style style:name="P1559" style:parent-style-name="國中題目" style:family="paragraph"/>
    <style:style style:name="T1560" style:parent-style-name="預設段落字型" style:family="text">
      <style:text-properties style:font-name="標楷體" style:font-name-asian="標楷體"/>
    </style:style>
    <style:style style:name="T1561" style:parent-style-name="預設段落字型" style:family="text">
      <style:text-properties fo:font-style="italic" style:font-style-asian="italic" style:font-style-complex="italic"/>
    </style:style>
    <style:style style:name="T1562" style:parent-style-name="預設段落字型" style:family="text">
      <style:text-properties fo:font-style="italic" style:font-style-asian="italic" style:font-style-complex="italic"/>
    </style:style>
    <style:style style:name="T1563" style:parent-style-name="預設段落字型" style:family="text">
      <style:text-properties fo:font-style="italic" style:font-style-asian="italic" style:font-style-complex="italic"/>
    </style:style>
    <style:style style:name="T1564" style:parent-style-name="預設段落字型" style:family="text">
      <style:text-properties fo:font-style="italic" style:font-style-asian="italic"/>
    </style:style>
    <style:style style:name="P1565" style:parent-style-name="國中題目" style:family="paragraph"/>
    <style:style style:name="T1566" style:parent-style-name="預設段落字型" style:family="text">
      <style:text-properties style:font-name="標楷體" style:font-name-asian="標楷體"/>
    </style:style>
    <style:style style:name="T1567" style:parent-style-name="預設段落字型" style:family="text">
      <style:text-properties fo:font-style="italic" style:font-style-asian="italic"/>
    </style:style>
    <style:style style:name="T1568" style:parent-style-name="預設段落字型" style:family="text">
      <style:text-properties fo:font-style="italic" style:font-style-asian="italic"/>
    </style:style>
    <style:style style:name="T1569" style:parent-style-name="預設段落字型" style:family="text">
      <style:text-properties fo:font-style="italic" style:font-style-asian="italic"/>
    </style:style>
    <style:style style:name="T1570" style:parent-style-name="預設段落字型" style:family="text">
      <style:text-properties fo:font-style="italic" style:font-style-asian="italic"/>
    </style:style>
    <style:style style:name="T1571" style:parent-style-name="預設段落字型" style:family="text">
      <style:text-properties fo:font-style="italic" style:font-style-asian="italic"/>
    </style:style>
    <style:style style:name="T1572" style:parent-style-name="預設段落字型" style:family="text">
      <style:text-properties fo:font-style="italic" style:font-style-asian="italic"/>
    </style:style>
    <style:style style:name="T1573" style:parent-style-name="預設段落字型" style:family="text">
      <style:text-properties fo:language="pt" fo:country="BR"/>
    </style:style>
    <style:style style:name="T1574" style:parent-style-name="預設段落字型" style:family="text">
      <style:text-properties fo:language="pt" fo:country="BR"/>
    </style:style>
    <style:style style:name="T1575" style:parent-style-name="預設段落字型" style:family="text">
      <style:text-properties fo:language="pt" fo:country="BR"/>
    </style:style>
    <style:style style:name="T1576" style:parent-style-name="預設段落字型" style:family="text">
      <style:text-properties fo:language="pt" fo:country="BR"/>
    </style:style>
    <style:style style:name="T1577" style:parent-style-name="預設段落字型" style:family="text">
      <style:text-properties fo:language="pt" fo:country="BR"/>
    </style:style>
    <style:style style:name="T1578" style:parent-style-name="預設段落字型" style:family="text">
      <style:text-properties fo:language="pt" fo:country="BR"/>
    </style:style>
    <style:style style:name="T1579" style:parent-style-name="預設段落字型" style:family="text">
      <style:text-properties fo:language="pt" fo:country="BR"/>
    </style:style>
    <style:style style:name="T1580" style:parent-style-name="預設段落字型" style:family="text">
      <style:text-properties fo:language="pt" fo:country="BR"/>
    </style:style>
    <style:style style:name="T1581" style:parent-style-name="預設段落字型" style:family="text">
      <style:text-properties fo:language="pt" fo:country="BR"/>
    </style:style>
    <style:style style:name="T1582" style:parent-style-name="預設段落字型" style:family="text">
      <style:text-properties fo:language="pt" fo:country="BR"/>
    </style:style>
    <style:style style:name="T1583" style:parent-style-name="預設段落字型" style:family="text">
      <style:text-properties fo:language="pt" fo:country="BR"/>
    </style:style>
    <style:style style:name="T1584" style:parent-style-name="預設段落字型" style:family="text">
      <style:text-properties fo:language="pt" fo:country="BR"/>
    </style:style>
    <style:style style:name="T1585" style:parent-style-name="預設段落字型" style:family="text">
      <style:text-properties fo:language="pt" fo:country="BR"/>
    </style:style>
    <style:style style:name="P1586" style:parent-style-name="國中題目" style:family="paragraph"/>
    <style:style style:name="T1587" style:parent-style-name="預設段落字型" style:family="text">
      <style:text-properties style:font-name="標楷體" style:font-name-asian="標楷體"/>
    </style:style>
    <style:style style:name="T1588" style:parent-style-name="預設段落字型" style:family="text">
      <style:text-properties fo:font-style="italic" style:font-style-asian="italic"/>
    </style:style>
    <style:style style:name="T1589" style:parent-style-name="預設段落字型" style:family="text">
      <style:text-properties fo:font-style="italic" style:font-style-asian="italic"/>
    </style:style>
    <style:style style:name="T1590" style:parent-style-name="預設段落字型" style:family="text">
      <style:text-properties fo:font-style="italic" style:font-style-asian="italic"/>
    </style:style>
    <style:style style:name="T1591" style:parent-style-name="預設段落字型" style:family="text">
      <style:text-properties fo:font-style="italic" style:font-style-asian="italic"/>
    </style:style>
    <style:style style:name="T1592" style:parent-style-name="預設段落字型" style:family="text">
      <style:text-properties fo:font-style="italic" style:font-style-asian="italic"/>
    </style:style>
    <style:style style:name="T1593" style:parent-style-name="預設段落字型" style:family="text">
      <style:text-properties fo:font-style="italic" style:font-style-asian="italic"/>
    </style:style>
    <style:style style:name="T1594" style:parent-style-name="預設段落字型" style:family="text">
      <style:text-properties fo:font-style="italic" style:font-style-asian="italic"/>
    </style:style>
    <style:style style:name="T1595" style:parent-style-name="預設段落字型" style:family="text">
      <style:text-properties fo:font-style="italic" style:font-style-asian="italic"/>
    </style:style>
    <style:style style:name="T1596" style:parent-style-name="預設段落字型" style:family="text">
      <style:text-properties fo:font-style="italic" style:font-style-asian="italic"/>
    </style:style>
    <style:style style:name="T1597" style:parent-style-name="預設段落字型" style:family="text">
      <style:text-properties fo:font-style="italic" style:font-style-asian="italic"/>
    </style:style>
    <style:style style:name="T1598" style:parent-style-name="預設段落字型" style:family="text">
      <style:text-properties fo:font-style="italic" style:font-style-asian="italic"/>
    </style:style>
    <style:style style:name="P1599" style:parent-style-name="國中題目" style:family="paragraph"/>
    <style:style style:name="T1600" style:parent-style-name="預設段落字型" style:family="text">
      <style:text-properties style:font-name="標楷體" style:font-name-asian="標楷體"/>
    </style:style>
    <style:style style:name="T1601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602" style:parent-style-name="預設段落字型" style:family="text">
      <style:text-properties fo:font-style="italic" style:font-style-asian="italic"/>
    </style:style>
    <style:style style:name="T1603" style:parent-style-name="預設段落字型" style:family="text">
      <style:text-properties fo:font-style="italic" style:font-style-asian="italic"/>
    </style:style>
    <style:style style:name="T1604" style:parent-style-name="預設段落字型" style:family="text">
      <style:text-properties fo:font-style="italic" style:font-style-asian="italic"/>
    </style:style>
    <style:style style:name="T1605" style:parent-style-name="預設段落字型" style:family="text">
      <style:text-properties fo:font-style="italic" style:font-style-asian="italic"/>
    </style:style>
    <style:style style:name="T1606" style:parent-style-name="預設段落字型" style:family="text">
      <style:text-properties fo:font-style="italic" style:font-style-asian="italic"/>
    </style:style>
    <style:style style:name="T1607" style:parent-style-name="預設段落字型" style:family="text">
      <style:text-properties fo:font-style="italic" style:font-style-asian="italic"/>
    </style:style>
    <style:style style:name="T1608" style:parent-style-name="預設段落字型" style:family="text">
      <style:text-properties fo:font-style="italic" style:font-style-asian="italic"/>
    </style:style>
    <style:style style:name="T1609" style:parent-style-name="預設段落字型" style:family="text">
      <style:text-properties fo:font-style="italic" style:font-style-asian="italic"/>
    </style:style>
    <style:style style:name="T1610" style:parent-style-name="預設段落字型" style:family="text">
      <style:text-properties fo:font-style="italic" style:font-style-asian="italic"/>
    </style:style>
    <style:style style:name="T1611" style:parent-style-name="預設段落字型" style:family="text">
      <style:text-properties fo:font-style="italic" style:font-style-asian="italic"/>
    </style:style>
    <style:style style:name="P1612" style:parent-style-name="國中題目" style:family="paragraph"/>
    <style:style style:name="T1613" style:parent-style-name="預設段落字型" style:family="text">
      <style:text-properties style:font-name="標楷體" style:font-name-asian="標楷體"/>
    </style:style>
    <style:style style:name="T1614" style:parent-style-name="預設段落字型" style:family="text">
      <style:text-properties fo:font-style="italic" style:font-style-asian="italic"/>
    </style:style>
    <style:style style:name="T1615" style:parent-style-name="預設段落字型" style:family="text">
      <style:text-properties fo:font-style="italic" style:font-style-asian="italic"/>
    </style:style>
    <style:style style:name="T1616" style:parent-style-name="預設段落字型" style:family="text">
      <style:text-properties fo:font-style="italic" style:font-style-asian="italic"/>
    </style:style>
    <style:style style:name="T1617" style:parent-style-name="預設段落字型" style:family="text">
      <style:text-properties fo:font-style="italic" style:font-style-asian="italic"/>
    </style:style>
    <style:style style:name="T1618" style:parent-style-name="預設段落字型" style:family="text">
      <style:text-properties fo:font-style="italic" style:font-style-asian="italic"/>
    </style:style>
    <style:style style:name="T1619" style:parent-style-name="預設段落字型" style:family="text">
      <style:text-properties fo:font-style="italic" style:font-style-asian="italic"/>
    </style:style>
    <style:style style:name="T1620" style:parent-style-name="預設段落字型" style:family="text">
      <style:text-properties fo:font-style="italic" style:font-style-asian="italic"/>
    </style:style>
    <style:style style:name="T1621" style:parent-style-name="預設段落字型" style:family="text">
      <style:text-properties fo:font-style="italic" style:font-style-asian="italic"/>
    </style:style>
    <style:style style:name="T1622" style:parent-style-name="預設段落字型" style:family="text">
      <style:text-properties fo:font-style="italic" style:font-style-asian="italic"/>
    </style:style>
    <style:style style:name="T1623" style:parent-style-name="預設段落字型" style:family="text">
      <style:text-properties fo:font-style="italic" style:font-style-asian="italic"/>
    </style:style>
    <style:style style:name="T1624" style:parent-style-name="預設段落字型" style:family="text">
      <style:text-properties fo:font-style="italic" style:font-style-asian="italic"/>
    </style:style>
    <style:style style:name="P1625" style:parent-style-name="國中題目" style:family="paragraph"/>
    <style:style style:name="T1626" style:parent-style-name="預設段落字型" style:family="text">
      <style:text-properties style:font-name="標楷體" style:font-name-asian="標楷體"/>
    </style:style>
    <style:style style:name="T1627" style:parent-style-name="預設段落字型" style:family="text">
      <style:text-properties fo:font-style="italic" style:font-style-asian="italic"/>
    </style:style>
    <style:style style:name="T1628" style:parent-style-name="預設段落字型" style:family="text">
      <style:text-properties fo:font-style="italic" style:font-style-asian="italic"/>
    </style:style>
    <style:style style:name="T1629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630" style:parent-style-name="預設段落字型" style:family="text">
      <style:text-properties style:font-name-complex="細明體"/>
    </style:style>
    <style:style style:name="T1631" style:parent-style-name="預設段落字型" style:family="text">
      <style:text-properties style:font-name-complex="細明體"/>
    </style:style>
    <style:style style:name="T1632" style:parent-style-name="預設段落字型" style:family="text">
      <style:text-properties style:font-name-complex="細明體"/>
    </style:style>
    <style:style style:name="T1633" style:parent-style-name="預設段落字型" style:family="text">
      <style:text-properties style:font-name-complex="細明體"/>
    </style:style>
    <style:style style:name="T1634" style:parent-style-name="預設段落字型" style:family="text">
      <style:text-properties style:font-name-complex="細明體"/>
    </style:style>
    <style:style style:name="T1635" style:parent-style-name="預設段落字型" style:family="text">
      <style:text-properties style:font-name-complex="細明體"/>
    </style:style>
    <style:style style:name="T1636" style:parent-style-name="預設段落字型" style:family="text">
      <style:text-properties fo:font-style="italic" style:font-style-asian="italic"/>
    </style:style>
    <style:style style:name="T1637" style:parent-style-name="預設段落字型" style:family="text">
      <style:text-properties style:font-name-complex="細明體"/>
    </style:style>
    <style:style style:name="T1638" style:parent-style-name="預設段落字型" style:family="text">
      <style:text-properties style:font-name-complex="細明體"/>
    </style:style>
    <style:style style:name="T1639" style:parent-style-name="預設段落字型" style:family="text">
      <style:text-properties style:font-name-complex="細明體"/>
    </style:style>
    <style:style style:name="T1640" style:parent-style-name="預設段落字型" style:family="text">
      <style:text-properties style:font-name-complex="細明體"/>
    </style:style>
    <style:style style:name="T1641" style:parent-style-name="預設段落字型" style:family="text">
      <style:text-properties style:font-name-complex="細明體"/>
    </style:style>
    <style:style style:name="T1642" style:parent-style-name="預設段落字型" style:family="text">
      <style:text-properties style:font-name-complex="細明體"/>
    </style:style>
    <style:style style:name="T1643" style:parent-style-name="預設段落字型" style:family="text">
      <style:text-properties style:font-name-complex="細明體"/>
    </style:style>
    <style:style style:name="T1644" style:parent-style-name="預設段落字型" style:family="text">
      <style:text-properties fo:font-style="italic" style:font-style-asian="italic"/>
    </style:style>
    <style:style style:name="T1645" style:parent-style-name="預設段落字型" style:family="text">
      <style:text-properties style:font-name-complex="細明體"/>
    </style:style>
    <style:style style:name="T1646" style:parent-style-name="預設段落字型" style:family="text">
      <style:text-properties fo:font-style="italic" style:font-style-asian="italic"/>
    </style:style>
    <style:style style:name="T1647" style:parent-style-name="預設段落字型" style:family="text">
      <style:text-properties style:font-name-complex="細明體"/>
    </style:style>
    <style:style style:name="T1648" style:parent-style-name="預設段落字型" style:family="text">
      <style:text-properties style:font-name-complex="細明體"/>
    </style:style>
    <style:style style:name="T1649" style:parent-style-name="預設段落字型" style:family="text">
      <style:text-properties style:font-name-complex="細明體"/>
    </style:style>
    <style:style style:name="T1650" style:parent-style-name="預設段落字型" style:family="text">
      <style:text-properties style:font-name-complex="細明體"/>
    </style:style>
    <style:style style:name="P1651" style:parent-style-name="國中題目" style:family="paragraph"/>
    <style:style style:name="T1652" style:parent-style-name="預設段落字型" style:family="text">
      <style:text-properties style:font-name="標楷體" style:font-name-asian="標楷體"/>
    </style:style>
    <style:style style:name="T1653" style:parent-style-name="預設段落字型" style:family="text">
      <style:text-properties fo:font-style="italic" style:font-style-asian="italic"/>
    </style:style>
    <style:style style:name="T1654" style:parent-style-name="預設段落字型" style:family="text">
      <style:text-properties fo:font-style="italic" style:font-style-asian="italic"/>
    </style:style>
    <style:style style:name="T1655" style:parent-style-name="預設段落字型" style:family="text">
      <style:text-properties fo:font-style="italic" style:font-style-asian="italic"/>
    </style:style>
    <style:style style:name="T1656" style:parent-style-name="預設段落字型" style:family="text">
      <style:text-properties fo:font-style="italic" style:font-style-asian="italic"/>
    </style:style>
    <style:style style:name="P1657" style:parent-style-name="國中題目" style:family="paragraph"/>
    <style:style style:name="T1658" style:parent-style-name="預設段落字型" style:family="text">
      <style:text-properties style:font-name="標楷體" style:font-name-asian="標楷體"/>
    </style:style>
    <style:style style:name="T1659" style:parent-style-name="預設段落字型" style:family="text">
      <style:text-properties fo:font-style="italic" style:font-style-asian="italic" style:font-style-complex="italic"/>
    </style:style>
    <style:style style:name="T1660" style:parent-style-name="預設段落字型" style:family="text">
      <style:text-properties fo:font-style="italic" style:font-style-asian="italic" style:font-style-complex="italic"/>
    </style:style>
    <style:style style:name="T1661" style:parent-style-name="預設段落字型" style:family="text">
      <style:text-properties fo:font-style="italic" style:font-style-asian="italic" style:font-style-complex="italic"/>
    </style:style>
    <style:style style:name="T1662" style:parent-style-name="預設段落字型" style:family="text">
      <style:text-properties fo:font-style="italic" style:font-style-asian="italic" style:font-style-complex="italic"/>
    </style:style>
    <style:style style:name="T1663" style:parent-style-name="預設段落字型" style:family="text">
      <style:text-properties fo:font-style="italic" style:font-style-asian="italic" style:font-style-complex="italic"/>
    </style:style>
    <style:style style:name="T1664" style:parent-style-name="預設段落字型" style:family="text">
      <style:text-properties fo:font-style="italic" style:font-style-asian="italic" style:font-style-complex="italic"/>
    </style:style>
    <style:style style:name="T1665" style:parent-style-name="預設段落字型" style:family="text">
      <style:text-properties fo:font-style="italic" style:font-style-asian="italic" style:font-style-complex="italic"/>
    </style:style>
    <style:style style:name="T1666" style:parent-style-name="預設段落字型" style:family="text">
      <style:text-properties fo:font-style="italic" style:font-style-asian="italic" style:font-style-complex="italic"/>
    </style:style>
    <style:style style:name="T1667" style:parent-style-name="預設段落字型" style:family="text">
      <style:text-properties fo:font-style="italic" style:font-style-asian="italic" style:font-style-complex="italic"/>
    </style:style>
    <style:style style:name="P1668" style:parent-style-name="國中題目" style:family="paragraph"/>
    <style:style style:name="T1669" style:parent-style-name="預設段落字型" style:family="text">
      <style:text-properties style:font-name="標楷體" style:font-name-asian="標楷體"/>
    </style:style>
    <style:style style:name="T1670" style:parent-style-name="預設段落字型" style:family="text">
      <style:text-properties style:font-name-complex="細明體"/>
    </style:style>
    <style:style style:name="T1671" style:parent-style-name="預設段落字型" style:family="text">
      <style:text-properties fo:font-style="italic" style:font-style-asian="italic"/>
    </style:style>
    <style:style style:name="T1672" style:parent-style-name="預設段落字型" style:family="text">
      <style:text-properties style:font-name-complex="細明體"/>
    </style:style>
    <style:style style:name="T1673" style:parent-style-name="預設段落字型" style:family="text">
      <style:text-properties fo:font-style="italic" style:font-style-asian="italic"/>
    </style:style>
    <style:style style:name="T1674" style:parent-style-name="預設段落字型" style:family="text">
      <style:text-properties style:font-name-complex="細明體" fo:font-style="italic" style:font-style-asian="italic"/>
    </style:style>
    <style:style style:name="T1675" style:parent-style-name="預設段落字型" style:family="text">
      <style:text-properties fo:font-style="italic" style:font-style-asian="italic"/>
    </style:style>
    <style:style style:name="T1676" style:parent-style-name="預設段落字型" style:family="text">
      <style:text-properties style:font-name-complex="細明體" fo:font-style="italic" style:font-style-asian="italic"/>
    </style:style>
    <style:style style:name="T1677" style:parent-style-name="預設段落字型" style:family="text">
      <style:text-properties style:font-name-complex="細明體"/>
    </style:style>
    <style:style style:name="T1678" style:parent-style-name="預設段落字型" style:family="text">
      <style:text-properties style:font-name-complex="細明體"/>
    </style:style>
    <style:style style:name="T1679" style:parent-style-name="預設段落字型" style:family="text">
      <style:text-properties style:font-name-complex="細明體"/>
    </style:style>
    <style:style style:name="T1680" style:parent-style-name="預設段落字型" style:family="text">
      <style:text-properties style:font-name-complex="細明體"/>
    </style:style>
    <style:style style:name="T1681" style:parent-style-name="預設段落字型" style:family="text">
      <style:text-properties style:font-name-complex="細明體"/>
    </style:style>
    <style:style style:name="T1682" style:parent-style-name="預設段落字型" style:family="text">
      <style:text-properties style:font-name-complex="細明體"/>
    </style:style>
    <style:style style:name="T1683" style:parent-style-name="預設段落字型" style:family="text">
      <style:text-properties style:font-name-complex="細明體"/>
    </style:style>
    <style:style style:name="T1684" style:parent-style-name="預設段落字型" style:family="text">
      <style:text-properties style:font-name-complex="細明體"/>
    </style:style>
    <style:style style:name="T1685" style:parent-style-name="預設段落字型" style:family="text">
      <style:text-properties style:font-name-complex="細明體"/>
    </style:style>
    <style:style style:name="T1686" style:parent-style-name="預設段落字型" style:family="text">
      <style:text-properties style:font-name-complex="細明體"/>
    </style:style>
    <style:style style:name="T1687" style:parent-style-name="預設段落字型" style:family="text">
      <style:text-properties style:font-name-complex="細明體"/>
    </style:style>
    <style:style style:name="P1688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1689" style:parent-style-name="國中題目" style:family="paragraph"/>
    <style:style style:name="T1690" style:parent-style-name="預設段落字型" style:family="text">
      <style:text-properties style:font-name="標楷體" style:font-name-asian="標楷體"/>
    </style:style>
    <style:style style:name="T1691" style:parent-style-name="預設段落字型" style:family="text">
      <style:text-properties fo:font-style="italic" style:font-style-asian="italic"/>
    </style:style>
    <style:style style:name="T1692" style:parent-style-name="預設段落字型" style:family="text">
      <style:text-properties fo:font-style="italic" style:font-style-asian="italic"/>
    </style:style>
    <style:style style:name="T1693" style:parent-style-name="預設段落字型" style:family="text">
      <style:text-properties fo:font-style="italic" style:font-style-asian="italic"/>
    </style:style>
    <style:style style:name="T1694" style:parent-style-name="預設段落字型" style:family="text">
      <style:text-properties fo:font-style="italic" style:font-style-asian="italic"/>
    </style:style>
    <style:style style:name="P1695" style:parent-style-name="國中題目" style:family="paragraph"/>
    <style:style style:name="T1696" style:parent-style-name="預設段落字型" style:family="text">
      <style:text-properties style:font-name="標楷體" style:font-name-asian="標楷體"/>
    </style:style>
    <style:style style:name="T1697" style:parent-style-name="預設段落字型" style:family="text">
      <style:text-properties style:font-name-complex="Times-Roman"/>
    </style:style>
    <style:style style:name="T1698" style:parent-style-name="預設段落字型" style:family="text">
      <style:text-properties fo:font-style="italic" style:font-style-asian="italic"/>
    </style:style>
    <style:style style:name="T1699" style:parent-style-name="預設段落字型" style:family="text">
      <style:text-properties fo:font-style="italic" style:font-style-asian="italic"/>
    </style:style>
    <style:style style:name="P1700" style:parent-style-name="國中題目" style:family="paragraph"/>
    <style:style style:name="T1701" style:parent-style-name="預設段落字型" style:family="text">
      <style:text-properties style:font-name="標楷體" style:font-name-asian="標楷體"/>
    </style:style>
    <style:style style:name="T1702" style:parent-style-name="預設段落字型" style:family="text">
      <style:text-properties fo:font-style="italic" style:font-style-asian="italic"/>
    </style:style>
    <style:style style:name="T1703" style:parent-style-name="預設段落字型" style:family="text">
      <style:text-properties fo:font-style="italic" style:font-style-asian="italic"/>
    </style:style>
    <style:style style:name="T1704" style:parent-style-name="預設段落字型" style:family="text">
      <style:text-properties fo:font-style="italic" style:font-style-asian="italic"/>
    </style:style>
    <style:style style:name="P1705" style:parent-style-name="國中題目" style:family="paragraph"/>
    <style:style style:name="T1706" style:parent-style-name="預設段落字型" style:family="text">
      <style:text-properties style:font-name="標楷體" style:font-name-asian="標楷體"/>
    </style:style>
    <style:style style:name="T1707" style:parent-style-name="預設段落字型" style:family="text">
      <style:text-properties fo:font-style="italic" style:font-style-asian="italic"/>
    </style:style>
    <style:style style:name="T170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709" style:parent-style-name="預設段落字型" style:family="text">
      <style:text-properties fo:font-style="italic" style:font-style-asian="italic"/>
    </style:style>
    <style:style style:name="P1710" style:parent-style-name="國中題目" style:family="paragraph"/>
    <style:style style:name="T1711" style:parent-style-name="預設段落字型" style:family="text">
      <style:text-properties style:font-name="標楷體" style:font-name-asian="標楷體"/>
    </style:style>
    <style:style style:name="T1712" style:parent-style-name="預設段落字型" style:family="text">
      <style:text-properties fo:font-style="italic" style:font-style-asian="italic"/>
    </style:style>
    <style:style style:name="T1713" style:parent-style-name="預設段落字型" style:family="text">
      <style:text-properties fo:font-style="italic" style:font-style-asian="italic"/>
    </style:style>
    <style:style style:name="T1714" style:parent-style-name="預設段落字型" style:family="text">
      <style:text-properties fo:font-style="italic" style:font-style-asian="italic"/>
    </style:style>
    <style:style style:name="T1715" style:parent-style-name="預設段落字型" style:family="text">
      <style:text-properties fo:font-style="italic" style:font-style-asian="italic"/>
    </style:style>
    <style:style style:name="P1716" style:parent-style-name="國中題目" style:family="paragraph"/>
    <style:style style:name="T1717" style:parent-style-name="預設段落字型" style:family="text">
      <style:text-properties style:font-name="標楷體" style:font-name-asian="標楷體"/>
    </style:style>
    <style:style style:name="T1718" style:parent-style-name="預設段落字型" style:family="text">
      <style:text-properties style:font-style-complex="italic"/>
    </style:style>
    <style:style style:name="T1719" style:parent-style-name="預設段落字型" style:family="text">
      <style:text-properties fo:font-style="italic" style:font-style-asian="italic"/>
    </style:style>
    <style:style style:name="T1720" style:parent-style-name="預設段落字型" style:family="text">
      <style:text-properties fo:font-style="italic" style:font-style-asian="italic"/>
    </style:style>
    <style:style style:name="T1721" style:parent-style-name="預設段落字型" style:family="text">
      <style:text-properties style:font-style-complex="italic"/>
    </style:style>
    <style:style style:name="T1722" style:parent-style-name="預設段落字型" style:family="text">
      <style:text-properties fo:font-style="italic" style:font-style-asian="italic"/>
    </style:style>
    <style:style style:name="T1723" style:parent-style-name="預設段落字型" style:family="text">
      <style:text-properties fo:font-style="italic" style:font-style-asian="italic"/>
    </style:style>
    <style:style style:name="T1724" style:parent-style-name="預設段落字型" style:family="text">
      <style:text-properties fo:font-style="italic" style:font-style-asian="italic"/>
    </style:style>
    <style:style style:name="T1725" style:parent-style-name="預設段落字型" style:family="text">
      <style:text-properties fo:font-style="italic" style:font-style-asian="italic"/>
    </style:style>
    <style:style style:name="T1726" style:parent-style-name="預設段落字型" style:family="text">
      <style:text-properties fo:font-style="italic" style:font-style-asian="italic"/>
    </style:style>
    <style:style style:name="T1727" style:parent-style-name="預設段落字型" style:family="text">
      <style:text-properties fo:font-style="italic" style:font-style-asian="italic"/>
    </style:style>
    <style:style style:name="P1728" style:parent-style-name="國中題目" style:family="paragraph"/>
    <style:style style:name="T1729" style:parent-style-name="預設段落字型" style:family="text">
      <style:text-properties style:font-name="標楷體" style:font-name-asian="標楷體"/>
    </style:style>
    <style:style style:name="T1730" style:parent-style-name="預設段落字型" style:family="text">
      <style:text-properties fo:font-style="italic" style:font-style-asian="italic"/>
    </style:style>
    <style:style style:name="T1731" style:parent-style-name="預設段落字型" style:family="text">
      <style:text-properties fo:font-style="italic" style:font-style-asian="italic"/>
    </style:style>
    <style:style style:name="T1732" style:parent-style-name="預設段落字型" style:family="text">
      <style:text-properties fo:font-style="italic" style:font-style-asian="italic"/>
    </style:style>
    <style:style style:name="T1733" style:parent-style-name="預設段落字型" style:family="text">
      <style:text-properties fo:font-style="italic" style:font-style-asian="italic"/>
    </style:style>
    <style:style style:name="T1734" style:parent-style-name="預設段落字型" style:family="text">
      <style:text-properties fo:font-style="italic" style:font-style-asian="italic"/>
    </style:style>
    <style:style style:name="T1735" style:parent-style-name="預設段落字型" style:family="text">
      <style:text-properties fo:font-style="italic" style:font-style-asian="italic"/>
    </style:style>
    <style:style style:name="P1736" style:parent-style-name="國中題目" style:family="paragraph"/>
    <style:style style:name="T1737" style:parent-style-name="預設段落字型" style:family="text">
      <style:text-properties style:font-name="標楷體" style:font-name-asian="標楷體"/>
    </style:style>
    <style:style style:name="T1738" style:parent-style-name="預設段落字型" style:family="text">
      <style:text-properties style:font-name-complex="Times-Roman"/>
    </style:style>
    <style:style style:name="T1739" style:parent-style-name="預設段落字型" style:family="text">
      <style:text-properties fo:font-style="italic" style:font-style-asian="italic"/>
    </style:style>
    <style:style style:name="T1740" style:parent-style-name="預設段落字型" style:family="text">
      <style:text-properties fo:font-style="italic" style:font-style-asian="italic"/>
    </style:style>
    <style:style style:name="P1741" style:parent-style-name="國中題目" style:family="paragraph"/>
    <style:style style:name="T1742" style:parent-style-name="預設段落字型" style:family="text">
      <style:text-properties style:font-name="標楷體" style:font-name-asian="標楷體"/>
    </style:style>
    <style:style style:name="T174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744" style:parent-style-name="預設段落字型" style:family="text">
      <style:text-properties fo:font-style="italic" style:font-style-asian="italic"/>
    </style:style>
    <style:style style:name="T1745" style:parent-style-name="預設段落字型" style:family="text">
      <style:text-properties fo:font-style="italic" style:font-style-asian="italic"/>
    </style:style>
    <style:style style:name="P1746" style:parent-style-name="國中題目" style:family="paragraph"/>
    <style:style style:name="T1747" style:parent-style-name="預設段落字型" style:family="text">
      <style:text-properties style:font-name="標楷體" style:font-name-asian="標楷體"/>
    </style:style>
    <style:style style:name="T1748" style:parent-style-name="預設段落字型" style:family="text">
      <style:text-properties fo:font-style="italic" style:font-style-asian="italic"/>
    </style:style>
    <style:style style:name="T1749" style:parent-style-name="預設段落字型" style:family="text">
      <style:text-properties fo:font-style="italic" style:font-style-asian="italic"/>
    </style:style>
    <style:style style:name="T1750" style:parent-style-name="預設段落字型" style:family="text">
      <style:text-properties fo:font-style="italic" style:font-style-asian="italic"/>
    </style:style>
    <style:style style:name="T1751" style:parent-style-name="預設段落字型" style:family="text">
      <style:text-properties fo:font-style="italic" style:font-style-asian="italic"/>
    </style:style>
    <style:style style:name="T1752" style:parent-style-name="預設段落字型" style:family="text">
      <style:text-properties fo:font-style="italic" style:font-style-asian="italic"/>
    </style:style>
    <style:style style:name="T1753" style:parent-style-name="預設段落字型" style:family="text">
      <style:text-properties fo:font-style="italic" style:font-style-asian="italic"/>
    </style:style>
    <style:style style:name="T1754" style:parent-style-name="預設段落字型" style:family="text">
      <style:text-properties fo:font-style="italic" style:font-style-asian="italic"/>
    </style:style>
    <style:style style:name="T1755" style:parent-style-name="預設段落字型" style:family="text">
      <style:text-properties fo:font-style="italic" style:font-style-asian="italic"/>
    </style:style>
    <style:style style:name="P1756" style:parent-style-name="國中題目" style:family="paragraph"/>
    <style:style style:name="T1757" style:parent-style-name="預設段落字型" style:family="text">
      <style:text-properties style:font-name="標楷體" style:font-name-asian="標楷體"/>
    </style:style>
    <style:style style:name="T1758" style:parent-style-name="預設段落字型" style:family="text">
      <style:text-properties fo:font-style="italic" style:font-style-asian="italic"/>
    </style:style>
    <style:style style:name="T1759" style:parent-style-name="預設段落字型" style:family="text">
      <style:text-properties fo:font-style="italic" style:font-style-asian="italic"/>
    </style:style>
    <style:style style:name="T1760" style:parent-style-name="預設段落字型" style:family="text">
      <style:text-properties fo:font-style="italic" style:font-style-asian="italic"/>
    </style:style>
    <style:style style:name="T1761" style:parent-style-name="預設段落字型" style:family="text">
      <style:text-properties fo:font-style="italic" style:font-style-asian="italic"/>
    </style:style>
    <style:style style:name="T1762" style:parent-style-name="預設段落字型" style:family="text">
      <style:text-properties fo:font-style="italic" style:font-style-asian="italic"/>
    </style:style>
    <style:style style:name="P1763" style:parent-style-name="國中題目" style:family="paragraph"/>
    <style:style style:name="T1764" style:parent-style-name="預設段落字型" style:family="text">
      <style:text-properties style:font-name="標楷體" style:font-name-asian="標楷體"/>
    </style:style>
    <style:style style:name="P1765" style:parent-style-name="內文" style:family="paragraph">
      <style:paragraph-properties style:snap-to-layout-grid="false"/>
      <style:text-properties style:font-name="新細明體"/>
    </style:style>
    <style:style style:name="P1766" style:parent-style-name="內文" style:family="paragraph">
      <style:paragraph-properties fo:break-before="page" style:snap-to-layout-grid="false" fo:text-align="center"/>
    </style:style>
    <style:style style:name="T176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768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1769" style:parent-style-name="國中題目" style:family="paragraph"/>
    <style:style style:name="T1770" style:parent-style-name="預設段落字型" style:family="text">
      <style:text-properties style:font-name="標楷體" style:font-name-asian="標楷體"/>
    </style:style>
    <style:style style:name="T177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772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1773" style:parent-style-name="國中題目" style:family="paragraph"/>
    <style:style style:name="T1774" style:parent-style-name="預設段落字型" style:family="text">
      <style:text-properties style:font-name="標楷體" style:font-name-asian="標楷體"/>
    </style:style>
    <style:style style:name="T177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776" style:parent-style-name="國中題目" style:family="paragraph"/>
    <style:style style:name="T1777" style:parent-style-name="預設段落字型" style:family="text">
      <style:text-properties style:font-name="標楷體" style:font-name-asian="標楷體"/>
    </style:style>
    <style:style style:name="T1778" style:parent-style-name="預設段落字型" style:family="text">
      <style:text-properties fo:font-style="italic" style:font-style-asian="italic"/>
    </style:style>
    <style:style style:name="T1779" style:parent-style-name="預設段落字型" style:family="text">
      <style:text-properties fo:font-style="italic" style:font-style-asian="italic"/>
    </style:style>
    <style:style style:name="T1780" style:parent-style-name="預設段落字型" style:family="text">
      <style:text-properties fo:font-style="italic" style:font-style-asian="italic"/>
    </style:style>
    <style:style style:name="T1781" style:parent-style-name="預設段落字型" style:family="text">
      <style:text-properties fo:font-style="italic" style:font-style-asian="italic"/>
    </style:style>
    <style:style style:name="T1782" style:parent-style-name="預設段落字型" style:family="text">
      <style:text-properties fo:font-style="italic" style:font-style-asian="italic"/>
    </style:style>
    <style:style style:name="T1783" style:parent-style-name="預設段落字型" style:family="text">
      <style:text-properties fo:font-style="italic" style:font-style-asian="italic"/>
    </style:style>
    <style:style style:name="P1784" style:parent-style-name="國中題目" style:family="paragraph"/>
    <style:style style:name="T1785" style:parent-style-name="預設段落字型" style:family="text">
      <style:text-properties style:font-name="標楷體" style:font-name-asian="標楷體"/>
    </style:style>
    <style:style style:name="T1786" style:parent-style-name="預設段落字型" style:family="text">
      <style:text-properties fo:font-style="italic" style:font-style-asian="italic"/>
    </style:style>
    <style:style style:name="T1787" style:parent-style-name="預設段落字型" style:family="text">
      <style:text-properties fo:font-style="italic" style:font-style-asian="italic"/>
    </style:style>
    <style:style style:name="T1788" style:parent-style-name="預設段落字型" style:family="text">
      <style:text-properties fo:font-style="italic" style:font-style-asian="italic" style:font-style-complex="italic"/>
    </style:style>
    <style:style style:name="T1789" style:parent-style-name="預設段落字型" style:family="text">
      <style:text-properties fo:font-style="italic" style:font-style-asian="italic"/>
    </style:style>
    <style:style style:name="P1790" style:parent-style-name="國中題目" style:family="paragraph"/>
    <style:style style:name="T1791" style:parent-style-name="預設段落字型" style:family="text">
      <style:text-properties style:font-name="標楷體" style:font-name-asian="標楷體"/>
    </style:style>
    <style:style style:name="T1792" style:parent-style-name="預設段落字型" style:family="text">
      <style:text-properties fo:font-style="italic" style:font-style-asian="italic"/>
    </style:style>
    <style:style style:name="T1793" style:parent-style-name="預設段落字型" style:family="text">
      <style:text-properties style:font-name="Symbol" style:font-name-asian="Symbol" style:font-name-complex="Symbol"/>
    </style:style>
    <style:style style:name="P1794" style:parent-style-name="國中題目" style:family="paragraph"/>
    <style:style style:name="T1795" style:parent-style-name="預設段落字型" style:family="text">
      <style:text-properties style:font-name="標楷體" style:font-name-asian="標楷體"/>
    </style:style>
    <style:style style:name="T1796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1797" style:parent-style-name="國中題目" style:family="paragraph"/>
    <style:style style:name="T1798" style:parent-style-name="預設段落字型" style:family="text">
      <style:text-properties style:font-name="標楷體" style:font-name-asian="標楷體"/>
    </style:style>
    <style:style style:name="T1799" style:parent-style-name="預設段落字型" style:family="text">
      <style:text-properties fo:font-style="italic" style:font-style-asian="italic"/>
    </style:style>
    <style:style style:name="T1800" style:parent-style-name="預設段落字型" style:family="text">
      <style:text-properties fo:font-style="italic" style:font-style-asian="italic"/>
    </style:style>
    <style:style style:name="T1801" style:parent-style-name="預設段落字型" style:family="text">
      <style:text-properties fo:font-style="italic" style:font-style-asian="italic"/>
    </style:style>
    <style:style style:name="T1802" style:parent-style-name="預設段落字型" style:family="text">
      <style:text-properties fo:font-style="italic" style:font-style-asian="italic"/>
    </style:style>
    <style:style style:name="T1803" style:parent-style-name="預設段落字型" style:family="text">
      <style:text-properties fo:font-style="italic" style:font-style-asian="italic"/>
    </style:style>
    <style:style style:name="P1804" style:parent-style-name="國中題目" style:family="paragraph"/>
    <style:style style:name="T1805" style:parent-style-name="預設段落字型" style:family="text">
      <style:text-properties style:font-name="標楷體" style:font-name-asian="標楷體"/>
    </style:style>
    <style:style style:name="T1806" style:parent-style-name="預設段落字型" style:family="text">
      <style:text-properties fo:font-style="italic" style:font-style-asian="italic"/>
    </style:style>
    <style:style style:name="T1807" style:parent-style-name="預設段落字型" style:family="text">
      <style:text-properties fo:font-style="italic" style:font-style-asian="italic"/>
    </style:style>
    <style:style style:name="T1808" style:parent-style-name="預設段落字型" style:family="text">
      <style:text-properties fo:font-style="italic" style:font-style-asian="italic"/>
    </style:style>
    <style:style style:name="T1809" style:parent-style-name="預設段落字型" style:family="text">
      <style:text-properties fo:font-style="italic" style:font-style-asian="italic"/>
    </style:style>
    <style:style style:name="T1810" style:parent-style-name="預設段落字型" style:family="text">
      <style:text-properties fo:font-style="italic" style:font-style-asian="italic"/>
    </style:style>
    <style:style style:name="T1811" style:parent-style-name="預設段落字型" style:family="text">
      <style:text-properties fo:font-style="italic" style:font-style-asian="italic"/>
    </style:style>
    <style:style style:name="T1812" style:parent-style-name="預設段落字型" style:family="text">
      <style:text-properties fo:font-style="italic" style:font-style-asian="italic"/>
    </style:style>
    <style:style style:name="T1813" style:parent-style-name="預設段落字型" style:family="text">
      <style:text-properties fo:font-style="italic" style:font-style-asian="italic"/>
    </style:style>
    <style:style style:name="T1814" style:parent-style-name="預設段落字型" style:family="text">
      <style:text-properties fo:language="pt" fo:country="BR"/>
    </style:style>
    <style:style style:name="T1815" style:parent-style-name="預設段落字型" style:family="text">
      <style:text-properties fo:font-style="italic" style:font-style-asian="italic" fo:language="pt" fo:country="BR"/>
    </style:style>
    <style:style style:name="T1816" style:parent-style-name="預設段落字型" style:family="text">
      <style:text-properties fo:language="pt" fo:country="BR"/>
    </style:style>
    <style:style style:name="T1817" style:parent-style-name="預設段落字型" style:family="text">
      <style:text-properties fo:font-style="italic" style:font-style-asian="italic" fo:language="pt" fo:country="BR"/>
    </style:style>
    <style:style style:name="T1818" style:parent-style-name="預設段落字型" style:family="text">
      <style:text-properties fo:language="pt" fo:country="BR"/>
    </style:style>
    <style:style style:name="T1819" style:parent-style-name="預設段落字型" style:family="text">
      <style:text-properties fo:font-style="italic" style:font-style-asian="italic" fo:language="pt" fo:country="BR"/>
    </style:style>
    <style:style style:name="T1820" style:parent-style-name="預設段落字型" style:family="text">
      <style:text-properties fo:language="pt" fo:country="BR"/>
    </style:style>
    <style:style style:name="T1821" style:parent-style-name="預設段落字型" style:family="text">
      <style:text-properties fo:font-style="italic" style:font-style-asian="italic" fo:language="pt" fo:country="BR"/>
    </style:style>
    <style:style style:name="T1822" style:parent-style-name="預設段落字型" style:family="text">
      <style:text-properties fo:language="pt" fo:country="BR"/>
    </style:style>
    <style:style style:name="T1823" style:parent-style-name="預設段落字型" style:family="text">
      <style:text-properties fo:font-style="italic" style:font-style-asian="italic" fo:language="pt" fo:country="BR"/>
    </style:style>
    <style:style style:name="T1824" style:parent-style-name="預設段落字型" style:family="text">
      <style:text-properties fo:language="pt" fo:country="BR"/>
    </style:style>
    <style:style style:name="T1825" style:parent-style-name="預設段落字型" style:family="text">
      <style:text-properties fo:font-style="italic" style:font-style-asian="italic" fo:language="pt" fo:country="BR"/>
    </style:style>
    <style:style style:name="T1826" style:parent-style-name="預設段落字型" style:family="text">
      <style:text-properties fo:language="pt" fo:country="BR"/>
    </style:style>
    <style:style style:name="T1827" style:parent-style-name="預設段落字型" style:family="text">
      <style:text-properties fo:font-style="italic" style:font-style-asian="italic" fo:language="pt" fo:country="BR"/>
    </style:style>
    <style:style style:name="T1828" style:parent-style-name="預設段落字型" style:family="text">
      <style:text-properties fo:language="pt" fo:country="BR"/>
    </style:style>
    <style:style style:name="T1829" style:parent-style-name="預設段落字型" style:family="text">
      <style:text-properties fo:font-style="italic" style:font-style-asian="italic" fo:language="pt" fo:country="BR"/>
    </style:style>
    <style:style style:name="T1830" style:parent-style-name="預設段落字型" style:family="text">
      <style:text-properties fo:language="pt" fo:country="BR"/>
    </style:style>
    <style:style style:name="T1831" style:parent-style-name="預設段落字型" style:family="text">
      <style:text-properties fo:language="pt" fo:country="BR"/>
    </style:style>
    <style:style style:name="T1832" style:parent-style-name="預設段落字型" style:family="text">
      <style:text-properties fo:font-style="italic" style:font-style-asian="italic" fo:language="pt" fo:country="BR"/>
    </style:style>
    <style:style style:name="T1833" style:parent-style-name="預設段落字型" style:family="text">
      <style:text-properties fo:language="pt" fo:country="BR"/>
    </style:style>
    <style:style style:name="T1834" style:parent-style-name="預設段落字型" style:family="text">
      <style:text-properties fo:font-style="italic" style:font-style-asian="italic" fo:language="pt" fo:country="BR"/>
    </style:style>
    <style:style style:name="T1835" style:parent-style-name="預設段落字型" style:family="text">
      <style:text-properties fo:language="pt" fo:country="BR"/>
    </style:style>
    <style:style style:name="T1836" style:parent-style-name="預設段落字型" style:family="text">
      <style:text-properties fo:font-style="italic" style:font-style-asian="italic" fo:language="pt" fo:country="BR"/>
    </style:style>
    <style:style style:name="T1837" style:parent-style-name="預設段落字型" style:family="text">
      <style:text-properties fo:language="pt" fo:country="BR"/>
    </style:style>
    <style:style style:name="T1838" style:parent-style-name="預設段落字型" style:family="text">
      <style:text-properties fo:font-style="italic" style:font-style-asian="italic" fo:language="pt" fo:country="BR"/>
    </style:style>
    <style:style style:name="T1839" style:parent-style-name="預設段落字型" style:family="text">
      <style:text-properties fo:language="pt" fo:country="BR"/>
    </style:style>
    <style:style style:name="T1840" style:parent-style-name="預設段落字型" style:family="text">
      <style:text-properties fo:font-style="italic" style:font-style-asian="italic" fo:language="pt" fo:country="BR"/>
    </style:style>
    <style:style style:name="T1841" style:parent-style-name="預設段落字型" style:family="text">
      <style:text-properties fo:language="pt" fo:country="BR"/>
    </style:style>
    <style:style style:name="T1842" style:parent-style-name="預設段落字型" style:family="text">
      <style:text-properties fo:font-style="italic" style:font-style-asian="italic" fo:language="pt" fo:country="BR"/>
    </style:style>
    <style:style style:name="T1843" style:parent-style-name="預設段落字型" style:family="text">
      <style:text-properties fo:language="pt" fo:country="BR"/>
    </style:style>
    <style:style style:name="T1844" style:parent-style-name="預設段落字型" style:family="text">
      <style:text-properties fo:font-style="italic" style:font-style-asian="italic" fo:language="pt" fo:country="BR"/>
    </style:style>
    <style:style style:name="T1845" style:parent-style-name="預設段落字型" style:family="text">
      <style:text-properties fo:language="pt" fo:country="BR"/>
    </style:style>
    <style:style style:name="T1846" style:parent-style-name="預設段落字型" style:family="text">
      <style:text-properties fo:font-style="italic" style:font-style-asian="italic" fo:language="pt" fo:country="BR"/>
    </style:style>
    <style:style style:name="P1847" style:parent-style-name="國中題目" style:family="paragraph"/>
    <style:style style:name="T1848" style:parent-style-name="預設段落字型" style:family="text">
      <style:text-properties style:font-name="標楷體" style:font-name-asian="標楷體"/>
    </style:style>
    <style:style style:name="T184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850" style:parent-style-name="預設段落字型" style:family="text">
      <style:text-properties fo:font-style="italic" style:font-style-asian="italic"/>
    </style:style>
    <style:style style:name="T1851" style:parent-style-name="預設段落字型" style:family="text">
      <style:text-properties fo:font-style="italic" style:font-style-asian="italic"/>
    </style:style>
    <style:style style:name="T1852" style:parent-style-name="預設段落字型" style:family="text">
      <style:text-properties fo:font-style="italic" style:font-style-asian="italic"/>
    </style:style>
    <style:style style:name="T1853" style:parent-style-name="預設段落字型" style:family="text">
      <style:text-properties fo:font-style="italic" style:font-style-asian="italic"/>
    </style:style>
    <style:style style:name="T1854" style:parent-style-name="預設段落字型" style:family="text">
      <style:text-properties fo:font-style="italic" style:font-style-asian="italic"/>
    </style:style>
    <style:style style:name="T1855" style:parent-style-name="預設段落字型" style:family="text">
      <style:text-properties fo:font-style="italic" style:font-style-asian="italic"/>
    </style:style>
    <style:style style:name="P1856" style:parent-style-name="國中題目" style:family="paragraph"/>
    <style:style style:name="T1857" style:parent-style-name="預設段落字型" style:family="text">
      <style:text-properties style:font-name="標楷體" style:font-name-asian="標楷體"/>
    </style:style>
    <style:style style:name="T1858" style:parent-style-name="預設段落字型" style:family="text">
      <style:text-properties fo:font-style="italic" style:font-style-asian="italic"/>
    </style:style>
    <style:style style:name="T1859" style:parent-style-name="預設段落字型" style:family="text">
      <style:text-properties fo:font-style="italic" style:font-style-asian="italic"/>
    </style:style>
    <style:style style:name="T1860" style:parent-style-name="預設段落字型" style:family="text">
      <style:text-properties fo:font-style="italic" style:font-style-asian="italic"/>
    </style:style>
    <style:style style:name="T1861" style:parent-style-name="預設段落字型" style:family="text">
      <style:text-properties fo:font-style="italic" style:font-style-asian="italic"/>
    </style:style>
    <style:style style:name="T1862" style:parent-style-name="預設段落字型" style:family="text">
      <style:text-properties fo:font-style="italic" style:font-style-asian="italic"/>
    </style:style>
    <style:style style:name="P1863" style:parent-style-name="國中題目" style:family="paragraph"/>
    <style:style style:name="T1864" style:parent-style-name="預設段落字型" style:family="text">
      <style:text-properties style:font-name="標楷體" style:font-name-asian="標楷體"/>
    </style:style>
    <style:style style:name="T186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866" style:parent-style-name="預設段落字型" style:family="text">
      <style:text-properties fo:font-style="italic" style:font-style-asian="italic"/>
    </style:style>
    <style:style style:name="P1867" style:parent-style-name="國中題目" style:family="paragraph"/>
    <style:style style:name="T1868" style:parent-style-name="預設段落字型" style:family="text">
      <style:text-properties style:font-name="標楷體" style:font-name-asian="標楷體"/>
    </style:style>
    <style:style style:name="T1869" style:parent-style-name="預設段落字型" style:family="text">
      <style:text-properties fo:font-style="italic" style:font-style-asian="italic"/>
    </style:style>
    <style:style style:name="T1870" style:parent-style-name="預設段落字型" style:family="text">
      <style:text-properties fo:font-style="italic" style:font-style-asian="italic"/>
    </style:style>
    <style:style style:name="T1871" style:parent-style-name="預設段落字型" style:family="text">
      <style:text-properties fo:font-style="italic" style:font-style-asian="italic"/>
    </style:style>
    <style:style style:name="T1872" style:parent-style-name="預設段落字型" style:family="text">
      <style:text-properties fo:font-style="italic" style:font-style-asian="italic"/>
    </style:style>
    <style:style style:name="T1873" style:parent-style-name="預設段落字型" style:family="text">
      <style:text-properties fo:font-style="italic" style:font-style-asian="italic"/>
    </style:style>
    <style:style style:name="T1874" style:parent-style-name="預設段落字型" style:family="text">
      <style:text-properties fo:font-style="italic" style:font-style-asian="italic"/>
    </style:style>
    <style:style style:name="T1875" style:parent-style-name="預設段落字型" style:family="text">
      <style:text-properties fo:font-style="italic" style:font-style-asian="italic"/>
    </style:style>
    <style:style style:name="T1876" style:parent-style-name="預設段落字型" style:family="text">
      <style:text-properties fo:font-style="italic" style:font-style-asian="italic"/>
    </style:style>
    <style:style style:name="T1877" style:parent-style-name="預設段落字型" style:family="text">
      <style:text-properties fo:font-style="italic" style:font-style-asian="italic"/>
    </style:style>
    <style:style style:name="T1878" style:parent-style-name="預設段落字型" style:family="text">
      <style:text-properties fo:font-style="italic" style:font-style-asian="italic"/>
    </style:style>
    <style:style style:name="P1879" style:parent-style-name="國中題目" style:family="paragraph"/>
    <style:style style:name="T1880" style:parent-style-name="預設段落字型" style:family="text">
      <style:text-properties style:font-name="標楷體" style:font-name-asian="標楷體"/>
    </style:style>
    <style:style style:name="T188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88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883" style:parent-style-name="預設段落字型" style:family="text">
      <style:text-properties fo:font-style="italic" style:font-style-asian="italic"/>
    </style:style>
    <style:style style:name="T1884" style:parent-style-name="預設段落字型" style:family="text">
      <style:text-properties fo:font-style="italic" style:font-style-asian="italic"/>
    </style:style>
    <style:style style:name="T1885" style:parent-style-name="預設段落字型" style:family="text">
      <style:text-properties fo:font-style="italic" style:font-style-asian="italic"/>
    </style:style>
    <style:style style:name="T1886" style:parent-style-name="預設段落字型" style:family="text">
      <style:text-properties fo:font-style="italic" style:font-style-asian="italic"/>
    </style:style>
    <style:style style:name="P1887" style:parent-style-name="國中題目" style:family="paragraph"/>
    <style:style style:name="T1888" style:parent-style-name="預設段落字型" style:family="text">
      <style:text-properties style:font-name="標楷體" style:font-name-asian="標楷體"/>
    </style:style>
    <style:style style:name="T188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890" style:parent-style-name="預設段落字型" style:family="text">
      <style:text-properties fo:language="pt" fo:country="BR"/>
    </style:style>
    <style:style style:name="T1891" style:parent-style-name="預設段落字型" style:family="text">
      <style:text-properties fo:language="pt" fo:country="BR"/>
    </style:style>
    <style:style style:name="T1892" style:parent-style-name="預設段落字型" style:family="text">
      <style:text-properties fo:language="pt" fo:country="BR"/>
    </style:style>
    <style:style style:name="T1893" style:parent-style-name="預設段落字型" style:family="text">
      <style:text-properties fo:language="pt" fo:country="BR"/>
    </style:style>
    <style:style style:name="P1894" style:parent-style-name="國中題目" style:family="paragraph"/>
    <style:style style:name="T1895" style:parent-style-name="預設段落字型" style:family="text">
      <style:text-properties style:font-name="標楷體" style:font-name-asian="標楷體"/>
    </style:style>
    <style:style style:name="T189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89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898" style:parent-style-name="預設段落字型" style:family="text">
      <style:text-properties fo:font-style="italic" style:font-style-asian="italic"/>
    </style:style>
    <style:style style:name="T189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90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901" style:parent-style-name="預設段落字型" style:family="text">
      <style:text-properties fo:language="pt" fo:country="BR"/>
    </style:style>
    <style:style style:name="T1902" style:parent-style-name="預設段落字型" style:family="text">
      <style:text-properties fo:font-style="italic" style:font-style-asian="italic" fo:language="pt" fo:country="BR"/>
    </style:style>
    <style:style style:name="T1903" style:parent-style-name="預設段落字型" style:family="text">
      <style:text-properties fo:language="pt" fo:country="BR"/>
    </style:style>
    <style:style style:name="T1904" style:parent-style-name="預設段落字型" style:family="text">
      <style:text-properties fo:language="pt" fo:country="BR"/>
    </style:style>
    <style:style style:name="T1905" style:parent-style-name="預設段落字型" style:family="text">
      <style:text-properties fo:language="pt" fo:country="BR"/>
    </style:style>
    <style:style style:name="T1906" style:parent-style-name="預設段落字型" style:family="text">
      <style:text-properties fo:font-style="italic" style:font-style-asian="italic" fo:language="pt" fo:country="BR"/>
    </style:style>
    <style:style style:name="T1907" style:parent-style-name="預設段落字型" style:family="text">
      <style:text-properties fo:language="pt" fo:country="BR"/>
    </style:style>
    <style:style style:name="T1908" style:parent-style-name="預設段落字型" style:family="text">
      <style:text-properties fo:language="pt" fo:country="BR"/>
    </style:style>
    <style:style style:name="T1909" style:parent-style-name="預設段落字型" style:family="text">
      <style:text-properties fo:language="pt" fo:country="BR"/>
    </style:style>
    <style:style style:name="T1910" style:parent-style-name="預設段落字型" style:family="text">
      <style:text-properties fo:language="pt" fo:country="BR"/>
    </style:style>
    <style:style style:name="T1911" style:parent-style-name="預設段落字型" style:family="text">
      <style:text-properties fo:font-style="italic" style:font-style-asian="italic" fo:language="pt" fo:country="BR"/>
    </style:style>
    <style:style style:name="T1912" style:parent-style-name="預設段落字型" style:family="text">
      <style:text-properties fo:language="pt" fo:country="BR"/>
    </style:style>
    <style:style style:name="T1913" style:parent-style-name="預設段落字型" style:family="text">
      <style:text-properties fo:language="pt" fo:country="BR"/>
    </style:style>
    <style:style style:name="T1914" style:parent-style-name="預設段落字型" style:family="text">
      <style:text-properties fo:language="pt" fo:country="BR"/>
    </style:style>
    <style:style style:name="T1915" style:parent-style-name="預設段落字型" style:family="text">
      <style:text-properties fo:font-style="italic" style:font-style-asian="italic" fo:language="pt" fo:country="BR"/>
    </style:style>
    <style:style style:name="T1916" style:parent-style-name="預設段落字型" style:family="text">
      <style:text-properties fo:language="pt" fo:country="BR"/>
    </style:style>
    <style:style style:name="T1917" style:parent-style-name="預設段落字型" style:family="text">
      <style:text-properties fo:language="pt" fo:country="BR"/>
    </style:style>
    <style:style style:name="P1918" style:parent-style-name="國中題目" style:family="paragraph"/>
    <style:style style:name="T1919" style:parent-style-name="預設段落字型" style:family="text">
      <style:text-properties style:font-name="標楷體" style:font-name-asian="標楷體"/>
    </style:style>
    <style:style style:name="T1920" style:parent-style-name="預設段落字型" style:family="text">
      <style:text-properties fo:font-style="italic" style:font-style-asian="italic"/>
    </style:style>
    <style:style style:name="T1921" style:parent-style-name="預設段落字型" style:family="text">
      <style:text-properties fo:font-style="italic" style:font-style-asian="italic"/>
    </style:style>
    <style:style style:name="T1922" style:parent-style-name="預設段落字型" style:family="text">
      <style:text-properties fo:font-style="italic" style:font-style-asian="italic"/>
    </style:style>
    <style:style style:name="T1923" style:parent-style-name="預設段落字型" style:family="text">
      <style:text-properties fo:font-style="italic" style:font-style-asian="italic"/>
    </style:style>
    <style:style style:name="T1924" style:parent-style-name="預設段落字型" style:family="text">
      <style:text-properties fo:font-style="italic" style:font-style-asian="italic"/>
    </style:style>
    <style:style style:name="T1925" style:parent-style-name="預設段落字型" style:family="text">
      <style:text-properties fo:font-style="italic" style:font-style-asian="italic"/>
    </style:style>
    <style:style style:name="T1926" style:parent-style-name="預設段落字型" style:family="text">
      <style:text-properties fo:font-style="italic" style:font-style-asian="italic"/>
    </style:style>
    <style:style style:name="T1927" style:parent-style-name="預設段落字型" style:family="text">
      <style:text-properties fo:font-style="italic" style:font-style-asian="italic"/>
    </style:style>
    <style:style style:name="T1928" style:parent-style-name="預設段落字型" style:family="text">
      <style:text-properties fo:font-style="italic" style:font-style-asian="italic"/>
    </style:style>
    <style:style style:name="P1929" style:parent-style-name="國中題目" style:family="paragraph"/>
    <style:style style:name="T1930" style:parent-style-name="預設段落字型" style:family="text">
      <style:text-properties style:font-name="標楷體" style:font-name-asian="標楷體"/>
    </style:style>
    <style:style style:name="T1931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932" style:parent-style-name="預設段落字型" style:family="text">
      <style:text-properties fo:font-style="italic" style:font-style-asian="italic"/>
    </style:style>
    <style:style style:name="P1933" style:parent-style-name="國中題目" style:family="paragraph"/>
    <style:style style:name="T1934" style:parent-style-name="預設段落字型" style:family="text">
      <style:text-properties style:font-name="標楷體" style:font-name-asian="標楷體"/>
    </style:style>
    <style:style style:name="T1935" style:parent-style-name="預設段落字型" style:family="text">
      <style:text-properties fo:font-style="italic" style:font-style-asian="italic"/>
    </style:style>
    <style:style style:name="T1936" style:parent-style-name="預設段落字型" style:family="text">
      <style:text-properties fo:font-style="italic" style:font-style-asian="italic"/>
    </style:style>
    <style:style style:name="T1937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938" style:parent-style-name="預設段落字型" style:family="text">
      <style:text-properties fo:font-style="italic" style:font-style-asian="italic"/>
    </style:style>
    <style:style style:name="T1939" style:parent-style-name="預設段落字型" style:family="text">
      <style:text-properties fo:font-style="italic" style:font-style-asian="italic"/>
    </style:style>
    <style:style style:name="T1940" style:parent-style-name="預設段落字型" style:family="text">
      <style:text-properties fo:font-style="italic" style:font-style-asian="italic"/>
    </style:style>
    <style:style style:name="T1941" style:parent-style-name="預設段落字型" style:family="text">
      <style:text-properties fo:font-style="italic" style:font-style-asian="italic"/>
    </style:style>
    <style:style style:name="T1942" style:parent-style-name="預設段落字型" style:family="text">
      <style:text-properties fo:font-style="italic" style:font-style-asian="italic"/>
    </style:style>
    <style:style style:name="T1943" style:parent-style-name="預設段落字型" style:family="text">
      <style:text-properties fo:font-style="italic" style:font-style-asian="italic"/>
    </style:style>
    <style:style style:name="T1944" style:parent-style-name="預設段落字型" style:family="text">
      <style:text-properties fo:font-style="italic" style:font-style-asian="italic"/>
    </style:style>
    <style:style style:name="T1945" style:parent-style-name="預設段落字型" style:family="text">
      <style:text-properties fo:font-style="italic" style:font-style-asian="italic"/>
    </style:style>
    <style:style style:name="T1946" style:parent-style-name="預設段落字型" style:family="text">
      <style:text-properties fo:font-style="italic" style:font-style-asian="italic"/>
    </style:style>
    <style:style style:name="P1947" style:parent-style-name="國中題目" style:family="paragraph"/>
    <style:style style:name="T1948" style:parent-style-name="預設段落字型" style:family="text">
      <style:text-properties style:font-name="標楷體" style:font-name-asian="標楷體"/>
    </style:style>
    <style:style style:name="T1949" style:parent-style-name="預設段落字型" style:family="text">
      <style:text-properties fo:font-style="italic" style:font-style-asian="italic"/>
    </style:style>
    <style:style style:name="T1950" style:parent-style-name="預設段落字型" style:family="text">
      <style:text-properties fo:font-style="italic" style:font-style-asian="italic"/>
    </style:style>
    <style:style style:name="T1951" style:parent-style-name="預設段落字型" style:family="text">
      <style:text-properties fo:font-style="italic" style:font-style-asian="italic"/>
    </style:style>
    <style:style style:name="T1952" style:parent-style-name="預設段落字型" style:family="text">
      <style:text-properties fo:font-style="italic" style:font-style-asian="italic"/>
    </style:style>
    <style:style style:name="T1953" style:parent-style-name="預設段落字型" style:family="text">
      <style:text-properties fo:font-style="italic" style:font-style-asian="italic"/>
    </style:style>
    <style:style style:name="P1954" style:parent-style-name="國中題目" style:family="paragraph"/>
    <style:style style:name="T1955" style:parent-style-name="預設段落字型" style:family="text">
      <style:text-properties style:font-name="標楷體" style:font-name-asian="標楷體"/>
    </style:style>
    <style:style style:name="T1956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957" style:parent-style-name="預設段落字型" style:family="text">
      <style:text-properties fo:font-style="italic" style:font-style-asian="italic"/>
    </style:style>
    <style:style style:name="T1958" style:parent-style-name="預設段落字型" style:family="text">
      <style:text-properties fo:font-style="italic" style:font-style-asian="italic"/>
    </style:style>
    <style:style style:name="P1959" style:parent-style-name="國中題目" style:family="paragraph"/>
    <style:style style:name="T1960" style:parent-style-name="預設段落字型" style:family="text">
      <style:text-properties style:font-name="標楷體" style:font-name-asian="標楷體"/>
    </style:style>
    <style:style style:name="T1961" style:parent-style-name="預設段落字型" style:family="text">
      <style:text-properties fo:font-style="italic" style:font-style-asian="italic"/>
    </style:style>
    <style:style style:name="P1962" style:parent-style-name="國中題目" style:family="paragraph"/>
    <style:style style:name="T1963" style:parent-style-name="預設段落字型" style:family="text">
      <style:text-properties style:font-name="標楷體" style:font-name-asian="標楷體"/>
    </style:style>
    <style:style style:name="T1964" style:parent-style-name="預設段落字型" style:family="text">
      <style:text-properties fo:font-style="italic" style:font-style-asian="italic"/>
    </style:style>
    <style:style style:name="T1965" style:parent-style-name="預設段落字型" style:family="text">
      <style:text-properties fo:font-style="italic" style:font-style-asian="italic"/>
    </style:style>
    <style:style style:name="T1966" style:parent-style-name="預設段落字型" style:family="text">
      <style:text-properties fo:font-style="italic" style:font-style-asian="italic"/>
    </style:style>
    <style:style style:name="T1967" style:parent-style-name="預設段落字型" style:family="text">
      <style:text-properties fo:font-style="italic" style:font-style-asian="italic"/>
    </style:style>
    <style:style style:name="T1968" style:parent-style-name="預設段落字型" style:family="text">
      <style:text-properties fo:font-style="italic" style:font-style-asian="italic"/>
    </style:style>
    <style:style style:name="T1969" style:parent-style-name="預設段落字型" style:family="text">
      <style:text-properties fo:font-style="italic" style:font-style-asian="italic"/>
    </style:style>
    <style:style style:name="T1970" style:parent-style-name="預設段落字型" style:family="text">
      <style:text-properties fo:font-style="italic" style:font-style-asian="italic"/>
    </style:style>
    <style:style style:name="T1971" style:parent-style-name="預設段落字型" style:family="text">
      <style:text-properties fo:font-style="italic" style:font-style-asian="italic"/>
    </style:style>
    <style:style style:name="T1972" style:parent-style-name="預設段落字型" style:family="text">
      <style:text-properties fo:font-style="italic" style:font-style-asian="italic"/>
    </style:style>
    <style:style style:name="T1973" style:parent-style-name="預設段落字型" style:family="text">
      <style:text-properties fo:font-style="italic" style:font-style-asian="italic"/>
    </style:style>
    <style:style style:name="T1974" style:parent-style-name="預設段落字型" style:family="text">
      <style:text-properties fo:font-style="italic" style:font-style-asian="italic"/>
    </style:style>
    <style:style style:name="T1975" style:parent-style-name="預設段落字型" style:family="text">
      <style:text-properties fo:font-style="italic" style:font-style-asian="italic"/>
    </style:style>
    <style:style style:name="T1976" style:parent-style-name="預設段落字型" style:family="text">
      <style:text-properties fo:font-style="italic" style:font-style-asian="italic"/>
    </style:style>
    <style:style style:name="T1977" style:parent-style-name="預設段落字型" style:family="text">
      <style:text-properties fo:font-style="italic" style:font-style-asian="italic"/>
    </style:style>
    <style:style style:name="P1978" style:parent-style-name="國中題目" style:family="paragraph"/>
    <style:style style:name="T1979" style:parent-style-name="預設段落字型" style:family="text">
      <style:text-properties style:font-name="標楷體" style:font-name-asian="標楷體"/>
    </style:style>
    <style:style style:name="T1980" style:parent-style-name="預設段落字型" style:family="text">
      <style:text-properties fo:font-style="italic" style:font-style-asian="italic"/>
    </style:style>
    <style:style style:name="T1981" style:parent-style-name="預設段落字型" style:family="text">
      <style:text-properties fo:font-style="italic" style:font-style-asian="italic"/>
    </style:style>
    <style:style style:name="T1982" style:parent-style-name="預設段落字型" style:family="text">
      <style:text-properties fo:font-style="italic" style:font-style-asian="italic"/>
    </style:style>
    <style:style style:name="T1983" style:parent-style-name="預設段落字型" style:family="text">
      <style:text-properties fo:font-style="italic" style:font-style-asian="italic"/>
    </style:style>
    <style:style style:name="P1984" style:parent-style-name="國中題目" style:family="paragraph"/>
    <style:style style:name="T1985" style:parent-style-name="預設段落字型" style:family="text">
      <style:text-properties style:font-name="標楷體" style:font-name-asian="標楷體"/>
    </style:style>
    <style:style style:name="T1986" style:parent-style-name="預設段落字型" style:family="text">
      <style:text-properties fo:font-style="italic" style:font-style-asian="italic" style:font-style-complex="italic"/>
    </style:style>
    <style:style style:name="T1987" style:parent-style-name="預設段落字型" style:family="text">
      <style:text-properties fo:font-style="italic" style:font-style-asian="italic" style:font-style-complex="italic"/>
    </style:style>
    <style:style style:name="T1988" style:parent-style-name="預設段落字型" style:family="text">
      <style:text-properties fo:font-style="italic" style:font-style-asian="italic" style:font-style-complex="italic"/>
    </style:style>
    <style:style style:name="T1989" style:parent-style-name="預設段落字型" style:family="text">
      <style:text-properties fo:font-style="italic" style:font-style-asian="italic" style:font-style-complex="italic"/>
    </style:style>
    <style:style style:name="T1990" style:parent-style-name="預設段落字型" style:family="text">
      <style:text-properties fo:font-style="italic" style:font-style-asian="italic" style:font-style-complex="italic"/>
    </style:style>
    <style:style style:name="T1991" style:parent-style-name="預設段落字型" style:family="text">
      <style:text-properties fo:font-style="italic" style:font-style-asian="italic" style:font-style-complex="italic"/>
    </style:style>
    <style:style style:name="T1992" style:parent-style-name="預設段落字型" style:family="text">
      <style:text-properties fo:font-style="italic" style:font-style-asian="italic" style:font-style-complex="italic"/>
    </style:style>
    <style:style style:name="T1993" style:parent-style-name="預設段落字型" style:family="text">
      <style:text-properties fo:font-style="italic" style:font-style-asian="italic" style:font-style-complex="italic"/>
    </style:style>
    <style:style style:name="T1994" style:parent-style-name="預設段落字型" style:family="text">
      <style:text-properties fo:font-style="italic" style:font-style-asian="italic" style:font-style-complex="italic"/>
    </style:style>
    <style:style style:name="T1995" style:parent-style-name="預設段落字型" style:family="text">
      <style:text-properties fo:font-style="italic" style:font-style-asian="italic" style:font-style-complex="italic"/>
    </style:style>
    <style:style style:name="T1996" style:parent-style-name="預設段落字型" style:family="text">
      <style:text-properties fo:font-style="italic" style:font-style-asian="italic" style:font-style-complex="italic"/>
    </style:style>
    <style:style style:name="T1997" style:parent-style-name="預設段落字型" style:family="text">
      <style:text-properties fo:font-style="italic" style:font-style-asian="italic" style:font-style-complex="italic"/>
    </style:style>
    <style:style style:name="T1998" style:parent-style-name="預設段落字型" style:family="text">
      <style:text-properties fo:font-style="italic" style:font-style-asian="italic" style:font-style-complex="italic"/>
    </style:style>
    <style:style style:name="T1999" style:parent-style-name="預設段落字型" style:family="text">
      <style:text-properties fo:font-style="italic" style:font-style-asian="italic" style:font-style-complex="italic"/>
    </style:style>
    <style:style style:name="T2000" style:parent-style-name="預設段落字型" style:family="text">
      <style:text-properties fo:font-style="italic" style:font-style-asian="italic" style:font-style-complex="italic"/>
    </style:style>
    <style:style style:name="T2001" style:parent-style-name="預設段落字型" style:family="text">
      <style:text-properties fo:font-style="italic" style:font-style-asian="italic" style:font-style-complex="italic"/>
    </style:style>
    <style:style style:name="T2002" style:parent-style-name="預設段落字型" style:family="text">
      <style:text-properties fo:font-style="italic" style:font-style-asian="italic" style:font-style-complex="italic"/>
    </style:style>
    <style:style style:name="T2003" style:parent-style-name="預設段落字型" style:family="text">
      <style:text-properties fo:font-style="italic" style:font-style-asian="italic" style:font-style-complex="italic"/>
    </style:style>
    <style:style style:name="P2004" style:parent-style-name="國中題目" style:family="paragraph"/>
    <style:style style:name="T2005" style:parent-style-name="預設段落字型" style:family="text">
      <style:text-properties style:font-name="標楷體" style:font-name-asian="標楷體"/>
    </style:style>
    <style:style style:name="T2006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2007" style:parent-style-name="預設段落字型" style:family="text">
      <style:text-properties fo:font-style="italic" style:font-style-asian="italic"/>
    </style:style>
    <style:style style:name="T2008" style:parent-style-name="預設段落字型" style:family="text">
      <style:text-properties fo:font-style="italic" style:font-style-asian="italic"/>
    </style:style>
    <style:style style:name="T2009" style:parent-style-name="預設段落字型" style:family="text">
      <style:text-properties fo:font-style="italic" style:font-style-asian="italic"/>
    </style:style>
    <style:style style:name="T2010" style:parent-style-name="預設段落字型" style:family="text">
      <style:text-properties fo:font-style="italic" style:font-style-asian="italic"/>
    </style:style>
    <style:style style:name="T2011" style:parent-style-name="預設段落字型" style:family="text">
      <style:text-properties fo:font-style="italic" style:font-style-asian="italic"/>
    </style:style>
    <style:style style:name="T2012" style:parent-style-name="預設段落字型" style:family="text">
      <style:text-properties fo:font-style="italic" style:font-style-asian="italic"/>
    </style:style>
    <style:style style:name="T2013" style:parent-style-name="預設段落字型" style:family="text">
      <style:text-properties fo:font-style="italic" style:font-style-asian="italic"/>
    </style:style>
    <style:style style:name="T2014" style:parent-style-name="預設段落字型" style:family="text">
      <style:text-properties fo:font-style="italic" style:font-style-asian="italic"/>
    </style:style>
    <style:style style:name="P2015" style:parent-style-name="國中題目" style:family="paragraph"/>
    <style:style style:name="T2016" style:parent-style-name="預設段落字型" style:family="text">
      <style:text-properties style:font-name="標楷體" style:font-name-asian="標楷體"/>
    </style:style>
    <style:style style:name="T2017" style:parent-style-name="預設段落字型" style:family="text">
      <style:text-properties style:font-style-complex="italic"/>
    </style:style>
    <style:style style:name="T2018" style:parent-style-name="預設段落字型" style:family="text">
      <style:text-properties fo:font-style="italic" style:font-style-asian="italic"/>
    </style:style>
    <style:style style:name="T2019" style:parent-style-name="預設段落字型" style:family="text">
      <style:text-properties fo:font-style="italic" style:font-style-asian="italic"/>
    </style:style>
    <style:style style:name="T2020" style:parent-style-name="預設段落字型" style:family="text">
      <style:text-properties fo:font-style="italic" style:font-style-asian="italic"/>
    </style:style>
    <style:style style:name="T2021" style:parent-style-name="預設段落字型" style:family="text">
      <style:text-properties style:font-name-complex="新細明體" style:font-style-complex="italic"/>
    </style:style>
    <style:style style:name="T2022" style:parent-style-name="預設段落字型" style:family="text">
      <style:text-properties fo:font-style="italic" style:font-style-asian="italic"/>
    </style:style>
    <style:style style:name="T2023" style:parent-style-name="預設段落字型" style:family="text">
      <style:text-properties fo:font-style="italic" style:font-style-asian="italic"/>
    </style:style>
    <style:style style:name="T2024" style:parent-style-name="預設段落字型" style:family="text">
      <style:text-properties fo:font-style="italic" style:font-style-asian="italic"/>
    </style:style>
    <style:style style:name="P2025" style:parent-style-name="國中題目" style:family="paragraph"/>
    <style:style style:name="T2026" style:parent-style-name="預設段落字型" style:family="text">
      <style:text-properties style:font-name="標楷體" style:font-name-asian="標楷體"/>
    </style:style>
    <style:style style:name="T2027" style:parent-style-name="預設段落字型" style:family="text">
      <style:text-properties fo:font-style="italic" style:font-style-asian="italic"/>
    </style:style>
    <style:style style:name="P2028" style:parent-style-name="國中題目" style:family="paragraph"/>
    <style:style style:name="T2029" style:parent-style-name="預設段落字型" style:family="text">
      <style:text-properties style:font-name="標楷體" style:font-name-asian="標楷體"/>
    </style:style>
    <style:style style:name="T2030" style:parent-style-name="預設段落字型" style:family="text">
      <style:text-properties fo:font-style="italic" style:font-style-asian="italic"/>
    </style:style>
    <style:style style:name="P2031" style:parent-style-name="國中題目" style:family="paragraph"/>
    <style:style style:name="T2032" style:parent-style-name="預設段落字型" style:family="text">
      <style:text-properties style:font-name="標楷體" style:font-name-asian="標楷體"/>
    </style:style>
    <style:style style:name="T2033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2034" style:parent-style-name="預設段落字型" style:family="text">
      <style:text-properties fo:font-style="italic" style:font-style-asian="italic"/>
    </style:style>
    <style:style style:name="P2035" style:parent-style-name="國中題目" style:family="paragraph"/>
    <style:style style:name="T2036" style:parent-style-name="預設段落字型" style:family="text">
      <style:text-properties style:font-name="標楷體" style:font-name-asian="標楷體"/>
    </style:style>
    <style:style style:name="T203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03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03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04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04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04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04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04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04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04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047" style:parent-style-name="預設段落字型" style:family="text">
      <style:text-properties fo:font-style="italic" style:font-style-asian="italic"/>
    </style:style>
    <style:style style:name="T2048" style:parent-style-name="預設段落字型" style:family="text">
      <style:text-properties fo:font-style="italic" style:font-style-asian="italic"/>
    </style:style>
    <style:style style:name="T2049" style:parent-style-name="預設段落字型" style:family="text">
      <style:text-properties fo:font-style="italic" style:font-style-asian="italic"/>
    </style:style>
    <style:style style:name="T2050" style:parent-style-name="預設段落字型" style:family="text">
      <style:text-properties fo:font-style="italic" style:font-style-asian="italic"/>
    </style:style>
    <style:style style:name="T2051" style:parent-style-name="預設段落字型" style:family="text">
      <style:text-properties fo:font-style="italic" style:font-style-asian="italic"/>
    </style:style>
    <style:style style:name="T2052" style:parent-style-name="預設段落字型" style:family="text">
      <style:text-properties fo:font-style="italic" style:font-style-asian="italic"/>
    </style:style>
    <style:style style:name="T2053" style:parent-style-name="預設段落字型" style:family="text">
      <style:text-properties style:font-name-complex="新細明體" style:font-style-complex="italic"/>
    </style:style>
    <style:style style:name="T2054" style:parent-style-name="預設段落字型" style:family="text">
      <style:text-properties fo:font-style="italic" style:font-style-asian="italic"/>
    </style:style>
    <style:style style:name="T2055" style:parent-style-name="預設段落字型" style:family="text">
      <style:text-properties fo:font-style="italic" style:font-style-asian="italic"/>
    </style:style>
    <style:style style:name="P2056" style:parent-style-name="國中題目" style:family="paragraph"/>
    <style:style style:name="T2057" style:parent-style-name="預設段落字型" style:family="text">
      <style:text-properties style:font-name="標楷體" style:font-name-asian="標楷體"/>
    </style:style>
    <style:style style:name="T2058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2059" style:parent-style-name="預設段落字型" style:family="text">
      <style:text-properties fo:font-style="italic" style:font-style-asian="italic"/>
    </style:style>
    <style:style style:name="T2060" style:parent-style-name="預設段落字型" style:family="text">
      <style:text-properties fo:font-style="italic" style:font-style-asian="italic"/>
    </style:style>
    <style:style style:name="T2061" style:parent-style-name="預設段落字型" style:family="text">
      <style:text-properties fo:font-style="italic" style:font-style-asian="italic"/>
    </style:style>
    <style:style style:name="T2062" style:parent-style-name="預設段落字型" style:family="text">
      <style:text-properties fo:font-style="italic" style:font-style-asian="italic"/>
    </style:style>
    <style:style style:name="P2063" style:parent-style-name="國中題目" style:family="paragraph"/>
    <style:style style:name="T2064" style:parent-style-name="預設段落字型" style:family="text">
      <style:text-properties style:font-name="標楷體" style:font-name-asian="標楷體"/>
    </style:style>
    <style:style style:name="T2065" style:parent-style-name="預設段落字型" style:family="text">
      <style:text-properties fo:font-style="italic" style:font-style-asian="italic"/>
    </style:style>
    <style:style style:name="P2066" style:parent-style-name="國中題目" style:family="paragraph"/>
    <style:style style:name="T2067" style:parent-style-name="預設段落字型" style:family="text">
      <style:text-properties style:font-name="標楷體" style:font-name-asian="標楷體"/>
    </style:style>
    <style:style style:name="T2068" style:parent-style-name="預設段落字型" style:family="text">
      <style:text-properties fo:font-style="italic" style:font-style-asian="italic"/>
    </style:style>
    <style:style style:name="T2069" style:parent-style-name="預設段落字型" style:family="text">
      <style:text-properties fo:font-style="italic" style:font-style-asian="italic"/>
    </style:style>
    <style:style style:name="T2070" style:parent-style-name="預設段落字型" style:family="text">
      <style:text-properties fo:font-style="italic" style:font-style-asian="italic"/>
    </style:style>
    <style:style style:name="T2071" style:parent-style-name="預設段落字型" style:family="text">
      <style:text-properties fo:font-style="italic" style:font-style-asian="italic"/>
    </style:style>
    <style:style style:name="T2072" style:parent-style-name="預設段落字型" style:family="text">
      <style:text-properties fo:font-style="italic" style:font-style-asian="italic"/>
    </style:style>
    <style:style style:name="P2073" style:parent-style-name="國中題目" style:family="paragraph"/>
    <style:style style:name="T2074" style:parent-style-name="預設段落字型" style:family="text">
      <style:text-properties style:font-name="標楷體" style:font-name-asian="標楷體"/>
    </style:style>
    <style:style style:name="T207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07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077" style:parent-style-name="預設段落字型" style:family="text">
      <style:text-properties fo:font-style="italic" style:font-style-asian="italic"/>
    </style:style>
    <style:style style:name="T207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07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080" style:parent-style-name="預設段落字型" style:family="text">
      <style:text-properties fo:font-style="italic" style:font-style-asian="italic"/>
    </style:style>
    <style:style style:name="T2081" style:parent-style-name="預設段落字型" style:family="text">
      <style:text-properties fo:font-style="italic" style:font-style-asian="italic"/>
    </style:style>
    <style:style style:name="T2082" style:parent-style-name="預設段落字型" style:family="text">
      <style:text-properties fo:font-style="italic" style:font-style-asian="italic"/>
    </style:style>
    <style:style style:name="T2083" style:parent-style-name="預設段落字型" style:family="text">
      <style:text-properties fo:font-style="italic" style:font-style-asian="italic"/>
    </style:style>
    <style:style style:name="P2084" style:parent-style-name="國中題目" style:family="paragraph"/>
    <style:style style:name="T2085" style:parent-style-name="預設段落字型" style:family="text">
      <style:text-properties style:font-name="標楷體" style:font-name-asian="標楷體"/>
    </style:style>
    <style:style style:name="T2086" style:parent-style-name="預設段落字型" style:family="text">
      <style:text-properties fo:font-style="italic" style:font-style-asian="italic"/>
    </style:style>
    <style:style style:name="T2087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2088" style:parent-style-name="預設段落字型" style:family="text">
      <style:text-properties fo:font-style="italic" style:font-style-asian="italic"/>
    </style:style>
    <style:style style:name="P2089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2090" style:parent-style-name="國中題目" style:family="paragraph"/>
    <style:style style:name="T2091" style:parent-style-name="預設段落字型" style:family="text">
      <style:text-properties style:font-name="標楷體" style:font-name-asian="標楷體"/>
    </style:style>
    <style:style style:name="T2092" style:parent-style-name="預設段落字型" style:family="text">
      <style:text-properties style:font-name="Symbol" style:font-name-asian="Symbol" style:font-name-complex="Symbol"/>
    </style:style>
    <style:style style:name="T2093" style:parent-style-name="預設段落字型" style:family="text">
      <style:text-properties fo:font-style="italic" style:font-style-asian="italic"/>
    </style:style>
    <style:style style:name="T2094" style:parent-style-name="預設段落字型" style:family="text">
      <style:text-properties style:font-name="Symbol" style:font-name-asian="Symbol" style:font-name-complex="Symbol"/>
    </style:style>
    <style:style style:name="P2095" style:parent-style-name="國中題目" style:family="paragraph"/>
    <style:style style:name="T2096" style:parent-style-name="預設段落字型" style:family="text">
      <style:text-properties style:font-name="標楷體" style:font-name-asian="標楷體"/>
    </style:style>
    <style:style style:name="T2097" style:parent-style-name="預設段落字型" style:family="text">
      <style:text-properties fo:font-style="italic" style:font-style-asian="italic"/>
    </style:style>
    <style:style style:name="T2098" style:parent-style-name="預設段落字型" style:family="text">
      <style:text-properties style:font-name="Symbol" style:font-name-asian="Symbol" style:font-name-complex="Symbol"/>
    </style:style>
    <style:style style:name="T2099" style:parent-style-name="預設段落字型" style:family="text">
      <style:text-properties fo:font-style="italic" style:font-style-asian="italic"/>
    </style:style>
    <style:style style:name="P2100" style:parent-style-name="國中題目" style:family="paragraph"/>
    <style:style style:name="T2101" style:parent-style-name="預設段落字型" style:family="text">
      <style:text-properties style:font-name="標楷體" style:font-name-asian="標楷體"/>
    </style:style>
    <style:style style:name="T2102" style:parent-style-name="預設段落字型" style:family="text">
      <style:text-properties fo:font-style="italic" style:font-style-asian="italic"/>
    </style:style>
    <style:style style:name="T2103" style:parent-style-name="預設段落字型" style:family="text">
      <style:text-properties fo:font-style="italic" style:font-style-asian="italic"/>
    </style:style>
    <style:style style:name="T2104" style:parent-style-name="預設段落字型" style:family="text">
      <style:text-properties fo:font-style="italic" style:font-style-asian="italic"/>
    </style:style>
    <style:style style:name="T2105" style:parent-style-name="預設段落字型" style:family="text">
      <style:text-properties fo:font-style="italic" style:font-style-asian="italic"/>
    </style:style>
    <style:style style:name="P2106" style:parent-style-name="國中題目" style:family="paragraph"/>
    <style:style style:name="T2107" style:parent-style-name="預設段落字型" style:family="text">
      <style:text-properties style:font-name="標楷體" style:font-name-asian="標楷體"/>
    </style:style>
    <style:style style:name="P2108" style:parent-style-name="國中題目" style:family="paragraph"/>
    <style:style style:name="T2109" style:parent-style-name="預設段落字型" style:family="text">
      <style:text-properties style:font-name="標楷體" style:font-name-asian="標楷體"/>
    </style:style>
    <style:style style:name="T2110" style:parent-style-name="預設段落字型" style:family="text">
      <style:text-properties fo:font-style="italic" style:font-style-asian="italic"/>
    </style:style>
    <style:style style:name="T2111" style:parent-style-name="預設段落字型" style:family="text">
      <style:text-properties fo:font-style="italic" style:font-style-asian="italic"/>
    </style:style>
    <style:style style:name="T2112" style:parent-style-name="預設段落字型" style:family="text">
      <style:text-properties style:font-name="Symbol" style:font-name-asian="Symbol" style:font-name-complex="Symbol"/>
    </style:style>
    <style:style style:name="T2113" style:parent-style-name="預設段落字型" style:family="text">
      <style:text-properties fo:font-style="italic" style:font-style-asian="italic"/>
    </style:style>
    <style:style style:name="P2114" style:parent-style-name="國中題目" style:family="paragraph"/>
    <style:style style:name="T2115" style:parent-style-name="預設段落字型" style:family="text">
      <style:text-properties style:font-name="標楷體" style:font-name-asian="標楷體"/>
    </style:style>
    <style:style style:name="T2116" style:parent-style-name="預設段落字型" style:family="text">
      <style:text-properties fo:font-style="italic" style:font-style-asian="italic"/>
    </style:style>
    <style:style style:name="T2117" style:parent-style-name="預設段落字型" style:family="text">
      <style:text-properties style:font-name="Symbol" style:font-name-asian="Symbol" style:font-name-complex="Symbol"/>
    </style:style>
    <style:style style:name="T2118" style:parent-style-name="預設段落字型" style:family="text">
      <style:text-properties fo:font-style="italic" style:font-style-asian="italic"/>
    </style:style>
    <style:style style:name="P2119" style:parent-style-name="內文" style:family="paragraph">
      <style:paragraph-properties style:snap-to-layout-grid="false"/>
      <style:text-properties style:font-name="新細明體"/>
    </style:style>
    <style:style style:name="P2120" style:parent-style-name="內文" style:family="paragraph">
      <style:paragraph-properties style:snap-to-layout-grid="false"/>
      <style:text-properties style:font-name="新細明體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3" style:parent-style-name="Graphics">
      <style:graphic-properties fo:border="0.01042in none" fo:background-color="transparent" fo:clip="rect(0in, 0in, 0in, 0in)"/>
    </style:style>
    <style:style style:family="graphic" style:name="a54" style:parent-style-name="Graphics">
      <style:graphic-properties fo:border="0.01042in none" fo:background-color="transparent" fo:clip="rect(0in, 0in, 0in, 0in)"/>
    </style:style>
    <style:style style:family="graphic" style:name="a55" style:parent-style-name="Graphics">
      <style:graphic-properties fo:border="0.01042in none" fo:background-color="transparent" fo:clip="rect(0in, 0in, 0in, 0in)"/>
    </style:style>
    <style:style style:family="graphic" style:name="a56" style:parent-style-name="Graphics">
      <style:graphic-properties fo:border="0.01042in none" fo:background-color="transparent" fo:clip="rect(0in, 0in, 0in, 0in)"/>
    </style:style>
    <style:style style:family="graphic" style:name="a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6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9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0" style:parent-style-name="Graphics">
      <style:graphic-properties fo:border="0.01042in none" fo:background-color="transparent" fo:clip="rect(0in, 0in, 0in, 0in)"/>
    </style:style>
    <style:style style:family="graphic" style:name="a71" style:parent-style-name="Graphics">
      <style:graphic-properties fo:border="0.01042in none" fo:background-color="transparent" fo:clip="rect(0in, 0in, 0in, 0in)"/>
    </style:style>
    <style:style style:family="graphic" style:name="a72" style:parent-style-name="Graphics">
      <style:graphic-properties fo:border="0.01042in none" fo:background-color="transparent" fo:clip="rect(0in, 0in, 0in, 0in)"/>
    </style:style>
    <style:style style:family="graphic" style:name="a73" style:parent-style-name="Graphics">
      <style:graphic-properties fo:border="0.01042in none" fo:background-color="transparent" fo:clip="rect(0in, 0in, 0in, 0in)"/>
    </style:style>
    <style:style style:family="graphic" style:name="a74" style:parent-style-name="Graphics">
      <style:graphic-properties fo:border="0.01042in none" fo:background-color="transparent" fo:clip="rect(0in, 0in, 0in, 0in)"/>
    </style:style>
    <style:style style:family="graphic" style:name="a75" style:parent-style-name="Graphics">
      <style:graphic-properties fo:border="0.01042in none" fo:background-color="transparent" fo:clip="rect(0in, 0in, 0in, 0in)"/>
    </style:style>
    <style:style style:family="graphic" style:name="a76" style:parent-style-name="Graphics">
      <style:graphic-properties fo:border="0.01042in none" fo:background-color="transparent" fo:clip="rect(0in, 0in, 0in, 0in)"/>
    </style:style>
    <style:style style:family="graphic" style:name="a77" style:parent-style-name="Graphics">
      <style:graphic-properties fo:border="0.01042in none" fo:background-color="transparent" fo:clip="rect(0in, 0in, 0in, 0in)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8" style:parent-style-name="Graphics">
      <style:graphic-properties fo:border="0.01042in none" fo:background-color="transparent" fo:clip="rect(0in, 0in, 0in, 0in)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3" style:parent-style-name="Graphics">
      <style:graphic-properties fo:border="0.01042in none" fo:background-color="transparent" fo:clip="rect(0in, 0in, 0in, 0in)" draw:color-mode="greyscale"/>
    </style:style>
    <style:style style:family="graphic" style:name="a44" style:parent-style-name="Graphics">
      <style:graphic-properties fo:border="0.01042in none" fo:background-color="transparent" fo:clip="rect(0in, 0in, 0in, 0in)" draw:color-mode="greyscale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7" style:parent-style-name="Graphics">
      <style:graphic-properties fo:border="0.01042in none" fo:background-color="transparent" fo:clip="rect(0in, 0in, 0in, 0in)" draw:color-mode="greyscale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中平國民中學 七年級第二學期數學第1章題目</text:p>
      <text:p text:style-name="P3">一、選擇</text:p>
      <text:list text:style-name="LFO6" text:continue-numbering="true">
        <text:list-item>
          <text:p text:style-name="P4"><text:bookmark-start text:name="Q2MA0320007"/><text:span text:style-name="T5">（ <text:s/>）</text:span>如圖，梯形<text:span text:style-name="T6">ABCD</text:span>中，與平行，且＝<text:span text:style-name="T7">xcm</text:span>，＝<text:span text:style-name="T8">ycm</text:span>，高＝8<text:span text:style-name="T9">cm</text:span>，則梯形面積為多少<text:span text:style-name="T10">cm</text:span><text:span text:style-name="T11">2</text:span>？<text:line-break/><draw:frame draw:style-name="a0" draw:name="圖片 27" text:anchor-type="as-char" svg:x="0in" svg:y="0in" svg:width="1.73333in" svg:height="1.16667in" style:rel-width="scale" style:rel-height="scale"><draw:image xlink:href="media/image1.jpeg" xlink:type="simple" xlink:show="embed" xlink:actuate="onLoad"/><svg:title/><svg:desc>020101-03</svg:desc></draw:frame><text:line-break/>(A)8(<text:span text:style-name="T12">x</text:span>＋<text:span text:style-name="T13">y</text:span>)<text:span text:style-name="T14">cm</text:span><text:span text:style-name="T15">2</text:span>　(B)4(<text:span text:style-name="T16">x</text:span>＋<text:span text:style-name="T17">y</text:span>)<text:span text:style-name="T18">cm</text:span><text:span text:style-name="T19">2</text:span>　<text:line-break/>(C)2(<text:span text:style-name="T20">x</text:span>＋<text:span text:style-name="T21">y</text:span>)<text:span text:style-name="T22">cm</text:span><text:span text:style-name="T23">2</text:span><text:s text:c="2"/>(D)(<text:span text:style-name="T24">x</text:span>＋<text:span text:style-name="T25">y</text:span>)<text:span text:style-name="T26">cm</text:span><text:span text:style-name="T27">2</text:span></text:p>
        </text:list-item>
        <text:list-item>
          <text:p text:style-name="P28"><text:bookmark-start text:name="Q2MA0320018"/><text:bookmark-end text:name="Q2MA0320007"/><text:span text:style-name="T29">（ <text:s/>）</text:span>有一個二位數，其個位數字為<text:span text:style-name="T30">x</text:span>，十位數字為<text:span text:style-name="T31">y</text:span>，若個位數字的3倍與十位數字的和是21，下列何者正確？<text:line-break/>(A)3<text:span text:style-name="T32">x</text:span>＋<text:span text:style-name="T33">y</text:span>＝21　<text:s text:c="2"/>(B)<text:span text:style-name="T34">x</text:span>＋3<text:span text:style-name="T35">y</text:span>＝21　<text:line-break/>(C)3<text:span text:style-name="T36">x</text:span>＋10<text:span text:style-name="T37">y</text:span>＝21　(D)10<text:span text:style-name="T38">x</text:span>＋3<text:span text:style-name="T39">y</text:span>＝21</text:p>
        </text:list-item>
        <text:list-item>
          <text:p text:style-name="P40"><text:bookmark-start text:name="Q2MA0320051"/><text:bookmark-end text:name="Q2MA0320018"/><text:span text:style-name="T41">（ <text:s/>）</text:span>歌手<text:span text:style-name="T42">阿妹</text:span>現年<text:span text:style-name="T43">x</text:span>歲，<text:span text:style-name="T44">阿畢</text:span>現年<text:span text:style-name="T45">y</text:span>歲，10年後兩人的年齡和為何？<text:line-break/>(A)(<text:span text:style-name="T46">x</text:span>＋<text:span text:style-name="T47">y</text:span>＋10)歲　(B)(<text:span text:style-name="T48">xy</text:span>＋10)歲　<text:line-break/>(C)(<text:span text:style-name="T49">x</text:span>＋<text:span text:style-name="T50">y</text:span>＋20)歲　(D)(10<text:span text:style-name="T51">x</text:span>＋10<text:span text:style-name="T52">y</text:span>)歲</text:p>
        </text:list-item>
        <text:list-item>
          <text:p text:style-name="P53"><text:bookmark-start text:name="Q2MA0320019"/><text:bookmark-end text:name="Q2MA0320051"/><text:span text:style-name="T54">（ <text:s/>）</text:span>某次數學評量共有20題，其中有15題選擇題，每題4分；5題填充題，每題8分。<text:span text:style-name="T55">至崴</text:span>答對<text:span text:style-name="T56">x</text:span>題選擇題、<text:span text:style-name="T57">y</text:span>題填充題，成績為88分。下列哪一個式子可以表示<text:span text:style-name="T58">至崴</text:span>的成績？<text:line-break/>(A)<text:span text:style-name="T59">x</text:span>＋<text:span text:style-name="T60">y</text:span>＝20　<text:s text:c="3"/>(B)4<text:span text:style-name="T61">x</text:span>＋8<text:span text:style-name="T62">y</text:span>＝88　<text:line-break/>(C)15<text:span text:style-name="T63">x</text:span>＋5<text:span text:style-name="T64">y</text:span>＝88　(D)4<text:span text:style-name="T65">y</text:span>－8<text:span text:style-name="T66">x</text:span>＝88</text:p>
        </text:list-item>
        <text:list-item>
          <text:p text:style-name="P67"><text:bookmark-start text:name="Q2MA0320010"/><text:bookmark-end text:name="Q2MA0320019"/><text:span text:style-name="T68">（ <text:s/>）</text:span>當<text:span text:style-name="T69">x</text:span>＝，<text:span text:style-name="T70">y</text:span>＝－時，則－6<text:span text:style-name="T71">x</text:span>＋2<text:span text:style-name="T72">y</text:span>－1＝？<text:line-break/><text:span text:style-name="T73">(A)4</text:span>　<text:span text:style-name="T74">(B)</text:span><text:span text:style-name="T75">－</text:span><text:span text:style-name="T76">1</text:span>　<text:span text:style-name="T77">(C)</text:span><text:span text:style-name="T78">－</text:span><text:span text:style-name="T79">4</text:span>　<text:span text:style-name="T80">(D)</text:span><text:span text:style-name="T81">－</text:span><text:span text:style-name="T82">3</text:span></text:p>
        </text:list-item>
        <text:list-item>
          <text:p text:style-name="P83"><text:bookmark-start text:name="Q2MA0321959"/><text:bookmark-end text:name="Q2MA0320010"/><text:span text:style-name="T84">（ <text:s/>）</text:span>下列各組數值中，哪一組是二元一次聯立方程式的解？<text:line-break/>(A)<text:s/><text:span text:style-name="T85">x</text:span>＝1，<text:span text:style-name="T86">y</text:span>＝2 (B)<text:s/><text:span text:style-name="T87">x</text:span>＝，<text:span text:style-name="T88">y</text:span>＝－2<text:s/>(C)<text:s/><text:span text:style-name="T89">x</text:span>＝2，<text:span text:style-name="T90">y</text:span>＝－1</text:p>
        </text:list-item>
        <text:list-item>
          <text:p text:style-name="P91"><text:bookmark-start text:name="Q2MA0320199"/><text:bookmark-end text:name="Q2MA0321959"/><text:span text:style-name="T92">（ <text:s/>）</text:span>用加減消去法解聯立方程式<text:span text:style-name="T93"><draw:frame draw:z-index="0" draw:id="id0" draw:style-name="a1" draw:name="Object 28" text:anchor-type="as-char" svg:x="0in" svg:y="0in" svg:width="1.19375in" svg:height="0.5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，其中第(2)式乘以2後，可以得到下列哪一個結果？<text:line-break/>(A)6<text:span text:style-name="T94">x</text:span>－2<text:span text:style-name="T95">y</text:span>＝7　<text:span text:style-name="T96"><text:s/></text:span>(B)3<text:span text:style-name="T97">x</text:span>－<text:span text:style-name="T98">y</text:span>＝14　<text:line-break/>(C)3<text:span text:style-name="T99">x</text:span>－2<text:span text:style-name="T100">y</text:span>＝14　(D)6<text:span text:style-name="T101">x</text:span>－2<text:span text:style-name="T102">y</text:span>＝14</text:p>
        </text:list-item>
        <text:list-item>
          <text:p text:style-name="P103"><text:bookmark-start text:name="Q2MA0320030"/><text:bookmark-end text:name="Q2MA0320199"/><text:span text:style-name="T104">（ <text:s/>）</text:span><text:span text:style-name="T105">x</text:span>＝－2，<text:span text:style-name="T106">y</text:span>＝1是下列哪一個二元一次方程式的解？<text:line-break/>(A)3<text:span text:style-name="T107">x</text:span>－2<text:span text:style-name="T108">y</text:span>＝7　<text:s/>(B)2<text:span text:style-name="T109">x</text:span>－<text:span text:style-name="T110">y</text:span>＝－5　<text:line-break/>(C)－4<text:span text:style-name="T111">x</text:span>＋<text:span text:style-name="T112">y</text:span>＝8　(D)3<text:span text:style-name="T113">x</text:span>－2<text:span text:style-name="T114">y</text:span>＝－4</text:p>
        </text:list-item>
        <text:list-item>
          <text:p text:style-name="P115"><text:bookmark-start text:name="Q2MA0320017"/><text:bookmark-end text:name="Q2MA0320030"/><text:span text:style-name="T116">（ <text:s/>）</text:span>爸爸今年的年齡比<text:span text:style-name="T117">裕祥</text:span>的3倍多6歲，如果<text:span text:style-name="T118">裕祥</text:span>今年<text:span text:style-name="T119">x</text:span>歲，爸爸今年<text:span text:style-name="T120">y</text:span>歲，下列何者為<text:span text:style-name="T121">x</text:span>、<text:span text:style-name="T122">y</text:span>的關係式？<text:line-break/>(A)<text:span text:style-name="T123">x</text:span>＝3<text:span text:style-name="T124">y</text:span>＋6　(B)<text:span text:style-name="T125">x</text:span>＝<text:span text:style-name="T126">y</text:span>＋6　<text:line-break/>(C)<text:span text:style-name="T127">y</text:span>＝3<text:span text:style-name="T128">x</text:span>＋6　(D)<text:span text:style-name="T129">x</text:span>＝<text:span text:style-name="T130">y</text:span>－6</text:p>
        </text:list-item>
        <text:list-item>
          <text:p text:style-name="P131"><text:bookmark-start text:name="Q2MA0320034"/><text:bookmark-end text:name="Q2MA0320017"/><text:span text:style-name="T132">（ <text:s/>）</text:span>父現年<text:span text:style-name="T133">x</text:span>歲，子現年<text:span text:style-name="T134">y</text:span>歲，則5年後，父子年齡和為多少歲？<text:line-break/>(A)(<text:span text:style-name="T135">x</text:span>＋<text:span text:style-name="T136">y</text:span>)歲　<text:s text:c="4"/>(B)(<text:span text:style-name="T137">x</text:span>＋<text:span text:style-name="T138">y</text:span>＋5)歲　<text:line-break/>(C)(<text:span text:style-name="T139">x</text:span>＋<text:span text:style-name="T140">y</text:span>＋10)歲　(D)5<text:span text:style-name="T141">xy</text:span>歲</text:p>
        </text:list-item>
        <text:list-item>
          <text:p text:style-name="P142"><text:bookmark-start text:name="Q2MA0320059"/><text:bookmark-end text:name="Q2MA0320034"/><text:span text:style-name="T143">（ <text:s/>）</text:span><text:span text:style-name="T144">x</text:span>＝3、<text:span text:style-name="T145">y</text:span>＝－1是下列哪一個二元一次方程式的解？<text:line-break/>(A)<text:span text:style-name="T146">x</text:span>－<text:span text:style-name="T147">y</text:span>＝1　<text:s text:c="3"/>(B)2<text:span text:style-name="T148">x</text:span>＋3<text:span text:style-name="T149">y</text:span>＝2　<text:line-break/>(C)－<text:span text:style-name="T150">x</text:span>－2<text:span text:style-name="T151">y</text:span>＝5　(D)－2<text:span text:style-name="T152">x</text:span>＋<text:span text:style-name="T153">y</text:span>＝－7</text:p>
        </text:list-item>
        <text:list-item>
          <text:p text:style-name="P154"><text:bookmark-start text:name="Q2MA0321785"/><text:bookmark-end text:name="Q2MA0320059"/><text:soft-page-break/><text:span text:style-name="T155">（ <text:s/>）</text:span>下列何者是二元一次方程式3<text:span text:style-name="T156">x</text:span>＋<text:span text:style-name="T157">y</text:span>＝7和<text:span text:style-name="T158">x</text:span>－<text:span text:style-name="T159">y</text:span>＝5的共同解？<text:line-break/>(A)<text:s/>　(B)<text:s/>　(C)<text:s/>　(D)<text:s/></text:p>
        </text:list-item>
        <text:list-item>
          <text:p text:style-name="P160"><text:bookmark-start text:name="Q2MA0320040"/><text:bookmark-end text:name="Q2MA0321785"/><text:span text:style-name="T161">（ <text:s/>）</text:span><text:span text:style-name="T162">阿玉</text:span>響應資源回收政策，在社區中整理出若干公斤的廢紙和鋁罐，已知廢紙每公斤的回收價為<text:span text:style-name="T163">x</text:span>元，鋁罐每公斤的回收價為<text:span text:style-name="T164">y</text:span>元，且<text:span text:style-name="T165">阿玉</text:span>整理出來的回收資源值5<text:span text:style-name="T166">x</text:span>＋3<text:span text:style-name="T167">y</text:span>元，請問<text:span text:style-name="T168">阿玉</text:span>整理出多少公斤的廢紙與鋁罐？<text:line-break/>(A)5公斤的廢紙，3公斤的鋁罐<text:line-break/>(B)3公斤的廢紙，5公斤的鋁罐<text:line-break/>(C)6公斤的廢紙，2公斤的鋁罐<text:line-break/>(D)2公斤的廢紙，6公斤的鋁罐</text:p>
        </text:list-item>
        <text:list-item>
          <text:p text:style-name="P169"><text:bookmark-start text:name="Q2MA0320236"/><text:bookmark-end text:name="Q2MA0320040"/><text:span text:style-name="T170">（ <text:s/>）</text:span>下列哪一組數是<text:span text:style-name="T171"><draw:frame draw:z-index="0" draw:id="id1" draw:style-name="a2" draw:name="Object 1" text:anchor-type="as-char" svg:x="0in" svg:y="0in" svg:width="0.91667in" svg:height="0.5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的解？<text:line-break/>(A)<text:span text:style-name="T172">x</text:span>＝4，<text:span text:style-name="T173">y</text:span>＝22　(B)<text:span text:style-name="T174">x</text:span>＝7，<text:span text:style-name="T175">y</text:span>＝1　<text:line-break/>(C)<text:span text:style-name="T176">x</text:span>＝4，<text:span text:style-name="T177">y</text:span>＝3　<text:s/>(D)<text:span text:style-name="T178">x</text:span>＝2，<text:span text:style-name="T179">y</text:span>＝36</text:p>
        </text:list-item>
        <text:list-item>
          <text:p text:style-name="P180"><text:bookmark-start text:name="Q2MA0320049"/><text:bookmark-end text:name="Q2MA0320236"/><text:span text:style-name="T181">（ <text:s/>）</text:span>下列哪一個關係式與6<text:span text:style-name="T182">x</text:span>－3<text:span text:style-name="T183">y</text:span>＝12是不相等的？<text:line-break/>(A)6<text:span text:style-name="T184">x</text:span>＝12－3<text:span text:style-name="T185">y</text:span>　(B)6<text:span text:style-name="T186">x</text:span>－12＝3<text:span text:style-name="T187">y</text:span>　<text:line-break/>(C)2<text:span text:style-name="T188">x</text:span>－<text:span text:style-name="T189">y</text:span>＝4　<text:s text:c="2"/>(D)<text:span text:style-name="T190">y</text:span>＝2<text:span text:style-name="T191">x</text:span>－4</text:p>
        </text:list-item>
        <text:list-item>
          <text:p text:style-name="P192"><text:bookmark-start text:name="Q2MA0320148"/><text:bookmark-end text:name="Q2MA0320049"/><text:span text:style-name="T193">（ <text:s/>）</text:span>下列哪一組是二元一次聯立方程式<text:span text:style-name="T194"><draw:frame draw:z-index="0" draw:id="id2" draw:style-name="a3" draw:name="Object 2" text:anchor-type="as-char" svg:x="0in" svg:y="0in" svg:width="0.76389in" svg:height="0.5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的解？<text:line-break/>(A)<text:span text:style-name="T195"><draw:frame draw:z-index="0" draw:id="id3" draw:style-name="a4" draw:name="Object 3" text:anchor-type="as-char" svg:x="0in" svg:y="0in" svg:width="0.69375in" svg:height="0.5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　(B)<text:span text:style-name="T196"><draw:frame draw:z-index="0" draw:id="id4" draw:style-name="a5" draw:name="Object 4" text:anchor-type="as-char" svg:x="0in" svg:y="0in" svg:width="0.51389in" svg:height="0.5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/>(C)<text:span text:style-name="T197"><draw:frame draw:z-index="0" draw:id="id5" draw:style-name="a6" draw:name="Object 5" text:anchor-type="as-char" svg:x="0in" svg:y="0in" svg:width="0.625in" svg:height="0.5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　(D)<text:span text:style-name="T198"><draw:frame draw:z-index="0" draw:id="id6" draw:style-name="a7" draw:name="Object 6" text:anchor-type="as-char" svg:x="0in" svg:y="0in" svg:width="0.61111in" svg:height="0.5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/text:p>
        </text:list-item>
        <text:list-item>
          <text:p text:style-name="P199"><text:bookmark-start text:name="Q2MA0320029"/><text:bookmark-end text:name="Q2MA0320148"/><text:span text:style-name="T200">（ <text:s/>）</text:span>下列何者為二元一次方程式？<text:line-break/>(A)3<text:span text:style-name="T201">x</text:span>＋4<text:span text:style-name="T202">y</text:span>　(B)2<text:span text:style-name="T203">x</text:span>－5<text:span text:style-name="T204">y</text:span>＋3＝<text:span text:style-name="T205">z</text:span>　<text:line-break/>(C)<text:span text:style-name="T206">x</text:span>＋＝10　(D)2<text:span text:style-name="T207">x</text:span>＋－1＝10</text:p>
        </text:list-item>
        <text:list-item>
          <text:p text:style-name="P208"><text:bookmark-start text:name="Q2MA0320039"/><text:bookmark-end text:name="Q2MA0320029"/><text:span text:style-name="T209">（ <text:s/>）</text:span><text:span text:style-name="T210">阿輝</text:span>在社區的垃圾箱中整理出<text:span text:style-name="T211">x</text:span>公斤的廢紙和<text:span text:style-name="T212">y</text:span>公斤的鋁罐，已知廢紙每公斤回收價2元，鋁罐每公斤回收價6元，請問<text:span text:style-name="T213">阿輝</text:span>總共整理出價值多少元的回收資源？<text:line-break/>(A)(<text:span text:style-name="T214">x</text:span>＋<text:span text:style-name="T215">y</text:span>)元　<text:s text:c="3"/>(B)(2<text:span text:style-name="T216">x</text:span>＋6<text:span text:style-name="T217">y</text:span>)元<text:line-break/>(C)(6<text:span text:style-name="T218">x</text:span>－12<text:span text:style-name="T219">y</text:span>)元　(D)()元</text:p>
        </text:list-item>
        <text:list-item>
          <text:p text:style-name="P220"><text:bookmark-start text:name="Q2MA0320041"/><text:bookmark-end text:name="Q2MA0320039"/><text:span text:style-name="T221">（ <text:s/>）</text:span><text:span text:style-name="T222">阿國</text:span>響應資源回收政策，在社區中整理出若干公斤的廢紙和鋁罐，已知廢紙每公斤回收價為2元，鋁罐每公斤回收價為5元，且<text:span text:style-name="T223">阿國</text:span>整理出來的回收資源值2<text:span text:style-name="T224">x</text:span>＋5<text:span text:style-name="T225">y</text:span>元，請問<text:span text:style-name="T226">阿國</text:span>整理出多少公斤的廢紙和鋁罐？<text:line-break/>(A)<text:span text:style-name="T227">x</text:span>公斤的廢紙，<text:span text:style-name="T228">y</text:span>公斤的鋁罐<text:line-break/>(B)<text:span text:style-name="T229">y</text:span>公斤的廢紙，<text:span text:style-name="T230">x</text:span>公斤的鋁罐<text:line-break/>(C)(<text:span text:style-name="T231">x</text:span>＋<text:span text:style-name="T232">y</text:span>)公斤的廢紙，(<text:span text:style-name="T233">x</text:span>－<text:span text:style-name="T234">y</text:span>)公斤的鋁罐<text:line-break/>(D)(<text:span text:style-name="T235">x</text:span>－<text:span text:style-name="T236">y</text:span>)公斤的廢紙，(<text:span text:style-name="T237">x</text:span>＋<text:span text:style-name="T238">y</text:span>)公斤的鋁罐</text:p>
        </text:list-item>
        <text:list-item>
          <text:p text:style-name="P239"><text:bookmark-start text:name="Q2MA0320283"/><text:bookmark-end text:name="Q2MA0320041"/><text:span text:style-name="T240">（ <text:s/>）</text:span>鉛筆一枝3元，原子筆一枝5元，已知買了12枝筆，共付46元。若買鉛筆<text:span text:style-name="T241">x</text:span>枝，原子筆<text:span text:style-name="T242">y</text:span>枝，則下列何者是依題意列出的二元一次聯立方程式？<text:line-break/>(A)<text:span text:style-name="T243"><draw:frame draw:z-index="0" draw:id="id7" draw:style-name="a8" draw:name="Object 7" text:anchor-type="as-char" svg:x="0in" svg:y="0in" svg:width="0.93056in" svg:height="0.5in" style:rel-width="scale" style:rel-height="scale"><draw:object-ole draw:class-id="0002CE02-0000-0000-C000-000000000046" xlink:href="Object 8" xlink:type="simple" xlink:show="embed" xlink:actuate="onLoad"/><draw:image xlink:href="ObjectReplacements/Object 8" xlink:type="simple" xlink:show="embed" xlink:actuate="onLoad"/><svg:title/><svg:desc/></draw:frame></text:span>　(B)<text:span text:style-name="T244"><draw:frame draw:z-index="0" draw:id="id8" draw:style-name="a9" draw:name="Object 8" text:anchor-type="as-char" svg:x="0in" svg:y="0in" svg:width="0.90278in" svg:height="0.5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　(C)<text:span text:style-name="T245"><draw:frame draw:z-index="0" draw:id="id9" draw:style-name="a10" draw:name="Object 9" text:anchor-type="as-char" svg:x="0in" svg:y="0in" svg:width="0.61111in" svg:height="0.5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　<text:s text:c="4"/>(D)<text:span text:style-name="T246"><draw:frame draw:z-index="0" draw:id="id10" draw:style-name="a11" draw:name="Object 10" text:anchor-type="as-char" svg:x="0in" svg:y="0in" svg:width="0.93056in" svg:height="0.5in" style:rel-width="scale" style:rel-height="scale"><draw:object-ole draw:class-id="0002CE02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/text:p>
        </text:list-item>
        <text:list-item>
          <text:p text:style-name="P247"><text:bookmark-start text:name="Q2MA0320005"/><text:bookmark-end text:name="Q2MA0320283"/><text:span text:style-name="T248">（ <text:s/>）</text:span><text:span text:style-name="T249">小玉</text:span>的撲滿中有50元硬幣<text:span text:style-name="T250">x</text:span>個，10元硬幣<text:span text:style-name="T251">y</text:span>個，則下列何者<text:span text:style-name="T252">錯誤</text:span>？<text:line-break/>(A)撲滿中50元硬幣共值50<text:span text:style-name="T253">x</text:span>元<text:line-break/>(B)硬幣共有(<text:span text:style-name="T254">x</text:span>＋<text:span text:style-name="T255">y</text:span>)個<text:line-break/>(C)撲滿中10元硬幣共值10<text:span text:style-name="T256">y</text:span>元<text:line-break/>(D)撲滿中共有(10<text:span text:style-name="T257">x</text:span>＋50<text:span text:style-name="T258">y</text:span>)元</text:p>
        </text:list-item>
        <text:list-item>
          <text:p text:style-name="P259"><text:bookmark-start text:name="Q2MA0320025"/><text:bookmark-end text:name="Q2MA0320005"/><text:span text:style-name="T260">（ <text:s/>）</text:span><text:span text:style-name="T261">郭</text:span>太太和<text:span text:style-name="T262">李</text:span>太太一起到水果行買水果，若蘋果一斤<text:span text:style-name="T263">x</text:span>元，水梨一斤<text:span text:style-name="T264">y</text:span>元，<text:span text:style-name="T265">郭</text:span>太太買了1<text:soft-page-break/>斤蘋果和2斤水梨，共付了125元，則以<text:span text:style-name="T266">x</text:span>、<text:span text:style-name="T267">y</text:span>列出二元一次方程式，何者正確？<text:line-break/>(A)<text:span text:style-name="T268">x</text:span>＋<text:span text:style-name="T269">y</text:span>＝125　<text:s/>(B)<text:span text:style-name="T270">x</text:span>＋2<text:span text:style-name="T271">y</text:span>＝125　<text:line-break/>(C)2<text:span text:style-name="T272">x</text:span>＋<text:span text:style-name="T273">y</text:span>＝125　(D)2<text:span text:style-name="T274">x</text:span>＋2<text:span text:style-name="T275">y</text:span>＝125</text:p>
        </text:list-item>
        <text:list-item>
          <text:p text:style-name="P276"><text:bookmark-start text:name="Q2MA0320157"/><text:bookmark-end text:name="Q2MA0320025"/><text:span text:style-name="T277">（ <text:s/>）</text:span>下列哪一組數對(<text:span text:style-name="T278">x<text:s/></text:span>,<text:s/><text:span text:style-name="T279">y</text:span>)是聯立方程式<text:span text:style-name="T280"><draw:frame draw:z-index="0" draw:id="id11" draw:style-name="a12" draw:name="Object 11" text:anchor-type="as-char" svg:x="0in" svg:y="0in" svg:width="0.84653in" svg:height="0.5in" style:rel-width="scale" style:rel-height="scale"><draw:object-ole draw:class-id="0002CE02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的解？<text:line-break/><text:span text:style-name="T281">(A)(0</text:span><text:span text:style-name="T282"><text:s/></text:span><text:span text:style-name="T283">,</text:span><text:span text:style-name="T284"><text:s/></text:span><text:span text:style-name="T285">1)</text:span>　<text:span text:style-name="T286"><text:s text:c="4"/></text:span><text:span text:style-name="T287"><text:s/></text:span><text:span text:style-name="T288">(B)(2</text:span><text:span text:style-name="T289"><text:s/></text:span><text:span text:style-name="T290">,</text:span><text:span text:style-name="T291"><text:s/></text:span><text:span text:style-name="T292">7)</text:span>　<text:span text:style-name="T293"><text:line-break/>(C)(</text:span><text:span text:style-name="T294">－</text:span><text:span text:style-name="T295">1</text:span><text:span text:style-name="T296"><text:s/></text:span><text:span text:style-name="T297">,</text:span><text:span text:style-name="T298"><text:s/></text:span><text:span text:style-name="T299">－</text:span><text:span text:style-name="T300">2)</text:span>　<text:span text:style-name="T301">(D)(2</text:span><text:span text:style-name="T302"><text:s/></text:span><text:span text:style-name="T303">,</text:span><text:span text:style-name="T304"><text:s/></text:span><text:span text:style-name="T305">－</text:span><text:span text:style-name="T306">1)</text:span></text:p>
        </text:list-item>
        <text:list-item>
          <text:p text:style-name="P307"><text:bookmark-start text:name="Q2MA0320282"/><text:bookmark-end text:name="Q2MA0320157"/><text:span text:style-name="T308">（ <text:s/>）</text:span><text:span text:style-name="T309">家長會共捐出</text:span><text:span text:style-name="T310">1000</text:span><text:span text:style-name="T311">元給畢業班前</text:span><text:span text:style-name="T312">3</text:span><text:span text:style-name="T313">名的同學做獎學金，第一名比第二名多</text:span><text:span text:style-name="T314">200</text:span><text:span text:style-name="T315">元，第二名比第三名多</text:span><text:span text:style-name="T316">100</text:span><text:span text:style-name="T317">元。設第一名獎金</text:span><text:span text:style-name="T318">x</text:span><text:span text:style-name="T319">元，第二名獎金</text:span><text:span text:style-name="T320">y</text:span><text:span text:style-name="T321">元，則可列出二元一次聯立方程式為何？</text:span><text:span text:style-name="T322"><text:line-break/></text:span><text:span text:style-name="T323">(A)</text:span><text:span text:style-name="T324"><draw:frame draw:z-index="0" draw:id="id12" draw:style-name="a13" draw:name="Object 12" text:anchor-type="as-char" svg:x="0in" svg:y="0in" svg:width="0.91667in" svg:height="0.5in" style:rel-width="scale" style:rel-height="scale"><draw:object-ole draw:class-id="0002CE02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 text:c="14"/><text:span text:style-name="T325"><text:s/></text:span>(B)<text:span text:style-name="T326"><draw:frame draw:z-index="0" draw:id="id13" draw:style-name="a14" draw:name="Object 13" text:anchor-type="as-char" svg:x="0in" svg:y="0in" svg:width="1.63889in" svg:height="0.5in" style:rel-width="scale" style:rel-height="scale"><draw:object-ole draw:class-id="0002CE02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line-break/>(C)<text:span text:style-name="T327"><draw:frame draw:z-index="0" draw:id="id14" draw:style-name="a15" draw:name="Object 14" text:anchor-type="as-char" svg:x="0in" svg:y="0in" svg:width="1.63889in" svg:height="0.5in" style:rel-width="scale" style:rel-height="scale"><draw:object-ole draw:class-id="0002CE02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328"><text:s/></text:span><text:span text:style-name="T329"><text:s text:c="5"/></text:span>(D)<text:span text:style-name="T330"><draw:frame draw:z-index="0" draw:id="id15" draw:style-name="a16" draw:name="Object 15" text:anchor-type="as-char" svg:x="0in" svg:y="0in" svg:width="1.625in" svg:height="0.5in" style:rel-width="scale" style:rel-height="scale"><draw:object-ole draw:class-id="0002CE02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/text:p>
        </text:list-item>
        <text:list-item>
          <text:p text:style-name="P331"><text:bookmark-start text:name="Q2MA0320009"/><text:bookmark-end text:name="Q2MA0320282"/><text:span text:style-name="T332">（ <text:s/>）</text:span>設<text:span text:style-name="T333">A</text:span>＝－6<text:span text:style-name="T334">x</text:span>＋3<text:span text:style-name="T335">y</text:span>、<text:span text:style-name="T336">B</text:span>＝<text:span text:style-name="T337">x</text:span>＋2<text:span text:style-name="T338">y</text:span>＋1；若<text:span text:style-name="T339">x</text:span>＝－1，<text:span text:style-name="T340">y</text:span>＝2，則<text:span text:style-name="T341">A</text:span>＋<text:span text:style-name="T342">B</text:span>所得的值為多少？<text:line-break/>(A)10　(B)11　(C)16　(D)17</text:p>
        </text:list-item>
        <text:list-item>
          <text:p text:style-name="P343"><text:bookmark-start text:name="Q2MA0320156"/><text:bookmark-end text:name="Q2MA0320009"/><text:span text:style-name="T344">（ <text:s/>）</text:span>下列哪一個聯立方程式的解<text:span text:style-name="T345">不是</text:span><text:span text:style-name="T346">x</text:span>＝－4、<text:span text:style-name="T347">y</text:span>＝3？<text:line-break/>(A)<text:span text:style-name="T348"><draw:frame draw:z-index="0" draw:id="id16" draw:style-name="a17" draw:name="Object 16" text:anchor-type="as-char" svg:x="0in" svg:y="0in" svg:width="0.83333in" svg:height="0.5in" style:rel-width="scale" style:rel-height="scale"><draw:object-ole draw:class-id="0002CE02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 text:c="2"/>(B)<text:span text:style-name="T349"><draw:frame draw:z-index="0" draw:id="id17" draw:style-name="a18" draw:name="Object 17" text:anchor-type="as-char" svg:x="0in" svg:y="0in" svg:width="0.98611in" svg:height="0.5in" style:rel-width="scale" style:rel-height="scale"><draw:object-ole draw:class-id="0002CE02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(C)<text:span text:style-name="T350"><draw:frame draw:z-index="0" draw:id="id18" draw:style-name="a19" draw:name="Object 18" text:anchor-type="as-char" svg:x="0in" svg:y="0in" svg:width="0.81944in" svg:height="0.5in" style:rel-width="scale" style:rel-height="scale"><draw:object-ole draw:class-id="0002CE02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　(D)<text:span text:style-name="T351"><draw:frame draw:z-index="0" draw:id="id19" draw:style-name="a20" draw:name="Object 19" text:anchor-type="as-char" svg:x="0in" svg:y="0in" svg:width="0.95833in" svg:height="0.5in" style:rel-width="scale" style:rel-height="scale"><draw:object-ole draw:class-id="0002CE02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/text:p>
        </text:list-item>
        <text:list-item>
          <text:p text:style-name="P352"><text:bookmark-start text:name="Q2MA0320044"/><text:bookmark-end text:name="Q2MA0320156"/><text:span text:style-name="T353">（ <text:s/>）</text:span><text:span text:style-name="T354">阿飛</text:span>身上有<text:span text:style-name="T355">x</text:span>個5元硬幣和<text:span text:style-name="T356">y</text:span>個10元硬幣，請問<text:span text:style-name="T357">阿飛</text:span>身上有多少元？<text:line-break/>(A)(<text:span text:style-name="T358">x</text:span>＋<text:span text:style-name="T359">y</text:span>)元　<text:s text:c="3"/>(B)(5<text:span text:style-name="T360">x</text:span>＋10<text:span text:style-name="T361">y</text:span>)元　<text:line-break/>(C)(5<text:span text:style-name="T362">y</text:span>＋10<text:span text:style-name="T363">x</text:span>)元　(D)(15<text:span text:style-name="T364">x</text:span>＋15<text:span text:style-name="T365">y</text:span>)元</text:p>
        </text:list-item>
        <text:list-item>
          <text:p text:style-name="P366"><text:bookmark-start text:name="Q2MA0321788"/><text:bookmark-end text:name="Q2MA0320044"/><text:span text:style-name="T367">（ <text:s/>）</text:span><text:span text:style-name="T368">下列何者能消去二元一次聯立方程式</text:span><text:span text:style-name="T369"></text:span><text:span text:style-name="T370"></text:span><text:s/><text:span text:style-name="T371">中的一個未知數？</text:span><text:line-break/>(A)<text:s/><text:span text:style-name="T372"></text:span><text:span text:style-name="T373">－</text:span><text:span text:style-name="T374"></text:span><text:span text:style-name="T375">×</text:span><text:span text:style-name="T376">2</text:span>　(B)<text:s/><text:span text:style-name="T377"></text:span><text:span text:style-name="T378">×</text:span><text:span text:style-name="T379">3</text:span><text:span text:style-name="T380">＋</text:span><text:span text:style-name="T381"></text:span><text:span text:style-name="T382">×</text:span><text:span text:style-name="T383">3</text:span><text:line-break/>(C)<text:s/><text:span text:style-name="T384"></text:span><text:span text:style-name="T385">＋</text:span><text:span text:style-name="T386"></text:span><text:span text:style-name="T387">×</text:span><text:span text:style-name="T388">2</text:span>　(D)<text:s/><text:span text:style-name="T389"></text:span><text:span text:style-name="T390">×</text:span><text:span text:style-name="T391">4</text:span><text:span text:style-name="T392">－</text:span><text:span text:style-name="T393"></text:span><text:span text:style-name="T394">×</text:span><text:span text:style-name="T395">3</text:span></text:p>
        </text:list-item>
        <text:list-item>
          <text:p text:style-name="P396"><text:bookmark-start text:name="Q2MA0320288"/><text:bookmark-end text:name="Q2MA0321788"/><text:span text:style-name="T397">（ <text:s/>）</text:span><text:span text:style-name="T398">小文</text:span>到郵局買了5元和12元的郵票共29張，花了250元；若5元郵票買<text:span text:style-name="T399">x</text:span>張，12元郵票買<text:span text:style-name="T400">y</text:span>張，則下列哪一個是符合題意的聯立方程式？<text:line-break/>(A)<text:span text:style-name="T401"><draw:frame draw:z-index="0" draw:id="id20" draw:style-name="a21" draw:name="Object 20" text:anchor-type="as-char" svg:x="0in" svg:y="0in" svg:width="1.05556in" svg:height="0.5in" style:rel-width="scale" style:rel-height="scale"><draw:object-ole draw:class-id="0002CE02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 text:c="2"/>(B)<text:span text:style-name="T402"><draw:frame draw:z-index="0" draw:id="id21" draw:style-name="a22" draw:name="Object 21" text:anchor-type="as-char" svg:x="0in" svg:y="0in" svg:width="1.13889in" svg:height="0.5in" style:rel-width="scale" style:rel-height="scale"><draw:object-ole draw:class-id="0002CE02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(C)<text:span text:style-name="T403"><draw:frame draw:z-index="0" draw:id="id22" draw:style-name="a23" draw:name="Object 22" text:anchor-type="as-char" svg:x="0in" svg:y="0in" svg:width="1.05556in" svg:height="0.5in" style:rel-width="scale" style:rel-height="scale"><draw:object-ole draw:class-id="0002CE02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　(D)<text:span text:style-name="T404"><draw:frame draw:z-index="0" draw:id="id23" draw:style-name="a24" draw:name="Object 23" text:anchor-type="as-char" svg:x="0in" svg:y="0in" svg:width="1.11111in" svg:height="0.5in" style:rel-width="scale" style:rel-height="scale"><draw:object-ole draw:class-id="0002CE02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/text:p>
        </text:list-item>
        <text:list-item>
          <text:p text:style-name="P405"><text:bookmark-start text:name="Q2MA0320114"/><text:bookmark-end text:name="Q2MA0320288"/><text:span text:style-name="T406">（ <text:s/>）</text:span><text:span text:style-name="T407"><draw:frame draw:z-index="0" draw:id="id24" draw:style-name="a25" draw:name="Object 24" text:anchor-type="as-char" svg:x="0in" svg:y="0in" svg:width="0.59653in" svg:height="0.5in" style:rel-width="scale" style:rel-height="scale"><draw:object-ole draw:class-id="0002CE02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是下列哪一個二元一次方程式的解？<text:line-break/>(A)3<text:span text:style-name="T408">x</text:span>－2<text:span text:style-name="T409">y</text:span>＝4　(B)2<text:span text:style-name="T410">x</text:span>＋<text:span text:style-name="T411">y</text:span>＝－5　<text:line-break/>(C)<text:span text:style-name="T412">y</text:span>＝3<text:span text:style-name="T413">x</text:span>－8　<text:s/>(D)2<text:span text:style-name="T414">x</text:span>－<text:span text:style-name="T415">y</text:span>＝5</text:p>
        </text:list-item>
        <text:list-item>
          <text:p text:style-name="P416"><text:bookmark-start text:name="Q2MA0320198"/><text:bookmark-end text:name="Q2MA0320114"/><text:span text:style-name="T417">（ <text:s/>）</text:span>解聯立方程式<text:span text:style-name="T418"><draw:frame draw:z-index="0" draw:id="id25" draw:style-name="a26" draw:name="Object 25" text:anchor-type="as-char" svg:x="0in" svg:y="0in" svg:width="1.18056in" svg:height="0.5in" style:rel-width="scale" style:rel-height="scale"><draw:object-ole draw:class-id="0002CE02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時，下列哪一個步驟可以消去<text:span text:style-name="T419">y</text:span>？<text:line-break/>(A)(1)×2－(2)　(B)(2)×2－(1)　<text:line-break/>(C)(1)－(2)　<text:s text:c="2"/>(D)(1)＋(2)</text:p>
        </text:list-item>
        <text:list-item>
          <text:p text:style-name="P420"><text:bookmark-start text:name="Q2MA0320146"/><text:bookmark-end text:name="Q2MA0320198"/><text:span text:style-name="T421">（ <text:s/>）</text:span>若<text:span text:style-name="T422">x</text:span>＝2，<text:span text:style-name="T423">y</text:span>＝<text:span text:style-name="T424">a</text:span>是二元一次聯立方程式<text:span text:style-name="T425"><draw:frame draw:z-index="0" draw:id="id26" draw:style-name="a27" draw:name="Object 26" text:anchor-type="as-char" svg:x="0in" svg:y="0in" svg:width="0.81944in" svg:height="0.5in" style:rel-width="scale" style:rel-height="scale"><draw:object-ole draw:class-id="0002CE02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的解，則<text:span text:style-name="T426">a</text:span>＝？<text:line-break/>(A)2　(B)1　(C)－1　(D)－2</text:p>
        </text:list-item>
        <text:list-item>
          <text:p text:style-name="P427"><text:bookmark-start text:name="Q2MA0320285"/><text:bookmark-end text:name="Q2MA0320146"/><text:span text:style-name="T428">（ <text:s/>）</text:span><text:span text:style-name="T429">林</text:span>媽媽到麵包店，買了8個波蘿麵包及7個克林姆麵包，共花了204元，已知1個波蘿麵包加1個克林姆麵包要27元，假設1個波蘿麵包是<text:span text:style-name="T430">x</text:span>元，1個克林姆麵包是<text:span text:style-name="T431">y</text:span>元，則依題意可列出二元一次聯立方程式為何？<text:line-break/><text:soft-page-break/>(A)<text:span text:style-name="T432"><draw:frame draw:z-index="0" draw:id="id27" draw:style-name="a28" draw:name="Object 30" text:anchor-type="as-char" svg:x="0in" svg:y="0in" svg:width="1.01389in" svg:height="0.5in" style:rel-width="scale" style:rel-height="scale"><draw:object-ole draw:class-id="0002CE02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　(B)<text:span text:style-name="T433"><draw:frame draw:z-index="0" draw:id="id28" draw:style-name="a29" draw:name="Object 31" text:anchor-type="as-char" svg:x="0in" svg:y="0in" svg:width="0.93056in" svg:height="0.5in" style:rel-width="scale" style:rel-height="scale"><draw:object-ole draw:class-id="0002CE02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　(C)<text:span text:style-name="T434"><draw:frame draw:z-index="0" draw:id="id29" draw:style-name="a30" draw:name="Object 32" text:anchor-type="as-char" svg:x="0in" svg:y="0in" svg:width="1.01389in" svg:height="0.5in" style:rel-width="scale" style:rel-height="scale"><draw:object-ole draw:class-id="0002CE02-0000-0000-C000-000000000046" xlink:href="Object 30" xlink:type="simple" xlink:show="embed" xlink:actuate="onLoad"/><draw:image xlink:href="ObjectReplacements/Object 30" xlink:type="simple" xlink:show="embed" xlink:actuate="onLoad"/><svg:title/><svg:desc/></draw:frame></text:span>　(D)<text:span text:style-name="T435"><draw:frame draw:z-index="0" draw:id="id30" draw:style-name="a31" draw:name="Object 33" text:anchor-type="as-char" svg:x="0in" svg:y="0in" svg:width="0.93056in" svg:height="0.5in" style:rel-width="scale" style:rel-height="scale"><draw:object-ole draw:class-id="0002CE02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</text:p>
        </text:list-item>
        <text:list-item>
          <text:p text:style-name="P436"><text:bookmark-start text:name="Q2MA0320012"/><text:bookmark-end text:name="Q2MA0320285"/><text:span text:style-name="T437">（ <text:s/>）</text:span><text:span text:style-name="T438">阿紅</text:span>的撲滿中共有600元，其中10元硬幣有<text:span text:style-name="T439">x</text:span>個、5元硬幣有<text:span text:style-name="T440">y</text:span>個，則依題意可列出二元一次方程式<text:span text:style-name="T441">ax</text:span>＋<text:span text:style-name="T442">by</text:span>＝600，請問<text:span text:style-name="T443">a</text:span>－<text:span text:style-name="T444">b</text:span>＝？<text:line-break/>(A)0　(B)5　(C)10　(D)15</text:p>
        </text:list-item>
        <text:list-item>
          <text:p text:style-name="P445"><text:bookmark-start text:name="Q2MA0320284"/><text:bookmark-end text:name="Q2MA0320012"/><text:span text:style-name="T446">（ <text:s/>）</text:span><text:span text:style-name="T447">小胖</text:span>花了130元去郵局買了5元和7元的郵票共22張，若5元郵票買<text:span text:style-name="T448">x</text:span>張，7元郵票買<text:span text:style-name="T449">y</text:span>張，則<text:span text:style-name="T450">x</text:span>、<text:span text:style-name="T451">y</text:span>各為多少？<text:line-break/>(A)<text:span text:style-name="T452"><draw:frame draw:z-index="0" draw:id="id31" draw:style-name="a32" draw:name="Object 34" text:anchor-type="as-char" svg:x="0in" svg:y="0in" svg:width="0.52778in" svg:height="0.5in" style:rel-width="scale" style:rel-height="scale"><draw:object-ole draw:class-id="0002CE02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　(B)<text:span text:style-name="T453"><draw:frame draw:z-index="0" draw:id="id32" draw:style-name="a33" draw:name="Object 35" text:anchor-type="as-char" svg:x="0in" svg:y="0in" svg:width="0.51389in" svg:height="0.5in" style:rel-width="scale" style:rel-height="scale"><draw:object-ole draw:class-id="0002CE02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<text:span text:style-name="T454"><text:s/></text:span>(C)<text:span text:style-name="T455"><draw:frame draw:z-index="0" draw:id="id33" draw:style-name="a34" draw:name="Object 36" text:anchor-type="as-char" svg:x="0in" svg:y="0in" svg:width="0.52778in" svg:height="0.5in" style:rel-width="scale" style:rel-height="scale"><draw:object-ole draw:class-id="0002CE02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　(D)<text:span text:style-name="T456"><draw:frame draw:z-index="0" draw:id="id34" draw:style-name="a35" draw:name="Object 37" text:anchor-type="as-char" svg:x="0in" svg:y="0in" svg:width="0.52778in" svg:height="0.5in" style:rel-width="scale" style:rel-height="scale"><draw:object-ole draw:class-id="0002CE02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/text:p>
        </text:list-item>
        <text:list-item>
          <text:p text:style-name="P457"><text:bookmark-start text:name="Q2MA0320127"/><text:bookmark-end text:name="Q2MA0320284"/><text:span text:style-name="T458">（ <text:s/>）</text:span>若<text:span text:style-name="T459">x</text:span>＝2，<text:span text:style-name="T460">y</text:span>＝3是方程式<text:span text:style-name="T461">mx</text:span>＋4<text:span text:style-name="T462">y</text:span>＝24的一組解，則<text:span text:style-name="T463">m</text:span>＝？<text:line-break/>(A)5ˉ(B)－5ˉ(C)6ˉ(D)－6</text:p>
        </text:list-item>
        <text:list-item>
          <text:p text:style-name="P464"><text:bookmark-start text:name="Q2MA0320061"/><text:bookmark-end text:name="Q2MA0320127"/><text:span text:style-name="T465">（ <text:s/>）</text:span><text:span text:style-name="T466">小青</text:span>現有5元硬幣<text:span text:style-name="T467">x</text:span>枚、10元硬幣<text:span text:style-name="T468">y</text:span>枚，則<text:span text:style-name="T469">小青</text:span>現在共有多少元？<text:line-break/>(A)(5<text:span text:style-name="T470">x</text:span>＋10<text:span text:style-name="T471">y</text:span>)元　(B)[5(<text:span text:style-name="T472">x</text:span>＋<text:span text:style-name="T473">y</text:span>)]元　<text:line-break/>(C)(<text:span text:style-name="T474">x</text:span>＋<text:span text:style-name="T475">y</text:span>)元　<text:s text:c="3"/>(D)15元</text:p>
        </text:list-item>
        <text:list-item>
          <text:p text:style-name="P476"><text:bookmark-start text:name="Q2MA0320295"/><text:bookmark-end text:name="Q2MA0320061"/><text:span text:style-name="T477">（ <text:s/>）</text:span>若<text:span text:style-name="T478">小小</text:span>和<text:span text:style-name="T479">大大</text:span>兩人共有200元，已知<text:span text:style-name="T480">小小</text:span>有<text:span text:style-name="T481">x</text:span>元，<text:span text:style-name="T482">大大</text:span>有<text:span text:style-name="T483">y</text:span>元，<text:span text:style-name="T484">小小</text:span>用去一半買文具，<text:span text:style-name="T485">大大</text:span>用去三分之二買書，兩人共剩下80元，則可列出二元一次聯立方程式為何？<text:line-break/>(A)<text:span text:style-name="T486"><draw:frame draw:z-index="0" draw:id="id35" draw:style-name="a36" draw:name="Object 38" text:anchor-type="as-char" svg:x="0in" svg:y="0in" svg:width="1.08333in" svg:height="0.66667in" style:rel-width="scale" style:rel-height="scale"><draw:object-ole draw:class-id="0002CE02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487"><text:s/></text:span>(B)<text:span text:style-name="T488"><draw:frame draw:z-index="0" draw:id="id36" draw:style-name="a37" draw:name="Object 39" text:anchor-type="as-char" svg:x="0in" svg:y="0in" svg:width="1.16667in" svg:height="0.63889in" style:rel-width="scale" style:rel-height="scale"><draw:object-ole draw:class-id="0002CE02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(C)<text:span text:style-name="T489"><draw:frame draw:z-index="0" draw:id="id37" draw:style-name="a38" draw:name="Object 40" text:anchor-type="as-char" svg:x="0in" svg:y="0in" svg:width="1.08333in" svg:height="0.66667in" style:rel-width="scale" style:rel-height="scale"><draw:object-ole draw:class-id="0002CE02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<text:span text:style-name="T490"><text:s/></text:span>(D)<text:span text:style-name="T491"><draw:frame draw:z-index="0" draw:id="id38" draw:style-name="a39" draw:name="Object 41" text:anchor-type="as-char" svg:x="0in" svg:y="0in" svg:width="1.15278in" svg:height="0.63889in" style:rel-width="scale" style:rel-height="scale"><draw:object-ole draw:class-id="0002CE02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</text:p>
        </text:list-item>
        <text:list-item>
          <text:p text:style-name="P492"><text:bookmark-start text:name="Q2MA0320224"/><text:bookmark-end text:name="Q2MA0320295"/><text:span text:style-name="T493">（ <text:s/>）</text:span><text:span text:style-name="T494"><draw:frame draw:z-index="0" draw:id="id39" draw:style-name="a40" draw:name="Object 42" text:anchor-type="as-char" svg:x="0in" svg:y="0in" svg:width="0.93056in" svg:height="0.5in" style:rel-width="scale" style:rel-height="scale"><draw:object-ole draw:class-id="0002CE02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之解為<text:span text:style-name="T495">x</text:span>＝<text:span text:style-name="T496">a</text:span>、<text:span text:style-name="T497">y</text:span>＝<text:span text:style-name="T498">b</text:span>，則2<text:span text:style-name="T499">a</text:span>＋<text:span text:style-name="T500">b</text:span>之值為何？<text:line-break/>(A)0 <text:s/>(B)2 <text:s/>(C)4 <text:s/>(D)6</text:p>
        </text:list-item>
        <text:list-item>
          <text:p text:style-name="P501"><text:bookmark-start text:name="Q2MA0320155"/><text:bookmark-end text:name="Q2MA0320224"/><text:span text:style-name="T502">（ <text:s/>）</text:span>下列解聯立方程式<text:span text:style-name="T503"><draw:frame draw:z-index="0" draw:id="id40" draw:style-name="a41" draw:name="Object 43" text:anchor-type="as-char" svg:x="0in" svg:y="0in" svg:width="1.38889in" svg:height="0.5in" style:rel-width="scale" style:rel-height="scale"><draw:object-ole draw:class-id="0002CE02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的步驟何者正確？<text:line-break/>(A)由(1)式可以得到<text:span text:style-name="T504">y</text:span>＝9＋2<text:span text:style-name="T505">x</text:span>，代入(2)式解得<text:span text:style-name="T506">x</text:span>＝14<text:line-break/>(B)由(1)式可以得到<text:span text:style-name="T507">y</text:span>＝9－2<text:span text:style-name="T508">x</text:span>，代入(2)式解得<text:span text:style-name="T509">x</text:span>＝2<text:line-break/>(C)由(2)式可以得到<text:span text:style-name="T510">y</text:span>＝，代入(1)式解得<text:span text:style-name="T511">x</text:span>＝22<text:line-break/>(D)由(2)式可以得到<text:span text:style-name="T512">y</text:span>＝，代入(1)式解得<text:span text:style-name="T513">x</text:span>＝</text:p>
        </text:list-item>
      </text:list>
      <text:p text:style-name="P514"><text:bookmark-end text:name="Q2MA0320155"/>二、是非</text:p>
      <text:list text:style-name="LFO7" text:continue-numbering="true">
        <text:list-item>
          <text:p text:style-name="P515"><text:bookmark-start text:name="Q2MA0321782"/><text:span text:style-name="T516">（ <text:s/>）</text:span>二元一次方程式有無限多組解、無解和恰有一組解三種情形。</text:p>
        </text:list-item>
        <text:list-item>
          <text:p text:style-name="P517"><text:bookmark-start text:name="Q2MA0321783"/><text:bookmark-end text:name="Q2MA0321782"/><text:span text:style-name="T518">（ <text:s/>）</text:span>二元一次聯立方程式有無限多組解。</text:p>
        </text:list-item>
        <text:list-item>
          <text:p text:style-name="P519"><text:bookmark-start text:name="Q2MA0321784"/><text:bookmark-end text:name="Q2MA0321783"/><text:span text:style-name="T520">（ <text:s/>）</text:span>若<text:span text:style-name="T521">x</text:span>＝<text:span text:style-name="T522">a</text:span>、<text:span text:style-name="T523">y</text:span>＝<text:span text:style-name="T524">b</text:span>是二元一次方程式<text:span text:style-name="T525">x</text:span>－2<text:span text:style-name="T526">y</text:span>＝3的一組解，則表示<text:span text:style-name="T527">a</text:span>－2<text:span text:style-name="T528">b</text:span>＝3。</text:p>
        </text:list-item>
        <text:list-item>
          <text:p text:style-name="P529"><text:bookmark-start text:name="Q2MA0321781"/><text:bookmark-end text:name="Q2MA0321784"/><text:span text:style-name="T530">（ <text:s/>）</text:span>2<text:span text:style-name="T531">x</text:span>＋3<text:span text:style-name="T532">y</text:span>是一個二元一次方程式。</text:p>
        </text:list-item>
      </text:list>
      <text:p text:style-name="P533"><text:bookmark-end text:name="Q2MA0321781"/></text:p>
      <text:soft-page-break/>
      <text:p text:style-name="P534"><text:span text:style-name="T535">新北市立中平國民中學 七年級第二學期數學第2章 補考參考題目</text:span></text:p>
      <text:p text:style-name="P536">一、選擇</text:p>
      <text:list text:style-name="LFO8" text:continue-numbering="true">
        <text:list-item>
          <text:p text:style-name="P537"><text:bookmark-start text:name="Q2MA0320690"/><text:span text:style-name="T538">（ <text:s/>）</text:span>下列哪一個點在直線2<text:span text:style-name="T539">x</text:span>＋3<text:span text:style-name="T540">y</text:span>＝4<text:s/>上？<text:line-break/>(A)(2,－3)　(B)(3,－2)<text:s/>　(C)(5,－2)　(D)(－5,2)</text:p>
        </text:list-item>
        <text:list-item>
          <text:p text:style-name="P541"><text:bookmark-start text:name="Q2MA0320691"/><text:bookmark-end text:name="Q2MA0320690"/><text:span text:style-name="T542">（ <text:s/>）</text:span>在直角坐標平面上，若點<text:span text:style-name="T543">Q</text:span>(2,－1)在方程式2<text:span text:style-name="T544">x</text:span>－3<text:span text:style-name="T545">y</text:span>＝<text:span text:style-name="T546">k</text:span>的圖形上，則<text:s/><text:span text:style-name="T547">k</text:span>＝？<text:line-break/>(A)1　(B)5　(C)7　(D)9</text:p>
        </text:list-item>
        <text:list-item>
          <text:p text:style-name="P548"><text:bookmark-start text:name="Q2MA0320515"/><text:bookmark-end text:name="Q2MA0320691"/><text:span text:style-name="T549">（ <text:s/>）</text:span>直角坐標平面上，連接(0,5)、(－3,0)、(0,－5)、(3,0)四點，則所形成的四邊形為何種四邊形？<text:line-break/>(A)正方形　(B)菱形　(C)箏形　(D)梯形</text:p>
        </text:list-item>
        <text:list-item>
          <text:p text:style-name="P550"><text:bookmark-start text:name="Q2MA0320505"/><text:bookmark-end text:name="Q2MA0320515"/><text:span text:style-name="T551">（ <text:s/>）</text:span>直角坐標平面上有兩點<text:s/><text:span text:style-name="T552">A</text:span>(－5,3)，<text:span text:style-name="T553">B</text:span>(－5,1)，則<text:span text:style-name="T554"><draw:frame draw:z-index="0" draw:id="id41" draw:style-name="a42" draw:name="Object 44" text:anchor-type="as-char" svg:x="0in" svg:y="0in" svg:width="0.27847in" svg:height="0.22639in" style:rel-width="scale" style:rel-height="scale"><draw:object-ole draw:class-id="0002CE02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的中點坐標為何？<text:line-break/><text:span text:style-name="T555">(A)(</text:span><text:span text:style-name="T556">－</text:span><text:span text:style-name="T557">5,7)</text:span>　<text:span text:style-name="T558">(B)(</text:span><text:span text:style-name="T559">－</text:span><text:span text:style-name="T560">5,2)</text:span>　<text:span text:style-name="T561">(C)(</text:span><text:span text:style-name="T562">－</text:span><text:span text:style-name="T563">5,0)</text:span>　<text:span text:style-name="T564">(D)(0,1)</text:span></text:p>
        </text:list-item>
        <text:list-item>
          <text:p text:style-name="P565"><text:bookmark-start text:name="Q2MA0320599"/><text:bookmark-end text:name="Q2MA0320505"/><text:span text:style-name="T566">（ <text:s/>）</text:span>在直角坐標平面上，<text:span text:style-name="T567">不通過</text:span>(－2,－1)的直線方程式為何？<text:line-break/>(A)<text:span text:style-name="T568">x</text:span>－2<text:span text:style-name="T569">y</text:span>＝0　<text:s text:c="4"/>(B)4<text:span text:style-name="T570">x</text:span>－3<text:span text:style-name="T571">y</text:span>＝－5<text:line-break/>(C)－2<text:span text:style-name="T572">x</text:span>＋<text:span text:style-name="T573">y</text:span>＝3　(D)3<text:span text:style-name="T574">x</text:span>－2<text:span text:style-name="T575">y</text:span>＝4</text:p>
        </text:list-item>
        <text:list-item>
          <text:p text:style-name="P576"><text:bookmark-start text:name="Q2MA0320680"/><text:bookmark-end text:name="Q2MA0320599"/><text:span text:style-name="T577">（ <text:s/>）</text:span>有一條直線與<text:span text:style-name="T578">x</text:span>軸垂直，且通過點(5,5)，則此直線的方程式為何？<text:line-break/>(A)<text:span text:style-name="T579">y</text:span>＝5　(B)<text:span text:style-name="T580">y</text:span>＝－5　(C)<text:span text:style-name="T581">x</text:span>＝5　(D)<text:span text:style-name="T582">x</text:span>＝－5</text:p>
        </text:list-item>
        <text:list-item>
          <text:p text:style-name="P583"><text:bookmark-start text:name="Q2MA0320468"/><text:bookmark-end text:name="Q2MA0320680"/><text:span text:style-name="T584">（ <text:s/>）</text:span>附圖為一直角坐標平面，判斷下列敘述何者<text:span text:style-name="T585">錯誤</text:span>？<text:line-break/><draw:frame draw:style-name="a43" draw:name="圖片 45" text:anchor-type="as-char" svg:x="0in" svg:y="0in" svg:width="2.20833in" svg:height="1.98333in" style:rel-width="scale" style:rel-height="scale"><draw:image xlink:href="media/image2.jpeg" xlink:type="simple" xlink:show="embed" xlink:actuate="onLoad"/><svg:title/><svg:desc>020201-12</svg:desc></draw:frame><text:line-break/>(A)水平的數線稱為<text:span text:style-name="T586">x</text:span>軸(橫軸)<text:line-break/>(B)垂直的數線稱為<text:span text:style-name="T587">y</text:span>軸(縱軸)<text:line-break/>(C)兩條數線上，箭頭的方向為正向<text:line-break/>(D)兩條數線的交點為起點</text:p>
        </text:list-item>
        <text:list-item>
          <text:p text:style-name="P588"><text:bookmark-start text:name="Q2MA0320528"/><text:bookmark-end text:name="Q2MA0320468"/><text:span text:style-name="T589">（ <text:s/>）</text:span>在直角坐標平面上，下列哪一個數對所表示的點與<text:s/><text:span text:style-name="T590">y</text:span><text:s/>軸距離最近？<text:line-break/>(A)(3,－2)　(B)(－2,7)　(C)(5,－3)　(D)(－3,－4)</text:p>
        </text:list-item>
        <text:list-item>
          <text:p text:style-name="P591"><text:bookmark-start text:name="Q2MA0320603"/><text:bookmark-end text:name="Q2MA0320528"/><text:span text:style-name="T592">（ <text:s/>）</text:span>在直角坐標平面上，關於<text:span text:style-name="T593">y</text:span>＝－3<text:span text:style-name="T594">x</text:span>的圖形的敘述，何者正確？<text:line-break/>(A)圖形會平行<text:span text:style-name="T595">x</text:span>軸<text:line-break/>(B)圖形會平行<text:span text:style-name="T596">y</text:span>軸<text:line-break/>(C)圖形會通過第二、四象限<text:line-break/>(D)圖形會通過第一、三象限</text:p>
        </text:list-item>
        <text:list-item>
          <text:p text:style-name="P597"><text:bookmark-start text:name="Q2MA0320617"/><text:bookmark-end text:name="Q2MA0320603"/><text:span text:style-name="T598">（ <text:s/>）</text:span><text:span text:style-name="T599">A</text:span>(1,5)、<text:span text:style-name="T600">B</text:span>(5,1)、<text:span text:style-name="T601">C</text:span>(5,5)、<text:span text:style-name="T602">D</text:span>(0,5)、<text:span text:style-name="T603">E</text:span>(5,0)五點中，共有幾個點在直線<text:span text:style-name="T604">y</text:span>＝5的圖形上？<text:line-break/>(A)一個點ˉ(B)二個點　<text:line-break/>(C)三個點ˉ(D)四個點</text:p>
        </text:list-item>
        <text:list-item>
          <text:p text:style-name="P605"><text:bookmark-start text:name="Q2MA0321825"/><text:bookmark-end text:name="Q2MA0320617"/><text:span text:style-name="T606">（ <text:s/>）</text:span>二元一次聯立方程式的解在哪一個象限內？<text:line-break/>(A)第一象限　(B)第二象限<text:line-break/>(C)第三象限　(D)第四象限</text:p>
        </text:list-item>
        <text:list-item>
          <text:p text:style-name="P607"><text:bookmark-start text:name="Q2MA0321821"/><text:bookmark-end text:name="Q2MA0321825"/><text:span text:style-name="T608">（ <text:s/>）</text:span>已知坐標平面上一點<text:span text:style-name="T609">M</text:span>(3 ,－4)，若<text:span text:style-name="T610">M</text:span>點向左移動5個單位後，再向上移動4個單位到達<text:span text:style-name="T611">N</text:span>點，則<text:span text:style-name="T612">N</text:span>點的坐標為何？<text:line-break/><text:span text:style-name="T613">(A)<text:s/></text:span><text:span text:style-name="T614">(8 ,</text:span><text:span text:style-name="T615">－</text:span><text:span text:style-name="T616">8)</text:span>　<text:span text:style-name="T617">(B)<text:s/></text:span><text:span text:style-name="T618">(8 , 0)</text:span><text:span text:style-name="T619"><text:line-break/></text:span><text:soft-page-break/><text:span text:style-name="T620">(C)<text:s/></text:span><text:span text:style-name="T621">(</text:span><text:span text:style-name="T622">－</text:span><text:span text:style-name="T623">2 ,</text:span><text:span text:style-name="T624">－</text:span><text:span text:style-name="T625">8)</text:span>　<text:span text:style-name="T626">(D)<text:s/></text:span><text:span text:style-name="T627">(</text:span><text:span text:style-name="T628">－</text:span><text:span text:style-name="T629">2 , 0)</text:span></text:p>
        </text:list-item>
        <text:list-item>
          <text:p text:style-name="P630"><text:bookmark-start text:name="Q2MA0320692"/><text:bookmark-end text:name="Q2MA0321821"/><text:span text:style-name="T631">（ <text:s/>）</text:span>若點(3,4)在直線7<text:span text:style-name="T632">x</text:span>＋<text:span text:style-name="T633">ay</text:span>＝5上，那麼<text:s/><text:span text:style-name="T634">a</text:span>＝？<text:line-break/>(A)3　(B)4　(C)－3　(D)－4</text:p>
        </text:list-item>
        <text:list-item>
          <text:p text:style-name="P635"><text:bookmark-start text:name="Q2MA0320531"/><text:bookmark-end text:name="Q2MA0320692"/><text:span text:style-name="T636">（ <text:s/>）</text:span>下列哪一項選項內的兩點連成一線段後，恰會通過原點？<text:line-break/>(A)(0,5)、(2,0)<text:s/><text:line-break/>(B)(1,3)、(2,－5)<text:line-break/>(C)(－3,－4)、(1,2)<text:s text:c="2"/><text:span text:style-name="T637"><text:s/></text:span><text:span text:style-name="T638"><text:line-break/></text:span>(D)(3,2)、(－3,<text:s/>－2)</text:p>
        </text:list-item>
        <text:list-item>
          <text:p text:style-name="P639"><text:bookmark-start text:name="Q2MA0320525"/><text:bookmark-end text:name="Q2MA0320531"/><text:span text:style-name="T640">（ <text:s/>）</text:span>若自直角坐標平面上點<text:s/><text:span text:style-name="T641">P</text:span>(<text:span text:style-name="T642">x</text:span>,<text:s/><text:span text:style-name="T643">y</text:span>)出發，先向上<text:s/>2<text:s/>個單位，再向右移<text:s/>3<text:s/>個單位，再向下移<text:s/>5<text:s/>個單位，最後向左移<text:s/>7<text:s/>個單位，到達一點(－8,－6)，求<text:s/><text:span text:style-name="T644">P</text:span><text:s/>點坐標為何？<text:line-break/>(A)(－4,－3)　(B)(－3,－4)　<text:line-break/>(C)(－4,－2)　(D)(－3,－3)</text:p>
        </text:list-item>
        <text:list-item>
          <text:p text:style-name="P645"><text:bookmark-start text:name="Q2MA0320481"/><text:bookmark-end text:name="Q2MA0320525"/><text:span text:style-name="T646">（ <text:s/>）</text:span>如圖，直角坐標平面上有<text:span text:style-name="T647">A</text:span>、<text:span text:style-name="T648">B</text:span>、<text:span text:style-name="T649">C</text:span>、<text:span text:style-name="T650">D</text:span>四個點，請問下列哪一個點坐標是正確的？<text:line-break/><draw:frame draw:style-name="a44" draw:name="圖片 46" text:anchor-type="as-char" svg:x="0in" svg:y="0in" svg:width="1.61667in" svg:height="1.56667in" style:rel-width="scale" style:rel-height="scale"><draw:image xlink:href="media/image3.jpeg" xlink:type="simple" xlink:show="embed" xlink:actuate="onLoad"/><svg:title/><svg:desc>020201-18</svg:desc></draw:frame><text:line-break/>(A)<text:span text:style-name="T651">A</text:span>(－2,－3)<text:s/>　(B)<text:span text:style-name="T652">B</text:span>(4,－5)<text:s/>　<text:line-break/>(C)<text:span text:style-name="T653">C</text:span>(－3, 4)<text:s/>　<text:s text:c="3"/>(D)<text:span text:style-name="T654">D</text:span>(5,－2)</text:p>
        </text:list-item>
        <text:list-item>
          <text:p text:style-name="P655"><text:bookmark-start text:name="Q2MA0320601"/><text:bookmark-end text:name="Q2MA0320481"/><text:span text:style-name="T656">（ <text:s/>）</text:span>在直角坐標平面上，通過(－4,3)且與<text:span text:style-name="T657">y</text:span>軸平行的直線方程式為何？<text:line-break/>(A)<text:span text:style-name="T658">x</text:span>＋<text:span text:style-name="T659">y</text:span>＝－1　(B)<text:span text:style-name="T660">y</text:span>－3＝0　<text:line-break/>(C)<text:span text:style-name="T661">x</text:span>＋4＝0　<text:s text:c="4"/>(D)<text:span text:style-name="T662">y</text:span>＋4＝0</text:p>
        </text:list-item>
        <text:list-item>
          <text:p text:style-name="P663"><text:bookmark-start text:name="Q2MA0320483"/><text:bookmark-end text:name="Q2MA0320601"/><text:span text:style-name="T664">（ <text:s/>）</text:span>若有一點<text:span text:style-name="T665">Q</text:span>與<text:span text:style-name="T666">x</text:span>軸相距7個單位，與<text:span text:style-name="T667">y</text:span>軸相距3個單位，且<text:span text:style-name="T668">Q</text:span>點在第四象限內，則<text:span text:style-name="T669">Q</text:span>點坐標為何？<text:line-break/>(A)(－3,7)ˉ(B)(－7,3)<text:s/>　<text:line-break/>(C)(3,－7)ˉ(D)(－7,3)</text:p>
        </text:list-item>
        <text:list-item>
          <text:p text:style-name="P670"><text:bookmark-start text:name="Q2MA0320647"/><text:bookmark-end text:name="Q2MA0320483"/><text:span text:style-name="T671">（ <text:s/>）</text:span>判斷<text:span text:style-name="T672">A</text:span>(－5,－3)在下列哪一條直線方程式上？<text:line-break/>(A)2<text:span text:style-name="T673">x</text:span>－<text:span text:style-name="T674">y</text:span>＝8　(B)3<text:span text:style-name="T675">x</text:span>－2<text:span text:style-name="T676">y</text:span>＝－5　<text:line-break/>(C)<text:span text:style-name="T677">y</text:span>＝<text:span text:style-name="T678">x</text:span>－2　<text:s text:c="2"/>(D)4<text:span text:style-name="T679">x</text:span>－5<text:span text:style-name="T680">y</text:span>＝－5</text:p>
        </text:list-item>
        <text:list-item>
          <text:p text:style-name="P681"><text:bookmark-start text:name="Q2MA0320652"/><text:bookmark-end text:name="Q2MA0320647"/><text:span text:style-name="T682">（ <text:s/>）</text:span>若點<text:span text:style-name="T683">A</text:span>(2,－4)在直線<text:span text:style-name="T684">ax</text:span>＋3<text:span text:style-name="T685">y</text:span>＝3<text:span text:style-name="T686">x</text:span>與4<text:span text:style-name="T687">x</text:span>－<text:span text:style-name="T688">by</text:span>＝－12的交點上，則(<text:span text:style-name="T689">a</text:span>,<text:span text:style-name="T690">b</text:span>)的坐標為何？<text:line-break/>(A)(9,－5)　　(B)(9,5)<text:s/><text:line-break/>(C)(－9,－5)　(D)(－9,5)</text:p>
        </text:list-item>
        <text:list-item>
          <text:p text:style-name="P691"><text:bookmark-start text:name="Q2MA0320516"/><text:bookmark-end text:name="Q2MA0320652"/><text:span text:style-name="T692">（ <text:s/>）</text:span>在直角坐標平面上有一菱形<text:s/><text:span text:style-name="T693">ABCD</text:span>，若<text:s/><text:span text:style-name="T694">A</text:span>(－3 , 8)、<text:span text:style-name="T695">B</text:span>(－7 , 5)、<text:span text:style-name="T696">C</text:span>(－3 , 2)，求<text:span text:style-name="T697">D</text:span>點坐標為何？<text:line-break/>(A)(1,5)　(B)(5,1)　<text:line-break/>(C)(7,5)　(D)(－7,－5)</text:p>
        </text:list-item>
        <text:list-item>
          <text:p text:style-name="P698"><text:bookmark-start text:name="Q2MA0320527"/><text:bookmark-end text:name="Q2MA0320516"/><text:span text:style-name="T699">（ <text:s/>）</text:span>若<text:s/><text:span text:style-name="T700">P</text:span>(－3,7)是直角坐標平面上的一點，則下列敘述何者<text:span text:style-name="T701">錯誤</text:span>？<text:line-break/>(A)<text:span text:style-name="T702">P</text:span>點在第二象限<text:line-break/>(B)<text:span text:style-name="T703">P</text:span>點與<text:s/><text:span text:style-name="T704">x</text:span><text:s/>軸距離為<text:s/>7<text:line-break/>(C)<text:span text:style-name="T705">P</text:span>點與<text:s/><text:span text:style-name="T706">y</text:span><text:s/>軸距離為<text:s/>3<text:line-break/>(D)<text:span text:style-name="T707">P</text:span>點對稱於原點的對稱點為(7,－3)</text:p>
        </text:list-item>
        <text:list-item>
          <text:p text:style-name="P708"><text:bookmark-start text:name="Q2MA0320604"/><text:bookmark-end text:name="Q2MA0320527"/><text:span text:style-name="T709">（ <text:s/>）</text:span><text:span text:style-name="T710">小咪</text:span>想要畫直線<text:span text:style-name="T711">y</text:span>＝5－8<text:span text:style-name="T712">x</text:span>的圖形，下列哪一個選項的坐標<text:span text:style-name="T713">不可能</text:span>在<text:span text:style-name="T714">小咪</text:span>所畫的直線上？<text:line-break/>(A)(2,－11)ˉ(B)(－1,13)<text:line-break/>(C)(<text:s/>,1)ˉ　(D)(－1,－3)</text:p>
        </text:list-item>
        <text:list-item>
          <text:p text:style-name="P715"><text:bookmark-start text:name="Q2MA0320640"/><text:bookmark-end text:name="Q2MA0320604"/><text:soft-page-break/><text:span text:style-name="T716">（ <text:s/>）</text:span>若<text:span text:style-name="T717">a</text:span>、<text:span text:style-name="T718">b</text:span>、<text:span text:style-name="T719">c</text:span>皆為整數，且(<text:span text:style-name="T720">a</text:span>,－7)、(－1,<text:span text:style-name="T721">b</text:span>)、(－5,<text:span text:style-name="T722">c</text:span>)三點都在直線3<text:span text:style-name="T723">x</text:span>＋2<text:span text:style-name="T724">y</text:span>＝1上，則<text:span text:style-name="T725">a</text:span>＋2<text:span text:style-name="T726">b</text:span>－<text:span text:style-name="T727">c</text:span>＝？<text:line-break/>(A)1ˉ(B)2ˉ(C)3ˉ(D)4</text:p>
        </text:list-item>
        <text:list-item>
          <text:p text:style-name="P728"><text:bookmark-start text:name="Q2MA0320506"/><text:bookmark-end text:name="Q2MA0320640"/><text:span text:style-name="T729">（ <text:s/>）</text:span>直角坐標平面上有兩點<text:s/><text:span text:style-name="T730">A</text:span>(1,2)，<text:span text:style-name="T731">B</text:span>(9,2)，滿足<text:span text:style-name="T732"><draw:frame draw:z-index="0" draw:id="id42" draw:style-name="a45" draw:name="Object 47" text:anchor-type="as-char" svg:x="0in" svg:y="0in" svg:width="0.29583in" svg:height="0.23472in" style:rel-width="scale" style:rel-height="scale"><draw:object-ole draw:class-id="0002CE02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：<text:span text:style-name="T733"><draw:frame draw:z-index="0" draw:id="id43" draw:style-name="a46" draw:name="Object 48" text:anchor-type="as-char" svg:x="0in" svg:y="0in" svg:width="0.27847in" svg:height="0.23472in" style:rel-width="scale" style:rel-height="scale"><draw:object-ole draw:class-id="0002CE02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＝1：1，則<text:span text:style-name="T734">C</text:span><text:s/>點可能位置有幾個？<text:line-break/>(A)1個　(B)2個　(C)3個　(D)無限多個</text:p>
        </text:list-item>
        <text:list-item>
          <text:p text:style-name="P735"><text:bookmark-start text:name="Q2MA0320621"/><text:bookmark-end text:name="Q2MA0320506"/><text:span text:style-name="T736">（ <text:s/>）</text:span>如果直線<text:span text:style-name="T737">L</text:span>通過(2,7)、(－1,3)兩點，那麼下列哪一個為直線<text:span text:style-name="T738">L</text:span>的方程式？<text:line-break/>(A)2<text:span text:style-name="T739">x</text:span>＋7<text:span text:style-name="T740">y</text:span>＝9　　<text:s text:c="2"/>(B)－<text:span text:style-name="T741">x</text:span>＋3<text:span text:style-name="T742">y</text:span>＝2<text:line-break/>(C)4<text:span text:style-name="T743">x</text:span>－3<text:span text:style-name="T744">y</text:span>＝－13　(D)2<text:span text:style-name="T745">x</text:span>＋3<text:span text:style-name="T746">y</text:span>＝11</text:p>
        </text:list-item>
        <text:list-item>
          <text:p text:style-name="P747"><text:bookmark-start text:name="Q2MA0320593"/><text:bookmark-end text:name="Q2MA0320621"/><text:span text:style-name="T748">（ <text:s/>）</text:span>垂直<text:span text:style-name="T749">y</text:span>軸且與<text:span text:style-name="T750">x</text:span>軸相距5單位的直線方程式為何？<text:line-break/>(A)<text:span text:style-name="T751">x</text:span>＝5或<text:span text:style-name="T752">x</text:span>＝－5　(B)<text:span text:style-name="T753">x</text:span>－<text:span text:style-name="T754">y</text:span>＝5<text:line-break/>(C)<text:span text:style-name="T755">y</text:span>＝5或<text:span text:style-name="T756">y</text:span>＝－5　(D)<text:span text:style-name="T757">x</text:span>＋<text:span text:style-name="T758">y</text:span>＝5</text:p>
        </text:list-item>
        <text:list-item>
          <text:p text:style-name="P759"><text:bookmark-start text:name="Q2MA0320450"/><text:bookmark-end text:name="Q2MA0320593"/><text:span text:style-name="T760">（ <text:s/>）</text:span>如圖，在直角坐標平面上，下列敘述何者<text:span text:style-name="T761">錯誤</text:span>？<text:s/><text:line-break/><draw:frame draw:style-name="a47" draw:name="圖片 49" text:anchor-type="as-char" svg:x="0in" svg:y="0in" svg:width="1.53333in" svg:height="1.525in" style:rel-width="scale" style:rel-height="scale"><draw:image xlink:href="media/image4.jpeg" xlink:type="simple" xlink:show="embed" xlink:actuate="onLoad"/><svg:title/><svg:desc>020201-03</svg:desc></draw:frame><text:line-break/>(A)<text:span text:style-name="T762">A</text:span>(2,－2)　(B)<text:span text:style-name="T763">B</text:span>(－3,－2)　(C)<text:span text:style-name="T764">C</text:span>(1,－1)　(D)<text:span text:style-name="T765">D</text:span>(3,2)</text:p>
        </text:list-item>
        <text:list-item>
          <text:p text:style-name="P766"><text:bookmark-start text:name="Q2MA0320625"/><text:bookmark-end text:name="Q2MA0320450"/><text:span text:style-name="T767">（ <text:s/>）</text:span>過(3,5)且平行<text:span text:style-name="T768">y</text:span>軸的直線，必通過下列哪一點？<text:line-break/>(A)(0,0)　(B)(2,5)　(C)(3,7)　(D)(0,8)</text:p>
        </text:list-item>
        <text:list-item>
          <text:p text:style-name="P769"><text:bookmark-start text:name="Q2MA0320530"/><text:bookmark-end text:name="Q2MA0320625"/><text:span text:style-name="T770">（ <text:s/>）</text:span>下列哪一選項內的兩點連成一線段後，會與<text:s/><text:span text:style-name="T771">x</text:span><text:s/>軸相交？<text:line-break/>(A)(5,3)、(2,10)<text:line-break/>(B)(－5,2)、(1,4)<text:line-break/>(C)(4,2)、(－5,－3)<text:line-break/>(D)(5,－3)、(－2,－4)</text:p>
        </text:list-item>
        <text:list-item>
          <text:p text:style-name="P772"><text:bookmark-start text:name="Q2MA0320478"/><text:bookmark-end text:name="Q2MA0320530"/><text:span text:style-name="T773">（ <text:s/>）</text:span>在直角坐標平面上，下列敘述何者正確？<text:line-break/>(A)直角坐標平面上任一點必落在四個象限之中<text:line-break/>(B)如果<text:span text:style-name="T774">a</text:span>＋<text:span text:style-name="T775">b</text:span>＜0，則(<text:span text:style-name="T776">a</text:span>,<text:span text:style-name="T777">b</text:span>)必在第三象限<text:line-break/>(C)同時在<text:span text:style-name="T778">x</text:span>軸上也在<text:span text:style-name="T779">y</text:span>軸上的點，只有原點<text:line-break/>(D)以上皆是</text:p>
        </text:list-item>
        <text:list-item>
          <text:p text:style-name="P780"><text:bookmark-start text:name="Q2MA0320597"/><text:bookmark-end text:name="Q2MA0320478"/><text:span text:style-name="T781">（ <text:s/>）</text:span>若<text:span text:style-name="T782">x</text:span>＋<text:span text:style-name="T783">ay</text:span>＝4的直線通過(1,－3)，則<text:span text:style-name="T784">a</text:span>＝？<text:line-break/>(A)1ˉ(B)－1ˉ(C)2ˉ(D)－2</text:p>
        </text:list-item>
        <text:list-item>
          <text:p text:style-name="P785"><text:bookmark-start text:name="Q2MA0320677"/><text:bookmark-end text:name="Q2MA0320597"/><text:span text:style-name="T786">（ <text:s/>）</text:span>若公車沿著直線4<text:span text:style-name="T787">y</text:span>－3<text:span text:style-name="T788">x</text:span>＝12的路徑行駛，則下列哪一個點可設公車停靠站？<text:line-break/>(A)(－4,0)　<text:s text:c="4"/>(B)(0,－4)　<text:line-break/>(C)(－3,－8)　(D)(－1,<text:s/>)</text:p>
        </text:list-item>
        <text:list-item>
          <text:p text:style-name="P789"><text:bookmark-start text:name="Q2MA0320482"/><text:bookmark-end text:name="Q2MA0320677"/><text:span text:style-name="T790">（ <text:s/>）</text:span>直角坐標平面上，有下列幾個點：<text:span text:style-name="T791">A</text:span>(－5,9)、<text:span text:style-name="T792">B</text:span>(－4,－3)、<text:span text:style-name="T793">C</text:span>(2,－1)、<text:span text:style-name="T794">D</text:span>(0,3)、<text:span text:style-name="T795">E</text:span>(－1,－9)、<text:span text:style-name="T796">F</text:span>(－4,0)、<text:span text:style-name="T797">G</text:span>(－4,2)、<text:span text:style-name="T798">H</text:span>(3,3)、<text:span text:style-name="T799">I</text:span>(4,－5)、<text:span text:style-name="T800">J</text:span>(－8,2)，則下列關於這些點坐標的敘述何者<text:span text:style-name="T801">錯誤</text:span>？<text:line-break/>(A)在第一象限內的點共有2個<text:line-break/>(B)在<text:span text:style-name="T802">x</text:span>＝－4的直線上的點共有3個<text:line-break/>(C)在第三象限內的點共有2個<text:line-break/>(D)在兩軸上的點共有2個</text:p>
        </text:list-item>
        <text:list-item>
          <text:p text:style-name="P803"><text:bookmark-start text:name="Q2MA0320598"/><text:bookmark-end text:name="Q2MA0320482"/><text:span text:style-name="T804">（ <text:s/>）</text:span>下列哪一個點<text:span text:style-name="T805">不在</text:span><text:span text:style-name="T806">x</text:span>＋3＝0的直線上？<text:line-break/><text:span text:style-name="T807">(A)(</text:span><text:span text:style-name="T808">－</text:span><text:span text:style-name="T809">3,0)</text:span><text:span text:style-name="T810">ˉ</text:span><text:span text:style-name="T811">(B)(0,</text:span><text:span text:style-name="T812">－</text:span><text:span text:style-name="T813">3)</text:span><text:span text:style-name="T814"><text:line-break/></text:span><text:span text:style-name="T815">(C)(</text:span><text:span text:style-name="T816">－</text:span><text:span text:style-name="T817">3,3)</text:span><text:span text:style-name="T818">ˉ</text:span><text:span text:style-name="T819">(D)(</text:span><text:span text:style-name="T820">－</text:span><text:span text:style-name="T821">3,2)</text:span></text:p>
        </text:list-item>
        <text:list-item>
          <text:p text:style-name="P822"><text:bookmark-start text:name="Q2MA0320443"/><text:bookmark-end text:name="Q2MA0320598"/><text:span text:style-name="T823">（ <text:s/>）</text:span>設<text:span text:style-name="T824">A</text:span>點的坐標為(－3,－2)，則下述何者正確？<text:line-break/><text:soft-page-break/>(A)<text:span text:style-name="T825">A</text:span>點在第四象限內<text:line-break/>(B)<text:span text:style-name="T826">A</text:span>點與<text:span text:style-name="T827">x</text:span>軸的距離為3單位<text:line-break/>(C)<text:span text:style-name="T828">A</text:span>點與<text:span text:style-name="T829">y</text:span>軸的距離為2單位<text:line-break/>(D)過<text:span text:style-name="T830">A</text:span>點且與<text:span text:style-name="T831">x</text:span>軸垂直的直線方程式為<text:span text:style-name="T832">x</text:span>＋3＝0</text:p>
        </text:list-item>
        <text:list-item>
          <text:p text:style-name="P833"><text:bookmark-start text:name="Q2MA0320592"/><text:bookmark-end text:name="Q2MA0320443"/><text:span text:style-name="T834">（ <text:s/>）</text:span>點(5,6)、(4,3)與(2,<text:span text:style-name="T835">k</text:span>)均在同一直線上，則<text:span text:style-name="T836">k</text:span>＝？<text:line-break/>(A)－3ˉ(B)6ˉ(C)－9ˉ(D)12</text:p>
        </text:list-item>
        <text:list-item>
          <text:p text:style-name="P837"><text:bookmark-start text:name="Q2MA0320682"/><text:bookmark-end text:name="Q2MA0320592"/><text:span text:style-name="T838">（ <text:s/>）</text:span>在直角坐標平面上，兩直線<text:span text:style-name="T839">y</text:span>＝3與<text:span text:style-name="T840">x</text:span>＝－4<text:s/>的交點坐標為何？<text:line-break/><text:span text:style-name="T841">(A)(2,</text:span><text:span text:style-name="T842">－</text:span><text:span text:style-name="T843">4)</text:span>　<text:span text:style-name="T844">(B)(1,3)</text:span><text:span text:style-name="T845"><text:s/></text:span>　<text:span text:style-name="T846">(C)(</text:span><text:span text:style-name="T847">－</text:span><text:span text:style-name="T848">4,3)</text:span>　<text:span text:style-name="T849">(D)(3,</text:span><text:span text:style-name="T850">－</text:span><text:span text:style-name="T851">4)</text:span></text:p>
        </text:list-item>
        <text:list-item>
          <text:p text:style-name="P852"><text:bookmark-start text:name="Q2MA0320602"/><text:bookmark-end text:name="Q2MA0320682"/><text:span text:style-name="T853">（ <text:s/>）</text:span>下列哪一個點<text:span text:style-name="T854">不在</text:span>直線<text:span text:style-name="T855">y</text:span>＝－2<text:span text:style-name="T856">x</text:span>＋3的圖形上？<text:line-break/>(A)(<text:s/>,2)ˉ(B)(5,－7)<text:line-break/>(C)(1,1)ˉ<text:s text:c="2"/>(D)(<text:s/>,1)</text:p>
        </text:list-item>
        <text:list-item>
          <text:p text:style-name="P857"><text:bookmark-start text:name="Q2MA0320512"/><text:bookmark-end text:name="Q2MA0320602"/><text:span text:style-name="T858">（ <text:s/>）</text:span>若自直角坐標平面(－2,7)出發，每次均向左1單位，向下2單位。若這樣的走法重複6次，則最後的位置坐標為何？<text:line-break/>(A)(－8,1)　(B)(－8,－5)　<text:line-break/>(C)(4,－5)　(D) (4,1)</text:p>
        </text:list-item>
      </text:list>
      <text:p text:style-name="P859"><text:bookmark-end text:name="Q2MA0320512"/>二、是非</text:p>
      <text:list text:style-name="LFO9" text:continue-numbering="true">
        <text:list-item>
          <text:p text:style-name="P860"><text:bookmark-start text:name="Q2MA0321818"/><text:span text:style-name="T861">（ <text:s/>）</text:span>在坐標平面上，若聯立方程式的圖形為兩條直線且相交於一點，則交點坐標即為此聯立方程式的解。</text:p>
        </text:list-item>
        <text:list-item>
          <text:p text:style-name="P862"><text:bookmark-start text:name="Q2MA0321813"/><text:bookmark-end text:name="Q2MA0321818"/><text:span text:style-name="T863">（ <text:s/>）</text:span><text:span text:style-name="T864">坐標</text:span>平面<text:span text:style-name="T865">上，</text:span>如果數對(<text:span text:style-name="T866">m<text:s/></text:span>,<text:s/><text:span text:style-name="T867">n</text:span>)表示<text:span text:style-name="T868">P</text:span>點的位置，則<text:span text:style-name="T869">m</text:span>稱為<text:span text:style-name="T870">P</text:span>點的<text:span text:style-name="T871">x</text:span>坐標或縱坐標，<text:span text:style-name="T872">n</text:span>稱為<text:span text:style-name="T873">P</text:span>點的<text:span text:style-name="T874">y</text:span>坐標或橫坐標。</text:p>
        </text:list-item>
        <text:list-item>
          <text:p text:style-name="P875"><text:bookmark-start text:name="Q2MA0321817"/><text:bookmark-end text:name="Q2MA0321813"/><text:span text:style-name="T876">（ <text:s/>）</text:span>在坐標平面上，方程式<text:span text:style-name="T877">x</text:span>＝<text:span text:style-name="T878">m</text:span>的圖形是一條垂直<text:span text:style-name="T879">x</text:span>軸的直線。</text:p>
        </text:list-item>
        <text:list-item>
          <text:p text:style-name="P880"><text:bookmark-start text:name="Q2MA0321816"/><text:bookmark-end text:name="Q2MA0321817"/><text:span text:style-name="T881">（ <text:s/>）</text:span>方程式<text:span text:style-name="T882">y</text:span>＝0的圖形就是<text:span text:style-name="T883">y</text:span>軸。</text:p>
        </text:list-item>
        <text:list-item>
          <text:p text:style-name="P884"><text:bookmark-start text:name="Q2MA0321814"/><text:bookmark-end text:name="Q2MA0321816"/><text:span text:style-name="T885">（ <text:s/>）</text:span><text:span text:style-name="T886">在直角坐標平面上一點</text:span><text:span text:style-name="T887">A</text:span><text:span text:style-name="T888">(</text:span><text:span text:style-name="T889">a<text:s/></text:span><text:span text:style-name="T890">,<text:s/></text:span><text:span text:style-name="T891">b</text:span><text:span text:style-name="T892">)</text:span><text:span text:style-name="T893">，則</text:span><text:span text:style-name="T894">A</text:span><text:span text:style-name="T895">點到</text:span><text:span text:style-name="T896">x</text:span><text:span text:style-name="T897">軸的距離是</text:span><text:span text:style-name="T898"><text:s/>|<text:s/></text:span><text:span text:style-name="T899">a<text:s/></text:span><text:span text:style-name="T900">|</text:span><text:span text:style-name="T901">，到</text:span><text:span text:style-name="T902">y</text:span><text:span text:style-name="T903">軸的距離是</text:span><text:span text:style-name="T904"><text:s/>|<text:s/></text:span><text:span text:style-name="T905">b<text:s/></text:span><text:span text:style-name="T906">|</text:span><text:span text:style-name="T907">。</text:span></text:p>
        </text:list-item>
        <text:list-item>
          <text:p text:style-name="P908"><text:bookmark-start text:name="Q2MA0321815"/><text:bookmark-end text:name="Q2MA0321814"/><text:span text:style-name="T909">（ <text:s/>）</text:span><text:span text:style-name="T910">x</text:span>軸上的任意一點，其縱坐標為0；<text:span text:style-name="T911">y</text:span>軸上的任意一點，其橫坐標為0。</text:p>
        </text:list-item>
        <text:list-item>
          <text:p text:style-name="P912"><text:bookmark-start text:name="Q2MA0321820"/><text:bookmark-end text:name="Q2MA0321815"/><text:span text:style-name="T913">（ <text:s/>）</text:span>若聯立方程式的圖形為兩條平行的直線，則此聯立方程式無解。</text:p>
        </text:list-item>
        <text:list-item>
          <text:p text:style-name="P914"><text:bookmark-start text:name="Q2MA0321819"/><text:bookmark-end text:name="Q2MA0321820"/><text:span text:style-name="T915">（ <text:s/>）</text:span>若聯立方程式有無限多組解，則它的圖形為兩條重合的直線。</text:p>
        </text:list-item>
      </text:list>
      <text:p text:style-name="P916"><text:bookmark-end text:name="Q2MA0321819"/></text:p>
      <text:soft-page-break/>
      <text:p text:style-name="P917"><text:span text:style-name="T918">新北市立中平國民中學 七年級第二學期數學第3章 補考參考題目</text:span></text:p>
      <text:p text:style-name="P919">一、選擇</text:p>
      <text:list text:style-name="LFO10" text:continue-numbering="true">
        <text:list-item>
          <text:p text:style-name="P920"><text:bookmark-start text:name="Q2MA0320776"/><text:span text:style-name="T921">（ <text:s/>）</text:span>若，則(<text:span text:style-name="T922">x</text:span>＋2)：(<text:span text:style-name="T923">y</text:span>＋2)的比值為多少？<text:line-break/>(A)－5　(B)－4　(C)－3　(D)－2</text:p>
        </text:list-item>
        <text:list-item>
          <text:p text:style-name="P924"><text:bookmark-start text:name="Q2MA0320853"/><text:bookmark-end text:name="Q2MA0320776"/><text:span text:style-name="T925">（ <text:s/>）</text:span><text:span text:style-name="T926">請問下列哪一個是和</text:span><text:span text:style-name="T927">6</text:span><text:span text:style-name="T928">：</text:span><text:span text:style-name="T929">7</text:span><text:span text:style-name="T930">相等的比，而且這個比的前項是</text:span><text:span text:style-name="T931">18</text:span><text:span text:style-name="T932">？</text:span><text:span text:style-name="T933"><text:line-break/></text:span><text:span text:style-name="T934">(A)18</text:span><text:span text:style-name="T935">：</text:span><text:span text:style-name="T936">14</text:span><text:span text:style-name="T937">　</text:span><text:span text:style-name="T938">(B)18</text:span><text:span text:style-name="T939">：</text:span><text:span text:style-name="T940">21</text:span><text:span text:style-name="T941"><text:line-break/></text:span><text:span text:style-name="T942">(C)21</text:span><text:span text:style-name="T943">：</text:span><text:span text:style-name="T944">18</text:span><text:span text:style-name="T945">　</text:span><text:span text:style-name="T946">(D)14</text:span><text:span text:style-name="T947">：</text:span><text:span text:style-name="T948">18</text:span></text:p>
        </text:list-item>
        <text:list-item>
          <text:p text:style-name="P949"><text:bookmark-start text:name="Q2MA0320789"/><text:bookmark-end text:name="Q2MA0320853"/><text:span text:style-name="T950">（ <text:s/>）</text:span>7：3比值為<text:span text:style-name="T951">X</text:span>，18：7比值為<text:span text:style-name="T952">Y</text:span>，求<text:span text:style-name="T953">X</text:span>×<text:span text:style-name="T954">Y</text:span>＝？<text:line-break/>(A)12　(B)6　(C)54　(D)36</text:p>
        </text:list-item>
        <text:list-item>
          <text:p text:style-name="P955"><text:bookmark-start text:name="Q2MA0320831"/><text:bookmark-end text:name="Q2MA0320789"/><text:span text:style-name="T956">（ <text:s/>）</text:span>若4<text:span text:style-name="T957">a</text:span>＝7<text:span text:style-name="T958">b</text:span>，且<text:span text:style-name="T959">ab</text:span>≠0，則<text:span text:style-name="T960">a</text:span>：<text:span text:style-name="T961">b</text:span>的比值為多少？<text:line-break/>(A)7：4　(B)4：7　(C)<text:s/>　(D)<text:s/></text:p>
        </text:list-item>
        <text:list-item>
          <text:p text:style-name="P962"><text:bookmark-start text:name="Q2MA0321125"/><text:bookmark-end text:name="Q2MA0320831"/><text:span text:style-name="T963">（ <text:s/>）</text:span>已知<text:span text:style-name="T964">k</text:span>為定數且<text:span text:style-name="T965">k</text:span>≠0，若<text:span text:style-name="T966">y</text:span>與<text:span text:style-name="T967">x</text:span>成正比，則<text:span text:style-name="T968">x</text:span>與<text:span text:style-name="T969">y</text:span>的關係式可簡記為下列何者？<text:line-break/>(A)<text:span text:style-name="T970">xy</text:span>＝<text:span text:style-name="T971">k</text:span>　(B)<text:span text:style-name="T972">x</text:span>－<text:span text:style-name="T973">y</text:span>＝<text:span text:style-name="T974">k</text:span><text:line-break/>(C)＝<text:span text:style-name="T975">k</text:span>　(D)<text:span text:style-name="T976">x</text:span>＋<text:span text:style-name="T977">y</text:span>＝<text:span text:style-name="T978">k</text:span></text:p>
        </text:list-item>
        <text:list-item>
          <text:p text:style-name="P979"><text:bookmark-start text:name="Q2MA0320753"/><text:bookmark-end text:name="Q2MA0321125"/><text:span text:style-name="T980">（ <text:s/>）</text:span>甲、乙兩地相距60公里，在地圖上甲、乙兩地的距離是50公分，那麼這地圖的比例尺為何？<text:line-break/>(A)<text:s/>　　(B)<text:s/><text:line-break/>(C)<text:s/>　(D)<text:s/></text:p>
        </text:list-item>
        <text:list-item>
          <text:p text:style-name="P981"><text:bookmark-start text:name="Q2MA0321219"/><text:bookmark-end text:name="Q2MA0320753"/><text:span text:style-name="T982">（ <text:s/>）</text:span>下列各項敘述中，哪兩種量成正比關係？<text:line-break/>(A)距離一定，行走的速率與時間<text:line-break/>(B)行走的速率一定，距離與時間<text:line-break/>(C)三角形面積一定，底與高<text:line-break/>(D)矩形周長一定，長與寬</text:p>
        </text:list-item>
        <text:list-item>
          <text:p text:style-name="P983"><text:bookmark-start text:name="Q2MA0321112"/><text:bookmark-end text:name="Q2MA0321219"/><text:span text:style-name="T984">（ <text:s/>）</text:span>若<text:span text:style-name="T985">x</text:span>：<text:span text:style-name="T986">y</text:span>：<text:span text:style-name="T987">z</text:span>＝4：3：6，則下列敘述何者正確？<text:line-break/>(A)4<text:span text:style-name="T988">x</text:span>＝3<text:span text:style-name="T989">y</text:span>＝6<text:span text:style-name="T990">z</text:span>　(B)6<text:span text:style-name="T991">x</text:span>＝3<text:span text:style-name="T992">y</text:span>＝4<text:span text:style-name="T993">z</text:span><text:line-break/>(C)3<text:span text:style-name="T994">x</text:span>＝4<text:span text:style-name="T995">y</text:span>＝2<text:span text:style-name="T996">z</text:span>　(D)4<text:span text:style-name="T997">x</text:span>＝3<text:span text:style-name="T998">y</text:span>＝2<text:span text:style-name="T999">z</text:span></text:p>
        </text:list-item>
        <text:list-item>
          <text:p text:style-name="P1000"><text:bookmark-start text:name="Q2MA0320803"/><text:bookmark-end text:name="Q2MA0321112"/><text:span text:style-name="T1001">（ <text:s/>）</text:span><text:span text:style-name="T1002">佐維</text:span>有兩塊不同的金屬，若兩塊金屬的質量比為9：5，體積比為6：7，則請問兩塊金屬的密度比為多少？(密度＝質量<text:s/>÷<text:s/>體積)<text:line-break/>(A)5：9　　(B)6：7<text:line-break/>(C)10：21　(D)21：10</text:p>
        </text:list-item>
        <text:list-item>
          <text:p text:style-name="P1003"><text:bookmark-start text:name="Q2MA0320818"/><text:bookmark-end text:name="Q2MA0320803"/><text:span text:style-name="T1004">（ <text:s/>）</text:span>若(<text:span text:style-name="T1005">x</text:span>＋2)：8＝(2<text:span text:style-name="T1006">x</text:span>＋3)：15，求<text:span text:style-name="T1007">x</text:span>的值為多少？<text:line-break/>(A)4　(B)6　(C)8　(D)10</text:p>
        </text:list-item>
        <text:list-item>
          <text:p text:style-name="P1008"><text:bookmark-start text:name="Q2MA0321126"/><text:bookmark-end text:name="Q2MA0320818"/><text:span text:style-name="T1009">（ <text:s/>）</text:span>若<text:span text:style-name="T1010">xy</text:span>＝<text:span text:style-name="T1011">k</text:span>，<text:span text:style-name="T1012">k</text:span>為定數且<text:span text:style-name="T1013">k</text:span>≠0，則<text:span text:style-name="T1014">x</text:span>與<text:span text:style-name="T1015">y</text:span>的關係為下列何者？<text:line-break/>(A)<text:span text:style-name="T1016">y</text:span>與<text:span text:style-name="T1017">x</text:span>成正比<text:line-break/>(B)<text:span text:style-name="T1018">y</text:span>與<text:span text:style-name="T1019">x</text:span>成反比<text:line-break/>(C)<text:span text:style-name="T1020">x</text:span>與<text:span text:style-name="T1021">y</text:span>成正比，也成反比<text:line-break/>(D)<text:span text:style-name="T1022">x</text:span>與<text:span text:style-name="T1023">y</text:span>不成正比，也不成反比</text:p>
        </text:list-item>
        <text:list-item>
          <text:p text:style-name="P1024"><text:bookmark-start text:name="Q2MA0321207"/><text:bookmark-end text:name="Q2MA0321126"/><text:span text:style-name="T1025">（ <text:s/>）</text:span>有關距離、速率與時間的敘述，下列何者<text:span text:style-name="T1026">錯誤</text:span>？<text:line-break/>(A)當距離一定時，時間與速率成反比<text:line-break/>(B)當時間一定時，速率與距離成反比<text:line-break/>(C)當速率一定時，時間與距離成正比<text:line-break/>(D)當時間一定時，速率與距離成正比</text:p>
        </text:list-item>
        <text:list-item>
          <text:p text:style-name="P1027"><text:bookmark-start text:name="Q2MA0321871"/><text:bookmark-end text:name="Q2MA0321207"/><text:span text:style-name="T1028">（ <text:s/>）</text:span>下列敘述中，<text:span text:style-name="T1029"><text:s/>x</text:span>、<text:span text:style-name="T1030">y</text:span><text:span text:style-name="T1031">不成正比</text:span>的選項為何者？<text:line-break/>(A)下底為10公分的梯形，當高為<text:span text:style-name="T1032">x</text:span>公分，面積為<text:span text:style-name="T1033">y</text:span><text:span text:style-name="T1034">平方</text:span>公分<text:line-break/><text:soft-page-break/>(B)一圓的半徑為<text:span text:style-name="T1035">x</text:span>公分，周長為<text:span text:style-name="T1036">y</text:span>公分<text:line-break/>(C)<text:s/>麵包店裡1個布丁塔賣40元，<text:span text:style-name="T1037">小祐</text:span>買<text:span text:style-name="T1038">x</text:span>個，共付<text:span text:style-name="T1039">y</text:span>元<text:line-break/>(D)甲商品單價為<text:span text:style-name="T1040">x</text:span>元，乙商品單價為<text:span text:style-name="T1041">y</text:span>元，3件甲商品的價錢等於5件乙商品的價錢。</text:p>
        </text:list-item>
        <text:list-item>
          <text:p text:style-name="P1042"><text:bookmark-start text:name="Q2MA0320880"/><text:bookmark-end text:name="Q2MA0321871"/><text:span text:style-name="T1043">（ <text:s/>）</text:span>一杯咖啡是由180公克的熱水加上20公克的咖啡粉泡成的，請問這杯咖啡的重量百分濃度為多少？<text:line-break/>(A)8%　(B)10%　(C)11.1%　(D)15.3%</text:p>
        </text:list-item>
        <text:list-item>
          <text:p text:style-name="P1044"><text:bookmark-start text:name="Q2MA0321108"/><text:bookmark-end text:name="Q2MA0320880"/><text:span text:style-name="T1045">（ <text:s/>）</text:span>若3<text:span text:style-name="T1046">x</text:span>：2<text:span text:style-name="T1047">z</text:span>＝1：1，<text:span text:style-name="T1048">y</text:span>：<text:span text:style-name="T1049">z</text:span>＝5：3，則下列敘述何者<text:span text:style-name="T1050">錯誤</text:span>？<text:line-break/>(A)<text:span text:style-name="T1051">x</text:span>：<text:span text:style-name="T1052">y</text:span>：<text:span text:style-name="T1053">z</text:span>＝2：3：5　<text:line-break/>(B)若<text:span text:style-name="T1054">x</text:span>＝4，則<text:span text:style-name="T1055">y</text:span>＝10<text:line-break/>(C)3<text:span text:style-name="T1056">x</text:span>＝2<text:span text:style-name="T1057">z</text:span>，3<text:span text:style-name="T1058">y</text:span>＝5<text:span text:style-name="T1059">z</text:span>　<text:line-break/>(D)<text:span text:style-name="T1060">x</text:span>：<text:span text:style-name="T1061">y</text:span>＝2：5</text:p>
        </text:list-item>
        <text:list-item>
          <text:p text:style-name="P1062"><text:bookmark-start text:name="Q2MA0320995"/><text:bookmark-end text:name="Q2MA0321108"/><text:span text:style-name="T1063">（ <text:s/>）</text:span><text:span text:style-name="T1064">若</text:span>3：<text:span text:style-name="T1065">x</text:span>：<text:span text:style-name="T1066">y</text:span>＝5：7：8，則4<text:span text:style-name="T1067">x</text:span>－<text:span text:style-name="T1068">y</text:span>＝？<text:line-break/>(A)8　(B)9　(C)10　(D)12</text:p>
        </text:list-item>
        <text:list-item>
          <text:p text:style-name="P1069"><text:bookmark-start text:name="Q2MA0321154"/><text:bookmark-end text:name="Q2MA0320995"/><text:span text:style-name="T1070">（ <text:s/>）</text:span>某水果店1斤香瓜賣18元，<text:span text:style-name="T1071">阿智</text:span>買了<text:span text:style-name="T1072">x</text:span>斤，付了<text:span text:style-name="T1073">y</text:span>元。則可列成關係式為何？<text:line-break/>(A)<text:span text:style-name="T1074">y</text:span><text:span text:style-name="T1075">＝</text:span><text:span text:style-name="T1076">18</text:span><text:span text:style-name="T1077">＋</text:span><text:span text:style-name="T1078">x</text:span>　(B)<text:span text:style-name="T1079">y</text:span><text:span text:style-name="T1080">＝</text:span><text:span text:style-name="T1081">18</text:span><text:span text:style-name="T1082">－</text:span><text:span text:style-name="T1083">x</text:span><text:line-break/>(C)<text:span text:style-name="T1084">xy</text:span><text:span text:style-name="T1085">＝</text:span><text:span text:style-name="T1086">18</text:span>　　(D)<text:span text:style-name="T1087">y</text:span><text:span text:style-name="T1088">＝</text:span><text:span text:style-name="T1089">18</text:span><text:span text:style-name="T1090">x</text:span></text:p>
        </text:list-item>
        <text:list-item>
          <text:p text:style-name="P1091"><text:bookmark-start text:name="Q2MA0320892"/><text:bookmark-end text:name="Q2MA0321154"/><text:span text:style-name="T1092">（ <text:s/>）</text:span>原子筆3枝的價錢和鉛筆7枝的價錢相等，則一打原子筆的價錢和一打鉛筆的價錢的比為多少？<text:line-break/>(A)7：3　(B)3：7　<text:line-break/>(C)49：9　(D)7：36</text:p>
        </text:list-item>
        <text:list-item>
          <text:p text:style-name="P1093"><text:bookmark-start text:name="Q2MA0321869"/><text:bookmark-end text:name="Q2MA0320892"/><text:span text:style-name="T1094">（ <text:s/>）</text:span>若<text:span text:style-name="T1095">x</text:span>：<text:span text:style-name="T1096">z</text:span>＝2：3，<text:span text:style-name="T1097">y</text:span>：<text:span text:style-name="T1098">z</text:span>＝5：3，則下列敘述何者<text:span text:style-name="T1099">錯誤</text:span>？<text:line-break/>(A)<text:s/>＝，＝　(B) 2<text:span text:style-name="T1100">x</text:span>＝5<text:span text:style-name="T1101">y</text:span>＝3<text:span text:style-name="T1102">z</text:span><text:line-break/>(C)<text:s/>＝＝　<text:s text:c="3"/>(D) 15<text:span text:style-name="T1103">x</text:span>＝6<text:span text:style-name="T1104">y</text:span>＝10<text:span text:style-name="T1105">z</text:span></text:p>
        </text:list-item>
        <text:list-item>
          <text:p text:style-name="P1106"><text:bookmark-start text:name="Q2MA0321236"/><text:bookmark-end text:name="Q2MA0321869"/><text:span text:style-name="T1107">（ <text:s/>）</text:span>下列敘述中，哪兩種量成正比關係？<text:line-break/>(A)距離一定，走的時間與速率<text:line-break/>(B)三角形底邊長一定，高與面積<text:line-break/>(C)矩形面積一定，長與寬<text:line-break/>(D)矩形周長一定，長與寬</text:p>
        </text:list-item>
        <text:list-item>
          <text:p text:style-name="P1108"><text:bookmark-start text:name="Q2MA0321156"/><text:bookmark-end text:name="Q2MA0321236"/><text:span text:style-name="T1109">（ <text:s/>）</text:span>父子兩人現年的年齡和為59歲，設父親為<text:span text:style-name="T1110">x</text:span>歲，兒子為<text:span text:style-name="T1111">y</text:span>歲。則可列成關係式為何？<text:line-break/>(A)<text:span text:style-name="T1112">y</text:span><text:span text:style-name="T1113">＝</text:span><text:span text:style-name="T1114">59</text:span><text:span text:style-name="T1115">＋</text:span><text:span text:style-name="T1116">x</text:span>　(B)<text:span text:style-name="T1117">y</text:span><text:span text:style-name="T1118">＝</text:span><text:span text:style-name="T1119">59</text:span><text:span text:style-name="T1120">－</text:span><text:span text:style-name="T1121">x</text:span><text:line-break/>(C)<text:span text:style-name="T1122">xy</text:span><text:span text:style-name="T1123">＝</text:span><text:span text:style-name="T1124">59</text:span>　　(D)<text:span text:style-name="T1125">y</text:span><text:span text:style-name="T1126">＝</text:span><text:span text:style-name="T1127">59</text:span><text:span text:style-name="T1128">x</text:span></text:p>
        </text:list-item>
        <text:list-item>
          <text:p text:style-name="P1129"><text:bookmark-start text:name="Q2MA0320955"/><text:bookmark-end text:name="Q2MA0321156"/><text:span text:style-name="T1130">（ <text:s/>）</text:span>化簡<text:s/><text:s/>成最簡分數的結果為何？<text:line-break/>(A)3　(B)　(C)　(D)</text:p>
        </text:list-item>
        <text:list-item>
          <text:p text:style-name="P1131"><text:bookmark-start text:name="Q2MA0321868"/><text:bookmark-end text:name="Q2MA0320955"/><text:span text:style-name="T1132">（ <text:s/>）</text:span>已知<text:span text:style-name="T1133">ad</text:span>＝<text:span text:style-name="T1134">bc</text:span>，<text:span text:style-name="T1135">a</text:span>、<text:span text:style-name="T1136">b</text:span>、<text:span text:style-name="T1137">c</text:span>、<text:span text:style-name="T1138">d</text:span>均不為0，則下列哪一個性質<text:span text:style-name="T1139">不一定</text:span>成立？<text:line-break/>(A)<text:s/>＝　<text:s text:c="5"/>(B)<text:s/><text:span text:style-name="T1140">a</text:span>：<text:span text:style-name="T1141">b</text:span>＝<text:span text:style-name="T1142">c</text:span>：<text:span text:style-name="T1143">d</text:span><text:line-break/>(C)<text:s/><text:span text:style-name="T1144">a</text:span>：<text:span text:style-name="T1145">c</text:span>＝<text:span text:style-name="T1146">b</text:span>：<text:span text:style-name="T1147">d</text:span>　(D)<text:s/><text:span text:style-name="T1148">a</text:span>：<text:span text:style-name="T1149">d</text:span>＝<text:span text:style-name="T1150">b</text:span>：<text:span text:style-name="T1151">c</text:span></text:p>
        </text:list-item>
        <text:list-item>
          <text:p text:style-name="P1152"><text:bookmark-start text:name="Q2MA0320799"/><text:bookmark-end text:name="Q2MA0321868"/><text:span text:style-name="T1153">（ <text:s/>）</text:span>設<text:span text:style-name="T1154">a</text:span>、<text:span text:style-name="T1155">b</text:span>為兩正數，且＝，則＝？<text:line-break/>(A)1　(B)7　(C)4　(D)5</text:p>
        </text:list-item>
        <text:list-item>
          <text:p text:style-name="P1156"><text:bookmark-start text:name="Q2MA0321119"/><text:bookmark-end text:name="Q2MA0320799"/><text:span text:style-name="T1157">（ <text:s/>）</text:span>有一條長一公尺的緞帶，媽媽將它分三段給閃亮三姊妹，三姊妹各得到的比例為5：11：9，請問三人中得到最長的是多少公分？<text:line-break/>(A)20　(B)44　(C)45　(D)55</text:p>
        </text:list-item>
        <text:list-item>
          <text:p text:style-name="P1158"><text:bookmark-start text:name="Q2MA0321870"/><text:bookmark-end text:name="Q2MA0321119"/><text:soft-page-break/><text:span text:style-name="T1159">（ <text:s/>）</text:span>已知<text:span text:style-name="T1160">x</text:span>：<text:span text:style-name="T1161">y</text:span>：<text:span text:style-name="T1162">z</text:span>＝8：9：12，則下列敘述何者<text:span text:style-name="T1163">錯誤</text:span>？<text:line-break/>(A)<text:s/><text:span text:style-name="T1164">x</text:span>：<text:span text:style-name="T1165">z</text:span>＝2：3　(B) 3<text:span text:style-name="T1166">z</text:span>＝4<text:span text:style-name="T1167">y</text:span><text:line-break/>(C) 8<text:span text:style-name="T1168">x</text:span>＝9<text:span text:style-name="T1169">y</text:span>　<text:s text:c="4"/>(D)<text:s/><text:span text:style-name="T1170">x</text:span>是(<text:span text:style-name="T1171">x</text:span>＋<text:span text:style-name="T1172">y</text:span>＋<text:span text:style-name="T1173">z</text:span>)的倍</text:p>
        </text:list-item>
        <text:list-item>
          <text:p text:style-name="P1174"><text:bookmark-start text:name="Q2MA0320862"/><text:bookmark-end text:name="Q2MA0321870"/><text:span text:style-name="T1175">（ <text:s/>）</text:span><text:span text:style-name="T1176">設甲數的</text:span><text:span text:style-name="T1177">8</text:span><text:span text:style-name="T1178">倍等於乙數的</text:span><text:span text:style-name="T1179">7</text:span><text:span text:style-name="T1180">倍，則甲數：</text:span><text:span text:style-name="T1181">(</text:span><text:span text:style-name="T1182">甲數＋乙數</text:span><text:span text:style-name="T1183">)</text:span><text:span text:style-name="T1184">＝？</text:span><text:span text:style-name="T1185"><text:line-break/></text:span><text:span text:style-name="T1186">(A)8</text:span><text:span text:style-name="T1187">：</text:span><text:span text:style-name="T1188">15</text:span><text:span text:style-name="T1189">　</text:span><text:span text:style-name="T1190">(B)7</text:span><text:span text:style-name="T1191">：</text:span><text:span text:style-name="T1192">15</text:span><text:span text:style-name="T1193"><text:line-break/></text:span><text:span text:style-name="T1194">(C)6</text:span><text:span text:style-name="T1195">：</text:span><text:span text:style-name="T1196">13</text:span><text:span text:style-name="T1197">　</text:span><text:span text:style-name="T1198">(D)9</text:span><text:span text:style-name="T1199">：</text:span><text:span text:style-name="T1200">17</text:span></text:p>
        </text:list-item>
        <text:list-item>
          <text:p text:style-name="P1201"><text:bookmark-start text:name="Q2MA0320772"/><text:bookmark-end text:name="Q2MA0320862"/><text:span text:style-name="T1202">（ <text:s/>）</text:span><text:span text:style-name="T1203">小英</text:span>和<text:span text:style-name="T1204">小美</text:span>兩姊妹各買了一條毛巾，<text:span text:style-name="T1205">小英</text:span>的毛巾是長方形，長和寬各是12和8公分，<text:span text:style-name="T1206">小美</text:span>的毛巾是正方形，邊長為10公分，兩人想知道誰的毛巾比較大，請問兩人的毛巾面積比例為多少？<text:line-break/>(A)3：2　　(B)6：5<text:line-break/>(C)20：23　(D)24：25</text:p>
        </text:list-item>
        <text:list-item>
          <text:p text:style-name="P1207"><text:bookmark-start text:name="Q2MA0320953"/><text:bookmark-end text:name="Q2MA0320772"/><text:span text:style-name="T1208">（ <text:s/>）</text:span>化簡<text:s/><text:s/>成最簡分數的結果為何？<text:line-break/>(A)　(B)　(C)　(D)</text:p>
        </text:list-item>
        <text:list-item>
          <text:p text:style-name="P1209"><text:bookmark-start text:name="Q2MA0320885"/><text:bookmark-end text:name="Q2MA0320953"/><text:span text:style-name="T1210">（ <text:s/>）</text:span><text:span text:style-name="T1211">櫻木花道</text:span>在籃球全國大賽中，出手投三分球18次，得到18分，那麼他在這場比賽中三分球命中率為多少？<text:line-break/>(A)1　(B)<text:s/>　(C)<text:s/>　(D)<text:s/></text:p>
        </text:list-item>
        <text:list-item>
          <text:p text:style-name="P1212"><text:bookmark-start text:name="Q2MA0321133"/><text:bookmark-end text:name="Q2MA0320885"/><text:span text:style-name="T1213">（ <text:s/>）</text:span>下列哪一個式子表示<text:span text:style-name="T1214">y</text:span>與<text:span text:style-name="T1215">x</text:span>成反比？<text:line-break/>(A)3<text:span text:style-name="T1216">x</text:span>＋7<text:span text:style-name="T1217">y</text:span>＝21　(B)3<text:span text:style-name="T1218">x</text:span>＋7<text:span text:style-name="T1219">y</text:span>＝0<text:line-break/>(C)<text:span text:style-name="T1220">y</text:span>＝3<text:span text:style-name="T1221">x</text:span>＋7　　(D)3<text:span text:style-name="T1222">xy</text:span>＋7＝0</text:p>
        </text:list-item>
        <text:list-item>
          <text:p text:style-name="P1223"><text:bookmark-start text:name="Q2MA0320836"/><text:bookmark-end text:name="Q2MA0321133"/><text:span text:style-name="T1224">（ <text:s/>）</text:span>若(<text:span text:style-name="T1225">x</text:span>＋2)：4＝(<text:span text:style-name="T1226">x</text:span>－1)：2，則<text:span text:style-name="T1227">x</text:span>＝？<text:line-break/>(A)4　(B)5　(C)2　(D)3</text:p>
        </text:list-item>
        <text:list-item>
          <text:p text:style-name="P1228"><text:bookmark-start text:name="Q2MA0321866"/><text:bookmark-end text:name="Q2MA0320836"/><text:span text:style-name="T1229">（ <text:s/>）</text:span>下列敘述何者<text:span text:style-name="T1230">錯誤</text:span>？<text:line-break/>(A) 550：700的比值為<text:s/><text:line-break/>(B)<text:s/>：<text:s/>和8：9的比值相同<text:line-break/>(C) 550：1250的比值比550：1200的比值小<text:line-break/>(D) 6：8的比值是0.6：0.8比值的10倍</text:p>
        </text:list-item>
        <text:list-item>
          <text:p text:style-name="P1231"><text:bookmark-start text:name="Q2MA0320883"/><text:bookmark-end text:name="Q2MA0321866"/><text:span text:style-name="T1232">（ <text:s/>）</text:span>設<text:span text:style-name="T1233">x</text:span>：3＝4：9＝2：<text:span text:style-name="T1234">y</text:span>，則(<text:span text:style-name="T1235">x</text:span>,<text:span text:style-name="T1236">y</text:span>)＝？<text:line-break/>(A)(3,4)　(B)(4,7)<text:line-break/>(C)(,)　(D)(,)</text:p>
        </text:list-item>
        <text:list-item>
          <text:p text:style-name="P1237"><text:bookmark-start text:name="Q2MA0321867"/><text:bookmark-end text:name="Q2MA0320883"/><text:span text:style-name="T1238">（ <text:s/>）</text:span>下圖是由一些水平線與鉛直線所組成的圖形，其中水平線間的距離均相等，則灰色部分的面積與全部面積的比值為何？<text:line-break/><draw:frame draw:z-index="0" draw:id="id44" draw:style-name="a48" draw:name="Picture 50" text:anchor-type="as-char" svg:x="0in" svg:y="0in" svg:width="1.775in" svg:height="1.025in" style:rel-width="scale" style:rel-height="scale"><draw:object-ole draw:class-id="00020907-0000-0000-C000-000000000046" xlink:href="Object 45" xlink:type="simple" xlink:show="embed" xlink:actuate="onLoad"/><draw:image xlink:href="ObjectReplacements/Object 45" xlink:type="simple" xlink:show="embed" xlink:actuate="onLoad"/><svg:title/><svg:desc/></draw:frame><text:line-break/>(A)<text:s text:c="9"/>(B)<text:s/><text:line-break/>(C)<text:s text:c="9"/>(D)</text:p>
        </text:list-item>
        <text:list-item>
          <text:p text:style-name="P1239"><text:bookmark-start text:name="Q2MA0321077"/><text:bookmark-end text:name="Q2MA0321867"/><text:span text:style-name="T1240">（ <text:s/>）</text:span>若<text:span text:style-name="T1241">x</text:span>：<text:span text:style-name="T1242">y</text:span>：<text:span text:style-name="T1243">z</text:span>＝4：3：18，且<text:span text:style-name="T1244">x</text:span>＝6，則下列敘述何者正確？<text:line-break/>(A)<text:span text:style-name="T1245">y</text:span>＝2　(B)<text:span text:style-name="T1246">z</text:span>＝12<text:line-break/><text:soft-page-break/>(C)<text:span text:style-name="T1247">y</text:span>＝3　(D)<text:span text:style-name="T1248">z</text:span>＝27</text:p>
        </text:list-item>
        <text:list-item>
          <text:p text:style-name="P1249"><text:bookmark-start text:name="Q2MA0320941"/><text:bookmark-end text:name="Q2MA0321077"/><text:span text:style-name="T1250">（ <text:s/>）</text:span>已知7<text:span text:style-name="T1251">a</text:span>＝11<text:span text:style-name="T1252">b</text:span>，<text:span text:style-name="T1253">ab</text:span>不等於0，下列敘述何者<text:span text:style-name="T1254">錯誤</text:span>？<text:line-break/>(A)<text:span text:style-name="T1255">a</text:span>：<text:span text:style-name="T1256">b</text:span>＝11：7　(B)<text:span text:style-name="T1257">b</text:span>是<text:span text:style-name="T1258">a</text:span>的倍<text:line-break/>(C)＝　(D)<text:span text:style-name="T1259">a</text:span>是<text:span text:style-name="T1260">b</text:span>的倍</text:p>
        </text:list-item>
        <text:list-item>
          <text:p text:style-name="P1261"><text:bookmark-start text:name="Q2MA0321203"/><text:bookmark-end text:name="Q2MA0320941"/><text:span text:style-name="T1262">（ <text:s/>）</text:span>下列<text:span text:style-name="T1263">x</text:span>與<text:span text:style-name="T1264">y</text:span>的關係式中，何者成正比？<text:line-break/>(A)<text:span text:style-name="T1265">x</text:span>：2＝<text:span text:style-name="T1266">y</text:span>：5　(B)<text:span text:style-name="T1267">x</text:span>：3＝(－1)：<text:span text:style-name="T1268">y</text:span><text:line-break/>(C)<text:span text:style-name="T1269">xy</text:span>＝40　　　(D)<text:span text:style-name="T1270">y</text:span>＝<text:span text:style-name="T1271">x</text:span>＋7</text:p>
        </text:list-item>
        <text:list-item>
          <text:p text:style-name="P1272"><text:bookmark-start text:name="Q2MA0320943"/><text:bookmark-end text:name="Q2MA0321203"/><text:span text:style-name="T1273">（ <text:s/>）</text:span><text:span text:style-name="T1274">若</text:span><text:span text:style-name="T1275">a</text:span><text:span text:style-name="T1276">：</text:span><text:span text:style-name="T1277">(</text:span>－16)＝(－16)：4，則<text:span text:style-name="T1278">a</text:span>＝？<text:line-break/>(A)－16　(B)16　(C)－4　(D)64</text:p>
        </text:list-item>
        <text:list-item>
          <text:p text:style-name="P1279"><text:bookmark-start text:name="Q2MA0321157"/><text:bookmark-end text:name="Q2MA0320943"/><text:span text:style-name="T1280">（ <text:s/>）</text:span>若<text:span text:style-name="T1281">y</text:span>與<text:span text:style-name="T1282">x</text:span>成正比，已知<text:span text:style-name="T1283">x</text:span>＝－4時，<text:span text:style-name="T1284">y</text:span>＝8，則當<text:span text:style-name="T1285">x</text:span>＝3時，<text:span text:style-name="T1286">y</text:span>＝？<text:line-break/>(A)－12　(B)12　(C)6　(D)－6</text:p>
        </text:list-item>
      </text:list>
      <text:p text:style-name="P1287"><text:bookmark-end text:name="Q2MA0321157"/>二、是非</text:p>
      <text:list text:style-name="LFO11" text:continue-numbering="true">
        <text:list-item>
          <text:p text:style-name="P1288"><text:bookmark-start text:name="Q2MA0321864"/><text:span text:style-name="T1289">（ <text:s/>）</text:span>若<text:span text:style-name="T1290">x</text:span>值增加，<text:span text:style-name="T1291">y</text:span>的值也隨著增加，則<text:span text:style-name="T1292">y</text:span><text:span text:style-name="T1293">與</text:span><text:span text:style-name="T1294">x</text:span>一定成正比。</text:p>
        </text:list-item>
        <text:list-item>
          <text:p text:style-name="P1295"><text:bookmark-start text:name="Q2MA0321861"/><text:bookmark-end text:name="Q2MA0321864"/><text:span text:style-name="T1296">（ <text:s/>）</text:span>如果兩個比<text:span text:style-name="T1297">a</text:span>：<text:span text:style-name="T1298">b</text:span>和<text:span text:style-name="T1299">c</text:span>：<text:span text:style-name="T1300">d</text:span>的比值相同，可以寫成<text:span text:style-name="T1301">a</text:span>：<text:span text:style-name="T1302">b</text:span>＝<text:span text:style-name="T1303">c</text:span>：<text:span text:style-name="T1304">d</text:span>，這種等式稱為比例式，且<text:span text:style-name="T1305">ac</text:span>＝<text:span text:style-name="T1306">bd</text:span>。</text:p>
        </text:list-item>
        <text:list-item>
          <text:p text:style-name="P1307"><text:bookmark-start text:name="Q2MA0321860"/><text:bookmark-end text:name="Q2MA0321861"/><text:span text:style-name="T1308">（ <text:s/>）</text:span>若<text:span text:style-name="T1309">a</text:span>：<text:span text:style-name="T1310">b</text:span>＝3：5，則<text:span text:style-name="T1311">a</text:span>的3倍等於<text:span text:style-name="T1312">b</text:span>的5倍。</text:p>
        </text:list-item>
        <text:list-item>
          <text:p text:style-name="P1313"><text:bookmark-start text:name="Q2MA0321859"/><text:bookmark-end text:name="Q2MA0321860"/><text:span text:style-name="T1314">（ <text:s/>）</text:span>若甲、乙兩數的比值是<text:s/>，則甲數是乙數的<text:s/>倍。</text:p>
        </text:list-item>
        <text:list-item>
          <text:p text:style-name="P1315"><text:bookmark-start text:name="Q2MA0321865"/><text:bookmark-end text:name="Q2MA0321859"/><text:span text:style-name="T1316">（ <text:s/>）</text:span>若<text:span text:style-name="T1317">y</text:span><text:span text:style-name="T1318">與</text:span><text:span text:style-name="T1319">x</text:span>成反比，則<text:span text:style-name="T1320">y</text:span>值是<text:span text:style-name="T1321">x</text:span>值的某個固定倍數。</text:p>
        </text:list-item>
        <text:list-item>
          <text:p text:style-name="P1322"><text:bookmark-start text:name="Q2MA0321863"/><text:bookmark-end text:name="Q2MA0321865"/><text:span text:style-name="T1323">（ <text:s/>）</text:span>若<text:span text:style-name="T1324">x</text:span>：<text:span text:style-name="T1325">y</text:span>：<text:span text:style-name="T1326">z</text:span>＝<text:span text:style-name="T1327">a</text:span>：<text:span text:style-name="T1328">b</text:span>：<text:span text:style-name="T1329">c</text:span>，且<text:span text:style-name="T1330">a</text:span>、<text:span text:style-name="T1331">b</text:span>、<text:span text:style-name="T1332">c</text:span>皆不為0，則<text:span text:style-name="T1333">x</text:span>：<text:span text:style-name="T1334">a</text:span>＝<text:span text:style-name="T1335">y</text:span>：<text:span text:style-name="T1336">b</text:span>＝<text:span text:style-name="T1337">z</text:span>：<text:span text:style-name="T1338">c</text:span>。</text:p>
        </text:list-item>
      </text:list>
      <text:p text:style-name="P1339"><text:bookmark-end text:name="Q2MA0321863"/></text:p>
      <text:soft-page-break/>
      <text:p text:style-name="P1340"><text:span text:style-name="T1341">新北市立中平國民中學 七年級第二學期數學第4章 補考參考題目</text:span></text:p>
      <text:p text:style-name="P1342">一、選擇</text:p>
      <text:list text:style-name="LFO12" text:continue-numbering="true">
        <text:list-item>
          <text:p text:style-name="P1343"><text:bookmark-start text:name="Q2MA0321293"/><text:span text:style-name="T1344">（ <text:s/>）</text:span>若<text:span text:style-name="T1345">f</text:span>(<text:span text:style-name="T1346">x</text:span>)＝<text:span text:style-name="T1347">x</text:span><text:span text:style-name="T1348">100</text:span>－50<text:span text:style-name="T1349">x</text:span><text:span text:style-name="T1350">49</text:span>－1，則<text:span text:style-name="T1351">f</text:span>(－1)＝？<text:line-break/>(A)50　(B)－1　(C)12　(D)38</text:p>
        </text:list-item>
        <text:list-item>
          <text:p text:style-name="P1352"><text:bookmark-start text:name="Q2MA0321910"/><text:bookmark-end text:name="Q2MA0321293"/><text:span text:style-name="T1353">（ <text:s/>）</text:span>若常數函數<text:span text:style-name="T1354">f</text:span>(<text:span text:style-name="T1355">x</text:span>)＝－3與一次函數<text:span text:style-name="T1356">g</text:span>(<text:span text:style-name="T1357">x</text:span>)＝<text:span text:style-name="T1358">x</text:span>－3的交點為<text:line-break/>(<text:span text:style-name="T1359">a</text:span><text:s/>,<text:s/><text:span text:style-name="T1360">b</text:span>)，則<text:span text:style-name="T1361">a</text:span>＋<text:span text:style-name="T1362">b</text:span>＝？<text:line-break/>(A)－3 <text:s/>(B)0 <text:s/>(C)－6 <text:s/>(D)6</text:p>
        </text:list-item>
        <text:list-item>
          <text:p text:style-name="P1363"><text:bookmark-start text:name="Q2MA0321281"/><text:bookmark-end text:name="Q2MA0321910"/><text:span text:style-name="T1364">（ <text:s/>）</text:span>若函數<text:span text:style-name="T1365">g</text:span>(<text:span text:style-name="T1366">x</text:span>)＝3<text:span text:style-name="T1367">x</text:span>＋8，在<text:span text:style-name="T1368">x</text:span>＝<text:span text:style-name="T1369">a</text:span>的函數值是14，在<text:span text:style-name="T1370">x</text:span>＝<text:span text:style-name="T1371">b</text:span>的函數值是2，則<text:span text:style-name="T1372">a</text:span>＋<text:span text:style-name="T1373">b</text:span>＝？<text:line-break/>(A)0　(B)1　(C)－1　(D)15</text:p>
        </text:list-item>
        <text:list-item>
          <text:p text:style-name="P1374"><text:bookmark-start text:name="Q2MA0321259"/><text:bookmark-end text:name="Q2MA0321281"/><text:span text:style-name="T1375">（ <text:s/>）</text:span><text:span text:style-name="T1376">小仁</text:span>原有錢500元，每天吃午餐用去60元，若已用去6<text:span text:style-name="T1377">x</text:span>元，還剩下<text:span text:style-name="T1378">y</text:span>元，則<text:span text:style-name="T1379">x</text:span>與<text:span text:style-name="T1380">y</text:span>的關係式為下列何者？<text:line-break/>(A)<text:span text:style-name="T1381"><text:s/>y</text:span>＝　(B)<text:span text:style-name="T1382"><text:s/>y</text:span>＝500－6<text:span text:style-name="T1383">x</text:span><text:line-break/>(C)<text:span text:style-name="T1384"><text:s/>y</text:span>＝　(D)<text:span text:style-name="T1385"><text:s/>y</text:span>＝500＋6<text:span text:style-name="T1386">x</text:span></text:p>
        </text:list-item>
        <text:list-item>
          <text:p text:style-name="P1387"><text:bookmark-start text:name="Q2MA0321499"/><text:bookmark-end text:name="Q2MA0321259"/><text:span text:style-name="T1388">（ <text:s/>）</text:span>下列各圖形中，何者可能是一次函數<text:span text:style-name="T1389">y</text:span>＝<text:span text:style-name="T1390">ax</text:span>－5的圖形？<text:line-break/>(A)<draw:frame draw:z-index="0" draw:id="id45" draw:style-name="a49" draw:name="Picture 51" text:anchor-type="as-char" svg:x="0in" svg:y="0in" svg:width="1.28403in" svg:height="1.29306in" style:rel-width="scale" style:rel-height="scale"><draw:object-ole draw:class-id="00020907-0000-0000-C000-000000000046" xlink:href="Object 46" xlink:type="simple" xlink:show="embed" xlink:actuate="onLoad"/><draw:image xlink:href="ObjectReplacements/Object 46" xlink:type="simple" xlink:show="embed" xlink:actuate="onLoad"/><svg:title/><svg:desc/></draw:frame><text:s/>(B)<draw:frame draw:z-index="0" draw:id="id46" draw:style-name="a50" draw:name="Picture 52" text:anchor-type="as-char" svg:x="0in" svg:y="0in" svg:width="1.28403in" svg:height="1.29306in" style:rel-width="scale" style:rel-height="scale"><draw:object-ole draw:class-id="00020907-0000-0000-C000-000000000046" xlink:href="Object 47" xlink:type="simple" xlink:show="embed" xlink:actuate="onLoad"/><draw:image xlink:href="ObjectReplacements/Object 47" xlink:type="simple" xlink:show="embed" xlink:actuate="onLoad"/><svg:title/><svg:desc/></draw:frame>(C)<draw:frame draw:z-index="0" draw:id="id47" draw:style-name="a51" draw:name="Picture 53" text:anchor-type="as-char" svg:x="0in" svg:y="0in" svg:width="1.28403in" svg:height="1.29306in" style:rel-width="scale" style:rel-height="scale"><draw:object-ole draw:class-id="00020907-0000-0000-C000-000000000046" xlink:href="Object 48" xlink:type="simple" xlink:show="embed" xlink:actuate="onLoad"/><draw:image xlink:href="ObjectReplacements/Object 48" xlink:type="simple" xlink:show="embed" xlink:actuate="onLoad"/><svg:title/><svg:desc/></draw:frame>(D)<text:s/><draw:frame draw:z-index="0" draw:id="id48" draw:style-name="a52" draw:name="Picture 54" text:anchor-type="as-char" svg:x="0in" svg:y="0in" svg:width="1.28403in" svg:height="1.29306in" style:rel-width="scale" style:rel-height="scale"><draw:object-ole draw:class-id="00020907-0000-0000-C000-000000000046" xlink:href="Object 49" xlink:type="simple" xlink:show="embed" xlink:actuate="onLoad"/><draw:image xlink:href="ObjectReplacements/Object 49" xlink:type="simple" xlink:show="embed" xlink:actuate="onLoad"/><svg:title/><svg:desc/></draw:frame></text:p>
        </text:list-item>
        <text:list-item>
          <text:p text:style-name="P1391"><text:bookmark-start text:name="Q2MA0321996"/><text:bookmark-end text:name="Q2MA0321499"/><text:span text:style-name="T1392">（ <text:s/>）</text:span>下表列出<text:span text:style-name="T1393">x</text:span>、<text:span text:style-name="T1394">y</text:span>之間的對應關係，哪一組的<text:span text:style-name="T1395">y</text:span><text:span text:style-name="T1396">不是</text:span><text:span text:style-name="T1397">x</text:span>的函數？<text:line-break/>(A)<draw:frame draw:style-name="a53" draw:name="圖片 55" text:anchor-type="as-char" svg:x="0in" svg:y="0in" svg:width="2.53333in" svg:height="0.61667in" style:rel-width="scale" style:rel-height="scale"><draw:image xlink:href="media/image5.jpeg" xlink:type="simple" xlink:show="embed" xlink:actuate="onLoad"/><svg:title/><svg:desc>1-7-1</svg:desc></draw:frame>(B)<draw:frame draw:style-name="a54" draw:name="圖片 56" text:anchor-type="as-char" svg:x="0in" svg:y="0in" svg:width="2.53333in" svg:height="0.61667in" style:rel-width="scale" style:rel-height="scale"><draw:image xlink:href="media/image6.jpeg" xlink:type="simple" xlink:show="embed" xlink:actuate="onLoad"/><svg:title/><svg:desc>1-7-2</svg:desc></draw:frame><text:line-break/>(C)<draw:frame draw:style-name="a55" draw:name="圖片 57" text:anchor-type="as-char" svg:x="0in" svg:y="0in" svg:width="2.53333in" svg:height="0.61667in" style:rel-width="scale" style:rel-height="scale"><draw:image xlink:href="media/image7.jpeg" xlink:type="simple" xlink:show="embed" xlink:actuate="onLoad"/><svg:title/><svg:desc>1-7-3</svg:desc></draw:frame>(D)<draw:frame draw:style-name="a56" draw:name="圖片 58" text:anchor-type="as-char" svg:x="0in" svg:y="0in" svg:width="2.53333in" svg:height="0.61667in" style:rel-width="scale" style:rel-height="scale"><draw:image xlink:href="media/image8.jpeg" xlink:type="simple" xlink:show="embed" xlink:actuate="onLoad"/><svg:title/><svg:desc>1-7-4</svg:desc></draw:frame></text:p>
        </text:list-item>
        <text:list-item>
          <text:p text:style-name="P1398"><text:bookmark-start text:name="Q2MA0321315"/><text:bookmark-end text:name="Q2MA0321996"/><text:span text:style-name="T1399">（ <text:s/>）</text:span>設函數<text:span text:style-name="T1400">f</text:span>(<text:span text:style-name="T1401">x</text:span>)＝－3<text:span text:style-name="T1402">x</text:span>＋6，則下列何者的函數值最大？<text:line-break/>(A)<text:span text:style-name="T1403">f</text:span>(0)　(B)<text:span text:style-name="T1404">f</text:span>(1)　(C)<text:span text:style-name="T1405">f</text:span>(－1)　(D)<text:span text:style-name="T1406">f</text:span>(2)</text:p>
        </text:list-item>
        <text:list-item>
          <text:p text:style-name="P1407"><text:bookmark-start text:name="Q2MA0321262"/><text:bookmark-end text:name="Q2MA0321315"/><text:span text:style-name="T1408">（ <text:s/>）</text:span>老<text:span text:style-name="T1409">王</text:span>想用籬笆圍成一個面積為300平方公尺的長方形花圃，若以<text:span text:style-name="T1410">x</text:span>表示此長方形的長，以<text:span text:style-name="T1411">y</text:span>表示此長方形的寬，則<text:span text:style-name="T1412">x</text:span>與<text:span text:style-name="T1413">y</text:span>這兩個變數存在下列何種對應關係？<text:line-break/>(A)<text:span text:style-name="T1414">y</text:span>＝　(B)<text:span text:style-name="T1415"><text:s/>y</text:span>＝300<text:span text:style-name="T1416">x</text:span><text:line-break/>(C)<text:span text:style-name="T1417"><text:s/>y</text:span>＝　(D)<text:span text:style-name="T1418"><text:s/>y</text:span>＝<text:span text:style-name="T1419">x</text:span>＋300</text:p>
        </text:list-item>
        <text:list-item>
          <text:p text:style-name="P1420"><text:bookmark-start text:name="Q2MA0321909"/><text:bookmark-end text:name="Q2MA0321262"/><text:span text:style-name="T1421">（ <text:s/>）</text:span>設<text:span text:style-name="T1422">f</text:span>(<text:span text:style-name="T1423">x</text:span>)為常數函數，且<text:span text:style-name="T1424">f</text:span>(2)＋<text:span text:style-name="T1425">f</text:span>(－2)＝4，則<text:span text:style-name="T1426">f</text:span>(4)＝？<text:line-break/>(A) 0　(B)<text:s/>2　(C)<text:s/>4　(D)<text:s/>8</text:p>
        </text:list-item>
        <text:list-item>
          <text:p text:style-name="P1427"><text:bookmark-start text:name="Q2MA0321283"/><text:bookmark-end text:name="Q2MA0321909"/><text:span text:style-name="T1428">（ <text:s/>）</text:span>若閏年(一年有366天)中，<text:span text:style-name="T1429">x</text:span>月份的天數以<text:span text:style-name="T1430">f</text:span>(<text:span text:style-name="T1431">x</text:span>)表示，則<text:span text:style-name="T1432">f</text:span>(2)＝？<text:line-break/>(A)2　(B)31　(C)30　(D)29</text:p>
        </text:list-item>
        <text:list-item>
          <text:p text:style-name="P1433"><text:bookmark-start text:name="Q2MA0321420"/><text:bookmark-end text:name="Q2MA0321283"/><text:span text:style-name="T1434">（ <text:s/>）</text:span>若<text:span text:style-name="T1435">y</text:span>為<text:span text:style-name="T1436">x</text:span>的函數，則下列何者<text:span text:style-name="T1437">不為</text:span>線型函數？<text:line-break/>(A)<text:span text:style-name="T1438">y</text:span>＝2<text:span text:style-name="T1439">x</text:span>＋3　(B)<text:span text:style-name="T1440">y</text:span>＝<text:span text:style-name="T1441">x</text:span><text:span text:style-name="T1442">2</text:span>－1　<text:line-break/>(C)<text:span text:style-name="T1443">y</text:span>＝<text:span text:style-name="T1444">x</text:span>＋1　(D)<text:span text:style-name="T1445">y</text:span>＝3</text:p>
        </text:list-item>
        <text:list-item>
          <text:p text:style-name="P1446"><text:bookmark-start text:name="Q2MA0321366"/><text:bookmark-end text:name="Q2MA0321420"/><text:span text:style-name="T1447">（ <text:s/>）</text:span>下列哪一個函數<text:span text:style-name="T1448">不是</text:span>線型函數？<text:line-break/>(A)<text:span text:style-name="T1449">f</text:span>(<text:span text:style-name="T1450">x</text:span>)＝2<text:span text:style-name="T1451"><text:s/></text:span><text:span text:style-name="T1452">　</text:span>　(B)<text:span text:style-name="T1453">g</text:span>(<text:span text:style-name="T1454">x</text:span>)＝2－3<text:span text:style-name="T1455">x</text:span><text:line-break/>(C)<text:span text:style-name="T1456">p</text:span>(<text:span text:style-name="T1457">x</text:span>)＝－<text:span text:style-name="T1458">x</text:span>　(D)<text:span text:style-name="T1459">q</text:span>(<text:span text:style-name="T1460">x</text:span>)＝</text:p>
        </text:list-item>
        <text:list-item>
          <text:p text:style-name="P1461"><text:bookmark-start text:name="Q2MA0321434"/><text:bookmark-end text:name="Q2MA0321366"/><text:soft-page-break/><text:span text:style-name="T1462">（ <text:s/>）</text:span><text:span text:style-name="T1463">下列哪一個函數的圖形是一條水平線？</text:span><text:span text:style-name="T1464"><text:line-break/></text:span><text:span text:style-name="T1465">(A)</text:span><text:span text:style-name="T1466">y</text:span><text:span text:style-name="T1467">＝</text:span>－15　(B)<text:span text:style-name="T1468">y</text:span><text:span text:style-name="T1469">＝</text:span><text:span text:style-name="T1470">3</text:span><text:span text:style-name="T1471">x</text:span><text:span text:style-name="T1472">－</text:span>8　<text:line-break/>(C)<text:span text:style-name="T1473">y</text:span><text:span text:style-name="T1474">＝</text:span><text:span text:style-name="T1475"><draw:frame draw:z-index="0" draw:id="id49" draw:style-name="a57" draw:name="Object 59" text:anchor-type="as-char" svg:x="0in" svg:y="0in" svg:width="0.16667in" svg:height="0.43056in" style:rel-width="scale" style:rel-height="scale"><draw:object-ole draw:class-id="0002CE02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　<text:s/>(D)<text:span text:style-name="T1476">y</text:span><text:span text:style-name="T1477">＝</text:span><text:span text:style-name="T1478">－</text:span><text:span text:style-name="T1479"><draw:frame draw:z-index="0" draw:id="id50" draw:style-name="a58" draw:name="Object 60" text:anchor-type="as-char" svg:x="0in" svg:y="0in" svg:width="0.16667in" svg:height="0.43056in" style:rel-width="scale" style:rel-height="scale"><draw:object-ole draw:class-id="0002CE02-0000-0000-C000-000000000046" xlink:href="Object 51" xlink:type="simple" xlink:show="embed" xlink:actuate="onLoad"/><draw:image xlink:href="ObjectReplacements/Object 51" xlink:type="simple" xlink:show="embed" xlink:actuate="onLoad"/><svg:title/><svg:desc/></draw:frame></text:span></text:p>
        </text:list-item>
        <text:list-item>
          <text:p text:style-name="P1480"><text:bookmark-start text:name="Q2MA0321373"/><text:bookmark-end text:name="Q2MA0321434"/><text:span text:style-name="T1481">（ <text:s/>）</text:span>在函數<text:span text:style-name="T1482">f</text:span>(<text:span text:style-name="T1483">x</text:span>)＝－4的圖形上，與點(4,0)最接近的點坐標為何？<text:line-break/><text:span text:style-name="T1484">(A)(</text:span><text:span text:style-name="T1485">－</text:span><text:span text:style-name="T1486">4, 4)</text:span>　<text:span text:style-name="T1487"><text:s/>(B)(4,4)</text:span><text:span text:style-name="T1488"><text:line-break/></text:span><text:span text:style-name="T1489">(C)(</text:span><text:span text:style-name="T1490">－</text:span><text:span text:style-name="T1491">4,</text:span><text:span text:style-name="T1492">－</text:span><text:span text:style-name="T1493">4)</text:span>　<text:span text:style-name="T1494">(D)(4,</text:span><text:span text:style-name="T1495">－</text:span><text:span text:style-name="T1496">4)</text:span></text:p>
        </text:list-item>
        <text:list-item>
          <text:p text:style-name="P1497"><text:bookmark-start text:name="Q2MA0321891"/><text:bookmark-end text:name="Q2MA0321373"/><text:span text:style-name="T1498">（ <text:s/>）</text:span><text:span text:style-name="T1499">小凡</text:span>袋子中有20顆球，任取5次，每次取出數顆球且取後會放回袋中。設<text:span text:style-name="T1500">x</text:span>表示取出的球數、<text:span text:style-name="T1501">y</text:span>表示此時袋內所剩的球數，且將每次取球的情況寫成數對(<text:span text:style-name="T1502">x</text:span><text:s/>,<text:s/><text:span text:style-name="T1503">y</text:span>)，並畫在坐標平面上，則此圖可能是下列哪一圖形？答：。<text:line-break/>(A)<draw:frame draw:z-index="0" draw:id="id51" draw:style-name="a59" draw:name="Picture 61" text:anchor-type="as-char" svg:x="0in" svg:y="0in" svg:width="1.02292in" svg:height="1.08056in" style:rel-width="scale" style:rel-height="scale"><draw:object-ole draw:class-id="00020907-0000-0000-C000-000000000046" xlink:href="Object 52" xlink:type="simple" xlink:show="embed" xlink:actuate="onLoad"/><draw:image xlink:href="ObjectReplacements/Object 52" xlink:type="simple" xlink:show="embed" xlink:actuate="onLoad"/><svg:title/><svg:desc/></draw:frame><text:s/>(B)<text:s/><draw:frame draw:z-index="0" draw:id="id52" draw:style-name="a60" draw:name="Picture 62" text:anchor-type="as-char" svg:x="0in" svg:y="0in" svg:width="1.02292in" svg:height="1.08194in" style:rel-width="scale" style:rel-height="scale"><draw:object-ole draw:class-id="00020907-0000-0000-C000-000000000046" xlink:href="Object 53" xlink:type="simple" xlink:show="embed" xlink:actuate="onLoad"/><draw:image xlink:href="ObjectReplacements/Object 53" xlink:type="simple" xlink:show="embed" xlink:actuate="onLoad"/><svg:title/><svg:desc/></draw:frame><text:s/>(C)<draw:frame draw:z-index="0" draw:id="id53" draw:style-name="a61" draw:name="Picture 63" text:anchor-type="as-char" svg:x="0in" svg:y="0in" svg:width="1.02292in" svg:height="1.08056in" style:rel-width="scale" style:rel-height="scale"><draw:object-ole draw:class-id="00020907-0000-0000-C000-000000000046" xlink:href="Object 54" xlink:type="simple" xlink:show="embed" xlink:actuate="onLoad"/><draw:image xlink:href="ObjectReplacements/Object 54" xlink:type="simple" xlink:show="embed" xlink:actuate="onLoad"/><svg:title/><svg:desc/></draw:frame><text:s/>(D)<draw:frame draw:z-index="0" draw:id="id54" draw:style-name="a62" draw:name="Picture 64" text:anchor-type="as-char" svg:x="0in" svg:y="0in" svg:width="1.02431in" svg:height="1.09931in" style:rel-width="scale" style:rel-height="scale"><draw:object-ole draw:class-id="00020907-0000-0000-C000-000000000046" xlink:href="Object 55" xlink:type="simple" xlink:show="embed" xlink:actuate="onLoad"/><draw:image xlink:href="ObjectReplacements/Object 55" xlink:type="simple" xlink:show="embed" xlink:actuate="onLoad"/><svg:title/><svg:desc/></draw:frame></text:p>
        </text:list-item>
        <text:list-item>
          <text:p text:style-name="P1504"><text:bookmark-start text:name="Q2MA0321263"/><text:bookmark-end text:name="Q2MA0321891"/><text:span text:style-name="T1505">（ <text:s/>）</text:span>設<text:span text:style-name="T1506">f</text:span>(<text:span text:style-name="T1507">x</text:span>)＝2<text:span text:style-name="T1508">x</text:span><text:span text:style-name="T1509">3</text:span>－5<text:span text:style-name="T1510">x</text:span>＋6，則<text:span text:style-name="T1511">f</text:span>(1)＋<text:span text:style-name="T1512">f</text:span>(－1)＝？<text:line-break/>(A)4　(B)0　(C)6　(D)12</text:p>
        </text:list-item>
        <text:list-item>
          <text:p text:style-name="P1513"><text:bookmark-start text:name="Q2MA0321399"/><text:bookmark-end text:name="Q2MA0321263"/><text:span text:style-name="T1514">（ <text:s/>）</text:span>下列何者<text:span text:style-name="T1515">不是</text:span>線型函數？<text:line-break/>(A)<text:span text:style-name="T1516">f</text:span>(<text:span text:style-name="T1517">x</text:span>)＝2　　　(B)<text:span text:style-name="T1518">f</text:span>(<text:span text:style-name="T1519">x</text:span>)＝3－<text:span text:style-name="T1520">x</text:span><text:line-break/>(C)<text:span text:style-name="T1521">f</text:span>(<text:span text:style-name="T1522">x</text:span>)＝　<text:s/>(D)<text:span text:style-name="T1523">f</text:span>(<text:span text:style-name="T1524">x</text:span>)＝＋6</text:p>
        </text:list-item>
        <text:list-item>
          <text:p text:style-name="P1525"><text:bookmark-start text:name="Q2MA0322003"/><text:bookmark-end text:name="Q2MA0321399"/><text:span text:style-name="T1526">（ <text:s/>）</text:span>若一次函數<text:span text:style-name="T1527">f</text:span>(<text:span text:style-name="T1528">x</text:span>)＝<text:span text:style-name="T1529">ax</text:span>＋5，其中<text:span text:style-name="T1530">a</text:span>＜0，則下列何者可能是此函數的圖形？<text:line-break/>(A)<draw:frame draw:z-index="0" draw:id="id55" draw:style-name="a63" draw:name="Picture 65" text:anchor-type="as-char" svg:x="0in" svg:y="0in" svg:width="0.95833in" svg:height="0.93542in" style:rel-width="scale" style:rel-height="scale"><draw:object-ole draw:class-id="00020907-0000-0000-C000-000000000046" xlink:href="Object 56" xlink:type="simple" xlink:show="embed" xlink:actuate="onLoad"/><draw:image xlink:href="ObjectReplacements/Object 56" xlink:type="simple" xlink:show="embed" xlink:actuate="onLoad"/><svg:title/><svg:desc/></draw:frame>(B)<draw:frame draw:z-index="0" draw:id="id56" draw:style-name="a64" draw:name="Picture 66" text:anchor-type="as-char" svg:x="0in" svg:y="0in" svg:width="0.95833in" svg:height="0.93542in" style:rel-width="scale" style:rel-height="scale"><draw:object-ole draw:class-id="00020907-0000-0000-C000-000000000046" xlink:href="Object 57" xlink:type="simple" xlink:show="embed" xlink:actuate="onLoad"/><draw:image xlink:href="ObjectReplacements/Object 57" xlink:type="simple" xlink:show="embed" xlink:actuate="onLoad"/><svg:title/><svg:desc/></draw:frame><text:s/>(C)<draw:frame draw:z-index="0" draw:id="id57" draw:style-name="a65" draw:name="Picture 67" text:anchor-type="as-char" svg:x="0in" svg:y="0in" svg:width="0.95833in" svg:height="0.93542in" style:rel-width="scale" style:rel-height="scale"><draw:object-ole draw:class-id="00020907-0000-0000-C000-000000000046" xlink:href="Object 58" xlink:type="simple" xlink:show="embed" xlink:actuate="onLoad"/><draw:image xlink:href="ObjectReplacements/Object 58" xlink:type="simple" xlink:show="embed" xlink:actuate="onLoad"/><svg:title/><svg:desc/></draw:frame>(D)<draw:frame draw:z-index="0" draw:id="id58" draw:style-name="a66" draw:name="Picture 68" text:anchor-type="as-char" svg:x="0in" svg:y="0in" svg:width="0.95833in" svg:height="0.93542in" style:rel-width="scale" style:rel-height="scale"><draw:object-ole draw:class-id="00020907-0000-0000-C000-000000000046" xlink:href="Object 59" xlink:type="simple" xlink:show="embed" xlink:actuate="onLoad"/><draw:image xlink:href="ObjectReplacements/Object 59" xlink:type="simple" xlink:show="embed" xlink:actuate="onLoad"/><svg:title/><svg:desc/></draw:frame></text:p>
        </text:list-item>
        <text:list-item>
          <text:p text:style-name="P1531"><text:bookmark-start text:name="Q2MA0321418"/><text:bookmark-end text:name="Q2MA0322003"/><text:span text:style-name="T1532">（ <text:s/>）</text:span>下列哪一個為一次函數？<text:line-break/>(A)<text:span text:style-name="T1533">f</text:span>(<text:span text:style-name="T1534">x</text:span>)＝3　<text:s/>(B)<text:span text:style-name="T1535">g</text:span>(<text:span text:style-name="T1536">x</text:span>)＝<text:span text:style-name="T1537"><draw:frame draw:z-index="0" draw:id="id59" draw:style-name="a67" draw:name="Object 69" text:anchor-type="as-char" svg:x="0in" svg:y="0in" svg:width="0.375in" svg:height="0.43056in" style:rel-width="scale" style:rel-height="scale"><draw:object-ole draw:class-id="0002CE02-0000-0000-C000-000000000046" xlink:href="Object 60" xlink:type="simple" xlink:show="embed" xlink:actuate="onLoad"/><draw:image xlink:href="ObjectReplacements/Object 60" xlink:type="simple" xlink:show="embed" xlink:actuate="onLoad"/><svg:title/><svg:desc/></draw:frame></text:span><text:line-break/>(C)<text:span text:style-name="T1538">A</text:span>(<text:span text:style-name="T1539">x</text:span>)＝<text:span text:style-name="T1540">x</text:span><text:span text:style-name="T1541">2</text:span>－1　(D)<text:span text:style-name="T1542">B</text:span>(<text:span text:style-name="T1543">x</text:span>)＝<text:span text:style-name="T1544"><draw:frame draw:z-index="0" draw:id="id60" draw:style-name="a68" draw:name="Object 70" text:anchor-type="as-char" svg:x="0in" svg:y="0in" svg:width="0.16667in" svg:height="0.43056in" style:rel-width="scale" style:rel-height="scale"><draw:object-ole draw:class-id="0002CE02-0000-0000-C000-000000000046" xlink:href="Object 61" xlink:type="simple" xlink:show="embed" xlink:actuate="onLoad"/><draw:image xlink:href="ObjectReplacements/Object 61" xlink:type="simple" xlink:show="embed" xlink:actuate="onLoad"/><svg:title/><svg:desc/></draw:frame></text:span></text:p>
        </text:list-item>
        <text:list-item>
          <text:p text:style-name="P1545"><text:bookmark-start text:name="Q2MA0321392"/><text:bookmark-end text:name="Q2MA0321418"/><text:span text:style-name="T1546">（ <text:s/>）</text:span>下列圖形何者為常數函數<text:span text:style-name="T1547">f</text:span>(<text:span text:style-name="T1548">x</text:span>)的圖形？<text:line-break/><text:span text:style-name="T1549">(A)</text:span><draw:frame draw:style-name="a69" draw:name="圖片 71" text:anchor-type="as-char" svg:x="0in" svg:y="0in" svg:width="0.88333in" svg:height="0.91667in" style:rel-width="scale" style:rel-height="scale"><draw:image xlink:href="media/image9.jpeg" xlink:type="simple" xlink:show="embed" xlink:actuate="onLoad"/><svg:title/><svg:desc>1-4-1</svg:desc></draw:frame><text:s/><text:span text:style-name="T1550">(B)</text:span><draw:frame draw:style-name="a70" draw:name="圖片 72" text:anchor-type="as-char" svg:x="0in" svg:y="0in" svg:width="0.88333in" svg:height="0.91667in" style:rel-width="scale" style:rel-height="scale"><draw:image xlink:href="media/image10.jpeg" xlink:type="simple" xlink:show="embed" xlink:actuate="onLoad"/><svg:title/><svg:desc>1-4-2</svg:desc></draw:frame><text:span text:style-name="T1551">(C)</text:span><draw:frame draw:style-name="a71" draw:name="圖片 73" text:anchor-type="as-char" svg:x="0in" svg:y="0in" svg:width="0.88333in" svg:height="0.91667in" style:rel-width="scale" style:rel-height="scale"><draw:image xlink:href="media/image11.jpeg" xlink:type="simple" xlink:show="embed" xlink:actuate="onLoad"/><svg:title/><svg:desc>1-4-3</svg:desc></draw:frame><text:s text:c="2"/><text:span text:style-name="T1552">(D)</text:span><draw:frame draw:style-name="a72" draw:name="圖片 74" text:anchor-type="as-char" svg:x="0in" svg:y="0in" svg:width="0.88333in" svg:height="0.91667in" style:rel-width="scale" style:rel-height="scale"><draw:image xlink:href="media/image12.jpeg" xlink:type="simple" xlink:show="embed" xlink:actuate="onLoad"/><svg:title/><svg:desc>1-4-4</svg:desc></draw:frame></text:p>
        </text:list-item>
        <text:list-item>
          <text:p text:style-name="P1553"><text:bookmark-start text:name="Q2MA0321325"/><text:bookmark-end text:name="Q2MA0321392"/><text:span text:style-name="T1554">（ <text:s/>）</text:span>已知<text:span text:style-name="T1555">f</text:span>(<text:span text:style-name="T1556">x</text:span>)＝－3，則<text:span text:style-name="T1557">f</text:span>(－3)＋<text:span text:style-name="T1558">f</text:span>(3)＝？<text:line-break/>(A)－6　(B)－3　(C)0　(D)6</text:p>
        </text:list-item>
        <text:list-item>
          <text:p text:style-name="P1559"><text:bookmark-start text:name="Q2MA0321367"/><text:bookmark-end text:name="Q2MA0321325"/><text:span text:style-name="T1560">（ <text:s/>）</text:span>函數<text:span text:style-name="T1561">f</text:span>(<text:span text:style-name="T1562">x</text:span>)＝2<text:span text:style-name="T1563">x</text:span>－1之圖形與<text:span text:style-name="T1564">y</text:span>軸的交點坐標為何？<text:line-break/>(A)(0 ,<text:s/>－1)　(B)(<text:s/>,<text:s/>－1)<text:s/><text:line-break/>(C)(<text:s/>, 0)　<text:s/>(D)(0 , 0)</text:p>
        </text:list-item>
        <text:list-item>
          <text:p text:style-name="P1565"><text:bookmark-start text:name="Q2MA0321374"/><text:bookmark-end text:name="Q2MA0321367"/><text:span text:style-name="T1566">（ <text:s/>）</text:span>兩函數<text:span text:style-name="T1567">f</text:span>(<text:span text:style-name="T1568">x</text:span>)＝2<text:span text:style-name="T1569">x</text:span>與<text:span text:style-name="T1570">g</text:span>(<text:span text:style-name="T1571">x</text:span>)＝－<text:span text:style-name="T1572">x</text:span>－7的圖形交點坐標為何？<text:line-break/><text:span text:style-name="T1573">(A)(</text:span><text:span text:style-name="T1574">－</text:span><text:span text:style-name="T1575">4, 4)</text:span>　<text:span text:style-name="T1576"><text:s/>(B)(2,4)</text:span><text:span text:style-name="T1577"><text:line-break/></text:span><text:span text:style-name="T1578">(C)(</text:span><text:span text:style-name="T1579">－</text:span><text:span text:style-name="T1580">2,</text:span><text:span text:style-name="T1581">－</text:span><text:span text:style-name="T1582">4)</text:span>　<text:span text:style-name="T1583">(D)(4,</text:span><text:span text:style-name="T1584">－</text:span><text:span text:style-name="T1585">4)</text:span></text:p>
        </text:list-item>
        <text:list-item>
          <text:p text:style-name="P1586"><text:bookmark-start text:name="Q2MA0321500"/><text:bookmark-end text:name="Q2MA0321374"/><text:span text:style-name="T1587">（ <text:s/>）</text:span>已知兩函數<text:span text:style-name="T1588">f</text:span>(<text:span text:style-name="T1589">x</text:span>)＝6<text:span text:style-name="T1590">x</text:span>－4與<text:span text:style-name="T1591">g</text:span>(<text:span text:style-name="T1592">x</text:span>)＝4<text:span text:style-name="T1593">x</text:span>－8，若<text:span text:style-name="T1594">f</text:span>(<text:span text:style-name="T1595">a</text:span>＋2)＝<text:span text:style-name="T1596">g</text:span>(<text:span text:style-name="T1597">a</text:span>－1)，則<text:span text:style-name="T1598">a</text:span>＝？<text:line-break/><text:soft-page-break/>(A)－10<text:line-break/>(B)20<text:line-break/>(C)－30<text:line-break/>(D)15</text:p>
        </text:list-item>
        <text:list-item>
          <text:p text:style-name="P1599"><text:bookmark-start text:name="Q2MA0321391"/><text:bookmark-end text:name="Q2MA0321500"/><text:span text:style-name="T1600">（ <text:s/>）</text:span>下列何者<text:span text:style-name="T1601">不是</text:span>線型函數？<text:line-break/>(A)<text:span text:style-name="T1602">f</text:span>(<text:span text:style-name="T1603">x</text:span>)＝　(B)<text:span text:style-name="T1604">f</text:span>(<text:span text:style-name="T1605">x</text:span>)＝<text:line-break/>(C)<text:span text:style-name="T1606">f</text:span>(<text:span text:style-name="T1607">x</text:span>)＝3<text:span text:style-name="T1608">x</text:span>－7　(D)<text:span text:style-name="T1609">f</text:span>(<text:span text:style-name="T1610">x</text:span>)＝6<text:span text:style-name="T1611">x</text:span></text:p>
        </text:list-item>
        <text:list-item>
          <text:p text:style-name="P1612"><text:bookmark-start text:name="Q2MA0321393"/><text:bookmark-end text:name="Q2MA0321391"/><text:span text:style-name="T1613">（ <text:s/>）</text:span>下列哪一個函數的圖形通過原點？<text:line-break/>(A)<text:span text:style-name="T1614">f</text:span>(<text:span text:style-name="T1615">x</text:span>)＝<text:span text:style-name="T1616">x</text:span>＋　(B)<text:span text:style-name="T1617">f</text:span>(<text:span text:style-name="T1618">x</text:span>)＝<text:span text:style-name="T1619">x</text:span><text:line-break/>(C)<text:span text:style-name="T1620">f</text:span>(<text:span text:style-name="T1621">x</text:span>)＝－1　　　(D)<text:span text:style-name="T1622">f</text:span>(<text:span text:style-name="T1623">x</text:span>)＝－<text:span text:style-name="T1624">x</text:span>＋6<text:s/></text:p>
        </text:list-item>
        <text:list-item>
          <text:p text:style-name="P1625"><text:bookmark-start text:name="Q2MA0321448"/><text:bookmark-end text:name="Q2MA0321393"/><text:span text:style-name="T1626">（ <text:s/>）</text:span>關於函數<text:span text:style-name="T1627">f(x)</text:span>＝－8<text:span text:style-name="T1628">x</text:span>－15的圖形敘述，下列何者<text:span text:style-name="T1629">不正確</text:span>？<text:line-break/><text:span text:style-name="T1630">(A)</text:span><text:span text:style-name="T1631">此圖形是一條直線</text:span><text:span text:style-name="T1632"><text:line-break/></text:span>(B)<text:span text:style-name="T1633">此圖形只通過第三象限</text:span><text:span text:style-name="T1634"><text:line-break/></text:span>(C)<text:span text:style-name="T1635">此圖形與</text:span><text:span text:style-name="T1636">y</text:span><text:span text:style-name="T1637">軸交於</text:span><text:span text:style-name="T1638">(0 ,</text:span><text:span text:style-name="T1639">－</text:span><text:span text:style-name="T1640">15)</text:span><text:span text:style-name="T1641"><text:line-break/></text:span>(D)<text:span text:style-name="T1642">此圖形即二元一次方程式</text:span><text:span text:style-name="T1643">8</text:span><text:span text:style-name="T1644">x</text:span><text:span text:style-name="T1645">＋</text:span><text:span text:style-name="T1646">y</text:span><text:span text:style-name="T1647">＝</text:span><text:span text:style-name="T1648">－</text:span><text:span text:style-name="T1649">15</text:span><text:span text:style-name="T1650">的圖形</text:span></text:p>
        </text:list-item>
        <text:list-item>
          <text:p text:style-name="P1651"><text:bookmark-start text:name="Q2MA0321313"/><text:bookmark-end text:name="Q2MA0321448"/><text:span text:style-name="T1652">（ <text:s/>）</text:span>已知函數<text:span text:style-name="T1653">f</text:span>(<text:span text:style-name="T1654">x</text:span>)＝2<text:span text:style-name="T1655">x</text:span>－1，則<text:span text:style-name="T1656">f</text:span>(3)＝？<text:line-break/>(A)5　(B)7　(C)1　(D)2</text:p>
        </text:list-item>
        <text:list-item>
          <text:p text:style-name="P1657"><text:bookmark-start text:name="Q2MA0321264"/><text:bookmark-end text:name="Q2MA0321313"/><text:span text:style-name="T1658">（ <text:s/>）</text:span>已知<text:span text:style-name="T1659">f</text:span>(<text:span text:style-name="T1660">x</text:span>)＝3<text:span text:style-name="T1661">x</text:span>－4，<text:span text:style-name="T1662">g</text:span>(<text:span text:style-name="T1663">x</text:span>)＝<text:span text:style-name="T1664">x</text:span>＋2，而且在<text:span text:style-name="T1665">x</text:span>＝<text:span text:style-name="T1666">a</text:span>時，兩個函數值相同，則<text:span text:style-name="T1667">a</text:span>＝？<text:line-break/>(A)－1　(B)1　(C)－3　(D)3</text:p>
        </text:list-item>
        <text:list-item>
          <text:p text:style-name="P1668"><text:bookmark-start text:name="Q2MA0321433"/><text:bookmark-end text:name="Q2MA0321264"/><text:span text:style-name="T1669">（ <text:s/>）</text:span><text:span text:style-name="T1670">下列有幾個是函數</text:span><text:span text:style-name="T1671">y</text:span><text:span text:style-name="T1672">＝</text:span><text:span text:style-name="T1673">f</text:span><text:span text:style-name="T1674">(</text:span><text:span text:style-name="T1675">x</text:span><text:span text:style-name="T1676">)</text:span><text:span text:style-name="T1677">的圖形？</text:span><text:span text:style-name="T1678"><text:line-break/></text:span><text:span text:style-name="T1679"><draw:frame draw:style-name="a73" draw:name="圖片 75" text:anchor-type="as-char" svg:x="0in" svg:y="0in" svg:width="1.13333in" svg:height="0.95in" style:rel-width="scale" style:rel-height="scale"><draw:image xlink:href="media/image13.jpeg" xlink:type="simple" xlink:show="embed" xlink:actuate="onLoad"/><svg:title/><svg:desc>YW322A-14-1</svg:desc></draw:frame></text:span><text:span text:style-name="T1680">　</text:span><text:span text:style-name="T1681"><draw:frame draw:style-name="a74" draw:name="圖片 76" text:anchor-type="as-char" svg:x="0in" svg:y="0in" svg:width="1.19167in" svg:height="0.95in" style:rel-width="scale" style:rel-height="scale"><draw:image xlink:href="media/image14.jpeg" xlink:type="simple" xlink:show="embed" xlink:actuate="onLoad"/><svg:title/><svg:desc>YW322A-14-2</svg:desc></draw:frame></text:span><text:span text:style-name="T1682">　</text:span><text:span text:style-name="T1683"><draw:frame draw:style-name="a75" draw:name="圖片 77" text:anchor-type="as-char" svg:x="0in" svg:y="0in" svg:width="1.13333in" svg:height="0.95in" style:rel-width="scale" style:rel-height="scale"><draw:image xlink:href="media/image15.jpeg" xlink:type="simple" xlink:show="embed" xlink:actuate="onLoad"/><svg:title/><svg:desc>YW322A-14-3</svg:desc></draw:frame></text:span><text:span text:style-name="T1684">　</text:span><text:span text:style-name="T1685"><draw:frame draw:style-name="a76" draw:name="圖片 78" text:anchor-type="as-char" svg:x="0in" svg:y="0in" svg:width="1.13333in" svg:height="0.95in" style:rel-width="scale" style:rel-height="scale"><draw:image xlink:href="media/image16.jpeg" xlink:type="simple" xlink:show="embed" xlink:actuate="onLoad"/><svg:title/><svg:desc>YW322A-14-4</svg:desc></draw:frame></text:span><text:span text:style-name="T1686"><text:line-break/></text:span><text:span text:style-name="T1687">(A)</text:span>1　(B)2　(C)3　(D)4</text:p>
        </text:list-item>
      </text:list>
      <text:p text:style-name="P1688"><text:bookmark-end text:name="Q2MA0321433"/>二、是非</text:p>
      <text:list text:style-name="LFO13" text:continue-numbering="true">
        <text:list-item>
          <text:p text:style-name="P1689"><text:bookmark-start text:name="Q2MA0321905"/><text:span text:style-name="T1690">（ <text:s/>）</text:span>.若常數函數<text:span text:style-name="T1691">f</text:span>(<text:span text:style-name="T1692">x</text:span>)＝－5，則<text:span text:style-name="T1693">f</text:span>(5)＞<text:span text:style-name="T1694">f</text:span>(－5)。</text:p>
        </text:list-item>
        <text:list-item>
          <text:p text:style-name="P1695"><text:bookmark-start text:name="Q2MA0321883"/><text:bookmark-end text:name="Q2MA0321905"/><text:span text:style-name="T1696">（ <text:s/>）</text:span><text:span text:style-name="T1697">一</text:span>梯形的上底為8，下底為<text:span text:style-name="T1698">x</text:span>，高為6，面積為<text:span text:style-name="T1699">y</text:span>。</text:p>
        </text:list-item>
        <text:list-item>
          <text:p text:style-name="P1700"><text:bookmark-start text:name="Q2MA0321881"/><text:bookmark-end text:name="Q2MA0321883"/><text:span text:style-name="T1701">（ <text:s/>）</text:span>閏年中，<text:span text:style-name="T1702">x</text:span>表示天數，<text:span text:style-name="T1703">y</text:span>表示<text:span text:style-name="T1704">x</text:span>天所對應的月分。</text:p>
        </text:list-item>
        <text:list-item>
          <text:p text:style-name="P1705"><text:bookmark-start text:name="Q2MA0321882"/><text:bookmark-end text:name="Q2MA0321881"/><text:span text:style-name="T1706">（ <text:s/>）</text:span>便利商店的某品牌咖啡一杯<text:span text:style-name="T1707">y</text:span>元，<text:span text:style-name="T1708">小妍</text:span>買了<text:span text:style-name="T1709">x</text:span>杯。</text:p>
        </text:list-item>
        <text:list-item>
          <text:p text:style-name="P1710"><text:bookmark-start text:name="Q2MA0321900"/><text:bookmark-end text:name="Q2MA0321882"/><text:span text:style-name="T1711">（ <text:s/>）</text:span>對於每一個<text:span text:style-name="T1712">x</text:span>值，都恰好有一個<text:span text:style-name="T1713">y</text:span>值與之對應，則稱<text:span text:style-name="T1714">x</text:span>是<text:span text:style-name="T1715">y</text:span>的函數。</text:p>
        </text:list-item>
        <text:list-item>
          <text:p text:style-name="P1716"><text:bookmark-start text:name="Q2MA0321901"/><text:bookmark-end text:name="Q2MA0321900"/><text:span text:style-name="T1717">（ <text:s/>）</text:span><text:span text:style-name="T1718">設</text:span><text:span text:style-name="T1719">f</text:span>(<text:span text:style-name="T1720">x</text:span>)<text:span text:style-name="T1721">為一函數，則</text:span>函數<text:span text:style-name="T1722">f</text:span>(<text:span text:style-name="T1723">x</text:span>)在<text:span text:style-name="T1724">x</text:span>＝<text:span text:style-name="T1725">a</text:span>時所對應的函數值為<text:span text:style-name="T1726">f</text:span>(<text:span text:style-name="T1727">a</text:span>)。</text:p>
        </text:list-item>
        <text:list-item>
          <text:p text:style-name="P1728"><text:bookmark-start text:name="Q2MA0321903"/><text:bookmark-end text:name="Q2MA0321901"/><text:span text:style-name="T1729">（ <text:s/>）</text:span>能寫成<text:span text:style-name="T1730">f</text:span>(<text:span text:style-name="T1731">x</text:span>)＝<text:span text:style-name="T1732">ax</text:span>＋<text:span text:style-name="T1733">b</text:span>形式的函數稱為線型函數，其中<text:span text:style-name="T1734">a</text:span>、<text:span text:style-name="T1735">b</text:span>為常數。</text:p>
        </text:list-item>
        <text:list-item>
          <text:p text:style-name="P1736"><text:bookmark-start text:name="Q2MA0321880"/><text:bookmark-end text:name="Q2MA0321903"/><text:span text:style-name="T1737">（ <text:s/>）</text:span><text:span text:style-name="T1738">一</text:span>長方形的周長為12，長為<text:span text:style-name="T1739">x</text:span>，寬為<text:span text:style-name="T1740">y</text:span>。</text:p>
        </text:list-item>
        <text:list-item>
          <text:p text:style-name="P1741"><text:bookmark-start text:name="Q2MA0321879"/><text:bookmark-end text:name="Q2MA0321880"/><text:span text:style-name="T1742">（ <text:s/>）</text:span><text:span text:style-name="T1743">小恩</text:span>第二次段考5科的平均成績為<text:span text:style-name="T1744">x</text:span>，總分為<text:span text:style-name="T1745">y</text:span>。</text:p>
        </text:list-item>
        <text:list-item>
          <text:p text:style-name="P1746"><text:bookmark-start text:name="Q2MA0321904"/><text:bookmark-end text:name="Q2MA0321879"/><text:span text:style-name="T1747">（ <text:s/>）</text:span>線型函數<text:span text:style-name="T1748">f</text:span>(<text:span text:style-name="T1749">x</text:span>)＝<text:span text:style-name="T1750">ax</text:span>＋<text:span text:style-name="T1751">b</text:span>，當<text:span text:style-name="T1752">a</text:span>＝0時，<text:span text:style-name="T1753">f</text:span>(<text:span text:style-name="T1754">x</text:span>)＝<text:span text:style-name="T1755">b</text:span>稱為常數函數。</text:p>
        </text:list-item>
        <text:list-item>
          <text:p text:style-name="P1756"><text:bookmark-start text:name="Q2MA0321906"/><text:bookmark-end text:name="Q2MA0321904"/><text:span text:style-name="T1757">（ <text:s/>）</text:span>若一次函數<text:span text:style-name="T1758">f</text:span>(<text:span text:style-name="T1759">x</text:span>)＝2<text:span text:style-name="T1760">x</text:span>－3，則<text:span text:style-name="T1761">f</text:span>(0)＜<text:span text:style-name="T1762">f</text:span>()。</text:p>
        </text:list-item>
        <text:list-item>
          <text:p text:style-name="P1763"><text:bookmark-start text:name="Q2MA0321902"/><text:bookmark-end text:name="Q2MA0321906"/><text:span text:style-name="T1764">（ <text:s/>）</text:span>所有的函數圖形都為一直線。</text:p>
        </text:list-item>
      </text:list>
      <text:p text:style-name="P1765"><text:bookmark-end text:name="Q2MA0321902"/></text:p>
      <text:soft-page-break/>
      <text:p text:style-name="P1766"><text:span text:style-name="T1767">新北市立中平國民中學 七年級第二學期數學第5章 補考參考題目</text:span></text:p>
      <text:p text:style-name="P1768">一、選擇</text:p>
      <text:list text:style-name="LFO14" text:continue-numbering="true">
        <text:list-item>
          <text:p text:style-name="P1769"><text:bookmark-start text:name="Q2MA0321572"/><text:span text:style-name="T1770">（ <text:s/>）</text:span>若某次數學考試中，<text:span text:style-name="T1771">小軒</text:span>考的分數是60分以上，但未滿65分，則下列哪個分數<text:span text:style-name="T1772">不可能</text:span>是小軒的分數？<text:line-break/>(A)65　(B)63.5　(C)62　(D)60</text:p>
        </text:list-item>
        <text:list-item>
          <text:p text:style-name="P1773"><text:bookmark-start text:name="Q2MA0321577"/><text:bookmark-end text:name="Q2MA0321572"/><text:span text:style-name="T1774">（ <text:s/>）</text:span><text:span text:style-name="T1775">小奇</text:span>爬好漢坡，上坡與下坡都走同一條路線，且下坡比上坡速度快，若上坡用了半小時，則下坡時間為下列何者？<text:line-break/>(A)大於半小時　(B)小於半小時<text:line-break/>(C)等於半小時　(D)無法判斷</text:p>
        </text:list-item>
        <text:list-item>
          <text:p text:style-name="P1776"><text:bookmark-start text:name="Q2MA0321568"/><text:bookmark-end text:name="Q2MA0321577"/><text:span text:style-name="T1777">（ <text:s/>）</text:span>整數<text:span text:style-name="T1778">a</text:span>的相反數加上10之後必小於－3。根據以上敘述，可列出下列哪一個不等式？<text:line-break/>(A)<text:span text:style-name="T1779">a</text:span>＋10＜－3<text:span text:style-name="T1780">a</text:span>　(B)－<text:span text:style-name="T1781">a</text:span>＋10＜－3<text:line-break/>(C)<text:span text:style-name="T1782">a</text:span>＋10≦－3<text:s/>　(D)－<text:span text:style-name="T1783">a</text:span>＋10≦－3</text:p>
        </text:list-item>
        <text:list-item>
          <text:p text:style-name="P1784"><text:bookmark-start text:name="Q2MA0321538"/><text:bookmark-end text:name="Q2MA0321568"/><text:span text:style-name="T1785">（ <text:s/>）</text:span><text:span text:style-name="T1786">x</text:span>＝8是下列哪一個不等式的解？<text:line-break/>(A)3<text:span text:style-name="T1787">x</text:span>－5＜15<text:s/>　(B)<text:s/><text:span text:style-name="T1788">x</text:span>＋3＞10<text:line-break/>(C)0.5<text:span text:style-name="T1789">x</text:span>＋9≧13　(D)<text:s/>＞</text:p>
        </text:list-item>
        <text:list-item>
          <text:p text:style-name="P1790"><text:bookmark-start text:name="Q2MA0321939"/><text:bookmark-end text:name="Q2MA0321538"/><text:span text:style-name="T1791">（ <text:s/>）</text:span>3<text:span text:style-name="T1792">x</text:span>－2<text:span text:style-name="T1793"></text:span>4的解有幾個？<text:line-break/>(A) 1個<text:s text:c="2"/>(B) 2個<text:s text:c="2"/>(C) 3個<text:s text:c="2"/>(D)無限多個</text:p>
        </text:list-item>
        <text:list-item>
          <text:p text:style-name="P1794"><text:bookmark-start text:name="Q2MA0321510"/><text:bookmark-end text:name="Q2MA0321939"/><text:span text:style-name="T1795">（ <text:s/>）</text:span>下列四個選項中的習慣用語，其所對照的不等號，哪一個與其他三個<text:span text:style-name="T1796">不同</text:span>？<text:line-break/>(A)小於　(B)以下　(C)未滿　(D)低於</text:p>
        </text:list-item>
        <text:list-item>
          <text:p text:style-name="P1797"><text:bookmark-start text:name="Q2MA0321515"/><text:bookmark-end text:name="Q2MA0321510"/><text:span text:style-name="T1798">（ <text:s/>）</text:span>不等式7<text:span text:style-name="T1799">x</text:span>≧25改用文字來敘述，下列何者正確？<text:line-break/>(A)7<text:span text:style-name="T1800">x</text:span>超過25　　(B)7<text:span text:style-name="T1801">x</text:span>不超過25<text:line-break/>(C)7<text:span text:style-name="T1802">x</text:span>不等於25　(D)7<text:span text:style-name="T1803">x</text:span>不少於25</text:p>
        </text:list-item>
        <text:list-item>
          <text:p text:style-name="P1804"><text:bookmark-start text:name="Q2MA0321684"/><text:bookmark-end text:name="Q2MA0321515"/><text:span text:style-name="T1805">（ <text:s/>）</text:span>任意四數<text:span text:style-name="T1806">a</text:span>、<text:span text:style-name="T1807">b</text:span>、<text:span text:style-name="T1808">c</text:span>、<text:span text:style-name="T1809">d</text:span>，已知<text:span text:style-name="T1810">a</text:span>＞<text:span text:style-name="T1811">b</text:span>且<text:span text:style-name="T1812">c</text:span>＞<text:span text:style-name="T1813">d</text:span>，則下列哪一個一定正確？<text:line-break/><text:span text:style-name="T1814">(A)</text:span><text:span text:style-name="T1815">a</text:span><text:span text:style-name="T1816">＋</text:span><text:span text:style-name="T1817">c</text:span><text:span text:style-name="T1818">＞</text:span><text:span text:style-name="T1819">b</text:span><text:span text:style-name="T1820">＋</text:span><text:span text:style-name="T1821">d</text:span>　<text:span text:style-name="T1822">(B)</text:span><text:span text:style-name="T1823">a</text:span><text:span text:style-name="T1824">－</text:span><text:span text:style-name="T1825">c</text:span><text:span text:style-name="T1826">＞</text:span><text:span text:style-name="T1827">b</text:span><text:span text:style-name="T1828">－</text:span><text:span text:style-name="T1829">d</text:span><text:span text:style-name="T1830"><text:line-break/></text:span><text:span text:style-name="T1831">(C)</text:span><text:span text:style-name="T1832">a</text:span><text:span text:style-name="T1833">×</text:span><text:span text:style-name="T1834">c</text:span><text:span text:style-name="T1835">＞</text:span><text:span text:style-name="T1836">b</text:span><text:span text:style-name="T1837">×</text:span><text:span text:style-name="T1838">d</text:span>　<text:span text:style-name="T1839"><text:s text:c="2"/>(D)</text:span><text:span text:style-name="T1840">a</text:span><text:span text:style-name="T1841">÷</text:span><text:span text:style-name="T1842">c</text:span><text:span text:style-name="T1843">＞</text:span><text:span text:style-name="T1844">b</text:span><text:span text:style-name="T1845">÷</text:span><text:span text:style-name="T1846">d</text:span></text:p>
        </text:list-item>
        <text:list-item>
          <text:p text:style-name="P1847"><text:bookmark-start text:name="Q2MA0321564"/><text:bookmark-end text:name="Q2MA0321684"/><text:span text:style-name="T1848">（ <text:s/>）</text:span>某公司規定男性員工身高必需超過175公分，但不能高於180公分，<text:span text:style-name="T1849">智智</text:span>是該公司的男性員工，而且他的身高是<text:span text:style-name="T1850">a</text:span>公分，那麼<text:span text:style-name="T1851">a</text:span>值的範圍為何？<text:line-break/>(A)175≦<text:span text:style-name="T1852">a</text:span>＜180　(B)175＜<text:span text:style-name="T1853">a</text:span>≦180<text:line-break/>(C)175＜<text:span text:style-name="T1854">a</text:span>＜180　(D)175≦<text:span text:style-name="T1855">a</text:span>≦180</text:p>
        </text:list-item>
        <text:list-item>
          <text:p text:style-name="P1856"><text:bookmark-start text:name="Q2MA0321686"/><text:bookmark-end text:name="Q2MA0321564"/><text:span text:style-name="T1857">（ <text:s/>）</text:span>不等式<text:span text:style-name="T1858">x</text:span>≧的解為下列何者？<text:line-break/>(A)<text:span text:style-name="T1859">x</text:span>≧1　(B)<text:s/><text:span text:style-name="T1860">x</text:span>≧　<text:s/><text:line-break/>(C)<text:s/><text:span text:style-name="T1861">x</text:span>≧　(D)<text:span text:style-name="T1862">x</text:span>≧</text:p>
        </text:list-item>
        <text:list-item>
          <text:p text:style-name="P1863"><text:bookmark-start text:name="Q2MA0321507"/><text:bookmark-end text:name="Q2MA0321686"/><text:span text:style-name="T1864">（ <text:s/>）</text:span>下列哪一個數<text:span text:style-name="T1865">不是</text:span>不等式3<text:span text:style-name="T1866">x</text:span>－2≧9的解？<text:line-break/>(A)5.2　(B)4.5　(C)4.1　(D)3.6</text:p>
        </text:list-item>
        <text:list-item>
          <text:p text:style-name="P1867"><text:bookmark-start text:name="Q2MA0321554"/><text:bookmark-end text:name="Q2MA0321507"/><text:span text:style-name="T1868">（ <text:s/>）</text:span>已知砂袋每個重<text:span text:style-name="T1869">a</text:span>公克，砝碼每個重1公克，請觀察圖中等臂天平傾斜的情形，則可列出<text:span text:style-name="T1870">a</text:span>的不等式為下列何者？<text:line-break/><draw:frame draw:style-name="a77" draw:name="圖片 79" text:anchor-type="as-char" svg:x="0in" svg:y="0in" svg:width="2.60833in" svg:height="0.925in" style:rel-width="scale" style:rel-height="scale"><draw:image xlink:href="media/image17.jpeg" xlink:type="simple" xlink:show="embed" xlink:actuate="onLoad"/><svg:title/><svg:desc>020401-07</svg:desc></draw:frame><text:line-break/>(A)3<text:span text:style-name="T1871">a</text:span>＋1＜<text:span text:style-name="T1872">a</text:span>＋5<text:s/>　(B)3<text:span text:style-name="T1873">a</text:span>＋1＞<text:span text:style-name="T1874">a</text:span>＋5<text:line-break/>(C)5<text:span text:style-name="T1875">a</text:span>＋1＜3<text:span text:style-name="T1876">a</text:span>＋5　(D)5<text:span text:style-name="T1877">a</text:span>＋1＞3<text:span text:style-name="T1878">a</text:span>＋5</text:p>
        </text:list-item>
        <text:list-item>
          <text:p text:style-name="P1879"><text:bookmark-start text:name="Q2MA0321546"/><text:bookmark-end text:name="Q2MA0321554"/><text:span text:style-name="T1880">（ <text:s/>）</text:span><text:span text:style-name="T1881">小瑧</text:span>量體重，體重計上指針所指的數字顯示如圖，請問<text:span text:style-name="T1882">小瑧</text:span>的體重用下列哪句話形容最<text:soft-page-break/>貼切？<text:line-break/><draw:frame draw:style-name="a78" draw:name="圖片 80" text:anchor-type="as-char" svg:x="0in" svg:y="0in" svg:width="1.60833in" svg:height="1.5in" style:rel-width="scale" style:rel-height="scale"><draw:image xlink:href="media/image18.jpeg" xlink:type="simple" xlink:show="embed" xlink:actuate="onLoad"/><svg:title/><svg:desc>01</svg:desc></draw:frame><text:line-break/>(A)不小於55<text:span text:style-name="T1883">kg</text:span>　(B)不超過55<text:span text:style-name="T1884">kg</text:span><text:line-break/>(C)不大於60<text:span text:style-name="T1885">kg</text:span>　(D)超過50<text:span text:style-name="T1886">kg</text:span></text:p>
        </text:list-item>
        <text:list-item>
          <text:p text:style-name="P1887"><text:bookmark-start text:name="Q2MA0321681"/><text:bookmark-end text:name="Q2MA0321546"/><text:span text:style-name="T1888">（ <text:s/>）</text:span><text:span text:style-name="T1889">阿日</text:span>現在有300元存款，如果從今天開始每天存30元，則他幾天後存款可以超過2000元？<text:line-break/><text:span text:style-name="T1890">(A)55</text:span>天　<text:span text:style-name="T1891">(B)56</text:span>天　<text:span text:style-name="T1892">(C)57</text:span>天　<text:span text:style-name="T1893">(D)58</text:span>天</text:p>
        </text:list-item>
        <text:list-item>
          <text:p text:style-name="P1894"><text:bookmark-start text:name="Q2MA0321508"/><text:bookmark-end text:name="Q2MA0321681"/><text:span text:style-name="T1895">（ <text:s/>）</text:span>某次段考數學，<text:span text:style-name="T1896">小俊</text:span>考了78分，<text:span text:style-name="T1897">小惠</text:span>考了<text:span text:style-name="T1898">x</text:span>分，已知<text:span text:style-name="T1899">小惠</text:span>的分數不比<text:span text:style-name="T1900">小俊</text:span>差，則依題意下列哪個不等式合乎題意？<text:line-break/><text:span text:style-name="T1901">(A)</text:span><text:span text:style-name="T1902">x</text:span><text:span text:style-name="T1903">＞</text:span><text:span text:style-name="T1904">78</text:span>　<text:span text:style-name="T1905">(B)</text:span><text:span text:style-name="T1906">x</text:span><text:span text:style-name="T1907">＜</text:span><text:span text:style-name="T1908">78</text:span><text:span text:style-name="T1909"><text:line-break/></text:span><text:span text:style-name="T1910">(C)</text:span><text:span text:style-name="T1911">x</text:span><text:span text:style-name="T1912">≧</text:span><text:span text:style-name="T1913">78</text:span>　<text:span text:style-name="T1914">(D)</text:span><text:span text:style-name="T1915">x</text:span><text:span text:style-name="T1916">≦</text:span><text:span text:style-name="T1917">78</text:span></text:p>
        </text:list-item>
        <text:list-item>
          <text:p text:style-name="P1918"><text:bookmark-start text:name="Q2MA0321506"/><text:bookmark-end text:name="Q2MA0321508"/><text:span text:style-name="T1919">（ <text:s/>）</text:span>下列哪一個稱為「一元一次不等式」？<text:line-break/>(A)2<text:span text:style-name="T1920">x</text:span>＋3≠2<text:span text:style-name="T1921">x</text:span>－5　(B)2<text:span text:style-name="T1922">x</text:span>＋<text:span text:style-name="T1923">y</text:span>≠4<text:line-break/>(C)3(<text:span text:style-name="T1924">x</text:span>－1)≦1＋<text:span text:style-name="T1925">x</text:span>　(D)<text:span text:style-name="T1926">x</text:span>＋2<text:span text:style-name="T1927">y</text:span>≧4－<text:span text:style-name="T1928">x</text:span></text:p>
        </text:list-item>
        <text:list-item>
          <text:p text:style-name="P1929"><text:bookmark-start text:name="Q2MA0321540"/><text:bookmark-end text:name="Q2MA0321506"/><text:span text:style-name="T1930">（ <text:s/>）</text:span>在、1、2、2四個數中，哪一個<text:span text:style-name="T1931">不是</text:span>不等式2<text:span text:style-name="T1932">x</text:span>＋3≧5的解？<text:line-break/>(A)<text:s/>　(B)1　(C)2　(D) 2</text:p>
        </text:list-item>
        <text:list-item>
          <text:p text:style-name="P1933"><text:bookmark-start text:name="Q2MA0321942"/><text:bookmark-end text:name="Q2MA0321540"/><text:span text:style-name="T1934">（ <text:s/>）</text:span>若<text:span text:style-name="T1935">a</text:span>＞0＞<text:span text:style-name="T1936">b</text:span>，則下面哪一個式子是<text:span text:style-name="T1937">錯誤</text:span>的？<text:line-break/>(A)<text:span text:style-name="T1938">a</text:span>＋3＞<text:span text:style-name="T1939">b</text:span>＋3 <text:s/>(B)3<text:span text:style-name="T1940">a</text:span>＞3<text:span text:style-name="T1941">b</text:span><text:span text:style-name="T1942"><text:line-break/></text:span>(C)－3<text:span text:style-name="T1943">a</text:span>＞－3<text:span text:style-name="T1944">b</text:span><text:s text:c="2"/>(D)－3＋<text:span text:style-name="T1945">a</text:span>＞－3＋<text:span text:style-name="T1946">b</text:span></text:p>
        </text:list-item>
        <text:list-item>
          <text:p text:style-name="P1947"><text:bookmark-start text:name="Q2MA0321514"/><text:bookmark-end text:name="Q2MA0321942"/><text:span text:style-name="T1948">（ <text:s/>）</text:span>「<text:span text:style-name="T1949">a</text:span>不小於5」的意義，和下列哪一個式子相同？<text:line-break/>(A)<text:span text:style-name="T1950">a</text:span>＞5　(B)<text:span text:style-name="T1951">a</text:span>≧5　<text:line-break/>(C)<text:span text:style-name="T1952">a</text:span>＜5　(D)<text:span text:style-name="T1953">a</text:span>≦5</text:p>
        </text:list-item>
        <text:list-item>
          <text:p text:style-name="P1954"><text:bookmark-start text:name="Q2MA0321512"/><text:bookmark-end text:name="Q2MA0321514"/><text:span text:style-name="T1955">（ <text:s/>）</text:span>下列哪一個<text:span text:style-name="T1956">不是</text:span>一元一次不等式2<text:span text:style-name="T1957">x</text:span>－5＜5<text:span text:style-name="T1958">x</text:span>－2的解？<text:line-break/>(A)－1　(B)0　(C)1　(D)2</text:p>
        </text:list-item>
        <text:list-item>
          <text:p text:style-name="P1959"><text:bookmark-start text:name="Q2MA0321552"/><text:bookmark-end text:name="Q2MA0321512"/><text:span text:style-name="T1960">（ <text:s/>）</text:span>請問下列哪一個數是不等式24－5<text:span text:style-name="T1961">x</text:span>＜－1的解？<text:line-break/>(A)3　(B)4　(C)5　(D) 5</text:p>
        </text:list-item>
        <text:list-item>
          <text:p text:style-name="P1962"><text:bookmark-start text:name="Q2MA0321680"/><text:bookmark-end text:name="Q2MA0321552"/><text:span text:style-name="T1963">（ <text:s/>）</text:span>已知<text:span text:style-name="T1964">a</text:span>、<text:span text:style-name="T1965">b</text:span>、<text:span text:style-name="T1966">c</text:span>三數，若<text:span text:style-name="T1967">a</text:span>＞<text:span text:style-name="T1968">b</text:span>，且<text:span text:style-name="T1969">c</text:span>為任意數，則下列何者是正確的？<text:line-break/>(A)<text:span text:style-name="T1970">ac</text:span>＞<text:span text:style-name="T1971">bc</text:span>　(B)<text:span text:style-name="T1972">ac</text:span>＜<text:span text:style-name="T1973">bc</text:span>　<text:line-break/>(C)<text:span text:style-name="T1974">ac</text:span>＝<text:span text:style-name="T1975">bc</text:span>　(D)<text:span text:style-name="T1976">ac</text:span>與<text:span text:style-name="T1977">bc</text:span>無法比較大小</text:p>
        </text:list-item>
        <text:list-item>
          <text:p text:style-name="P1978"><text:bookmark-start text:name="Q2MA0321530"/><text:bookmark-end text:name="Q2MA0321680"/><text:span text:style-name="T1979">（ <text:s/>）</text:span>請問1、2與3這三個數是下列哪一個不等式的解？<text:line-break/>(A)3<text:span text:style-name="T1980">x</text:span>＋1＜4　(B)3<text:span text:style-name="T1981">x</text:span>＋1≦4<text:line-break/>(C)3<text:span text:style-name="T1982">x</text:span>＋1≧4　(D)3<text:span text:style-name="T1983">x</text:span>＋1＞4</text:p>
        </text:list-item>
        <text:list-item>
          <text:p text:style-name="P1984"><text:bookmark-start text:name="Q2MA0321576"/><text:bookmark-end text:name="Q2MA0321530"/><text:span text:style-name="T1985">（ <text:s/>）</text:span>數線上有<text:span text:style-name="T1986">A</text:span>、<text:span text:style-name="T1987">B</text:span>、<text:span text:style-name="T1988">C</text:span>三點，<text:span text:style-name="T1989">C</text:span>點介於<text:span text:style-name="T1990">A</text:span>、<text:span text:style-name="T1991">B</text:span>兩點之間，且<text:span text:style-name="T1992">B</text:span>點在<text:span text:style-name="T1993">A</text:span>點的右邊，若<text:span text:style-name="T1994">O</text:span>點在<text:span text:style-name="T1995">A</text:span>點的左邊，試將<text:span text:style-name="T1996">A</text:span>、<text:span text:style-name="T1997">B</text:span>、<text:span text:style-name="T1998">C</text:span>、<text:span text:style-name="T1999">O</text:span>四點由左而右依序排列為何？<text:line-break/>(A)<text:span text:style-name="T2000">ABCO</text:span>　(B)<text:span text:style-name="T2001">OACB</text:span><text:line-break/>(C)<text:span text:style-name="T2002">OCBA</text:span>　(D)<text:span text:style-name="T2003">AOCB</text:span></text:p>
        </text:list-item>
        <text:list-item>
          <text:p text:style-name="P2004"><text:bookmark-start text:name="Q2MA0321547"/><text:bookmark-end text:name="Q2MA0321576"/><text:span text:style-name="T2005">（ <text:s/>）</text:span>下列何者與其他三者意思<text:span text:style-name="T2006">不同</text:span>？<text:line-break/>(A)<text:span text:style-name="T2007">a</text:span>不超過<text:span text:style-name="T2008">b</text:span>　(B)<text:span text:style-name="T2009">a</text:span>不大於<text:span text:style-name="T2010">b</text:span><text:line-break/>(C)<text:span text:style-name="T2011">a</text:span>≦<text:span text:style-name="T2012">b</text:span>　<text:s text:c="5"/>(D)<text:span text:style-name="T2013">a</text:span>低於<text:span text:style-name="T2014">b</text:span></text:p>
        </text:list-item>
        <text:list-item>
          <text:p text:style-name="P2015"><text:bookmark-start text:name="Q2MA0321575"/><text:bookmark-end text:name="Q2MA0321547"/><text:span text:style-name="T2016">（ <text:s/>）</text:span><text:span text:style-name="T2017">若</text:span><text:span text:style-name="T2018">m</text:span>在60以上，但未滿80，則<text:span text:style-name="T2019">m</text:span>的範圍為何？？<text:line-break/><text:soft-page-break/>(A)60≦<text:span text:style-name="T2020">m</text:span>≦80　(B)60<text:span text:style-name="T2021">≦</text:span><text:span text:style-name="T2022">m</text:span>＜80<text:line-break/>(C)60＜<text:span text:style-name="T2023">m</text:span>≦80　(D)60＜<text:span text:style-name="T2024">m</text:span>＜80</text:p>
        </text:list-item>
        <text:list-item>
          <text:p text:style-name="P2025"><text:bookmark-start text:name="Q2MA0321550"/><text:bookmark-end text:name="Q2MA0321575"/><text:span text:style-name="T2026">（ <text:s/>）</text:span>一梯形的上底為5公分，下底為(2<text:span text:style-name="T2027">x</text:span>＋4)公分，高為7公分，若其面積不小於60平方公分，則根據題意列出不等式為下列何者？<text:line-break/>(A)<text:s/>＞60(B)<text:s/>≧60(C)<text:s/>＜60(D)<text:s/>≦60</text:p>
        </text:list-item>
        <text:list-item>
          <text:p text:style-name="P2028"><text:bookmark-start text:name="Q2MA0321541"/><text:bookmark-end text:name="Q2MA0321550"/><text:span text:style-name="T2029">（ <text:s/>）</text:span>下列何者是不等式5<text:span text:style-name="T2030">x</text:span>－1＜3的解？<text:line-break/>(A)－2　(B)1　(C)3　(D)6</text:p>
        </text:list-item>
        <text:list-item>
          <text:p text:style-name="P2031"><text:bookmark-start text:name="Q2MA0321520"/><text:bookmark-end text:name="Q2MA0321541"/><text:span text:style-name="T2032">（ <text:s/>）</text:span>下列哪一個<text:span text:style-name="T2033">不是</text:span>4<text:span text:style-name="T2034">x</text:span>＋5≦6的解？<text:line-break/>(A)－1　(B)0.25　(C)<text:s/>　(D)1</text:p>
        </text:list-item>
        <text:list-item>
          <text:p text:style-name="P2035"><text:bookmark-start text:name="Q2MA0321573"/><text:bookmark-end text:name="Q2MA0321520"/><text:span text:style-name="T2036">（ <text:s/>）</text:span><text:span text:style-name="T2037">小軒</text:span>，<text:span text:style-name="T2038">小康</text:span>，<text:span text:style-name="T2039">小華</text:span>三人參加一百公尺賽跑，已知<text:span text:style-name="T2040">小康</text:span>跑的比<text:span text:style-name="T2041">小軒</text:span>快，<text:span text:style-name="T2042">小華</text:span>跑的比<text:span text:style-name="T2043">小康</text:span>快，若<text:span text:style-name="T2044">小康</text:span>跑14秒到達終點，<text:span text:style-name="T2045">小軒</text:span>及<text:span text:style-name="T2046">小華</text:span>分別以<text:span text:style-name="T2047">a</text:span>秒及<text:span text:style-name="T2048">b</text:span>秒到達終點，則下列何者正確？<text:line-break/>(A)<text:span text:style-name="T2049">a</text:span>＞14　(B)<text:span text:style-name="T2050">a</text:span>＜<text:span text:style-name="T2051">b</text:span><text:line-break/>(C)<text:span text:style-name="T2052">b</text:span><text:span text:style-name="T2053">≦</text:span>14　<text:s/>(D)<text:span text:style-name="T2054">b</text:span>－<text:span text:style-name="T2055">a</text:span>＞14</text:p>
        </text:list-item>
        <text:list-item>
          <text:p text:style-name="P2056"><text:bookmark-start text:name="Q2MA0321637"/><text:bookmark-end text:name="Q2MA0321573"/><text:span text:style-name="T2057">（ <text:s/>）</text:span>下列不等式中，哪一個的解和另外三個<text:span text:style-name="T2058">不同</text:span>？<text:line-break/>(A)－5<text:span text:style-name="T2059">x</text:span>≦15　(B)3<text:span text:style-name="T2060">x</text:span>≦－9　<text:line-break/>(C)2<text:span text:style-name="T2061">x</text:span>＋6≦0　(D)－<text:span text:style-name="T2062">x</text:span>－3≧0</text:p>
        </text:list-item>
        <text:list-item>
          <text:p text:style-name="P2063"><text:bookmark-start text:name="Q2MA0321648"/><text:bookmark-end text:name="Q2MA0321637"/><text:span text:style-name="T2064">（ <text:s/>）</text:span>將不等式≦2變成<text:span text:style-name="T2065">x</text:span>≦6的過程中，要用到不等式的哪一種運算法則？<text:line-break/>(A)加法　(B)減法　(C)乘法　(D)除法</text:p>
        </text:list-item>
        <text:list-item>
          <text:p text:style-name="P2066"><text:bookmark-start text:name="Q2MA0321696"/><text:bookmark-end text:name="Q2MA0321648"/><text:span text:style-name="T2067">（ <text:s/>）</text:span>下列哪一個不等式與3<text:span text:style-name="T2068">x</text:span>＜9有相同的解？<text:line-break/>(A)－3<text:span text:style-name="T2069">x</text:span>＜－9　(B)2<text:span text:style-name="T2070">x</text:span>＜4　<text:line-break/>(C)3－<text:span text:style-name="T2071">x</text:span>＞0　<text:s text:c="2"/>(D)5<text:span text:style-name="T2072">x</text:span>＋1＜8</text:p>
        </text:list-item>
        <text:list-item>
          <text:p text:style-name="P2073"><text:bookmark-start text:name="Q2MA0321539"/><text:bookmark-end text:name="Q2MA0321696"/><text:span text:style-name="T2074">（ <text:s/>）</text:span><text:span text:style-name="T2075">阿寬</text:span>身高145公分、<text:span text:style-name="T2076">小梅</text:span>身高<text:span text:style-name="T2077">x</text:span>公分，若<text:span text:style-name="T2078">小梅</text:span>身高比<text:span text:style-name="T2079">阿寬</text:span>高，則可用下列哪一個不等式來表示？<text:line-break/>(A)145＜<text:span text:style-name="T2080">x</text:span>　(B)145≦<text:span text:style-name="T2081">x</text:span><text:line-break/>(C)145＞<text:span text:style-name="T2082">x</text:span>　(D)145≧<text:span text:style-name="T2083">x</text:span></text:p>
        </text:list-item>
        <text:list-item>
          <text:p text:style-name="P2084"><text:bookmark-start text:name="Q2MA0321646"/><text:bookmark-end text:name="Q2MA0321539"/><text:span text:style-name="T2085">（ <text:s/>）</text:span>關於不等式<text:span text:style-name="T2086">x</text:span>＞－3的解的圖示，下列敘述何者<text:span text:style-name="T2087">不正確</text:span>？<text:line-break/>(A)與不等式<text:span text:style-name="T2088">x</text:span>＋3＞0的圖示相同<text:line-break/>(B)圖形在－3右邊<text:line-break/>(C)圖形在－3的左邊<text:line-break/>(D)在數線上坐標－3的位置可畫成空心圓點</text:p>
        </text:list-item>
      </text:list>
      <text:p text:style-name="P2089"><text:bookmark-end text:name="Q2MA0321646"/>二、是非</text:p>
      <text:list text:style-name="LFO15" text:continue-numbering="true">
        <text:list-item>
          <text:p text:style-name="P2090"><text:bookmark-start text:name="Q2MA0321937"/><text:span text:style-name="T2091">（ <text:s/>）</text:span>不等式－5<text:s/><text:span text:style-name="T2092"></text:span><text:s/><text:span text:style-name="T2093">x</text:span><text:s/><text:span text:style-name="T2094"></text:span><text:s/>3的範圍，在數線上可表示成下圖：<text:line-break/><draw:frame draw:z-index="0" draw:id="id61" draw:style-name="a79" draw:name="Picture 87" text:anchor-type="as-char" svg:x="0in" svg:y="0in" svg:width="2.00972in" svg:height="0.39583in" style:rel-width="scale" style:rel-height="scale"><draw:object-ole draw:class-id="00020907-0000-0000-C000-000000000046" xlink:href="Object 62" xlink:type="simple" xlink:show="embed" xlink:actuate="onLoad"/><draw:image xlink:href="ObjectReplacements/Object 62" xlink:type="simple" xlink:show="embed" xlink:actuate="onLoad"/><svg:title/><svg:desc/></draw:frame></text:p>
        </text:list-item>
        <text:list-item>
          <text:p text:style-name="P2095"><text:bookmark-start text:name="Q2MA0321935"/><text:bookmark-end text:name="Q2MA0321937"/><text:span text:style-name="T2096">（ <text:s/>）</text:span>不等式<text:span text:style-name="T2097">x</text:span><text:s/><text:span text:style-name="T2098"></text:span><text:s/>6<text:s/>表示<text:span text:style-name="T2099">x</text:span>的最小值是6。</text:p>
        </text:list-item>
        <text:list-item>
          <text:p text:style-name="P2100"><text:bookmark-start text:name="Q2MA0321936"/><text:bookmark-end text:name="Q2MA0321935"/><text:span text:style-name="T2101">（ <text:s/>）</text:span>已知<text:span text:style-name="T2102">x</text:span>＞－7，若<text:span text:style-name="T2103">a</text:span>＜0，則<text:span text:style-name="T2104">ax</text:span>＜－7<text:span text:style-name="T2105">a</text:span>。</text:p>
        </text:list-item>
        <text:list-item>
          <text:p text:style-name="P2106"><text:bookmark-start text:name="Q2MA0321934"/><text:bookmark-end text:name="Q2MA0321936"/><text:span text:style-name="T2107">（ <text:s/>）</text:span>在沒有其他條件限制下，一元一次不等式的解通常不只一個。</text:p>
        </text:list-item>
        <text:list-item>
          <text:p text:style-name="P2108"><text:bookmark-start text:name="Q2MA0321938"/><text:bookmark-end text:name="Q2MA0321934"/><text:span text:style-name="T2109">（ <text:s/>）</text:span>已知不等式<text:span text:style-name="T2110">x</text:span>＞－7且<text:span text:style-name="T2111">x</text:span><text:s/><text:span text:style-name="T2112"></text:span><text:s/>13，可合併寫成<text:span text:style-name="T2113">x</text:span>＞－7。</text:p>
        </text:list-item>
        <text:list-item>
          <text:p text:style-name="P2114"><text:bookmark-start text:name="Q2MA0321933"/><text:bookmark-end text:name="Q2MA0321938"/><text:span text:style-name="T2115">（ <text:s/>）</text:span>「<text:span text:style-name="T2116">x</text:span>至少是24」可以用不等式「24<text:s/><text:span text:style-name="T2117"></text:span><text:s/><text:span text:style-name="T2118">x</text:span>」來表示。</text:p>
        </text:list-item>
      </text:list>
      <text:p text:style-name="P2119"><text:bookmark-end text:name="Q2MA0321933"/></text:p>
      <text:p text:style-name="P21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DFKaiShuStd-W5" svg:font-family="DFKaiShuStd-W5" style:font-family-generic="system" svg:panose-1="0 0 0 0 0 0 0 0 0 0"/>
    <style:font-face style:name="細明體" svg:font-family="細明體" style:font-family-generic="modern" style:font-pitch="fixed" svg:panose-1="2 2 5 9 0 0 0 0 0 0"/>
    <style:font-face style:name="Times-Roman" svg:font-family="Times-Roman" style:font-family-generic="roman" svg:panose-1="0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國中題目" style:display-name="國中題目" style:family="paragraph" style:parent-style-name="內文">
      <style:paragraph-properties style:snap-to-layout-grid="false"/>
      <style:text-properties style:letter-kerning="false" fo:hyphenate="false"/>
    </style:style>
    <style:style style:name="國中答案" style:display-name="國中答案" style:family="paragraph" style:parent-style-name="內文">
      <style:paragraph-properties style:snap-to-layout-grid="false"/>
      <style:text-properties fo:color="#0000FF" style:letter-kerning="false" fo:hyphenate="false"/>
    </style:style>
    <style:style style:name="國中詳解" style:display-name="國中詳解" style:family="paragraph" style:parent-style-name="內文">
      <style:paragraph-properties style:snap-to-layout-grid="false"/>
      <style:text-properties fo:color="#008000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</text:outline-style>
    <style:style style:name="WW_CharLFO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2LVL2" style:family="text">
      <style:text-properties style:text-position="super 100%"/>
    </style:style>
    <style:style style:name="WW_CharLFO2LVL3" style:family="text">
      <style:text-properties style:text-position="super 100%"/>
    </style:style>
    <style:style style:name="WW_CharLFO2LVL4" style:family="text">
      <style:text-properties style:text-position="super 100%"/>
    </style:style>
    <style:style style:name="WW_CharLFO2LVL5" style:family="text">
      <style:text-properties style:text-position="super 100%"/>
    </style:style>
    <style:style style:name="WW_CharLFO2LVL6" style:family="text">
      <style:text-properties style:text-position="super 100%"/>
    </style:style>
    <style:style style:name="WW_CharLFO2LVL7" style:family="text">
      <style:text-properties style:text-position="super 100%"/>
    </style:style>
    <style:style style:name="WW_CharLFO2LVL8" style:family="text">
      <style:text-properties style:text-position="super 100%"/>
    </style:style>
    <style:style style:name="WW_CharLFO2LVL9" style:family="text">
      <style:text-properties style:text-position="super 100%"/>
    </style:style>
    <style:style style:name="WW_CharLFO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3LVL2" style:family="text">
      <style:text-properties style:text-position="super 100%"/>
    </style:style>
    <style:style style:name="WW_CharLFO3LVL3" style:family="text">
      <style:text-properties style:text-position="super 100%"/>
    </style:style>
    <style:style style:name="WW_CharLFO3LVL4" style:family="text">
      <style:text-properties style:text-position="super 100%"/>
    </style:style>
    <style:style style:name="WW_CharLFO3LVL5" style:family="text">
      <style:text-properties style:text-position="super 100%"/>
    </style:style>
    <style:style style:name="WW_CharLFO3LVL6" style:family="text">
      <style:text-properties style:text-position="super 100%"/>
    </style:style>
    <style:style style:name="WW_CharLFO3LVL7" style:family="text">
      <style:text-properties style:text-position="super 100%"/>
    </style:style>
    <style:style style:name="WW_CharLFO3LVL8" style:family="text">
      <style:text-properties style:text-position="super 100%"/>
    </style:style>
    <style:style style:name="WW_CharLFO3LVL9" style:family="text">
      <style:text-properties style:text-position="super 100%"/>
    </style:style>
    <style:style style:name="WW_CharLFO4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5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6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7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8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9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0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1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4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5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2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2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2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2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2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2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2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2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3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3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3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3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3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3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3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3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2in" fo:margin-bottom="0.3937in" fo:margin-right="0.5902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06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subject/>
    <meta:initial-creator>Asus</meta:initial-creator>
    <dc:creator>user</dc:creator>
    <meta:creation-date>2019-02-14T05:01:00Z</meta:creation-date>
    <dc:date>2019-02-14T05:01:00Z</dc:date>
    <meta:template xlink:href="Normal.dotm" xlink:type="simple"/>
    <meta:editing-cycles>2</meta:editing-cycles>
    <meta:editing-duration>PT0S</meta:editing-duration>
    <meta:document-statistic meta:page-count="18" meta:paragraph-count="39" meta:word-count="2923" meta:character-count="19547" meta:row-count="138" meta:non-whitespace-character-count="16663"/>
  </office:meta>
</office:document-meta>
</file>