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settings.xml" manifest:media-type="text/xml"/>
  <manifest:file-entry manifest:full-path="styles.xml" manifest:media-type="text/xml"/>
  <manifest:file-entry manifest:full-path="media/image11.png" manifest:media-type="image/png"/>
  <manifest:file-entry manifest:full-path="media/image12.png" manifest:media-type="image/png"/>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1415">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0">
      <style:paragraph-properties fo:text-align="center" style:vertical-align="middle"/>
    </style:style>
    <style:style style:family="text" style:name="a1416">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7">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42">
      <style:table-cell-properties style:vertical-align="middle" fo:padding-top="0in" fo:padding-bottom="0in" fo:padding-left="0in" fo:padding-right="0in"/>
      <style:paragraph-properties style:writing-mode="lr-tb"/>
    </style:style>
    <style:style style:family="paragraph" style:name="a1418">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ext" style:name="a164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645">
      <style:paragraph-properties fo:text-align="center" style:vertical-align="middle"/>
    </style:style>
    <style:style style:family="text" style:name="a1870">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ell" style:name="a1647">
      <style:table-cell-properties style:vertical-align="middle" fo:padding-top="0in" fo:padding-bottom="0in" fo:padding-left="0in" fo:padding-right="0in"/>
      <style:paragraph-properties style:writing-mode="lr-tb"/>
    </style:style>
    <style:style style:family="text" style:name="a1871">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64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paragraph" style:name="a1872">
      <style:paragraph-properties fo:text-align="center" style:vertical-align="middle" style:writing-mode="lr-tb"/>
    </style:style>
    <style:style style:family="text" style:name="a164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able-cell" style:name="a1874">
      <style:table-cell-properties style:vertical-align="middle" fo:padding-top="0.01042in" fo:padding-bottom="0in" fo:padding-left="0.01042in" fo:padding-right="0.01042in"/>
      <style:paragraph-properties style:writing-mode="lr-tb"/>
    </style:style>
    <style:style style:family="text" style:name="a1875">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1876">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208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877">
      <style:paragraph-properties fo:text-align="center"/>
    </style:style>
    <style:style style:family="paragraph" style:name="a2081">
      <style:paragraph-properties fo:text-align="center" style:vertical-align="middle" style:writing-mode="lr-tb"/>
    </style:style>
    <style:style style:family="table-cell" style:name="a1879">
      <style:table-cell-properties style:vertical-align="middle" fo:padding-top="0.01042in" fo:padding-bottom="0in" fo:padding-left="0.01042in" fo:padding-right="0.01042in"/>
      <style:paragraph-properties style:writing-mode="lr-tb"/>
    </style:style>
    <style:style style:family="table-cell" style:name="a2083">
      <style:table-cell-properties style:vertical-align="middle" fo:padding-top="0.01042in" fo:padding-bottom="0in" fo:padding-left="0.01042in" fo:padding-right="0.01042in"/>
      <style:paragraph-properties style:writing-mode="lr-tb"/>
    </style:style>
    <style:style style:family="text" style:name="a208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08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086">
      <style:paragraph-properties fo:text-align="center" style:vertical-align="middle" style:writing-mode="lr-tb"/>
    </style:style>
    <style:style style:family="table-cell" style:name="a2088">
      <style:table-cell-properties style:vertical-align="middle" fo:padding-top="0.01042in" fo:padding-bottom="0in" fo:padding-left="0.01042in" fo:padding-right="0.01042in"/>
      <style:paragraph-properties style:writing-mode="lr-tb"/>
    </style:style>
    <style:style style:family="text" style:name="a208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142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421" style:parent-style-name="Graphics">
      <style:graphic-properties draw:fill="none" draw:stroke="none"/>
    </style:style>
    <style:style style:family="graphic" style:name="a1422" style:parent-style-name="Graphics">
      <style:graphic-properties draw:fill="none" fo:clip="rect(0in, 0.12963in, 0in, 0in)" draw:stroke="none"/>
    </style:style>
    <style:style style:family="graphic" style:name="a1423" style:parent-style-name="Graphics">
      <style:graphic-properties draw:fill="none" draw:stroke="none"/>
    </style:style>
    <style:style style:family="graphic" style:name="a1424" style:parent-style-name="Graphics">
      <style:graphic-properties draw:fill="none" draw:stroke="none"/>
    </style:style>
    <style:style style:family="graphic" style:name="a1425" style:parent-style-name="Graphics">
      <style:graphic-properties draw:fill="none" draw:stroke="none"/>
    </style:style>
    <style:style style:family="paragraph" style:name="a1650">
      <style:paragraph-properties fo:text-align="center" style:vertical-align="middle"/>
    </style:style>
    <style:style style:family="graphic" style:name="a1426" style:parent-style-name="Graphics">
      <style:graphic-properties draw:fill="none" draw:stroke="none"/>
    </style:style>
    <style:style style:family="drawing-page" style:name="a142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1652">
      <style:table-cell-properties style:vertical-align="middle" fo:padding-top="0in" fo:padding-bottom="0in" fo:padding-left="0in" fo:padding-right="0in"/>
      <style:paragraph-properties style:writing-mode="lr-tb"/>
    </style:style>
    <style:style style:family="text" style:name="a1428">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3">
      <style:text-properties fo:color="#000000" fo:font-family="文鼎粗圓" style:font-family-asian="文鼎粗圓" style:font-family-generic="modern" style:font-family-generic-asian="modern" style:font-pitch="fixed" style:font-pitch-asian="fixed" fo:language="en" style:language-asian="zh" fo:country="US" style:country-asian="TW"/>
    </style:style>
    <style:style style:family="text" style:name="a1429">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4">
      <style:text-properties fo:color="#000000" fo:font-family="文鼎粗圓" style:font-family-asian="文鼎粗圓" style:font-family-generic="modern" style:font-family-generic-asian="modern" style:font-pitch="fixed" style:font-pitch-asian="fixed" fo:language="en" style:language-asian="zh" fo:country="US" style:country-asian="TW"/>
    </style:style>
    <style:style style:family="paragraph" style:name="a1655">
      <style:paragraph-properties fo:text-align="center"/>
    </style:style>
    <style:style style:family="text" style:name="a1880">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able-cell" style:name="a1657">
      <style:table-cell-properties style:vertical-align="middle" fo:padding-top="0in" fo:padding-bottom="0in" fo:padding-left="0in" fo:padding-right="0in"/>
      <style:paragraph-properties style:writing-mode="lr-tb"/>
    </style:style>
    <style:style style:family="text" style:name="a1881">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1658">
      <style:text-properties fo:color="#000000" fo:font-family="文鼎粗圓" style:font-family-asian="文鼎粗圓" style:font-family-generic="modern" style:font-family-generic-asian="modern" style:font-pitch="fixed" style:font-pitch-asian="fixed" fo:language="en" style:language-asian="zh" fo:country="US" style:country-asian="TW"/>
    </style:style>
    <style:style style:family="paragraph" style:name="a1882">
      <style:paragraph-properties fo:text-align="center"/>
    </style:style>
    <style:style style:family="text" style:name="a1659">
      <style:text-properties fo:color="#000000" fo:font-family="文鼎粗圓" style:font-family-asian="文鼎粗圓" style:font-family-generic="modern" style:font-family-generic-asian="modern" style:font-pitch="fixed" style:font-pitch-asian="fixed" fo:language="en" style:language-asian="zh" fo:country="US" style:country-asian="TW"/>
    </style:style>
    <style:style style:family="table-cell" style:name="a1884">
      <style:table-cell-properties style:vertical-align="middle" fo:padding-top="0.01042in" fo:padding-bottom="0in" fo:padding-left="0.01042in" fo:padding-right="0.01042in"/>
      <style:paragraph-properties style:writing-mode="lr-tb"/>
    </style:style>
    <style:style style:family="text" style:name="a188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8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09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887">
      <style:paragraph-properties fo:text-align="center" style:vertical-align="middle" style:writing-mode="lr-tb"/>
    </style:style>
    <style:style style:family="paragraph" style:name="a2091">
      <style:paragraph-properties fo:text-align="center" style:vertical-align="middle" style:writing-mode="lr-tb"/>
    </style:style>
    <style:style style:family="table-cell" style:name="a1889">
      <style:table-cell-properties style:vertical-align="middle" fo:padding-top="0.01042in" fo:padding-bottom="0in" fo:padding-left="0.01042in" fo:padding-right="0.01042in"/>
      <style:paragraph-properties style:writing-mode="lr-tb"/>
    </style:style>
    <style:style style:family="table-cell" style:name="a2093">
      <style:table-cell-properties style:vertical-align="middle" fo:padding-top="0.01042in" fo:padding-bottom="0in" fo:padding-left="0.01042in" fo:padding-right="0.01042in"/>
      <style:paragraph-properties style:writing-mode="lr-tb"/>
    </style:style>
    <style:style style:family="text" style:name="a209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09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096">
      <style:paragraph-properties fo:text-align="center" style:vertical-align="middle" style:writing-mode="lr-tb"/>
    </style:style>
    <style:style style:family="table-cell" style:name="a2098">
      <style:table-cell-properties style:vertical-align="middle" fo:padding-top="0.01042in" fo:padding-bottom="0in" fo:padding-left="0.01042in" fo:padding-right="0.01042in"/>
      <style:paragraph-properties style:writing-mode="lr-tb"/>
    </style:style>
    <style:style style:family="text" style:name="a209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43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32">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3">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4">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6">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0">
      <style:paragraph-properties fo:text-align="center"/>
    </style:style>
    <style:style style:family="paragraph" style:name="a1437">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62">
      <style:table-cell-properties style:vertical-align="middle" fo:padding-top="0in" fo:padding-bottom="0in" fo:padding-left="0in" fo:padding-right="0in"/>
      <style:paragraph-properties style:writing-mode="lr-tb"/>
    </style:style>
    <style:style style:family="text" style:name="a1439">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5in" style:font-size-asian="0.25in" style:font-size-complex="0.25in" fo:language="en" style:language-asian="zh" fo:country="US" style:country-asian="TW" style:text-underline-type="none" style:text-underline-style="none" style:text-underline-width="auto" style:text-underline-mode="continuous"/>
    </style:style>
    <style:style style:family="text" style:name="a166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665">
      <style:paragraph-properties fo:text-align="center" style:vertical-align="middle"/>
    </style:style>
    <style:style style:family="text" style:name="a189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ell" style:name="a1667">
      <style:table-cell-properties style:vertical-align="middle" fo:padding-top="0in" fo:padding-bottom="0in" fo:padding-left="0in" fo:padding-right="0in"/>
      <style:paragraph-properties style:writing-mode="lr-tb"/>
    </style:style>
    <style:style style:family="paragraph" style:name="a1891">
      <style:paragraph-properties fo:line-height="100%" fo:text-align="center" style:tab-stop-distance="0.5in" fo:margin-left="0in" fo:margin-right="0in" fo:text-indent="0in" fo:margin-top="0in" fo:margin-bottom="0in" style:punctuation-wrap="hanging" style:vertical-align="middle" style:writing-mode="lr-tb">
        <style:tab-stops/>
      </style:paragraph-properties>
      <style:text-properties/>
    </style:style>
    <style:style style:family="text" style:name="a166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able-cell" style:name="a1892">
      <style:table-cell-properties style:vertical-align="middle" fo:padding-top="0.01042in" fo:padding-bottom="0in" fo:padding-left="0.01042in" fo:padding-right="0.01042in"/>
      <style:paragraph-properties style:writing-mode="lr-tb"/>
    </style:style>
    <style:style style:family="text" style:name="a166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210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101">
      <style:paragraph-properties fo:text-align="center" style:vertical-align="middle" style:writing-mode="lr-tb"/>
    </style:style>
    <style:style style:family="table-cell" style:name="a2103">
      <style:table-cell-properties style:vertical-align="middle" fo:padding-top="0.01042in" fo:padding-bottom="0in" fo:padding-left="0.01042in" fo:padding-right="0.01042in"/>
      <style:paragraph-properties style:writing-mode="lr-tb"/>
    </style:style>
    <style:style style:family="text" style:name="a210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10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106">
      <style:paragraph-properties fo:text-align="center" style:vertical-align="middle" style:writing-mode="lr-tb"/>
    </style:style>
    <style:style style:family="table-cell" style:name="a2108">
      <style:table-cell-properties style:vertical-align="middle" fo:padding-top="0.01042in" fo:padding-bottom="0in" fo:padding-left="0.01042in" fo:padding-right="0.01042in"/>
      <style:paragraph-properties style:writing-mode="lr-tb"/>
    </style:style>
    <style:style style:family="text" style:name="a210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440">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1">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2">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44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4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0">
      <style:paragraph-properties fo:line-height="100%" fo:text-align="center" style:tab-stop-distance="0.5in" fo:margin-left="0in" fo:margin-right="0in" fo:text-indent="0in" fo:margin-top="0in" fo:margin-bottom="0in" style:punctuation-wrap="hanging" style:vertical-align="middle" style:writing-mode="lr-tb">
        <style:tab-stops/>
      </style:paragraph-properties>
      <style:text-properties/>
    </style:style>
    <style:style style:family="text" style:name="a144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71">
      <style:table-cell-properties style:vertical-align="middle" fo:padding-top="0in" fo:padding-bottom="0in" fo:padding-left="0in" fo:padding-right="0in"/>
      <style:paragraph-properties style:writing-mode="lr-tb"/>
    </style:style>
    <style:style style:family="text" style:name="a144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672">
      <style:table-row-properties style:row-height="0.64968in"/>
    </style:style>
    <style:style style:family="text" style:name="a144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paragraph" style:name="a1674">
      <style:paragraph-properties fo:text-align="center" style:vertical-align="middle"/>
    </style:style>
    <style:style style:family="text" style:name="a167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167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167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able" style:name="a1900">
      <style:table-properties style:writing-mode="lr-tb"/>
    </style:style>
    <style:style style:family="paragraph" style:name="a1679">
      <style:paragraph-properties fo:text-align="center" style:vertical-align="middle"/>
    </style:style>
    <style:style style:family="table-column" style:name="a1901">
      <style:table-column-properties style:column-width="0.80398in"/>
    </style:style>
    <style:style style:family="table-column" style:name="a1902">
      <style:table-column-properties style:column-width="0.80398in"/>
    </style:style>
    <style:style style:family="table-column" style:name="a1903">
      <style:table-column-properties style:column-width="0.80398in"/>
    </style:style>
    <style:style style:family="table-column" style:name="a1904">
      <style:table-column-properties style:column-width="0.80398in"/>
    </style:style>
    <style:style style:family="table-column" style:name="a1905">
      <style:table-column-properties style:column-width="0.80398in"/>
    </style:style>
    <style:style style:family="table-column" style:name="a1906">
      <style:table-column-properties style:column-width="0.80398in"/>
    </style:style>
    <style:style style:family="text" style:name="a211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olumn" style:name="a1907">
      <style:table-column-properties style:column-width="0.80398in"/>
    </style:style>
    <style:style style:family="paragraph" style:name="a2111">
      <style:paragraph-properties fo:text-align="center" style:vertical-align="middle" style:writing-mode="lr-tb"/>
    </style:style>
    <style:style style:family="table-column" style:name="a1908">
      <style:table-column-properties style:column-width="0.80398in"/>
    </style:style>
    <style:style style:family="table-column" style:name="a1909">
      <style:table-column-properties style:column-width="0.80398in"/>
    </style:style>
    <style:style style:family="table-cell" style:name="a2113">
      <style:table-cell-properties style:vertical-align="middle" fo:padding-top="0.01042in" fo:padding-bottom="0in" fo:padding-left="0.01042in" fo:padding-right="0.01042in"/>
      <style:paragraph-properties style:writing-mode="lr-tb"/>
    </style:style>
    <style:style style:family="text" style:name="a2114">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2115">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paragraph" style:name="a2116">
      <style:paragraph-properties fo:text-align="center"/>
    </style:style>
    <style:style style:family="table-cell" style:name="a2118">
      <style:table-cell-properties style:vertical-align="middle" fo:padding-top="0.01042in" fo:padding-bottom="0in" fo:padding-left="0.01042in" fo:padding-right="0.01042in"/>
      <style:paragraph-properties style:writing-mode="lr-tb"/>
    </style:style>
    <style:style style:family="text" style:name="a2119">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paragraph" style:name="a14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45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55">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45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81">
      <style:table-cell-properties style:vertical-align="middle" fo:padding-top="0in" fo:padding-bottom="0in" fo:padding-left="0in" fo:padding-right="0in"/>
      <style:paragraph-properties style:writing-mode="lr-tb"/>
    </style:style>
    <style:style style:family="paragraph" style:name="a14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2">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graphic" style:name="a145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68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684">
      <style:paragraph-properties fo:text-align="center" style:vertical-align="middle" style:writing-mode="lr-tb"/>
    </style:style>
    <style:style style:family="table-cell" style:name="a1686">
      <style:table-cell-properties style:vertical-align="middle" fo:padding-top="0.01042in" fo:padding-bottom="0in" fo:padding-left="0.01042in" fo:padding-right="0.01042in"/>
      <style:paragraph-properties style:writing-mode="lr-tb"/>
    </style:style>
    <style:style style:family="text" style:name="a168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168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olumn" style:name="a1910">
      <style:table-column-properties style:column-width="0.80398in"/>
    </style:style>
    <style:style style:family="paragraph" style:name="a1689">
      <style:paragraph-properties fo:text-align="center" style:vertical-align="middle" style:writing-mode="lr-tb"/>
    </style:style>
    <style:style style:family="table-column" style:name="a1911">
      <style:table-column-properties style:column-width="0.80398in"/>
    </style:style>
    <style:style style:family="table-column" style:name="a1912">
      <style:table-column-properties style:column-width="0.80398in"/>
    </style:style>
    <style:style style:family="table-column" style:name="a1913">
      <style:table-column-properties style:column-width="0.80398in"/>
    </style:style>
    <style:style style:family="table-column" style:name="a1914">
      <style:table-column-properties style:column-width="0.80398in"/>
    </style:style>
    <style:style style:family="table-row" style:name="a1915">
      <style:table-row-properties style:row-height="0.57592in"/>
    </style:style>
    <style:style style:family="text" style:name="a1916">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ext" style:name="a2120">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1917">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2121">
      <style:paragraph-properties fo:text-align="center"/>
    </style:style>
    <style:style style:family="paragraph" style:name="a1918">
      <style:paragraph-properties fo:text-align="center" style:vertical-align="middle"/>
    </style:style>
    <style:style style:family="table-cell" style:name="a2123">
      <style:table-cell-properties style:vertical-align="middle" fo:padding-top="0.01042in" fo:padding-bottom="0in" fo:padding-left="0.01042in" fo:padding-right="0.01042in"/>
      <style:paragraph-properties style:writing-mode="lr-tb"/>
    </style:style>
    <style:style style:family="text" style:name="a212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12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126">
      <style:paragraph-properties fo:text-align="center" style:vertical-align="middle" style:writing-mode="lr-tb"/>
    </style:style>
    <style:style style:family="table-cell" style:name="a2128">
      <style:table-cell-properties style:vertical-align="middle" fo:padding-top="0.01042in" fo:padding-bottom="0in" fo:padding-left="0.01042in" fo:padding-right="0.01042in"/>
      <style:paragraph-properties style:writing-mode="lr-tb"/>
    </style:style>
    <style:style style:family="text" style:name="a212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drawing-page" style:name="a146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6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46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91">
      <style:table-cell-properties style:vertical-align="middle" fo:padding-top="0.01042in" fo:padding-bottom="0in" fo:padding-left="0.01042in" fo:padding-right="0.01042in"/>
      <style:paragraph-properties style:writing-mode="lr-tb"/>
    </style:style>
    <style:style style:family="presentation" style:name="a146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92">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146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694">
      <style:paragraph-properties fo:text-align="center" style:vertical-align="middle" style:writing-mode="lr-tb"/>
    </style:style>
    <style:style style:family="table-cell" style:name="a1696">
      <style:table-cell-properties style:vertical-align="middle" fo:padding-top="0.01042in" fo:padding-bottom="0in" fo:padding-left="0.01042in" fo:padding-right="0.01042in"/>
      <style:paragraph-properties style:writing-mode="lr-tb"/>
    </style:style>
    <style:style style:family="text" style:name="a169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169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ell" style:name="a1920">
      <style:table-cell-properties style:vertical-align="middle" fo:padding-top="0in" fo:padding-bottom="0in" fo:padding-left="0in" fo:padding-right="0in"/>
      <style:paragraph-properties style:writing-mode="lr-tb"/>
    </style:style>
    <style:style style:family="paragraph" style:name="a1699">
      <style:paragraph-properties fo:text-align="center" style:vertical-align="middle" style:writing-mode="lr-tb"/>
    </style:style>
    <style:style style:family="text" style:name="a1921">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ext" style:name="a1922">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923">
      <style:paragraph-properties fo:text-align="center" style:vertical-align="middle"/>
    </style:style>
    <style:style style:family="table-cell" style:name="a1925">
      <style:table-cell-properties style:vertical-align="middle" fo:padding-top="0in" fo:padding-bottom="0in" fo:padding-left="0in" fo:padding-right="0in"/>
      <style:paragraph-properties style:writing-mode="lr-tb"/>
    </style:style>
    <style:style style:family="text" style:name="a1926">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paragraph" style:name="a2130">
      <style:paragraph-properties fo:text-align="center" style:vertical-align="middle" style:writing-mode="lr-tb"/>
    </style:style>
    <style:style style:family="text" style:name="a1927">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928">
      <style:paragraph-properties fo:text-align="center" style:vertical-align="middle"/>
    </style:style>
    <style:style style:family="table-cell" style:name="a2132">
      <style:table-cell-properties style:vertical-align="middle" fo:padding-top="0.01042in" fo:padding-bottom="0in" fo:padding-left="0.01042in" fo:padding-right="0.01042in"/>
      <style:paragraph-properties style:writing-mode="lr-tb"/>
    </style:style>
    <style:style style:family="table-row" style:name="a2133">
      <style:table-row-properties style:row-height="0.68866in"/>
    </style:style>
    <style:style style:family="text" style:name="a213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213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paragraph" style:name="a2136">
      <style:paragraph-properties fo:text-align="center" style:vertical-align="middle"/>
    </style:style>
    <style:style style:family="text" style:name="a213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213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47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9">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01">
      <style:table-cell-properties style:vertical-align="middle" fo:padding-top="0.01042in" fo:padding-bottom="0in" fo:padding-left="0.01042in" fo:padding-right="0.01042in"/>
      <style:paragraph-properties style:writing-mode="lr-tb"/>
    </style:style>
    <style:style style:family="text" style:name="a1702">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170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04">
      <style:paragraph-properties fo:text-align="center" style:vertical-align="middle" style:writing-mode="lr-tb"/>
    </style:style>
    <style:style style:family="table-cell" style:name="a1706">
      <style:table-cell-properties style:vertical-align="middle" fo:padding-top="0.01042in" fo:padding-bottom="0in" fo:padding-left="0.01042in" fo:padding-right="0.01042in"/>
      <style:paragraph-properties style:writing-mode="lr-tb"/>
    </style:style>
    <style:style style:family="table-cell" style:name="a1930">
      <style:table-cell-properties style:vertical-align="middle" fo:padding-top="0in" fo:padding-bottom="0in" fo:padding-left="0in" fo:padding-right="0in"/>
      <style:paragraph-properties style:writing-mode="lr-tb"/>
    </style:style>
    <style:style style:family="text" style:name="a170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1931">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ext" style:name="a170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932">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709">
      <style:paragraph-properties fo:text-align="center" style:vertical-align="middle" style:writing-mode="lr-tb"/>
    </style:style>
    <style:style style:family="paragraph" style:name="a1933">
      <style:paragraph-properties fo:text-align="center" style:vertical-align="middle"/>
    </style:style>
    <style:style style:family="table-cell" style:name="a1935">
      <style:table-cell-properties style:vertical-align="middle" fo:padding-top="0in" fo:padding-bottom="0in" fo:padding-left="0in" fo:padding-right="0in"/>
      <style:paragraph-properties style:writing-mode="lr-tb"/>
    </style:style>
    <style:style style:family="text" style:name="a1936">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paragraph" style:name="a2140">
      <style:paragraph-properties fo:text-align="center" style:vertical-align="middle"/>
    </style:style>
    <style:style style:family="text" style:name="a1937">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938">
      <style:paragraph-properties fo:text-align="center" style:vertical-align="middle"/>
    </style:style>
    <style:style style:family="table-cell" style:name="a2142">
      <style:table-cell-properties style:vertical-align="middle" fo:padding-top="0in" fo:padding-bottom="0in" fo:padding-left="0in" fo:padding-right="0in"/>
      <style:paragraph-properties style:writing-mode="lr-tb"/>
    </style:style>
    <style:style style:family="text" style:name="a214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14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145">
      <style:paragraph-properties fo:text-align="center" style:vertical-align="middle"/>
    </style:style>
    <style:style style:family="table-cell" style:name="a2147">
      <style:table-cell-properties style:vertical-align="middle" fo:padding-top="0.01042in" fo:padding-bottom="0in" fo:padding-left="0.01042in" fo:padding-right="0.01042in"/>
      <style:paragraph-properties style:writing-mode="lr-tb"/>
    </style:style>
    <style:style style:family="text" style:name="a2148">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149">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48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5">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8">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9">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711">
      <style:table-cell-properties style:vertical-align="middle" fo:padding-top="0.01042in" fo:padding-bottom="0in" fo:padding-left="0.01042in" fo:padding-right="0.01042in"/>
      <style:paragraph-properties style:writing-mode="lr-tb"/>
    </style:style>
    <style:style style:family="text" style:name="a1712">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171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14">
      <style:paragraph-properties fo:text-align="center" style:vertical-align="middle" style:writing-mode="lr-tb"/>
    </style:style>
    <style:style style:family="table-cell" style:name="a1716">
      <style:table-cell-properties style:vertical-align="middle" fo:padding-top="0.01042in" fo:padding-bottom="0in" fo:padding-left="0.01042in" fo:padding-right="0.01042in"/>
      <style:paragraph-properties style:writing-mode="lr-tb"/>
    </style:style>
    <style:style style:family="table-cell" style:name="a1940">
      <style:table-cell-properties style:vertical-align="middle" fo:padding-top="0in" fo:padding-bottom="0in" fo:padding-left="0in" fo:padding-right="0in"/>
      <style:paragraph-properties style:writing-mode="lr-tb"/>
    </style:style>
    <style:style style:family="text" style:name="a171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1941">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ext" style:name="a171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942">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719">
      <style:paragraph-properties fo:text-align="center" style:vertical-align="middle" style:writing-mode="lr-tb"/>
    </style:style>
    <style:style style:family="paragraph" style:name="a1943">
      <style:paragraph-properties fo:text-align="center" style:vertical-align="middle"/>
    </style:style>
    <style:style style:family="table-cell" style:name="a1945">
      <style:table-cell-properties style:vertical-align="middle" fo:padding-top="0in" fo:padding-bottom="0in" fo:padding-left="0in" fo:padding-right="0in"/>
      <style:paragraph-properties style:writing-mode="lr-tb"/>
    </style:style>
    <style:style style:family="text" style:name="a1946">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paragraph" style:name="a2150">
      <style:paragraph-properties fo:text-align="center" style:vertical-align="middle"/>
    </style:style>
    <style:style style:family="text" style:name="a1947">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948">
      <style:paragraph-properties fo:text-align="center" style:vertical-align="middle"/>
    </style:style>
    <style:style style:family="table-cell" style:name="a2152">
      <style:table-cell-properties style:vertical-align="middle" fo:padding-top="0.01042in" fo:padding-bottom="0in" fo:padding-left="0.01042in" fo:padding-right="0.01042in"/>
      <style:paragraph-properties style:writing-mode="lr-tb"/>
    </style:style>
    <style:style style:family="text" style:name="a2153">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154">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155">
      <style:paragraph-properties fo:text-align="center" style:vertical-align="middle"/>
    </style:style>
    <style:style style:family="table-cell" style:name="a2157">
      <style:table-cell-properties style:vertical-align="middle" fo:padding-top="0.01042in" fo:padding-bottom="0in" fo:padding-left="0.01042in" fo:padding-right="0.01042in"/>
      <style:paragraph-properties style:writing-mode="lr-tb"/>
    </style:style>
    <style:style style:family="text" style:name="a2158">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159">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49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8">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21">
      <style:table-cell-properties style:vertical-align="middle" fo:padding-top="0.01042in" fo:padding-bottom="0in" fo:padding-left="0.01042in" fo:padding-right="0.01042in"/>
      <style:paragraph-properties style:writing-mode="lr-tb"/>
    </style:style>
    <style:style style:family="text" style:name="a1722">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2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24">
      <style:paragraph-properties fo:text-align="center" style:vertical-align="middle" style:writing-mode="lr-tb"/>
    </style:style>
    <style:style style:family="table-cell" style:name="a1726">
      <style:table-cell-properties style:vertical-align="middle" fo:padding-top="0.01042in" fo:padding-bottom="0in" fo:padding-left="0.01042in" fo:padding-right="0.01042in"/>
      <style:paragraph-properties style:writing-mode="lr-tb"/>
    </style:style>
    <style:style style:family="table-cell" style:name="a1950">
      <style:table-cell-properties style:vertical-align="middle" fo:padding-top="0in" fo:padding-bottom="0in" fo:padding-left="0in" fo:padding-right="0in"/>
      <style:paragraph-properties style:writing-mode="lr-tb"/>
    </style:style>
    <style:style style:family="text" style:name="a1727">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1951">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ext" style:name="a1728">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1952">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729">
      <style:paragraph-properties fo:text-align="center"/>
    </style:style>
    <style:style style:family="paragraph" style:name="a1953">
      <style:paragraph-properties fo:text-align="center" style:vertical-align="middle"/>
    </style:style>
    <style:style style:family="table-cell" style:name="a1955">
      <style:table-cell-properties style:vertical-align="middle" fo:padding-top="0in" fo:padding-bottom="0in" fo:padding-left="0in" fo:padding-right="0in"/>
      <style:paragraph-properties style:writing-mode="lr-tb"/>
    </style:style>
    <style:style style:family="text" style:name="a1956">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paragraph" style:name="a2160">
      <style:paragraph-properties fo:text-align="center" style:vertical-align="middle"/>
    </style:style>
    <style:style style:family="text" style:name="a1957">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958">
      <style:paragraph-properties fo:text-align="center" style:vertical-align="middle"/>
    </style:style>
    <style:style style:family="table-cell" style:name="a2162">
      <style:table-cell-properties style:vertical-align="middle" fo:padding-top="0.01042in" fo:padding-bottom="0in" fo:padding-left="0.01042in" fo:padding-right="0.01042in"/>
      <style:paragraph-properties style:writing-mode="lr-tb"/>
    </style:style>
    <style:style style:family="text" style:name="a2163">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164">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165">
      <style:paragraph-properties fo:text-align="center" style:vertical-align="middle"/>
    </style:style>
    <style:style style:family="table-cell" style:name="a2167">
      <style:table-cell-properties style:vertical-align="middle" fo:padding-top="0.01042in" fo:padding-bottom="0in" fo:padding-left="0.01042in" fo:padding-right="0.01042in"/>
      <style:paragraph-properties style:writing-mode="lr-tb"/>
    </style:style>
    <style:style style:family="text" style:name="a2168">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169">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resentation" style:name="a15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5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5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0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4">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5">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6">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7">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731">
      <style:table-cell-properties style:vertical-align="middle" fo:padding-top="0.01042in" fo:padding-bottom="0in" fo:padding-left="0.01042in" fo:padding-right="0.01042in"/>
      <style:paragraph-properties style:writing-mode="lr-tb"/>
    </style:style>
    <style:style style:family="text" style:name="a1508">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2">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1509">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3">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paragraph" style:name="a1734">
      <style:paragraph-properties fo:text-align="center"/>
    </style:style>
    <style:style style:family="table-cell" style:name="a1736">
      <style:table-cell-properties style:vertical-align="middle" fo:padding-top="0.01042in" fo:padding-bottom="0in" fo:padding-left="0.01042in" fo:padding-right="0.01042in"/>
      <style:paragraph-properties style:writing-mode="lr-tb"/>
    </style:style>
    <style:style style:family="table-cell" style:name="a1960">
      <style:table-cell-properties style:vertical-align="middle" fo:padding-top="0in" fo:padding-bottom="0in" fo:padding-left="0in" fo:padding-right="0in"/>
      <style:paragraph-properties style:writing-mode="lr-tb"/>
    </style:style>
    <style:style style:family="text" style:name="a173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961">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ext" style:name="a173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962">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739">
      <style:paragraph-properties fo:text-align="center" style:vertical-align="middle" style:writing-mode="lr-tb"/>
    </style:style>
    <style:style style:family="paragraph" style:name="a1963">
      <style:paragraph-properties fo:text-align="center" style:vertical-align="middle"/>
    </style:style>
    <style:style style:family="table-cell" style:name="a1965">
      <style:table-cell-properties style:vertical-align="middle" fo:padding-top="0in" fo:padding-bottom="0in" fo:padding-left="0in" fo:padding-right="0in"/>
      <style:paragraph-properties style:writing-mode="lr-tb"/>
    </style:style>
    <style:style style:family="text" style:name="a1966">
      <style:text-properties fo:font-family="文鼎粗圓" style:font-family-asian="文鼎粗圓" style:font-family-generic="modern" style:font-family-generic-asian="modern" style:font-pitch="fixed" style:font-pitch-asian="fixed" fo:language="en" style:language-asian="zh" fo:country="US" style:country-asian="TW"/>
    </style:style>
    <style:style style:family="paragraph" style:name="a2170">
      <style:paragraph-properties fo:text-align="center" style:vertical-align="middle"/>
    </style:style>
    <style:style style:family="text" style:name="a1967">
      <style:text-properties fo:font-family="文鼎粗圓" style:font-family-asian="文鼎粗圓" style:font-family-generic="modern" style:font-family-generic-asian="modern" style:font-pitch="fixed" style:font-pitch-asian="fixed" fo:language="en" style:language-asian="zh" fo:country="US" style:country-asian="TW"/>
    </style:style>
    <style:style style:family="paragraph" style:name="a1968">
      <style:paragraph-properties fo:text-align="center"/>
    </style:style>
    <style:style style:family="table-cell" style:name="a2172">
      <style:table-cell-properties style:vertical-align="middle" fo:padding-top="0.01042in" fo:padding-bottom="0in" fo:padding-left="0.01042in" fo:padding-right="0.01042in"/>
      <style:paragraph-properties style:writing-mode="lr-tb"/>
    </style:style>
    <style:style style:family="text" style:name="a217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17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175">
      <style:paragraph-properties fo:text-align="center" style:vertical-align="middle"/>
    </style:style>
    <style:style style:family="table-cell" style:name="a2177">
      <style:table-cell-properties style:vertical-align="middle" fo:padding-top="0.01042in" fo:padding-bottom="0in" fo:padding-left="0.01042in" fo:padding-right="0.01042in"/>
      <style:paragraph-properties style:writing-mode="lr-tb"/>
    </style:style>
    <style:style style:family="text" style:name="a217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17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51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741">
      <style:table-cell-properties style:vertical-align="middle" fo:padding-top="0.01042in" fo:padding-bottom="0in" fo:padding-left="0.01042in" fo:padding-right="0.01042in"/>
      <style:paragraph-properties style:writing-mode="lr-tb"/>
    </style:style>
    <style:style style:family="text" style:name="a151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2">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ext" style:name="a151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3">
      <style:paragraph-properties fo:text-align="center" style:vertical-align="middle"/>
    </style:style>
    <style:style style:family="table-cell" style:name="a1745">
      <style:table-cell-properties style:vertical-align="middle" fo:padding-top="0in" fo:padding-bottom="0in" fo:padding-left="0in" fo:padding-right="0in"/>
      <style:paragraph-properties style:writing-mode="lr-tb"/>
    </style:style>
    <style:style style:family="table-cell" style:name="a1970">
      <style:table-cell-properties style:vertical-align="middle" fo:padding-top="0in" fo:padding-bottom="0in" fo:padding-left="0in" fo:padding-right="0in"/>
      <style:paragraph-properties style:writing-mode="lr-tb"/>
    </style:style>
    <style:style style:family="table-row" style:name="a1746">
      <style:table-row-properties style:row-height="0.64968in"/>
    </style:style>
    <style:style style:family="text" style:name="a1971">
      <style:text-properties fo:font-family="文鼎粗圓" style:font-family-asian="文鼎粗圓" style:font-family-generic="modern" style:font-family-generic-asian="modern" style:font-pitch="fixed" style:font-pitch-asian="fixed" fo:language="en" style:language-asian="zh" fo:country="US" style:country-asian="TW"/>
    </style:style>
    <style:style style:family="text" style:name="a174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1972">
      <style:text-properties fo:font-family="文鼎粗圓" style:font-family-asian="文鼎粗圓" style:font-family-generic="modern" style:font-family-generic-asian="modern" style:font-pitch="fixed" style:font-pitch-asian="fixed" fo:language="en" style:language-asian="zh" fo:country="US" style:country-asian="TW"/>
    </style:style>
    <style:style style:family="paragraph" style:name="a1748">
      <style:paragraph-properties fo:text-align="center" style:vertical-align="middle"/>
    </style:style>
    <style:style style:family="paragraph" style:name="a1973">
      <style:paragraph-properties fo:text-align="center"/>
    </style:style>
    <style:style style:family="table-cell" style:name="a1975">
      <style:table-cell-properties style:vertical-align="middle" fo:padding-top="0in" fo:padding-bottom="0in" fo:padding-left="0in" fo:padding-right="0in"/>
      <style:paragraph-properties style:writing-mode="lr-tb"/>
    </style:style>
    <style:style style:family="text" style:name="a1976">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5in" style:font-size-asian="0.25in" style:font-size-complex="0.25in" fo:language="en" style:language-asian="zh" fo:country="US" style:country-asian="TW" style:text-underline-type="none" style:text-underline-style="none" style:text-underline-width="auto" style:text-underline-mode="continuous"/>
    </style:style>
    <style:style style:family="paragraph" style:name="a2180">
      <style:paragraph-properties fo:text-align="center" style:vertical-align="middle"/>
    </style:style>
    <style:style style:family="text" style:name="a197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5in" style:font-size-asian="0.25in" style:font-size-complex="0.25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978">
      <style:paragraph-properties fo:text-align="center" style:vertical-align="middle"/>
    </style:style>
    <style:style style:family="table-cell" style:name="a2182">
      <style:table-cell-properties style:vertical-align="middle" fo:padding-top="0.01042in" fo:padding-bottom="0in" fo:padding-left="0.01042in" fo:padding-right="0.01042in"/>
      <style:paragraph-properties style:writing-mode="lr-tb"/>
    </style:style>
    <style:style style:family="text" style:name="a2183">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184">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185">
      <style:paragraph-properties fo:text-align="center" style:vertical-align="middle"/>
    </style:style>
    <style:style style:family="table-cell" style:name="a2187">
      <style:table-cell-properties style:vertical-align="middle" fo:padding-top="0.01042in" fo:padding-bottom="0in" fo:padding-left="0.01042in" fo:padding-right="0.01042in"/>
      <style:paragraph-properties style:writing-mode="lr-tb"/>
    </style:style>
    <style:style style:family="text" style:name="a2188">
      <style:text-properties fo:color="#ff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2189">
      <style:text-properties fo:color="#ff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152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5">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152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152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2">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528">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3">
      <style:paragraph-properties fo:text-align="center" style:vertical-align="middle"/>
    </style:style>
    <style:style style:family="table-cell" style:name="a1755">
      <style:table-cell-properties style:vertical-align="middle" fo:padding-top="0in" fo:padding-bottom="0in" fo:padding-left="0in" fo:padding-right="0in"/>
      <style:paragraph-properties style:writing-mode="lr-tb"/>
    </style:style>
    <style:style style:family="text" style:name="a175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ell" style:name="a1980">
      <style:table-cell-properties style:vertical-align="middle" fo:padding-top="0in" fo:padding-bottom="0in" fo:padding-left="0in" fo:padding-right="0in"/>
      <style:paragraph-properties style:writing-mode="lr-tb"/>
    </style:style>
    <style:style style:family="text" style:name="a175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981">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paragraph" style:name="a1758">
      <style:paragraph-properties fo:text-align="center" style:vertical-align="middle" style:writing-mode="lr-tb"/>
    </style:style>
    <style:style style:family="text" style:name="a1982">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983">
      <style:paragraph-properties fo:line-height="100%" fo:text-align="center" style:tab-stop-distance="0.5in" fo:margin-left="0in" fo:margin-right="0in" fo:text-indent="0in" fo:margin-top="0in" fo:margin-bottom="0in" style:punctuation-wrap="hanging" style:vertical-align="middle" style:writing-mode="lr-tb">
        <style:tab-stops/>
      </style:paragraph-properties>
      <style:text-properties/>
    </style:style>
    <style:style style:family="table-cell" style:name="a1984">
      <style:table-cell-properties style:vertical-align="middle" fo:padding-top="0in" fo:padding-bottom="0in" fo:padding-left="0in" fo:padding-right="0in"/>
      <style:paragraph-properties style:writing-mode="lr-tb"/>
    </style:style>
    <style:style style:family="table-row" style:name="a1985">
      <style:table-row-properties style:row-height="0.68866in"/>
    </style:style>
    <style:style style:family="text" style:name="a198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paragraph" style:name="a2190">
      <style:paragraph-properties fo:text-align="center"/>
    </style:style>
    <style:style style:family="paragraph" style:name="a1987">
      <style:paragraph-properties fo:text-align="center" style:vertical-align="middle"/>
    </style:style>
    <style:style style:family="table-cell" style:name="a2192">
      <style:table-cell-properties style:vertical-align="middle" fo:padding-top="0.01042in" fo:padding-bottom="0in" fo:padding-left="0.01042in" fo:padding-right="0.01042in"/>
      <style:paragraph-properties style:writing-mode="lr-tb"/>
    </style:style>
    <style:style style:family="text" style:name="a198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2193">
      <style:text-properties fo:color="#ff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2194">
      <style:text-properties fo:color="#ff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paragraph" style:name="a2195">
      <style:paragraph-properties fo:text-align="center"/>
    </style:style>
    <style:style style:family="table-cell" style:name="a2197">
      <style:table-cell-properties style:vertical-align="middle" fo:padding-top="0.01042in" fo:padding-bottom="0in" fo:padding-left="0.01042in" fo:padding-right="0.01042in"/>
      <style:paragraph-properties style:writing-mode="lr-tb"/>
    </style:style>
    <style:style style:family="text" style:name="a219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19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53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1">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2">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3">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4">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5">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6">
      <style:text-properties fo:font-variant="normal" fo:text-transform="none" fo:color="#ff0000"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760">
      <style:table-cell-properties style:vertical-align="middle" fo:padding-top="0.01042in" fo:padding-bottom="0in" fo:padding-left="0.01042in" fo:padding-right="0.01042in"/>
      <style:paragraph-properties style:writing-mode="lr-tb"/>
    </style:style>
    <style:style style:family="text" style:name="a153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53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2">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539">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3">
      <style:paragraph-properties fo:text-align="center" style:vertical-align="middle" style:writing-mode="lr-tb"/>
    </style:style>
    <style:style style:family="table-cell" style:name="a1765">
      <style:table-cell-properties style:vertical-align="middle" fo:padding-top="0.01042in" fo:padding-bottom="0in" fo:padding-left="0.01042in" fo:padding-right="0.01042in"/>
      <style:paragraph-properties style:writing-mode="lr-tb"/>
    </style:style>
    <style:style style:family="text" style:name="a176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99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176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99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768">
      <style:paragraph-properties fo:text-align="center" style:vertical-align="middle" style:writing-mode="lr-tb"/>
    </style:style>
    <style:style style:family="paragraph" style:name="a1992">
      <style:paragraph-properties fo:text-align="center" style:vertical-align="middle"/>
    </style:style>
    <style:style style:family="table-cell" style:name="a1994">
      <style:table-cell-properties style:vertical-align="middle" fo:padding-top="0in" fo:padding-bottom="0in" fo:padding-left="0in" fo:padding-right="0in"/>
      <style:paragraph-properties style:writing-mode="lr-tb"/>
    </style:style>
    <style:style style:family="text" style:name="a199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199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997">
      <style:paragraph-properties fo:text-align="center" style:vertical-align="middle" style:writing-mode="lr-tb"/>
    </style:style>
    <style:style style:family="paragraph" style:name="a2200">
      <style:paragraph-properties fo:text-align="center" style:vertical-align="middle"/>
    </style:style>
    <style:style style:family="table-cell" style:name="a1999">
      <style:table-cell-properties style:vertical-align="middle" fo:padding-top="0.01042in" fo:padding-bottom="0in" fo:padding-left="0.01042in" fo:padding-right="0.01042in"/>
      <style:paragraph-properties style:writing-mode="lr-tb"/>
    </style:style>
    <style:style style:family="table-cell" style:name="a2202">
      <style:table-cell-properties style:vertical-align="middle" fo:padding-top="0.01042in" fo:padding-bottom="0in" fo:padding-left="0.01042in" fo:padding-right="0.01042in"/>
      <style:paragraph-properties style:writing-mode="lr-tb"/>
    </style:style>
    <style:style style:family="text" style:name="a2203">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204">
      <style:paragraph-properties fo:line-height="100%" fo:text-align="center" style:tab-stop-distance="0.5in" fo:margin-left="0in" fo:margin-right="0in" fo:text-indent="0in" fo:margin-top="0in" fo:margin-bottom="0in" style:punctuation-wrap="hanging" style:vertical-align="middle" style:writing-mode="lr-tb">
        <style:tab-stops/>
      </style:paragraph-properties>
      <style:text-properties/>
    </style:style>
    <style:style style:family="table-cell" style:name="a2205">
      <style:table-cell-properties style:vertical-align="middle" fo:padding-top="0.01042in" fo:padding-bottom="0in" fo:padding-left="0.01042in" fo:padding-right="0.01042in"/>
      <style:paragraph-properties style:writing-mode="lr-tb"/>
    </style:style>
    <style:style style:family="drawing-page" style:name="a220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07">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8">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9">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4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5">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drawing-page" style:name="a154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1770">
      <style:table-cell-properties style:vertical-align="middle" fo:padding-top="0.01042in" fo:padding-bottom="0in" fo:padding-left="0.01042in" fo:padding-right="0.01042in"/>
      <style:paragraph-properties style:writing-mode="lr-tb"/>
    </style:style>
    <style:style style:family="text" style:name="a154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54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2">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5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3">
      <style:paragraph-properties fo:text-align="center" style:vertical-align="middle" style:writing-mode="lr-tb"/>
    </style:style>
    <style:style style:family="table-cell" style:name="a1775">
      <style:table-cell-properties style:vertical-align="middle" fo:padding-top="0.01042in" fo:padding-bottom="0in" fo:padding-left="0.01042in" fo:padding-right="0.01042in"/>
      <style:paragraph-properties style:writing-mode="lr-tb"/>
    </style:style>
    <style:style style:family="text" style:name="a177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7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78">
      <style:paragraph-properties fo:text-align="center" style:vertical-align="middle" style:writing-mode="lr-tb"/>
    </style:style>
    <style:style style:family="paragraph" style:name="a221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1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212">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13">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14">
      <style:paragraph-properties fo:line-height="9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6">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17">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18">
      <style:paragraph-properties fo:line-height="9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5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5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5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5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5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5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56">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80">
      <style:table-cell-properties style:vertical-align="middle" fo:padding-top="0.01042in" fo:padding-bottom="0in" fo:padding-left="0.01042in" fo:padding-right="0.01042in"/>
      <style:paragraph-properties style:writing-mode="lr-tb"/>
    </style:style>
    <style:style style:family="text" style:name="a178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resentation" style:name="a15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782">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resentation" style:name="a1559">
      <style:graphic-properties draw:fill="none" draw:stroke="none"/>
    </style:style>
    <style:style style:family="paragraph" style:name="a1783">
      <style:paragraph-properties fo:text-align="center" style:vertical-align="middle" style:writing-mode="lr-tb"/>
    </style:style>
    <style:style style:family="table-cell" style:name="a1785">
      <style:table-cell-properties style:vertical-align="middle" fo:padding-top="0.01042in" fo:padding-bottom="0in" fo:padding-left="0.01042in" fo:padding-right="0.01042in"/>
      <style:paragraph-properties style:writing-mode="lr-tb"/>
    </style:style>
    <style:style style:family="text" style:name="a178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8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88">
      <style:paragraph-properties fo:text-align="center" style:vertical-align="middle" style:writing-mode="lr-tb"/>
    </style:style>
    <style:style style:family="text" style:name="a2220">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1">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22">
      <style:paragraph-properties fo:line-height="9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4">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5">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26">
      <style:paragraph-properties fo:line-height="9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8">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9">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6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6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33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6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6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65">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90">
      <style:table-cell-properties style:vertical-align="middle" fo:padding-top="0.01042in" fo:padding-bottom="0in" fo:padding-left="0.01042in" fo:padding-right="0.01042in"/>
      <style:paragraph-properties style:writing-mode="lr-tb"/>
    </style:style>
    <style:style style:family="presentation" style:name="a156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79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resentation" style:name="a1568">
      <style:graphic-properties draw:fill="none" draw:stroke="none"/>
    </style:style>
    <style:style style:family="text" style:name="a1792">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56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93">
      <style:paragraph-properties fo:text-align="center" style:vertical-align="middle" style:writing-mode="lr-tb"/>
    </style:style>
    <style:style style:family="table-cell" style:name="a1795">
      <style:table-cell-properties style:vertical-align="middle" fo:padding-top="0.01042in" fo:padding-bottom="0in" fo:padding-left="0.01042in" fo:padding-right="0.01042in"/>
      <style:paragraph-properties style:writing-mode="lr-tb"/>
    </style:style>
    <style:style style:family="text" style:name="a179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797">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798">
      <style:paragraph-properties fo:text-align="center" style:vertical-align="middle" style:writing-mode="lr-tb"/>
    </style:style>
    <style:style style:family="text" style:name="a200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200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002">
      <style:paragraph-properties fo:text-align="center" style:vertical-align="middle" style:writing-mode="lr-tb"/>
    </style:style>
    <style:style style:family="table-cell" style:name="a2004">
      <style:table-cell-properties style:vertical-align="middle" fo:padding-top="0.01042in" fo:padding-bottom="0in" fo:padding-left="0.01042in" fo:padding-right="0.01042in"/>
      <style:paragraph-properties style:writing-mode="lr-tb"/>
    </style:style>
    <style:style style:family="text" style:name="a200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200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230">
      <style:paragraph-properties fo:line-height="9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7">
      <style:paragraph-properties fo:text-align="center" style:vertical-align="middle" style:writing-mode="lr-tb"/>
    </style:style>
    <style:style style:family="text" style:name="a2232">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2009">
      <style:table-cell-properties style:vertical-align="middle" fo:padding-top="0.01042in" fo:padding-bottom="0in" fo:padding-left="0.01042in" fo:padding-right="0.01042in"/>
      <style:paragraph-properties style:writing-mode="lr-tb"/>
    </style:style>
    <style:style style:family="text" style:name="a2233">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34">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35">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6">
      <style:paragraph-properties fo:line-height="9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0">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75in" style:font-size-asian="0.75in" style:font-size-complex="0.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1">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75in" style:font-size-asian="0.75in" style:font-size-complex="0.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38">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2">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75in" style:font-size-asian="0.75in" style:font-size-complex="0.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9">
      <style:paragraph-properties fo:line-height="9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3">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75in" style:font-size-asian="0.75in" style:font-size-complex="0.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4">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75in" style:font-size-asian="0.75in" style:font-size-complex="0.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57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style:font-family-generic="roman" style:font-family-generic-asian="swiss" style:font-pitch="variable" style:font-pitch-asian="variable"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7">
      <style:text-properties fo:font-variant="normal" fo:text-transform="none" fo:color="#7f7f7f"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8">
      <style:text-properties fo:font-variant="normal" fo:text-transform="none" fo:color="#7f7f7f"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72">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aragraph" style:name="a1349">
      <style:paragraph-properties fo:line-height="100%" fo:text-align="righ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3">
      <style:text-properties fo:font-variant="normal" fo:text-transform="none" fo:color="#ff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75in" style:font-size-asian="0.75in" style:font-size-complex="0.75in" fo:letter-spacing="0in" fo:language="en" style:language-asian="zh" fo:country="US" style:country-asian="TW" fo:font-style="normal" style:font-style-asian="normal" style:font-style-complex="normal" fo:text-shadow="0.01473in 0.01473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75">
      <style:graphic-properties fo:wrap-option="no-wrap" fo:padding-top="0.05in" fo:padding-bottom="0.05in" fo:padding-left="0.1in" fo:padding-right="0.1in" draw:textarea-vertical-align="top" draw:textarea-horizontal-align="center" draw:fill="none" draw:stroke="none" draw:auto-grow-width="true" draw:auto-grow-height="true"/>
      <style:paragraph-properties style:font-independent-line-spacing="true" style:writing-mode="lr-tb"/>
    </style:style>
    <style:style style:family="graphic" style:name="a1577">
      <style:graphic-properties draw:fill="none" draw:stroke="solid" svg:stroke-width="0.0625in" svg:stroke-color="#ff0000" draw:marker-end="a1576" svg:stroke-opacity="100%" draw:stroke-linejoin="miter" svg:stroke-linecap="butt"/>
    </style:style>
    <style:style style:family="table-cell" style:name="a1800">
      <style:table-cell-properties style:vertical-align="middle" fo:padding-top="0.01042in" fo:padding-bottom="0in" fo:padding-left="0.01042in" fo:padding-right="0.01042in"/>
      <style:paragraph-properties style:writing-mode="lr-tb"/>
    </style:style>
    <style:style style:family="graphic" style:name="a1579">
      <style:graphic-properties draw:fill="none" draw:stroke="solid" svg:stroke-width="0.0625in" svg:stroke-color="#ff0000" draw:marker-end="a1578" svg:stroke-opacity="100%" draw:stroke-linejoin="miter" svg:stroke-linecap="butt"/>
    </style:style>
    <style:style style:family="text" style:name="a1801">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1802">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paragraph" style:name="a1803">
      <style:paragraph-properties fo:text-align="center"/>
    </style:style>
    <style:style style:family="table-cell" style:name="a1805">
      <style:table-cell-properties style:vertical-align="middle" fo:padding-top="0.01042in" fo:padding-bottom="0in" fo:padding-left="0.01042in" fo:padding-right="0.01042in"/>
      <style:paragraph-properties style:writing-mode="lr-tb"/>
    </style:style>
    <style:style style:family="text" style:name="a201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1806">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201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07">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paragraph" style:name="a2012">
      <style:paragraph-properties fo:text-align="center" style:vertical-align="middle" style:writing-mode="lr-tb"/>
    </style:style>
    <style:style style:family="paragraph" style:name="a1808">
      <style:paragraph-properties fo:text-align="center"/>
    </style:style>
    <style:style style:family="table-cell" style:name="a2014">
      <style:table-cell-properties style:vertical-align="middle" fo:padding-top="0.01042in" fo:padding-bottom="0in" fo:padding-left="0.01042in" fo:padding-right="0.01042in"/>
      <style:paragraph-properties style:writing-mode="lr-tb"/>
    </style:style>
    <style:style style:family="text" style:name="a201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201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017">
      <style:paragraph-properties fo:text-align="center" style:vertical-align="middle" style:writing-mode="lr-tb"/>
    </style:style>
    <style:style style:family="graphic" style:name="a224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22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2019">
      <style:table-cell-properties style:vertical-align="middle" fo:padding-top="0.01042in" fo:padding-bottom="0in" fo:padding-left="0.01042in" fo:padding-right="0.01042in"/>
      <style:paragraph-properties style:writing-mode="lr-tb"/>
    </style:style>
    <style:style style:family="presentation" style:name="a224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244">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1.33333in" style:font-size-asian="1.33333in" style:font-size-complex="1.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45">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1.33333in" style:font-size-asian="1.33333in" style:font-size-complex="1.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46">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35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24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52">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3">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56">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58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57">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1">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8">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2">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9">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3">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8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5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 style:name="a1587">
      <style:table-properties style:writing-mode="lr-tb"/>
    </style:style>
    <style:style style:family="table-column" style:name="a1588">
      <style:table-column-properties style:column-width="0.80398in"/>
    </style:style>
    <style:style style:family="table-cell" style:name="a1810">
      <style:table-cell-properties style:vertical-align="middle" fo:padding-top="0.01042in" fo:padding-bottom="0in" fo:padding-left="0.01042in" fo:padding-right="0.01042in"/>
      <style:paragraph-properties style:writing-mode="lr-tb"/>
    </style:style>
    <style:style style:family="table-column" style:name="a1589">
      <style:table-column-properties style:column-width="0.80398in"/>
    </style:style>
    <style:style style:family="text" style:name="a181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12">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813">
      <style:paragraph-properties fo:text-align="center" style:vertical-align="middle" style:writing-mode="lr-tb"/>
    </style:style>
    <style:style style:family="table-cell" style:name="a1815">
      <style:table-cell-properties style:vertical-align="middle" fo:padding-top="0.01042in" fo:padding-bottom="0in" fo:padding-left="0.01042in" fo:padding-right="0.01042in"/>
      <style:paragraph-properties style:writing-mode="lr-tb"/>
    </style:style>
    <style:style style:family="text" style:name="a202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181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02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817">
      <style:paragraph-properties fo:text-align="center" style:vertical-align="middle" style:writing-mode="lr-tb"/>
    </style:style>
    <style:style style:family="paragraph" style:name="a2022">
      <style:paragraph-properties fo:text-align="center" style:vertical-align="middle" style:writing-mode="lr-tb"/>
    </style:style>
    <style:style style:family="table-cell" style:name="a1819">
      <style:table-cell-properties style:vertical-align="middle" fo:padding-top="0.01042in" fo:padding-bottom="0in" fo:padding-left="0.01042in" fo:padding-right="0.01042in"/>
      <style:paragraph-properties style:writing-mode="lr-tb"/>
    </style:style>
    <style:style style:family="table-cell" style:name="a2024">
      <style:table-cell-properties style:vertical-align="middle" fo:padding-top="0.01042in" fo:padding-bottom="0in" fo:padding-left="0.01042in" fo:padding-right="0.01042in"/>
      <style:paragraph-properties style:writing-mode="lr-tb"/>
    </style:style>
    <style:style style:family="text" style:name="a202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202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027">
      <style:paragraph-properties fo:text-align="center" style:vertical-align="middle" style:writing-mode="lr-tb"/>
    </style:style>
    <style:style style:family="table-cell" style:name="a2029">
      <style:table-cell-properties style:vertical-align="middle" fo:padding-top="0.01042in" fo:padding-bottom="0in" fo:padding-left="0.01042in" fo:padding-right="0.01042in"/>
      <style:paragraph-properties style:writing-mode="lr-tb"/>
    </style:style>
    <style:style style:family="paragraph" style:name="a1360">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2">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3">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4">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5">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590">
      <style:table-column-properties style:column-width="0.80398in"/>
    </style:style>
    <style:style style:family="text" style:name="a1367">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591">
      <style:table-column-properties style:column-width="0.80398in"/>
    </style:style>
    <style:style style:family="text" style:name="a1368">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592">
      <style:table-column-properties style:column-width="0.80398in"/>
    </style:style>
    <style:style style:family="text" style:name="a1369">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593">
      <style:table-column-properties style:column-width="0.80398in"/>
    </style:style>
    <style:style style:family="table-column" style:name="a1594">
      <style:table-column-properties style:column-width="0.80398in"/>
    </style:style>
    <style:style style:family="table-column" style:name="a1595">
      <style:table-column-properties style:column-width="0.80398in"/>
    </style:style>
    <style:style style:family="table-column" style:name="a1596">
      <style:table-column-properties style:column-width="0.80398in"/>
    </style:style>
    <style:style style:family="table-column" style:name="a1597">
      <style:table-column-properties style:column-width="0.80398in"/>
    </style:style>
    <style:style style:family="table-column" style:name="a1598">
      <style:table-column-properties style:column-width="0.80398in"/>
    </style:style>
    <style:style style:family="table-row" style:name="a1820">
      <style:table-row-properties style:row-height="0.64968in"/>
    </style:style>
    <style:style style:family="table-column" style:name="a1599">
      <style:table-column-properties style:column-width="0.80398in"/>
    </style:style>
    <style:style style:family="text" style:name="a1821">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1822">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paragraph" style:name="a1823">
      <style:paragraph-properties fo:text-align="center" style:vertical-align="middle"/>
    </style:style>
    <style:style style:family="text" style:name="a1825">
      <style:text-properties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203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text-underline-type="none" style:text-underline-style="none" style:text-underline-width="auto" style:text-underline-mode="continuous"/>
    </style:style>
    <style:style style:family="text" style:name="a1826">
      <style:text-properties fo:color="#008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827">
      <style:paragraph-properties fo:text-align="center" style:vertical-align="middle"/>
    </style:style>
    <style:style style:family="text" style:name="a203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032">
      <style:paragraph-properties fo:text-align="center" style:vertical-align="middle" style:writing-mode="lr-tb"/>
    </style:style>
    <style:style style:family="table-cell" style:name="a1829">
      <style:table-cell-properties style:vertical-align="middle" fo:padding-top="0in" fo:padding-bottom="0in" fo:padding-left="0in" fo:padding-right="0in"/>
      <style:paragraph-properties style:writing-mode="lr-tb"/>
    </style:style>
    <style:style style:family="table-cell" style:name="a2034">
      <style:table-cell-properties style:vertical-align="middle" fo:padding-top="0.01042in" fo:padding-bottom="0in" fo:padding-left="0.01042in" fo:padding-right="0.01042in"/>
      <style:paragraph-properties style:writing-mode="lr-tb"/>
    </style:style>
    <style:style style:family="text" style:name="a203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03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037">
      <style:paragraph-properties fo:text-align="center" style:vertical-align="middle" style:writing-mode="lr-tb"/>
    </style:style>
    <style:style style:family="table-cell" style:name="a2039">
      <style:table-cell-properties style:vertical-align="middle" fo:padding-top="0.01042in" fo:padding-bottom="0in" fo:padding-left="0.01042in" fo:padding-right="0.01042in"/>
      <style:paragraph-properties style:writing-mode="lr-tb"/>
    </style:style>
    <style:style style:family="text" style:name="a1370">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1">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3">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4">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5">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6">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7">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600">
      <style:table-column-properties style:column-width="0.80398in"/>
    </style:style>
    <style:style style:family="text" style:name="a1379">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1601">
      <style:table-column-properties style:column-width="0.80398in"/>
    </style:style>
    <style:style style:family="table-row" style:name="a1602">
      <style:table-row-properties style:row-height="0.64968in"/>
    </style:style>
    <style:style style:family="text" style:name="a160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ext" style:name="a160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605">
      <style:paragraph-properties fo:text-align="center" style:vertical-align="middle"/>
    </style:style>
    <style:style style:family="text" style:name="a183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ell" style:name="a1607">
      <style:table-cell-properties style:vertical-align="middle" fo:padding-top="0in" fo:padding-bottom="0in" fo:padding-left="0in" fo:padding-right="0in"/>
      <style:paragraph-properties style:writing-mode="lr-tb"/>
    </style:style>
    <style:style style:family="text" style:name="a183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60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paragraph" style:name="a1832">
      <style:paragraph-properties fo:text-align="center" style:vertical-align="middle" style:writing-mode="lr-tb"/>
    </style:style>
    <style:style style:family="text" style:name="a160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able-cell" style:name="a1834">
      <style:table-cell-properties style:vertical-align="middle" fo:padding-top="0.01042in" fo:padding-bottom="0in" fo:padding-left="0.01042in" fo:padding-right="0.01042in"/>
      <style:paragraph-properties style:writing-mode="lr-tb"/>
    </style:style>
    <style:style style:family="text" style:name="a1835">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36">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040">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paragraph" style:name="a1837">
      <style:paragraph-properties fo:text-align="center" style:vertical-align="middle" style:writing-mode="lr-tb"/>
    </style:style>
    <style:style style:family="text" style:name="a2041">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paragraph" style:name="a2042">
      <style:paragraph-properties fo:text-align="center"/>
    </style:style>
    <style:style style:family="table-cell" style:name="a1839">
      <style:table-cell-properties style:vertical-align="middle" fo:padding-top="0.01042in" fo:padding-bottom="0in" fo:padding-left="0.01042in" fo:padding-right="0.01042in"/>
      <style:paragraph-properties style:writing-mode="lr-tb"/>
    </style:style>
    <style:style style:family="table-cell" style:name="a2044">
      <style:table-cell-properties style:vertical-align="middle" fo:padding-top="0.01042in" fo:padding-bottom="0in" fo:padding-left="0.01042in" fo:padding-right="0.01042in"/>
      <style:paragraph-properties style:writing-mode="lr-tb"/>
    </style:style>
    <style:style style:family="text" style:name="a2045">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text" style:name="a2046">
      <style:text-properties fo:color="#000000"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style:style>
    <style:style style:family="paragraph" style:name="a2047">
      <style:paragraph-properties fo:text-align="center"/>
    </style:style>
    <style:style style:family="table-cell" style:name="a2049">
      <style:table-cell-properties style:vertical-align="middle" fo:padding-top="0.01042in" fo:padding-bottom="0in" fo:padding-left="0.01042in" fo:padding-right="0.01042in"/>
      <style:paragraph-properties style:writing-mode="lr-tb"/>
    </style:style>
    <style:style style:family="text" style:name="a1380">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1">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2">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3">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4">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6">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7">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610">
      <style:paragraph-properties fo:text-align="center" style:vertical-align="middle"/>
    </style:style>
    <style:style style:family="drawing-page" style:name="a138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1612">
      <style:table-cell-properties style:vertical-align="middle" fo:padding-top="0in" fo:padding-bottom="0in" fo:padding-left="0in" fo:padding-right="0in"/>
      <style:paragraph-properties style:writing-mode="lr-tb"/>
    </style:style>
    <style:style style:family="text" style:name="a161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ext" style:name="a161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615">
      <style:paragraph-properties fo:text-align="center" style:vertical-align="middle"/>
    </style:style>
    <style:style style:family="text" style:name="a1840">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ell" style:name="a1617">
      <style:table-cell-properties style:vertical-align="middle" fo:padding-top="0in" fo:padding-bottom="0in" fo:padding-left="0in" fo:padding-right="0in"/>
      <style:paragraph-properties style:writing-mode="lr-tb"/>
    </style:style>
    <style:style style:family="text" style:name="a1841">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61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paragraph" style:name="a1842">
      <style:paragraph-properties fo:text-align="center" style:vertical-align="middle" style:writing-mode="lr-tb"/>
    </style:style>
    <style:style style:family="text" style:name="a161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able-cell" style:name="a1844">
      <style:table-cell-properties style:vertical-align="middle" fo:padding-top="0.01042in" fo:padding-bottom="0in" fo:padding-left="0.01042in" fo:padding-right="0.01042in"/>
      <style:paragraph-properties style:writing-mode="lr-tb"/>
    </style:style>
    <style:style style:family="text" style:name="a184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4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05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847">
      <style:paragraph-properties fo:text-align="center" style:vertical-align="middle" style:writing-mode="lr-tb"/>
    </style:style>
    <style:style style:family="text" style:name="a205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052">
      <style:paragraph-properties fo:text-align="center" style:vertical-align="middle" style:writing-mode="lr-tb"/>
    </style:style>
    <style:style style:family="table-cell" style:name="a1849">
      <style:table-cell-properties style:vertical-align="middle" fo:padding-top="0.01042in" fo:padding-bottom="0in" fo:padding-left="0.01042in" fo:padding-right="0.01042in"/>
      <style:paragraph-properties style:writing-mode="lr-tb"/>
    </style:style>
    <style:style style:family="table-cell" style:name="a2054">
      <style:table-cell-properties style:vertical-align="middle" fo:padding-top="0.01042in" fo:padding-bottom="0in" fo:padding-left="0.01042in" fo:padding-right="0.01042in"/>
      <style:paragraph-properties style:writing-mode="lr-tb"/>
    </style:style>
    <style:style style:family="text" style:name="a205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2056">
      <style:paragraph-properties fo:text-align="center" style:vertical-align="middle"/>
    </style:style>
    <style:style style:family="table-cell" style:name="a2058">
      <style:table-cell-properties style:vertical-align="middle" fo:padding-top="0in" fo:padding-bottom="0in" fo:padding-left="0in" fo:padding-right="0in"/>
      <style:paragraph-properties style:writing-mode="lr-tb"/>
    </style:style>
    <style:style style:family="table-row" style:name="a2059">
      <style:table-row-properties style:row-height="0.68866in"/>
    </style:style>
    <style:style style:family="text" style:name="a1390">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1">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94">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5">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6">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7">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20">
      <style:paragraph-properties fo:text-align="center" style:vertical-align="middle"/>
    </style:style>
    <style:style style:family="text" style:name="a1399">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622">
      <style:table-cell-properties style:vertical-align="middle" fo:padding-top="0in" fo:padding-bottom="0in" fo:padding-left="0in" fo:padding-right="0in"/>
      <style:paragraph-properties style:writing-mode="lr-tb"/>
    </style:style>
    <style:style style:family="text" style:name="a162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ext" style:name="a162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625">
      <style:paragraph-properties fo:text-align="center" style:vertical-align="middle"/>
    </style:style>
    <style:style style:family="text" style:name="a1850">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ell" style:name="a1627">
      <style:table-cell-properties style:vertical-align="middle" fo:padding-top="0in" fo:padding-bottom="0in" fo:padding-left="0in" fo:padding-right="0in"/>
      <style:paragraph-properties style:writing-mode="lr-tb"/>
    </style:style>
    <style:style style:family="text" style:name="a1851">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62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paragraph" style:name="a1852">
      <style:paragraph-properties fo:text-align="center" style:vertical-align="middle" style:writing-mode="lr-tb"/>
    </style:style>
    <style:style style:family="text" style:name="a162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able-cell" style:name="a1854">
      <style:table-cell-properties style:vertical-align="middle" fo:padding-top="0.01042in" fo:padding-bottom="0in" fo:padding-left="0.01042in" fo:padding-right="0.01042in"/>
      <style:paragraph-properties style:writing-mode="lr-tb"/>
    </style:style>
    <style:style style:family="text" style:name="a185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56">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06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paragraph" style:name="a1857">
      <style:paragraph-properties fo:text-align="center" style:vertical-align="middle" style:writing-mode="lr-tb"/>
    </style:style>
    <style:style style:family="paragraph" style:name="a2061">
      <style:paragraph-properties fo:text-align="center" style:vertical-align="middle"/>
    </style:style>
    <style:style style:family="table-cell" style:name="a1859">
      <style:table-cell-properties style:vertical-align="middle" fo:padding-top="0.01042in" fo:padding-bottom="0in" fo:padding-left="0.01042in" fo:padding-right="0.01042in"/>
      <style:paragraph-properties style:writing-mode="lr-tb"/>
    </style:style>
    <style:style style:family="text" style:name="a206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206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style:text-underline-type="none" style:text-underline-style="none" style:text-underline-width="auto" style:text-underline-mode="continuous"/>
    </style:style>
    <style:style style:family="text" style:name="a206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2222in" style:font-size-asian="0.22222in" style:font-size-complex="0.22222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2066">
      <style:paragraph-properties fo:text-align="center" style:vertical-align="middle"/>
    </style:style>
    <style:style style:family="table-cell" style:name="a2068">
      <style:table-cell-properties style:vertical-align="middle" fo:padding-top="0in" fo:padding-bottom="0in" fo:padding-left="0in" fo:padding-right="0in"/>
      <style:paragraph-properties style:writing-mode="lr-tb"/>
    </style:style>
    <style:style style:family="text" style:name="a206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400">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2">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3">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4">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5">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6">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0">
      <style:paragraph-properties fo:text-align="center" style:vertical-align="middle"/>
    </style:style>
    <style:style style:family="paragraph" style:name="a1407">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32">
      <style:table-cell-properties style:vertical-align="middle" fo:padding-top="0in" fo:padding-bottom="0in" fo:padding-left="0in" fo:padding-right="0in"/>
      <style:paragraph-properties style:writing-mode="lr-tb"/>
    </style:style>
    <style:style style:family="text" style:name="a1409">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3">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ext" style:name="a163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paragraph" style:name="a1635">
      <style:paragraph-properties fo:text-align="center" style:vertical-align="middle"/>
    </style:style>
    <style:style style:family="text" style:name="a186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61">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able-cell" style:name="a1637">
      <style:table-cell-properties style:vertical-align="middle" fo:padding-top="0in" fo:padding-bottom="0in" fo:padding-left="0in" fo:padding-right="0in"/>
      <style:paragraph-properties style:writing-mode="lr-tb"/>
    </style:style>
    <style:style style:family="paragraph" style:name="a1862">
      <style:paragraph-properties fo:text-align="center" style:vertical-align="middle" style:writing-mode="lr-tb"/>
    </style:style>
    <style:style style:family="text" style:name="a1638">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style:text-underline-type="none" style:text-underline-style="none" style:text-underline-width="auto" style:text-underline-mode="continuous"/>
    </style:style>
    <style:style style:family="text" style:name="a163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bold" style:font-weight-asian="bold" style:font-weight-complex="bold" style:text-underline-mode="continuous"/>
    </style:style>
    <style:style style:family="table-cell" style:name="a1864">
      <style:table-cell-properties style:vertical-align="middle" fo:padding-top="0.01042in" fo:padding-bottom="0in" fo:padding-left="0.01042in" fo:padding-right="0.01042in"/>
      <style:paragraph-properties style:writing-mode="lr-tb"/>
    </style:style>
    <style:style style:family="text" style:name="a1865">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866">
      <style:text-properties fo:color="#ff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070">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867">
      <style:paragraph-properties fo:text-align="center" style:vertical-align="middle" style:writing-mode="lr-tb"/>
    </style:style>
    <style:style style:family="paragraph" style:name="a2071">
      <style:paragraph-properties fo:text-align="center" style:vertical-align="middle" style:writing-mode="lr-tb"/>
    </style:style>
    <style:style style:family="table-cell" style:name="a1869">
      <style:table-cell-properties style:vertical-align="middle" fo:padding-top="0.01042in" fo:padding-bottom="0in" fo:padding-left="0.01042in" fo:padding-right="0.01042in"/>
      <style:paragraph-properties style:writing-mode="lr-tb"/>
    </style:style>
    <style:style style:family="table-cell" style:name="a2073">
      <style:table-cell-properties style:vertical-align="middle" fo:padding-top="0.01042in" fo:padding-bottom="0in" fo:padding-left="0.01042in" fo:padding-right="0.01042in"/>
      <style:paragraph-properties style:writing-mode="lr-tb"/>
    </style:style>
    <style:style style:family="text" style:name="a2074">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075">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2076">
      <style:paragraph-properties fo:text-align="center" style:vertical-align="middle" style:writing-mode="lr-tb"/>
    </style:style>
    <style:style style:family="table-cell" style:name="a2078">
      <style:table-cell-properties style:vertical-align="middle" fo:padding-top="0.01042in" fo:padding-bottom="0in" fo:padding-left="0.01042in" fo:padding-right="0.01042in"/>
      <style:paragraph-properties style:writing-mode="lr-tb"/>
    </style:style>
    <style:style style:family="text" style:name="a2079">
      <style:text-properties fo:color="#000000" style:text-line-through-type="none" style:text-line-through-style="none" style:text-line-through-width="auto" style:text-line-through-color="font-color" fo:font-family="文鼎粗圓" style:font-family-asian="文鼎粗圓" style:font-family-generic="modern" style:font-family-generic-asian="modern" style:font-pitch="fixed" style:font-pitch-asian="fixed" fo:font-size="0.19444in" style:font-size-asian="0.19444in" style:font-size-complex="0.19444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410">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2">
      <style:text-properties fo:font-variant="normal" fo:text-transform="none" fo:color="#404040" style:text-line-through-type="none" style:text-line-through-style="none" style:text-line-through-width="auto" style:text-line-through-color="font-color" style:text-position="0% 100%" fo:font-family="文鼎粗圓" style:font-family-asian="文鼎粗圓"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3">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1529">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2166"/>
    <text:list-style style:name="a1438">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077"/>
    <text:list-style style:name="a1661"/>
    <text:list-style style:name="a1843"/>
    <text:list-style style:name="a1934"/>
    <text:list-style style:name="a1480">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1754"/>
    <text:list-style style:name="a1666"/>
    <text:list-style style:name="a1848"/>
    <text:list-style style:name="a1939"/>
    <text:list-style style:name="a1759"/>
    <text:list-style style:name="a1486">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1398">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122"/>
    <text:list-style style:name="a2033"/>
    <text:list-style style:name="a2215">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127"/>
    <text:list-style style:name="a2219">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038"/>
    <text:list-style style:name="a1710"/>
    <text:list-style style:name="a1988"/>
    <text:list-style style:name="a1621"/>
    <text:list-style style:name="a1804"/>
    <text:list-style style:name="a1715"/>
    <text:list-style style:name="a1443">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171"/>
    <text:list-style style:name="a1626"/>
    <text:list-style style:name="a1809"/>
    <text:list-style style:name="a2082"/>
    <text:list-style style:name="a2176"/>
    <text:list-style style:name="a2087"/>
    <text:list-style style:name="a1944"/>
    <text:list-style style:name="a1853"/>
    <text:list-style style:name="a1764"/>
    <text:list-style style:name="a1675"/>
    <text:list-style style:name="a1949"/>
    <text:list-style style:name="a1858"/>
    <text:list-style style:name="a1769"/>
    <text:list-style style:name="a1401">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131"/>
    <text:list-style style:name="a1499">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2223">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043"/>
    <text:list-style style:name="a1993"/>
    <text:list-style style:name="a1408">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227">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137"/>
    <text:list-style style:name="a1720"/>
    <text:list-style style:name="a2048"/>
    <text:list-style style:name="a1998"/>
    <text:list-style style:name="a1631"/>
    <text:list-style style:name="a1540">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1814"/>
    <text:list-style style:name="a1725"/>
    <text:list-style style:name="a1361">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181"/>
    <text:list-style style:name="a1636"/>
    <text:list-style style:name="a1818"/>
    <text:list-style style:name="a2092"/>
    <text:list-style style:name="a1366">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186"/>
    <text:list-style style:name="a2097"/>
    <text:list-style style:name="a2003"/>
    <text:list-style style:name="a1680"/>
    <text:list-style style:name="a1954"/>
    <text:list-style style:name="a1863"/>
    <text:list-style style:name="a1774"/>
    <text:list-style style:name="a2008"/>
    <text:list-style style:name="a1685"/>
    <text:list-style style:name="a1959"/>
    <text:list-style style:name="a1868"/>
    <text:list-style style:name="a1411">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1779"/>
    <text:list-style style:name="a2231">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141"/>
    <text:list-style style:name="a1414">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053"/>
    <text:list-style style:name="a2146"/>
    <text:list-style style:name="a2237">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1419">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057"/>
    <text:list-style style:name="a1730"/>
    <text:list-style style:name="a1641"/>
    <text:list-style style:name="a1824"/>
    <text:list-style style:name="a1735"/>
    <text:list-style style:name="a1372">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191"/>
    <text:list-style style:name="a1919"/>
    <text:list-style style:name="a1646"/>
    <text:list-style style:name="a1828"/>
    <text:list-style style:name="a155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196"/>
    <text:list-style style:name="a1378">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102"/>
    <text:list-style style:name="a2013"/>
    <text:list-style style:name="a1690"/>
    <text:list-style style:name="a1964"/>
    <text:list-style style:name="a1873"/>
    <text:list-style style:name="a2107"/>
    <text:list-style style:name="a1784"/>
    <text:list-style style:name="a2018"/>
    <text:list-style style:name="a1695"/>
    <text:list-style style:name="a1969"/>
    <text:list-style style:name="a1878"/>
    <text:list-style style:name="a1789"/>
    <text:list-style style:name="a2240">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151"/>
    <text:list-style style:name="a1606"/>
    <text:list-style style:name="a2062"/>
    <text:list-style style:name="a2156"/>
    <text:list-style style:name="a2247">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067"/>
    <text:list-style style:name="a1740"/>
    <text:list-style style:name="a1924"/>
    <text:list-style style:name="a1651"/>
    <text:list-style style:name="a1833"/>
    <text:list-style style:name="a1744"/>
    <text:list-style style:name="a1929"/>
    <text:list-style style:name="a1656"/>
    <text:list-style style:name="a1838"/>
    <text:list-style style:name="a156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85">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1749"/>
    <text:list-style style:name="a2201"/>
    <text:list-style style:name="a2112"/>
    <text:list-style style:name="a2023"/>
    <text:list-style style:name="a1883"/>
    <text:list-style style:name="a1974"/>
    <text:list-style style:name="a2117"/>
    <text:list-style style:name="a1794"/>
    <text:list-style style:name="a1700"/>
    <text:list-style style:name="a2028"/>
    <text:list-style style:name="a1979"/>
    <text:list-style style:name="a1611"/>
    <text:list-style style:name="a1888"/>
    <text:list-style style:name="a1799"/>
    <text:list-style style:name="a1705"/>
    <text:list-style style:name="a2161"/>
    <text:list-style style:name="a1616"/>
    <text:list-style style:name="a2072"/>
    <text:list-style style:name="a1435">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office:automatic-styles>
  <office:body>
    <office:presentation>
      <draw:page draw:name="Slide1" draw:style-name="a1339" draw:master-page-name="Master1-Layout1-title-標題投影片" presentation:presentation-page-layout-name="Master1-PPL1" draw:id="Slide-256">
        <draw:frame draw:id="id469" presentation:style-name="a1346" draw:name="標題 1" svg:x="1.64815in" svg:y="2.62963in" svg:width="8.49402in" svg:height="1.80042in" presentation:class="title" presentation:placeholder="false">
          <draw:text-box>
            <text:p text:style-name="a1345" text:class-names="" text:cond-style-name=""><text:span text:style-name="a1340" text:class-names="">108-01</text:span><text:span text:style-name="a1341" text:class-names=""><text:s text:c="1"/></text:span><text:span text:style-name="a1342" text:class-names=""><text:line-break/>1</text:span><text:span text:style-name="a1343" text:class-names="">月行政會報</text:span><text:span text:style-name="a1344" text:class-names=""/></text:p>
          </draw:text-box>
          <svg:title/>
          <svg:desc/>
        </draw:frame>
        <draw:frame draw:id="id470" presentation:style-name="a1350" draw:name="副標題 2" svg:x="1.64815in" svg:y="4.43004in" svg:width="8.49402in" svg:height="1.19958in" presentation:class="subtitle" presentation:placeholder="false">
          <draw:text-box>
            <text:p text:style-name="a1349" text:class-names="" text:cond-style-name=""><text:span text:style-name="a1347" text:class-names="">總務處</text:span><text:span text:style-name="a1348" text:class-names=""/></text:p>
          </draw:text-box>
          <svg:title/>
          <svg:desc/>
        </draw:frame>
      </draw:page>
      <draw:page draw:name="Slide7" draw:style-name="a1351" draw:master-page-name="Master1-Layout2-obj-標題及物件" presentation:presentation-page-layout-name="Master1-PPL2" draw:id="Slide-262">
        <draw:frame draw:id="id471" presentation:style-name="a1355" draw:name="標題 1" svg:x="0.74074in" svg:y="0.66667in" svg:width="9.40143in" svg:height="1.44444in" presentation:class="title" presentation:placeholder="false">
          <draw:text-box>
            <text:p text:style-name="a1354" text:class-names="" text:cond-style-name=""><text:span text:style-name="a1352" text:class-names="">一、事務工作</text:span><text:span text:style-name="a1353" text:class-names=""/></text:p>
          </draw:text-box>
          <svg:title/>
          <svg:desc/>
        </draw:frame>
        <draw:frame draw:id="id472" draw:style-name="a1388" draw:name="內容版面配置區 2" svg:x="0.86872in" svg:y="2.11111in" svg:width="11.6131in" svg:height="5.02452in">
          <draw:text-box>
            <text:list text:style-name="a1361">
              <text:list-item>
                <text:p text:style-name="a1360" text:class-names="" text:cond-style-name=""><text:span text:style-name="a1356" text:class-names="">1.</text:span><text:span text:style-name="a1357" text:class-names="">監視器</text:span><text:span text:style-name="a1358" text:class-names="">設備驗收完畢</text:span><text:span text:style-name="a1359" text:class-names=""/></text:p>
              </text:list-item>
            </text:list>
            <text:list text:style-name="a1366">
              <text:list-item>
                <text:p text:style-name="a1365" text:class-names="" text:cond-style-name=""><text:span text:style-name="a1362" text:class-names="">2.</text:span><text:span text:style-name="a1363" text:class-names="">七八年級校外教學、隔宿露營招標完畢</text:span><text:span text:style-name="a1364" text:class-names=""/></text:p>
              </text:list-item>
            </text:list>
            <text:list text:style-name="a1372">
              <text:list-item>
                <text:p text:style-name="a1371" text:class-names="" text:cond-style-name=""><text:span text:style-name="a1367" text:class-names="">3.</text:span><text:span text:style-name="a1368" text:class-names="">風雨操場水平百葉招標</text:span><text:span text:style-name="a1369" text:class-names="">完畢</text:span><text:span text:style-name="a1370" text:class-names=""/></text:p>
              </text:list-item>
            </text:list>
            <text:list text:style-name="a1378">
              <text:list-item>
                <text:p text:style-name="a1377" text:class-names="" text:cond-style-name=""><text:span text:style-name="a1373" text:class-names="">4.</text:span><text:span text:style-name="a1374" text:class-names="">九年級</text:span><text:span text:style-name="a1375" text:class-names="">畢業旅行招標中</text:span><text:span text:style-name="a1376" text:class-names=""/></text:p>
              </text:list-item>
            </text:list>
            <text:list text:style-name="a1385">
              <text:list-item>
                <text:p text:style-name="a1384" text:class-names="" text:cond-style-name=""><text:span text:style-name="a1379" text:class-names="">5.</text:span><text:span text:style-name="a1380" text:class-names="">靜心</text:span><text:span text:style-name="a1381" text:class-names="">樓西棟西側廁所改善工程招標</text:span><text:span text:style-name="a1382" text:class-names="">中</text:span><text:span text:style-name="a1383" text:class-names=""/></text:p>
              </text:list-item>
            </text:list>
            <text:p text:style-name="a1387" text:class-names="" text:cond-style-name=""><text:span text:style-name="a1386" text:class-names=""/></text:p>
          </draw:text-box>
          <svg:title/>
          <svg:desc/>
        </draw:frame>
      </draw:page>
      <draw:page draw:name="Slide13" draw:style-name="a1389" draw:master-page-name="Master1-Layout2-obj-標題及物件" presentation:presentation-page-layout-name="Master1-PPL2" draw:id="Slide-268">
        <draw:frame draw:id="id473" presentation:style-name="a1393" draw:name="標題 1" svg:x="0.74074in" svg:y="0.66667in" svg:width="9.40143in" svg:height="1.44444in" presentation:class="title" presentation:placeholder="false">
          <draw:text-box>
            <text:p text:style-name="a1392" text:class-names="" text:cond-style-name=""><text:span text:style-name="a1390" text:class-names="">一、事務工作</text:span><text:span text:style-name="a1391" text:class-names=""/></text:p>
          </draw:text-box>
          <svg:title/>
          <svg:desc/>
        </draw:frame>
        <draw:frame draw:id="id474" draw:style-name="a1420" draw:name="內容版面配置區 2" svg:x="0.86872in" svg:y="2.11111in" svg:width="11.6131in" svg:height="5.02452in">
          <draw:text-box>
            <text:list text:style-name="a1398">
              <text:list-item>
                <text:p text:style-name="a1397" text:class-names="" text:cond-style-name=""><text:span text:style-name="a1394" text:class-names="">1.</text:span><text:span text:style-name="a1395" text:class-names="">冷氣濾網清洗</text:span><text:span text:style-name="a1396" text:class-names=""/></text:p>
              </text:list-item>
            </text:list>
            <text:list text:style-name="a1401">
              <text:list-item>
                <text:p text:style-name="a1400" text:class-names="" text:cond-style-name=""><text:span text:style-name="a1399" text:class-names=""/></text:p>
              </text:list-item>
            </text:list>
            <text:p text:style-name="a1403" text:class-names="" text:cond-style-name=""><text:span text:style-name="a1402" text:class-names=""/></text:p>
            <text:list text:style-name="a1408">
              <text:list-item>
                <text:p text:style-name="a1407" text:class-names="" text:cond-style-name=""><text:span text:style-name="a1404" text:class-names="">2.</text:span><text:span text:style-name="a1405" text:class-names="">校園音樂牆</text:span><text:span text:style-name="a1406" text:class-names=""/></text:p>
              </text:list-item>
            </text:list>
            <text:list text:style-name="a1411">
              <text:list-item>
                <text:p text:style-name="a1410" text:class-names="" text:cond-style-name=""><text:span text:style-name="a1409" text:class-names=""/></text:p>
              </text:list-item>
            </text:list>
            <text:list text:style-name="a1414">
              <text:list-item>
                <text:p text:style-name="a1413" text:class-names="" text:cond-style-name=""><text:span text:style-name="a1412" text:class-names=""/></text:p>
              </text:list-item>
            </text:list>
            <text:list text:style-name="a1419">
              <text:list-item>
                <text:p text:style-name="a1418" text:class-names="" text:cond-style-name=""><text:span text:style-name="a1415" text:class-names="">3.</text:span><text:span text:style-name="a1416" text:class-names="">專科教室冷氣更新</text:span><text:span text:style-name="a1417" text:class-names=""/></text:p>
              </text:list-item>
            </text:list>
          </draw:text-box>
          <svg:title/>
          <svg:desc/>
        </draw:frame>
        <draw:frame draw:id="id475" draw:style-name="a1421" draw:name="圖片 8" svg:x="6.62991in" svg:y="1.1551in" svg:width="2.36364in" svg:height="1.61511in" style:rel-width="scale" style:rel-height="scale">
          <draw:image xlink:href="media/image1.jpeg" xlink:type="simple" xlink:show="embed" xlink:actuate="onLoad"/>
          <svg:title/>
          <svg:desc/>
        </draw:frame>
        <draw:frame draw:id="id476" draw:style-name="a1422" draw:transform="translate(-0.80756in -0.66021in) rotate(-1.5708) translate(9.65376in 1.96266in)" draw:name="圖片 9" svg:width="1.61511in" svg:height="1.32043in" style:rel-width="scale" style:rel-height="scale">
          <draw:image xlink:href="media/image2.jpeg" xlink:type="simple" xlink:show="embed" xlink:actuate="onLoad"/>
          <svg:title/>
          <svg:desc/>
        </draw:frame>
        <draw:frame draw:id="id477" draw:style-name="a1423" draw:name="圖片 10" svg:x="4.26856in" svg:y="2.98231in" svg:width="3.49736in" svg:height="2.62302in" style:rel-width="scale" style:rel-height="scale">
          <draw:image xlink:href="media/image3.jpeg" xlink:type="simple" xlink:show="embed" xlink:actuate="onLoad"/>
          <svg:title/>
          <svg:desc/>
        </draw:frame>
        <draw:frame draw:id="id478" draw:style-name="a1424" draw:name="圖片 11" svg:x="4.26627in" svg:y="1.1551in" svg:width="2.36364in" svg:height="1.61511in" style:rel-width="scale" style:rel-height="scale">
          <draw:image xlink:href="media/image4.jpeg" xlink:type="simple" xlink:show="embed" xlink:actuate="onLoad"/>
          <svg:title/>
          <svg:desc/>
        </draw:frame>
        <draw:frame draw:id="id479" draw:style-name="a1425" draw:name="圖片 12" svg:x="7.76478in" svg:y="2.98231in" svg:width="3.49736in" svg:height="2.62302in" style:rel-width="scale" style:rel-height="scale">
          <draw:image xlink:href="media/image5.jpeg" xlink:type="simple" xlink:show="embed" xlink:actuate="onLoad"/>
          <svg:title/>
          <svg:desc/>
        </draw:frame>
        <draw:frame draw:id="id480" draw:style-name="a1426" draw:transform="translate(-1.30885in -0.98363in) rotate(-1.5708) translate(12.24577in 4.29115in)" draw:name="圖片 13" svg:width="2.6177in" svg:height="1.96727in" style:rel-width="scale" style:rel-height="scale">
          <draw:image xlink:href="media/image6.jpeg" xlink:type="simple" xlink:show="embed" xlink:actuate="onLoad"/>
          <svg:title/>
          <svg:desc/>
        </draw:frame>
      </draw:page>
      <draw:page draw:name="Slide14" draw:style-name="a1427" draw:master-page-name="Master1-Layout2-obj-標題及物件" presentation:presentation-page-layout-name="Master1-PPL2" draw:id="Slide-269">
        <draw:frame draw:id="id481" presentation:style-name="a1431" draw:name="標題 1" svg:x="0.74074in" svg:y="0.66667in" svg:width="9.40143in" svg:height="1.44444in" presentation:class="title" presentation:placeholder="false">
          <draw:text-box>
            <text:p text:style-name="a1430" text:class-names="" text:cond-style-name=""><text:span text:style-name="a1428" text:class-names="">一、事務工作</text:span><text:span text:style-name="a1429" text:class-names=""/></text:p>
          </draw:text-box>
          <svg:title/>
          <svg:desc/>
        </draw:frame>
        <draw:frame draw:id="id482" draw:style-name="a1444" draw:name="內容版面配置區 2" svg:x="0.86872in" svg:y="2.11111in" svg:width="9.49492in" svg:height="5.02452in">
          <draw:text-box>
            <text:list text:style-name="a1435">
              <text:list-item>
                <text:p text:style-name="a1434" text:class-names="" text:cond-style-name=""><text:span text:style-name="a1432" text:class-names="">由於本校總機為總務處，會有家長或單位來電，總機會協助轉接，請處室內大家務必接電話，若該人員不在，請其他人員代為轉接，感謝。</text:span><text:span text:style-name="a1433" text:class-names=""/></text:p>
              </text:list-item>
            </text:list>
            <text:list text:style-name="a1438">
              <text:list-item>
                <text:p text:style-name="a1437" text:class-names="" text:cond-style-name=""><text:span text:style-name="a1436" text:class-names=""/></text:p>
              </text:list-item>
            </text:list>
            <text:p text:style-name="a1440" text:class-names="" text:cond-style-name=""><text:span text:style-name="a1439" text:class-names=""/></text:p>
            <text:list text:style-name="a1443">
              <text:list-item>
                <text:p text:style-name="a1442" text:class-names="" text:cond-style-name=""><text:span text:style-name="a1441" text:class-names=""/></text:p>
              </text:list-item>
            </text:list>
          </draw:text-box>
          <svg:title/>
          <svg:desc/>
        </draw:frame>
      </draw:page>
      <draw:page draw:name="Slide15" draw:style-name="a1445" draw:master-page-name="Master2-Layout3-secHead-章節標題" presentation:presentation-page-layout-name="Master2-PPL3" draw:id="Slide-270">
        <draw:frame draw:id="id483" presentation:style-name="a1451" draw:name="Rectangle 2" svg:x="0.90972in" svg:y="1.86979in" svg:width="11.5in" svg:height="3.11979in" presentation:class="title" presentation:placeholder="false">
          <draw:text-box>
            <text:p text:style-name="a1450" text:class-names="" text:cond-style-name=""><text:span text:style-name="a1446" text:class-names="">有關電子檔發文附件</text:span><text:span text:style-name="a1447" text:class-names=""><text:line-break/></text:span><text:span text:style-name="a1448" text:class-names="">格式的提醒</text:span><text:span text:style-name="a1449" text:class-names=""/></text:p>
          </draw:text-box>
          <svg:title/>
          <svg:desc/>
        </draw:frame>
        <draw:frame draw:id="id484" draw:style-name="a1455" draw:name="Rectangle 6" svg:x="11.49769in" svg:y="6.83333in" svg:width="0.83565in" svg:height="0.5in">
          <draw:text-box>
            <text:p text:style-name="a1454" text:class-names="" text:cond-style-name=""><text:span text:style-name="a1452" text:class-names=""><text:page-number style:num-format="1" text:fixed="false">5</text:page-number></text:span><text:span text:style-name="a1453" text:class-names=""/></text:p>
          </draw:text-box>
          <svg:title/>
          <svg:desc/>
        </draw:frame>
        <draw:frame draw:id="id485" draw:style-name="a1459" draw:name="標題 1" svg:x="3.24983in" svg:y="0.52121in" svg:width="9.40143in" svg:height="1.44444in">
          <draw:text-box>
            <text:p text:style-name="a1458" text:class-names="" text:cond-style-name=""><text:span text:style-name="a1456" text:class-names="">二、文書工作</text:span><text:span text:style-name="a1457" text:class-names=""/></text:p>
          </draw:text-box>
          <svg:title/>
          <svg:desc/>
        </draw:frame>
      </draw:page>
      <draw:page draw:name="Slide16" draw:style-name="a1460" draw:master-page-name="Master2-Layout2-obj-標題及物件" presentation:presentation-page-layout-name="Master2-PPL2" draw:id="Slide-271">
        <draw:frame draw:id="id486" draw:style-name="a1464" draw:name="投影片編號版面配置區 5" svg:x="11.49769in" svg:y="6.83333in" svg:width="0.83565in" svg:height="0.5in">
          <draw:text-box>
            <text:p text:style-name="a1463" text:class-names="" text:cond-style-name=""><text:span text:style-name="a1461" text:class-names=""><text:page-number style:num-format="1" text:fixed="false">6</text:page-number></text:span><text:span text:style-name="a1462" text:class-names=""/></text:p>
          </draw:text-box>
          <svg:title/>
          <svg:desc/>
        </draw:frame>
        <draw:frame draw:id="id487" presentation:style-name="a1468" draw:name="Rectangle 2" svg:x="2.67593in" svg:y="0.66667in" svg:width="9.65741in" svg:height="1.25in" presentation:class="title" presentation:placeholder="false">
          <draw:text-box>
            <text:p text:style-name="a1467" text:class-names="" text:cond-style-name=""><text:span text:style-name="a1465" text:class-names="">電子發文附件格式</text:span><text:span text:style-name="a1466" text:class-names=""/></text:p>
          </draw:text-box>
          <svg:title/>
          <svg:desc/>
        </draw:frame>
        <draw:frame draw:id="id488" presentation:style-name="a1500" draw:name="Rectangle 3" svg:x="1in" svg:y="2.16667in" svg:width="11.33333in" svg:height="4.5in" presentation:class="outline" presentation:placeholder="false">
          <draw:text-box>
            <text:list text:style-name="a1480">
              <text:list-item>
                <text:p text:style-name="a1479" text:class-names="" text:cond-style-name=""><text:span text:style-name="a1469" text:class-names="">依據</text:span><text:span text:style-name="a1470" text:class-names="">108.12.16</text:span><text:span text:style-name="a1471" text:class-names="">新北市政府秘書處來文</text:span><text:span text:style-name="a1472" text:class-names="">(</text:span><text:span text:style-name="a1473" text:class-names="">新北秘文字第</text:span><text:span text:style-name="a1474" text:class-names="">1082346856</text:span><text:span text:style-name="a1475" text:class-names="">號</text:span><text:span text:style-name="a1476" text:class-names="">)</text:span><text:span text:style-name="a1477" text:class-names="">辦理</text:span><text:span text:style-name="a1478" text:class-names=""/></text:p>
              </text:list-item>
            </text:list>
            <text:list text:style-name="a1486">
              <text:list-item>
                <text:p text:style-name="a1485" text:class-names="" text:cond-style-name=""><text:span text:style-name="a1481" text:class-names="">配合行政院「推動</text:span><text:span text:style-name="a1482" text:class-names="">ODF-CNS15251</text:span><text:span text:style-name="a1483" text:class-names="">為政府文件標準格式續階實施計畫」</text:span><text:span text:style-name="a1484" text:class-names=""/></text:p>
              </text:list-item>
            </text:list>
            <text:list text:style-name="a1499">
              <text:list-item>
                <text:p text:style-name="a1498" text:class-names="" text:cond-style-name=""><text:span text:style-name="a1487" text:class-names="">電子公文發文附件以</text:span><text:span text:style-name="a1488" text:class-names="">ODF</text:span><text:span text:style-name="a1489" text:class-names="">文件格式</text:span><text:span text:style-name="a1490" text:class-names="">（</text:span><text:span text:style-name="a1491" text:class-names="">Odt</text:span><text:span text:style-name="a1492" text:class-names="">、</text:span><text:span text:style-name="a1493" text:class-names="">Ods</text:span><text:span text:style-name="a1494" text:class-names="">、</text:span><text:span text:style-name="a1495" text:class-names="">Odp</text:span><text:span text:style-name="a1496" text:class-names="">）發文</text:span><text:span text:style-name="a1497" text:class-names=""/></text:p>
              </text:list-item>
            </text:list>
          </draw:text-box>
          <svg:title/>
          <svg:desc/>
        </draw:frame>
      </draw:page>
      <draw:page draw:name="Slide17" draw:style-name="a1501" draw:master-page-name="Master2-Layout2-obj-標題及物件" presentation:presentation-page-layout-name="Master2-PPL2" draw:id="Slide-272">
        <draw:frame draw:id="id489" presentation:style-name="a1502" draw:name="標題 1" svg:x="2.67593in" svg:y="0.66667in" svg:width="9.65741in" svg:height="1.25in" presentation:class="title" presentation:placeholder="true">
          <draw:text-box/>
          <svg:title/>
          <svg:desc/>
        </draw:frame>
        <draw:frame draw:id="id490" presentation:style-name="a1541" draw:name="內容版面配置區 2" svg:x="1in" svg:y="2.16667in" svg:width="11.33333in" svg:height="4.5in" presentation:class="outline" presentation:placeholder="false">
          <draw:text-box>
            <text:list text:style-name="a1529">
              <text:list-item>
                <text:p text:style-name="a1528" text:class-names="" text:cond-style-name=""><text:span text:style-name="a1503" text:class-names="">自</text:span><text:span text:style-name="a1504" text:class-names="">109</text:span><text:span text:style-name="a1505" text:class-names="">年</text:span><text:span text:style-name="a1506" text:class-names="">11</text:span><text:span text:style-name="a1507" text:class-names="">月</text:span><text:span text:style-name="a1508" text:class-names="">1</text:span><text:span text:style-name="a1509" text:class-names="">日起</text:span><text:span text:style-name="a1510" text:class-names="">，凡公文發文方式為電子公文，其附件為商用文件格式（</text:span><text:span text:style-name="a1511" text:class-names="">doc</text:span><text:span text:style-name="a1512" text:class-names="">、</text:span><text:span text:style-name="a1513" text:class-names="">docx</text:span><text:span text:style-name="a1514" text:class-names="">、</text:span><text:span text:style-name="a1515" text:class-names="">xls</text:span><text:span text:style-name="a1516" text:class-names="">、</text:span><text:span text:style-name="a1517" text:class-names="">xlsx</text:span><text:span text:style-name="a1518" text:class-names="">、</text:span><text:span text:style-name="a1519" text:class-names="">ppt</text:span><text:span text:style-name="a1520" text:class-names="">、</text:span><text:span text:style-name="a1521" text:class-names="">pptx</text:span><text:span text:style-name="a1522" text:class-names="">等</text:span><text:span text:style-name="a1523" text:class-names="">6</text:span><text:span text:style-name="a1524" text:class-names="">種）將</text:span><text:span text:style-name="a1525" text:class-names="">無法</text:span><text:span text:style-name="a1526" text:class-names="">再上傳至公文系統</text:span><text:span text:style-name="a1527" text:class-names=""/></text:p>
              </text:list-item>
            </text:list>
            <text:list text:style-name="a1540">
              <text:list-item>
                <text:p text:style-name="a1539" text:class-names="" text:cond-style-name=""><text:span text:style-name="a1530" text:class-names="">電子發文附件存檔格式請選擇<text:s text:c="1"/></text:span><text:span text:style-name="a1531" text:class-names="">Odt</text:span><text:span text:style-name="a1532" text:class-names="">、</text:span><text:span text:style-name="a1533" text:class-names="">Ods</text:span><text:span text:style-name="a1534" text:class-names="">、</text:span><text:span text:style-name="a1535" text:class-names="">Odp</text:span><text:span text:style-name="a1536" text:class-names=""><text:s text:c="1"/></text:span><text:span text:style-name="a1537" text:class-names="">格式</text:span><text:span text:style-name="a1538" text:class-names=""/></text:p>
              </text:list-item>
            </text:list>
          </draw:text-box>
          <svg:title/>
          <svg:desc/>
        </draw:frame>
        <draw:frame draw:id="id491" draw:style-name="a1545" draw:name="投影片編號版面配置區 3" svg:x="11.49769in" svg:y="6.83333in" svg:width="0.83565in" svg:height="0.5in">
          <draw:text-box>
            <text:p text:style-name="a1544" text:class-names="" text:cond-style-name=""><text:span text:style-name="a1542" text:class-names=""><text:page-number style:num-format="1" text:fixed="false">7</text:page-number></text:span><text:span text:style-name="a1543" text:class-names=""/></text:p>
          </draw:text-box>
          <svg:title/>
          <svg:desc/>
        </draw:frame>
      </draw:page>
      <draw:page draw:name="Slide18" draw:style-name="a1546" draw:master-page-name="Master2-Layout5-twoTxTwoObj-比對" presentation:presentation-page-layout-name="Master2-PPL5" draw:id="Slide-273">
        <draw:frame draw:id="id492" presentation:style-name="a1550" draw:name="標題 4" svg:x="0.91898in" svg:y="0.39931in" svg:width="11.5in" svg:height="1.44965in" presentation:class="title" presentation:placeholder="false">
          <draw:text-box>
            <text:p text:style-name="a1549" text:class-names="" text:cond-style-name=""><text:span text:style-name="a1547" text:class-names=""><text:s text:c="8"/>存檔方式真的很簡單</text:span><text:span text:style-name="a1548" text:class-names=""/></text:p>
          </draw:text-box>
          <svg:title/>
          <svg:desc/>
        </draw:frame>
        <draw:frame draw:id="id493" presentation:style-name="a1558" draw:name="文字版面配置區 5" svg:x="0.91898in" svg:y="1.83854in" svg:width="5.6412in" svg:height="0.90104in" presentation:class="outline" presentation:placeholder="false">
          <draw:text-box>
            <text:list text:style-name="a1557">
              <text:list-item>
                <text:p text:style-name="a1556" text:class-names="" text:cond-style-name=""><text:span text:style-name="a1551" text:class-names="">如果附件為</text:span><text:span text:style-name="a1552" text:class-names="">Word</text:span><text:span text:style-name="a1553" text:class-names="">文件時</text:span><text:span text:style-name="a1554" text:class-names="">…</text:span><text:span text:style-name="a1555" text:class-names=""/></text:p>
              </text:list-item>
            </text:list>
          </draw:text-box>
          <svg:title/>
          <svg:desc/>
        </draw:frame>
        <draw:frame draw:id="id494" presentation:style-name="a1559" draw:name="內容版面配置區 9" svg:x="2.3559in" svg:y="3.05667in" svg:width="4.2309in" svg:height="3.77667in" style:rel-width="scale" style:rel-height="scale" presentation:class="graphic" presentation:placeholder="false">
          <draw:image xlink:href="media/image7.png" xlink:type="simple" xlink:show="embed" xlink:actuate="onLoad"/>
          <svg:title/>
          <svg:desc/>
        </draw:frame>
        <draw:frame draw:id="id495" presentation:style-name="a1567" draw:name="文字版面配置區 7" svg:x="6.75in" svg:y="1.83854in" svg:width="5.66898in" svg:height="0.90104in" presentation:class="outline" presentation:placeholder="false">
          <draw:text-box>
            <text:list text:style-name="a1566">
              <text:list-item>
                <text:p text:style-name="a1565" text:class-names="" text:cond-style-name=""><text:span text:style-name="a1560" text:class-names="">如果附件為</text:span><text:span text:style-name="a1561" text:class-names="">Excel</text:span><text:span text:style-name="a1562" text:class-names="">格式時</text:span><text:span text:style-name="a1563" text:class-names="">…</text:span><text:span text:style-name="a1564" text:class-names=""/></text:p>
              </text:list-item>
            </text:list>
          </draw:text-box>
          <svg:title/>
          <svg:desc/>
        </draw:frame>
        <draw:frame draw:id="id496" presentation:style-name="a1568" draw:name="內容版面配置區 10" svg:x="6.72917in" svg:y="2.86259in" svg:width="4.25174in" svg:height="3.97075in" style:rel-width="scale" style:rel-height="scale" presentation:class="graphic" presentation:placeholder="false">
          <draw:image xlink:href="media/image8.png" xlink:type="simple" xlink:show="embed" xlink:actuate="onLoad"/>
          <svg:title/>
          <svg:desc/>
        </draw:frame>
        <draw:frame draw:id="id497" draw:style-name="a1572" draw:name="投影片編號版面配置區 3" svg:x="11.49769in" svg:y="6.83333in" svg:width="0.83565in" svg:height="0.5in">
          <draw:text-box>
            <text:p text:style-name="a1571" text:class-names="" text:cond-style-name=""><text:span text:style-name="a1569" text:class-names=""><text:page-number style:num-format="1" text:fixed="false">8</text:page-number></text:span><text:span text:style-name="a1570" text:class-names=""/></text:p>
          </draw:text-box>
          <svg:title/>
          <svg:desc/>
        </draw:frame>
        <draw:custom-shape svg:x="5.34984in" svg:y="4.21546in" svg:width="3.23125in" svg:height="1.00977in" draw:id="id498" draw:style-name="a1575" draw:name="矩形 12">
          <svg:title/>
          <svg:desc/>
          <text:p text:style-name="a1574" text:class-names="" text:cond-style-name=""><text:span text:style-name="a1573" text:class-names="">請選這個</text:span></text:p>
          <draw:enhanced-geometry xmlns:dr3d="urn:oasis:names:tc:opendocument:xmlns:dr3d:1.0" draw:type="non-primitive" svg:viewBox="0 0 21600 21600" draw:enhanced-path="M 0 0 L 21600 0 21600 21600 0 21600 Z N"/>
        </draw:custom-shape>
        <draw:connector draw:type="line" svg:x1="5.87918in" svg:y1="5.22522in" svg:x2="3.67421in" svg:y2="6.5781in" draw:id="id499" draw:style-name="a1577" draw:name="直線單箭頭接點 14">
          <svg:title/>
          <svg:desc/>
        </draw:connector>
        <draw:connector draw:type="line" svg:x1="7.76915in" svg:y1="5.13055in" svg:x2="8.39914in" svg:y2="6.64542in" draw:id="id500" draw:style-name="a1579" draw:name="直線單箭頭接點 16">
          <svg:title/>
          <svg:desc/>
        </draw:connector>
      </draw:page>
      <draw:page draw:name="Slide4" draw:style-name="a1580" draw:master-page-name="Master1-Layout2-obj-標題及物件" presentation:presentation-page-layout-name="Master1-PPL2" draw:id="Slide-259">
        <draw:frame draw:id="id501" presentation:style-name="a1585" draw:name="標題 1" svg:x="0.74074in" svg:y="0.66667in" svg:width="9.40143in" svg:height="1.44444in" presentation:class="title" presentation:placeholder="false">
          <draw:text-box>
            <text:p text:style-name="a1584" text:class-names="" text:cond-style-name=""><text:span text:style-name="a1581" text:class-names="">三</text:span><text:span text:style-name="a1582" text:class-names="">、水電支出</text:span><text:span text:style-name="a1583" text:class-names=""/></text:p>
          </draw:text-box>
          <svg:title/>
          <svg:desc/>
        </draw:frame>
        <draw:frame draw:id="id502" presentation:style-name="a1586" draw:name="內容版面配置區 2" svg:x="0.74074in" svg:y="2.36285in" svg:width="9.40143in" svg:height="4.24406in" presentation:class="outline" presentation:placeholder="true">
          <draw:text-box/>
          <svg:title/>
          <svg:desc/>
        </draw:frame>
        <draw:frame draw:id="id503" draw:name="內容版面配置區 4" svg:x="0.83235in" svg:y="1.76386in" svg:width="11.25567in" svg:height="2.59871in">
          <table:table table:style-name="a1587" table:template-name="{D7AC3CCA-C797-4891-BE02-D94E43425B78}" table:use-banding-columns-styles="false" table:use-banding-rows-styles="false" table:use-first-column-styles="false" table:use-first-row-styles="false" table:use-last-column-styles="false" table:use-last-row-styles="false">
            <table:table-column table:style-name="a1588" table:default-cell-style-name=""/>
            <table:table-column table:style-name="a1589" table:default-cell-style-name=""/>
            <table:table-column table:style-name="a1590" table:default-cell-style-name=""/>
            <table:table-column table:style-name="a1591" table:default-cell-style-name=""/>
            <table:table-column table:style-name="a1592" table:default-cell-style-name=""/>
            <table:table-column table:style-name="a1593" table:default-cell-style-name=""/>
            <table:table-column table:style-name="a1594" table:default-cell-style-name=""/>
            <table:table-column table:style-name="a1595" table:default-cell-style-name=""/>
            <table:table-column table:style-name="a1596" table:default-cell-style-name=""/>
            <table:table-column table:style-name="a1597" table:default-cell-style-name=""/>
            <table:table-column table:style-name="a1598" table:default-cell-style-name=""/>
            <table:table-column table:style-name="a1599" table:default-cell-style-name=""/>
            <table:table-column table:style-name="a1600" table:default-cell-style-name=""/>
            <table:table-column table:style-name="a1601" table:default-cell-style-name=""/>
            <table:table-row table:style-name="a1602" table:default-cell-style-name="">
              <table:table-cell table:style-name="a1607">
                <text:list text:style-name="a1606">
                  <text:list-item>
                    <text:p text:style-name="a1605" text:class-names="" text:cond-style-name=""><text:span text:style-name="a1603" text:class-names="">月份</text:span><text:span text:style-name="a1604" text:class-names=""/></text:p>
                  </text:list-item>
                </text:list>
              </table:table-cell>
              <table:table-cell table:style-name="a1612">
                <text:list text:style-name="a1611">
                  <text:list-item>
                    <text:p text:style-name="a1610" text:class-names="" text:cond-style-name=""><text:span text:style-name="a1608" text:class-names="">1</text:span><text:span text:style-name="a1609" text:class-names=""/></text:p>
                  </text:list-item>
                </text:list>
              </table:table-cell>
              <table:table-cell table:style-name="a1617">
                <text:list text:style-name="a1616">
                  <text:list-item>
                    <text:p text:style-name="a1615" text:class-names="" text:cond-style-name=""><text:span text:style-name="a1613" text:class-names="">2</text:span><text:span text:style-name="a1614" text:class-names=""/></text:p>
                  </text:list-item>
                </text:list>
              </table:table-cell>
              <table:table-cell table:style-name="a1622">
                <text:list text:style-name="a1621">
                  <text:list-item>
                    <text:p text:style-name="a1620" text:class-names="" text:cond-style-name=""><text:span text:style-name="a1618" text:class-names="">3</text:span><text:span text:style-name="a1619" text:class-names=""/></text:p>
                  </text:list-item>
                </text:list>
              </table:table-cell>
              <table:table-cell table:style-name="a1627">
                <text:list text:style-name="a1626">
                  <text:list-item>
                    <text:p text:style-name="a1625" text:class-names="" text:cond-style-name=""><text:span text:style-name="a1623" text:class-names="">4</text:span><text:span text:style-name="a1624" text:class-names=""/></text:p>
                  </text:list-item>
                </text:list>
              </table:table-cell>
              <table:table-cell table:style-name="a1632">
                <text:list text:style-name="a1631">
                  <text:list-item>
                    <text:p text:style-name="a1630" text:class-names="" text:cond-style-name=""><text:span text:style-name="a1628" text:class-names="">5</text:span><text:span text:style-name="a1629" text:class-names=""/></text:p>
                  </text:list-item>
                </text:list>
              </table:table-cell>
              <table:table-cell table:style-name="a1637">
                <text:list text:style-name="a1636">
                  <text:list-item>
                    <text:p text:style-name="a1635" text:class-names="" text:cond-style-name=""><text:span text:style-name="a1633" text:class-names="">6</text:span><text:span text:style-name="a1634" text:class-names=""/></text:p>
                  </text:list-item>
                </text:list>
              </table:table-cell>
              <table:table-cell table:style-name="a1642">
                <text:list text:style-name="a1641">
                  <text:list-item>
                    <text:p text:style-name="a1640" text:class-names="" text:cond-style-name=""><text:span text:style-name="a1638" text:class-names="">7</text:span><text:span text:style-name="a1639" text:class-names=""/></text:p>
                  </text:list-item>
                </text:list>
              </table:table-cell>
              <table:table-cell table:style-name="a1647">
                <text:list text:style-name="a1646">
                  <text:list-item>
                    <text:p text:style-name="a1645" text:class-names="" text:cond-style-name=""><text:span text:style-name="a1643" text:class-names="">8</text:span><text:span text:style-name="a1644" text:class-names=""/></text:p>
                  </text:list-item>
                </text:list>
              </table:table-cell>
              <table:table-cell table:style-name="a1652">
                <text:list text:style-name="a1651">
                  <text:list-item>
                    <text:p text:style-name="a1650" text:class-names="" text:cond-style-name=""><text:span text:style-name="a1648" text:class-names="">9</text:span><text:span text:style-name="a1649" text:class-names=""/></text:p>
                  </text:list-item>
                </text:list>
              </table:table-cell>
              <table:table-cell table:style-name="a1657">
                <text:list text:style-name="a1656">
                  <text:list-item>
                    <text:p text:style-name="a1655" text:class-names="" text:cond-style-name=""><text:span text:style-name="a1653" text:class-names="">10</text:span><text:span text:style-name="a1654" text:class-names=""/></text:p>
                  </text:list-item>
                </text:list>
              </table:table-cell>
              <table:table-cell table:style-name="a1662">
                <text:list text:style-name="a1661">
                  <text:list-item>
                    <text:p text:style-name="a1660" text:class-names="" text:cond-style-name=""><text:span text:style-name="a1658" text:class-names="">11</text:span><text:span text:style-name="a1659" text:class-names=""/></text:p>
                  </text:list-item>
                </text:list>
              </table:table-cell>
              <table:table-cell table:style-name="a1667">
                <text:list text:style-name="a1666">
                  <text:list-item>
                    <text:p text:style-name="a1665" text:class-names="" text:cond-style-name=""><text:span text:style-name="a1663" text:class-names="">12</text:span><text:span text:style-name="a1664" text:class-names=""/></text:p>
                  </text:list-item>
                </text:list>
              </table:table-cell>
              <table:table-cell table:style-name="a1671">
                <text:p text:style-name="a1670" text:class-names="" text:cond-style-name=""><text:span text:style-name="a1668" text:class-names="">小計</text:span><text:span text:style-name="a1669" text:class-names=""/></text:p>
              </table:table-cell>
            </table:table-row>
            <table:table-row table:style-name="a1672" table:default-cell-style-name="">
              <table:table-cell table:style-name="a1681">
                <text:list text:style-name="a1675">
                  <text:list-item>
                    <text:p text:style-name="a1674" text:class-names="" text:cond-style-name=""><text:span text:style-name="a1673" text:class-names="">107</text:span></text:p>
                  </text:list-item>
                </text:list>
                <text:list text:style-name="a1680">
                  <text:list-item>
                    <text:p text:style-name="a1679" text:class-names="" text:cond-style-name=""><text:span text:style-name="a1676" text:class-names="">用</text:span><text:span text:style-name="a1677" text:class-names="">電量</text:span><text:span text:style-name="a1678" text:class-names=""/></text:p>
                  </text:list-item>
                </text:list>
              </table:table-cell>
              <table:table-cell table:style-name="a1686">
                <text:list text:style-name="a1685">
                  <text:list-item>
                    <text:p text:style-name="a1684" text:class-names="" text:cond-style-name=""><text:span text:style-name="a1682" text:class-names="">36360</text:span><text:span text:style-name="a1683" text:class-names=""/></text:p>
                  </text:list-item>
                </text:list>
              </table:table-cell>
              <table:table-cell table:style-name="a1691">
                <text:list text:style-name="a1690">
                  <text:list-item>
                    <text:p text:style-name="a1689" text:class-names="" text:cond-style-name=""><text:span text:style-name="a1687" text:class-names="">22680</text:span><text:span text:style-name="a1688" text:class-names=""/></text:p>
                  </text:list-item>
                </text:list>
              </table:table-cell>
              <table:table-cell table:style-name="a1696">
                <text:list text:style-name="a1695">
                  <text:list-item>
                    <text:p text:style-name="a1694" text:class-names="" text:cond-style-name=""><text:span text:style-name="a1692" text:class-names="">30120</text:span><text:span text:style-name="a1693" text:class-names=""/></text:p>
                  </text:list-item>
                </text:list>
              </table:table-cell>
              <table:table-cell table:style-name="a1701">
                <text:list text:style-name="a1700">
                  <text:list-item>
                    <text:p text:style-name="a1699" text:class-names="" text:cond-style-name=""><text:span text:style-name="a1697" text:class-names="">38040</text:span><text:span text:style-name="a1698" text:class-names=""/></text:p>
                  </text:list-item>
                </text:list>
              </table:table-cell>
              <table:table-cell table:style-name="a1706">
                <text:list text:style-name="a1705">
                  <text:list-item>
                    <text:p text:style-name="a1704" text:class-names="" text:cond-style-name=""><text:span text:style-name="a1702" text:class-names="">42600</text:span><text:span text:style-name="a1703" text:class-names=""/></text:p>
                  </text:list-item>
                </text:list>
              </table:table-cell>
              <table:table-cell table:style-name="a1711">
                <text:list text:style-name="a1710">
                  <text:list-item>
                    <text:p text:style-name="a1709" text:class-names="" text:cond-style-name=""><text:span text:style-name="a1707" text:class-names="">57720</text:span><text:span text:style-name="a1708" text:class-names=""/></text:p>
                  </text:list-item>
                </text:list>
              </table:table-cell>
              <table:table-cell table:style-name="a1716">
                <text:list text:style-name="a1715">
                  <text:list-item>
                    <text:p text:style-name="a1714" text:class-names="" text:cond-style-name=""><text:span text:style-name="a1712" text:class-names="">42480</text:span><text:span text:style-name="a1713" text:class-names=""/></text:p>
                  </text:list-item>
                </text:list>
              </table:table-cell>
              <table:table-cell table:style-name="a1721">
                <text:list text:style-name="a1720">
                  <text:list-item>
                    <text:p text:style-name="a1719" text:class-names="" text:cond-style-name=""><text:span text:style-name="a1717" text:class-names="">29640</text:span><text:span text:style-name="a1718" text:class-names=""/></text:p>
                  </text:list-item>
                </text:list>
              </table:table-cell>
              <table:table-cell table:style-name="a1726">
                <text:list text:style-name="a1725">
                  <text:list-item>
                    <text:p text:style-name="a1724" text:class-names="" text:cond-style-name=""><text:span text:style-name="a1722" text:class-names="">44160</text:span><text:span text:style-name="a1723" text:class-names=""/></text:p>
                  </text:list-item>
                </text:list>
              </table:table-cell>
              <table:table-cell table:style-name="a1731">
                <text:list text:style-name="a1730">
                  <text:list-item>
                    <text:p text:style-name="a1729" text:class-names="" text:cond-style-name=""><text:span text:style-name="a1727" text:class-names="">50520</text:span><text:span text:style-name="a1728" text:class-names=""/></text:p>
                  </text:list-item>
                </text:list>
              </table:table-cell>
              <table:table-cell table:style-name="a1736">
                <text:list text:style-name="a1735">
                  <text:list-item>
                    <text:p text:style-name="a1734" text:class-names="" text:cond-style-name=""><text:span text:style-name="a1732" text:class-names="">38160</text:span><text:span text:style-name="a1733" text:class-names=""/></text:p>
                  </text:list-item>
                </text:list>
              </table:table-cell>
              <table:table-cell table:style-name="a1741">
                <text:list text:style-name="a1740">
                  <text:list-item>
                    <text:p text:style-name="a1739" text:class-names="" text:cond-style-name=""><text:span text:style-name="a1737" text:class-names="">38040</text:span><text:span text:style-name="a1738" text:class-names=""/></text:p>
                  </text:list-item>
                </text:list>
              </table:table-cell>
              <table:table-cell table:style-name="a1745">
                <text:list text:style-name="a1744">
                  <text:list-item>
                    <text:p text:style-name="a1743" text:class-names="" text:cond-style-name=""><text:span text:style-name="a1742" text:class-names=""/></text:p>
                  </text:list-item>
                </text:list>
              </table:table-cell>
            </table:table-row>
            <table:table-row table:style-name="a1746" table:default-cell-style-name="">
              <table:table-cell table:style-name="a1755">
                <text:list text:style-name="a1749">
                  <text:list-item>
                    <text:p text:style-name="a1748" text:class-names="" text:cond-style-name=""><text:span text:style-name="a1747" text:class-names="">108</text:span></text:p>
                  </text:list-item>
                </text:list>
                <text:list text:style-name="a1754">
                  <text:list-item>
                    <text:p text:style-name="a1753" text:class-names="" text:cond-style-name=""><text:span text:style-name="a1750" text:class-names="">用</text:span><text:span text:style-name="a1751" text:class-names="">電量</text:span><text:span text:style-name="a1752" text:class-names=""/></text:p>
                  </text:list-item>
                </text:list>
              </table:table-cell>
              <table:table-cell table:style-name="a1760">
                <text:list text:style-name="a1759">
                  <text:list-item>
                    <text:p text:style-name="a1758" text:class-names="" text:cond-style-name=""><text:span text:style-name="a1756" text:class-names="">35400</text:span><text:span text:style-name="a1757" text:class-names=""/></text:p>
                  </text:list-item>
                </text:list>
              </table:table-cell>
              <table:table-cell table:style-name="a1765">
                <text:list text:style-name="a1764">
                  <text:list-item>
                    <text:p text:style-name="a1763" text:class-names="" text:cond-style-name=""><text:span text:style-name="a1761" text:class-names="">23280</text:span><text:span text:style-name="a1762" text:class-names=""/></text:p>
                  </text:list-item>
                </text:list>
              </table:table-cell>
              <table:table-cell table:style-name="a1770">
                <text:list text:style-name="a1769">
                  <text:list-item>
                    <text:p text:style-name="a1768" text:class-names="" text:cond-style-name=""><text:span text:style-name="a1766" text:class-names="">31080</text:span><text:span text:style-name="a1767" text:class-names=""/></text:p>
                  </text:list-item>
                </text:list>
              </table:table-cell>
              <table:table-cell table:style-name="a1775">
                <text:list text:style-name="a1774">
                  <text:list-item>
                    <text:p text:style-name="a1773" text:class-names="" text:cond-style-name=""><text:span text:style-name="a1771" text:class-names="">36600</text:span><text:span text:style-name="a1772" text:class-names=""/></text:p>
                  </text:list-item>
                </text:list>
              </table:table-cell>
              <table:table-cell table:style-name="a1780">
                <text:list text:style-name="a1779">
                  <text:list-item>
                    <text:p text:style-name="a1778" text:class-names="" text:cond-style-name=""><text:span text:style-name="a1776" text:class-names="">44040</text:span><text:span text:style-name="a1777" text:class-names=""/></text:p>
                  </text:list-item>
                </text:list>
              </table:table-cell>
              <table:table-cell table:style-name="a1785">
                <text:list text:style-name="a1784">
                  <text:list-item>
                    <text:p text:style-name="a1783" text:class-names="" text:cond-style-name=""><text:span text:style-name="a1781" text:class-names="">51360</text:span><text:span text:style-name="a1782" text:class-names=""/></text:p>
                  </text:list-item>
                </text:list>
              </table:table-cell>
              <table:table-cell table:style-name="a1790">
                <text:list text:style-name="a1789">
                  <text:list-item>
                    <text:p text:style-name="a1788" text:class-names="" text:cond-style-name=""><text:span text:style-name="a1786" text:class-names="">40560</text:span><text:span text:style-name="a1787" text:class-names=""/></text:p>
                  </text:list-item>
                </text:list>
              </table:table-cell>
              <table:table-cell table:style-name="a1795">
                <text:list text:style-name="a1794">
                  <text:list-item>
                    <text:p text:style-name="a1793" text:class-names="" text:cond-style-name=""><text:span text:style-name="a1791" text:class-names="">30960</text:span><text:span text:style-name="a1792" text:class-names=""/></text:p>
                  </text:list-item>
                </text:list>
              </table:table-cell>
              <table:table-cell table:style-name="a1800">
                <text:list text:style-name="a1799">
                  <text:list-item>
                    <text:p text:style-name="a1798" text:class-names="" text:cond-style-name=""><text:span text:style-name="a1796" text:class-names="">47160</text:span><text:span text:style-name="a1797" text:class-names=""/></text:p>
                  </text:list-item>
                </text:list>
              </table:table-cell>
              <table:table-cell table:style-name="a1805">
                <text:list text:style-name="a1804">
                  <text:list-item>
                    <text:p text:style-name="a1803" text:class-names="" text:cond-style-name=""><text:span text:style-name="a1801" text:class-names="">48960</text:span><text:span text:style-name="a1802" text:class-names=""/></text:p>
                  </text:list-item>
                </text:list>
              </table:table-cell>
              <table:table-cell table:style-name="a1810">
                <text:list text:style-name="a1809">
                  <text:list-item>
                    <text:p text:style-name="a1808" text:class-names="" text:cond-style-name=""><text:span text:style-name="a1806" text:class-names="">36360</text:span><text:span text:style-name="a1807" text:class-names=""/></text:p>
                  </text:list-item>
                </text:list>
              </table:table-cell>
              <table:table-cell table:style-name="a1815">
                <text:list text:style-name="a1814">
                  <text:list-item>
                    <text:p text:style-name="a1813" text:class-names="" text:cond-style-name=""><text:span text:style-name="a1811" text:class-names="">33480</text:span><text:span text:style-name="a1812" text:class-names=""/></text:p>
                  </text:list-item>
                </text:list>
              </table:table-cell>
              <table:table-cell table:style-name="a1819">
                <text:list text:style-name="a1818">
                  <text:list-item>
                    <text:p text:style-name="a1817" text:class-names="" text:cond-style-name=""><text:span text:style-name="a1816" text:class-names=""/></text:p>
                  </text:list-item>
                </text:list>
              </table:table-cell>
            </table:table-row>
            <table:table-row table:style-name="a1820" table:default-cell-style-name="">
              <table:table-cell table:style-name="a1829">
                <text:list text:style-name="a1824">
                  <text:list-item>
                    <text:p text:style-name="a1823" text:class-names="" text:cond-style-name=""><text:span text:style-name="a1821" text:class-names="">用電量</text:span><text:span text:style-name="a1822" text:class-names=""/></text:p>
                  </text:list-item>
                </text:list>
                <text:list text:style-name="a1828">
                  <text:list-item>
                    <text:p text:style-name="a1827" text:class-names="" text:cond-style-name=""><text:span text:style-name="a1825" text:class-names="">變化</text:span><text:span text:style-name="a1826" text:class-names=""/></text:p>
                  </text:list-item>
                </text:list>
              </table:table-cell>
              <table:table-cell table:style-name="a1834">
                <text:list text:style-name="a1833">
                  <text:list-item>
                    <text:p text:style-name="a1832" text:class-names="" text:cond-style-name=""><text:span text:style-name="a1830" text:class-names="">-960</text:span><text:span text:style-name="a1831" text:class-names=""/></text:p>
                  </text:list-item>
                </text:list>
              </table:table-cell>
              <table:table-cell table:style-name="a1839">
                <text:list text:style-name="a1838">
                  <text:list-item>
                    <text:p text:style-name="a1837" text:class-names="" text:cond-style-name=""><text:span text:style-name="a1835" text:class-names="">+600</text:span><text:span text:style-name="a1836" text:class-names=""/></text:p>
                  </text:list-item>
                </text:list>
              </table:table-cell>
              <table:table-cell table:style-name="a1844">
                <text:list text:style-name="a1843">
                  <text:list-item>
                    <text:p text:style-name="a1842" text:class-names="" text:cond-style-name=""><text:span text:style-name="a1840" text:class-names="">+960</text:span><text:span text:style-name="a1841" text:class-names=""/></text:p>
                  </text:list-item>
                </text:list>
              </table:table-cell>
              <table:table-cell table:style-name="a1849">
                <text:list text:style-name="a1848">
                  <text:list-item>
                    <text:p text:style-name="a1847" text:class-names="" text:cond-style-name=""><text:span text:style-name="a1845" text:class-names="">-288</text:span><text:span text:style-name="a1846" text:class-names=""/></text:p>
                  </text:list-item>
                </text:list>
              </table:table-cell>
              <table:table-cell table:style-name="a1854">
                <text:list text:style-name="a1853">
                  <text:list-item>
                    <text:p text:style-name="a1852" text:class-names="" text:cond-style-name=""><text:span text:style-name="a1850" text:class-names="">+1440</text:span><text:span text:style-name="a1851" text:class-names=""/></text:p>
                  </text:list-item>
                </text:list>
              </table:table-cell>
              <table:table-cell table:style-name="a1859">
                <text:list text:style-name="a1858">
                  <text:list-item>
                    <text:p text:style-name="a1857" text:class-names="" text:cond-style-name=""><text:span text:style-name="a1855" text:class-names="">-6360</text:span><text:span text:style-name="a1856" text:class-names=""/></text:p>
                  </text:list-item>
                </text:list>
              </table:table-cell>
              <table:table-cell table:style-name="a1864">
                <text:list text:style-name="a1863">
                  <text:list-item>
                    <text:p text:style-name="a1862" text:class-names="" text:cond-style-name=""><text:span text:style-name="a1860" text:class-names="">-1920</text:span><text:span text:style-name="a1861" text:class-names=""/></text:p>
                  </text:list-item>
                </text:list>
              </table:table-cell>
              <table:table-cell table:style-name="a1869">
                <text:list text:style-name="a1868">
                  <text:list-item>
                    <text:p text:style-name="a1867" text:class-names="" text:cond-style-name=""><text:span text:style-name="a1865" text:class-names="">+1320</text:span><text:span text:style-name="a1866" text:class-names=""/></text:p>
                  </text:list-item>
                </text:list>
              </table:table-cell>
              <table:table-cell table:style-name="a1874">
                <text:list text:style-name="a1873">
                  <text:list-item>
                    <text:p text:style-name="a1872" text:class-names="" text:cond-style-name=""><text:span text:style-name="a1870" text:class-names="">+3000</text:span><text:span text:style-name="a1871" text:class-names=""/></text:p>
                  </text:list-item>
                </text:list>
              </table:table-cell>
              <table:table-cell table:style-name="a1879">
                <text:list text:style-name="a1878">
                  <text:list-item>
                    <text:p text:style-name="a1877" text:class-names="" text:cond-style-name=""><text:span text:style-name="a1875" text:class-names="">-1560</text:span><text:span text:style-name="a1876" text:class-names=""/></text:p>
                  </text:list-item>
                </text:list>
              </table:table-cell>
              <table:table-cell table:style-name="a1884">
                <text:list text:style-name="a1883">
                  <text:list-item>
                    <text:p text:style-name="a1882" text:class-names="" text:cond-style-name=""><text:span text:style-name="a1880" text:class-names="">-1800</text:span><text:span text:style-name="a1881" text:class-names=""/></text:p>
                  </text:list-item>
                </text:list>
              </table:table-cell>
              <table:table-cell table:style-name="a1889">
                <text:list text:style-name="a1888">
                  <text:list-item>
                    <text:p text:style-name="a1887" text:class-names="" text:cond-style-name=""><text:span text:style-name="a1885" text:class-names="">-4560</text:span><text:span text:style-name="a1886" text:class-names=""/></text:p>
                  </text:list-item>
                </text:list>
              </table:table-cell>
              <table:table-cell table:style-name="a1892">
                <text:p text:style-name="a1891" text:class-names="" text:cond-style-name=""><text:span text:style-name="a1890" text:class-names="">-10128</text:span></text:p>
              </table:table-cell>
            </table:table-row>
          </table:table>
          <draw:image xlink:href="media/image9.png" xlink:type="simple" xlink:show="embed" xlink:actuate="onLoad"/>
          <svg:title/>
          <svg:desc/>
        </draw:frame>
        <draw:frame draw:id="id504" draw:name="表格 4" svg:x="0.83234in" svg:y="4.39399in" svg:width="11.25568in" svg:height="2.6419in">
          <table:table table:style-name="a1900" table:template-name="{D7AC3CCA-C797-4891-BE02-D94E43425B78}" table:use-banding-columns-styles="false" table:use-banding-rows-styles="false" table:use-first-column-styles="false" table:use-first-row-styles="false" table:use-last-column-styles="false" table:use-last-row-styles="false">
            <table:table-column table:style-name="a1901" table:default-cell-style-name=""/>
            <table:table-column table:style-name="a1902" table:default-cell-style-name=""/>
            <table:table-column table:style-name="a1903" table:default-cell-style-name=""/>
            <table:table-column table:style-name="a1904" table:default-cell-style-name=""/>
            <table:table-column table:style-name="a1905" table:default-cell-style-name=""/>
            <table:table-column table:style-name="a1906" table:default-cell-style-name=""/>
            <table:table-column table:style-name="a1907" table:default-cell-style-name=""/>
            <table:table-column table:style-name="a1908" table:default-cell-style-name=""/>
            <table:table-column table:style-name="a1909" table:default-cell-style-name=""/>
            <table:table-column table:style-name="a1910" table:default-cell-style-name=""/>
            <table:table-column table:style-name="a1911" table:default-cell-style-name=""/>
            <table:table-column table:style-name="a1912" table:default-cell-style-name=""/>
            <table:table-column table:style-name="a1913" table:default-cell-style-name=""/>
            <table:table-column table:style-name="a1914" table:default-cell-style-name=""/>
            <table:table-row table:style-name="a1915" table:default-cell-style-name="">
              <table:table-cell table:style-name="a1920">
                <text:list text:style-name="a1919">
                  <text:list-item>
                    <text:p text:style-name="a1918" text:class-names="" text:cond-style-name=""><text:span text:style-name="a1916" text:class-names="">月份</text:span><text:span text:style-name="a1917" text:class-names=""/></text:p>
                  </text:list-item>
                </text:list>
              </table:table-cell>
              <table:table-cell table:style-name="a1925">
                <text:list text:style-name="a1924">
                  <text:list-item>
                    <text:p text:style-name="a1923" text:class-names="" text:cond-style-name=""><text:span text:style-name="a1921" text:class-names="">1</text:span><text:span text:style-name="a1922" text:class-names=""/></text:p>
                  </text:list-item>
                </text:list>
              </table:table-cell>
              <table:table-cell table:style-name="a1930">
                <text:list text:style-name="a1929">
                  <text:list-item>
                    <text:p text:style-name="a1928" text:class-names="" text:cond-style-name=""><text:span text:style-name="a1926" text:class-names="">2</text:span><text:span text:style-name="a1927" text:class-names=""/></text:p>
                  </text:list-item>
                </text:list>
              </table:table-cell>
              <table:table-cell table:style-name="a1935">
                <text:list text:style-name="a1934">
                  <text:list-item>
                    <text:p text:style-name="a1933" text:class-names="" text:cond-style-name=""><text:span text:style-name="a1931" text:class-names="">3</text:span><text:span text:style-name="a1932" text:class-names=""/></text:p>
                  </text:list-item>
                </text:list>
              </table:table-cell>
              <table:table-cell table:style-name="a1940">
                <text:list text:style-name="a1939">
                  <text:list-item>
                    <text:p text:style-name="a1938" text:class-names="" text:cond-style-name=""><text:span text:style-name="a1936" text:class-names="">4</text:span><text:span text:style-name="a1937" text:class-names=""/></text:p>
                  </text:list-item>
                </text:list>
              </table:table-cell>
              <table:table-cell table:style-name="a1945">
                <text:list text:style-name="a1944">
                  <text:list-item>
                    <text:p text:style-name="a1943" text:class-names="" text:cond-style-name=""><text:span text:style-name="a1941" text:class-names="">5</text:span><text:span text:style-name="a1942" text:class-names=""/></text:p>
                  </text:list-item>
                </text:list>
              </table:table-cell>
              <table:table-cell table:style-name="a1950">
                <text:list text:style-name="a1949">
                  <text:list-item>
                    <text:p text:style-name="a1948" text:class-names="" text:cond-style-name=""><text:span text:style-name="a1946" text:class-names="">6</text:span><text:span text:style-name="a1947" text:class-names=""/></text:p>
                  </text:list-item>
                </text:list>
              </table:table-cell>
              <table:table-cell table:style-name="a1955">
                <text:list text:style-name="a1954">
                  <text:list-item>
                    <text:p text:style-name="a1953" text:class-names="" text:cond-style-name=""><text:span text:style-name="a1951" text:class-names="">7</text:span><text:span text:style-name="a1952" text:class-names=""/></text:p>
                  </text:list-item>
                </text:list>
              </table:table-cell>
              <table:table-cell table:style-name="a1960">
                <text:list text:style-name="a1959">
                  <text:list-item>
                    <text:p text:style-name="a1958" text:class-names="" text:cond-style-name=""><text:span text:style-name="a1956" text:class-names="">8</text:span><text:span text:style-name="a1957" text:class-names=""/></text:p>
                  </text:list-item>
                </text:list>
              </table:table-cell>
              <table:table-cell table:style-name="a1965">
                <text:list text:style-name="a1964">
                  <text:list-item>
                    <text:p text:style-name="a1963" text:class-names="" text:cond-style-name=""><text:span text:style-name="a1961" text:class-names="">9</text:span><text:span text:style-name="a1962" text:class-names=""/></text:p>
                  </text:list-item>
                </text:list>
              </table:table-cell>
              <table:table-cell table:style-name="a1970">
                <text:list text:style-name="a1969">
                  <text:list-item>
                    <text:p text:style-name="a1968" text:class-names="" text:cond-style-name=""><text:span text:style-name="a1966" text:class-names="">10</text:span><text:span text:style-name="a1967" text:class-names=""/></text:p>
                  </text:list-item>
                </text:list>
              </table:table-cell>
              <table:table-cell table:style-name="a1975">
                <text:list text:style-name="a1974">
                  <text:list-item>
                    <text:p text:style-name="a1973" text:class-names="" text:cond-style-name=""><text:span text:style-name="a1971" text:class-names="">11</text:span><text:span text:style-name="a1972" text:class-names=""/></text:p>
                  </text:list-item>
                </text:list>
              </table:table-cell>
              <table:table-cell table:style-name="a1980">
                <text:list text:style-name="a1979">
                  <text:list-item>
                    <text:p text:style-name="a1978" text:class-names="" text:cond-style-name=""><text:span text:style-name="a1976" text:class-names="">12</text:span><text:span text:style-name="a1977" text:class-names=""/></text:p>
                  </text:list-item>
                </text:list>
              </table:table-cell>
              <table:table-cell table:style-name="a1984">
                <text:p text:style-name="a1983" text:class-names="" text:cond-style-name=""><text:span text:style-name="a1981" text:class-names="">小計</text:span><text:span text:style-name="a1982" text:class-names=""/></text:p>
              </table:table-cell>
            </table:table-row>
            <table:table-row table:style-name="a1985" table:default-cell-style-name="">
              <table:table-cell table:style-name="a1994">
                <text:list text:style-name="a1988">
                  <text:list-item>
                    <text:p text:style-name="a1987" text:class-names="" text:cond-style-name=""><text:span text:style-name="a1986" text:class-names="">107</text:span></text:p>
                  </text:list-item>
                </text:list>
                <text:list text:style-name="a1993">
                  <text:list-item>
                    <text:p text:style-name="a1992" text:class-names="" text:cond-style-name=""><text:span text:style-name="a1989" text:class-names="">用</text:span><text:span text:style-name="a1990" text:class-names="">水量</text:span><text:span text:style-name="a1991" text:class-names=""/></text:p>
                  </text:list-item>
                </text:list>
              </table:table-cell>
              <table:table-cell table:style-name="a1999">
                <text:list text:style-name="a1998">
                  <text:list-item>
                    <text:p text:style-name="a1997" text:class-names="" text:cond-style-name=""><text:span text:style-name="a1995" text:class-names="">962</text:span><text:span text:style-name="a1996" text:class-names=""/></text:p>
                  </text:list-item>
                </text:list>
              </table:table-cell>
              <table:table-cell table:style-name="a2004">
                <text:list text:style-name="a2003">
                  <text:list-item>
                    <text:p text:style-name="a2002" text:class-names="" text:cond-style-name=""><text:span text:style-name="a2000" text:class-names="">830</text:span><text:span text:style-name="a2001" text:class-names=""/></text:p>
                  </text:list-item>
                </text:list>
              </table:table-cell>
              <table:table-cell table:style-name="a2009">
                <text:list text:style-name="a2008">
                  <text:list-item>
                    <text:p text:style-name="a2007" text:class-names="" text:cond-style-name=""><text:span text:style-name="a2005" text:class-names="">702</text:span><text:span text:style-name="a2006" text:class-names=""/></text:p>
                  </text:list-item>
                </text:list>
              </table:table-cell>
              <table:table-cell table:style-name="a2014">
                <text:list text:style-name="a2013">
                  <text:list-item>
                    <text:p text:style-name="a2012" text:class-names="" text:cond-style-name=""><text:span text:style-name="a2010" text:class-names="">663</text:span><text:span text:style-name="a2011" text:class-names=""/></text:p>
                  </text:list-item>
                </text:list>
              </table:table-cell>
              <table:table-cell table:style-name="a2019">
                <text:list text:style-name="a2018">
                  <text:list-item>
                    <text:p text:style-name="a2017" text:class-names="" text:cond-style-name=""><text:span text:style-name="a2015" text:class-names="">739</text:span><text:span text:style-name="a2016" text:class-names=""/></text:p>
                  </text:list-item>
                </text:list>
              </table:table-cell>
              <table:table-cell table:style-name="a2024">
                <text:list text:style-name="a2023">
                  <text:list-item>
                    <text:p text:style-name="a2022" text:class-names="" text:cond-style-name=""><text:span text:style-name="a2020" text:class-names="">763</text:span><text:span text:style-name="a2021" text:class-names=""/></text:p>
                  </text:list-item>
                </text:list>
              </table:table-cell>
              <table:table-cell table:style-name="a2029">
                <text:list text:style-name="a2028">
                  <text:list-item>
                    <text:p text:style-name="a2027" text:class-names="" text:cond-style-name=""><text:span text:style-name="a2025" text:class-names="">919</text:span><text:span text:style-name="a2026" text:class-names=""/></text:p>
                  </text:list-item>
                </text:list>
              </table:table-cell>
              <table:table-cell table:style-name="a2034">
                <text:list text:style-name="a2033">
                  <text:list-item>
                    <text:p text:style-name="a2032" text:class-names="" text:cond-style-name=""><text:span text:style-name="a2030" text:class-names="">707</text:span><text:span text:style-name="a2031" text:class-names=""/></text:p>
                  </text:list-item>
                </text:list>
              </table:table-cell>
              <table:table-cell table:style-name="a2039">
                <text:list text:style-name="a2038">
                  <text:list-item>
                    <text:p text:style-name="a2037" text:class-names="" text:cond-style-name=""><text:span text:style-name="a2035" text:class-names="">620</text:span><text:span text:style-name="a2036" text:class-names=""/></text:p>
                  </text:list-item>
                </text:list>
              </table:table-cell>
              <table:table-cell table:style-name="a2044">
                <text:list text:style-name="a2043">
                  <text:list-item>
                    <text:p text:style-name="a2042" text:class-names="" text:cond-style-name=""><text:span text:style-name="a2040" text:class-names="">658</text:span><text:span text:style-name="a2041" text:class-names=""/></text:p>
                  </text:list-item>
                </text:list>
              </table:table-cell>
              <table:table-cell table:style-name="a2049">
                <text:list text:style-name="a2048">
                  <text:list-item>
                    <text:p text:style-name="a2047" text:class-names="" text:cond-style-name=""><text:span text:style-name="a2045" text:class-names="">741</text:span><text:span text:style-name="a2046" text:class-names=""/></text:p>
                  </text:list-item>
                </text:list>
              </table:table-cell>
              <table:table-cell table:style-name="a2054">
                <text:list text:style-name="a2053">
                  <text:list-item>
                    <text:p text:style-name="a2052" text:class-names="" text:cond-style-name=""><text:span text:style-name="a2050" text:class-names="">1043</text:span><text:span text:style-name="a2051" text:class-names=""/></text:p>
                  </text:list-item>
                </text:list>
              </table:table-cell>
              <table:table-cell table:style-name="a2058">
                <text:list text:style-name="a2057">
                  <text:list-item>
                    <text:p text:style-name="a2056" text:class-names="" text:cond-style-name=""><text:span text:style-name="a2055" text:class-names=""/></text:p>
                  </text:list-item>
                </text:list>
              </table:table-cell>
            </table:table-row>
            <table:table-row table:style-name="a2059" table:default-cell-style-name="">
              <table:table-cell table:style-name="a2068">
                <text:list text:style-name="a2062">
                  <text:list-item>
                    <text:p text:style-name="a2061" text:class-names="" text:cond-style-name=""><text:span text:style-name="a2060" text:class-names="">108</text:span></text:p>
                  </text:list-item>
                </text:list>
                <text:list text:style-name="a2067">
                  <text:list-item>
                    <text:p text:style-name="a2066" text:class-names="" text:cond-style-name=""><text:span text:style-name="a2063" text:class-names="">用</text:span><text:span text:style-name="a2064" text:class-names="">水量</text:span><text:span text:style-name="a2065" text:class-names=""/></text:p>
                  </text:list-item>
                </text:list>
              </table:table-cell>
              <table:table-cell table:style-name="a2073">
                <text:list text:style-name="a2072">
                  <text:list-item>
                    <text:p text:style-name="a2071" text:class-names="" text:cond-style-name=""><text:span text:style-name="a2069" text:class-names="">920</text:span><text:span text:style-name="a2070" text:class-names=""/></text:p>
                  </text:list-item>
                </text:list>
              </table:table-cell>
              <table:table-cell table:style-name="a2078">
                <text:list text:style-name="a2077">
                  <text:list-item>
                    <text:p text:style-name="a2076" text:class-names="" text:cond-style-name=""><text:span text:style-name="a2074" text:class-names="">904</text:span><text:span text:style-name="a2075" text:class-names=""/></text:p>
                  </text:list-item>
                </text:list>
              </table:table-cell>
              <table:table-cell table:style-name="a2083">
                <text:list text:style-name="a2082">
                  <text:list-item>
                    <text:p text:style-name="a2081" text:class-names="" text:cond-style-name=""><text:span text:style-name="a2079" text:class-names="">774</text:span><text:span text:style-name="a2080" text:class-names=""/></text:p>
                  </text:list-item>
                </text:list>
              </table:table-cell>
              <table:table-cell table:style-name="a2088">
                <text:list text:style-name="a2087">
                  <text:list-item>
                    <text:p text:style-name="a2086" text:class-names="" text:cond-style-name=""><text:span text:style-name="a2084" text:class-names="">1059</text:span><text:span text:style-name="a2085" text:class-names=""/></text:p>
                  </text:list-item>
                </text:list>
              </table:table-cell>
              <table:table-cell table:style-name="a2093">
                <text:list text:style-name="a2092">
                  <text:list-item>
                    <text:p text:style-name="a2091" text:class-names="" text:cond-style-name=""><text:span text:style-name="a2089" text:class-names="">753</text:span><text:span text:style-name="a2090" text:class-names=""/></text:p>
                  </text:list-item>
                </text:list>
              </table:table-cell>
              <table:table-cell table:style-name="a2098">
                <text:list text:style-name="a2097">
                  <text:list-item>
                    <text:p text:style-name="a2096" text:class-names="" text:cond-style-name=""><text:span text:style-name="a2094" text:class-names="">841</text:span><text:span text:style-name="a2095" text:class-names=""/></text:p>
                  </text:list-item>
                </text:list>
              </table:table-cell>
              <table:table-cell table:style-name="a2103">
                <text:list text:style-name="a2102">
                  <text:list-item>
                    <text:p text:style-name="a2101" text:class-names="" text:cond-style-name=""><text:span text:style-name="a2099" text:class-names="">827</text:span><text:span text:style-name="a2100" text:class-names=""/></text:p>
                  </text:list-item>
                </text:list>
              </table:table-cell>
              <table:table-cell table:style-name="a2108">
                <text:list text:style-name="a2107">
                  <text:list-item>
                    <text:p text:style-name="a2106" text:class-names="" text:cond-style-name=""><text:span text:style-name="a2104" text:class-names="">597</text:span><text:span text:style-name="a2105" text:class-names=""/></text:p>
                  </text:list-item>
                </text:list>
              </table:table-cell>
              <table:table-cell table:style-name="a2113">
                <text:list text:style-name="a2112">
                  <text:list-item>
                    <text:p text:style-name="a2111" text:class-names="" text:cond-style-name=""><text:span text:style-name="a2109" text:class-names="">924</text:span><text:span text:style-name="a2110" text:class-names=""/></text:p>
                  </text:list-item>
                </text:list>
              </table:table-cell>
              <table:table-cell table:style-name="a2118">
                <text:list text:style-name="a2117">
                  <text:list-item>
                    <text:p text:style-name="a2116" text:class-names="" text:cond-style-name=""><text:span text:style-name="a2114" text:class-names="">685</text:span><text:span text:style-name="a2115" text:class-names=""/></text:p>
                  </text:list-item>
                </text:list>
              </table:table-cell>
              <table:table-cell table:style-name="a2123">
                <text:list text:style-name="a2122">
                  <text:list-item>
                    <text:p text:style-name="a2121" text:class-names="" text:cond-style-name=""><text:span text:style-name="a2119" text:class-names="">977</text:span><text:span text:style-name="a2120" text:class-names=""/></text:p>
                  </text:list-item>
                </text:list>
              </table:table-cell>
              <table:table-cell table:style-name="a2128">
                <text:list text:style-name="a2127">
                  <text:list-item>
                    <text:p text:style-name="a2126" text:class-names="" text:cond-style-name=""><text:span text:style-name="a2124" text:class-names="">1019</text:span><text:span text:style-name="a2125" text:class-names=""/></text:p>
                  </text:list-item>
                </text:list>
              </table:table-cell>
              <table:table-cell table:style-name="a2132">
                <text:list text:style-name="a2131">
                  <text:list-item>
                    <text:p text:style-name="a2130" text:class-names="" text:cond-style-name=""><text:span text:style-name="a2129" text:class-names=""/></text:p>
                  </text:list-item>
                </text:list>
              </table:table-cell>
            </table:table-row>
            <table:table-row table:style-name="a2133" table:default-cell-style-name="">
              <table:table-cell table:style-name="a2142">
                <text:list text:style-name="a2137">
                  <text:list-item>
                    <text:p text:style-name="a2136" text:class-names="" text:cond-style-name=""><text:span text:style-name="a2134" text:class-names="">每月</text:span><text:span text:style-name="a2135" text:class-names=""/></text:p>
                  </text:list-item>
                </text:list>
                <text:list text:style-name="a2141">
                  <text:list-item>
                    <text:p text:style-name="a2140" text:class-names="" text:cond-style-name=""><text:span text:style-name="a2138" text:class-names="">省水度</text:span><text:span text:style-name="a2139" text:class-names=""/></text:p>
                  </text:list-item>
                </text:list>
              </table:table-cell>
              <table:table-cell table:style-name="a2147">
                <text:list text:style-name="a2146">
                  <text:list-item>
                    <text:p text:style-name="a2145" text:class-names="" text:cond-style-name=""><text:span text:style-name="a2143" text:class-names="">-42</text:span><text:span text:style-name="a2144" text:class-names=""/></text:p>
                  </text:list-item>
                </text:list>
              </table:table-cell>
              <table:table-cell table:style-name="a2152">
                <text:list text:style-name="a2151">
                  <text:list-item>
                    <text:p text:style-name="a2150" text:class-names="" text:cond-style-name=""><text:span text:style-name="a2148" text:class-names="">+74</text:span><text:span text:style-name="a2149" text:class-names=""/></text:p>
                  </text:list-item>
                </text:list>
              </table:table-cell>
              <table:table-cell table:style-name="a2157">
                <text:list text:style-name="a2156">
                  <text:list-item>
                    <text:p text:style-name="a2155" text:class-names="" text:cond-style-name=""><text:span text:style-name="a2153" text:class-names="">+72</text:span><text:span text:style-name="a2154" text:class-names=""/></text:p>
                  </text:list-item>
                </text:list>
              </table:table-cell>
              <table:table-cell table:style-name="a2162">
                <text:list text:style-name="a2161">
                  <text:list-item>
                    <text:p text:style-name="a2160" text:class-names="" text:cond-style-name=""><text:span text:style-name="a2158" text:class-names="">+396</text:span><text:span text:style-name="a2159" text:class-names=""/></text:p>
                  </text:list-item>
                </text:list>
              </table:table-cell>
              <table:table-cell table:style-name="a2167">
                <text:list text:style-name="a2166">
                  <text:list-item>
                    <text:p text:style-name="a2165" text:class-names="" text:cond-style-name=""><text:span text:style-name="a2163" text:class-names="">+14</text:span><text:span text:style-name="a2164" text:class-names=""/></text:p>
                  </text:list-item>
                </text:list>
              </table:table-cell>
              <table:table-cell table:style-name="a2172">
                <text:list text:style-name="a2171">
                  <text:list-item>
                    <text:p text:style-name="a2170" text:class-names="" text:cond-style-name=""><text:span text:style-name="a2168" text:class-names="">+78</text:span><text:span text:style-name="a2169" text:class-names=""/></text:p>
                  </text:list-item>
                </text:list>
              </table:table-cell>
              <table:table-cell table:style-name="a2177">
                <text:list text:style-name="a2176">
                  <text:list-item>
                    <text:p text:style-name="a2175" text:class-names="" text:cond-style-name=""><text:span text:style-name="a2173" text:class-names="">-92</text:span><text:span text:style-name="a2174" text:class-names=""/></text:p>
                  </text:list-item>
                </text:list>
              </table:table-cell>
              <table:table-cell table:style-name="a2182">
                <text:list text:style-name="a2181">
                  <text:list-item>
                    <text:p text:style-name="a2180" text:class-names="" text:cond-style-name=""><text:span text:style-name="a2178" text:class-names="">-110</text:span><text:span text:style-name="a2179" text:class-names=""/></text:p>
                  </text:list-item>
                </text:list>
              </table:table-cell>
              <table:table-cell table:style-name="a2187">
                <text:list text:style-name="a2186">
                  <text:list-item>
                    <text:p text:style-name="a2185" text:class-names="" text:cond-style-name=""><text:span text:style-name="a2183" text:class-names="">+304</text:span><text:span text:style-name="a2184" text:class-names=""/></text:p>
                  </text:list-item>
                </text:list>
              </table:table-cell>
              <table:table-cell table:style-name="a2192">
                <text:list text:style-name="a2191">
                  <text:list-item>
                    <text:p text:style-name="a2190" text:class-names="" text:cond-style-name=""><text:span text:style-name="a2188" text:class-names="">+27</text:span><text:span text:style-name="a2189" text:class-names=""/></text:p>
                  </text:list-item>
                </text:list>
              </table:table-cell>
              <table:table-cell table:style-name="a2197">
                <text:list text:style-name="a2196">
                  <text:list-item>
                    <text:p text:style-name="a2195" text:class-names="" text:cond-style-name=""><text:span text:style-name="a2193" text:class-names="">+236</text:span><text:span text:style-name="a2194" text:class-names=""/></text:p>
                  </text:list-item>
                </text:list>
              </table:table-cell>
              <table:table-cell table:style-name="a2202">
                <text:list text:style-name="a2201">
                  <text:list-item>
                    <text:p text:style-name="a2200" text:class-names="" text:cond-style-name=""><text:span text:style-name="a2198" text:class-names="">-24</text:span><text:span text:style-name="a2199" text:class-names=""/></text:p>
                  </text:list-item>
                </text:list>
              </table:table-cell>
              <table:table-cell table:style-name="a2205">
                <text:p text:style-name="a2204" text:class-names="" text:cond-style-name=""><text:span text:style-name="a2203" text:class-names="">+957</text:span></text:p>
              </table:table-cell>
            </table:table-row>
          </table:table>
          <draw:image xlink:href="media/image10.png" xlink:type="simple" xlink:show="embed" xlink:actuate="onLoad"/>
          <svg:title/>
          <svg:desc/>
        </draw:frame>
      </draw:page>
      <draw:page draw:name="Slide5" draw:style-name="a2206" draw:master-page-name="Master1-Layout2-obj-標題及物件" presentation:presentation-page-layout-name="Master1-PPL2" draw:id="Slide-260">
        <draw:frame draw:id="id505" presentation:style-name="a2211" draw:name="標題 1" svg:x="0.74074in" svg:y="0.66667in" svg:width="9.40143in" svg:height="1.44444in" presentation:class="title" presentation:placeholder="false">
          <draw:text-box>
            <text:p text:style-name="a2210" text:class-names="" text:cond-style-name=""><text:span text:style-name="a2207" text:class-names="">四</text:span><text:span text:style-name="a2208" text:class-names="">、未來展望</text:span><text:span text:style-name="a2209" text:class-names=""/></text:p>
          </draw:text-box>
          <svg:title/>
          <svg:desc/>
        </draw:frame>
        <draw:frame draw:id="id506" draw:style-name="a2241" draw:name="內容版面配置區 2" svg:x="1.62326in" svg:y="2.02727in" svg:width="10.9566in" svg:height="3.79697in">
          <draw:text-box>
            <text:list text:style-name="a2215">
              <text:list-item>
                <text:p text:style-name="a2214" text:class-names="" text:cond-style-name=""><text:span text:style-name="a2212" text:class-names="">舉重教室環境改善計畫</text:span><text:span text:style-name="a2213" text:class-names=""/></text:p>
              </text:list-item>
            </text:list>
            <text:list text:style-name="a2219">
              <text:list-item>
                <text:p text:style-name="a2218" text:class-names="" text:cond-style-name=""><text:span text:style-name="a2216" text:class-names="">書福窩、校史室地板改善計畫</text:span><text:span text:style-name="a2217" text:class-names=""/></text:p>
              </text:list-item>
            </text:list>
            <text:list text:style-name="a2223">
              <text:list-item>
                <text:p text:style-name="a2222" text:class-names="" text:cond-style-name=""><text:span text:style-name="a2220" text:class-names="">水溝清淤工程計畫</text:span><text:span text:style-name="a2221" text:class-names=""/></text:p>
              </text:list-item>
            </text:list>
            <text:list text:style-name="a2227">
              <text:list-item>
                <text:p text:style-name="a2226" text:class-names="" text:cond-style-name=""><text:span text:style-name="a2224" text:class-names="">視聽教室環境改善計畫</text:span><text:span text:style-name="a2225" text:class-names=""/></text:p>
              </text:list-item>
            </text:list>
            <text:list text:style-name="a2231">
              <text:list-item>
                <text:p text:style-name="a2230" text:class-names="" text:cond-style-name=""><text:span text:style-name="a2228" text:class-names="">生科教室展示區計畫</text:span><text:span text:style-name="a2229" text:class-names=""/></text:p>
              </text:list-item>
            </text:list>
            <text:list text:style-name="a2237">
              <text:list-item>
                <text:p text:style-name="a2236" text:class-names="" text:cond-style-name=""><text:span text:style-name="a2232" text:class-names="">靜心樓西棟西側</text:span><text:span text:style-name="a2233" text:class-names="">邀</text:span><text:span text:style-name="a2234" text:class-names="">標</text:span><text:span text:style-name="a2235" text:class-names=""/></text:p>
              </text:list-item>
            </text:list>
            <text:list text:style-name="a2240">
              <text:list-item>
                <text:p text:style-name="a2239" text:class-names="" text:cond-style-name=""><text:span text:style-name="a2238" text:class-names=""/></text:p>
              </text:list-item>
            </text:list>
          </draw:text-box>
          <svg:title/>
          <svg:desc/>
        </draw:frame>
      </draw:page>
      <draw:page draw:name="Slide6" draw:style-name="a2242" draw:master-page-name="Master1-Layout2-obj-標題及物件" presentation:presentation-page-layout-name="Master1-PPL2" draw:id="Slide-261">
        <draw:frame draw:id="id507" presentation:style-name="a2243" draw:name="標題 1" svg:x="0.74074in" svg:y="0.66667in" svg:width="9.40143in" svg:height="1.44444in" presentation:class="title" presentation:placeholder="true">
          <draw:text-box/>
          <svg:title/>
          <svg:desc/>
        </draw:frame>
        <draw:frame draw:id="id508" presentation:style-name="a2248" draw:name="內容版面配置區 2" svg:x="0.74074in" svg:y="2.36285in" svg:width="9.40143in" svg:height="4.24406in" presentation:class="outline" presentation:placeholder="false">
          <draw:text-box>
            <text:list text:style-name="a2247">
              <text:list-item>
                <text:p text:style-name="a2246" text:class-names="" text:cond-style-name=""><text:span text:style-name="a2244" text:class-names="">謝謝大家</text:span><text:span text:style-name="a2245" text:class-names=""/></text:p>
              </text:list-item>
            </text:list>
          </draw:text-box>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標題投影片">
      <presentation:placeholder presentation:object="title" svg:x="1.64815in" svg:y="2.62963in" svg:width="8.49402in" svg:height="1.80042in"/>
      <presentation:placeholder presentation:object="subtitle" svg:x="1.64815in" svg:y="4.43004in" svg:width="8.49402in" svg:height="1.19958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2" style:display-name="標題及物件">
      <presentation:placeholder presentation:object="title" svg:x="0.74074in" svg:y="0.66667in" svg:width="9.40143in" svg:height="1.44444in"/>
      <presentation:placeholder presentation:object="object" svg:x="0.74074in" svg:y="2.36285in" svg:width="9.40143in" svg:height="4.24406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3" style:display-name="章節標題">
      <presentation:placeholder presentation:object="title" svg:x="0.74074in" svg:y="2.9537in" svg:width="9.40143in" svg:height="1.99757in"/>
      <presentation:placeholder presentation:object="outline" svg:x="0.74074in" svg:y="4.95128in" svg:width="9.40143in" svg:height="0.94094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4" style:display-name="兩項物件">
      <presentation:placeholder presentation:object="title" svg:x="0.74074in" svg:y="0.66667in" svg:width="9.40143in" svg:height="1.44444in"/>
      <presentation:placeholder presentation:object="object" svg:x="0.74074in" svg:y="2.36285in" svg:width="4.57572in" svg:height="4.24406in"/>
      <presentation:placeholder presentation:object="object" svg:x="5.56646in" svg:y="2.36285in" svg:width="4.57572in" svg:height="4.24406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5" style:display-name="比對">
      <presentation:placeholder presentation:object="title" svg:x="0.74074in" svg:y="0.66667in" svg:width="9.40143in" svg:height="1.44444in"/>
      <presentation:placeholder presentation:object="outline" svg:x="0.739in" svg:y="2.36328in" svg:width="4.57745in" svg:height="0.63021in"/>
      <presentation:placeholder presentation:object="object" svg:x="0.739in" svg:y="2.99349in" svg:width="4.57745in" svg:height="3.61343in"/>
      <presentation:placeholder presentation:object="outline" svg:x="5.56472in" svg:y="2.36328in" svg:width="4.57745in" svg:height="0.63021in"/>
      <presentation:placeholder presentation:object="object" svg:x="5.56472in" svg:y="2.99349in" svg:width="4.57745in" svg:height="3.61343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6" style:display-name="只有標題">
      <presentation:placeholder presentation:object="title" svg:x="0.74074in" svg:y="0.66667in" svg:width="9.40143in" svg:height="1.44444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7" style:display-name="空白">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8" style:display-name="含標題的內容">
      <presentation:placeholder presentation:object="title" svg:x="0.74074in" svg:y="1.63889in" svg:width="4.21536in" svg:height="1.39815in"/>
      <presentation:placeholder presentation:object="object" svg:x="5.2061in" svg:y="0.56313in" svg:width="4.93607in" svg:height="6.04378in"/>
      <presentation:placeholder presentation:object="outline" svg:x="0.74074in" svg:y="3.03704in" svg:width="4.21536in" svg:height="2.82639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9" style:display-name="含標題的圖片">
      <presentation:placeholder presentation:object="title" svg:x="0.74074in" svg:y="5.25in" svg:width="9.40143in" svg:height="0.61979in"/>
      <presentation:placeholder presentation:object="graphic" svg:x="0.74074in" svg:y="0.66667in" svg:width="9.40143in" svg:height="4.20573in"/>
      <presentation:placeholder presentation:object="outline" svg:x="0.74074in" svg:y="5.86979in" svg:width="9.40143in" svg:height="0.73712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10" style:display-name="標題與說明文字">
      <presentation:placeholder presentation:object="title" svg:x="0.74074in" svg:y="0.66667in" svg:width="9.40143in" svg:height="3.72222in"/>
      <presentation:placeholder presentation:object="outline" svg:x="0.74074in" svg:y="4.88889in" svg:width="9.40143in" svg:height="1.71802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11" style:display-name="引述 (含標題)">
      <presentation:placeholder presentation:object="title" svg:x="1.01852in" svg:y="0.66667in" svg:width="8.85185in" svg:height="3.30556in"/>
      <presentation:placeholder presentation:object="outline" svg:x="1.49403in" svg:y="3.97222in" svg:width="7.90084in" svg:height="0.41667in"/>
      <presentation:placeholder presentation:object="outline" svg:x="0.74074in" svg:y="4.88889in" svg:width="9.40143in" svg:height="1.71802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12" style:display-name="名片">
      <presentation:placeholder presentation:object="title" svg:x="0.74074in" svg:y="2.11285in" svg:width="9.40143in" svg:height="2.83843in"/>
      <presentation:placeholder presentation:object="outline" svg:x="0.74074in" svg:y="4.95128in" svg:width="9.40143in" svg:height="1.65564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13" style:display-name="引述名片">
      <presentation:placeholder presentation:object="title" svg:x="1.01852in" svg:y="0.66667in" svg:width="8.85185in" svg:height="3.30556in"/>
      <presentation:placeholder presentation:object="outline" svg:x="0.74074in" svg:y="4.38889in" svg:width="9.40143in" svg:height="0.56239in"/>
      <presentation:placeholder presentation:object="outline" svg:x="0.74074in" svg:y="4.95128in" svg:width="9.40143in" svg:height="1.65564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14" style:display-name="是非題">
      <presentation:placeholder presentation:object="title" svg:x="0.75in" svg:y="0.66667in" svg:width="9.39217in" svg:height="3.30556in"/>
      <presentation:placeholder presentation:object="outline" svg:x="0.74074in" svg:y="4.38889in" svg:width="9.40143in" svg:height="0.56239in"/>
      <presentation:placeholder presentation:object="outline" svg:x="0.74074in" svg:y="4.95128in" svg:width="9.40143in" svg:height="1.65564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15" style:display-name="標題及直排文字">
      <presentation:placeholder presentation:object="title" svg:x="0.74074in" svg:y="0.66667in" svg:width="9.40143in" svg:height="1.44444in"/>
      <presentation:placeholder presentation:object="outline" svg:x="0.74074in" svg:y="2.36285in" svg:width="9.40143in" svg:height="4.24406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1-PPL16" style:display-name="直排標題及文字">
      <presentation:placeholder presentation:object="title" svg:x="8.71355in" svg:y="0.66667in" svg:width="1.42688in" svg:height="5.74306in"/>
      <presentation:placeholder presentation:object="outline" svg:x="0.74074in" svg:y="0.66667in" svg:width="7.72107in" svg:height="5.74306in"/>
      <presentation:placeholder presentation:object="date-time" svg:x="7.87963in" svg:y="6.60691in" svg:width="0.99731in" svg:height="0.39931in"/>
      <presentation:placeholder presentation:object="footer" svg:x="0.74074in" svg:y="6.60691in" svg:width="6.88715in" svg:height="0.39931in"/>
      <presentation:placeholder presentation:object="page-number" svg:x="9.39486in" svg:y="6.60691in" svg:width="0.74731in" svg:height="0.39931in"/>
    </style:presentation-page-layout>
    <style:presentation-page-layout style:name="Master2-PPL1" style:display-name="標題投影片">
      <presentation:placeholder presentation:object="title" svg:x="0.68287in" svg:y="2.32986in" svg:width="11.75926in" svg:height="1.60764in"/>
      <presentation:placeholder presentation:object="subtitle" svg:x="1.52315in" svg:y="4.43229in" svg:width="8.50463in" svg:height="1.52257in"/>
      <presentation:placeholder presentation:object="date-time" svg:x="0.66667in" svg:y="6.82986in" svg:width="3.11111in" svg:height="0.52083in"/>
      <presentation:placeholder presentation:object="footer" svg:x="4.55556in" svg:y="6.82986in" svg:width="4.22222in" svg:height="0.52083in"/>
      <presentation:placeholder presentation:object="page-number" svg:x="9.55556in" svg:y="6.82986in" svg:width="3.11111in" svg:height="0.52083in"/>
    </style:presentation-page-layout>
    <style:presentation-page-layout style:name="Master2-PPL2" style:display-name="標題及物件">
      <presentation:placeholder presentation:object="title" svg:x="2.67593in" svg:y="0.66667in" svg:width="9.65741in" svg:height="1.25in"/>
      <presentation:placeholder presentation:object="object" svg:x="1in" svg:y="2.16667in" svg:width="11.33333in" svg:height="4.5in"/>
      <presentation:placeholder presentation:object="date-time" svg:x="1in" svg:y="6.83333in" svg:width="2.77778in" svg:height="0.5in"/>
      <presentation:placeholder presentation:object="footer" svg:x="4.55556in" svg:y="6.83333in" svg:width="4.22222in" svg:height="0.5in"/>
      <presentation:placeholder presentation:object="page-number" svg:x="11.49769in" svg:y="6.83333in" svg:width="0.83565in" svg:height="0.5in"/>
    </style:presentation-page-layout>
    <style:presentation-page-layout style:name="Master2-PPL3" style:display-name="章節標題">
      <presentation:placeholder presentation:object="title" svg:x="0.90972in" svg:y="1.86979in" svg:width="11.5in" svg:height="3.11979in"/>
      <presentation:placeholder presentation:object="outline" svg:x="0.90972in" svg:y="5.0191in" svg:width="11.5in" svg:height="1.64062in"/>
      <presentation:placeholder presentation:object="date-time" svg:x="1in" svg:y="6.83333in" svg:width="2.77778in" svg:height="0.5in"/>
      <presentation:placeholder presentation:object="footer" svg:x="4.55556in" svg:y="6.83333in" svg:width="4.22222in" svg:height="0.5in"/>
      <presentation:placeholder presentation:object="page-number" svg:x="11.49769in" svg:y="6.83333in" svg:width="0.83565in" svg:height="0.5in"/>
    </style:presentation-page-layout>
    <style:presentation-page-layout style:name="Master2-PPL4" style:display-name="兩項物件">
      <presentation:placeholder presentation:object="title" svg:x="2.67593in" svg:y="0.66667in" svg:width="9.65741in" svg:height="1.25in"/>
      <presentation:placeholder presentation:object="object" svg:x="1in" svg:y="2.16667in" svg:width="5.55556in" svg:height="4.5in"/>
      <presentation:placeholder presentation:object="object" svg:x="6.77778in" svg:y="2.16667in" svg:width="5.55556in" svg:height="4.5in"/>
      <presentation:placeholder presentation:object="date-time" svg:x="1in" svg:y="6.83333in" svg:width="2.77778in" svg:height="0.5in"/>
      <presentation:placeholder presentation:object="footer" svg:x="4.55556in" svg:y="6.83333in" svg:width="4.22222in" svg:height="0.5in"/>
      <presentation:placeholder presentation:object="page-number" svg:x="11.49769in" svg:y="6.83333in" svg:width="0.83565in" svg:height="0.5in"/>
    </style:presentation-page-layout>
    <style:presentation-page-layout style:name="Master2-PPL5" style:display-name="比對">
      <presentation:placeholder presentation:object="title" svg:x="0.91898in" svg:y="0.39931in" svg:width="11.5in" svg:height="1.44965in"/>
      <presentation:placeholder presentation:object="outline" svg:x="0.91898in" svg:y="1.83854in" svg:width="5.6412in" svg:height="0.90104in"/>
      <presentation:placeholder presentation:object="object" svg:x="0.91898in" svg:y="2.73958in" svg:width="5.6412in" svg:height="4.02951in"/>
      <presentation:placeholder presentation:object="outline" svg:x="6.75in" svg:y="1.83854in" svg:width="5.66898in" svg:height="0.90104in"/>
      <presentation:placeholder presentation:object="object" svg:x="6.75in" svg:y="2.73958in" svg:width="5.66898in" svg:height="4.02951in"/>
      <presentation:placeholder presentation:object="date-time" svg:x="1in" svg:y="6.83333in" svg:width="2.77778in" svg:height="0.5in"/>
      <presentation:placeholder presentation:object="footer" svg:x="4.55556in" svg:y="6.83333in" svg:width="4.22222in" svg:height="0.5in"/>
      <presentation:placeholder presentation:object="page-number" svg:x="11.49769in" svg:y="6.83333in" svg:width="0.83565in" svg:height="0.5in"/>
    </style:presentation-page-layout>
    <style:presentation-page-layout style:name="Master2-PPL6" style:display-name="只有標題">
      <presentation:placeholder presentation:object="title" svg:x="2.67593in" svg:y="0.66667in" svg:width="9.65741in" svg:height="1.25in"/>
      <presentation:placeholder presentation:object="date-time" svg:x="1in" svg:y="6.83333in" svg:width="2.77778in" svg:height="0.5in"/>
      <presentation:placeholder presentation:object="footer" svg:x="4.55556in" svg:y="6.83333in" svg:width="4.22222in" svg:height="0.5in"/>
      <presentation:placeholder presentation:object="page-number" svg:x="11.49769in" svg:y="6.83333in" svg:width="0.83565in" svg:height="0.5in"/>
    </style:presentation-page-layout>
    <style:presentation-page-layout style:name="Master2-PPL7" style:display-name="空白">
      <presentation:placeholder presentation:object="date-time" svg:x="1in" svg:y="6.83333in" svg:width="2.77778in" svg:height="0.5in"/>
      <presentation:placeholder presentation:object="footer" svg:x="4.55556in" svg:y="6.83333in" svg:width="4.22222in" svg:height="0.5in"/>
      <presentation:placeholder presentation:object="page-number" svg:x="11.49769in" svg:y="6.83333in" svg:width="0.83565in" svg:height="0.5in"/>
    </style:presentation-page-layout>
    <style:presentation-page-layout style:name="Master2-PPL8" style:display-name="含標題的內容">
      <presentation:placeholder presentation:object="title" svg:x="0.91898in" svg:y="0.5in" svg:width="4.30093in" svg:height="1.75in"/>
      <presentation:placeholder presentation:object="object" svg:x="5.66898in" svg:y="1.07986in" svg:width="6.75in" svg:height="5.32986in"/>
      <presentation:placeholder presentation:object="outline" svg:x="0.91898in" svg:y="2.25in" svg:width="4.30093in" svg:height="4.1684in"/>
      <presentation:placeholder presentation:object="date-time" svg:x="1in" svg:y="6.83333in" svg:width="2.77778in" svg:height="0.5in"/>
      <presentation:placeholder presentation:object="footer" svg:x="4.55556in" svg:y="6.83333in" svg:width="4.22222in" svg:height="0.5in"/>
      <presentation:placeholder presentation:object="page-number" svg:x="11.49769in" svg:y="6.83333in" svg:width="0.83565in" svg:height="0.5in"/>
    </style:presentation-page-layout>
    <style:presentation-page-layout style:name="Master2-PPL9" style:display-name="含標題的圖片">
      <presentation:placeholder presentation:object="title" svg:x="0.91898in" svg:y="0.5in" svg:width="4.30093in" svg:height="1.75in"/>
      <presentation:placeholder presentation:object="graphic" svg:x="5.66898in" svg:y="1.07986in" svg:width="6.75in" svg:height="5.32986in"/>
      <presentation:placeholder presentation:object="outline" svg:x="0.91898in" svg:y="2.25in" svg:width="4.30093in" svg:height="4.1684in"/>
      <presentation:placeholder presentation:object="date-time" svg:x="1in" svg:y="6.83333in" svg:width="2.77778in" svg:height="0.5in"/>
      <presentation:placeholder presentation:object="footer" svg:x="4.55556in" svg:y="6.83333in" svg:width="4.22222in" svg:height="0.5in"/>
      <presentation:placeholder presentation:object="page-number" svg:x="11.49769in" svg:y="6.83333in" svg:width="0.83565in" svg:height="0.5in"/>
    </style:presentation-page-layout>
    <style:presentation-page-layout style:name="Master2-PPL10" style:display-name="標題及直排文字">
      <presentation:placeholder presentation:object="title" svg:x="2.67593in" svg:y="0.66667in" svg:width="9.65741in" svg:height="1.25in"/>
      <presentation:placeholder presentation:object="outline" svg:x="1in" svg:y="2.16667in" svg:width="11.33333in" svg:height="4.5in"/>
      <presentation:placeholder presentation:object="date-time" svg:x="1in" svg:y="6.83333in" svg:width="2.77778in" svg:height="0.5in"/>
      <presentation:placeholder presentation:object="footer" svg:x="4.55556in" svg:y="6.83333in" svg:width="4.22222in" svg:height="0.5in"/>
      <presentation:placeholder presentation:object="page-number" svg:x="11.49769in" svg:y="6.83333in" svg:width="0.83565in" svg:height="0.5in"/>
    </style:presentation-page-layout>
    <style:presentation-page-layout style:name="Master2-PPL11" style:display-name="直排標題及文字">
      <presentation:placeholder presentation:object="title" svg:x="9.5in" svg:y="0.66667in" svg:width="2.83333in" svg:height="6in"/>
      <presentation:placeholder presentation:object="outline" svg:x="1in" svg:y="0.66667in" svg:width="8.27778in" svg:height="6in"/>
      <presentation:placeholder presentation:object="date-time" svg:x="1in" svg:y="6.83333in" svg:width="2.77778in" svg:height="0.5in"/>
      <presentation:placeholder presentation:object="footer" svg:x="4.55556in" svg:y="6.83333in" svg:width="4.22222in" svg:height="0.5in"/>
      <presentation:placeholder presentation:object="page-number" svg:x="11.49769in" svg:y="6.83333in" svg:width="0.83565in" svg:height="0.5in"/>
    </style:presentation-page-layout>
    <style:style style:family="table-cell" style:name="a1895">
      <style:table-cell-properties fo:background-color="#cbcbcb"/>
    </style:style>
    <style:style style:family="table-cell" style:name="a1896">
      <style:table-cell-properties fo:background-color="#e7e7e7"/>
      <style:text-properties fo:font-weight="bold" style:font-weight-asian="bold" style:font-weight-complex="bold"/>
    </style:style>
    <style:style style:family="table-cell" style:name="a1897">
      <style:table-cell-properties fo:background-color="#e7e7e7" fo:border-top="0.02778in solid #000000"/>
      <style:text-properties fo:font-weight="bold" style:font-weight-asian="bold" style:font-weight-complex="bold"/>
    </style:style>
    <style:style style:family="table-cell" style:name="a1898">
      <style:table-cell-properties/>
      <style:text-properties fo:font-weight="bold" style:font-weight-asian="bold" style:font-weight-complex="bold"/>
    </style:style>
    <style:style style:family="graphic" style:name="Graphics"/>
    <style:style style:family="table-cell" style:name="a1899">
      <style:table-cell-properties/>
      <style:text-properties fo:font-weight="bold" style:font-weight-asian="bold" style:font-weight-complex="bold"/>
    </style:style>
    <style:style style:family="table-cell" style:name="a1893">
      <style:table-cell-properties fo:background-color="#e7e7e7" fo:border-top="0.01389in solid #000000" fo:border-bottom="0.01389in solid #000000" fo:border-left="0.01389in solid #000000" fo:border-right="0.01389in solid #000000"/>
      <style:text-properties fo:color="#000000" fo:font-family="+mn-lt" style:font-family-asian="+mn-ea" style:font-family-complex="+mn-cs"/>
    </style:style>
    <style:style style:family="table-cell" style:name="a1894">
      <style:table-cell-properties fo:background-color="#cbcbcb"/>
    </style:style>
    <style:default-style style:family="graphic">
      <style:graphic-properties draw:fill="solid" draw:fill-color="#90c226" draw:opacity="100%" draw:stroke="solid" svg:stroke-width="0.02083in" svg:stroke-color="#688e19" svg:stroke-opacity="100%" svg:stroke-linecap="round"/>
    </style:default-style>
    <draw:gradient draw:name="a733" draw:style="axial" draw:angle="1350" draw:start-color="#ffffff" draw:end-color="#7eaa78" draw:start-intensity="100%" draw:end-intensity="100%"/>
    <draw:gradient draw:name="a684" draw:style="axial" draw:angle="1350" draw:start-color="#ffffff" draw:end-color="#7eaa78" draw:start-intensity="100%" draw:end-intensity="100%"/>
    <draw:gradient draw:name="a1100" draw:style="axial" draw:angle="1350" draw:start-color="#ffffff" draw:end-color="#7eaa78" draw:start-intensity="100%" draw:end-intensity="100%"/>
    <draw:gradient draw:name="a688" draw:style="axial" draw:angle="1350" draw:start-color="#ffffff" draw:end-color="#7eaa78" draw:start-intensity="100%" draw:end-intensity="100%"/>
    <draw:gradient draw:name="a1078" draw:style="axial" draw:angle="1350" draw:start-color="#ffffff" draw:end-color="#7eaa78" draw:start-intensity="100%" draw:end-intensity="100%"/>
    <draw:gradient draw:name="a737" draw:style="axial" draw:angle="1350" draw:start-color="#ffffff" draw:end-color="#7eaa78" draw:start-intensity="100%" draw:end-intensity="100%"/>
    <draw:gradient draw:name="a1104" draw:style="axial" draw:angle="1350" draw:start-color="#ffffff" draw:end-color="#7eaa78" draw:start-intensity="100%" draw:end-intensity="100%"/>
    <draw:gradient draw:name="a1331" draw:style="axial" draw:angle="1350" draw:start-color="#ffffff" draw:end-color="#7eaa78" draw:start-intensity="100%" draw:end-intensity="100%"/>
    <draw:gradient draw:name="a1284" draw:style="axial" draw:angle="1350" draw:start-color="#ffffff" draw:end-color="#7eaa78" draw:start-intensity="100%" draw:end-intensity="100%"/>
    <draw:gradient draw:name="a943" draw:style="axial" draw:angle="1350" draw:start-color="#ffffff" draw:end-color="#7eaa78" draw:start-intensity="100%" draw:end-intensity="100%"/>
    <draw:gradient draw:name="a1037" draw:style="axial" draw:angle="1350" draw:start-color="#ffffff" draw:end-color="#7eaa78" draw:start-intensity="100%" draw:end-intensity="100%"/>
    <draw:gradient draw:name="a1288" draw:style="axial" draw:angle="1350" draw:start-color="#ffffff" draw:end-color="#7eaa78" draw:start-intensity="100%" draw:end-intensity="100%"/>
    <draw:gradient draw:name="a780" draw:style="axial" draw:angle="1350" draw:start-color="#ffffff" draw:end-color="#7eaa78" draw:start-intensity="100%" draw:end-intensity="100%"/>
    <draw:gradient draw:name="a879" draw:style="axial" draw:angle="1350" draw:start-color="#ffffff" draw:end-color="#7eaa78" draw:start-intensity="100%" draw:end-intensity="100%"/>
    <draw:gradient draw:name="a1269" draw:style="axial" draw:angle="1350" draw:start-color="#ffffff" draw:end-color="#7eaa78" draw:start-intensity="100%" draw:end-intensity="100%"/>
    <draw:gradient draw:name="a834" draw:style="axial" draw:angle="1350" draw:start-color="#ffffff" draw:end-color="#7eaa78" draw:start-intensity="100%" draw:end-intensity="100%"/>
    <draw:gradient draw:name="a1177" draw:style="axial" draw:angle="1350" draw:start-color="#ffffff" draw:end-color="#7eaa78" draw:start-intensity="100%" draw:end-intensity="100%"/>
    <draw:gradient draw:name="a1226" draw:style="axial" draw:angle="1350" draw:start-color="#ffffff" draw:end-color="#7eaa78" draw:start-intensity="100%" draw:end-intensity="100%"/>
    <draw:gradient draw:name="a838" draw:style="axial" draw:angle="1350" draw:start-color="#ffffff" draw:end-color="#7eaa78" draw:start-intensity="100%" draw:end-intensity="100%"/>
    <draw:gradient draw:name="a1082" draw:style="axial" draw:angle="1350" draw:start-color="#ffffff" draw:end-color="#7eaa78" draw:start-intensity="100%" draw:end-intensity="100%"/>
    <draw:gradient draw:name="a819" draw:style="axial" draw:angle="1350" draw:start-color="#ffffff" draw:end-color="#7eaa78" draw:start-intensity="100%" draw:end-intensity="100%"/>
    <draw:gradient draw:name="a1063" draw:style="axial" draw:angle="1350" draw:start-color="#ffffff" draw:end-color="#7eaa78" draw:start-intensity="100%" draw:end-intensity="100%"/>
    <draw:gradient draw:name="a749" draw:style="axial" draw:angle="1350" draw:start-color="#ffffff" draw:end-color="#7eaa78" draw:start-intensity="100%" draw:end-intensity="100%"/>
    <draw:gradient draw:name="a1041" draw:style="axial" draw:angle="1350" draw:start-color="#ffffff" draw:end-color="#7eaa78" draw:start-intensity="100%" draw:end-intensity="100%"/>
    <draw:gradient draw:name="a1115" draw:style="axial" draw:angle="1350" draw:start-color="#ffffff" draw:end-color="#7eaa78" draw:start-intensity="100%" draw:end-intensity="100%"/>
    <draw:gradient draw:name="a1067" draw:style="axial" draw:angle="1350" draw:start-color="#ffffff" draw:end-color="#7eaa78" draw:start-intensity="100%" draw:end-intensity="100%"/>
    <draw:gradient draw:name="a1119" draw:style="axial" draw:angle="1350" draw:start-color="#ffffff" draw:end-color="#7eaa78" draw:start-intensity="100%" draw:end-intensity="100%"/>
    <draw:gradient draw:name="a954" draw:style="axial" draw:angle="1350" draw:start-color="#ffffff" draw:end-color="#7eaa78" draw:start-intensity="100%" draw:end-intensity="100%"/>
    <draw:gradient draw:name="a1022" draw:style="axial" draw:angle="1350" draw:start-color="#ffffff" draw:end-color="#7eaa78" draw:start-intensity="100%" draw:end-intensity="100%"/>
    <draw:gradient draw:name="a1273" draw:style="axial" draw:angle="1350" draw:start-color="#ffffff" draw:end-color="#7eaa78" draw:start-intensity="100%" draw:end-intensity="100%"/>
    <draw:gradient draw:name="a883" draw:style="axial" draw:angle="1350" draw:start-color="#ffffff" draw:end-color="#7eaa78" draw:start-intensity="100%" draw:end-intensity="100%"/>
    <draw:gradient draw:name="a958" draw:style="axial" draw:angle="1350" draw:start-color="#ffffff" draw:end-color="#7eaa78" draw:start-intensity="100%" draw:end-intensity="100%"/>
    <draw:gradient draw:name="a1026" draw:style="axial" draw:angle="1350" draw:start-color="#ffffff" draw:end-color="#7eaa78" draw:start-intensity="100%" draw:end-intensity="100%"/>
    <draw:gradient draw:name="a1327" draw:style="axial" draw:angle="1350" draw:start-color="#ffffff" draw:end-color="#7eaa78" draw:start-intensity="100%" draw:end-intensity="100%"/>
    <draw:gradient draw:name="a864" draw:style="axial" draw:angle="1350" draw:start-color="#ffffff" draw:end-color="#7eaa78" draw:start-intensity="100%" draw:end-intensity="100%"/>
    <draw:gradient draw:name="a1230" draw:style="axial" draw:angle="1350" draw:start-color="#ffffff" draw:end-color="#7eaa78" draw:start-intensity="100%" draw:end-intensity="100%"/>
    <draw:gradient draw:name="a1181" draw:style="axial" draw:angle="1350" draw:start-color="#ffffff" draw:end-color="#7eaa78" draw:start-intensity="100%" draw:end-intensity="100%"/>
    <draw:gradient draw:name="a939" draw:style="axial" draw:angle="1350" draw:start-color="#ffffff" draw:end-color="#7eaa78" draw:start-intensity="100%" draw:end-intensity="100%"/>
    <draw:gradient draw:name="a868" draw:style="axial" draw:angle="1350" draw:start-color="#ffffff" draw:end-color="#7eaa78" draw:start-intensity="100%" draw:end-intensity="100%"/>
    <draw:gradient draw:name="a1162" draw:style="axial" draw:angle="1350" draw:start-color="#ffffff" draw:end-color="#7eaa78" draw:start-intensity="100%" draw:end-intensity="100%"/>
    <draw:gradient draw:name="a1211" draw:style="axial" draw:angle="1350" draw:start-color="#ffffff" draw:end-color="#7eaa78" draw:start-intensity="100%" draw:end-intensity="100%"/>
    <draw:gradient draw:name="a823" draw:style="axial" draw:angle="1350" draw:start-color="#ffffff" draw:end-color="#7eaa78" draw:start-intensity="100%" draw:end-intensity="100%"/>
    <draw:gradient draw:name="a1166" draw:style="axial" draw:angle="1350" draw:start-color="#ffffff" draw:end-color="#7eaa78" draw:start-intensity="100%" draw:end-intensity="100%"/>
    <draw:gradient draw:name="a1215" draw:style="axial" draw:angle="1350" draw:start-color="#ffffff" draw:end-color="#7eaa78" draw:start-intensity="100%" draw:end-intensity="100%"/>
    <draw:gradient draw:name="a776" draw:style="axial" draw:angle="1350" draw:start-color="#ffffff" draw:end-color="#7eaa78" draw:start-intensity="100%" draw:end-intensity="100%"/>
    <draw:gradient draw:name="a753" draw:style="axial" draw:angle="1350" draw:start-color="#ffffff" draw:end-color="#7eaa78" draw:start-intensity="100%" draw:end-intensity="100%"/>
    <draw:marker draw:name="a1576" svg:viewBox="0 0 20 30" svg:d="m10 0-10 30h20z"/>
    <draw:marker draw:name="a1578" svg:viewBox="0 0 20 30" svg:d="m10 0-10 30h20z"/>
    <table:table-template table:name="{D7AC3CCA-C797-4891-BE02-D94E43425B78}">
      <table:first-row table:style-name="a1896" table:paragraph-style-name=""/>
      <table:last-row table:style-name="a1897" table:paragraph-style-name=""/>
      <table:first-column table:style-name="a1898" table:paragraph-style-name=""/>
      <table:last-column table:style-name="a1899" table:paragraph-style-name=""/>
      <table:body table:style-name="a1893" table:paragraph-style-name=""/>
      <table:odd-rows table:style-name="a1895" table:paragraph-style-name=""/>
      <table:odd-columns table:style-name="a1894" table:paragraph-style-name=""/>
    </table:table-template>
  </office:styles>
  <office:automatic-styles>
    <style:page-layout style:name="pageLayout1">
      <style:page-layout-properties fo:page-width="13.33333in" fo:page-height="7.5in" style:print-orientation="landscape" style:register-truth-ref-style-name=""/>
    </style:page-layout>
    <style:page-layout style:name="pageLayout3">
      <style:page-layout-properties fo:page-width="7.5in" fo:page-height="10in" style:print-orientation="portrait" style:register-truth-ref-style-name=""/>
    </style:page-layout>
    <style:style style:family="paragraph" style:name="a227">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3">
      <style:graphic-properties draw:fill="solid" draw:fill-color="#c0e474" draw:opacity="70%" draw:stroke="none"/>
    </style:style>
    <style:style style:family="graphic" style:name="a304">
      <style:graphic-properties draw:fill="solid" draw:fill-color="#90c226" draw:opacity="65%" draw:stroke="none"/>
    </style:style>
    <style:style style:family="text" style:name="a229">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05">
      <style:graphic-properties draw:fill="solid" draw:fill-color="#90c226" draw:opacity="80%" draw:stroke="none"/>
    </style:style>
    <style:style style:family="graphic" style:name="a306">
      <style:graphic-properties draw:fill="solid" draw:fill-color="#90c226" draw:opacity="85%" draw:stroke="none"/>
    </style:style>
    <style:style style:family="drawing-page" style:name="a30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08">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5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1">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
      <style:text-properties fo:font-variant="normal" fo:text-transform="none" fo:color="#90c226" style:text-line-through-type="none" style:text-line-through-style="none" style:text-line-through-width="auto" style:text-line-through-color="font-color" style:text-position="0% 100%" fo:font-family="Trebuchet MS"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0">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5">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2">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
      <style:text-properties fo:font-variant="normal" fo:text-transform="none" fo:color="#404040" style:text-line-through-type="none" style:text-line-through-style="none" style:text-line-through-width="auto" style:text-line-through-color="font-color" style:text-position="0% 100%" fo:font-family="Trebuchet M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4">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0">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31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37">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3">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8">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16">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7">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1">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64">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1">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2">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
      <style:text-properties fo:font-variant="normal" fo:text-transform="none" fo:color="#404040" style:text-line-through-type="none" style:text-line-through-style="none" style:text-line-through-width="auto" style:text-line-through-color="font-color" style:text-position="0% 100%" fo:font-family="Trebuchet M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20">
      <style:graphic-properties draw:fill="none" draw:stroke="solid" svg:stroke-width="0.01042in" svg:stroke-color="#bfbfbf" svg:stroke-opacity="100%" svg:stroke-linecap="round"/>
    </style:style>
    <style:style style:family="paragraph" style:name="a245">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1">
      <style:graphic-properties draw:fill="none" draw:stroke="solid" svg:stroke-width="0.01042in" svg:stroke-color="#d9d9d9" svg:stroke-opacity="100%" svg:stroke-linecap="round"/>
    </style:style>
    <style:style style:family="graphic" style:name="a322">
      <style:graphic-properties draw:fill="solid" draw:fill-color="#90c226" draw:opacity="30%" draw:stroke="none"/>
    </style:style>
    <style:style style:family="text" style:name="a247">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23">
      <style:graphic-properties draw:fill="solid" draw:fill-color="#90c226" draw:opacity="20%" draw:stroke="none"/>
    </style:style>
    <style:style style:family="paragraph" style:name="a248">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0">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24">
      <style:graphic-properties draw:fill="solid" draw:fill-color="#54a021" draw:opacity="72%" draw:stroke="none"/>
    </style:style>
    <style:style style:family="graphic" style:name="a325">
      <style:graphic-properties draw:fill="solid" draw:fill-color="#3f7819" draw:opacity="70%" draw:stroke="none"/>
    </style:style>
    <style:style style:family="paragraph" style:name="a40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6">
      <style:graphic-properties draw:fill="solid" draw:fill-color="#c0e474" draw:opacity="70%" draw:stroke="none"/>
    </style:style>
    <style:style style:family="presentation" style:name="a4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327">
      <style:graphic-properties draw:fill="solid" draw:fill-color="#90c226" draw:opacity="65%" draw:stroke="none"/>
    </style:style>
    <style:style style:family="graphic" style:name="a403">
      <style:graphic-properties draw:fill="none" draw:stroke="solid" svg:stroke-width="0.01042in" svg:stroke-color="#bfbfbf" svg:stroke-opacity="100%" svg:stroke-linecap="round"/>
    </style:style>
    <style:style style:family="graphic" style:name="a328">
      <style:graphic-properties draw:fill="solid" draw:fill-color="#90c226" draw:opacity="80%" draw:stroke="none"/>
    </style:style>
    <style:style style:family="graphic" style:name="a404">
      <style:graphic-properties draw:fill="none" draw:stroke="solid" svg:stroke-width="0.01042in" svg:stroke-color="#d9d9d9" svg:stroke-opacity="100%" svg:stroke-linecap="round"/>
    </style:style>
    <style:style style:family="graphic" style:name="a329">
      <style:graphic-properties draw:fill="solid" draw:fill-color="#90c226" draw:opacity="85%" draw:stroke="none"/>
    </style:style>
    <style:style style:family="graphic" style:name="a405">
      <style:graphic-properties draw:fill="solid" draw:fill-color="#90c226" draw:opacity="30%" draw:stroke="none"/>
    </style:style>
    <style:style style:family="graphic" style:name="a406">
      <style:graphic-properties draw:fill="solid" draw:fill-color="#90c226" draw:opacity="20%" draw:stroke="none"/>
    </style:style>
    <style:style style:family="graphic" style:name="a407">
      <style:graphic-properties draw:fill="solid" draw:fill-color="#54a021" draw:opacity="72%" draw:stroke="none"/>
    </style:style>
    <style:style style:family="graphic" style:name="a408">
      <style:graphic-properties draw:fill="solid" draw:fill-color="#3f7819" draw:opacity="70%" draw:stroke="none"/>
    </style:style>
    <style:style style:family="graphic" style:name="a409">
      <style:graphic-properties draw:fill="solid" draw:fill-color="#c0e474" draw:opacity="70%" draw:stroke="none"/>
    </style:style>
    <style:style style:family="presentation" style:name="a17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72">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0">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
      <style:text-properties fo:font-variant="normal" fo:text-transform="none" fo:color="#404040" style:text-line-through-type="none" style:text-line-through-style="none" style:text-line-through-width="auto" style:text-line-through-color="font-color" style:text-position="0% 100%" fo:font-family="Trebuchet M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8">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3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55">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9">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1">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2">
      <style:text-properties fo:font-variant="normal" fo:text-transform="none" fo:color="#90c226" style:text-line-through-type="none" style:text-line-through-style="none" style:text-line-through-width="auto" style:text-line-through-color="font-color" style:text-position="0% 100%" fo:font-family="Trebuchet MS"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5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3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8">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10">
      <style:graphic-properties draw:fill="solid" draw:fill-color="#90c226" draw:opacity="65%" draw:stroke="none"/>
    </style:style>
    <style:style style:family="presentation" style:name="a33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35">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11">
      <style:graphic-properties draw:fill="solid" draw:fill-color="#90c226" draw:opacity="80%" draw:stroke="none"/>
    </style:style>
    <style:style style:family="paragraph" style:name="a336">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2">
      <style:graphic-properties draw:fill="solid" draw:fill-color="#90c226" draw:opacity="85%" draw:stroke="none"/>
    </style:style>
    <style:style style:family="drawing-page" style:name="a41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38">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4">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9">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5">
      <style:text-properties fo:font-variant="normal" fo:text-transform="none" fo:color="#90c226" style:text-line-through-type="none" style:text-line-through-style="none" style:text-line-through-width="auto" style:text-line-through-color="font-color" style:text-position="0% 100%" fo:font-family="Trebuchet MS"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7">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418">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9">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
      <style:text-properties fo:font-variant="normal" fo:text-transform="none" fo:color="#404040" style:text-line-through-type="none" style:text-line-through-style="none" style:text-line-through-width="auto" style:text-line-through-color="font-color" style:text-position="0% 100%" fo:font-family="Trebuchet M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86">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3">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6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9">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1">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2">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7">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4">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421">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345">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2">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7">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0">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4">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8">
      <style:text-properties fo:font-variant="normal" fo:text-transform="none" fo:color="#404040" style:text-line-through-type="none" style:text-line-through-style="none" style:text-line-through-width="auto" style:text-line-through-color="font-color" style:text-position="0% 100%" fo:font-family="Trebuchet M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9">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4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03">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7">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4">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50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507">
      <style:graphic-properties draw:fill="none" draw:stroke="solid" svg:stroke-width="0.01042in" svg:stroke-color="#bfbfbf" svg:stroke-opacity="100%" svg:stroke-linecap="round"/>
    </style:style>
    <style:style style:family="graphic" style:name="a508">
      <style:graphic-properties draw:fill="none" draw:stroke="solid" svg:stroke-width="0.01042in" svg:stroke-color="#d9d9d9" svg:stroke-opacity="100%" svg:stroke-linecap="round"/>
    </style:style>
    <style:style style:family="graphic" style:name="a509">
      <style:graphic-properties draw:fill="solid" draw:fill-color="#90c226" draw:opacity="30%" draw:stroke="none"/>
    </style:style>
    <style:style style:family="text" style:name="a191">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270">
      <style:graphic-properties draw:fill="none" draw:stroke="solid" svg:stroke-width="0.01042in" svg:stroke-color="#bfbfbf" svg:stroke-opacity="100%" svg:stroke-linecap="round"/>
    </style:style>
    <style:style style:family="text" style:name="a194">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71">
      <style:graphic-properties draw:fill="none" draw:stroke="solid" svg:stroke-width="0.01042in" svg:stroke-color="#d9d9d9" svg:stroke-opacity="100%" svg:stroke-linecap="round"/>
    </style:style>
    <style:style style:family="paragraph" style:name="a19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2">
      <style:graphic-properties draw:fill="solid" draw:fill-color="#90c226" draw:opacity="30%" draw:stroke="none"/>
    </style:style>
    <style:style style:family="presentation" style:name="a19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273">
      <style:graphic-properties draw:fill="solid" draw:fill-color="#90c226" draw:opacity="20%" draw:stroke="none"/>
    </style:style>
    <style:style style:family="text" style:name="a197">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74">
      <style:graphic-properties draw:fill="solid" draw:fill-color="#54a021" draw:opacity="72%" draw:stroke="none"/>
    </style:style>
    <style:style style:family="text" style:name="a198">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75">
      <style:graphic-properties draw:fill="solid" draw:fill-color="#3f7819" draw:opacity="70%" draw:stroke="none"/>
    </style:style>
    <style:style style:family="paragraph" style:name="a19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276">
      <style:graphic-properties draw:fill="solid" draw:fill-color="#c0e474" draw:opacity="70%" draw:stroke="none"/>
    </style:style>
    <style:style style:family="text" style:name="a352">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77">
      <style:graphic-properties draw:fill="solid" draw:fill-color="#90c226" draw:opacity="65%" draw:stroke="none"/>
    </style:style>
    <style:style style:family="paragraph" style:name="a353">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8">
      <style:graphic-properties draw:fill="solid" draw:fill-color="#90c226" draw:opacity="80%" draw:stroke="none"/>
    </style:style>
    <style:style style:family="text" style:name="a430">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79">
      <style:graphic-properties draw:fill="solid" draw:fill-color="#90c226" draw:opacity="85%" draw:stroke="none"/>
    </style:style>
    <style:style style:family="text" style:name="a431">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56">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510">
      <style:graphic-properties draw:fill="solid" draw:fill-color="#90c226" draw:opacity="20%" draw:stroke="none"/>
    </style:style>
    <style:style style:family="graphic" style:name="a434">
      <style:graphic-properties draw:fill="none" draw:stroke="solid" svg:stroke-width="0.01042in" svg:stroke-color="#bfbfbf" svg:stroke-opacity="100%" svg:stroke-linecap="round"/>
    </style:style>
    <style:style style:family="text" style:name="a358">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11">
      <style:graphic-properties draw:fill="solid" draw:fill-color="#54a021" draw:opacity="72%" draw:stroke="none"/>
    </style:style>
    <style:style style:family="graphic" style:name="a435">
      <style:graphic-properties draw:fill="none" draw:stroke="solid" svg:stroke-width="0.01042in" svg:stroke-color="#d9d9d9" svg:stroke-opacity="100%" svg:stroke-linecap="round"/>
    </style:style>
    <style:style style:family="paragraph" style:name="a35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2">
      <style:graphic-properties draw:fill="solid" draw:fill-color="#3f7819" draw:opacity="70%" draw:stroke="none"/>
    </style:style>
    <style:style style:family="graphic" style:name="a436">
      <style:graphic-properties draw:fill="solid" draw:fill-color="#90c226" draw:opacity="30%" draw:stroke="none"/>
    </style:style>
    <style:style style:family="graphic" style:name="a513">
      <style:graphic-properties draw:fill="solid" draw:fill-color="#c0e474" draw:opacity="70%" draw:stroke="none"/>
    </style:style>
    <style:style style:family="graphic" style:name="a437">
      <style:graphic-properties draw:fill="solid" draw:fill-color="#90c226" draw:opacity="20%" draw:stroke="none"/>
    </style:style>
    <style:style style:family="graphic" style:name="a514">
      <style:graphic-properties draw:fill="solid" draw:fill-color="#90c226" draw:opacity="65%" draw:stroke="none"/>
    </style:style>
    <style:style style:family="graphic" style:name="a438">
      <style:graphic-properties draw:fill="solid" draw:fill-color="#54a021" draw:opacity="72%" draw:stroke="none"/>
    </style:style>
    <style:style style:family="graphic" style:name="a515">
      <style:graphic-properties draw:fill="solid" draw:fill-color="#90c226" draw:opacity="80%" draw:stroke="none"/>
    </style:style>
    <style:style style:family="graphic" style:name="a439">
      <style:graphic-properties draw:fill="solid" draw:fill-color="#3f7819" draw:opacity="70%" draw:stroke="none"/>
    </style:style>
    <style:style style:family="graphic" style:name="a516">
      <style:graphic-properties draw:fill="solid" draw:fill-color="#90c226" draw:opacity="85%" draw:stroke="none"/>
    </style:style>
    <style:style style:family="drawing-page" style:name="a5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18">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9">
      <style:text-properties fo:font-variant="normal" fo:text-transform="none" fo:color="#90c226" style:text-line-through-type="none" style:text-line-through-style="none" style:text-line-through-width="auto" style:text-line-through-color="font-color" style:text-position="0% 100%" fo:font-family="Trebuchet MS"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8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81">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2">
      <style:text-properties fo:font-variant="normal" fo:text-transform="none" fo:color="#90c226" style:text-line-through-type="none" style:text-line-through-style="none" style:text-line-through-width="auto" style:text-line-through-color="font-color" style:text-position="0% 100%" fo:font-family="Trebuchet MS"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
      <style:text-properties fo:font-variant="normal" fo:text-transform="none" fo:color="#90c226" style:text-line-through-type="none" style:text-line-through-style="none" style:text-line-through-width="auto" style:text-line-through-color="font-color" style:text-position="0% 100%" fo:font-family="Trebuchet MS"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8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61">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5">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87">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40">
      <style:graphic-properties draw:fill="solid" draw:fill-color="#c0e474" draw:opacity="70%" draw:stroke="none"/>
    </style:style>
    <style:style style:family="text" style:name="a364">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1">
      <style:graphic-properties draw:fill="solid" draw:fill-color="#90c226" draw:opacity="65%" draw:stroke="none"/>
    </style:style>
    <style:style style:family="text" style:name="a365">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8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42">
      <style:graphic-properties draw:fill="solid" draw:fill-color="#90c226" draw:opacity="80%" draw:stroke="none"/>
    </style:style>
    <style:style style:family="paragraph" style:name="a36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3">
      <style:graphic-properties draw:fill="solid" draw:fill-color="#90c226" draw:opacity="85%" draw:stroke="none"/>
    </style:style>
    <style:style style:family="presentation" style:name="a36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44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368">
      <style:graphic-properties draw:fill="none" draw:stroke="solid" svg:stroke-width="0.01042in" svg:stroke-color="#bfbfbf" svg:stroke-opacity="100%" svg:stroke-linecap="round"/>
    </style:style>
    <style:style style:family="paragraph" style:name="a52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5">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69">
      <style:graphic-properties draw:fill="none" draw:stroke="solid" svg:stroke-width="0.01042in" svg:stroke-color="#d9d9d9" svg:stroke-opacity="100%" svg:stroke-linecap="round"/>
    </style:style>
    <style:style style:family="presentation" style:name="a521">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446">
      <style:text-properties fo:font-variant="normal" fo:text-transform="none" fo:color="#90c226" style:text-line-through-type="none" style:text-line-through-style="none" style:text-line-through-width="auto" style:text-line-through-color="font-color" style:text-position="0% 100%" fo:font-family="Trebuchet MS"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2">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3">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449">
      <style:text-properties fo:font-variant="normal" fo:text-transform="none" fo:color="#7f7f7f"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1">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2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26">
      <style:text-properties fo:font-variant="normal" fo:text-transform="none" fo:color="#7f7f7f"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2">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7">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4">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605">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7">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8">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93">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4">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70">
      <style:graphic-properties draw:fill="solid" draw:fill-color="#90c226" draw:opacity="30%" draw:stroke="none"/>
    </style:style>
    <style:style style:family="paragraph" style:name="a29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1">
      <style:graphic-properties draw:fill="solid" draw:fill-color="#90c226" draw:opacity="20%" draw:stroke="none"/>
    </style:style>
    <style:style style:family="presentation" style:name="a29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372">
      <style:graphic-properties draw:fill="solid" draw:fill-color="#54a021" draw:opacity="72%" draw:stroke="none"/>
    </style:style>
    <style:style style:family="graphic" style:name="a297">
      <style:graphic-properties draw:fill="none" draw:stroke="solid" svg:stroke-width="0.01042in" svg:stroke-color="#bfbfbf" svg:stroke-opacity="100%" svg:stroke-linecap="round"/>
    </style:style>
    <style:style style:family="graphic" style:name="a373">
      <style:graphic-properties draw:fill="solid" draw:fill-color="#3f7819" draw:opacity="70%" draw:stroke="none"/>
    </style:style>
    <style:style style:family="paragraph" style:name="a450">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4">
      <style:graphic-properties draw:fill="solid" draw:fill-color="#c0e474" draw:opacity="70%" draw:stroke="none"/>
    </style:style>
    <style:style style:family="graphic" style:name="a298">
      <style:graphic-properties draw:fill="none" draw:stroke="solid" svg:stroke-width="0.01042in" svg:stroke-color="#d9d9d9" svg:stroke-opacity="100%" svg:stroke-linecap="round"/>
    </style:style>
    <style:style style:family="graphic" style:name="a299">
      <style:graphic-properties draw:fill="solid" draw:fill-color="#90c226" draw:opacity="30%" draw:stroke="none"/>
    </style:style>
    <style:style style:family="graphic" style:name="a375">
      <style:graphic-properties draw:fill="solid" draw:fill-color="#90c226" draw:opacity="65%" draw:stroke="none"/>
    </style:style>
    <style:style style:family="presentation" style:name="a45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376">
      <style:graphic-properties draw:fill="solid" draw:fill-color="#90c226" draw:opacity="80%" draw:stroke="none"/>
    </style:style>
    <style:style style:family="text" style:name="a453">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77">
      <style:graphic-properties draw:fill="solid" draw:fill-color="#90c226" draw:opacity="85%" draw:stroke="none"/>
    </style:style>
    <style:style style:family="paragraph" style:name="a454">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7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30">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9">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6">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532">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7">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10">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9">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1">
      <style:text-properties fo:font-variant="normal" fo:text-transform="none" fo:color="#404040" style:text-line-through-type="none" style:text-line-through-style="none" style:text-line-through-width="auto" style:text-line-through-color="font-color" style:text-position="0% 100%" fo:font-family="Trebuchet M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5">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2">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38">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1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539">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5">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7">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80">
      <style:text-properties fo:font-variant="normal" fo:text-transform="none" fo:color="#90c226" style:text-line-through-type="none" style:text-line-through-style="none" style:text-line-through-width="auto" style:text-line-through-color="font-color" style:text-position="0% 100%" fo:font-family="Trebuchet MS"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2">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83">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4">
      <style:text-properties fo:font-variant="normal" fo:text-transform="none" fo:color="#404040" style:text-line-through-type="none" style:text-line-through-style="none" style:text-line-through-width="auto" style:text-line-through-color="font-color" style:text-position="0% 100%" fo:font-family="Trebuchet MS"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85">
      <style:paragraph-properties fo:line-height="100%" fo:text-align="center"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2">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6">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aragraph" style:name="a46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7">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88">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5">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66">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2">
      <style:text-properties fo:font-variant="normal" fo:text-transform="none" fo:color="#c0e474" style:text-line-through-type="none" style:text-line-through-style="none" style:text-line-through-width="auto" style:text-line-through-color="font-color" style:text-position="0% 100%" fo:font-family="Arial"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20">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4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69">
      <style:text-properties fo:font-variant="normal" fo:text-transform="none" fo:color="#c0e474" style:text-line-through-type="none" style:text-line-through-style="none" style:text-line-through-width="auto" style:text-line-through-color="font-color" style:text-position="0% 100%" fo:font-family="Arial"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5">
      <style:text-properties fo:font-variant="normal" fo:text-transform="none" fo:color="#c0e474" style:text-line-through-type="none" style:text-line-through-style="none" style:text-line-through-width="auto" style:text-line-through-color="font-color" style:text-position="0% 100%" fo:font-family="Arial"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54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23">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0">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4">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48">
      <style:graphic-properties draw:fill="none" draw:stroke="solid" svg:stroke-width="0.01042in" svg:stroke-color="#bfbfbf" svg:stroke-opacity="100%" svg:stroke-linecap="round"/>
    </style:style>
    <style:style style:family="graphic" style:name="a549">
      <style:graphic-properties draw:fill="none" draw:stroke="solid" svg:stroke-width="0.01042in" svg:stroke-color="#d9d9d9" svg:stroke-opacity="100%" svg:stroke-linecap="round"/>
    </style:style>
    <style:style style:family="paragraph" style:name="a62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0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27">
      <style:graphic-properties draw:fill="none" draw:stroke="solid" svg:stroke-width="0.01042in" svg:stroke-color="#bfbfbf" svg:stroke-opacity="100%" svg:stroke-linecap="round"/>
    </style:style>
    <style:style style:family="text" style:name="a70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28">
      <style:graphic-properties draw:fill="none" draw:stroke="solid" svg:stroke-width="0.01042in" svg:stroke-color="#d9d9d9" svg:stroke-opacity="100%" svg:stroke-linecap="round"/>
    </style:style>
    <style:style style:family="paragraph" style:name="a705">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9">
      <style:graphic-properties draw:fill="solid" draw:fill-color="#90c226" draw:opacity="30%" draw:stroke="none"/>
    </style:style>
    <style:style style:family="text" style:name="a70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91">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3">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72">
      <style:text-properties fo:font-variant="normal" fo:text-transform="none" fo:color="#c0e474" style:text-line-through-type="none" style:text-line-through-style="none" style:text-line-through-width="auto" style:text-line-through-color="font-color" style:text-position="0% 100%" fo:font-family="Arial" fo:font-size="1.11111in" style:font-size-asian="1.11111in" style:font-size-complex="1.1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6">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3">
      <style:text-properties fo:font-variant="normal" fo:text-transform="none" fo:color="#c0e474" style:text-line-through-type="none" style:text-line-through-style="none" style:text-line-through-width="auto" style:text-line-through-color="font-color" style:text-position="0% 100%" fo:font-family="Arial"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550">
      <style:graphic-properties draw:fill="solid" draw:fill-color="#90c226" draw:opacity="30%" draw:stroke="none"/>
    </style:style>
    <style:style style:family="graphic" style:name="a4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99">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51">
      <style:graphic-properties draw:fill="solid" draw:fill-color="#90c226" draw:opacity="20%" draw:stroke="none"/>
    </style:style>
    <style:style style:family="graphic" style:name="a476">
      <style:graphic-properties draw:fill="none" draw:stroke="solid" svg:stroke-width="0.01042in" svg:stroke-color="#bfbfbf" svg:stroke-opacity="100%" svg:stroke-linecap="round"/>
    </style:style>
    <style:style style:family="text" style:name="a11">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52">
      <style:graphic-properties draw:fill="solid" draw:fill-color="#54a021" draw:opacity="72%" draw:stroke="none"/>
    </style:style>
    <style:style style:family="graphic" style:name="a477">
      <style:graphic-properties draw:fill="none" draw:stroke="solid" svg:stroke-width="0.01042in" svg:stroke-color="#d9d9d9" svg:stroke-opacity="100%" svg:stroke-linecap="round"/>
    </style:style>
    <style:style style:family="paragraph" style:name="a12">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3">
      <style:graphic-properties draw:fill="solid" draw:fill-color="#3f7819" draw:opacity="70%" draw:stroke="none"/>
    </style:style>
    <style:style style:family="graphic" style:name="a478">
      <style:graphic-properties draw:fill="solid" draw:fill-color="#90c226" draw:opacity="30%" draw:stroke="none"/>
    </style:style>
    <style:style style:family="graphic" style:name="a630">
      <style:graphic-properties draw:fill="solid" draw:fill-color="#90c226" draw:opacity="20%" draw:stroke="none"/>
    </style:style>
    <style:style style:family="graphic" style:name="a554">
      <style:graphic-properties draw:fill="solid" draw:fill-color="#c0e474" draw:opacity="70%" draw:stroke="none"/>
    </style:style>
    <style:style style:family="graphic" style:name="a479">
      <style:graphic-properties draw:fill="solid" draw:fill-color="#90c226" draw:opacity="20%" draw:stroke="none"/>
    </style:style>
    <style:style style:family="graphic" style:name="a631">
      <style:graphic-properties draw:fill="solid" draw:fill-color="#54a021" draw:opacity="72%" draw:stroke="none"/>
    </style:style>
    <style:style style:family="text" style:name="a14">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55">
      <style:graphic-properties draw:fill="solid" draw:fill-color="#90c226" draw:opacity="65%" draw:stroke="none"/>
    </style:style>
    <style:style style:family="graphic" style:name="a556">
      <style:graphic-properties draw:fill="solid" draw:fill-color="#90c226" draw:opacity="80%" draw:stroke="none"/>
    </style:style>
    <style:style style:family="graphic" style:name="a632">
      <style:graphic-properties draw:fill="solid" draw:fill-color="#3f7819" draw:opacity="70%" draw:stroke="none"/>
    </style:style>
    <style:style style:family="paragraph" style:name="a15">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7">
      <style:graphic-properties draw:fill="solid" draw:fill-color="#90c226" draw:opacity="85%" draw:stroke="none"/>
    </style:style>
    <style:style style:family="graphic" style:name="a633">
      <style:graphic-properties draw:fill="solid" draw:fill-color="#c0e474" draw:opacity="70%" draw:stroke="none"/>
    </style:style>
    <style:style style:family="paragraph" style:name="a710">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4">
      <style:graphic-properties draw:fill="solid" draw:fill-color="#90c226" draw:opacity="65%" draw:stroke="none"/>
    </style:style>
    <style:style style:family="text" style:name="a17">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59">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35">
      <style:graphic-properties draw:fill="solid" draw:fill-color="#90c226" draw:opacity="80%" draw:stroke="none"/>
    </style:style>
    <style:style style:family="text" style:name="a18">
      <style:text-properties fo:font-variant="normal" fo:text-transform="none" fo:color="#404040" style:text-line-through-type="none" style:text-line-through-style="none" style:text-line-through-width="auto" style:text-line-through-color="font-color" style:text-position="0% 100%" fo:font-family="Trebuchet M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36">
      <style:graphic-properties draw:fill="solid" draw:fill-color="#90c226" draw:opacity="85%" draw:stroke="none"/>
    </style:style>
    <style:style style:family="paragraph" style:name="a19">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3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1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8">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5">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9">
      <style:text-properties fo:font-variant="normal" fo:text-transform="none" fo:color="#90c226" style:text-line-through-type="none" style:text-line-through-style="none" style:text-line-through-width="auto" style:text-line-through-color="font-color" style:text-position="0% 100%" fo:font-family="Trebuchet MS"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1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0">
      <style:graphic-properties draw:fill="solid" draw:fill-color="#54a021" draw:opacity="72%" draw:stroke="none"/>
    </style:style>
    <style:style style:family="graphic" style:name="a481">
      <style:graphic-properties draw:fill="solid" draw:fill-color="#3f7819" draw:opacity="70%" draw:stroke="none"/>
    </style:style>
    <style:style style:family="graphic" style:name="a482">
      <style:graphic-properties draw:fill="solid" draw:fill-color="#c0e474" draw:opacity="70%" draw:stroke="none"/>
    </style:style>
    <style:style style:family="graphic" style:name="a483">
      <style:graphic-properties draw:fill="solid" draw:fill-color="#90c226" draw:opacity="65%" draw:stroke="none"/>
    </style:style>
    <style:style style:family="graphic" style:name="a484">
      <style:graphic-properties draw:fill="solid" draw:fill-color="#90c226" draw:opacity="80%" draw:stroke="none"/>
    </style:style>
    <style:style style:family="text" style:name="a560">
      <style:text-properties fo:font-variant="normal" fo:text-transform="none" fo:color="#90c226" style:text-line-through-type="none" style:text-line-through-style="none" style:text-line-through-width="auto" style:text-line-through-color="font-color" style:text-position="0% 100%" fo:font-family="Trebuchet MS"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85">
      <style:graphic-properties draw:fill="solid" draw:fill-color="#90c226" draw:opacity="85%" draw:stroke="none"/>
    </style:style>
    <style:style style:family="paragraph" style:name="a56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8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56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487">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3">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8">
      <style:text-properties fo:font-variant="normal" fo:text-transform="none" fo:color="#90c226" style:text-line-through-type="none" style:text-line-through-style="none" style:text-line-through-width="auto" style:text-line-through-color="font-color" style:text-position="0% 100%" fo:font-family="Trebuchet MS"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4">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1">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tb-rl"/>
    </style:style>
    <style:style style:family="text" style:name="a24">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6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42">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7">
      <style:text-properties fo:font-variant="normal" fo:text-transform="none" fo:color="#7f7f7f"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3">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7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7">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8">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5">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2">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6">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723">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72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8">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9">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1">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6">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7">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resentation" style:name="a80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2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0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8">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9">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resentation" style:name="a49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491">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2">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57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95">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1">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7">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3">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57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51">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4">
      <style:graphic-properties draw:fill="none" draw:stroke="solid" svg:stroke-width="0.01042in" svg:stroke-color="#bfbfbf" svg:stroke-opacity="100%" svg:stroke-linecap="round"/>
    </style:style>
    <style:style style:family="presentation" style:name="a5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76">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2">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
      <style:graphic-properties draw:fill="none" draw:stroke="solid" svg:stroke-width="0.01042in" svg:stroke-color="#d9d9d9" svg:stroke-opacity="100%" svg:stroke-linecap="round"/>
    </style:style>
    <style:style style:family="paragraph" style:name="a57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
      <style:graphic-properties draw:fill="solid" draw:fill-color="#90c226" draw:opacity="30%" draw:stroke="none"/>
    </style:style>
    <style:style style:family="graphic" style:name="a730">
      <style:graphic-properties fo:wrap-option="no-wrap" fo:padding-top="0.05in" fo:padding-bottom="0.05in" fo:padding-left="0.1in" fo:padding-right="0.1in" draw:textarea-vertical-align="middle" draw:textarea-horizontal-align="left" draw:fill="solid" draw:fill-color="#7eaa78" draw:opacity="100%" draw:stroke="none" draw:auto-grow-width="false" draw:auto-grow-height="false"/>
      <style:paragraph-properties style:font-independent-line-spacing="true" style:writing-mode="lr-tb"/>
    </style:style>
    <style:style style:family="text" style:name="a654">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7">
      <style:graphic-properties draw:fill="solid" draw:fill-color="#90c226" draw:opacity="20%" draw:stroke="none"/>
    </style:style>
    <style:style style:family="presentation" style:name="a57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3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5">
      <style:text-properties fo:font-variant="normal" fo:text-transform="none" fo:color="#404040" style:text-line-through-type="none" style:text-line-through-style="none" style:text-line-through-width="auto" style:text-line-through-color="font-color" style:text-position="0% 100%" fo:font-family="Trebuchet M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8">
      <style:graphic-properties draw:fill="solid" draw:fill-color="#54a021" draw:opacity="72%" draw:stroke="none"/>
    </style:style>
    <style:style style:family="text" style:name="a579">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6">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
      <style:graphic-properties draw:fill="solid" draw:fill-color="#3f7819" draw:opacity="70%" draw:stroke="none"/>
    </style:style>
    <style:style style:family="graphic" style:name="a734">
      <style:graphic-properties fo:wrap-option="no-wrap" fo:padding-top="0.05in" fo:padding-bottom="0.05in" fo:padding-left="0.1in" fo:padding-right="0.1in" draw:textarea-vertical-align="middle" draw:textarea-horizontal-align="left" draw:fill="gradient" draw:fill-gradient-name="a733" draw:stroke="none" draw:auto-grow-width="false" draw:auto-grow-height="false"/>
      <style:paragraph-properties style:font-independent-line-spacing="true" style:writing-mode="lr-tb"/>
    </style:style>
    <style:style style:family="presentation" style:name="a658">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81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9">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2">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3">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graphic" style:name="a738">
      <style:graphic-properties fo:wrap-option="no-wrap" fo:padding-top="0.05in" fo:padding-bottom="0.05in" fo:padding-left="0.1in" fo:padding-right="0.1in" draw:textarea-vertical-align="middle" draw:textarea-horizontal-align="left" draw:fill="gradient" draw:fill-gradient-name="a737" draw:stroke="none" draw:auto-grow-width="false" draw:auto-grow-height="false"/>
      <style:paragraph-properties style:font-independent-line-spacing="true" style:writing-mode="lr-tb"/>
    </style:style>
    <style:style style:family="text" style:name="a81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6">
      <style:graphic-properties fo:wrap-option="no-wrap" fo:padding-top="0.05in" fo:padding-bottom="0.05in" fo:padding-left="0.1in" fo:padding-right="0.1in" draw:textarea-vertical-align="middle" draw:textarea-horizontal-align="left" draw:fill="solid" draw:fill-color="#7eaa78" draw:opacity="100%" draw:stroke="none" draw:auto-grow-width="false" draw:auto-grow-height="false"/>
      <style:paragraph-properties style:font-independent-line-spacing="true" style:writing-mode="lr-tb"/>
    </style:style>
    <style:style style:family="text" style:name="a81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0">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
      <style:graphic-properties draw:fill="solid" draw:fill-color="#c0e474" draw:opacity="70%" draw:stroke="none"/>
    </style:style>
    <style:style style:family="presentation" style:name="a5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41">
      <style:graphic-properties draw:fill="solid" draw:fill-color="#90c226" draw:opacity="65%" draw:stroke="none"/>
    </style:style>
    <style:style style:family="graphic" style:name="a583">
      <style:graphic-properties draw:fill="none" draw:stroke="solid" svg:stroke-width="0.01042in" svg:stroke-color="#bfbfbf" svg:stroke-opacity="100%" svg:stroke-linecap="round"/>
    </style:style>
    <style:style style:family="graphic" style:name="a42">
      <style:graphic-properties draw:fill="solid" draw:fill-color="#90c226" draw:opacity="80%" draw:stroke="none"/>
    </style:style>
    <style:style style:family="graphic" style:name="a584">
      <style:graphic-properties draw:fill="none" draw:stroke="solid" svg:stroke-width="0.01042in" svg:stroke-color="#d9d9d9" svg:stroke-opacity="100%" svg:stroke-linecap="round"/>
    </style:style>
    <style:style style:family="graphic" style:name="a43">
      <style:graphic-properties draw:fill="solid" draw:fill-color="#90c226" draw:opacity="85%" draw:stroke="none"/>
    </style:style>
    <style:style style:family="graphic" style:name="a585">
      <style:graphic-properties draw:fill="solid" draw:fill-color="#90c226" draw:opacity="30%" draw:stroke="none"/>
    </style:style>
    <style:style style:family="text" style:name="a661">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4">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graphic" style:name="a586">
      <style:graphic-properties draw:fill="solid" draw:fill-color="#90c226" draw:opacity="20%" draw:stroke="none"/>
    </style:style>
    <style:style style:family="paragraph" style:name="a662">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75in" style:font-size-asian="0.75in" style:font-size-complex="0.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87">
      <style:graphic-properties draw:fill="solid" draw:fill-color="#54a021" draw:opacity="72%" draw:stroke="none"/>
    </style:style>
    <style:style style:family="presentation" style:name="a66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6">
      <style:text-properties fo:font-variant="normal" fo:text-transform="none" fo:color="#90c226" style:text-line-through-type="none" style:text-line-through-style="none" style:text-line-through-width="auto" style:text-line-through-color="font-color" style:text-position="0% 100%" fo:font-family="Trebuchet MS"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4">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8">
      <style:graphic-properties draw:fill="solid" draw:fill-color="#3f7819" draw:opacity="70%" draw:stroke="none"/>
    </style:style>
    <style:style style:family="graphic" style:name="a741">
      <style:graphic-properties fo:wrap-option="wrap" fo:padding-top="0.05in" fo:padding-bottom="0.05in" fo:padding-left="0.1in" fo:padding-right="0.1in" draw:textarea-vertical-align="top" draw:textarea-horizontal-align="left" draw:fill="solid" draw:fill-color="#dddddd" draw:opacity="100%" draw:stroke="none" draw:auto-grow-width="false" draw:auto-grow-height="false"/>
      <style:paragraph-properties style:font-independent-line-spacing="true" style:writing-mode="lr-tb"/>
    </style:style>
    <style:style style:family="paragraph" style:name="a66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589">
      <style:graphic-properties draw:fill="solid" draw:fill-color="#c0e474" draw:opacity="70%" draw:stroke="none"/>
    </style:style>
    <style:style style:family="text" style:name="a74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6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9">
      <style:text-properties fo:font-variant="normal" fo:text-transform="none" fo:color="#7f7f7f"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7">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44">
      <style:graphic-properties fo:wrap-option="wrap" fo:padding-top="0.05in" fo:padding-bottom="0.05in" fo:padding-left="0.1in" fo:padding-right="0.1in" draw:textarea-vertical-align="top" draw:textarea-horizontal-align="left" draw:fill="solid" draw:fill-color="#7eaa78" draw:opacity="100%" draw:stroke="none" draw:auto-grow-width="false" draw:auto-grow-height="false"/>
      <style:paragraph-properties style:font-independent-line-spacing="true" style:writing-mode="lr-tb"/>
    </style:style>
    <style:style style:family="text" style:name="a668">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20">
      <style:graphic-properties fo:wrap-option="no-wrap" fo:padding-top="0.05in" fo:padding-bottom="0.05in" fo:padding-left="0.1in" fo:padding-right="0.1in" draw:textarea-vertical-align="middle" draw:textarea-horizontal-align="left" draw:fill="gradient" draw:fill-gradient-name="a819" draw:stroke="none" draw:auto-grow-width="false" draw:auto-grow-height="false"/>
      <style:paragraph-properties style:font-independent-line-spacing="true" style:writing-mode="lr-tb"/>
    </style:style>
    <style:style style:family="drawing-page" style:name="a745">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66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46" style:parent-style-name="Graphics">
      <style:graphic-properties draw:fill="none" fo:clip="rect(0in, 0in, 0in, 0in)" draw:stroke="none"/>
    </style:style>
    <style:style style:family="paragraph" style:name="a82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0">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4">
      <style:graphic-properties fo:wrap-option="no-wrap" fo:padding-top="0.05in" fo:padding-bottom="0.05in" fo:padding-left="0.1in" fo:padding-right="0.1in" draw:textarea-vertical-align="middle" draw:textarea-horizontal-align="left" draw:fill="gradient" draw:fill-gradient-name="a823" draw:stroke="none" draw:auto-grow-width="false" draw:auto-grow-height="false"/>
      <style:paragraph-properties style:font-independent-line-spacing="true" style:writing-mode="lr-tb"/>
    </style:style>
    <style:style style:family="paragraph" style:name="a74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27">
      <style:graphic-properties fo:wrap-option="wrap" fo:padding-top="0.05in" fo:padding-bottom="0.05in" fo:padding-left="0.1in" fo:padding-right="0.1in" draw:textarea-vertical-align="top" draw:textarea-horizontal-align="left" draw:fill="solid" draw:fill-color="#dddddd" draw:opacity="100%" draw:stroke="none" draw:auto-grow-width="false" draw:auto-grow-height="false"/>
      <style:paragraph-properties style:font-independent-line-spacing="true" style:writing-mode="lr-tb"/>
    </style:style>
    <style:style style:family="paragraph" style:name="a904">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0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0">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8">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4">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0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590">
      <style:graphic-properties draw:fill="solid" draw:fill-color="#90c226" draw:opacity="65%" draw:stroke="none"/>
    </style:style>
    <style:style style:family="graphic" style:name="a591">
      <style:graphic-properties draw:fill="solid" draw:fill-color="#90c226" draw:opacity="80%" draw:stroke="none"/>
    </style:style>
    <style:style style:family="text" style:name="a50">
      <style:text-properties fo:font-variant="normal" fo:text-transform="none" fo:color="#7f7f7f" style:text-line-through-type="none" style:text-line-through-style="none" style:text-line-through-width="auto" style:text-line-through-color="font-color" style:text-position="0% 100%" fo:font-family="Trebuchet M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92">
      <style:graphic-properties draw:fill="solid" draw:fill-color="#90c226" draw:opacity="85%" draw:stroke="none"/>
    </style:style>
    <style:style style:family="paragraph" style:name="a51">
      <style:paragraph-properties fo:line-height="100%" fo:text-align="righ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9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5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67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3">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4">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71">
      <style:graphic-properties draw:fill="none" draw:stroke="solid" svg:stroke-width="0.01042in" svg:stroke-color="#bfbfbf" svg:stroke-opacity="100%" svg:stroke-linecap="round"/>
    </style:style>
    <style:style style:family="text" style:name="a595">
      <style:text-properties fo:font-variant="normal" fo:text-transform="none" fo:color="#90c226" style:text-line-through-type="none" style:text-line-through-style="none" style:text-line-through-width="auto" style:text-line-through-color="font-color" style:text-position="0% 100%" fo:font-family="Trebuchet MS"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72">
      <style:graphic-properties draw:fill="none" draw:stroke="solid" svg:stroke-width="0.01042in" svg:stroke-color="#d9d9d9" svg:stroke-opacity="100%" svg:stroke-linecap="round"/>
    </style:style>
    <style:style style:family="text" style:name="a55">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3">
      <style:graphic-properties draw:fill="solid" draw:fill-color="#90c226" draw:opacity="30%" draw:stroke="none"/>
    </style:style>
    <style:style style:family="paragraph" style:name="a5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674">
      <style:graphic-properties draw:fill="solid" draw:fill-color="#90c226" draw:opacity="20%" draw:stroke="none"/>
    </style:style>
    <style:style style:family="presentation" style:name="a5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98">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50">
      <style:graphic-properties fo:wrap-option="no-wrap" fo:padding-top="0.05in" fo:padding-bottom="0.05in" fo:padding-left="0.1in" fo:padding-right="0.1in" draw:textarea-vertical-align="middle" draw:textarea-horizontal-align="left" draw:fill="gradient" draw:fill-gradient-name="a749" draw:stroke="none" draw:auto-grow-width="false" draw:auto-grow-height="false"/>
      <style:paragraph-properties style:font-independent-line-spacing="true" style:writing-mode="lr-tb"/>
    </style:style>
    <style:style style:family="graphic" style:name="a675">
      <style:graphic-properties draw:fill="solid" draw:fill-color="#54a021" draw:opacity="72%" draw:stroke="none"/>
    </style:style>
    <style:style style:family="text" style:name="a58">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9">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76">
      <style:graphic-properties draw:fill="solid" draw:fill-color="#3f7819" draw:opacity="70%" draw:stroke="none"/>
    </style:style>
    <style:style style:family="paragraph" style:name="a5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7">
      <style:graphic-properties draw:fill="solid" draw:fill-color="#c0e474" draw:opacity="70%" draw:stroke="none"/>
    </style:style>
    <style:style style:family="graphic" style:name="a678">
      <style:graphic-properties draw:fill="solid" draw:fill-color="#90c226" draw:opacity="65%" draw:stroke="none"/>
    </style:style>
    <style:style style:family="graphic" style:name="a830">
      <style:graphic-properties fo:wrap-option="wrap" fo:padding-top="0.05in" fo:padding-bottom="0.05in" fo:padding-left="0.1in" fo:padding-right="0.1in" draw:textarea-vertical-align="top" draw:textarea-horizontal-align="left" draw:fill="solid" draw:fill-color="#7eaa78" draw:opacity="100%" draw:stroke="none" draw:auto-grow-width="false" draw:auto-grow-height="false"/>
      <style:paragraph-properties style:font-independent-line-spacing="true" style:writing-mode="lr-tb"/>
    </style:style>
    <style:style style:family="graphic" style:name="a754">
      <style:graphic-properties fo:wrap-option="no-wrap" fo:padding-top="0.05in" fo:padding-bottom="0.05in" fo:padding-left="0.1in" fo:padding-right="0.1in" draw:textarea-vertical-align="middle" draw:textarea-horizontal-align="left" draw:fill="gradient" draw:fill-gradient-name="a753" draw:stroke="none" draw:auto-grow-width="false" draw:auto-grow-height="false"/>
      <style:paragraph-properties style:font-independent-line-spacing="true" style:writing-mode="lr-tb"/>
    </style:style>
    <style:style style:family="graphic" style:name="a679">
      <style:graphic-properties draw:fill="solid" draw:fill-color="#90c226" draw:opacity="80%" draw:stroke="none"/>
    </style:style>
    <style:style style:family="drawing-page" style:name="a83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5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5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911">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5">
      <style:graphic-properties fo:wrap-option="no-wrap" fo:padding-top="0.05in" fo:padding-bottom="0.05in" fo:padding-left="0.1in" fo:padding-right="0.1in" draw:textarea-vertical-align="middle" draw:textarea-horizontal-align="left" draw:fill="gradient" draw:fill-gradient-name="a834" draw:stroke="none" draw:auto-grow-width="false" draw:auto-grow-height="false"/>
      <style:paragraph-properties style:font-independent-line-spacing="true" style:writing-mode="lr-tb"/>
    </style:style>
    <style:style style:family="text" style:name="a75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4">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9">
      <style:graphic-properties fo:wrap-option="no-wrap" fo:padding-top="0.05in" fo:padding-bottom="0.05in" fo:padding-left="0.1in" fo:padding-right="0.1in" draw:textarea-vertical-align="middle" draw:textarea-horizontal-align="left" draw:fill="gradient" draw:fill-gradient-name="a838" draw:stroke="none" draw:auto-grow-width="false" draw:auto-grow-height="false"/>
      <style:paragraph-properties style:font-independent-line-spacing="true" style:writing-mode="lr-tb"/>
    </style:style>
    <style:style style:family="text" style:name="a91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7">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1">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12">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01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5">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6">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01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9">
      <style:graphic-properties fo:wrap-option="no-wrap" fo:padding-top="0.05in" fo:padding-bottom="0.05in" fo:padding-left="0.1in" fo:padding-right="0.1in" draw:textarea-vertical-align="middle" draw:textarea-horizontal-align="left" draw:fill="solid" draw:fill-color="#7eaa78" draw:opacity="100%" draw:stroke="none" draw:auto-grow-width="false" draw:auto-grow-height="false"/>
      <style:paragraph-properties style:font-independent-line-spacing="true" style:writing-mode="lr-tb"/>
    </style:style>
    <style:style style:family="presentation" style:name="a6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1">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80">
      <style:graphic-properties draw:fill="solid" draw:fill-color="#90c226" draw:opacity="85%" draw:stroke="none"/>
    </style:style>
    <style:style style:family="paragraph" style:name="a6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8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8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5">
      <style:graphic-properties draw:fill="none" draw:stroke="solid" svg:stroke-width="0.01042in" svg:stroke-color="#bfbfbf" svg:stroke-opacity="100%" svg:stroke-linecap="round"/>
    </style:style>
    <style:style style:family="paragraph" style:name="a68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
      <style:graphic-properties draw:fill="none" draw:stroke="solid" svg:stroke-width="0.01042in" svg:stroke-color="#d9d9d9" svg:stroke-opacity="100%" svg:stroke-linecap="round"/>
    </style:style>
    <style:style style:family="text" style:name="a76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7">
      <style:graphic-properties draw:fill="solid" draw:fill-color="#90c226" draw:opacity="30%" draw:stroke="none"/>
    </style:style>
    <style:style style:family="graphic" style:name="a685">
      <style:graphic-properties fo:wrap-option="no-wrap" fo:padding-top="0.05in" fo:padding-bottom="0.05in" fo:padding-left="0.1in" fo:padding-right="0.1in" draw:textarea-vertical-align="middle" draw:textarea-horizontal-align="left" draw:fill="gradient" draw:fill-gradient-name="a684" draw:stroke="none" draw:auto-grow-width="false" draw:auto-grow-height="false"/>
      <style:paragraph-properties style:font-independent-line-spacing="true" style:writing-mode="lr-tb"/>
    </style:style>
    <style:style style:family="graphic" style:name="a68">
      <style:graphic-properties draw:fill="solid" draw:fill-color="#90c226" draw:opacity="20%" draw:stroke="none"/>
    </style:style>
    <style:style style:family="paragraph" style:name="a761">
      <style:paragraph-properties fo:line-height="100%" fo:text-align="righ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9">
      <style:graphic-properties draw:fill="solid" draw:fill-color="#54a021" draw:opacity="72%" draw:stroke="none"/>
    </style:style>
    <style:style style:family="presentation" style:name="a7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8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0" style:parent-style-name="Graphics">
      <style:graphic-properties draw:fill="none" fo:clip="rect(0in, 0in, 0in, 0in)" draw:stroke="none"/>
    </style:style>
    <style:style style:family="graphic" style:name="a689">
      <style:graphic-properties fo:wrap-option="no-wrap" fo:padding-top="0.05in" fo:padding-bottom="0.05in" fo:padding-left="0.1in" fo:padding-right="0.1in" draw:textarea-vertical-align="middle" draw:textarea-horizontal-align="left" draw:fill="gradient" draw:fill-gradient-name="a688" draw:stroke="none" draw:auto-grow-width="false" draw:auto-grow-height="false"/>
      <style:paragraph-properties style:font-independent-line-spacing="true" style:writing-mode="lr-tb"/>
    </style:style>
    <style:style style:family="text" style:name="a84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6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6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83333in" style:font-size-asian="0.83333in" style:font-size-complex="0.8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7">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4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68">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aragraph" style:name="a921">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6">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2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4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2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2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8">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9">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graphic" style:name="a1023">
      <style:graphic-properties fo:wrap-option="no-wrap" fo:padding-top="0.05in" fo:padding-bottom="0.05in" fo:padding-left="0.1in" fo:padding-right="0.1in" draw:textarea-vertical-align="middle" draw:textarea-horizontal-align="left" draw:fill="gradient" draw:fill-gradient-name="a1022" draw:stroke="none" draw:auto-grow-width="false" draw:auto-grow-height="false"/>
      <style:paragraph-properties style:font-independent-line-spacing="true" style:writing-mode="lr-tb"/>
    </style:style>
    <style:style style:family="text" style:name="a102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1">
      <style:graphic-properties fo:wrap-option="no-wrap" fo:padding-top="0.05in" fo:padding-bottom="0.05in" fo:padding-left="0.1in" fo:padding-right="0.1in" draw:textarea-vertical-align="middle" draw:textarea-horizontal-align="left" draw:fill="gradient" draw:fill-gradient-name="a1100" draw:stroke="none" draw:auto-grow-width="false" draw:auto-grow-height="false"/>
      <style:paragraph-properties style:font-independent-line-spacing="true" style:writing-mode="lr-tb"/>
    </style:style>
    <style:style style:family="text" style:name="a110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27">
      <style:graphic-properties fo:wrap-option="no-wrap" fo:padding-top="0.05in" fo:padding-bottom="0.05in" fo:padding-left="0.1in" fo:padding-right="0.1in" draw:textarea-vertical-align="middle" draw:textarea-horizontal-align="left" draw:fill="gradient" draw:fill-gradient-name="a1026" draw:stroke="none" draw:auto-grow-width="false" draw:auto-grow-height="false"/>
      <style:paragraph-properties style:font-independent-line-spacing="true" style:writing-mode="lr-tb"/>
    </style:style>
    <style:style style:family="paragraph" style:name="a110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5">
      <style:graphic-properties fo:wrap-option="no-wrap" fo:padding-top="0.05in" fo:padding-bottom="0.05in" fo:padding-left="0.1in" fo:padding-right="0.1in" draw:textarea-vertical-align="middle" draw:textarea-horizontal-align="left" draw:fill="gradient" draw:fill-gradient-name="a1104" draw:stroke="none" draw:auto-grow-width="false" draw:auto-grow-height="false"/>
      <style:paragraph-properties style:font-independent-line-spacing="true" style:writing-mode="lr-tb"/>
    </style:style>
    <style:style style:family="text" style:name="a110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0">
      <style:graphic-properties draw:fill="solid" draw:fill-color="#3f7819" draw:opacity="70%" draw:stroke="none"/>
    </style:style>
    <style:style style:family="paragraph" style:name="a110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
      <style:graphic-properties draw:fill="solid" draw:fill-color="#c0e474" draw:opacity="70%" draw:stroke="none"/>
    </style:style>
    <style:style style:family="graphic" style:name="a1108">
      <style:graphic-properties fo:wrap-option="wrap" fo:padding-top="0.05in" fo:padding-bottom="0.05in" fo:padding-left="0.1in" fo:padding-right="0.1in" draw:textarea-vertical-align="top" draw:textarea-horizontal-align="left" draw:fill="solid" draw:fill-color="#dddddd" draw:opacity="100%" draw:stroke="none" draw:auto-grow-width="false" draw:auto-grow-height="false"/>
      <style:paragraph-properties style:font-independent-line-spacing="true" style:writing-mode="lr-tb"/>
    </style:style>
    <style:style style:family="graphic" style:name="a72">
      <style:graphic-properties draw:fill="solid" draw:fill-color="#90c226" draw:opacity="65%" draw:stroke="none"/>
    </style:style>
    <style:style style:family="text" style:name="a110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3">
      <style:graphic-properties draw:fill="solid" draw:fill-color="#90c226" draw:opacity="80%" draw:stroke="none"/>
    </style:style>
    <style:style style:family="graphic" style:name="a690" style:parent-style-name="Graphics">
      <style:graphic-properties draw:fill="none" fo:clip="rect(0in, 0in, 0in, 0in)" draw:stroke="none"/>
    </style:style>
    <style:style style:family="graphic" style:name="a74">
      <style:graphic-properties draw:fill="solid" draw:fill-color="#90c226" draw:opacity="85%" draw:stroke="none"/>
    </style:style>
    <style:style style:family="text" style:name="a69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9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7">
      <style:text-properties fo:font-variant="normal" fo:text-transform="none" fo:color="#90c226" style:text-line-through-type="none" style:text-line-through-style="none" style:text-line-through-width="auto" style:text-line-through-color="font-color" style:text-position="0% 100%" fo:font-family="Trebuchet MS"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5">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7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9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8889in" style:font-size-asian="0.38889in" style:font-size-complex="0.38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7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9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8889in" style:font-size-asian="0.38889in" style:font-size-complex="0.38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8889in" style:font-size-asian="0.38889in" style:font-size-complex="0.38889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7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77">
      <style:graphic-properties fo:wrap-option="no-wrap" fo:padding-top="0.05in" fo:padding-bottom="0.05in" fo:padding-left="0.1in" fo:padding-right="0.1in" draw:textarea-vertical-align="middle" draw:textarea-horizontal-align="left" draw:fill="gradient" draw:fill-gradient-name="a776" draw:stroke="none" draw:auto-grow-width="false" draw:auto-grow-height="false"/>
      <style:paragraph-properties style:font-independent-line-spacing="true" style:writing-mode="lr-tb"/>
    </style:style>
    <style:style style:family="paragraph" style:name="a853">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77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2">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33">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aragraph" style:name="a857">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8">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aragraph" style:name="a93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36">
      <style:graphic-properties fo:wrap-option="no-wrap" fo:padding-top="0.05in" fo:padding-bottom="0.05in" fo:padding-left="0.1in" fo:padding-right="0.1in" draw:textarea-vertical-align="middle" draw:textarea-horizontal-align="left" draw:fill="solid" draw:fill-color="#7eaa78" draw:opacity="100%" draw:stroke="none" draw:auto-grow-width="false" draw:auto-grow-height="false"/>
      <style:paragraph-properties style:font-independent-line-spacing="true" style:writing-mode="lr-tb"/>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30">
      <style:graphic-properties fo:wrap-option="wrap" fo:padding-top="0.05in" fo:padding-bottom="0.05in" fo:padding-left="0.1in" fo:padding-right="0.1in" draw:textarea-vertical-align="top" draw:textarea-horizontal-align="left" draw:fill="solid" draw:fill-color="#dddddd" draw:opacity="100%" draw:stroke="none" draw:auto-grow-width="false" draw:auto-grow-height="false"/>
      <style:paragraph-properties style:font-independent-line-spacing="true" style:writing-mode="lr-tb"/>
    </style:style>
    <style:style style:family="paragraph" style:name="a93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3">
      <style:graphic-properties fo:wrap-option="wrap" fo:padding-top="0.05in" fo:padding-bottom="0.05in" fo:padding-left="0.1in" fo:padding-right="0.1in" draw:textarea-vertical-align="top" draw:textarea-horizontal-align="left" draw:fill="solid" draw:fill-color="#7eaa78" draw:opacity="100%" draw:stroke="none" draw:auto-grow-width="false" draw:auto-grow-height="false"/>
      <style:paragraph-properties style:font-independent-line-spacing="true" style:writing-mode="lr-tb"/>
    </style:style>
    <style:style style:family="drawing-page" style:name="a103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11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11">
      <style:graphic-properties fo:wrap-option="wrap" fo:padding-top="0.05in" fo:padding-bottom="0.05in" fo:padding-left="0.1in" fo:padding-right="0.1in" draw:textarea-vertical-align="top" draw:textarea-horizontal-align="left" draw:fill="solid" draw:fill-color="#7eaa78" draw:opacity="100%" draw:stroke="none" draw:auto-grow-width="false" draw:auto-grow-height="false"/>
      <style:paragraph-properties style:font-independent-line-spacing="true" style:writing-mode="lr-tb"/>
    </style:style>
    <style:style style:family="paragraph" style:name="a103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1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1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38">
      <style:graphic-properties fo:wrap-option="no-wrap" fo:padding-top="0.05in" fo:padding-bottom="0.05in" fo:padding-left="0.1in" fo:padding-right="0.1in" draw:textarea-vertical-align="middle" draw:textarea-horizontal-align="left" draw:fill="gradient" draw:fill-gradient-name="a1037" draw:stroke="none" draw:auto-grow-width="false" draw:auto-grow-height="false"/>
      <style:paragraph-properties style:font-independent-line-spacing="true" style:writing-mode="lr-tb"/>
    </style:style>
    <style:style style:family="paragraph" style:name="a111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16">
      <style:graphic-properties fo:wrap-option="no-wrap" fo:padding-top="0.05in" fo:padding-bottom="0.05in" fo:padding-left="0.1in" fo:padding-right="0.1in" draw:textarea-vertical-align="middle" draw:textarea-horizontal-align="left" draw:fill="gradient" draw:fill-gradient-name="a1115" draw:stroke="none" draw:auto-grow-width="false" draw:auto-grow-height="false"/>
      <style:paragraph-properties style:font-independent-line-spacing="true" style:writing-mode="lr-tb"/>
    </style:style>
    <style:style style:family="text" style:name="a80">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
      <style:paragraph-properties fo:line-height="100%" fo:text-align="left" style:tab-stop-distance="0.5in" fo:margin-left="1.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1">
      <style:graphic-properties fo:wrap-option="no-wrap" fo:padding-top="0.05in" fo:padding-bottom="0.05in" fo:padding-left="0.1in" fo:padding-right="0.1in" draw:textarea-vertical-align="middle" draw:textarea-horizontal-align="left" draw:fill="gradient" draw:fill-gradient-name="a780" draw:stroke="none" draw:auto-grow-width="false" draw:auto-grow-height="false"/>
      <style:paragraph-properties style:font-independent-line-spacing="true" style:writing-mode="lr-tb"/>
    </style:style>
    <style:style style:family="text" style:name="a89">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82" style:parent-style-name="Graphics">
      <style:graphic-properties draw:fill="none" fo:clip="rect(0in, 0in, 0in, 0in)" draw:stroke="none"/>
    </style:style>
    <style:style style:family="text" style:name="a78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1">
      <style:graphic-properties fo:wrap-option="no-wrap" fo:padding-top="0.05in" fo:padding-bottom="0.05in" fo:padding-left="0.1in" fo:padding-right="0.1in" draw:textarea-vertical-align="middle" draw:textarea-horizontal-align="left" draw:fill="solid" draw:fill-color="#7eaa78" draw:opacity="100%" draw:stroke="none" draw:auto-grow-width="false" draw:auto-grow-height="false"/>
      <style:paragraph-properties style:font-independent-line-spacing="true" style:writing-mode="lr-tb"/>
    </style:style>
    <style:style style:family="presentation" style:name="a78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6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0">
      <style:graphic-properties fo:wrap-option="no-wrap" fo:padding-top="0.05in" fo:padding-bottom="0.05in" fo:padding-left="0.1in" fo:padding-right="0.1in" draw:textarea-vertical-align="middle" draw:textarea-horizontal-align="left" draw:fill="gradient" draw:fill-gradient-name="a939" draw:stroke="none" draw:auto-grow-width="false" draw:auto-grow-height="false"/>
      <style:paragraph-properties style:font-independent-line-spacing="true" style:writing-mode="lr-tb"/>
    </style:style>
    <style:style style:family="paragraph" style:name="a788">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65">
      <style:graphic-properties fo:wrap-option="no-wrap" fo:padding-top="0.05in" fo:padding-bottom="0.05in" fo:padding-left="0.1in" fo:padding-right="0.1in" draw:textarea-vertical-align="middle" draw:textarea-horizontal-align="left" draw:fill="gradient" draw:fill-gradient-name="a864" draw:stroke="none" draw:auto-grow-width="false" draw:auto-grow-height="false"/>
      <style:paragraph-properties style:font-independent-line-spacing="true" style:writing-mode="lr-tb"/>
    </style:style>
    <style:style style:family="paragraph" style:name="a94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4">
      <style:graphic-properties fo:wrap-option="no-wrap" fo:padding-top="0.05in" fo:padding-bottom="0.05in" fo:padding-left="0.1in" fo:padding-right="0.1in" draw:textarea-vertical-align="middle" draw:textarea-horizontal-align="left" draw:fill="gradient" draw:fill-gradient-name="a943" draw:stroke="none" draw:auto-grow-width="false" draw:auto-grow-height="false"/>
      <style:paragraph-properties style:font-independent-line-spacing="true" style:writing-mode="lr-tb"/>
    </style:style>
    <style:style style:family="text" style:name="a94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69">
      <style:graphic-properties fo:wrap-option="no-wrap" fo:padding-top="0.05in" fo:padding-bottom="0.05in" fo:padding-left="0.1in" fo:padding-right="0.1in" draw:textarea-vertical-align="middle" draw:textarea-horizontal-align="left" draw:fill="gradient" draw:fill-gradient-name="a868" draw:stroke="none" draw:auto-grow-width="false" draw:auto-grow-height="false"/>
      <style:paragraph-properties style:font-independent-line-spacing="true" style:writing-mode="lr-tb"/>
    </style:style>
    <style:style style:family="paragraph" style:name="a94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7">
      <style:graphic-properties fo:wrap-option="wrap" fo:padding-top="0.05in" fo:padding-bottom="0.05in" fo:padding-left="0.1in" fo:padding-right="0.1in" draw:textarea-vertical-align="top" draw:textarea-horizontal-align="left" draw:fill="solid" draw:fill-color="#dddddd" draw:opacity="100%" draw:stroke="none" draw:auto-grow-width="false" draw:auto-grow-height="false"/>
      <style:paragraph-properties style:font-independent-line-spacing="true" style:writing-mode="lr-tb"/>
    </style:style>
    <style:style style:family="paragraph" style:name="a104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2">
      <style:graphic-properties fo:wrap-option="no-wrap" fo:padding-top="0.05in" fo:padding-bottom="0.05in" fo:padding-left="0.1in" fo:padding-right="0.1in" draw:textarea-vertical-align="middle" draw:textarea-horizontal-align="left" draw:fill="gradient" draw:fill-gradient-name="a1041" draw:stroke="none" draw:auto-grow-width="false" draw:auto-grow-height="false"/>
      <style:paragraph-properties style:font-independent-line-spacing="true" style:writing-mode="lr-tb"/>
    </style:style>
    <style:style style:family="graphic" style:name="a1043" style:parent-style-name="Graphics">
      <style:graphic-properties draw:fill="none" fo:clip="rect(0in, 0in, 0in, 0in)" draw:stroke="none"/>
    </style:style>
    <style:style style:family="text" style:name="a104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20">
      <style:graphic-properties fo:wrap-option="no-wrap" fo:padding-top="0.05in" fo:padding-bottom="0.05in" fo:padding-left="0.1in" fo:padding-right="0.1in" draw:textarea-vertical-align="middle" draw:textarea-horizontal-align="left" draw:fill="gradient" draw:fill-gradient-name="a1119" draw:stroke="none" draw:auto-grow-width="false" draw:auto-grow-height="false"/>
      <style:paragraph-properties style:font-independent-line-spacing="true" style:writing-mode="lr-tb"/>
    </style:style>
    <style:style style:family="text" style:name="a104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21" style:parent-style-name="Graphics">
      <style:graphic-properties draw:fill="none" fo:clip="rect(0in, 0in, 0in, 0in)" draw:stroke="none"/>
    </style:style>
    <style:style style:family="paragraph" style:name="a10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4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2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0">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1">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resentation" style:name="a112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12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
      <style:paragraph-properties fo:line-height="100%" fo:text-align="left" style:tab-stop-distance="0.5in" fo:margin-left="1.7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7">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4">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05">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12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
      <style:text-properties fo:font-variant="normal" fo:text-transform="none" fo:color="#404040" style:text-line-through-type="none" style:text-line-through-style="none" style:text-line-through-width="auto" style:text-line-through-color="font-color" style:text-position="0% 100%" fo:font-family="Trebuchet MS"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
      <style:paragraph-properties fo:line-height="100%" fo:text-align="left" style:tab-stop-distance="0.5in" fo:margin-left="2.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8">
      <style:graphic-properties fo:wrap-option="no-wrap" fo:padding-top="0.05in" fo:padding-bottom="0.05in" fo:padding-left="0.1in" fo:padding-right="0.1in" draw:textarea-vertical-align="middle" draw:textarea-horizontal-align="left" draw:fill="solid" draw:fill-color="#7eaa78" draw:opacity="100%" draw:stroke="none" draw:auto-grow-width="false" draw:auto-grow-height="false"/>
      <style:paragraph-properties style:font-independent-line-spacing="true" style:writing-mode="lr-tb"/>
    </style:style>
    <style:style style:family="presentation" style:name="a9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0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1">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4">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72">
      <style:graphic-properties fo:wrap-option="wrap" fo:padding-top="0.05in" fo:padding-bottom="0.05in" fo:padding-left="0.1in" fo:padding-right="0.1in" draw:textarea-vertical-align="top" draw:textarea-horizontal-align="left" draw:fill="solid" draw:fill-color="#dddddd" draw:opacity="100%" draw:stroke="none" draw:auto-grow-width="false" draw:auto-grow-height="false"/>
      <style:paragraph-properties style:font-independent-line-spacing="true" style:writing-mode="lr-tb"/>
    </style:style>
    <style:style style:family="paragraph" style:name="a797">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50">
      <style:graphic-properties fo:wrap-option="wrap" fo:padding-top="0.05in" fo:padding-bottom="0.05in" fo:padding-left="0.1in" fo:padding-right="0.1in" draw:textarea-vertical-align="top" draw:textarea-horizontal-align="left" draw:fill="solid" draw:fill-color="#7eaa78" draw:opacity="100%" draw:stroke="none" draw:auto-grow-width="false" draw:auto-grow-height="false"/>
      <style:paragraph-properties style:font-independent-line-spacing="true" style:writing-mode="lr-tb"/>
    </style:style>
    <style:style style:family="paragraph" style:name="a87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5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75">
      <style:graphic-properties fo:wrap-option="wrap" fo:padding-top="0.05in" fo:padding-bottom="0.05in" fo:padding-left="0.1in" fo:padding-right="0.1in" draw:textarea-vertical-align="top" draw:textarea-horizontal-align="left" draw:fill="solid" draw:fill-color="#7eaa78" draw:opacity="100%" draw:stroke="none" draw:auto-grow-width="false" draw:auto-grow-height="false"/>
      <style:paragraph-properties style:font-independent-line-spacing="true" style:writing-mode="lr-tb"/>
    </style:style>
    <style:style style:family="text" style:name="a79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7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5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5">
      <style:graphic-properties fo:wrap-option="no-wrap" fo:padding-top="0.05in" fo:padding-bottom="0.05in" fo:padding-left="0.1in" fo:padding-right="0.1in" draw:textarea-vertical-align="middle" draw:textarea-horizontal-align="left" draw:fill="gradient" draw:fill-gradient-name="a954" draw:stroke="none" draw:auto-grow-width="false" draw:auto-grow-height="false"/>
      <style:paragraph-properties style:font-independent-line-spacing="true" style:writing-mode="lr-tb"/>
    </style:style>
    <style:style style:family="text" style:name="a95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5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59">
      <style:graphic-properties fo:wrap-option="no-wrap" fo:padding-top="0.05in" fo:padding-bottom="0.05in" fo:padding-left="0.1in" fo:padding-right="0.1in" draw:textarea-vertical-align="middle" draw:textarea-horizontal-align="left" draw:fill="gradient" draw:fill-gradient-name="a958" draw:stroke="none" draw:auto-grow-width="false" draw:auto-grow-height="false"/>
      <style:paragraph-properties style:font-independent-line-spacing="true" style:writing-mode="lr-tb"/>
    </style:style>
    <style:style style:family="paragraph" style:name="a1052">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3">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05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0">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6">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7">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aragraph" style:name="a1133">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6">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2">
      <style:graphic-properties fo:wrap-option="no-wrap" fo:padding-top="0.05in" fo:padding-bottom="0.05in" fo:padding-left="0.1in" fo:padding-right="0.1in" draw:textarea-vertical-align="middle" draw:textarea-horizontal-align="left" draw:fill="gradient" draw:fill-gradient-name="a1211" draw:stroke="none" draw:auto-grow-width="false" draw:auto-grow-height="false"/>
      <style:paragraph-properties style:font-independent-line-spacing="true" style:writing-mode="lr-tb"/>
    </style:style>
    <style:style style:family="text" style:name="a121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16">
      <style:graphic-properties fo:wrap-option="no-wrap" fo:padding-top="0.05in" fo:padding-bottom="0.05in" fo:padding-left="0.1in" fo:padding-right="0.1in" draw:textarea-vertical-align="middle" draw:textarea-horizontal-align="left" draw:fill="gradient" draw:fill-gradient-name="a1215" draw:stroke="none" draw:auto-grow-width="false" draw:auto-grow-height="false"/>
      <style:paragraph-properties style:font-independent-line-spacing="true" style:writing-mode="lr-tb"/>
    </style:style>
    <style:style style:family="text" style:name="a121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9">
      <style:graphic-properties fo:wrap-option="wrap" fo:padding-top="0.05in" fo:padding-bottom="0.05in" fo:padding-left="0.1in" fo:padding-right="0.1in" draw:textarea-vertical-align="top" draw:textarea-horizontal-align="left" draw:fill="solid" draw:fill-color="#dddddd" draw:opacity="100%" draw:stroke="none" draw:auto-grow-width="false" draw:auto-grow-height="false"/>
      <style:paragraph-properties style:font-independent-line-spacing="true" style:writing-mode="lr-tb"/>
    </style:style>
    <style:style style:family="graphic" style:name="a880">
      <style:graphic-properties fo:wrap-option="no-wrap" fo:padding-top="0.05in" fo:padding-bottom="0.05in" fo:padding-left="0.1in" fo:padding-right="0.1in" draw:textarea-vertical-align="middle" draw:textarea-horizontal-align="left" draw:fill="gradient" draw:fill-gradient-name="a879" draw:stroke="none" draw:auto-grow-width="false" draw:auto-grow-height="false"/>
      <style:paragraph-properties style:font-independent-line-spacing="true" style:writing-mode="lr-tb"/>
    </style:style>
    <style:style style:family="text" style:name="a88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0" style:parent-style-name="Graphics">
      <style:graphic-properties draw:fill="none" fo:clip="rect(0in, 0in, 0in, 0in)" draw:stroke="none"/>
    </style:style>
    <style:style style:family="graphic" style:name="a884">
      <style:graphic-properties fo:wrap-option="no-wrap" fo:padding-top="0.05in" fo:padding-bottom="0.05in" fo:padding-left="0.1in" fo:padding-right="0.1in" draw:textarea-vertical-align="middle" draw:textarea-horizontal-align="left" draw:fill="gradient" draw:fill-gradient-name="a883" draw:stroke="none" draw:auto-grow-width="false" draw:auto-grow-height="false"/>
      <style:paragraph-properties style:font-independent-line-spacing="true" style:writing-mode="lr-tb"/>
    </style:style>
    <style:style style:family="text" style:name="a96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85" style:parent-style-name="Graphics">
      <style:graphic-properties draw:fill="none" fo:clip="rect(0in, 0in, 0in, 0in)" draw:stroke="none"/>
    </style:style>
    <style:style style:family="text" style:name="a96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8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88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966">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0">
      <style:graphic-properties fo:wrap-option="no-wrap" fo:padding-top="0.05in" fo:padding-bottom="0.05in" fo:padding-left="0.1in" fo:padding-right="0.1in" draw:textarea-vertical-align="middle" draw:textarea-horizontal-align="left" draw:fill="solid" draw:fill-color="#7eaa78" draw:opacity="100%" draw:stroke="none" draw:auto-grow-width="false" draw:auto-grow-height="false"/>
      <style:paragraph-properties style:font-independent-line-spacing="true" style:writing-mode="lr-tb"/>
    </style:style>
    <style:style style:family="presentation" style:name="a96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6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4">
      <style:graphic-properties fo:wrap-option="no-wrap" fo:padding-top="0.05in" fo:padding-bottom="0.05in" fo:padding-left="0.1in" fo:padding-right="0.1in" draw:textarea-vertical-align="middle" draw:textarea-horizontal-align="left" draw:fill="gradient" draw:fill-gradient-name="a1063" draw:stroke="none" draw:auto-grow-width="false" draw:auto-grow-height="false"/>
      <style:paragraph-properties style:font-independent-line-spacing="true" style:writing-mode="lr-tb"/>
    </style:style>
    <style:style style:family="paragraph" style:name="a1140">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4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68">
      <style:graphic-properties fo:wrap-option="no-wrap" fo:padding-top="0.05in" fo:padding-bottom="0.05in" fo:padding-left="0.1in" fo:padding-right="0.1in" draw:textarea-vertical-align="middle" draw:textarea-horizontal-align="left" draw:fill="gradient" draw:fill-gradient-name="a1067" draw:stroke="none" draw:auto-grow-width="false" draw:auto-grow-height="false"/>
      <style:paragraph-properties style:font-independent-line-spacing="true" style:writing-mode="lr-tb"/>
    </style:style>
    <style:style style:family="text" style:name="a122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4">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222">
      <style:graphic-properties fo:wrap-option="wrap" fo:padding-top="0.05in" fo:padding-bottom="0.05in" fo:padding-left="0.1in" fo:padding-right="0.1in" draw:textarea-vertical-align="top" draw:textarea-horizontal-align="left" draw:fill="solid" draw:fill-color="#7eaa78" draw:opacity="100%" draw:stroke="none" draw:auto-grow-width="false" draw:auto-grow-height="false"/>
      <style:paragraph-properties style:font-independent-line-spacing="true" style:writing-mode="lr-tb"/>
    </style:style>
    <style:style style:family="text" style:name="a114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2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14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4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0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2">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7">
      <style:graphic-properties fo:wrap-option="no-wrap" fo:padding-top="0.05in" fo:padding-bottom="0.05in" fo:padding-left="0.1in" fo:padding-right="0.1in" draw:textarea-vertical-align="middle" draw:textarea-horizontal-align="left" draw:fill="gradient" draw:fill-gradient-name="a1226" draw:stroke="none" draw:auto-grow-width="false" draw:auto-grow-height="false"/>
      <style:paragraph-properties style:font-independent-line-spacing="true" style:writing-mode="lr-tb"/>
    </style:style>
    <style:style style:family="text" style:name="a122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5">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9">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1">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0">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4">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3">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7">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6">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71">
      <style:graphic-properties fo:wrap-option="wrap" fo:padding-top="0.05in" fo:padding-bottom="0.05in" fo:padding-left="0.1in" fo:padding-right="0.1in" draw:textarea-vertical-align="top" draw:textarea-horizontal-align="left" draw:fill="solid" draw:fill-color="#dddddd" draw:opacity="100%" draw:stroke="none" draw:auto-grow-width="false" draw:auto-grow-height="false"/>
      <style:paragraph-properties style:font-independent-line-spacing="true" style:writing-mode="lr-tb"/>
    </style:style>
    <style:style style:family="paragraph" style:name="a979">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4">
      <style:graphic-properties fo:wrap-option="wrap" fo:padding-top="0.05in" fo:padding-bottom="0.05in" fo:padding-left="0.1in" fo:padding-right="0.1in" draw:textarea-vertical-align="top" draw:textarea-horizontal-align="left" draw:fill="solid" draw:fill-color="#7eaa78" draw:opacity="100%" draw:stroke="none" draw:auto-grow-width="false" draw:auto-grow-height="false"/>
      <style:paragraph-properties style:font-independent-line-spacing="true" style:writing-mode="lr-tb"/>
    </style:style>
    <style:style style:family="text" style:name="a115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7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151">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52">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aragraph" style:name="a107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79">
      <style:graphic-properties fo:wrap-option="no-wrap" fo:padding-top="0.05in" fo:padding-bottom="0.05in" fo:padding-left="0.1in" fo:padding-right="0.1in" draw:textarea-vertical-align="middle" draw:textarea-horizontal-align="left" draw:fill="gradient" draw:fill-gradient-name="a1078" draw:stroke="none" draw:auto-grow-width="false" draw:auto-grow-height="false"/>
      <style:paragraph-properties style:font-independent-line-spacing="true" style:writing-mode="lr-tb"/>
    </style:style>
    <style:style style:family="graphic" style:name="a1231">
      <style:graphic-properties fo:wrap-option="no-wrap" fo:padding-top="0.05in" fo:padding-bottom="0.05in" fo:padding-left="0.1in" fo:padding-right="0.1in" draw:textarea-vertical-align="middle" draw:textarea-horizontal-align="left" draw:fill="gradient" draw:fill-gradient-name="a1230" draw:stroke="none" draw:auto-grow-width="false" draw:auto-grow-height="false"/>
      <style:paragraph-properties style:font-independent-line-spacing="true" style:writing-mode="lr-tb"/>
    </style:style>
    <style:style style:family="paragraph" style:name="a1155">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6">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graphic" style:name="a1232" style:parent-style-name="Graphics">
      <style:graphic-properties draw:fill="none" fo:clip="rect(0in, 0in, 0in, 0in)" draw:stroke="none"/>
    </style:style>
    <style:style style:family="text" style:name="a115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59">
      <style:graphic-properties fo:wrap-option="no-wrap" fo:padding-top="0.05in" fo:padding-bottom="0.05in" fo:padding-left="0.1in" fo:padding-right="0.1in" draw:textarea-vertical-align="middle" draw:textarea-horizontal-align="left" draw:fill="solid" draw:fill-color="#7eaa78" draw:opacity="100%" draw:stroke="none" draw:auto-grow-width="false" draw:auto-grow-height="false"/>
      <style:paragraph-properties style:font-independent-line-spacing="true" style:writing-mode="lr-tb"/>
    </style:style>
    <style:style style:family="presentation" style:name="a1311">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paragraph" style:name="a12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1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7">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8">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1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6">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7">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31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3">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8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87">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1083">
      <style:graphic-properties fo:wrap-option="no-wrap" fo:padding-top="0.05in" fo:padding-bottom="0.05in" fo:padding-left="0.1in" fo:padding-right="0.1in" draw:textarea-vertical-align="middle" draw:textarea-horizontal-align="left" draw:fill="gradient" draw:fill-gradient-name="a1082" draw:stroke="none" draw:auto-grow-width="false" draw:auto-grow-height="false"/>
      <style:paragraph-properties style:font-independent-line-spacing="true" style:writing-mode="lr-tb"/>
    </style:style>
    <style:style style:family="graphic" style:name="a1084" style:parent-style-name="Graphics">
      <style:graphic-properties draw:fill="none" fo:clip="rect(0in, 0in, 0in, 0in)" draw:stroke="none"/>
    </style:style>
    <style:style style:family="text" style:name="a1160">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163">
      <style:graphic-properties fo:wrap-option="no-wrap" fo:padding-top="0.05in" fo:padding-bottom="0.05in" fo:padding-left="0.1in" fo:padding-right="0.1in" draw:textarea-vertical-align="middle" draw:textarea-horizontal-align="left" draw:fill="gradient" draw:fill-gradient-name="a1162" draw:stroke="none" draw:auto-grow-width="false" draw:auto-grow-height="false"/>
      <style:paragraph-properties style:font-independent-line-spacing="true" style:writing-mode="lr-tb"/>
    </style:style>
    <style:style style:family="text" style:name="a108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9">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1">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7">
      <style:graphic-properties fo:wrap-option="no-wrap" fo:padding-top="0.05in" fo:padding-bottom="0.05in" fo:padding-left="0.1in" fo:padding-right="0.1in" draw:textarea-vertical-align="middle" draw:textarea-horizontal-align="left" draw:fill="gradient" draw:fill-gradient-name="a1166" draw:stroke="none" draw:auto-grow-width="false" draw:auto-grow-height="false"/>
      <style:paragraph-properties style:font-independent-line-spacing="true" style:writing-mode="lr-tb"/>
    </style:style>
    <style:style style:family="text" style:name="a124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0">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4">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21">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24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7">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4">
      <style:graphic-properties fo:wrap-option="no-wrap" fo:padding-top="0.05in" fo:padding-bottom="0.05in" fo:padding-left="0.1in" fo:padding-right="0.1in" draw:textarea-vertical-align="middle" draw:textarea-horizontal-align="left" draw:fill="solid" draw:fill-color="#7eaa78" draw:opacity="100%" draw:stroke="none" draw:auto-grow-width="false" draw:auto-grow-height="false"/>
      <style:paragraph-properties style:font-independent-line-spacing="true" style:writing-mode="lr-tb"/>
    </style:style>
    <style:style style:family="text" style:name="a124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8">
      <style:graphic-properties fo:wrap-option="no-wrap" fo:padding-top="0.05in" fo:padding-bottom="0.05in" fo:padding-left="0.1in" fo:padding-right="0.1in" draw:textarea-vertical-align="middle" draw:textarea-horizontal-align="left" draw:fill="gradient" draw:fill-gradient-name="a1327" draw:stroke="none" draw:auto-grow-width="false" draw:auto-grow-height="false"/>
      <style:paragraph-properties style:font-independent-line-spacing="true" style:writing-mode="lr-tb"/>
    </style:style>
    <style:style style:family="text" style:name="a132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1">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3">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4">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6">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7">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0">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09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3">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graphic" style:name="a1170">
      <style:graphic-properties fo:wrap-option="wrap" fo:padding-top="0.05in" fo:padding-bottom="0.05in" fo:padding-left="0.1in" fo:padding-right="0.1in" draw:textarea-vertical-align="top" draw:textarea-horizontal-align="left" draw:fill="solid" draw:fill-color="#dddddd" draw:opacity="100%" draw:stroke="none" draw:auto-grow-width="false" draw:auto-grow-height="false"/>
      <style:paragraph-properties style:font-independent-line-spacing="true" style:writing-mode="lr-tb"/>
    </style:style>
    <style:style style:family="text" style:name="a109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7">
      <style:graphic-properties fo:wrap-option="no-wrap" fo:padding-top="0.05in" fo:padding-bottom="0.05in" fo:padding-left="0.1in" fo:padding-right="0.1in" draw:textarea-vertical-align="middle" draw:textarea-horizontal-align="left" draw:fill="solid" draw:fill-color="#7eaa78" draw:opacity="100%" draw:stroke="none" draw:auto-grow-width="false" draw:auto-grow-height="false"/>
      <style:paragraph-properties style:font-independent-line-spacing="true" style:writing-mode="lr-tb"/>
    </style:style>
    <style:style style:family="graphic" style:name="a1173">
      <style:graphic-properties fo:wrap-option="wrap" fo:padding-top="0.05in" fo:padding-bottom="0.05in" fo:padding-left="0.1in" fo:padding-right="0.1in" draw:textarea-vertical-align="top" draw:textarea-horizontal-align="left" draw:fill="solid" draw:fill-color="#7eaa78" draw:opacity="100%" draw:stroke="none" draw:auto-grow-width="false" draw:auto-grow-height="false"/>
      <style:paragraph-properties style:font-independent-line-spacing="true" style:writing-mode="lr-tb"/>
    </style:style>
    <style:style style:family="text" style:name="a109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7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9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1">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3">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graphic" style:name="a1178">
      <style:graphic-properties fo:wrap-option="no-wrap" fo:padding-top="0.05in" fo:padding-bottom="0.05in" fo:padding-left="0.1in" fo:padding-right="0.1in" draw:textarea-vertical-align="middle" draw:textarea-horizontal-align="left" draw:fill="gradient" draw:fill-gradient-name="a1177" draw:stroke="none" draw:auto-grow-width="false" draw:auto-grow-height="false"/>
      <style:paragraph-properties style:font-independent-line-spacing="true" style:writing-mode="lr-tb"/>
    </style:style>
    <style:style style:family="paragraph" style:name="a133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332">
      <style:graphic-properties fo:wrap-option="no-wrap" fo:padding-top="0.05in" fo:padding-bottom="0.05in" fo:padding-left="0.1in" fo:padding-right="0.1in" draw:textarea-vertical-align="middle" draw:textarea-horizontal-align="left" draw:fill="gradient" draw:fill-gradient-name="a1331" draw:stroke="none" draw:auto-grow-width="false" draw:auto-grow-height="false"/>
      <style:paragraph-properties style:font-independent-line-spacing="true" style:writing-mode="lr-tb"/>
    </style:style>
    <style:style style:family="text" style:name="a125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3">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8">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9">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graphic" style:name="a1335">
      <style:graphic-properties fo:wrap-option="wrap" fo:padding-top="0.05in" fo:padding-bottom="0.05in" fo:padding-left="0.1in" fo:padding-right="0.1in" draw:textarea-vertical-align="top" draw:textarea-horizontal-align="left" draw:fill="solid" draw:fill-color="#dddddd" draw:opacity="100%" draw:stroke="none" draw:auto-grow-width="false" draw:auto-grow-height="false"/>
      <style:paragraph-properties style:font-independent-line-spacing="true" style:writing-mode="lr-tb"/>
    </style:style>
    <style:style style:family="text" style:name="a133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8">
      <style:graphic-properties fo:wrap-option="wrap" fo:padding-top="0.05in" fo:padding-bottom="0.05in" fo:padding-left="0.1in" fo:padding-right="0.1in" draw:textarea-vertical-align="top" draw:textarea-horizontal-align="left" draw:fill="solid" draw:fill-color="#7eaa78" draw:opacity="100%" draw:stroke="none" draw:auto-grow-width="false" draw:auto-grow-height="false"/>
      <style:paragraph-properties style:font-independent-line-spacing="true" style:writing-mode="lr-tb"/>
    </style:style>
    <style:style style:family="paragraph" style:name="a118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2">
      <style:graphic-properties fo:wrap-option="no-wrap" fo:padding-top="0.05in" fo:padding-bottom="0.05in" fo:padding-left="0.1in" fo:padding-right="0.1in" draw:textarea-vertical-align="middle" draw:textarea-horizontal-align="left" draw:fill="gradient" draw:fill-gradient-name="a1181" draw:stroke="none" draw:auto-grow-width="false" draw:auto-grow-height="false"/>
      <style:paragraph-properties style:font-independent-line-spacing="true" style:writing-mode="lr-tb"/>
    </style:style>
    <style:style style:family="graphic" style:name="a1183" style:parent-style-name="Graphics">
      <style:graphic-properties draw:fill="none" fo:clip="rect(0in, 0in, 0in, 0in)" draw:stroke="none"/>
    </style:style>
    <style:style style:family="text" style:name="a1184">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0">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2">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8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63">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18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4">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9">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6">
      <style:graphic-properties fo:wrap-option="no-wrap" fo:padding-top="0.05in" fo:padding-bottom="0.05in" fo:padding-left="0.1in" fo:padding-right="0.1in" draw:textarea-vertical-align="middle" draw:textarea-horizontal-align="left" draw:fill="solid" draw:fill-color="#7eaa78" draw:opacity="100%" draw:stroke="none" draw:auto-grow-width="false" draw:auto-grow-height="false"/>
      <style:paragraph-properties style:font-independent-line-spacing="true" style:writing-mode="lr-tb"/>
    </style:style>
    <style:style style:family="text" style:name="a1267">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0">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9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3">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0">
      <style:graphic-properties fo:wrap-option="no-wrap" fo:padding-top="0.05in" fo:padding-bottom="0.05in" fo:padding-left="0.1in" fo:padding-right="0.1in" draw:textarea-vertical-align="middle" draw:textarea-horizontal-align="left" draw:fill="gradient" draw:fill-gradient-name="a1269" draw:stroke="none" draw:auto-grow-width="false" draw:auto-grow-height="false"/>
      <style:paragraph-properties style:font-independent-line-spacing="true" style:writing-mode="lr-tb"/>
    </style:style>
    <style:style style:family="presentation" style:name="a11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71">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274">
      <style:graphic-properties fo:wrap-option="no-wrap" fo:padding-top="0.05in" fo:padding-bottom="0.05in" fo:padding-left="0.1in" fo:padding-right="0.1in" draw:textarea-vertical-align="middle" draw:textarea-horizontal-align="left" draw:fill="gradient" draw:fill-gradient-name="a1273" draw:stroke="none" draw:auto-grow-width="false" draw:auto-grow-height="false"/>
      <style:paragraph-properties style:font-independent-line-spacing="true" style:writing-mode="lr-tb"/>
    </style:style>
    <style:style style:family="text" style:name="a1199">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19444in" style:font-size-asian="0.19444in" style:font-size-complex="0.19444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5">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7">
      <style:graphic-properties fo:wrap-option="wrap" fo:padding-top="0.05in" fo:padding-bottom="0.05in" fo:padding-left="0.1in" fo:padding-right="0.1in" draw:textarea-vertical-align="top" draw:textarea-horizontal-align="left" draw:fill="solid" draw:fill-color="#dddddd" draw:opacity="100%" draw:stroke="none" draw:auto-grow-width="false" draw:auto-grow-height="false"/>
      <style:paragraph-properties style:font-independent-line-spacing="true" style:writing-mode="lr-tb"/>
    </style:style>
    <style:style style:family="text" style:name="a1278">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9">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0">
      <style:graphic-properties fo:wrap-option="wrap" fo:padding-top="0.05in" fo:padding-bottom="0.05in" fo:padding-left="0.1in" fo:padding-right="0.1in" draw:textarea-vertical-align="top" draw:textarea-horizontal-align="left" draw:fill="solid" draw:fill-color="#7eaa78" draw:opacity="100%" draw:stroke="none" draw:auto-grow-width="false" draw:auto-grow-height="false"/>
      <style:paragraph-properties style:font-independent-line-spacing="true" style:writing-mode="lr-tb"/>
    </style:style>
    <style:style style:family="drawing-page" style:name="a128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82">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5">
      <style:graphic-properties fo:wrap-option="no-wrap" fo:padding-top="0.05in" fo:padding-bottom="0.05in" fo:padding-left="0.1in" fo:padding-right="0.1in" draw:textarea-vertical-align="middle" draw:textarea-horizontal-align="left" draw:fill="gradient" draw:fill-gradient-name="a1284" draw:stroke="none" draw:auto-grow-width="false" draw:auto-grow-height="false"/>
      <style:paragraph-properties style:font-independent-line-spacing="true" style:writing-mode="lr-tb"/>
    </style:style>
    <style:style style:family="text" style:name="a1286">
      <style:text-properties fo:font-variant="normal" fo:text-transform="none" fo:color="#000000" style:text-line-through-type="none" style:text-line-through-style="none" style:text-line-through-width="auto" style:text-line-through-color="font-color" style:text-position="0% 100%" fo:font-family="Times New Roman" style:font-family-asian="ＭＳ Ｐゴシック"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9">
      <style:graphic-properties fo:wrap-option="no-wrap" fo:padding-top="0.05in" fo:padding-bottom="0.05in" fo:padding-left="0.1in" fo:padding-right="0.1in" draw:textarea-vertical-align="middle" draw:textarea-horizontal-align="left" draw:fill="gradient" draw:fill-gradient-name="a1288" draw:stroke="none" draw:auto-grow-width="false" draw:auto-grow-height="false"/>
      <style:paragraph-properties style:font-independent-line-spacing="true" style:writing-mode="lr-tb"/>
    </style:style>
    <style:style style:family="graphic" style:name="a1290" style:parent-style-name="Graphics">
      <style:graphic-properties draw:fill="none" fo:clip="rect(0in, 0in, 0in, 0in)" draw:stroke="none"/>
    </style:style>
    <style:style style:family="text" style:name="a1291">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2">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tb-rl"/>
    </style:style>
    <style:style style:family="text" style:name="a1295">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6">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8">
      <style:text-properties fo:font-variant="normal" fo:text-transform="none" fo:color="#20301e" style:text-line-through-type="none" style:text-line-through-style="none" style:text-line-through-width="auto" style:text-line-through-color="font-color" style:text-position="0% 100%" fo:font-family="Times New Roman" style:font-family-asian="ＭＳ Ｐゴシック"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9">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2">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5">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09">
      <style:graphic-properties draw:fill="none" draw:stroke="solid" svg:stroke-width="0.01042in" svg:stroke-color="#bfbfbf" svg:stroke-opacity="100%" svg:stroke-linecap="round"/>
    </style:style>
    <style:style style:family="graphic" style:name="a110">
      <style:graphic-properties draw:fill="none" draw:stroke="solid" svg:stroke-width="0.01042in" svg:stroke-color="#d9d9d9" svg:stroke-opacity="100%" svg:stroke-linecap="round"/>
    </style:style>
    <style:style style:family="graphic" style:name="a111">
      <style:graphic-properties draw:fill="solid" draw:fill-color="#90c226" draw:opacity="30%" draw:stroke="none"/>
    </style:style>
    <style:style style:family="graphic" style:name="a112">
      <style:graphic-properties draw:fill="solid" draw:fill-color="#90c226" draw:opacity="20%" draw:stroke="none"/>
    </style:style>
    <style:style style:family="graphic" style:name="a113">
      <style:graphic-properties draw:fill="solid" draw:fill-color="#54a021" draw:opacity="72%" draw:stroke="none"/>
    </style:style>
    <style:style style:family="graphic" style:name="a114">
      <style:graphic-properties draw:fill="solid" draw:fill-color="#3f7819" draw:opacity="70%" draw:stroke="none"/>
    </style:style>
    <style:style style:family="graphic" style:name="a115">
      <style:graphic-properties draw:fill="solid" draw:fill-color="#c0e474" draw:opacity="70%" draw:stroke="none"/>
    </style:style>
    <style:style style:family="graphic" style:name="a116">
      <style:graphic-properties draw:fill="solid" draw:fill-color="#90c226" draw:opacity="65%" draw:stroke="none"/>
    </style:style>
    <style:style style:family="graphic" style:name="a117">
      <style:graphic-properties draw:fill="solid" draw:fill-color="#90c226" draw:opacity="80%" draw:stroke="none"/>
    </style:style>
    <style:style style:family="graphic" style:name="a118">
      <style:graphic-properties draw:fill="solid" draw:fill-color="#90c226" draw:opacity="85%" draw:stroke="none"/>
    </style:style>
    <style:style style:family="drawing-page" style:name="a11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0">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
      <style:text-properties fo:font-variant="normal" fo:text-transform="none" fo:color="#90c226" style:text-line-through-type="none" style:text-line-through-style="none" style:text-line-through-width="auto" style:text-line-through-color="font-color" style:text-position="0% 100%" fo:font-family="Trebuchet MS"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24">
      <style:text-properties fo:font-variant="normal" fo:text-transform="none" fo:color="#7f7f7f"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25">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1">
      <style:graphic-properties draw:fill="none" draw:stroke="solid" svg:stroke-width="0.01042in" svg:stroke-color="#bfbfbf" svg:stroke-opacity="100%" svg:stroke-linecap="round"/>
    </style:style>
    <style:style style:family="graphic" style:name="a202">
      <style:graphic-properties draw:fill="none" draw:stroke="solid" svg:stroke-width="0.01042in" svg:stroke-color="#d9d9d9" svg:stroke-opacity="100%" svg:stroke-linecap="round"/>
    </style:style>
    <style:style style:family="presentation" style:name="a12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203">
      <style:graphic-properties draw:fill="solid" draw:fill-color="#90c226" draw:opacity="30%" draw:stroke="none"/>
    </style:style>
    <style:style style:family="text" style:name="a128">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4">
      <style:graphic-properties draw:fill="solid" draw:fill-color="#90c226" draw:opacity="20%" draw:stroke="none"/>
    </style:style>
    <style:style style:family="graphic" style:name="a205">
      <style:graphic-properties draw:fill="solid" draw:fill-color="#54a021" draw:opacity="72%" draw:stroke="none"/>
    </style:style>
    <style:style style:family="graphic" style:name="a206">
      <style:graphic-properties draw:fill="solid" draw:fill-color="#3f7819" draw:opacity="70%" draw:stroke="none"/>
    </style:style>
    <style:style style:family="graphic" style:name="a207">
      <style:graphic-properties draw:fill="solid" draw:fill-color="#c0e474" draw:opacity="70%" draw:stroke="none"/>
    </style:style>
    <style:style style:family="graphic" style:name="a208">
      <style:graphic-properties draw:fill="solid" draw:fill-color="#90c226" draw:opacity="65%" draw:stroke="none"/>
    </style:style>
    <style:style style:family="graphic" style:name="a209">
      <style:graphic-properties draw:fill="solid" draw:fill-color="#90c226" draw:opacity="80%" draw:stroke="none"/>
    </style:style>
    <style:style style:family="text" style:name="a130">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3">
      <style:text-properties fo:font-variant="normal" fo:text-transform="none" fo:color="#898989"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0">
      <style:graphic-properties draw:fill="solid" draw:fill-color="#90c226" draw:opacity="85%" draw:stroke="none"/>
    </style:style>
    <style:style style:family="paragraph" style:name="a13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3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12">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3">
      <style:text-properties fo:font-variant="normal" fo:text-transform="none" fo:color="#90c226" style:text-line-through-type="none" style:text-line-through-style="none" style:text-line-through-width="auto" style:text-line-through-color="font-color" style:text-position="0% 100%" fo:font-family="Trebuchet MS"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
      <style:text-properties fo:font-variant="normal" fo:text-transform="none" fo:color="#90c226"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3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16">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7">
      <style:paragraph-properties fo:line-height="100%" fo:text-align="left" style:tab-stop-distance="0.5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140">
      <style:graphic-properties draw:fill="none" draw:stroke="solid" svg:stroke-width="0.01042in" svg:stroke-color="#bfbfbf" svg:stroke-opacity="100%" svg:stroke-linecap="round"/>
    </style:style>
    <style:style style:family="graphic" style:name="a141">
      <style:graphic-properties draw:fill="none" draw:stroke="solid" svg:stroke-width="0.01042in" svg:stroke-color="#d9d9d9" svg:stroke-opacity="100%" svg:stroke-linecap="round"/>
    </style:style>
    <style:style style:family="graphic" style:name="a142">
      <style:graphic-properties draw:fill="solid" draw:fill-color="#90c226" draw:opacity="30%" draw:stroke="none"/>
    </style:style>
    <style:style style:family="graphic" style:name="a143">
      <style:graphic-properties draw:fill="solid" draw:fill-color="#90c226" draw:opacity="20%" draw:stroke="none"/>
    </style:style>
    <style:style style:family="text" style:name="a220">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4">
      <style:graphic-properties draw:fill="solid" draw:fill-color="#54a021" draw:opacity="72%" draw:stroke="none"/>
    </style:style>
    <style:style style:family="paragraph" style:name="a221">
      <style:paragraph-properties fo:line-height="100%" fo:text-align="left" style:tab-stop-distance="0.5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5">
      <style:graphic-properties draw:fill="solid" draw:fill-color="#3f7819" draw:opacity="70%" draw:stroke="none"/>
    </style:style>
    <style:style style:family="graphic" style:name="a146">
      <style:graphic-properties draw:fill="solid" draw:fill-color="#c0e474" draw:opacity="70%" draw:stroke="none"/>
    </style:style>
    <style:style style:family="text" style:name="a223">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7">
      <style:graphic-properties draw:fill="solid" draw:fill-color="#90c226" draw:opacity="65%" draw:stroke="none"/>
    </style:style>
    <style:style style:family="paragraph" style:name="a224">
      <style:paragraph-properties fo:line-height="100%" fo:text-align="left" style:tab-stop-distance="0.5in" fo:margin-left="0.8125in" fo:margin-right="0in" fo:text-indent="-0.31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
      <style:graphic-properties draw:fill="solid" draw:fill-color="#90c226" draw:opacity="80%" draw:stroke="none"/>
    </style:style>
    <style:style style:family="graphic" style:name="a300">
      <style:graphic-properties draw:fill="solid" draw:fill-color="#90c226" draw:opacity="20%" draw:stroke="none"/>
    </style:style>
    <style:style style:family="graphic" style:name="a301">
      <style:graphic-properties draw:fill="solid" draw:fill-color="#54a021" draw:opacity="72%" draw:stroke="none"/>
    </style:style>
    <style:style style:family="graphic" style:name="a149">
      <style:graphic-properties draw:fill="solid" draw:fill-color="#90c226" draw:opacity="85%" draw:stroke="none"/>
    </style:style>
    <style:style style:family="text" style:name="a226">
      <style:text-properties fo:font-variant="normal" fo:text-transform="none" fo:color="#404040" style:text-line-through-type="none" style:text-line-through-style="none" style:text-line-through-width="auto" style:text-line-through-color="font-color" style:text-position="0% 100%" fo:font-family="Trebuchet MS"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02">
      <style:graphic-properties draw:fill="solid" draw:fill-color="#3f7819" draw:opacity="70%" draw:stroke="none"/>
    </style:style>
    <text:list-style style:name="a892">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984">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12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95">
      <text:list-level-style-bullet text:level="1" text:bullet-char="–">
        <style:list-level-properties text:space-before="0.0625in" text:min-label-width="0.3125in"/>
        <style:text-properties fo:color="#20301e" fo:font-family="Times New Roman" style:font-family-generic="roman" style:font-pitch="variable" fo:font-size="100%"/>
      </text:list-level-style-bullet>
      <text:list-level-style-bullet text:level="2" text:bullet-char="–">
        <style:list-level-properties text:space-before="0.5in" text:min-label-width="0.3125in"/>
        <style:text-properties fo:color="#20301e" fo:font-family="Times New Roman" style:font-family-generic="roman" style:font-pitch="variable" fo:font-size="100%"/>
      </text:list-level-style-bullet>
      <text:list-level-style-bullet text:level="3" text:bullet-char="–">
        <style:list-level-properties text:space-before="0.9375in" text:min-label-width="0.3125in"/>
        <style:text-properties fo:color="#20301e" fo:font-family="Times New Roman" style:font-family-generic="roman" style:font-pitch="variable" fo:font-size="100%"/>
      </text:list-level-style-bullet>
      <text:list-level-style-bullet text:level="4" text:bullet-char="–">
        <style:list-level-properties text:space-before="1.4375in" text:min-label-width="0.3125in"/>
        <style:text-properties fo:color="#20301e" fo:font-family="Times New Roman" style:font-family-generic="roman" style:font-pitch="variable" fo:font-size="100%"/>
      </text:list-level-style-bullet>
      <text:list-level-style-bullet text:level="5" text:bullet-char="–">
        <style:list-level-properties text:space-before="1.9375in" text:min-label-width="0.3125in"/>
        <style:text-properties fo:color="#20301e" fo:font-family="Times New Roman" style:font-family-generic="roman" style:font-pitch="variable" fo:font-size="100%"/>
      </text:list-level-style-bullet>
      <text:list-level-style-bullet text:level="6" text:bullet-char="–">
        <style:list-level-properties text:space-before="2.4375in" text:min-label-width="0.3125in"/>
        <style:text-properties fo:color="#20301e" fo:font-family="Times New Roman" style:font-family-generic="roman" style:font-pitch="variable" fo:font-size="100%"/>
      </text:list-level-style-bullet>
      <text:list-level-style-bullet text:level="7" text:bullet-char="–">
        <style:list-level-properties text:space-before="2.9375in" text:min-label-width="0.3125in"/>
        <style:text-properties fo:color="#20301e" fo:font-family="Times New Roman" style:font-family-generic="roman" style:font-pitch="variable" fo:font-size="100%"/>
      </text:list-level-style-bullet>
      <text:list-level-style-bullet text:level="8" text:bullet-char="–">
        <style:list-level-properties text:space-before="3.4375in" text:min-label-width="0.3125in"/>
        <style:text-properties fo:color="#20301e" fo:font-family="Times New Roman" style:font-family-generic="roman" style:font-pitch="variable" fo:font-size="100%"/>
      </text:list-level-style-bullet>
      <text:list-level-style-bullet text:level="9" text:bullet-char="–">
        <style:list-level-properties text:space-before="3.9375in" text:min-label-width="0.3125in"/>
        <style:text-properties fo:color="#20301e" fo:font-family="Times New Roman" style:font-family-generic="roman" style:font-pitch="variable" fo:font-size="100%"/>
      </text:list-level-style-bullet>
    </text:list-style>
    <text:list-style style:name="a21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8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11">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802">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898">
      <text:list-level-style-bullet text:level="1" text:bullet-char="•">
        <style:list-level-properties text:space-before="0.125in" text:min-label-width="0.25in"/>
        <style:text-properties fo:color="#20301e" fo:font-size="100%"/>
      </text:list-level-style-bullet>
      <text:list-level-style-bullet text:level="2" text:bullet-char="•">
        <style:list-level-properties text:space-before="0.5625in" text:min-label-width="0.25in"/>
        <style:text-properties fo:color="#20301e" fo:font-size="100%"/>
      </text:list-level-style-bullet>
      <text:list-level-style-bullet text:level="3" text:bullet-char="•">
        <style:list-level-properties text:space-before="1in" text:min-label-width="0.25in"/>
        <style:text-properties fo:color="#20301e" fo:font-size="100%"/>
      </text:list-level-style-bullet>
      <text:list-level-style-bullet text:level="4" text:bullet-char="•">
        <style:list-level-properties text:space-before="1.5in" text:min-label-width="0.25in"/>
        <style:text-properties fo:color="#20301e" fo:font-size="100%"/>
      </text:list-level-style-bullet>
      <text:list-level-style-bullet text:level="5" text:bullet-char="•">
        <style:list-level-properties text:space-before="2in" text:min-label-width="0.25in"/>
        <style:text-properties fo:color="#20301e" fo:font-size="100%"/>
      </text:list-level-style-bullet>
      <text:list-level-style-bullet text:level="6" text:bullet-char="•">
        <style:list-level-properties text:space-before="2.5in" text:min-label-width="0.25in"/>
        <style:text-properties fo:color="#20301e" fo:font-size="100%"/>
      </text:list-level-style-bullet>
      <text:list-level-style-bullet text:level="7" text:bullet-char="•">
        <style:list-level-properties text:space-before="3in" text:min-label-width="0.25in"/>
        <style:text-properties fo:color="#20301e" fo:font-size="100%"/>
      </text:list-level-style-bullet>
      <text:list-level-style-bullet text:level="8" text:bullet-char="•">
        <style:list-level-properties text:space-before="3.5in" text:min-label-width="0.25in"/>
        <style:text-properties fo:color="#20301e" fo:font-size="100%"/>
      </text:list-level-style-bullet>
      <text:list-level-style-bullet text:level="9" text:bullet-char="•">
        <style:list-level-properties text:space-before="4in" text:min-label-width="0.25in"/>
        <style:text-properties fo:color="#20301e" fo:font-size="100%"/>
      </text:list-level-style-bullet>
    </text:list-style>
    <text:list-style style:name="a350">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170">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716">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354">
      <text:list-level-style-number text:level="1" style:num-format="">
        <style:list-level-properties text:space-before="0in"/>
      </text:list-level-style-number>
      <text:list-level-style-number text:level="2" style:num-format="">
        <style:list-level-properties text:space-before="0.49985in"/>
      </text:list-level-style-number>
      <text:list-level-style-number text:level="3" style:num-format="">
        <style:list-level-properties text:space-before="0.9997in"/>
      </text:list-level-style-number>
      <text:list-level-style-number text:level="4" style:num-format="">
        <style:list-level-properties text:space-before="1.49955in"/>
      </text:list-level-style-number>
      <text:list-level-style-number text:level="5" style:num-format="">
        <style:list-level-properties text:space-before="1.9994in"/>
      </text:list-level-style-number>
      <text:list-level-style-number text:level="6" style:num-format="">
        <style:list-level-properties text:space-before="2.49925in"/>
      </text:list-level-style-number>
      <text:list-level-style-number text:level="7" style:num-format="">
        <style:list-level-properties text:space-before="2.9991in"/>
      </text:list-level-style-number>
      <text:list-level-style-number text:level="8" style:num-format="">
        <style:list-level-properties text:space-before="3.49895in"/>
      </text:list-level-style-number>
      <text:list-level-style-number text:level="9" style:num-format="">
        <style:list-level-properties text:space-before="3.9988in"/>
      </text:list-level-style-number>
    </text:list-style>
    <text:list-style style:name="a1300">
      <text:list-level-style-bullet text:level="1" text:bullet-char="–">
        <style:list-level-properties text:space-before="0.0625in" text:min-label-width="0.3125in"/>
        <style:text-properties fo:color="#20301e" fo:font-family="Times New Roman" style:font-family-generic="roman" style:font-pitch="variable" fo:font-size="100%"/>
      </text:list-level-style-bullet>
      <text:list-level-style-bullet text:level="2" text:bullet-char="–">
        <style:list-level-properties text:space-before="0.5in" text:min-label-width="0.3125in"/>
        <style:text-properties fo:color="#20301e" fo:font-family="Times New Roman" style:font-family-generic="roman" style:font-pitch="variable" fo:font-size="100%"/>
      </text:list-level-style-bullet>
      <text:list-level-style-bullet text:level="3" text:bullet-char="–">
        <style:list-level-properties text:space-before="0.9375in" text:min-label-width="0.3125in"/>
        <style:text-properties fo:color="#20301e" fo:font-family="Times New Roman" style:font-family-generic="roman" style:font-pitch="variable" fo:font-size="100%"/>
      </text:list-level-style-bullet>
      <text:list-level-style-bullet text:level="4" text:bullet-char="–">
        <style:list-level-properties text:space-before="1.4375in" text:min-label-width="0.3125in"/>
        <style:text-properties fo:color="#20301e" fo:font-family="Times New Roman" style:font-family-generic="roman" style:font-pitch="variable" fo:font-size="100%"/>
      </text:list-level-style-bullet>
      <text:list-level-style-bullet text:level="5" text:bullet-char="–">
        <style:list-level-properties text:space-before="1.9375in" text:min-label-width="0.3125in"/>
        <style:text-properties fo:color="#20301e" fo:font-family="Times New Roman" style:font-family-generic="roman" style:font-pitch="variable" fo:font-size="100%"/>
      </text:list-level-style-bullet>
      <text:list-level-style-bullet text:level="6" text:bullet-char="–">
        <style:list-level-properties text:space-before="2.4375in" text:min-label-width="0.3125in"/>
        <style:text-properties fo:color="#20301e" fo:font-family="Times New Roman" style:font-family-generic="roman" style:font-pitch="variable" fo:font-size="100%"/>
      </text:list-level-style-bullet>
      <text:list-level-style-bullet text:level="7" text:bullet-char="–">
        <style:list-level-properties text:space-before="2.9375in" text:min-label-width="0.3125in"/>
        <style:text-properties fo:color="#20301e" fo:font-family="Times New Roman" style:font-family-generic="roman" style:font-pitch="variable" fo:font-size="100%"/>
      </text:list-level-style-bullet>
      <text:list-level-style-bullet text:level="8" text:bullet-char="–">
        <style:list-level-properties text:space-before="3.4375in" text:min-label-width="0.3125in"/>
        <style:text-properties fo:color="#20301e" fo:font-family="Times New Roman" style:font-family-generic="roman" style:font-pitch="variable" fo:font-size="100%"/>
      </text:list-level-style-bullet>
      <text:list-level-style-bullet text:level="9" text:bullet-char="–">
        <style:list-level-properties text:space-before="3.9375in" text:min-label-width="0.3125in"/>
        <style:text-properties fo:color="#20301e" fo:font-family="Times New Roman" style:font-family-generic="roman" style:font-pitch="variable" fo:font-size="100%"/>
      </text:list-level-style-bullet>
    </text:list-style>
    <text:list-style style:name="a174">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1303">
      <text:list-level-style-bullet text:level="1" text:bullet-char="•">
        <style:list-level-properties text:space-before="0.125in" text:min-label-width="0.25in"/>
        <style:text-properties fo:color="#20301e" fo:font-size="100%"/>
      </text:list-level-style-bullet>
      <text:list-level-style-bullet text:level="2" text:bullet-char="•">
        <style:list-level-properties text:space-before="0.5625in" text:min-label-width="0.25in"/>
        <style:text-properties fo:color="#20301e" fo:font-size="100%"/>
      </text:list-level-style-bullet>
      <text:list-level-style-bullet text:level="3" text:bullet-char="•">
        <style:list-level-properties text:space-before="1in" text:min-label-width="0.25in"/>
        <style:text-properties fo:color="#20301e" fo:font-size="100%"/>
      </text:list-level-style-bullet>
      <text:list-level-style-bullet text:level="4" text:bullet-char="•">
        <style:list-level-properties text:space-before="1.5in" text:min-label-width="0.25in"/>
        <style:text-properties fo:color="#20301e" fo:font-size="100%"/>
      </text:list-level-style-bullet>
      <text:list-level-style-bullet text:level="5" text:bullet-char="•">
        <style:list-level-properties text:space-before="2in" text:min-label-width="0.25in"/>
        <style:text-properties fo:color="#20301e" fo:font-size="100%"/>
      </text:list-level-style-bullet>
      <text:list-level-style-bullet text:level="6" text:bullet-char="•">
        <style:list-level-properties text:space-before="2.5in" text:min-label-width="0.25in"/>
        <style:text-properties fo:color="#20301e" fo:font-size="100%"/>
      </text:list-level-style-bullet>
      <text:list-level-style-bullet text:level="7" text:bullet-char="•">
        <style:list-level-properties text:space-before="3in" text:min-label-width="0.25in"/>
        <style:text-properties fo:color="#20301e" fo:font-size="100%"/>
      </text:list-level-style-bullet>
      <text:list-level-style-bullet text:level="8" text:bullet-char="•">
        <style:list-level-properties text:space-before="3.5in" text:min-label-width="0.25in"/>
        <style:text-properties fo:color="#20301e" fo:font-size="100%"/>
      </text:list-level-style-bullet>
      <text:list-level-style-bullet text:level="9" text:bullet-char="•">
        <style:list-level-properties text:space-before="4in" text:min-label-width="0.25in"/>
        <style:text-properties fo:color="#20301e" fo:font-size="100%"/>
      </text:list-level-style-bullet>
    </text:list-style>
    <text:list-style style:name="a177">
      <text:list-level-style-bullet text:level="1" text:bullet-char="">
        <style:list-level-properties text:space-before="0.0625in" text:min-label-width="0.3125in"/>
        <style:text-properties fo:color="#90c226" fo:font-family="Wingdings 3" style:font-charset="x-symbol" fo:font-size="80%"/>
      </text:list-level-style-bullet>
      <text:list-level-style-bullet text:level="2" text:bullet-char="">
        <style:list-level-properties text:space-before="0.5in" text:min-label-width="0.3125in"/>
        <style:text-properties fo:color="#90c226" fo:font-family="Wingdings 3" style:font-charset="x-symbol" fo:font-size="80%"/>
      </text:list-level-style-bullet>
      <text:list-level-style-bullet text:level="3" text:bullet-char="">
        <style:list-level-properties text:space-before="0.9375in" text:min-label-width="0.3125in"/>
        <style:text-properties fo:color="#90c226" fo:font-family="Wingdings 3" style:font-charset="x-symbol" fo:font-size="80%"/>
      </text:list-level-style-bullet>
      <text:list-level-style-bullet text:level="4" text:bullet-char="">
        <style:list-level-properties text:space-before="1.4375in" text:min-label-width="0.3125in"/>
        <style:text-properties fo:color="#90c226" fo:font-family="Wingdings 3" style:font-charset="x-symbol" fo:font-size="80%"/>
      </text:list-level-style-bullet>
      <text:list-level-style-bullet text:level="5" text:bullet-char="">
        <style:list-level-properties text:space-before="1.9375in" text:min-label-width="0.3125in"/>
        <style:text-properties fo:color="#90c226" fo:font-family="Wingdings 3" style:font-charset="x-symbol" fo:font-size="80%"/>
      </text:list-level-style-bullet>
      <text:list-level-style-bullet text:level="6" text:bullet-char="">
        <style:list-level-properties text:space-before="2.4375in" text:min-label-width="0.3125in"/>
        <style:text-properties fo:color="#90c226" fo:font-family="Wingdings 3" style:font-charset="x-symbol" fo:font-size="80%"/>
      </text:list-level-style-bullet>
      <text:list-level-style-bullet text:level="7" text:bullet-char="">
        <style:list-level-properties text:space-before="2.9375in" text:min-label-width="0.3125in"/>
        <style:text-properties fo:color="#90c226" fo:font-family="Wingdings 3" style:font-charset="x-symbol" fo:font-size="80%"/>
      </text:list-level-style-bullet>
      <text:list-level-style-bullet text:level="8" text:bullet-char="">
        <style:list-level-properties text:space-before="3.4375in" text:min-label-width="0.3125in"/>
        <style:text-properties fo:color="#90c226" fo:font-family="Wingdings 3" style:font-charset="x-symbol" fo:font-size="80%"/>
      </text:list-level-style-bullet>
      <text:list-level-style-bullet text:level="9" text:bullet-char="">
        <style:list-level-properties text:space-before="3.9375in" text:min-label-width="0.3125in"/>
        <style:text-properties fo:color="#90c226" fo:font-family="Wingdings 3" style:font-charset="x-symbol" fo:font-size="80%"/>
      </text:list-level-style-bullet>
    </text:list-style>
    <text:list-style style:name="a82">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1306">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85">
      <text:list-level-style-bullet text:level="1" text:bullet-char="">
        <style:list-level-properties text:space-before="0.0625in" text:min-label-width="0.3125in"/>
        <style:text-properties fo:color="#90c226" fo:font-family="Wingdings 3" style:font-charset="x-symbol" fo:font-size="80%"/>
      </text:list-level-style-bullet>
      <text:list-level-style-bullet text:level="2" text:bullet-char="">
        <style:list-level-properties text:space-before="0.5in" text:min-label-width="0.3125in"/>
        <style:text-properties fo:color="#90c226" fo:font-family="Wingdings 3" style:font-charset="x-symbol" fo:font-size="80%"/>
      </text:list-level-style-bullet>
      <text:list-level-style-bullet text:level="3" text:bullet-char="">
        <style:list-level-properties text:space-before="0.9375in" text:min-label-width="0.3125in"/>
        <style:text-properties fo:color="#90c226" fo:font-family="Wingdings 3" style:font-charset="x-symbol" fo:font-size="80%"/>
      </text:list-level-style-bullet>
      <text:list-level-style-bullet text:level="4" text:bullet-char="">
        <style:list-level-properties text:space-before="1.4375in" text:min-label-width="0.3125in"/>
        <style:text-properties fo:color="#90c226" fo:font-family="Wingdings 3" style:font-charset="x-symbol" fo:font-size="80%"/>
      </text:list-level-style-bullet>
      <text:list-level-style-bullet text:level="5" text:bullet-char="">
        <style:list-level-properties text:space-before="1.9375in" text:min-label-width="0.3125in"/>
        <style:text-properties fo:color="#90c226" fo:font-family="Wingdings 3" style:font-charset="x-symbol" fo:font-size="80%"/>
      </text:list-level-style-bullet>
      <text:list-level-style-bullet text:level="6" text:bullet-char="">
        <style:list-level-properties text:space-before="2.4375in" text:min-label-width="0.3125in"/>
        <style:text-properties fo:color="#90c226" fo:font-family="Wingdings 3" style:font-charset="x-symbol" fo:font-size="80%"/>
      </text:list-level-style-bullet>
      <text:list-level-style-bullet text:level="7" text:bullet-char="">
        <style:list-level-properties text:space-before="2.9375in" text:min-label-width="0.3125in"/>
        <style:text-properties fo:color="#90c226" fo:font-family="Wingdings 3" style:font-charset="x-symbol" fo:font-size="80%"/>
      </text:list-level-style-bullet>
      <text:list-level-style-bullet text:level="8" text:bullet-char="">
        <style:list-level-properties text:space-before="3.4375in" text:min-label-width="0.3125in"/>
        <style:text-properties fo:color="#90c226" fo:font-family="Wingdings 3" style:font-charset="x-symbol" fo:font-size="80%"/>
      </text:list-level-style-bullet>
      <text:list-level-style-bullet text:level="9" text:bullet-char="">
        <style:list-level-properties text:space-before="3.9375in" text:min-label-width="0.3125in"/>
        <style:text-properties fo:color="#90c226" fo:font-family="Wingdings 3" style:font-charset="x-symbol" fo:font-size="80%"/>
      </text:list-level-style-bullet>
    </text:list-style>
    <text:list-style style:name="a1128">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88">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49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2">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992">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225">
      <text:list-level-style-bullet text:level="1" text:bullet-char="">
        <style:list-level-properties text:space-before="0.0625in" text:min-label-width="0.3125in"/>
        <style:text-properties fo:color="#90c226" fo:font-family="Wingdings 3" style:font-charset="x-symbol" fo:font-size="80%"/>
      </text:list-level-style-bullet>
      <text:list-level-style-bullet text:level="2" text:bullet-char="">
        <style:list-level-properties text:space-before="0.5in" text:min-label-width="0.3125in"/>
        <style:text-properties fo:color="#90c226" fo:font-family="Wingdings 3" style:font-charset="x-symbol" fo:font-size="80%"/>
      </text:list-level-style-bullet>
      <text:list-level-style-bullet text:level="3" text:bullet-char="">
        <style:list-level-properties text:space-before="0.9375in" text:min-label-width="0.3125in"/>
        <style:text-properties fo:color="#90c226" fo:font-family="Wingdings 3" style:font-charset="x-symbol" fo:font-size="80%"/>
      </text:list-level-style-bullet>
      <text:list-level-style-bullet text:level="4" text:bullet-char="">
        <style:list-level-properties text:space-before="1.4375in" text:min-label-width="0.3125in"/>
        <style:text-properties fo:color="#90c226" fo:font-family="Wingdings 3" style:font-charset="x-symbol" fo:font-size="80%"/>
      </text:list-level-style-bullet>
      <text:list-level-style-bullet text:level="5" text:bullet-char="">
        <style:list-level-properties text:space-before="1.9375in" text:min-label-width="0.3125in"/>
        <style:text-properties fo:color="#90c226" fo:font-family="Wingdings 3" style:font-charset="x-symbol" fo:font-size="80%"/>
      </text:list-level-style-bullet>
      <text:list-level-style-bullet text:level="6" text:bullet-char="">
        <style:list-level-properties text:space-before="2.4375in" text:min-label-width="0.3125in"/>
        <style:text-properties fo:color="#90c226" fo:font-family="Wingdings 3" style:font-charset="x-symbol" fo:font-size="80%"/>
      </text:list-level-style-bullet>
      <text:list-level-style-bullet text:level="7" text:bullet-char="">
        <style:list-level-properties text:space-before="2.9375in" text:min-label-width="0.3125in"/>
        <style:text-properties fo:color="#90c226" fo:font-family="Wingdings 3" style:font-charset="x-symbol" fo:font-size="80%"/>
      </text:list-level-style-bullet>
      <text:list-level-style-bullet text:level="8" text:bullet-char="">
        <style:list-level-properties text:space-before="3.4375in" text:min-label-width="0.3125in"/>
        <style:text-properties fo:color="#90c226" fo:font-family="Wingdings 3" style:font-charset="x-symbol" fo:font-size="80%"/>
      </text:list-level-style-bullet>
      <text:list-level-style-bullet text:level="9" text:bullet-char="">
        <style:list-level-properties text:space-before="3.9375in" text:min-label-width="0.3125in"/>
        <style:text-properties fo:color="#90c226" fo:font-family="Wingdings 3" style:font-charset="x-symbol" fo:font-size="80%"/>
      </text:list-level-style-bullet>
    </text:list-style>
    <text:list-style style:name="a995">
      <text:list-level-style-bullet text:level="1" text:bullet-char="–">
        <style:list-level-properties text:space-before="0.0625in" text:min-label-width="0.3125in"/>
        <style:text-properties fo:color="#20301e" fo:font-family="Times New Roman" style:font-family-generic="roman" style:font-pitch="variable" fo:font-size="100%"/>
      </text:list-level-style-bullet>
      <text:list-level-style-bullet text:level="2" text:bullet-char="–">
        <style:list-level-properties text:space-before="0.5in" text:min-label-width="0.3125in"/>
        <style:text-properties fo:color="#20301e" fo:font-family="Times New Roman" style:font-family-generic="roman" style:font-pitch="variable" fo:font-size="100%"/>
      </text:list-level-style-bullet>
      <text:list-level-style-bullet text:level="3" text:bullet-char="–">
        <style:list-level-properties text:space-before="0.9375in" text:min-label-width="0.3125in"/>
        <style:text-properties fo:color="#20301e" fo:font-family="Times New Roman" style:font-family-generic="roman" style:font-pitch="variable" fo:font-size="100%"/>
      </text:list-level-style-bullet>
      <text:list-level-style-bullet text:level="4" text:bullet-char="–">
        <style:list-level-properties text:space-before="1.4375in" text:min-label-width="0.3125in"/>
        <style:text-properties fo:color="#20301e" fo:font-family="Times New Roman" style:font-family-generic="roman" style:font-pitch="variable" fo:font-size="100%"/>
      </text:list-level-style-bullet>
      <text:list-level-style-bullet text:level="5" text:bullet-char="–">
        <style:list-level-properties text:space-before="1.9375in" text:min-label-width="0.3125in"/>
        <style:text-properties fo:color="#20301e" fo:font-family="Times New Roman" style:font-family-generic="roman" style:font-pitch="variable" fo:font-size="100%"/>
      </text:list-level-style-bullet>
      <text:list-level-style-bullet text:level="6" text:bullet-char="–">
        <style:list-level-properties text:space-before="2.4375in" text:min-label-width="0.3125in"/>
        <style:text-properties fo:color="#20301e" fo:font-family="Times New Roman" style:font-family-generic="roman" style:font-pitch="variable" fo:font-size="100%"/>
      </text:list-level-style-bullet>
      <text:list-level-style-bullet text:level="7" text:bullet-char="–">
        <style:list-level-properties text:space-before="2.9375in" text:min-label-width="0.3125in"/>
        <style:text-properties fo:color="#20301e" fo:font-family="Times New Roman" style:font-family-generic="roman" style:font-pitch="variable" fo:font-size="100%"/>
      </text:list-level-style-bullet>
      <text:list-level-style-bullet text:level="8" text:bullet-char="–">
        <style:list-level-properties text:space-before="3.4375in" text:min-label-width="0.3125in"/>
        <style:text-properties fo:color="#20301e" fo:font-family="Times New Roman" style:font-family-generic="roman" style:font-pitch="variable" fo:font-size="100%"/>
      </text:list-level-style-bullet>
      <text:list-level-style-bullet text:level="9" text:bullet-char="–">
        <style:list-level-properties text:space-before="3.9375in" text:min-label-width="0.3125in"/>
        <style:text-properties fo:color="#20301e" fo:font-family="Times New Roman" style:font-family-generic="roman" style:font-pitch="variable" fo:font-size="100%"/>
      </text:list-level-style-bullet>
    </text:list-style>
    <text:list-style style:name="a228">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901">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998">
      <text:list-level-style-bullet text:level="1" text:bullet-char="•">
        <style:list-level-properties text:space-before="0.125in" text:min-label-width="0.25in"/>
        <style:text-properties fo:color="#20301e" fo:font-size="100%"/>
      </text:list-level-style-bullet>
      <text:list-level-style-bullet text:level="2" text:bullet-char="•">
        <style:list-level-properties text:space-before="0.5625in" text:min-label-width="0.25in"/>
        <style:text-properties fo:color="#20301e" fo:font-size="100%"/>
      </text:list-level-style-bullet>
      <text:list-level-style-bullet text:level="3" text:bullet-char="•">
        <style:list-level-properties text:space-before="1in" text:min-label-width="0.25in"/>
        <style:text-properties fo:color="#20301e" fo:font-size="100%"/>
      </text:list-level-style-bullet>
      <text:list-level-style-bullet text:level="4" text:bullet-char="•">
        <style:list-level-properties text:space-before="1.5in" text:min-label-width="0.25in"/>
        <style:text-properties fo:color="#20301e" fo:font-size="100%"/>
      </text:list-level-style-bullet>
      <text:list-level-style-bullet text:level="5" text:bullet-char="•">
        <style:list-level-properties text:space-before="2in" text:min-label-width="0.25in"/>
        <style:text-properties fo:color="#20301e" fo:font-size="100%"/>
      </text:list-level-style-bullet>
      <text:list-level-style-bullet text:level="6" text:bullet-char="•">
        <style:list-level-properties text:space-before="2.5in" text:min-label-width="0.25in"/>
        <style:text-properties fo:color="#20301e" fo:font-size="100%"/>
      </text:list-level-style-bullet>
      <text:list-level-style-bullet text:level="7" text:bullet-char="•">
        <style:list-level-properties text:space-before="3in" text:min-label-width="0.25in"/>
        <style:text-properties fo:color="#20301e" fo:font-size="100%"/>
      </text:list-level-style-bullet>
      <text:list-level-style-bullet text:level="8" text:bullet-char="•">
        <style:list-level-properties text:space-before="3.5in" text:min-label-width="0.25in"/>
        <style:text-properties fo:color="#20301e" fo:font-size="100%"/>
      </text:list-level-style-bullet>
      <text:list-level-style-bullet text:level="9" text:bullet-char="•">
        <style:list-level-properties text:space-before="4in" text:min-label-width="0.25in"/>
        <style:text-properties fo:color="#20301e" fo:font-size="100%"/>
      </text:list-level-style-bullet>
    </text:list-style>
    <text:list-style style:name="a905">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45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80">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909">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45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10">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183">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1131">
      <text:list-level-style-bullet text:level="1" text:bullet-char="–">
        <style:list-level-properties text:space-before="0.0625in" text:min-label-width="0.3125in"/>
        <style:text-properties fo:color="#20301e" fo:font-family="Times New Roman" style:font-family-generic="roman" style:font-pitch="variable" fo:font-size="100%"/>
      </text:list-level-style-bullet>
      <text:list-level-style-bullet text:level="2" text:bullet-char="–">
        <style:list-level-properties text:space-before="0.5in" text:min-label-width="0.3125in"/>
        <style:text-properties fo:color="#20301e" fo:font-family="Times New Roman" style:font-family-generic="roman" style:font-pitch="variable" fo:font-size="100%"/>
      </text:list-level-style-bullet>
      <text:list-level-style-bullet text:level="3" text:bullet-char="–">
        <style:list-level-properties text:space-before="0.9375in" text:min-label-width="0.3125in"/>
        <style:text-properties fo:color="#20301e" fo:font-family="Times New Roman" style:font-family-generic="roman" style:font-pitch="variable" fo:font-size="100%"/>
      </text:list-level-style-bullet>
      <text:list-level-style-bullet text:level="4" text:bullet-char="–">
        <style:list-level-properties text:space-before="1.4375in" text:min-label-width="0.3125in"/>
        <style:text-properties fo:color="#20301e" fo:font-family="Times New Roman" style:font-family-generic="roman" style:font-pitch="variable" fo:font-size="100%"/>
      </text:list-level-style-bullet>
      <text:list-level-style-bullet text:level="5" text:bullet-char="–">
        <style:list-level-properties text:space-before="1.9375in" text:min-label-width="0.3125in"/>
        <style:text-properties fo:color="#20301e" fo:font-family="Times New Roman" style:font-family-generic="roman" style:font-pitch="variable" fo:font-size="100%"/>
      </text:list-level-style-bullet>
      <text:list-level-style-bullet text:level="6" text:bullet-char="–">
        <style:list-level-properties text:space-before="2.4375in" text:min-label-width="0.3125in"/>
        <style:text-properties fo:color="#20301e" fo:font-family="Times New Roman" style:font-family-generic="roman" style:font-pitch="variable" fo:font-size="100%"/>
      </text:list-level-style-bullet>
      <text:list-level-style-bullet text:level="7" text:bullet-char="–">
        <style:list-level-properties text:space-before="2.9375in" text:min-label-width="0.3125in"/>
        <style:text-properties fo:color="#20301e" fo:font-family="Times New Roman" style:font-family-generic="roman" style:font-pitch="variable" fo:font-size="100%"/>
      </text:list-level-style-bullet>
      <text:list-level-style-bullet text:level="8" text:bullet-char="–">
        <style:list-level-properties text:space-before="3.4375in" text:min-label-width="0.3125in"/>
        <style:text-properties fo:color="#20301e" fo:font-family="Times New Roman" style:font-family-generic="roman" style:font-pitch="variable" fo:font-size="100%"/>
      </text:list-level-style-bullet>
      <text:list-level-style-bullet text:level="9" text:bullet-char="–">
        <style:list-level-properties text:space-before="3.9375in" text:min-label-width="0.3125in"/>
        <style:text-properties fo:color="#20301e" fo:font-family="Times New Roman" style:font-family-generic="roman" style:font-pitch="variable" fo:font-size="100%"/>
      </text:list-level-style-bullet>
    </text:list-style>
    <text:list-style style:name="a91">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187">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1134">
      <text:list-level-style-bullet text:level="1" text:bullet-char="•">
        <style:list-level-properties text:space-before="0.125in" text:min-label-width="0.25in"/>
        <style:text-properties fo:color="#20301e" fo:font-size="100%"/>
      </text:list-level-style-bullet>
      <text:list-level-style-bullet text:level="2" text:bullet-char="•">
        <style:list-level-properties text:space-before="0.5625in" text:min-label-width="0.25in"/>
        <style:text-properties fo:color="#20301e" fo:font-size="100%"/>
      </text:list-level-style-bullet>
      <text:list-level-style-bullet text:level="3" text:bullet-char="•">
        <style:list-level-properties text:space-before="1in" text:min-label-width="0.25in"/>
        <style:text-properties fo:color="#20301e" fo:font-size="100%"/>
      </text:list-level-style-bullet>
      <text:list-level-style-bullet text:level="4" text:bullet-char="•">
        <style:list-level-properties text:space-before="1.5in" text:min-label-width="0.25in"/>
        <style:text-properties fo:color="#20301e" fo:font-size="100%"/>
      </text:list-level-style-bullet>
      <text:list-level-style-bullet text:level="5" text:bullet-char="•">
        <style:list-level-properties text:space-before="2in" text:min-label-width="0.25in"/>
        <style:text-properties fo:color="#20301e" fo:font-size="100%"/>
      </text:list-level-style-bullet>
      <text:list-level-style-bullet text:level="6" text:bullet-char="•">
        <style:list-level-properties text:space-before="2.5in" text:min-label-width="0.25in"/>
        <style:text-properties fo:color="#20301e" fo:font-size="100%"/>
      </text:list-level-style-bullet>
      <text:list-level-style-bullet text:level="7" text:bullet-char="•">
        <style:list-level-properties text:space-before="3in" text:min-label-width="0.25in"/>
        <style:text-properties fo:color="#20301e" fo:font-size="100%"/>
      </text:list-level-style-bullet>
      <text:list-level-style-bullet text:level="8" text:bullet-char="•">
        <style:list-level-properties text:space-before="3.5in" text:min-label-width="0.25in"/>
        <style:text-properties fo:color="#20301e" fo:font-size="100%"/>
      </text:list-level-style-bullet>
      <text:list-level-style-bullet text:level="9" text:bullet-char="•">
        <style:list-level-properties text:space-before="4in" text:min-label-width="0.25in"/>
        <style:text-properties fo:color="#20301e" fo:font-size="100%"/>
      </text:list-level-style-bullet>
    </text:list-style>
    <text:list-style style:name="a95">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1137">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231">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235">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1001">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912">
      <text:list-level-style-bullet text:level="1" text:bullet-char="–">
        <style:list-level-properties text:space-before="0.0625in" text:min-label-width="0.3125in"/>
        <style:text-properties fo:color="#20301e" fo:font-family="Times New Roman" style:font-family-generic="roman" style:font-pitch="variable" fo:font-size="100%"/>
      </text:list-level-style-bullet>
      <text:list-level-style-bullet text:level="2" text:bullet-char="–">
        <style:list-level-properties text:space-before="0.5in" text:min-label-width="0.3125in"/>
        <style:text-properties fo:color="#20301e" fo:font-family="Times New Roman" style:font-family-generic="roman" style:font-pitch="variable" fo:font-size="100%"/>
      </text:list-level-style-bullet>
      <text:list-level-style-bullet text:level="3" text:bullet-char="–">
        <style:list-level-properties text:space-before="0.9375in" text:min-label-width="0.3125in"/>
        <style:text-properties fo:color="#20301e" fo:font-family="Times New Roman" style:font-family-generic="roman" style:font-pitch="variable" fo:font-size="100%"/>
      </text:list-level-style-bullet>
      <text:list-level-style-bullet text:level="4" text:bullet-char="–">
        <style:list-level-properties text:space-before="1.4375in" text:min-label-width="0.3125in"/>
        <style:text-properties fo:color="#20301e" fo:font-family="Times New Roman" style:font-family-generic="roman" style:font-pitch="variable" fo:font-size="100%"/>
      </text:list-level-style-bullet>
      <text:list-level-style-bullet text:level="5" text:bullet-char="–">
        <style:list-level-properties text:space-before="1.9375in" text:min-label-width="0.3125in"/>
        <style:text-properties fo:color="#20301e" fo:font-family="Times New Roman" style:font-family-generic="roman" style:font-pitch="variable" fo:font-size="100%"/>
      </text:list-level-style-bullet>
      <text:list-level-style-bullet text:level="6" text:bullet-char="–">
        <style:list-level-properties text:space-before="2.4375in" text:min-label-width="0.3125in"/>
        <style:text-properties fo:color="#20301e" fo:font-family="Times New Roman" style:font-family-generic="roman" style:font-pitch="variable" fo:font-size="100%"/>
      </text:list-level-style-bullet>
      <text:list-level-style-bullet text:level="7" text:bullet-char="–">
        <style:list-level-properties text:space-before="2.9375in" text:min-label-width="0.3125in"/>
        <style:text-properties fo:color="#20301e" fo:font-family="Times New Roman" style:font-family-generic="roman" style:font-pitch="variable" fo:font-size="100%"/>
      </text:list-level-style-bullet>
      <text:list-level-style-bullet text:level="8" text:bullet-char="–">
        <style:list-level-properties text:space-before="3.4375in" text:min-label-width="0.3125in"/>
        <style:text-properties fo:color="#20301e" fo:font-family="Times New Roman" style:font-family-generic="roman" style:font-pitch="variable" fo:font-size="100%"/>
      </text:list-level-style-bullet>
      <text:list-level-style-bullet text:level="9" text:bullet-char="–">
        <style:list-level-properties text:space-before="3.9375in" text:min-label-width="0.3125in"/>
        <style:text-properties fo:color="#20301e" fo:font-family="Times New Roman" style:font-family-generic="roman" style:font-pitch="variable" fo:font-size="100%"/>
      </text:list-level-style-bullet>
    </text:list-style>
    <text:list-style style:name="a23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05">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915">
      <text:list-level-style-bullet text:level="1" text:bullet-char="•">
        <style:list-level-properties text:space-before="0.125in" text:min-label-width="0.25in"/>
        <style:text-properties fo:color="#20301e" fo:font-size="100%"/>
      </text:list-level-style-bullet>
      <text:list-level-style-bullet text:level="2" text:bullet-char="•">
        <style:list-level-properties text:space-before="0.5625in" text:min-label-width="0.25in"/>
        <style:text-properties fo:color="#20301e" fo:font-size="100%"/>
      </text:list-level-style-bullet>
      <text:list-level-style-bullet text:level="3" text:bullet-char="•">
        <style:list-level-properties text:space-before="1in" text:min-label-width="0.25in"/>
        <style:text-properties fo:color="#20301e" fo:font-size="100%"/>
      </text:list-level-style-bullet>
      <text:list-level-style-bullet text:level="4" text:bullet-char="•">
        <style:list-level-properties text:space-before="1.5in" text:min-label-width="0.25in"/>
        <style:text-properties fo:color="#20301e" fo:font-size="100%"/>
      </text:list-level-style-bullet>
      <text:list-level-style-bullet text:level="5" text:bullet-char="•">
        <style:list-level-properties text:space-before="2in" text:min-label-width="0.25in"/>
        <style:text-properties fo:color="#20301e" fo:font-size="100%"/>
      </text:list-level-style-bullet>
      <text:list-level-style-bullet text:level="6" text:bullet-char="•">
        <style:list-level-properties text:space-before="2.5in" text:min-label-width="0.25in"/>
        <style:text-properties fo:color="#20301e" fo:font-size="100%"/>
      </text:list-level-style-bullet>
      <text:list-level-style-bullet text:level="7" text:bullet-char="•">
        <style:list-level-properties text:space-before="3in" text:min-label-width="0.25in"/>
        <style:text-properties fo:color="#20301e" fo:font-size="100%"/>
      </text:list-level-style-bullet>
      <text:list-level-style-bullet text:level="8" text:bullet-char="•">
        <style:list-level-properties text:space-before="3.5in" text:min-label-width="0.25in"/>
        <style:text-properties fo:color="#20301e" fo:font-size="100%"/>
      </text:list-level-style-bullet>
      <text:list-level-style-bullet text:level="9" text:bullet-char="•">
        <style:list-level-properties text:space-before="4in" text:min-label-width="0.25in"/>
        <style:text-properties fo:color="#20301e" fo:font-size="100%"/>
      </text:list-level-style-bullet>
    </text:list-style>
    <text:list-style style:name="a644">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918">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647">
      <text:list-level-style-bullet text:level="1" text:bullet-char="">
        <style:list-level-properties text:space-before="0.0625in" text:min-label-width="0.3125in"/>
        <style:text-properties fo:color="#90c226" fo:font-family="Wingdings 3" style:font-charset="x-symbol" fo:font-size="80%"/>
      </text:list-level-style-bullet>
      <text:list-level-style-bullet text:level="2" text:bullet-char="">
        <style:list-level-properties text:space-before="0.5in" text:min-label-width="0.3125in"/>
        <style:text-properties fo:color="#90c226" fo:font-family="Wingdings 3" style:font-charset="x-symbol" fo:font-size="80%"/>
      </text:list-level-style-bullet>
      <text:list-level-style-bullet text:level="3" text:bullet-char="">
        <style:list-level-properties text:space-before="0.9375in" text:min-label-width="0.3125in"/>
        <style:text-properties fo:color="#90c226" fo:font-family="Wingdings 3" style:font-charset="x-symbol" fo:font-size="80%"/>
      </text:list-level-style-bullet>
      <text:list-level-style-bullet text:level="4" text:bullet-char="">
        <style:list-level-properties text:space-before="1.4375in" text:min-label-width="0.3125in"/>
        <style:text-properties fo:color="#90c226" fo:font-family="Wingdings 3" style:font-charset="x-symbol" fo:font-size="80%"/>
      </text:list-level-style-bullet>
      <text:list-level-style-bullet text:level="5" text:bullet-char="">
        <style:list-level-properties text:space-before="1.9375in" text:min-label-width="0.3125in"/>
        <style:text-properties fo:color="#90c226" fo:font-family="Wingdings 3" style:font-charset="x-symbol" fo:font-size="80%"/>
      </text:list-level-style-bullet>
      <text:list-level-style-bullet text:level="6" text:bullet-char="">
        <style:list-level-properties text:space-before="2.4375in" text:min-label-width="0.3125in"/>
        <style:text-properties fo:color="#90c226" fo:font-family="Wingdings 3" style:font-charset="x-symbol" fo:font-size="80%"/>
      </text:list-level-style-bullet>
      <text:list-level-style-bullet text:level="7" text:bullet-char="">
        <style:list-level-properties text:space-before="2.9375in" text:min-label-width="0.3125in"/>
        <style:text-properties fo:color="#90c226" fo:font-family="Wingdings 3" style:font-charset="x-symbol" fo:font-size="80%"/>
      </text:list-level-style-bullet>
      <text:list-level-style-bullet text:level="8" text:bullet-char="">
        <style:list-level-properties text:space-before="3.4375in" text:min-label-width="0.3125in"/>
        <style:text-properties fo:color="#90c226" fo:font-family="Wingdings 3" style:font-charset="x-symbol" fo:font-size="80%"/>
      </text:list-level-style-bullet>
      <text:list-level-style-bullet text:level="9" text:bullet-char="">
        <style:list-level-properties text:space-before="3.9375in" text:min-label-width="0.3125in"/>
        <style:text-properties fo:color="#90c226" fo:font-family="Wingdings 3" style:font-charset="x-symbol" fo:font-size="80%"/>
      </text:list-level-style-bullet>
    </text:list-style>
    <text:list-style style:name="a1141">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7">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114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
      <text:list-level-style-bullet text:level="1" text:bullet-char="">
        <style:list-level-properties text:space-before="0.0625in" text:min-label-width="0.3125in"/>
        <style:text-properties fo:color="#90c226" fo:font-family="Wingdings 3" style:font-charset="x-symbol" fo:font-size="80%"/>
      </text:list-level-style-bullet>
      <text:list-level-style-bullet text:level="2" text:bullet-char="">
        <style:list-level-properties text:space-before="0.5in" text:min-label-width="0.3125in"/>
        <style:text-properties fo:color="#90c226" fo:font-family="Wingdings 3" style:font-charset="x-symbol" fo:font-size="80%"/>
      </text:list-level-style-bullet>
      <text:list-level-style-bullet text:level="3" text:bullet-char="">
        <style:list-level-properties text:space-before="0.9375in" text:min-label-width="0.3125in"/>
        <style:text-properties fo:color="#90c226" fo:font-family="Wingdings 3" style:font-charset="x-symbol" fo:font-size="80%"/>
      </text:list-level-style-bullet>
      <text:list-level-style-bullet text:level="4" text:bullet-char="">
        <style:list-level-properties text:space-before="1.4375in" text:min-label-width="0.3125in"/>
        <style:text-properties fo:color="#90c226" fo:font-family="Wingdings 3" style:font-charset="x-symbol" fo:font-size="80%"/>
      </text:list-level-style-bullet>
      <text:list-level-style-bullet text:level="5" text:bullet-char="">
        <style:list-level-properties text:space-before="1.9375in" text:min-label-width="0.3125in"/>
        <style:text-properties fo:color="#90c226" fo:font-family="Wingdings 3" style:font-charset="x-symbol" fo:font-size="80%"/>
      </text:list-level-style-bullet>
      <text:list-level-style-bullet text:level="6" text:bullet-char="">
        <style:list-level-properties text:space-before="2.4375in" text:min-label-width="0.3125in"/>
        <style:text-properties fo:color="#90c226" fo:font-family="Wingdings 3" style:font-charset="x-symbol" fo:font-size="80%"/>
      </text:list-level-style-bullet>
      <text:list-level-style-bullet text:level="7" text:bullet-char="">
        <style:list-level-properties text:space-before="2.9375in" text:min-label-width="0.3125in"/>
        <style:text-properties fo:color="#90c226" fo:font-family="Wingdings 3" style:font-charset="x-symbol" fo:font-size="80%"/>
      </text:list-level-style-bullet>
      <text:list-level-style-bullet text:level="8" text:bullet-char="">
        <style:list-level-properties text:space-before="3.4375in" text:min-label-width="0.3125in"/>
        <style:text-properties fo:color="#90c226" fo:font-family="Wingdings 3" style:font-charset="x-symbol" fo:font-size="80%"/>
      </text:list-level-style-bullet>
      <text:list-level-style-bullet text:level="9" text:bullet-char="">
        <style:list-level-properties text:space-before="3.9375in" text:min-label-width="0.3125in"/>
        <style:text-properties fo:color="#90c226" fo:font-family="Wingdings 3" style:font-charset="x-symbol" fo:font-size="80%"/>
      </text:list-level-style-bullet>
    </text:list-style>
    <text:list-style style:name="a1239">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96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600">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696">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42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603">
      <text:list-level-style-bullet text:level="1" text:bullet-char="">
        <style:list-level-properties text:space-before="0.0625in" text:min-label-width="0.3125in"/>
        <style:text-properties fo:color="#90c226" fo:font-family="Wingdings 3" style:font-charset="x-symbol" fo:font-size="80%"/>
      </text:list-level-style-bullet>
      <text:list-level-style-bullet text:level="2" text:bullet-char="">
        <style:list-level-properties text:space-before="0.5in" text:min-label-width="0.3125in"/>
        <style:text-properties fo:color="#90c226" fo:font-family="Wingdings 3" style:font-charset="x-symbol" fo:font-size="80%"/>
      </text:list-level-style-bullet>
      <text:list-level-style-bullet text:level="3" text:bullet-char="">
        <style:list-level-properties text:space-before="0.9375in" text:min-label-width="0.3125in"/>
        <style:text-properties fo:color="#90c226" fo:font-family="Wingdings 3" style:font-charset="x-symbol" fo:font-size="80%"/>
      </text:list-level-style-bullet>
      <text:list-level-style-bullet text:level="4" text:bullet-char="">
        <style:list-level-properties text:space-before="1.4375in" text:min-label-width="0.3125in"/>
        <style:text-properties fo:color="#90c226" fo:font-family="Wingdings 3" style:font-charset="x-symbol" fo:font-size="80%"/>
      </text:list-level-style-bullet>
      <text:list-level-style-bullet text:level="5" text:bullet-char="">
        <style:list-level-properties text:space-before="1.9375in" text:min-label-width="0.3125in"/>
        <style:text-properties fo:color="#90c226" fo:font-family="Wingdings 3" style:font-charset="x-symbol" fo:font-size="80%"/>
      </text:list-level-style-bullet>
      <text:list-level-style-bullet text:level="6" text:bullet-char="">
        <style:list-level-properties text:space-before="2.4375in" text:min-label-width="0.3125in"/>
        <style:text-properties fo:color="#90c226" fo:font-family="Wingdings 3" style:font-charset="x-symbol" fo:font-size="80%"/>
      </text:list-level-style-bullet>
      <text:list-level-style-bullet text:level="7" text:bullet-char="">
        <style:list-level-properties text:space-before="2.9375in" text:min-label-width="0.3125in"/>
        <style:text-properties fo:color="#90c226" fo:font-family="Wingdings 3" style:font-charset="x-symbol" fo:font-size="80%"/>
      </text:list-level-style-bullet>
      <text:list-level-style-bullet text:level="8" text:bullet-char="">
        <style:list-level-properties text:space-before="3.4375in" text:min-label-width="0.3125in"/>
        <style:text-properties fo:color="#90c226" fo:font-family="Wingdings 3" style:font-charset="x-symbol" fo:font-size="80%"/>
      </text:list-level-style-bullet>
      <text:list-level-style-bullet text:level="9" text:bullet-char="">
        <style:list-level-properties text:space-before="3.9375in" text:min-label-width="0.3125in"/>
        <style:text-properties fo:color="#90c226" fo:font-family="Wingdings 3" style:font-charset="x-symbol" fo:font-size="80%"/>
      </text:list-level-style-bullet>
    </text:list-style>
    <text:list-style style:name="a789">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606">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243">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119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09">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337">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246">
      <text:list-level-style-bullet text:level="1" text:bullet-char="">
        <style:list-level-properties text:space-before="0.0625in" text:min-label-width="0.3125in"/>
        <style:text-properties fo:color="#90c226" fo:font-family="Wingdings 3" style:font-charset="x-symbol" fo:font-size="80%"/>
      </text:list-level-style-bullet>
      <text:list-level-style-bullet text:level="2" text:bullet-char="">
        <style:list-level-properties text:space-before="0.5in" text:min-label-width="0.3125in"/>
        <style:text-properties fo:color="#90c226" fo:font-family="Wingdings 3" style:font-charset="x-symbol" fo:font-size="80%"/>
      </text:list-level-style-bullet>
      <text:list-level-style-bullet text:level="3" text:bullet-char="">
        <style:list-level-properties text:space-before="0.9375in" text:min-label-width="0.3125in"/>
        <style:text-properties fo:color="#90c226" fo:font-family="Wingdings 3" style:font-charset="x-symbol" fo:font-size="80%"/>
      </text:list-level-style-bullet>
      <text:list-level-style-bullet text:level="4" text:bullet-char="">
        <style:list-level-properties text:space-before="1.4375in" text:min-label-width="0.3125in"/>
        <style:text-properties fo:color="#90c226" fo:font-family="Wingdings 3" style:font-charset="x-symbol" fo:font-size="80%"/>
      </text:list-level-style-bullet>
      <text:list-level-style-bullet text:level="5" text:bullet-char="">
        <style:list-level-properties text:space-before="1.9375in" text:min-label-width="0.3125in"/>
        <style:text-properties fo:color="#90c226" fo:font-family="Wingdings 3" style:font-charset="x-symbol" fo:font-size="80%"/>
      </text:list-level-style-bullet>
      <text:list-level-style-bullet text:level="6" text:bullet-char="">
        <style:list-level-properties text:space-before="2.4375in" text:min-label-width="0.3125in"/>
        <style:text-properties fo:color="#90c226" fo:font-family="Wingdings 3" style:font-charset="x-symbol" fo:font-size="80%"/>
      </text:list-level-style-bullet>
      <text:list-level-style-bullet text:level="7" text:bullet-char="">
        <style:list-level-properties text:space-before="2.9375in" text:min-label-width="0.3125in"/>
        <style:text-properties fo:color="#90c226" fo:font-family="Wingdings 3" style:font-charset="x-symbol" fo:font-size="80%"/>
      </text:list-level-style-bullet>
      <text:list-level-style-bullet text:level="8" text:bullet-char="">
        <style:list-level-properties text:space-before="3.4375in" text:min-label-width="0.3125in"/>
        <style:text-properties fo:color="#90c226" fo:font-family="Wingdings 3" style:font-charset="x-symbol" fo:font-size="80%"/>
      </text:list-level-style-bullet>
      <text:list-level-style-bullet text:level="9" text:bullet-char="">
        <style:list-level-properties text:space-before="3.9375in" text:min-label-width="0.3125in"/>
        <style:text-properties fo:color="#90c226" fo:font-family="Wingdings 3" style:font-charset="x-symbol" fo:font-size="80%"/>
      </text:list-level-style-bullet>
    </text:list-style>
    <text:list-style style:name="a157">
      <text:list-level-style-bullet text:level="1" text:bullet-char="">
        <style:list-level-properties text:space-before="0in" text:min-label-width="0.375in"/>
        <style:text-properties fo:color="#90c226" fo:font-family="Wingdings 3" style:font-charset="x-symbol" fo:font-size="80%"/>
      </text:list-level-style-bullet>
      <text:list-level-style-bullet text:level="2" text:bullet-char="">
        <style:list-level-properties text:space-before="0.4375in" text:min-label-width="0.375in"/>
        <style:text-properties fo:color="#90c226" fo:font-family="Wingdings 3" style:font-charset="x-symbol" fo:font-size="80%"/>
      </text:list-level-style-bullet>
      <text:list-level-style-bullet text:level="3" text:bullet-char="">
        <style:list-level-properties text:space-before="0.875in" text:min-label-width="0.375in"/>
        <style:text-properties fo:color="#90c226" fo:font-family="Wingdings 3" style:font-charset="x-symbol" fo:font-size="80%"/>
      </text:list-level-style-bullet>
      <text:list-level-style-bullet text:level="4" text:bullet-char="">
        <style:list-level-properties text:space-before="1.375in" text:min-label-width="0.375in"/>
        <style:text-properties fo:color="#90c226" fo:font-family="Wingdings 3" style:font-charset="x-symbol" fo:font-size="80%"/>
      </text:list-level-style-bullet>
      <text:list-level-style-bullet text:level="5" text:bullet-char="">
        <style:list-level-properties text:space-before="1.875in" text:min-label-width="0.375in"/>
        <style:text-properties fo:color="#90c226" fo:font-family="Wingdings 3" style:font-charset="x-symbol" fo:font-size="80%"/>
      </text:list-level-style-bullet>
      <text:list-level-style-bullet text:level="6" text:bullet-char="">
        <style:list-level-properties text:space-before="2.375in" text:min-label-width="0.375in"/>
        <style:text-properties fo:color="#90c226" fo:font-family="Wingdings 3" style:font-charset="x-symbol" fo:font-size="80%"/>
      </text:list-level-style-bullet>
      <text:list-level-style-bullet text:level="7" text:bullet-char="">
        <style:list-level-properties text:space-before="2.875in" text:min-label-width="0.375in"/>
        <style:text-properties fo:color="#90c226" fo:font-family="Wingdings 3" style:font-charset="x-symbol" fo:font-size="80%"/>
      </text:list-level-style-bullet>
      <text:list-level-style-bullet text:level="8" text:bullet-char="">
        <style:list-level-properties text:space-before="3.375in" text:min-label-width="0.375in"/>
        <style:text-properties fo:color="#90c226" fo:font-family="Wingdings 3" style:font-charset="x-symbol" fo:font-size="80%"/>
      </text:list-level-style-bullet>
      <text:list-level-style-bullet text:level="9" text:bullet-char="">
        <style:list-level-properties text:space-before="3.875in" text:min-label-width="0.375in"/>
        <style:text-properties fo:color="#90c226" fo:font-family="Wingdings 3" style:font-charset="x-symbol" fo:font-size="80%"/>
      </text:list-level-style-bullet>
    </text:list-style>
    <text:list-style style:name="a922">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249">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650">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653">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56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57">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56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42">
      <text:list-level-style-bullet text:level="1" text:bullet-char="–">
        <style:list-level-properties text:space-before="0.0625in" text:min-label-width="0.3125in"/>
        <style:text-properties fo:color="#20301e" fo:font-family="Times New Roman" style:font-family-generic="roman" style:font-pitch="variable" fo:font-size="100%"/>
      </text:list-level-style-bullet>
      <text:list-level-style-bullet text:level="2" text:bullet-char="–">
        <style:list-level-properties text:space-before="0.5in" text:min-label-width="0.3125in"/>
        <style:text-properties fo:color="#20301e" fo:font-family="Times New Roman" style:font-family-generic="roman" style:font-pitch="variable" fo:font-size="100%"/>
      </text:list-level-style-bullet>
      <text:list-level-style-bullet text:level="3" text:bullet-char="–">
        <style:list-level-properties text:space-before="0.9375in" text:min-label-width="0.3125in"/>
        <style:text-properties fo:color="#20301e" fo:font-family="Times New Roman" style:font-family-generic="roman" style:font-pitch="variable" fo:font-size="100%"/>
      </text:list-level-style-bullet>
      <text:list-level-style-bullet text:level="4" text:bullet-char="–">
        <style:list-level-properties text:space-before="1.4375in" text:min-label-width="0.3125in"/>
        <style:text-properties fo:color="#20301e" fo:font-family="Times New Roman" style:font-family-generic="roman" style:font-pitch="variable" fo:font-size="100%"/>
      </text:list-level-style-bullet>
      <text:list-level-style-bullet text:level="5" text:bullet-char="–">
        <style:list-level-properties text:space-before="1.9375in" text:min-label-width="0.3125in"/>
        <style:text-properties fo:color="#20301e" fo:font-family="Times New Roman" style:font-family-generic="roman" style:font-pitch="variable" fo:font-size="100%"/>
      </text:list-level-style-bullet>
      <text:list-level-style-bullet text:level="6" text:bullet-char="–">
        <style:list-level-properties text:space-before="2.4375in" text:min-label-width="0.3125in"/>
        <style:text-properties fo:color="#20301e" fo:font-family="Times New Roman" style:font-family-generic="roman" style:font-pitch="variable" fo:font-size="100%"/>
      </text:list-level-style-bullet>
      <text:list-level-style-bullet text:level="7" text:bullet-char="–">
        <style:list-level-properties text:space-before="2.9375in" text:min-label-width="0.3125in"/>
        <style:text-properties fo:color="#20301e" fo:font-family="Times New Roman" style:font-family-generic="roman" style:font-pitch="variable" fo:font-size="100%"/>
      </text:list-level-style-bullet>
      <text:list-level-style-bullet text:level="8" text:bullet-char="–">
        <style:list-level-properties text:space-before="3.4375in" text:min-label-width="0.3125in"/>
        <style:text-properties fo:color="#20301e" fo:font-family="Times New Roman" style:font-family-generic="roman" style:font-pitch="variable" fo:font-size="100%"/>
      </text:list-level-style-bullet>
      <text:list-level-style-bullet text:level="9" text:bullet-char="–">
        <style:list-level-properties text:space-before="3.9375in" text:min-label-width="0.3125in"/>
        <style:text-properties fo:color="#20301e" fo:font-family="Times New Roman" style:font-family-generic="roman" style:font-pitch="variable" fo:font-size="100%"/>
      </text:list-level-style-bullet>
    </text:list-style>
    <text:list-style style:name="a38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71">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1245">
      <text:list-level-style-bullet text:level="1" text:bullet-char="•">
        <style:list-level-properties text:space-before="0.125in" text:min-label-width="0.25in"/>
        <style:text-properties fo:color="#20301e" fo:font-size="100%"/>
      </text:list-level-style-bullet>
      <text:list-level-style-bullet text:level="2" text:bullet-char="•">
        <style:list-level-properties text:space-before="0.5625in" text:min-label-width="0.25in"/>
        <style:text-properties fo:color="#20301e" fo:font-size="100%"/>
      </text:list-level-style-bullet>
      <text:list-level-style-bullet text:level="3" text:bullet-char="•">
        <style:list-level-properties text:space-before="1in" text:min-label-width="0.25in"/>
        <style:text-properties fo:color="#20301e" fo:font-size="100%"/>
      </text:list-level-style-bullet>
      <text:list-level-style-bullet text:level="4" text:bullet-char="•">
        <style:list-level-properties text:space-before="1.5in" text:min-label-width="0.25in"/>
        <style:text-properties fo:color="#20301e" fo:font-size="100%"/>
      </text:list-level-style-bullet>
      <text:list-level-style-bullet text:level="5" text:bullet-char="•">
        <style:list-level-properties text:space-before="2in" text:min-label-width="0.25in"/>
        <style:text-properties fo:color="#20301e" fo:font-size="100%"/>
      </text:list-level-style-bullet>
      <text:list-level-style-bullet text:level="6" text:bullet-char="•">
        <style:list-level-properties text:space-before="2.5in" text:min-label-width="0.25in"/>
        <style:text-properties fo:color="#20301e" fo:font-size="100%"/>
      </text:list-level-style-bullet>
      <text:list-level-style-bullet text:level="7" text:bullet-char="•">
        <style:list-level-properties text:space-before="3in" text:min-label-width="0.25in"/>
        <style:text-properties fo:color="#20301e" fo:font-size="100%"/>
      </text:list-level-style-bullet>
      <text:list-level-style-bullet text:level="8" text:bullet-char="•">
        <style:list-level-properties text:space-before="3.5in" text:min-label-width="0.25in"/>
        <style:text-properties fo:color="#20301e" fo:font-size="100%"/>
      </text:list-level-style-bullet>
      <text:list-level-style-bullet text:level="9" text:bullet-char="•">
        <style:list-level-properties text:space-before="4in" text:min-label-width="0.25in"/>
        <style:text-properties fo:color="#20301e" fo:font-size="100%"/>
      </text:list-level-style-bullet>
    </text:list-style>
    <text:list-style style:name="a20">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974">
      <text:list-level-style-bullet text:level="1" text:bullet-char="–">
        <style:list-level-properties text:space-before="0.0625in" text:min-label-width="0.3125in"/>
        <style:text-properties fo:color="#20301e" fo:font-family="Times New Roman" style:font-family-generic="roman" style:font-pitch="variable" fo:font-size="100%"/>
      </text:list-level-style-bullet>
      <text:list-level-style-bullet text:level="2" text:bullet-char="–">
        <style:list-level-properties text:space-before="0.5in" text:min-label-width="0.3125in"/>
        <style:text-properties fo:color="#20301e" fo:font-family="Times New Roman" style:font-family-generic="roman" style:font-pitch="variable" fo:font-size="100%"/>
      </text:list-level-style-bullet>
      <text:list-level-style-bullet text:level="3" text:bullet-char="–">
        <style:list-level-properties text:space-before="0.9375in" text:min-label-width="0.3125in"/>
        <style:text-properties fo:color="#20301e" fo:font-family="Times New Roman" style:font-family-generic="roman" style:font-pitch="variable" fo:font-size="100%"/>
      </text:list-level-style-bullet>
      <text:list-level-style-bullet text:level="4" text:bullet-char="–">
        <style:list-level-properties text:space-before="1.4375in" text:min-label-width="0.3125in"/>
        <style:text-properties fo:color="#20301e" fo:font-family="Times New Roman" style:font-family-generic="roman" style:font-pitch="variable" fo:font-size="100%"/>
      </text:list-level-style-bullet>
      <text:list-level-style-bullet text:level="5" text:bullet-char="–">
        <style:list-level-properties text:space-before="1.9375in" text:min-label-width="0.3125in"/>
        <style:text-properties fo:color="#20301e" fo:font-family="Times New Roman" style:font-family-generic="roman" style:font-pitch="variable" fo:font-size="100%"/>
      </text:list-level-style-bullet>
      <text:list-level-style-bullet text:level="6" text:bullet-char="–">
        <style:list-level-properties text:space-before="2.4375in" text:min-label-width="0.3125in"/>
        <style:text-properties fo:color="#20301e" fo:font-family="Times New Roman" style:font-family-generic="roman" style:font-pitch="variable" fo:font-size="100%"/>
      </text:list-level-style-bullet>
      <text:list-level-style-bullet text:level="7" text:bullet-char="–">
        <style:list-level-properties text:space-before="2.9375in" text:min-label-width="0.3125in"/>
        <style:text-properties fo:color="#20301e" fo:font-family="Times New Roman" style:font-family-generic="roman" style:font-pitch="variable" fo:font-size="100%"/>
      </text:list-level-style-bullet>
      <text:list-level-style-bullet text:level="8" text:bullet-char="–">
        <style:list-level-properties text:space-before="3.4375in" text:min-label-width="0.3125in"/>
        <style:text-properties fo:color="#20301e" fo:font-family="Times New Roman" style:font-family-generic="roman" style:font-pitch="variable" fo:font-size="100%"/>
      </text:list-level-style-bullet>
      <text:list-level-style-bullet text:level="9" text:bullet-char="–">
        <style:list-level-properties text:space-before="3.9375in" text:min-label-width="0.3125in"/>
        <style:text-properties fo:color="#20301e" fo:font-family="Times New Roman" style:font-family-generic="roman" style:font-pitch="variable" fo:font-size="100%"/>
      </text:list-level-style-bullet>
    </text:list-style>
    <text:list-style style:name="a792">
      <text:list-level-style-bullet text:level="1" text:bullet-char="–">
        <style:list-level-properties text:space-before="0.0625in" text:min-label-width="0.3125in"/>
        <style:text-properties fo:color="#20301e" fo:font-family="Times New Roman" style:font-family-generic="roman" style:font-pitch="variable" fo:font-size="100%"/>
      </text:list-level-style-bullet>
      <text:list-level-style-bullet text:level="2" text:bullet-char="–">
        <style:list-level-properties text:space-before="0.5in" text:min-label-width="0.3125in"/>
        <style:text-properties fo:color="#20301e" fo:font-family="Times New Roman" style:font-family-generic="roman" style:font-pitch="variable" fo:font-size="100%"/>
      </text:list-level-style-bullet>
      <text:list-level-style-bullet text:level="3" text:bullet-char="–">
        <style:list-level-properties text:space-before="0.9375in" text:min-label-width="0.3125in"/>
        <style:text-properties fo:color="#20301e" fo:font-family="Times New Roman" style:font-family-generic="roman" style:font-pitch="variable" fo:font-size="100%"/>
      </text:list-level-style-bullet>
      <text:list-level-style-bullet text:level="4" text:bullet-char="–">
        <style:list-level-properties text:space-before="1.4375in" text:min-label-width="0.3125in"/>
        <style:text-properties fo:color="#20301e" fo:font-family="Times New Roman" style:font-family-generic="roman" style:font-pitch="variable" fo:font-size="100%"/>
      </text:list-level-style-bullet>
      <text:list-level-style-bullet text:level="5" text:bullet-char="–">
        <style:list-level-properties text:space-before="1.9375in" text:min-label-width="0.3125in"/>
        <style:text-properties fo:color="#20301e" fo:font-family="Times New Roman" style:font-family-generic="roman" style:font-pitch="variable" fo:font-size="100%"/>
      </text:list-level-style-bullet>
      <text:list-level-style-bullet text:level="6" text:bullet-char="–">
        <style:list-level-properties text:space-before="2.4375in" text:min-label-width="0.3125in"/>
        <style:text-properties fo:color="#20301e" fo:font-family="Times New Roman" style:font-family-generic="roman" style:font-pitch="variable" fo:font-size="100%"/>
      </text:list-level-style-bullet>
      <text:list-level-style-bullet text:level="7" text:bullet-char="–">
        <style:list-level-properties text:space-before="2.9375in" text:min-label-width="0.3125in"/>
        <style:text-properties fo:color="#20301e" fo:font-family="Times New Roman" style:font-family-generic="roman" style:font-pitch="variable" fo:font-size="100%"/>
      </text:list-level-style-bullet>
      <text:list-level-style-bullet text:level="8" text:bullet-char="–">
        <style:list-level-properties text:space-before="3.4375in" text:min-label-width="0.3125in"/>
        <style:text-properties fo:color="#20301e" fo:font-family="Times New Roman" style:font-family-generic="roman" style:font-pitch="variable" fo:font-size="100%"/>
      </text:list-level-style-bullet>
      <text:list-level-style-bullet text:level="9" text:bullet-char="–">
        <style:list-level-properties text:space-before="3.9375in" text:min-label-width="0.3125in"/>
        <style:text-properties fo:color="#20301e" fo:font-family="Times New Roman" style:font-family-generic="roman" style:font-pitch="variable" fo:font-size="100%"/>
      </text:list-level-style-bullet>
    </text:list-style>
    <text:list-style style:name="a1248">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977">
      <text:list-level-style-bullet text:level="1" text:bullet-char="•">
        <style:list-level-properties text:space-before="0.125in" text:min-label-width="0.25in"/>
        <style:text-properties fo:color="#20301e" fo:font-size="100%"/>
      </text:list-level-style-bullet>
      <text:list-level-style-bullet text:level="2" text:bullet-char="•">
        <style:list-level-properties text:space-before="0.5625in" text:min-label-width="0.25in"/>
        <style:text-properties fo:color="#20301e" fo:font-size="100%"/>
      </text:list-level-style-bullet>
      <text:list-level-style-bullet text:level="3" text:bullet-char="•">
        <style:list-level-properties text:space-before="1in" text:min-label-width="0.25in"/>
        <style:text-properties fo:color="#20301e" fo:font-size="100%"/>
      </text:list-level-style-bullet>
      <text:list-level-style-bullet text:level="4" text:bullet-char="•">
        <style:list-level-properties text:space-before="1.5in" text:min-label-width="0.25in"/>
        <style:text-properties fo:color="#20301e" fo:font-size="100%"/>
      </text:list-level-style-bullet>
      <text:list-level-style-bullet text:level="5" text:bullet-char="•">
        <style:list-level-properties text:space-before="2in" text:min-label-width="0.25in"/>
        <style:text-properties fo:color="#20301e" fo:font-size="100%"/>
      </text:list-level-style-bullet>
      <text:list-level-style-bullet text:level="6" text:bullet-char="•">
        <style:list-level-properties text:space-before="2.5in" text:min-label-width="0.25in"/>
        <style:text-properties fo:color="#20301e" fo:font-size="100%"/>
      </text:list-level-style-bullet>
      <text:list-level-style-bullet text:level="7" text:bullet-char="•">
        <style:list-level-properties text:space-before="3in" text:min-label-width="0.25in"/>
        <style:text-properties fo:color="#20301e" fo:font-size="100%"/>
      </text:list-level-style-bullet>
      <text:list-level-style-bullet text:level="8" text:bullet-char="•">
        <style:list-level-properties text:space-before="3.5in" text:min-label-width="0.25in"/>
        <style:text-properties fo:color="#20301e" fo:font-size="100%"/>
      </text:list-level-style-bullet>
      <text:list-level-style-bullet text:level="9" text:bullet-char="•">
        <style:list-level-properties text:space-before="4in" text:min-label-width="0.25in"/>
        <style:text-properties fo:color="#20301e" fo:font-size="100%"/>
      </text:list-level-style-bullet>
    </text:list-style>
    <text:list-style style:name="a795">
      <text:list-level-style-bullet text:level="1" text:bullet-char="•">
        <style:list-level-properties text:space-before="0.125in" text:min-label-width="0.25in"/>
        <style:text-properties fo:color="#20301e" fo:font-size="100%"/>
      </text:list-level-style-bullet>
      <text:list-level-style-bullet text:level="2" text:bullet-char="•">
        <style:list-level-properties text:space-before="0.5625in" text:min-label-width="0.25in"/>
        <style:text-properties fo:color="#20301e" fo:font-size="100%"/>
      </text:list-level-style-bullet>
      <text:list-level-style-bullet text:level="3" text:bullet-char="•">
        <style:list-level-properties text:space-before="1in" text:min-label-width="0.25in"/>
        <style:text-properties fo:color="#20301e" fo:font-size="100%"/>
      </text:list-level-style-bullet>
      <text:list-level-style-bullet text:level="4" text:bullet-char="•">
        <style:list-level-properties text:space-before="1.5in" text:min-label-width="0.25in"/>
        <style:text-properties fo:color="#20301e" fo:font-size="100%"/>
      </text:list-level-style-bullet>
      <text:list-level-style-bullet text:level="5" text:bullet-char="•">
        <style:list-level-properties text:space-before="2in" text:min-label-width="0.25in"/>
        <style:text-properties fo:color="#20301e" fo:font-size="100%"/>
      </text:list-level-style-bullet>
      <text:list-level-style-bullet text:level="6" text:bullet-char="•">
        <style:list-level-properties text:space-before="2.5in" text:min-label-width="0.25in"/>
        <style:text-properties fo:color="#20301e" fo:font-size="100%"/>
      </text:list-level-style-bullet>
      <text:list-level-style-bullet text:level="7" text:bullet-char="•">
        <style:list-level-properties text:space-before="3in" text:min-label-width="0.25in"/>
        <style:text-properties fo:color="#20301e" fo:font-size="100%"/>
      </text:list-level-style-bullet>
      <text:list-level-style-bullet text:level="8" text:bullet-char="•">
        <style:list-level-properties text:space-before="3.5in" text:min-label-width="0.25in"/>
        <style:text-properties fo:color="#20301e" fo:font-size="100%"/>
      </text:list-level-style-bullet>
      <text:list-level-style-bullet text:level="9" text:bullet-char="•">
        <style:list-level-properties text:space-before="4in" text:min-label-width="0.25in"/>
        <style:text-properties fo:color="#20301e" fo:font-size="100%"/>
      </text:list-level-style-bullet>
    </text:list-style>
    <text:list-style style:name="a701">
      <text:list-level-style-bullet text:level="1" text:bullet-char="–">
        <style:list-level-properties text:space-before="0.0625in" text:min-label-width="0.3125in"/>
        <style:text-properties fo:color="#20301e" fo:font-family="Times New Roman" style:font-family-generic="roman" style:font-pitch="variable" fo:font-size="100%"/>
      </text:list-level-style-bullet>
      <text:list-level-style-bullet text:level="2" text:bullet-char="–">
        <style:list-level-properties text:space-before="0.5in" text:min-label-width="0.3125in"/>
        <style:text-properties fo:color="#20301e" fo:font-family="Times New Roman" style:font-family-generic="roman" style:font-pitch="variable" fo:font-size="100%"/>
      </text:list-level-style-bullet>
      <text:list-level-style-bullet text:level="3" text:bullet-char="–">
        <style:list-level-properties text:space-before="0.9375in" text:min-label-width="0.3125in"/>
        <style:text-properties fo:color="#20301e" fo:font-family="Times New Roman" style:font-family-generic="roman" style:font-pitch="variable" fo:font-size="100%"/>
      </text:list-level-style-bullet>
      <text:list-level-style-bullet text:level="4" text:bullet-char="–">
        <style:list-level-properties text:space-before="1.4375in" text:min-label-width="0.3125in"/>
        <style:text-properties fo:color="#20301e" fo:font-family="Times New Roman" style:font-family-generic="roman" style:font-pitch="variable" fo:font-size="100%"/>
      </text:list-level-style-bullet>
      <text:list-level-style-bullet text:level="5" text:bullet-char="–">
        <style:list-level-properties text:space-before="1.9375in" text:min-label-width="0.3125in"/>
        <style:text-properties fo:color="#20301e" fo:font-family="Times New Roman" style:font-family-generic="roman" style:font-pitch="variable" fo:font-size="100%"/>
      </text:list-level-style-bullet>
      <text:list-level-style-bullet text:level="6" text:bullet-char="–">
        <style:list-level-properties text:space-before="2.4375in" text:min-label-width="0.3125in"/>
        <style:text-properties fo:color="#20301e" fo:font-family="Times New Roman" style:font-family-generic="roman" style:font-pitch="variable" fo:font-size="100%"/>
      </text:list-level-style-bullet>
      <text:list-level-style-bullet text:level="7" text:bullet-char="–">
        <style:list-level-properties text:space-before="2.9375in" text:min-label-width="0.3125in"/>
        <style:text-properties fo:color="#20301e" fo:font-family="Times New Roman" style:font-family-generic="roman" style:font-pitch="variable" fo:font-size="100%"/>
      </text:list-level-style-bullet>
      <text:list-level-style-bullet text:level="8" text:bullet-char="–">
        <style:list-level-properties text:space-before="3.4375in" text:min-label-width="0.3125in"/>
        <style:text-properties fo:color="#20301e" fo:font-family="Times New Roman" style:font-family-generic="roman" style:font-pitch="variable" fo:font-size="100%"/>
      </text:list-level-style-bullet>
      <text:list-level-style-bullet text:level="9" text:bullet-char="–">
        <style:list-level-properties text:space-before="3.9375in" text:min-label-width="0.3125in"/>
        <style:text-properties fo:color="#20301e" fo:font-family="Times New Roman" style:font-family-generic="roman" style:font-pitch="variable" fo:font-size="100%"/>
      </text:list-level-style-bullet>
    </text:list-style>
    <text:list-style style:name="a798">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613">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340">
      <text:list-level-style-bullet text:level="1" text:bullet-char="">
        <style:list-level-properties text:space-before="0.0625in" text:min-label-width="0.3125in"/>
        <style:text-properties fo:color="#90c226" fo:font-family="Wingdings 3" style:font-charset="x-symbol" fo:font-size="80%"/>
      </text:list-level-style-bullet>
      <text:list-level-style-bullet text:level="2" text:bullet-char="">
        <style:list-level-properties text:space-before="0.5in" text:min-label-width="0.3125in"/>
        <style:text-properties fo:color="#90c226" fo:font-family="Wingdings 3" style:font-charset="x-symbol" fo:font-size="80%"/>
      </text:list-level-style-bullet>
      <text:list-level-style-bullet text:level="3" text:bullet-char="">
        <style:list-level-properties text:space-before="0.9375in" text:min-label-width="0.3125in"/>
        <style:text-properties fo:color="#90c226" fo:font-family="Wingdings 3" style:font-charset="x-symbol" fo:font-size="80%"/>
      </text:list-level-style-bullet>
      <text:list-level-style-bullet text:level="4" text:bullet-char="">
        <style:list-level-properties text:space-before="1.4375in" text:min-label-width="0.3125in"/>
        <style:text-properties fo:color="#90c226" fo:font-family="Wingdings 3" style:font-charset="x-symbol" fo:font-size="80%"/>
      </text:list-level-style-bullet>
      <text:list-level-style-bullet text:level="5" text:bullet-char="">
        <style:list-level-properties text:space-before="1.9375in" text:min-label-width="0.3125in"/>
        <style:text-properties fo:color="#90c226" fo:font-family="Wingdings 3" style:font-charset="x-symbol" fo:font-size="80%"/>
      </text:list-level-style-bullet>
      <text:list-level-style-bullet text:level="6" text:bullet-char="">
        <style:list-level-properties text:space-before="2.4375in" text:min-label-width="0.3125in"/>
        <style:text-properties fo:color="#90c226" fo:font-family="Wingdings 3" style:font-charset="x-symbol" fo:font-size="80%"/>
      </text:list-level-style-bullet>
      <text:list-level-style-bullet text:level="7" text:bullet-char="">
        <style:list-level-properties text:space-before="2.9375in" text:min-label-width="0.3125in"/>
        <style:text-properties fo:color="#90c226" fo:font-family="Wingdings 3" style:font-charset="x-symbol" fo:font-size="80%"/>
      </text:list-level-style-bullet>
      <text:list-level-style-bullet text:level="8" text:bullet-char="">
        <style:list-level-properties text:space-before="3.4375in" text:min-label-width="0.3125in"/>
        <style:text-properties fo:color="#90c226" fo:font-family="Wingdings 3" style:font-charset="x-symbol" fo:font-size="80%"/>
      </text:list-level-style-bullet>
      <text:list-level-style-bullet text:level="9" text:bullet-char="">
        <style:list-level-properties text:space-before="3.9375in" text:min-label-width="0.3125in"/>
        <style:text-properties fo:color="#90c226" fo:font-family="Wingdings 3" style:font-charset="x-symbol" fo:font-size="80%"/>
      </text:list-level-style-bullet>
    </text:list-style>
    <text:list-style style:name="a160">
      <text:list-level-style-bullet text:level="1" text:bullet-char="">
        <style:list-level-properties text:space-before="0.0625in" text:min-label-width="0.3125in"/>
        <style:text-properties fo:color="#90c226" fo:font-family="Wingdings 3" style:font-charset="x-symbol" fo:font-size="80%"/>
      </text:list-level-style-bullet>
      <text:list-level-style-bullet text:level="2" text:bullet-char="">
        <style:list-level-properties text:space-before="0.5in" text:min-label-width="0.3125in"/>
        <style:text-properties fo:color="#90c226" fo:font-family="Wingdings 3" style:font-charset="x-symbol" fo:font-size="80%"/>
      </text:list-level-style-bullet>
      <text:list-level-style-bullet text:level="3" text:bullet-char="">
        <style:list-level-properties text:space-before="0.9375in" text:min-label-width="0.3125in"/>
        <style:text-properties fo:color="#90c226" fo:font-family="Wingdings 3" style:font-charset="x-symbol" fo:font-size="80%"/>
      </text:list-level-style-bullet>
      <text:list-level-style-bullet text:level="4" text:bullet-char="">
        <style:list-level-properties text:space-before="1.4375in" text:min-label-width="0.3125in"/>
        <style:text-properties fo:color="#90c226" fo:font-family="Wingdings 3" style:font-charset="x-symbol" fo:font-size="80%"/>
      </text:list-level-style-bullet>
      <text:list-level-style-bullet text:level="5" text:bullet-char="">
        <style:list-level-properties text:space-before="1.9375in" text:min-label-width="0.3125in"/>
        <style:text-properties fo:color="#90c226" fo:font-family="Wingdings 3" style:font-charset="x-symbol" fo:font-size="80%"/>
      </text:list-level-style-bullet>
      <text:list-level-style-bullet text:level="6" text:bullet-char="">
        <style:list-level-properties text:space-before="2.4375in" text:min-label-width="0.3125in"/>
        <style:text-properties fo:color="#90c226" fo:font-family="Wingdings 3" style:font-charset="x-symbol" fo:font-size="80%"/>
      </text:list-level-style-bullet>
      <text:list-level-style-bullet text:level="7" text:bullet-char="">
        <style:list-level-properties text:space-before="2.9375in" text:min-label-width="0.3125in"/>
        <style:text-properties fo:color="#90c226" fo:font-family="Wingdings 3" style:font-charset="x-symbol" fo:font-size="80%"/>
      </text:list-level-style-bullet>
      <text:list-level-style-bullet text:level="8" text:bullet-char="">
        <style:list-level-properties text:space-before="3.4375in" text:min-label-width="0.3125in"/>
        <style:text-properties fo:color="#90c226" fo:font-family="Wingdings 3" style:font-charset="x-symbol" fo:font-size="80%"/>
      </text:list-level-style-bullet>
      <text:list-level-style-bullet text:level="9" text:bullet-char="">
        <style:list-level-properties text:space-before="3.9375in" text:min-label-width="0.3125in"/>
        <style:text-properties fo:color="#90c226" fo:font-family="Wingdings 3" style:font-charset="x-symbol" fo:font-size="80%"/>
      </text:list-level-style-bullet>
    </text:list-style>
    <text:list-style style:name="a52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706">
      <text:list-level-style-bullet text:level="1" text:bullet-char="•">
        <style:list-level-properties text:space-before="0.125in" text:min-label-width="0.25in"/>
        <style:text-properties fo:color="#20301e" fo:font-size="100%"/>
      </text:list-level-style-bullet>
      <text:list-level-style-bullet text:level="2" text:bullet-char="•">
        <style:list-level-properties text:space-before="0.5625in" text:min-label-width="0.25in"/>
        <style:text-properties fo:color="#20301e" fo:font-size="100%"/>
      </text:list-level-style-bullet>
      <text:list-level-style-bullet text:level="3" text:bullet-char="•">
        <style:list-level-properties text:space-before="1in" text:min-label-width="0.25in"/>
        <style:text-properties fo:color="#20301e" fo:font-size="100%"/>
      </text:list-level-style-bullet>
      <text:list-level-style-bullet text:level="4" text:bullet-char="•">
        <style:list-level-properties text:space-before="1.5in" text:min-label-width="0.25in"/>
        <style:text-properties fo:color="#20301e" fo:font-size="100%"/>
      </text:list-level-style-bullet>
      <text:list-level-style-bullet text:level="5" text:bullet-char="•">
        <style:list-level-properties text:space-before="2in" text:min-label-width="0.25in"/>
        <style:text-properties fo:color="#20301e" fo:font-size="100%"/>
      </text:list-level-style-bullet>
      <text:list-level-style-bullet text:level="6" text:bullet-char="•">
        <style:list-level-properties text:space-before="2.5in" text:min-label-width="0.25in"/>
        <style:text-properties fo:color="#20301e" fo:font-size="100%"/>
      </text:list-level-style-bullet>
      <text:list-level-style-bullet text:level="7" text:bullet-char="•">
        <style:list-level-properties text:space-before="3in" text:min-label-width="0.25in"/>
        <style:text-properties fo:color="#20301e" fo:font-size="100%"/>
      </text:list-level-style-bullet>
      <text:list-level-style-bullet text:level="8" text:bullet-char="•">
        <style:list-level-properties text:space-before="3.5in" text:min-label-width="0.25in"/>
        <style:text-properties fo:color="#20301e" fo:font-size="100%"/>
      </text:list-level-style-bullet>
      <text:list-level-style-bullet text:level="9" text:bullet-char="•">
        <style:list-level-properties text:space-before="4in" text:min-label-width="0.25in"/>
        <style:text-properties fo:color="#20301e" fo:font-size="100%"/>
      </text:list-level-style-bullet>
    </text:list-style>
    <text:list-style style:name="a252">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343">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163">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346">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52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56">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1297">
      <text:list-level-style-bullet text:level="1" text:bullet-char="•">
        <style:list-level-properties text:space-before="0in" text:min-label-width="0.375in"/>
        <style:text-properties fo:color="#20301e" fo:font-size="100%"/>
      </text:list-level-style-bullet>
      <text:list-level-style-bullet text:level="2" text:bullet-char="•">
        <style:list-level-properties text:space-before="0.4375in" text:min-label-width="0.375in"/>
        <style:text-properties fo:color="#20301e" fo:font-size="100%"/>
      </text:list-level-style-bullet>
      <text:list-level-style-bullet text:level="3" text:bullet-char="•">
        <style:list-level-properties text:space-before="0.875in" text:min-label-width="0.375in"/>
        <style:text-properties fo:color="#20301e" fo:font-size="100%"/>
      </text:list-level-style-bullet>
      <text:list-level-style-bullet text:level="4" text:bullet-char="•">
        <style:list-level-properties text:space-before="1.375in" text:min-label-width="0.375in"/>
        <style:text-properties fo:color="#20301e" fo:font-size="100%"/>
      </text:list-level-style-bullet>
      <text:list-level-style-bullet text:level="5" text:bullet-char="•">
        <style:list-level-properties text:space-before="1.875in" text:min-label-width="0.375in"/>
        <style:text-properties fo:color="#20301e" fo:font-size="100%"/>
      </text:list-level-style-bullet>
      <text:list-level-style-bullet text:level="6" text:bullet-char="•">
        <style:list-level-properties text:space-before="2.375in" text:min-label-width="0.375in"/>
        <style:text-properties fo:color="#20301e" fo:font-size="100%"/>
      </text:list-level-style-bullet>
      <text:list-level-style-bullet text:level="7" text:bullet-char="•">
        <style:list-level-properties text:space-before="2.875in" text:min-label-width="0.375in"/>
        <style:text-properties fo:color="#20301e" fo:font-size="100%"/>
      </text:list-level-style-bullet>
      <text:list-level-style-bullet text:level="8" text:bullet-char="•">
        <style:list-level-properties text:space-before="3.375in" text:min-label-width="0.375in"/>
        <style:text-properties fo:color="#20301e" fo:font-size="100%"/>
      </text:list-level-style-bullet>
      <text:list-level-style-bullet text:level="9" text:bullet-char="•">
        <style:list-level-properties text:space-before="3.875in" text:min-label-width="0.375in"/>
        <style:text-properties fo:color="#20301e" fo:font-size="100%"/>
      </text:list-level-style-bullet>
    </text:list-style>
    <text:list-style style:name="a166">
      <text:list-level-style-bullet text:level="1" text:bullet-char="">
        <style:list-level-properties text:space-before="0.125in" text:min-label-width="0.25in"/>
        <style:text-properties fo:color="#90c226" fo:font-family="Wingdings 3" style:font-charset="x-symbol" fo:font-size="80%"/>
      </text:list-level-style-bullet>
      <text:list-level-style-bullet text:level="2" text:bullet-char="">
        <style:list-level-properties text:space-before="0.5625in" text:min-label-width="0.25in"/>
        <style:text-properties fo:color="#90c226" fo:font-family="Wingdings 3" style:font-charset="x-symbol" fo:font-size="80%"/>
      </text:list-level-style-bullet>
      <text:list-level-style-bullet text:level="3" text:bullet-char="">
        <style:list-level-properties text:space-before="1in" text:min-label-width="0.25in"/>
        <style:text-properties fo:color="#90c226" fo:font-family="Wingdings 3" style:font-charset="x-symbol" fo:font-size="80%"/>
      </text:list-level-style-bullet>
      <text:list-level-style-bullet text:level="4" text:bullet-char="">
        <style:list-level-properties text:space-before="1.5in" text:min-label-width="0.25in"/>
        <style:text-properties fo:color="#90c226" fo:font-family="Wingdings 3" style:font-charset="x-symbol" fo:font-size="80%"/>
      </text:list-level-style-bullet>
      <text:list-level-style-bullet text:level="5" text:bullet-char="">
        <style:list-level-properties text:space-before="2in" text:min-label-width="0.25in"/>
        <style:text-properties fo:color="#90c226" fo:font-family="Wingdings 3" style:font-charset="x-symbol" fo:font-size="80%"/>
      </text:list-level-style-bullet>
      <text:list-level-style-bullet text:level="6" text:bullet-char="">
        <style:list-level-properties text:space-before="2.5in" text:min-label-width="0.25in"/>
        <style:text-properties fo:color="#90c226" fo:font-family="Wingdings 3" style:font-charset="x-symbol" fo:font-size="80%"/>
      </text:list-level-style-bullet>
      <text:list-level-style-bullet text:level="7" text:bullet-char="">
        <style:list-level-properties text:space-before="3in" text:min-label-width="0.25in"/>
        <style:text-properties fo:color="#90c226" fo:font-family="Wingdings 3" style:font-charset="x-symbol" fo:font-size="80%"/>
      </text:list-level-style-bullet>
      <text:list-level-style-bullet text:level="8" text:bullet-char="">
        <style:list-level-properties text:space-before="3.5in" text:min-label-width="0.25in"/>
        <style:text-properties fo:color="#90c226" fo:font-family="Wingdings 3" style:font-charset="x-symbol" fo:font-size="80%"/>
      </text:list-level-style-bullet>
      <text:list-level-style-bullet text:level="9" text:bullet-char="">
        <style:list-level-properties text:space-before="4in" text:min-label-width="0.25in"/>
        <style:text-properties fo:color="#90c226" fo:font-family="Wingdings 3" style:font-charset="x-symbol" fo:font-size="80%"/>
      </text:list-level-style-bullet>
    </text:list-style>
    <text:list-style style:name="a84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52">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text:list-style style:name="a980">
      <text:list-level-style-bullet text:level="1" text:bullet-char="–">
        <style:list-level-properties text:space-before="0.125in" text:min-label-width="0.25in"/>
        <style:text-properties fo:color="#20301e" fo:font-family="Times New Roman" style:font-family-generic="roman" style:font-pitch="variable" fo:font-size="100%"/>
      </text:list-level-style-bullet>
      <text:list-level-style-bullet text:level="2" text:bullet-char="–">
        <style:list-level-properties text:space-before="0.5625in" text:min-label-width="0.25in"/>
        <style:text-properties fo:color="#20301e" fo:font-family="Times New Roman" style:font-family-generic="roman" style:font-pitch="variable" fo:font-size="100%"/>
      </text:list-level-style-bullet>
      <text:list-level-style-bullet text:level="3" text:bullet-char="–">
        <style:list-level-properties text:space-before="1in" text:min-label-width="0.25in"/>
        <style:text-properties fo:color="#20301e" fo:font-family="Times New Roman" style:font-family-generic="roman" style:font-pitch="variable" fo:font-size="100%"/>
      </text:list-level-style-bullet>
      <text:list-level-style-bullet text:level="4" text:bullet-char="–">
        <style:list-level-properties text:space-before="1.5in" text:min-label-width="0.25in"/>
        <style:text-properties fo:color="#20301e" fo:font-family="Times New Roman" style:font-family-generic="roman" style:font-pitch="variable" fo:font-size="100%"/>
      </text:list-level-style-bullet>
      <text:list-level-style-bullet text:level="5" text:bullet-char="–">
        <style:list-level-properties text:space-before="2in" text:min-label-width="0.25in"/>
        <style:text-properties fo:color="#20301e" fo:font-family="Times New Roman" style:font-family-generic="roman" style:font-pitch="variable" fo:font-size="100%"/>
      </text:list-level-style-bullet>
      <text:list-level-style-bullet text:level="6" text:bullet-char="–">
        <style:list-level-properties text:space-before="2.5in" text:min-label-width="0.25in"/>
        <style:text-properties fo:color="#20301e" fo:font-family="Times New Roman" style:font-family-generic="roman" style:font-pitch="variable" fo:font-size="100%"/>
      </text:list-level-style-bullet>
      <text:list-level-style-bullet text:level="7" text:bullet-char="–">
        <style:list-level-properties text:space-before="3in" text:min-label-width="0.25in"/>
        <style:text-properties fo:color="#20301e" fo:font-family="Times New Roman" style:font-family-generic="roman" style:font-pitch="variable" fo:font-size="100%"/>
      </text:list-level-style-bullet>
      <text:list-level-style-bullet text:level="8" text:bullet-char="–">
        <style:list-level-properties text:space-before="3.5in" text:min-label-width="0.25in"/>
        <style:text-properties fo:color="#20301e" fo:font-family="Times New Roman" style:font-family-generic="roman" style:font-pitch="variable" fo:font-size="100%"/>
      </text:list-level-style-bullet>
      <text:list-level-style-bullet text:level="9" text:bullet-char="–">
        <style:list-level-properties text:space-before="4in" text:min-label-width="0.25in"/>
        <style:text-properties fo:color="#20301e" fo:font-family="Times New Roman" style:font-family-generic="roman" style:font-pitch="variable" fo:font-size="100%"/>
      </text:list-level-style-bullet>
    </text:list-style>
    <number:date-style xmlns:number="urn:oasis:names:tc:opendocument:xmlns:datastyle:1.0" style:name="a19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5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9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6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5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9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1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2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8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9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3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57"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7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2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09" number:transliteration-format="" number:transliteration-style="long">
      <number:year number:style="long" number:calendar="gregorian"/>
      <number:text>/</number:text>
      <number:month number:calendar="gregorian"/>
      <number:text>/</number:text>
      <number:day number:calendar="gregorian"/>
    </number:date-style>
  </office:automatic-styles>
  <office:master-styles>
    <draw:layer-set>
      <draw:layer draw:name="Master1-bg" draw:protected="true"/>
      <draw:layer draw:name="Master2-bg" draw:protected="true"/>
    </draw:layer-set>
    <style:master-page style:name="Master1-多面向" style:page-layout-name="pageLayout1" draw:style-name="a0">
      <draw:g draw:name="Group 6" draw:id="id0">
        <svg:title/>
        <svg:desc/>
        <draw:connector draw:type="line" svg:x1="10.24826in" svg:y1="0in" svg:x2="11.5816in" svg:y2="7.5in" draw:id="id6" draw:style-name="a34" draw:name="Straight Connector 19">
          <svg:title/>
          <svg:desc/>
        </draw:connector>
        <draw:connector draw:type="line" svg:x1="13.32986in" svg:y1="4.02604in" svg:x2="8.12037in" svg:y2="7.5in" draw:id="id7" draw:style-name="a35" draw:name="Straight Connector 20">
          <svg:title/>
          <svg:desc/>
        </draw:connector>
        <draw:custom-shape svg:x="10.04098in" svg:y="-0.00926in" svg:width="3.28888in" svg:height="7.50926in" draw:id="id8" draw:style-name="a36"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9" draw:style-name="a37"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10" draw:style-name="a38"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11" draw:style-name="a39"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12" draw:style-name="a40"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13" draw:style-name="a41"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14" draw:style-name="a42"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15" draw:style-name="a43"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1" presentation:style-name="a4" draw:name="Title Placeholder 1" svg:x="0.74074in" svg:y="0.66667in" svg:width="9.40143in" svg:height="1.44444in" presentation:class="title" presentation:placeholder="false">
        <draw:text-box>
          <text:p text:style-name="a3" text:class-names="" text:cond-style-name=""><text:span text:style-name="a1" text:class-names="">按一下以編輯母片標題樣式</text:span><text:span text:style-name="a2" text:class-names=""/></text:p>
        </draw:text-box>
        <svg:title/>
        <svg:desc/>
      </draw:frame>
      <draw:frame draw:id="id2" presentation:style-name="a21" draw:name="Text Placeholder 2" svg:x="0.74074in" svg:y="2.36285in" svg:width="9.40143in" svg:height="4.24406in" presentation:class="outline" presentation:placeholder="false">
        <draw:text-box>
          <text:list text:style-name="a7">
            <text:list-item>
              <text:p text:style-name="a6" text:class-names="" text:cond-style-name=""><text:span text:style-name="a5" text:class-names="">編輯母片文字樣式</text:span></text:p>
            </text:list-item>
          </text:list>
          <text:list text:style-name="a10">
            <text:list-item>
              <text:list text:style-name="a10">
                <text:list-item>
                  <text:p text:style-name="a9" text:class-names="" text:cond-style-name=""><text:span text:style-name="a8" text:class-names="">第二層</text:span></text:p>
                </text:list-item>
              </text:list>
            </text:list-item>
          </text:list>
          <text:list text:style-name="a13">
            <text:list-item>
              <text:list text:style-name="a13">
                <text:list-item>
                  <text:list text:style-name="a13">
                    <text:list-item>
                      <text:p text:style-name="a12" text:class-names="" text:cond-style-name=""><text:span text:style-name="a11" text:class-names="">第三層</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第四層</text:span></text:p>
                        </text:list-item>
                      </text:list>
                    </text:list-item>
                  </text:list>
                </text:list-item>
              </text:list>
            </text:list-item>
          </text:list>
          <text:list text:style-name="a20">
            <text:list-item>
              <text:list text:style-name="a20">
                <text:list-item>
                  <text:list text:style-name="a20">
                    <text:list-item>
                      <text:list text:style-name="a20">
                        <text:list-item>
                          <text:list text:style-name="a20">
                            <text:list-item>
                              <text:p text:style-name="a19" text:class-names="" text:cond-style-name=""><text:span text:style-name="a17" text:class-names="">第五層</text:span><text:span text:style-name="a18" text:class-names=""/></text:p>
                            </text:list-item>
                          </text:list>
                        </text:list-item>
                      </text:list>
                    </text:list-item>
                  </text:list>
                </text:list-item>
              </text:list>
            </text:list-item>
          </text:list>
        </draw:text-box>
        <svg:title/>
        <svg:desc/>
      </draw:frame>
      <draw:frame draw:id="id3" presentation:style-name="a26" draw:name="Date Placeholder 3" svg:x="7.87963in" svg:y="6.60691in" svg:width="0.99731in" svg:height="0.39931in" presentation:class="date-time" presentation:placeholder="false">
        <draw:text-box>
          <text:p text:style-name="a25" text:class-names="" text:cond-style-name=""><text:span text:style-name="a22" text:class-names=""><text:date text:fixed="false" style:data-style-name="a23">2020/1/6</text:date></text:span><text:span text:style-name="a24" text:class-names=""/></text:p>
        </draw:text-box>
        <svg:title/>
        <svg:desc/>
      </draw:frame>
      <draw:frame draw:id="id4" presentation:style-name="a29" draw:name="Footer Placeholder 4" svg:x="0.74074in" svg:y="6.60691in" svg:width="6.88715in" svg:height="0.39931in" presentation:class="footer" presentation:placeholder="false">
        <draw:text-box>
          <text:p text:style-name="a28" text:class-names="" text:cond-style-name=""><text:span text:style-name="a27" text:class-names=""/></text:p>
        </draw:text-box>
        <svg:title/>
        <svg:desc/>
      </draw:frame>
      <draw:frame draw:id="id5" presentation:style-name="a33" draw:name="Slide Number Placeholder 5" svg:x="9.39486in" svg:y="6.60691in" svg:width="0.74731in" svg:height="0.39931in" presentation:class="page-number" presentation:placeholder="false">
        <draw:text-box>
          <text:p text:style-name="a32" text:class-names="" text:cond-style-name=""><text:span text:style-name="a30" text:class-names=""><text:page-number style:num-format="1" text:fixed="false">‹#›</text:page-number></text:span><text:span text:style-name="a31" text:class-names=""/></text:p>
        </draw:text-box>
        <svg:title/>
        <svg:desc/>
      </draw:frame>
    </style:master-page>
    <style:master-page style:name="Master1-Layout1-title-標題投影片" style:page-layout-name="pageLayout1" draw:style-name="a44">
      <draw:g draw:name="Group 6" draw:id="id16">
        <svg:title/>
        <svg:desc/>
        <draw:connector draw:type="line" svg:x1="10.24826in" svg:y1="0in" svg:x2="11.5816in" svg:y2="7.5in" draw:id="id22" draw:style-name="a65" draw:name="Straight Connector 31">
          <svg:title/>
          <svg:desc/>
        </draw:connector>
        <draw:connector draw:type="line" svg:x1="13.32986in" svg:y1="4.02604in" svg:x2="8.12037in" svg:y2="7.5in" draw:id="id23" draw:style-name="a66" draw:name="Straight Connector 20">
          <svg:title/>
          <svg:desc/>
        </draw:connector>
        <draw:custom-shape svg:x="10.04098in" svg:y="-0.00926in" svg:width="3.28888in" svg:height="7.50926in" draw:id="id24" draw:style-name="a67"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25" draw:style-name="a68"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26" draw:style-name="a69" draw:name="Isosceles Triangle 26">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27" draw:style-name="a70"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28" draw:style-name="a71"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29" draw:style-name="a72"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30" draw:style-name="a73" draw:name="Isosceles Triangle 30">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width="0.92147in" svg:height="6.19658in" draw:id="id31" draw:style-name="a74" draw:transform="translate(-0.46074in -3.09829in) rotate(-3.14159) translate(0.46074in 3.09829in)" draw:name="Isosceles Triangle 1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17" presentation:style-name="a48" draw:name="Title 1" svg:x="1.64815in" svg:y="2.62963in" svg:width="8.49402in" svg:height="1.80042in" presentation:class="title" presentation:placeholder="false">
        <draw:text-box>
          <text:p text:style-name="a47" text:class-names="" text:cond-style-name=""><text:span text:style-name="a45" text:class-names="">按一下以編輯母片標題樣式</text:span><text:span text:style-name="a46" text:class-names=""/></text:p>
        </draw:text-box>
        <svg:title/>
        <svg:desc/>
      </draw:frame>
      <draw:frame draw:id="id18" presentation:style-name="a52" draw:name="Subtitle 2" svg:x="1.64815in" svg:y="4.43004in" svg:width="8.49402in" svg:height="1.19958in" presentation:class="subtitle" presentation:placeholder="false">
        <draw:text-box>
          <text:p text:style-name="a51" text:class-names="" text:cond-style-name=""><text:span text:style-name="a49" text:class-names="">按一下以編輯母片副標題樣式</text:span><text:span text:style-name="a50" text:class-names=""/></text:p>
        </draw:text-box>
        <svg:title/>
        <svg:desc/>
      </draw:frame>
      <draw:frame draw:id="id19" presentation:style-name="a57" draw:name="Date Placeholder 3" svg:x="7.87963in" svg:y="6.60691in" svg:width="0.99731in" svg:height="0.39931in" presentation:class="date-time" presentation:placeholder="false">
        <draw:text-box>
          <text:p text:style-name="a56" text:class-names="" text:cond-style-name=""><text:span text:style-name="a53" text:class-names=""><text:date text:fixed="false" style:data-style-name="a54">2020/1/6</text:date></text:span><text:span text:style-name="a55" text:class-names=""/></text:p>
        </draw:text-box>
        <svg:title/>
        <svg:desc/>
      </draw:frame>
      <draw:frame draw:id="id20" presentation:style-name="a60" draw:name="Footer Placeholder 4" svg:x="0.74074in" svg:y="6.60691in" svg:width="6.88715in" svg:height="0.39931in" presentation:class="footer" presentation:placeholder="false">
        <draw:text-box>
          <text:p text:style-name="a59" text:class-names="" text:cond-style-name=""><text:span text:style-name="a58" text:class-names=""/></text:p>
        </draw:text-box>
        <svg:title/>
        <svg:desc/>
      </draw:frame>
      <draw:frame draw:id="id21" presentation:style-name="a64" draw:name="Slide Number Placeholder 5" svg:x="9.39486in" svg:y="6.60691in" svg:width="0.74731in" svg:height="0.39931in" presentation:class="page-number" presentation:placeholder="false">
        <draw:text-box>
          <text:p text:style-name="a63" text:class-names="" text:cond-style-name=""><text:span text:style-name="a61" text:class-names=""><text:page-number style:num-format="1" text:fixed="false">‹#›</text:page-number></text:span><text:span text:style-name="a62" text:class-names=""/></text:p>
        </draw:text-box>
        <svg:title/>
        <svg:desc/>
      </draw:frame>
    </style:master-page>
    <style:master-page style:name="Master1-Layout2-obj-標題及物件" style:page-layout-name="pageLayout1" draw:style-name="a75">
      <draw:g draw:name="Group 6" draw:id="id32">
        <svg:title/>
        <svg:desc/>
        <draw:connector draw:type="line" svg:x1="10.24826in" svg:y1="0in" svg:x2="11.5816in" svg:y2="7.5in" draw:id="id38" draw:layer="Master1-bg" draw:style-name="a109" draw:name="Straight Connector 19">
          <svg:title/>
          <svg:desc/>
        </draw:connector>
        <draw:connector draw:type="line" svg:x1="13.32986in" svg:y1="4.02604in" svg:x2="8.12037in" svg:y2="7.5in" draw:id="id39" draw:layer="Master1-bg" draw:style-name="a110" draw:name="Straight Connector 20">
          <svg:title/>
          <svg:desc/>
        </draw:connector>
        <draw:custom-shape svg:x="10.04098in" svg:y="-0.00926in" svg:width="3.28888in" svg:height="7.50926in" draw:id="id40" draw:layer="Master1-bg" draw:style-name="a111"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41" draw:layer="Master1-bg" draw:style-name="a112"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42" draw:layer="Master1-bg" draw:style-name="a113"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43" draw:layer="Master1-bg" draw:style-name="a114"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44" draw:layer="Master1-bg" draw:style-name="a115"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45" draw:layer="Master1-bg" draw:style-name="a116"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46" draw:layer="Master1-bg" draw:style-name="a117"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47" draw:layer="Master1-bg" draw:style-name="a118"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33" presentation:style-name="a79" draw:name="Title 1" svg:x="0.74074in" svg:y="0.66667in" svg:width="9.40143in" svg:height="1.44444in" presentation:class="title" presentation:placeholder="false">
        <draw:text-box>
          <text:p text:style-name="a78" text:class-names="" text:cond-style-name=""><text:span text:style-name="a76" text:class-names="">按一下以編輯母片標題樣式</text:span><text:span text:style-name="a77" text:class-names=""/></text:p>
        </draw:text-box>
        <svg:title/>
        <svg:desc/>
      </draw:frame>
      <draw:frame draw:id="id34" presentation:style-name="a96" draw:name="Content Placeholder 2" svg:x="0.74074in" svg:y="2.36285in" svg:width="9.40143in" svg:height="4.24406in" presentation:class="object" presentation:placeholder="false">
        <draw:text-box>
          <text:list text:style-name="a82">
            <text:list-item>
              <text:p text:style-name="a81" text:class-names="" text:cond-style-name=""><text:span text:style-name="a80" text:class-names="">編輯母片文字樣式</text:span></text:p>
            </text:list-item>
          </text:list>
          <text:list text:style-name="a85">
            <text:list-item>
              <text:list text:style-name="a85">
                <text:list-item>
                  <text:p text:style-name="a84" text:class-names="" text:cond-style-name=""><text:span text:style-name="a83" text:class-names="">第二層</text:span></text:p>
                </text:list-item>
              </text:list>
            </text:list-item>
          </text:list>
          <text:list text:style-name="a88">
            <text:list-item>
              <text:list text:style-name="a88">
                <text:list-item>
                  <text:list text:style-name="a88">
                    <text:list-item>
                      <text:p text:style-name="a87" text:class-names="" text:cond-style-name=""><text:span text:style-name="a86" text:class-names="">第三層</text:span></text:p>
                    </text:list-item>
                  </text:list>
                </text:list-item>
              </text:list>
            </text:list-item>
          </text:list>
          <text:list text:style-name="a91">
            <text:list-item>
              <text:list text:style-name="a91">
                <text:list-item>
                  <text:list text:style-name="a91">
                    <text:list-item>
                      <text:list text:style-name="a91">
                        <text:list-item>
                          <text:p text:style-name="a90" text:class-names="" text:cond-style-name=""><text:span text:style-name="a89" text:class-names="">第四層</text:span></text:p>
                        </text:list-item>
                      </text:list>
                    </text:list-item>
                  </text:list>
                </text:list-item>
              </text:list>
            </text:list-item>
          </text:list>
          <text:list text:style-name="a95">
            <text:list-item>
              <text:list text:style-name="a95">
                <text:list-item>
                  <text:list text:style-name="a95">
                    <text:list-item>
                      <text:list text:style-name="a95">
                        <text:list-item>
                          <text:list text:style-name="a95">
                            <text:list-item>
                              <text:p text:style-name="a94" text:class-names="" text:cond-style-name=""><text:span text:style-name="a92" text:class-names="">第五層</text:span><text:span text:style-name="a93" text:class-names=""/></text:p>
                            </text:list-item>
                          </text:list>
                        </text:list-item>
                      </text:list>
                    </text:list-item>
                  </text:list>
                </text:list-item>
              </text:list>
            </text:list-item>
          </text:list>
        </draw:text-box>
        <svg:title/>
        <svg:desc/>
      </draw:frame>
      <draw:frame draw:id="id35" presentation:style-name="a101" draw:name="Date Placeholder 3" svg:x="7.87963in" svg:y="6.60691in" svg:width="0.99731in" svg:height="0.39931in" presentation:class="date-time" presentation:placeholder="false">
        <draw:text-box>
          <text:p text:style-name="a100" text:class-names="" text:cond-style-name=""><text:span text:style-name="a97" text:class-names=""><text:date text:fixed="false" style:data-style-name="a98">2020/1/6</text:date></text:span><text:span text:style-name="a99" text:class-names=""/></text:p>
        </draw:text-box>
        <svg:title/>
        <svg:desc/>
      </draw:frame>
      <draw:frame draw:id="id36" presentation:style-name="a104" draw:name="Footer Placeholder 4" svg:x="0.74074in" svg:y="6.60691in" svg:width="6.88715in" svg:height="0.39931in" presentation:class="footer" presentation:placeholder="false">
        <draw:text-box>
          <text:p text:style-name="a103" text:class-names="" text:cond-style-name=""><text:span text:style-name="a102" text:class-names=""/></text:p>
        </draw:text-box>
        <svg:title/>
        <svg:desc/>
      </draw:frame>
      <draw:frame draw:id="id37" presentation:style-name="a108" draw:name="Slide Number Placeholder 5" svg:x="9.39486in" svg:y="6.60691in" svg:width="0.74731in" svg:height="0.39931in" presentation:class="page-number" presentation:placeholder="false">
        <draw:text-box>
          <text:p text:style-name="a107" text:class-names="" text:cond-style-name=""><text:span text:style-name="a105" text:class-names=""><text:page-number style:num-format="1" text:fixed="false">‹#›</text:page-number></text:span><text:span text:style-name="a106" text:class-names=""/></text:p>
        </draw:text-box>
        <svg:title/>
        <svg:desc/>
      </draw:frame>
    </style:master-page>
    <style:master-page style:name="Master1-Layout3-secHead-章節標題" style:page-layout-name="pageLayout1" draw:style-name="a119">
      <draw:g draw:name="Group 6" draw:id="id48">
        <svg:title/>
        <svg:desc/>
        <draw:connector draw:type="line" svg:x1="10.24826in" svg:y1="0in" svg:x2="11.5816in" svg:y2="7.5in" draw:id="id54" draw:layer="Master1-bg" draw:style-name="a140" draw:name="Straight Connector 19">
          <svg:title/>
          <svg:desc/>
        </draw:connector>
        <draw:connector draw:type="line" svg:x1="13.32986in" svg:y1="4.02604in" svg:x2="8.12037in" svg:y2="7.5in" draw:id="id55" draw:layer="Master1-bg" draw:style-name="a141" draw:name="Straight Connector 20">
          <svg:title/>
          <svg:desc/>
        </draw:connector>
        <draw:custom-shape svg:x="10.04098in" svg:y="-0.00926in" svg:width="3.28888in" svg:height="7.50926in" draw:id="id56" draw:layer="Master1-bg" draw:style-name="a142"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57" draw:layer="Master1-bg" draw:style-name="a143"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58" draw:layer="Master1-bg" draw:style-name="a144"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59" draw:layer="Master1-bg" draw:style-name="a145"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60" draw:layer="Master1-bg" draw:style-name="a146"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61" draw:layer="Master1-bg" draw:style-name="a147"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62" draw:layer="Master1-bg" draw:style-name="a148"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63" draw:layer="Master1-bg" draw:style-name="a149"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49" presentation:style-name="a123" draw:name="Title 1" svg:x="0.74074in" svg:y="2.9537in" svg:width="9.40143in" svg:height="1.99757in" presentation:class="title" presentation:placeholder="false">
        <draw:text-box>
          <text:p text:style-name="a122" text:class-names="" text:cond-style-name=""><text:span text:style-name="a120" text:class-names="">按一下以編輯母片標題樣式</text:span><text:span text:style-name="a121" text:class-names=""/></text:p>
        </draw:text-box>
        <svg:title/>
        <svg:desc/>
      </draw:frame>
      <draw:frame draw:id="id50" presentation:style-name="a127" draw:name="Text Placeholder 2" svg:x="0.74074in" svg:y="4.95128in" svg:width="9.40143in" svg:height="0.94094in" presentation:class="outline" presentation:placeholder="false">
        <draw:text-box>
          <text:list text:style-name="a126">
            <text:list-item>
              <text:p text:style-name="a125" text:class-names="" text:cond-style-name=""><text:span text:style-name="a124" text:class-names="">編輯母片文字樣式</text:span></text:p>
            </text:list-item>
          </text:list>
        </draw:text-box>
        <svg:title/>
        <svg:desc/>
      </draw:frame>
      <draw:frame draw:id="id51" presentation:style-name="a132" draw:name="Date Placeholder 3" svg:x="7.87963in" svg:y="6.60691in" svg:width="0.99731in" svg:height="0.39931in" presentation:class="date-time" presentation:placeholder="false">
        <draw:text-box>
          <text:p text:style-name="a131" text:class-names="" text:cond-style-name=""><text:span text:style-name="a128" text:class-names=""><text:date text:fixed="false" style:data-style-name="a129">2020/1/6</text:date></text:span><text:span text:style-name="a130" text:class-names=""/></text:p>
        </draw:text-box>
        <svg:title/>
        <svg:desc/>
      </draw:frame>
      <draw:frame draw:id="id52" presentation:style-name="a135" draw:name="Footer Placeholder 4" svg:x="0.74074in" svg:y="6.60691in" svg:width="6.88715in" svg:height="0.39931in" presentation:class="footer" presentation:placeholder="false">
        <draw:text-box>
          <text:p text:style-name="a134" text:class-names="" text:cond-style-name=""><text:span text:style-name="a133" text:class-names=""/></text:p>
        </draw:text-box>
        <svg:title/>
        <svg:desc/>
      </draw:frame>
      <draw:frame draw:id="id53" presentation:style-name="a139" draw:name="Slide Number Placeholder 5" svg:x="9.39486in" svg:y="6.60691in" svg:width="0.74731in" svg:height="0.39931in" presentation:class="page-number" presentation:placeholder="false">
        <draw:text-box>
          <text:p text:style-name="a138" text:class-names="" text:cond-style-name=""><text:span text:style-name="a136" text:class-names=""><text:page-number style:num-format="1" text:fixed="false">‹#›</text:page-number></text:span><text:span text:style-name="a137" text:class-names=""/></text:p>
        </draw:text-box>
        <svg:title/>
        <svg:desc/>
      </draw:frame>
    </style:master-page>
    <style:master-page style:name="Master1-Layout4-twoObj-兩項物件" style:page-layout-name="pageLayout1" draw:style-name="a150">
      <draw:g draw:name="Group 6" draw:id="id64">
        <svg:title/>
        <svg:desc/>
        <draw:connector draw:type="line" svg:x1="10.24826in" svg:y1="0in" svg:x2="11.5816in" svg:y2="7.5in" draw:id="id71" draw:layer="Master1-bg" draw:style-name="a201" draw:name="Straight Connector 19">
          <svg:title/>
          <svg:desc/>
        </draw:connector>
        <draw:connector draw:type="line" svg:x1="13.32986in" svg:y1="4.02604in" svg:x2="8.12037in" svg:y2="7.5in" draw:id="id72" draw:layer="Master1-bg" draw:style-name="a202" draw:name="Straight Connector 20">
          <svg:title/>
          <svg:desc/>
        </draw:connector>
        <draw:custom-shape svg:x="10.04098in" svg:y="-0.00926in" svg:width="3.28888in" svg:height="7.50926in" draw:id="id73" draw:layer="Master1-bg" draw:style-name="a203"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74" draw:layer="Master1-bg" draw:style-name="a204"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75" draw:layer="Master1-bg" draw:style-name="a205"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76" draw:layer="Master1-bg" draw:style-name="a206"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77" draw:layer="Master1-bg" draw:style-name="a207"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78" draw:layer="Master1-bg" draw:style-name="a208"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79" draw:layer="Master1-bg" draw:style-name="a209"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80" draw:layer="Master1-bg" draw:style-name="a210"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65" presentation:style-name="a154" draw:name="Title 1" svg:x="0.74074in" svg:y="0.66667in" svg:width="9.40143in" svg:height="1.44444in" presentation:class="title" presentation:placeholder="false">
        <draw:text-box>
          <text:p text:style-name="a153" text:class-names="" text:cond-style-name=""><text:span text:style-name="a151" text:class-names="">按一下以編輯母片標題樣式</text:span><text:span text:style-name="a152" text:class-names=""/></text:p>
        </draw:text-box>
        <svg:title/>
        <svg:desc/>
      </draw:frame>
      <draw:frame draw:id="id66" presentation:style-name="a171" draw:name="Content Placeholder 2" svg:x="0.74074in" svg:y="2.36285in" svg:width="4.57572in" svg:height="4.24406in" presentation:class="object" presentation:placeholder="false">
        <draw:text-box>
          <text:list text:style-name="a157">
            <text:list-item>
              <text:p text:style-name="a156" text:class-names="" text:cond-style-name=""><text:span text:style-name="a155" text:class-names="">編輯母片文字樣式</text:span></text:p>
            </text:list-item>
          </text:list>
          <text:list text:style-name="a160">
            <text:list-item>
              <text:list text:style-name="a160">
                <text:list-item>
                  <text:p text:style-name="a159" text:class-names="" text:cond-style-name=""><text:span text:style-name="a158" text:class-names="">第二層</text:span></text:p>
                </text:list-item>
              </text:list>
            </text:list-item>
          </text:list>
          <text:list text:style-name="a163">
            <text:list-item>
              <text:list text:style-name="a163">
                <text:list-item>
                  <text:list text:style-name="a163">
                    <text:list-item>
                      <text:p text:style-name="a162" text:class-names="" text:cond-style-name=""><text:span text:style-name="a161" text:class-names="">第三層</text:span></text:p>
                    </text:list-item>
                  </text:list>
                </text:list-item>
              </text:list>
            </text:list-item>
          </text:list>
          <text:list text:style-name="a166">
            <text:list-item>
              <text:list text:style-name="a166">
                <text:list-item>
                  <text:list text:style-name="a166">
                    <text:list-item>
                      <text:list text:style-name="a166">
                        <text:list-item>
                          <text:p text:style-name="a165" text:class-names="" text:cond-style-name=""><text:span text:style-name="a164" text:class-names="">第四層</text:span></text:p>
                        </text:list-item>
                      </text:list>
                    </text:list-item>
                  </text:list>
                </text:list-item>
              </text:list>
            </text:list-item>
          </text:list>
          <text:list text:style-name="a170">
            <text:list-item>
              <text:list text:style-name="a170">
                <text:list-item>
                  <text:list text:style-name="a170">
                    <text:list-item>
                      <text:list text:style-name="a170">
                        <text:list-item>
                          <text:list text:style-name="a170">
                            <text:list-item>
                              <text:p text:style-name="a169" text:class-names="" text:cond-style-name=""><text:span text:style-name="a167" text:class-names="">第五層</text:span><text:span text:style-name="a168" text:class-names=""/></text:p>
                            </text:list-item>
                          </text:list>
                        </text:list-item>
                      </text:list>
                    </text:list-item>
                  </text:list>
                </text:list-item>
              </text:list>
            </text:list-item>
          </text:list>
        </draw:text-box>
        <svg:title/>
        <svg:desc/>
      </draw:frame>
      <draw:frame draw:id="id67" presentation:style-name="a188" draw:name="Content Placeholder 3" svg:x="5.56646in" svg:y="2.36285in" svg:width="4.57572in" svg:height="4.24406in" presentation:class="object" presentation:placeholder="false">
        <draw:text-box>
          <text:list text:style-name="a174">
            <text:list-item>
              <text:p text:style-name="a173" text:class-names="" text:cond-style-name=""><text:span text:style-name="a172" text:class-names="">編輯母片文字樣式</text:span></text:p>
            </text:list-item>
          </text:list>
          <text:list text:style-name="a177">
            <text:list-item>
              <text:list text:style-name="a177">
                <text:list-item>
                  <text:p text:style-name="a176" text:class-names="" text:cond-style-name=""><text:span text:style-name="a175" text:class-names="">第二層</text:span></text:p>
                </text:list-item>
              </text:list>
            </text:list-item>
          </text:list>
          <text:list text:style-name="a180">
            <text:list-item>
              <text:list text:style-name="a180">
                <text:list-item>
                  <text:list text:style-name="a180">
                    <text:list-item>
                      <text:p text:style-name="a179" text:class-names="" text:cond-style-name=""><text:span text:style-name="a178" text:class-names="">第三層</text:span></text:p>
                    </text:list-item>
                  </text:list>
                </text:list-item>
              </text:list>
            </text:list-item>
          </text:list>
          <text:list text:style-name="a183">
            <text:list-item>
              <text:list text:style-name="a183">
                <text:list-item>
                  <text:list text:style-name="a183">
                    <text:list-item>
                      <text:list text:style-name="a183">
                        <text:list-item>
                          <text:p text:style-name="a182" text:class-names="" text:cond-style-name=""><text:span text:style-name="a181" text:class-names="">第四層</text:span></text:p>
                        </text:list-item>
                      </text:list>
                    </text:list-item>
                  </text:list>
                </text:list-item>
              </text:list>
            </text:list-item>
          </text:list>
          <text:list text:style-name="a187">
            <text:list-item>
              <text:list text:style-name="a187">
                <text:list-item>
                  <text:list text:style-name="a187">
                    <text:list-item>
                      <text:list text:style-name="a187">
                        <text:list-item>
                          <text:list text:style-name="a187">
                            <text:list-item>
                              <text:p text:style-name="a186" text:class-names="" text:cond-style-name=""><text:span text:style-name="a184" text:class-names="">第五層</text:span><text:span text:style-name="a185" text:class-names=""/></text:p>
                            </text:list-item>
                          </text:list>
                        </text:list-item>
                      </text:list>
                    </text:list-item>
                  </text:list>
                </text:list-item>
              </text:list>
            </text:list-item>
          </text:list>
        </draw:text-box>
        <svg:title/>
        <svg:desc/>
      </draw:frame>
      <draw:frame draw:id="id68" presentation:style-name="a193" draw:name="Date Placeholder 4" svg:x="7.87963in" svg:y="6.60691in" svg:width="0.99731in" svg:height="0.39931in" presentation:class="date-time" presentation:placeholder="false">
        <draw:text-box>
          <text:p text:style-name="a192" text:class-names="" text:cond-style-name=""><text:span text:style-name="a189" text:class-names=""><text:date text:fixed="false" style:data-style-name="a190">2020/1/6</text:date></text:span><text:span text:style-name="a191" text:class-names=""/></text:p>
        </draw:text-box>
        <svg:title/>
        <svg:desc/>
      </draw:frame>
      <draw:frame draw:id="id69" presentation:style-name="a196" draw:name="Footer Placeholder 5" svg:x="0.74074in" svg:y="6.60691in" svg:width="6.88715in" svg:height="0.39931in" presentation:class="footer" presentation:placeholder="false">
        <draw:text-box>
          <text:p text:style-name="a195" text:class-names="" text:cond-style-name=""><text:span text:style-name="a194" text:class-names=""/></text:p>
        </draw:text-box>
        <svg:title/>
        <svg:desc/>
      </draw:frame>
      <draw:frame draw:id="id70" presentation:style-name="a200" draw:name="Slide Number Placeholder 6" svg:x="9.39486in" svg:y="6.60691in" svg:width="0.74731in" svg:height="0.39931in" presentation:class="page-number" presentation:placeholder="false">
        <draw:text-box>
          <text:p text:style-name="a199" text:class-names="" text:cond-style-name=""><text:span text:style-name="a197" text:class-names=""><text:page-number style:num-format="1" text:fixed="false">‹#›</text:page-number></text:span><text:span text:style-name="a198" text:class-names=""/></text:p>
        </draw:text-box>
        <svg:title/>
        <svg:desc/>
      </draw:frame>
    </style:master-page>
    <style:master-page style:name="Master1-Layout5-twoTxTwoObj-比對" style:page-layout-name="pageLayout1" draw:style-name="a211">
      <draw:g draw:name="Group 6" draw:id="id81">
        <svg:title/>
        <svg:desc/>
        <draw:connector draw:type="line" svg:x1="10.24826in" svg:y1="0in" svg:x2="11.5816in" svg:y2="7.5in" draw:id="id90" draw:layer="Master1-bg" draw:style-name="a270" draw:name="Straight Connector 19">
          <svg:title/>
          <svg:desc/>
        </draw:connector>
        <draw:connector draw:type="line" svg:x1="13.32986in" svg:y1="4.02604in" svg:x2="8.12037in" svg:y2="7.5in" draw:id="id91" draw:layer="Master1-bg" draw:style-name="a271" draw:name="Straight Connector 20">
          <svg:title/>
          <svg:desc/>
        </draw:connector>
        <draw:custom-shape svg:x="10.04098in" svg:y="-0.00926in" svg:width="3.28888in" svg:height="7.50926in" draw:id="id92" draw:layer="Master1-bg" draw:style-name="a272"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93" draw:layer="Master1-bg" draw:style-name="a273"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94" draw:layer="Master1-bg" draw:style-name="a274"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95" draw:layer="Master1-bg" draw:style-name="a275"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96" draw:layer="Master1-bg" draw:style-name="a276"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97" draw:layer="Master1-bg" draw:style-name="a277"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98" draw:layer="Master1-bg" draw:style-name="a278"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99" draw:layer="Master1-bg" draw:style-name="a279"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82" presentation:style-name="a215" draw:name="Title 1" svg:x="0.74074in" svg:y="0.66667in" svg:width="9.40143in" svg:height="1.44444in" presentation:class="title" presentation:placeholder="false">
        <draw:text-box>
          <text:p text:style-name="a214" text:class-names="" text:cond-style-name=""><text:span text:style-name="a212" text:class-names="">按一下以編輯母片標題樣式</text:span><text:span text:style-name="a213" text:class-names=""/></text:p>
        </draw:text-box>
        <svg:title/>
        <svg:desc/>
      </draw:frame>
      <draw:frame draw:id="id83" presentation:style-name="a219" draw:name="Text Placeholder 2" svg:x="0.739in" svg:y="2.36328in" svg:width="4.57745in" svg:height="0.63021in" presentation:class="outline" presentation:placeholder="false">
        <draw:text-box>
          <text:list text:style-name="a218">
            <text:list-item>
              <text:p text:style-name="a217" text:class-names="" text:cond-style-name=""><text:span text:style-name="a216" text:class-names="">編輯母片文字樣式</text:span></text:p>
            </text:list-item>
          </text:list>
        </draw:text-box>
        <svg:title/>
        <svg:desc/>
      </draw:frame>
      <draw:frame draw:id="id84" presentation:style-name="a236" draw:name="Content Placeholder 3" svg:x="0.739in" svg:y="2.99349in" svg:width="4.57745in" svg:height="3.61343in" presentation:class="object" presentation:placeholder="false">
        <draw:text-box>
          <text:list text:style-name="a222">
            <text:list-item>
              <text:p text:style-name="a221" text:class-names="" text:cond-style-name=""><text:span text:style-name="a220" text:class-names="">編輯母片文字樣式</text:span></text:p>
            </text:list-item>
          </text:list>
          <text:list text:style-name="a225">
            <text:list-item>
              <text:list text:style-name="a225">
                <text:list-item>
                  <text:p text:style-name="a224" text:class-names="" text:cond-style-name=""><text:span text:style-name="a223" text:class-names="">第二層</text:span></text:p>
                </text:list-item>
              </text:list>
            </text:list-item>
          </text:list>
          <text:list text:style-name="a228">
            <text:list-item>
              <text:list text:style-name="a228">
                <text:list-item>
                  <text:list text:style-name="a228">
                    <text:list-item>
                      <text:p text:style-name="a227" text:class-names="" text:cond-style-name=""><text:span text:style-name="a226" text:class-names="">第三層</text:span></text:p>
                    </text:list-item>
                  </text:list>
                </text:list-item>
              </text:list>
            </text:list-item>
          </text:list>
          <text:list text:style-name="a231">
            <text:list-item>
              <text:list text:style-name="a231">
                <text:list-item>
                  <text:list text:style-name="a231">
                    <text:list-item>
                      <text:list text:style-name="a231">
                        <text:list-item>
                          <text:p text:style-name="a230" text:class-names="" text:cond-style-name=""><text:span text:style-name="a229" text:class-names="">第四層</text:span></text:p>
                        </text:list-item>
                      </text:list>
                    </text:list-item>
                  </text:list>
                </text:list-item>
              </text:list>
            </text:list-item>
          </text:list>
          <text:list text:style-name="a235">
            <text:list-item>
              <text:list text:style-name="a235">
                <text:list-item>
                  <text:list text:style-name="a235">
                    <text:list-item>
                      <text:list text:style-name="a235">
                        <text:list-item>
                          <text:list text:style-name="a235">
                            <text:list-item>
                              <text:p text:style-name="a234" text:class-names="" text:cond-style-name=""><text:span text:style-name="a232" text:class-names="">第五層</text:span><text:span text:style-name="a233" text:class-names=""/></text:p>
                            </text:list-item>
                          </text:list>
                        </text:list-item>
                      </text:list>
                    </text:list-item>
                  </text:list>
                </text:list-item>
              </text:list>
            </text:list-item>
          </text:list>
        </draw:text-box>
        <svg:title/>
        <svg:desc/>
      </draw:frame>
      <draw:frame draw:id="id85" presentation:style-name="a240" draw:name="Text Placeholder 4" svg:x="5.56472in" svg:y="2.36328in" svg:width="4.57745in" svg:height="0.63021in" presentation:class="outline" presentation:placeholder="false">
        <draw:text-box>
          <text:list text:style-name="a239">
            <text:list-item>
              <text:p text:style-name="a238" text:class-names="" text:cond-style-name=""><text:span text:style-name="a237" text:class-names="">編輯母片文字樣式</text:span></text:p>
            </text:list-item>
          </text:list>
        </draw:text-box>
        <svg:title/>
        <svg:desc/>
      </draw:frame>
      <draw:frame draw:id="id86" presentation:style-name="a257" draw:name="Content Placeholder 5" svg:x="5.56472in" svg:y="2.99349in" svg:width="4.57745in" svg:height="3.61343in" presentation:class="object" presentation:placeholder="false">
        <draw:text-box>
          <text:list text:style-name="a243">
            <text:list-item>
              <text:p text:style-name="a242" text:class-names="" text:cond-style-name=""><text:span text:style-name="a241" text:class-names="">編輯母片文字樣式</text:span></text:p>
            </text:list-item>
          </text:list>
          <text:list text:style-name="a246">
            <text:list-item>
              <text:list text:style-name="a246">
                <text:list-item>
                  <text:p text:style-name="a245" text:class-names="" text:cond-style-name=""><text:span text:style-name="a244" text:class-names="">第二層</text:span></text:p>
                </text:list-item>
              </text:list>
            </text:list-item>
          </text:list>
          <text:list text:style-name="a249">
            <text:list-item>
              <text:list text:style-name="a249">
                <text:list-item>
                  <text:list text:style-name="a249">
                    <text:list-item>
                      <text:p text:style-name="a248" text:class-names="" text:cond-style-name=""><text:span text:style-name="a247" text:class-names="">第三層</text:span></text:p>
                    </text:list-item>
                  </text:list>
                </text:list-item>
              </text:list>
            </text:list-item>
          </text:list>
          <text:list text:style-name="a252">
            <text:list-item>
              <text:list text:style-name="a252">
                <text:list-item>
                  <text:list text:style-name="a252">
                    <text:list-item>
                      <text:list text:style-name="a252">
                        <text:list-item>
                          <text:p text:style-name="a251" text:class-names="" text:cond-style-name=""><text:span text:style-name="a250" text:class-names="">第四層</text:span></text:p>
                        </text:list-item>
                      </text:list>
                    </text:list-item>
                  </text:list>
                </text:list-item>
              </text:list>
            </text:list-item>
          </text:list>
          <text:list text:style-name="a256">
            <text:list-item>
              <text:list text:style-name="a256">
                <text:list-item>
                  <text:list text:style-name="a256">
                    <text:list-item>
                      <text:list text:style-name="a256">
                        <text:list-item>
                          <text:list text:style-name="a256">
                            <text:list-item>
                              <text:p text:style-name="a255" text:class-names="" text:cond-style-name=""><text:span text:style-name="a253" text:class-names="">第五層</text:span><text:span text:style-name="a254" text:class-names=""/></text:p>
                            </text:list-item>
                          </text:list>
                        </text:list-item>
                      </text:list>
                    </text:list-item>
                  </text:list>
                </text:list-item>
              </text:list>
            </text:list-item>
          </text:list>
        </draw:text-box>
        <svg:title/>
        <svg:desc/>
      </draw:frame>
      <draw:frame draw:id="id87" presentation:style-name="a262" draw:name="Date Placeholder 6" svg:x="7.87963in" svg:y="6.60691in" svg:width="0.99731in" svg:height="0.39931in" presentation:class="date-time" presentation:placeholder="false">
        <draw:text-box>
          <text:p text:style-name="a261" text:class-names="" text:cond-style-name=""><text:span text:style-name="a258" text:class-names=""><text:date text:fixed="false" style:data-style-name="a259">2020/1/6</text:date></text:span><text:span text:style-name="a260" text:class-names=""/></text:p>
        </draw:text-box>
        <svg:title/>
        <svg:desc/>
      </draw:frame>
      <draw:frame draw:id="id88" presentation:style-name="a265" draw:name="Footer Placeholder 7" svg:x="0.74074in" svg:y="6.60691in" svg:width="6.88715in" svg:height="0.39931in" presentation:class="footer" presentation:placeholder="false">
        <draw:text-box>
          <text:p text:style-name="a264" text:class-names="" text:cond-style-name=""><text:span text:style-name="a263" text:class-names=""/></text:p>
        </draw:text-box>
        <svg:title/>
        <svg:desc/>
      </draw:frame>
      <draw:frame draw:id="id89" presentation:style-name="a269" draw:name="Slide Number Placeholder 8" svg:x="9.39486in" svg:y="6.60691in" svg:width="0.74731in" svg:height="0.39931in" presentation:class="page-number" presentation:placeholder="false">
        <draw:text-box>
          <text:p text:style-name="a268" text:class-names="" text:cond-style-name=""><text:span text:style-name="a266" text:class-names=""><text:page-number style:num-format="1" text:fixed="false">‹#›</text:page-number></text:span><text:span text:style-name="a267" text:class-names=""/></text:p>
        </draw:text-box>
        <svg:title/>
        <svg:desc/>
      </draw:frame>
    </style:master-page>
    <style:master-page style:name="Master1-Layout6-titleOnly-只有標題" style:page-layout-name="pageLayout1" draw:style-name="a280">
      <draw:g draw:name="Group 6" draw:id="id100">
        <svg:title/>
        <svg:desc/>
        <draw:connector draw:type="line" svg:x1="10.24826in" svg:y1="0in" svg:x2="11.5816in" svg:y2="7.5in" draw:id="id105" draw:layer="Master1-bg" draw:style-name="a297" draw:name="Straight Connector 19">
          <svg:title/>
          <svg:desc/>
        </draw:connector>
        <draw:connector draw:type="line" svg:x1="13.32986in" svg:y1="4.02604in" svg:x2="8.12037in" svg:y2="7.5in" draw:id="id106" draw:layer="Master1-bg" draw:style-name="a298" draw:name="Straight Connector 20">
          <svg:title/>
          <svg:desc/>
        </draw:connector>
        <draw:custom-shape svg:x="10.04098in" svg:y="-0.00926in" svg:width="3.28888in" svg:height="7.50926in" draw:id="id107" draw:layer="Master1-bg" draw:style-name="a299"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108" draw:layer="Master1-bg" draw:style-name="a300"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109" draw:layer="Master1-bg" draw:style-name="a301"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110" draw:layer="Master1-bg" draw:style-name="a302"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111" draw:layer="Master1-bg" draw:style-name="a303"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112" draw:layer="Master1-bg" draw:style-name="a304"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113" draw:layer="Master1-bg" draw:style-name="a305"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114" draw:layer="Master1-bg" draw:style-name="a306"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101" presentation:style-name="a284" draw:name="Title 1" svg:x="0.74074in" svg:y="0.66667in" svg:width="9.40143in" svg:height="1.44444in" presentation:class="title" presentation:placeholder="false">
        <draw:text-box>
          <text:p text:style-name="a283" text:class-names="" text:cond-style-name=""><text:span text:style-name="a281" text:class-names="">按一下以編輯母片標題樣式</text:span><text:span text:style-name="a282" text:class-names=""/></text:p>
        </draw:text-box>
        <svg:title/>
        <svg:desc/>
      </draw:frame>
      <draw:frame draw:id="id102" presentation:style-name="a289" draw:name="Date Placeholder 2" svg:x="7.87963in" svg:y="6.60691in" svg:width="0.99731in" svg:height="0.39931in" presentation:class="date-time" presentation:placeholder="false">
        <draw:text-box>
          <text:p text:style-name="a288" text:class-names="" text:cond-style-name=""><text:span text:style-name="a285" text:class-names=""><text:date text:fixed="false" style:data-style-name="a286">2020/1/6</text:date></text:span><text:span text:style-name="a287" text:class-names=""/></text:p>
        </draw:text-box>
        <svg:title/>
        <svg:desc/>
      </draw:frame>
      <draw:frame draw:id="id103" presentation:style-name="a292" draw:name="Footer Placeholder 3" svg:x="0.74074in" svg:y="6.60691in" svg:width="6.88715in" svg:height="0.39931in" presentation:class="footer" presentation:placeholder="false">
        <draw:text-box>
          <text:p text:style-name="a291" text:class-names="" text:cond-style-name=""><text:span text:style-name="a290" text:class-names=""/></text:p>
        </draw:text-box>
        <svg:title/>
        <svg:desc/>
      </draw:frame>
      <draw:frame draw:id="id104" presentation:style-name="a296" draw:name="Slide Number Placeholder 4" svg:x="9.39486in" svg:y="6.60691in" svg:width="0.74731in" svg:height="0.39931in" presentation:class="page-number" presentation:placeholder="false">
        <draw:text-box>
          <text:p text:style-name="a295" text:class-names="" text:cond-style-name=""><text:span text:style-name="a293" text:class-names=""><text:page-number style:num-format="1" text:fixed="false">‹#›</text:page-number></text:span><text:span text:style-name="a294" text:class-names=""/></text:p>
        </draw:text-box>
        <svg:title/>
        <svg:desc/>
      </draw:frame>
    </style:master-page>
    <style:master-page style:name="Master1-Layout7-blank-空白" style:page-layout-name="pageLayout1" draw:style-name="a307">
      <draw:g draw:name="Group 6" draw:id="id115">
        <svg:title/>
        <svg:desc/>
        <draw:connector draw:type="line" svg:x1="10.24826in" svg:y1="0in" svg:x2="11.5816in" svg:y2="7.5in" draw:id="id119" draw:layer="Master1-bg" draw:style-name="a320" draw:name="Straight Connector 19">
          <svg:title/>
          <svg:desc/>
        </draw:connector>
        <draw:connector draw:type="line" svg:x1="13.32986in" svg:y1="4.02604in" svg:x2="8.12037in" svg:y2="7.5in" draw:id="id120" draw:layer="Master1-bg" draw:style-name="a321" draw:name="Straight Connector 20">
          <svg:title/>
          <svg:desc/>
        </draw:connector>
        <draw:custom-shape svg:x="10.04098in" svg:y="-0.00926in" svg:width="3.28888in" svg:height="7.50926in" draw:id="id121" draw:layer="Master1-bg" draw:style-name="a322"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122" draw:layer="Master1-bg" draw:style-name="a323"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123" draw:layer="Master1-bg" draw:style-name="a324"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124" draw:layer="Master1-bg" draw:style-name="a325"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125" draw:layer="Master1-bg" draw:style-name="a326"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126" draw:layer="Master1-bg" draw:style-name="a327"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127" draw:layer="Master1-bg" draw:style-name="a328"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128" draw:layer="Master1-bg" draw:style-name="a329"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116" presentation:style-name="a312" draw:name="Date Placeholder 1" svg:x="7.87963in" svg:y="6.60691in" svg:width="0.99731in" svg:height="0.39931in" presentation:class="date-time" presentation:placeholder="false">
        <draw:text-box>
          <text:p text:style-name="a311" text:class-names="" text:cond-style-name=""><text:span text:style-name="a308" text:class-names=""><text:date text:fixed="false" style:data-style-name="a309">2020/1/6</text:date></text:span><text:span text:style-name="a310" text:class-names=""/></text:p>
        </draw:text-box>
        <svg:title/>
        <svg:desc/>
      </draw:frame>
      <draw:frame draw:id="id117" presentation:style-name="a315" draw:name="Footer Placeholder 2" svg:x="0.74074in" svg:y="6.60691in" svg:width="6.88715in" svg:height="0.39931in" presentation:class="footer" presentation:placeholder="false">
        <draw:text-box>
          <text:p text:style-name="a314" text:class-names="" text:cond-style-name=""><text:span text:style-name="a313" text:class-names=""/></text:p>
        </draw:text-box>
        <svg:title/>
        <svg:desc/>
      </draw:frame>
      <draw:frame draw:id="id118" presentation:style-name="a319" draw:name="Slide Number Placeholder 3" svg:x="9.39486in" svg:y="6.60691in" svg:width="0.74731in" svg:height="0.39931in" presentation:class="page-number" presentation:placeholder="false">
        <draw:text-box>
          <text:p text:style-name="a318" text:class-names="" text:cond-style-name=""><text:span text:style-name="a316" text:class-names=""><text:page-number style:num-format="1" text:fixed="false">‹#›</text:page-number></text:span><text:span text:style-name="a317" text:class-names=""/></text:p>
        </draw:text-box>
        <svg:title/>
        <svg:desc/>
      </draw:frame>
    </style:master-page>
    <style:master-page style:name="Master1-Layout8-objTx-含標題的內容" style:page-layout-name="pageLayout1" draw:style-name="a330">
      <draw:g draw:name="Group 6" draw:id="id129">
        <svg:title/>
        <svg:desc/>
        <draw:connector draw:type="line" svg:x1="10.24826in" svg:y1="0in" svg:x2="11.5816in" svg:y2="7.5in" draw:id="id136" draw:layer="Master1-bg" draw:style-name="a368" draw:name="Straight Connector 19">
          <svg:title/>
          <svg:desc/>
        </draw:connector>
        <draw:connector draw:type="line" svg:x1="13.32986in" svg:y1="4.02604in" svg:x2="8.12037in" svg:y2="7.5in" draw:id="id137" draw:layer="Master1-bg" draw:style-name="a369" draw:name="Straight Connector 20">
          <svg:title/>
          <svg:desc/>
        </draw:connector>
        <draw:custom-shape svg:x="10.04098in" svg:y="-0.00926in" svg:width="3.28888in" svg:height="7.50926in" draw:id="id138" draw:layer="Master1-bg" draw:style-name="a370"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139" draw:layer="Master1-bg" draw:style-name="a371"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140" draw:layer="Master1-bg" draw:style-name="a372"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141" draw:layer="Master1-bg" draw:style-name="a373"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142" draw:layer="Master1-bg" draw:style-name="a374"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143" draw:layer="Master1-bg" draw:style-name="a375"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144" draw:layer="Master1-bg" draw:style-name="a376"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145" draw:layer="Master1-bg" draw:style-name="a377"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130" presentation:style-name="a334" draw:name="Title 1" svg:x="0.74074in" svg:y="1.63889in" svg:width="4.21536in" svg:height="1.39815in" presentation:class="title" presentation:placeholder="false">
        <draw:text-box>
          <text:p text:style-name="a333" text:class-names="" text:cond-style-name=""><text:span text:style-name="a331" text:class-names="">按一下以編輯母片標題樣式</text:span><text:span text:style-name="a332" text:class-names=""/></text:p>
        </draw:text-box>
        <svg:title/>
        <svg:desc/>
      </draw:frame>
      <draw:frame draw:id="id131" presentation:style-name="a351" draw:name="Content Placeholder 2" svg:x="5.2061in" svg:y="0.56313in" svg:width="4.93607in" svg:height="6.04378in" presentation:class="object" presentation:placeholder="false">
        <draw:text-box>
          <text:list text:style-name="a337">
            <text:list-item>
              <text:p text:style-name="a336" text:class-names="" text:cond-style-name=""><text:span text:style-name="a335" text:class-names="">編輯母片文字樣式</text:span></text:p>
            </text:list-item>
          </text:list>
          <text:list text:style-name="a340">
            <text:list-item>
              <text:list text:style-name="a340">
                <text:list-item>
                  <text:p text:style-name="a339" text:class-names="" text:cond-style-name=""><text:span text:style-name="a338" text:class-names="">第二層</text:span></text:p>
                </text:list-item>
              </text:list>
            </text:list-item>
          </text:list>
          <text:list text:style-name="a343">
            <text:list-item>
              <text:list text:style-name="a343">
                <text:list-item>
                  <text:list text:style-name="a343">
                    <text:list-item>
                      <text:p text:style-name="a342" text:class-names="" text:cond-style-name=""><text:span text:style-name="a341" text:class-names="">第三層</text:span></text:p>
                    </text:list-item>
                  </text:list>
                </text:list-item>
              </text:list>
            </text:list-item>
          </text:list>
          <text:list text:style-name="a346">
            <text:list-item>
              <text:list text:style-name="a346">
                <text:list-item>
                  <text:list text:style-name="a346">
                    <text:list-item>
                      <text:list text:style-name="a346">
                        <text:list-item>
                          <text:p text:style-name="a345" text:class-names="" text:cond-style-name=""><text:span text:style-name="a344" text:class-names="">第四層</text:span></text:p>
                        </text:list-item>
                      </text:list>
                    </text:list-item>
                  </text:list>
                </text:list-item>
              </text:list>
            </text:list-item>
          </text:list>
          <text:list text:style-name="a350">
            <text:list-item>
              <text:list text:style-name="a350">
                <text:list-item>
                  <text:list text:style-name="a350">
                    <text:list-item>
                      <text:list text:style-name="a350">
                        <text:list-item>
                          <text:list text:style-name="a350">
                            <text:list-item>
                              <text:p text:style-name="a349" text:class-names="" text:cond-style-name=""><text:span text:style-name="a347" text:class-names="">第五層</text:span><text:span text:style-name="a348" text:class-names=""/></text:p>
                            </text:list-item>
                          </text:list>
                        </text:list-item>
                      </text:list>
                    </text:list-item>
                  </text:list>
                </text:list-item>
              </text:list>
            </text:list-item>
          </text:list>
        </draw:text-box>
        <svg:title/>
        <svg:desc/>
      </draw:frame>
      <draw:frame draw:id="id132" presentation:style-name="a355" draw:name="Text Placeholder 3" svg:x="0.74074in" svg:y="3.03704in" svg:width="4.21536in" svg:height="2.82639in" presentation:class="outline" presentation:placeholder="false">
        <draw:text-box>
          <text:list text:style-name="a354">
            <text:list-item>
              <text:p text:style-name="a353" text:class-names="" text:cond-style-name=""><text:span text:style-name="a352" text:class-names="">編輯母片文字樣式</text:span></text:p>
            </text:list-item>
          </text:list>
        </draw:text-box>
        <svg:title/>
        <svg:desc/>
      </draw:frame>
      <draw:frame draw:id="id133" presentation:style-name="a360" draw:name="Date Placeholder 4" svg:x="7.87963in" svg:y="6.60691in" svg:width="0.99731in" svg:height="0.39931in" presentation:class="date-time" presentation:placeholder="false">
        <draw:text-box>
          <text:p text:style-name="a359" text:class-names="" text:cond-style-name=""><text:span text:style-name="a356" text:class-names=""><text:date text:fixed="false" style:data-style-name="a357">2020/1/6</text:date></text:span><text:span text:style-name="a358" text:class-names=""/></text:p>
        </draw:text-box>
        <svg:title/>
        <svg:desc/>
      </draw:frame>
      <draw:frame draw:id="id134" presentation:style-name="a363" draw:name="Footer Placeholder 5" svg:x="0.74074in" svg:y="6.60691in" svg:width="6.88715in" svg:height="0.39931in" presentation:class="footer" presentation:placeholder="false">
        <draw:text-box>
          <text:p text:style-name="a362" text:class-names="" text:cond-style-name=""><text:span text:style-name="a361" text:class-names=""/></text:p>
        </draw:text-box>
        <svg:title/>
        <svg:desc/>
      </draw:frame>
      <draw:frame draw:id="id135" presentation:style-name="a367" draw:name="Slide Number Placeholder 6" svg:x="9.39486in" svg:y="6.60691in" svg:width="0.74731in" svg:height="0.39931in" presentation:class="page-number" presentation:placeholder="false">
        <draw:text-box>
          <text:p text:style-name="a366" text:class-names="" text:cond-style-name=""><text:span text:style-name="a364" text:class-names=""><text:page-number style:num-format="1" text:fixed="false">‹#›</text:page-number></text:span><text:span text:style-name="a365" text:class-names=""/></text:p>
        </draw:text-box>
        <svg:title/>
        <svg:desc/>
      </draw:frame>
    </style:master-page>
    <style:master-page style:name="Master1-Layout9-picTx-含標題的圖片" style:page-layout-name="pageLayout1" draw:style-name="a378">
      <draw:g draw:name="Group 6" draw:id="id146">
        <svg:title/>
        <svg:desc/>
        <draw:connector draw:type="line" svg:x1="10.24826in" svg:y1="0in" svg:x2="11.5816in" svg:y2="7.5in" draw:id="id153" draw:layer="Master1-bg" draw:style-name="a403" draw:name="Straight Connector 19">
          <svg:title/>
          <svg:desc/>
        </draw:connector>
        <draw:connector draw:type="line" svg:x1="13.32986in" svg:y1="4.02604in" svg:x2="8.12037in" svg:y2="7.5in" draw:id="id154" draw:layer="Master1-bg" draw:style-name="a404" draw:name="Straight Connector 20">
          <svg:title/>
          <svg:desc/>
        </draw:connector>
        <draw:custom-shape svg:x="10.04098in" svg:y="-0.00926in" svg:width="3.28888in" svg:height="7.50926in" draw:id="id155" draw:layer="Master1-bg" draw:style-name="a405"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156" draw:layer="Master1-bg" draw:style-name="a406"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157" draw:layer="Master1-bg" draw:style-name="a407"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158" draw:layer="Master1-bg" draw:style-name="a408"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159" draw:layer="Master1-bg" draw:style-name="a409"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160" draw:layer="Master1-bg" draw:style-name="a410"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161" draw:layer="Master1-bg" draw:style-name="a411"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162" draw:layer="Master1-bg" draw:style-name="a412"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147" presentation:style-name="a382" draw:name="Title 1" svg:x="0.74074in" svg:y="5.25in" svg:width="9.40143in" svg:height="0.61979in" presentation:class="title" presentation:placeholder="false">
        <draw:text-box>
          <text:p text:style-name="a381" text:class-names="" text:cond-style-name=""><text:span text:style-name="a379" text:class-names="">按一下以編輯母片標題樣式</text:span><text:span text:style-name="a380" text:class-names=""/></text:p>
        </draw:text-box>
        <svg:title/>
        <svg:desc/>
      </draw:frame>
      <draw:frame draw:id="id148" presentation:style-name="a386" draw:name="Picture Placeholder 2" svg:x="0.74074in" svg:y="0.66667in" svg:width="9.40143in" svg:height="4.20573in" presentation:class="graphic" presentation:placeholder="false">
        <draw:text-box>
          <text:p text:style-name="a385" text:class-names="" text:cond-style-name=""><text:span text:style-name="a383" text:class-names="">按一下圖示以新增圖片</text:span><text:span text:style-name="a384" text:class-names=""/></text:p>
        </draw:text-box>
        <svg:title/>
        <svg:desc/>
      </draw:frame>
      <draw:frame draw:id="id149" presentation:style-name="a390" draw:name="Text Placeholder 3" svg:x="0.74074in" svg:y="5.86979in" svg:width="9.40143in" svg:height="0.73712in" presentation:class="outline" presentation:placeholder="false">
        <draw:text-box>
          <text:list text:style-name="a389">
            <text:list-item>
              <text:p text:style-name="a388" text:class-names="" text:cond-style-name=""><text:span text:style-name="a387" text:class-names="">編輯母片文字樣式</text:span></text:p>
            </text:list-item>
          </text:list>
        </draw:text-box>
        <svg:title/>
        <svg:desc/>
      </draw:frame>
      <draw:frame draw:id="id150" presentation:style-name="a395" draw:name="Date Placeholder 4" svg:x="7.87963in" svg:y="6.60691in" svg:width="0.99731in" svg:height="0.39931in" presentation:class="date-time" presentation:placeholder="false">
        <draw:text-box>
          <text:p text:style-name="a394" text:class-names="" text:cond-style-name=""><text:span text:style-name="a391" text:class-names=""><text:date text:fixed="false" style:data-style-name="a392">2020/1/6</text:date></text:span><text:span text:style-name="a393" text:class-names=""/></text:p>
        </draw:text-box>
        <svg:title/>
        <svg:desc/>
      </draw:frame>
      <draw:frame draw:id="id151" presentation:style-name="a398" draw:name="Footer Placeholder 5" svg:x="0.74074in" svg:y="6.60691in" svg:width="6.88715in" svg:height="0.39931in" presentation:class="footer" presentation:placeholder="false">
        <draw:text-box>
          <text:p text:style-name="a397" text:class-names="" text:cond-style-name=""><text:span text:style-name="a396" text:class-names=""/></text:p>
        </draw:text-box>
        <svg:title/>
        <svg:desc/>
      </draw:frame>
      <draw:frame draw:id="id152" presentation:style-name="a402" draw:name="Slide Number Placeholder 6" svg:x="9.39486in" svg:y="6.60691in" svg:width="0.74731in" svg:height="0.39931in" presentation:class="page-number" presentation:placeholder="false">
        <draw:text-box>
          <text:p text:style-name="a401" text:class-names="" text:cond-style-name=""><text:span text:style-name="a399" text:class-names=""><text:page-number style:num-format="1" text:fixed="false">‹#›</text:page-number></text:span><text:span text:style-name="a400" text:class-names=""/></text:p>
        </draw:text-box>
        <svg:title/>
        <svg:desc/>
      </draw:frame>
    </style:master-page>
    <style:master-page style:name="Master1-Layout10-cust-標題與說明文字" style:page-layout-name="pageLayout1" draw:style-name="a413">
      <draw:g draw:name="Group 6" draw:id="id163">
        <svg:title/>
        <svg:desc/>
        <draw:connector draw:type="line" svg:x1="10.24826in" svg:y1="0in" svg:x2="11.5816in" svg:y2="7.5in" draw:id="id169" draw:layer="Master1-bg" draw:style-name="a434" draw:name="Straight Connector 19">
          <svg:title/>
          <svg:desc/>
        </draw:connector>
        <draw:connector draw:type="line" svg:x1="13.32986in" svg:y1="4.02604in" svg:x2="8.12037in" svg:y2="7.5in" draw:id="id170" draw:layer="Master1-bg" draw:style-name="a435" draw:name="Straight Connector 20">
          <svg:title/>
          <svg:desc/>
        </draw:connector>
        <draw:custom-shape svg:x="10.04098in" svg:y="-0.00926in" svg:width="3.28888in" svg:height="7.50926in" draw:id="id171" draw:layer="Master1-bg" draw:style-name="a436"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172" draw:layer="Master1-bg" draw:style-name="a437"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173" draw:layer="Master1-bg" draw:style-name="a438"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174" draw:layer="Master1-bg" draw:style-name="a439"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175" draw:layer="Master1-bg" draw:style-name="a440"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176" draw:layer="Master1-bg" draw:style-name="a441"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177" draw:layer="Master1-bg" draw:style-name="a442"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178" draw:layer="Master1-bg" draw:style-name="a443"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164" presentation:style-name="a417" draw:name="Title 1" svg:x="0.74074in" svg:y="0.66667in" svg:width="9.40143in" svg:height="3.72222in" presentation:class="title" presentation:placeholder="false">
        <draw:text-box>
          <text:p text:style-name="a416" text:class-names="" text:cond-style-name=""><text:span text:style-name="a414" text:class-names="">按一下以編輯母片標題樣式</text:span><text:span text:style-name="a415" text:class-names=""/></text:p>
        </draw:text-box>
        <svg:title/>
        <svg:desc/>
      </draw:frame>
      <draw:frame draw:id="id165" presentation:style-name="a421" draw:name="Text Placeholder 2" svg:x="0.74074in" svg:y="4.88889in" svg:width="9.40143in" svg:height="1.71802in" presentation:class="outline" presentation:placeholder="false">
        <draw:text-box>
          <text:list text:style-name="a420">
            <text:list-item>
              <text:p text:style-name="a419" text:class-names="" text:cond-style-name=""><text:span text:style-name="a418" text:class-names="">編輯母片文字樣式</text:span></text:p>
            </text:list-item>
          </text:list>
        </draw:text-box>
        <svg:title/>
        <svg:desc/>
      </draw:frame>
      <draw:frame draw:id="id166" presentation:style-name="a426" draw:name="Date Placeholder 3" svg:x="7.87963in" svg:y="6.60691in" svg:width="0.99731in" svg:height="0.39931in" presentation:class="date-time" presentation:placeholder="false">
        <draw:text-box>
          <text:p text:style-name="a425" text:class-names="" text:cond-style-name=""><text:span text:style-name="a422" text:class-names=""><text:date text:fixed="false" style:data-style-name="a423">2020/1/6</text:date></text:span><text:span text:style-name="a424" text:class-names=""/></text:p>
        </draw:text-box>
        <svg:title/>
        <svg:desc/>
      </draw:frame>
      <draw:frame draw:id="id167" presentation:style-name="a429" draw:name="Footer Placeholder 4" svg:x="0.74074in" svg:y="6.60691in" svg:width="6.88715in" svg:height="0.39931in" presentation:class="footer" presentation:placeholder="false">
        <draw:text-box>
          <text:p text:style-name="a428" text:class-names="" text:cond-style-name=""><text:span text:style-name="a427" text:class-names=""/></text:p>
        </draw:text-box>
        <svg:title/>
        <svg:desc/>
      </draw:frame>
      <draw:frame draw:id="id168" presentation:style-name="a433" draw:name="Slide Number Placeholder 5" svg:x="9.39486in" svg:y="6.60691in" svg:width="0.74731in" svg:height="0.39931in" presentation:class="page-number" presentation:placeholder="false">
        <draw:text-box>
          <text:p text:style-name="a432" text:class-names="" text:cond-style-name=""><text:span text:style-name="a430" text:class-names=""><text:page-number style:num-format="1" text:fixed="false">‹#›</text:page-number></text:span><text:span text:style-name="a431" text:class-names=""/></text:p>
        </draw:text-box>
        <svg:title/>
        <svg:desc/>
      </draw:frame>
    </style:master-page>
    <style:master-page style:name="Master1-Layout11-cust-引述-(含標題)" style:page-layout-name="pageLayout1" draw:style-name="a444">
      <draw:g draw:name="Group 6" draw:id="id179">
        <svg:title/>
        <svg:desc/>
        <draw:connector draw:type="line" svg:x1="10.24826in" svg:y1="0in" svg:x2="11.5816in" svg:y2="7.5in" draw:id="id188" draw:layer="Master1-bg" draw:style-name="a476" draw:name="Straight Connector 19">
          <svg:title/>
          <svg:desc/>
        </draw:connector>
        <draw:connector draw:type="line" svg:x1="13.32986in" svg:y1="4.02604in" svg:x2="8.12037in" svg:y2="7.5in" draw:id="id189" draw:layer="Master1-bg" draw:style-name="a477" draw:name="Straight Connector 20">
          <svg:title/>
          <svg:desc/>
        </draw:connector>
        <draw:custom-shape svg:x="10.04098in" svg:y="-0.00926in" svg:width="3.28888in" svg:height="7.50926in" draw:id="id190" draw:layer="Master1-bg" draw:style-name="a478"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191" draw:layer="Master1-bg" draw:style-name="a479"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192" draw:layer="Master1-bg" draw:style-name="a480"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193" draw:layer="Master1-bg" draw:style-name="a481"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194" draw:layer="Master1-bg" draw:style-name="a482"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195" draw:layer="Master1-bg" draw:style-name="a483"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196" draw:layer="Master1-bg" draw:style-name="a484"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197" draw:layer="Master1-bg" draw:style-name="a485"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180" presentation:style-name="a448" draw:name="Title 1" svg:x="1.01852in" svg:y="0.66667in" svg:width="8.85185in" svg:height="3.30556in" presentation:class="title" presentation:placeholder="false">
        <draw:text-box>
          <text:p text:style-name="a447" text:class-names="" text:cond-style-name=""><text:span text:style-name="a445" text:class-names="">按一下以編輯母片標題樣式</text:span><text:span text:style-name="a446" text:class-names=""/></text:p>
        </draw:text-box>
        <svg:title/>
        <svg:desc/>
      </draw:frame>
      <draw:frame draw:id="id181" presentation:style-name="a452" draw:name="Text Placeholder 9" svg:x="1.49403in" svg:y="3.97222in" svg:width="7.90084in" svg:height="0.41667in" presentation:class="outline" presentation:placeholder="false">
        <draw:text-box>
          <text:list text:style-name="a451">
            <text:list-item>
              <text:p text:style-name="a450" text:class-names="" text:cond-style-name=""><text:span text:style-name="a449" text:class-names="">編輯母片文字樣式</text:span></text:p>
            </text:list-item>
          </text:list>
        </draw:text-box>
        <svg:title/>
        <svg:desc/>
      </draw:frame>
      <draw:frame draw:id="id182" presentation:style-name="a456" draw:name="Text Placeholder 2" svg:x="0.74074in" svg:y="4.88889in" svg:width="9.40143in" svg:height="1.71802in" presentation:class="outline" presentation:placeholder="false">
        <draw:text-box>
          <text:list text:style-name="a455">
            <text:list-item>
              <text:p text:style-name="a454" text:class-names="" text:cond-style-name=""><text:span text:style-name="a453" text:class-names="">編輯母片文字樣式</text:span></text:p>
            </text:list-item>
          </text:list>
        </draw:text-box>
        <svg:title/>
        <svg:desc/>
      </draw:frame>
      <draw:frame draw:id="id183" presentation:style-name="a461" draw:name="Date Placeholder 3" svg:x="7.87963in" svg:y="6.60691in" svg:width="0.99731in" svg:height="0.39931in" presentation:class="date-time" presentation:placeholder="false">
        <draw:text-box>
          <text:p text:style-name="a460" text:class-names="" text:cond-style-name=""><text:span text:style-name="a457" text:class-names=""><text:date text:fixed="false" style:data-style-name="a458">2020/1/6</text:date></text:span><text:span text:style-name="a459" text:class-names=""/></text:p>
        </draw:text-box>
        <svg:title/>
        <svg:desc/>
      </draw:frame>
      <draw:frame draw:id="id184" presentation:style-name="a464" draw:name="Footer Placeholder 4" svg:x="0.74074in" svg:y="6.60691in" svg:width="6.88715in" svg:height="0.39931in" presentation:class="footer" presentation:placeholder="false">
        <draw:text-box>
          <text:p text:style-name="a463" text:class-names="" text:cond-style-name=""><text:span text:style-name="a462" text:class-names=""/></text:p>
        </draw:text-box>
        <svg:title/>
        <svg:desc/>
      </draw:frame>
      <draw:frame draw:id="id185" presentation:style-name="a468" draw:name="Slide Number Placeholder 5" svg:x="9.39486in" svg:y="6.60691in" svg:width="0.74731in" svg:height="0.39931in" presentation:class="page-number" presentation:placeholder="false">
        <draw:text-box>
          <text:p text:style-name="a467" text:class-names="" text:cond-style-name=""><text:span text:style-name="a465" text:class-names=""><text:page-number style:num-format="1" text:fixed="false">‹#›</text:page-number></text:span><text:span text:style-name="a466" text:class-names=""/></text:p>
        </draw:text-box>
        <svg:title/>
        <svg:desc/>
      </draw:frame>
      <draw:frame draw:id="id186" draw:style-name="a471" draw:name="TextBox 19" svg:x="0.5926in" svg:y="0.86437in" svg:width="0.66667in" svg:height="0.63952in">
        <draw:text-box>
          <text:p text:style-name="a470" text:class-names="" text:cond-style-name=""><text:span text:style-name="a469" text:class-names="">“</text:span></text:p>
        </draw:text-box>
        <svg:title/>
        <svg:desc/>
      </draw:frame>
      <draw:frame draw:id="id187" draw:style-name="a475" draw:name="TextBox 21" svg:x="9.72552in" svg:y="3.15678in" svg:width="0.66667in" svg:height="0.63952in">
        <draw:text-box>
          <text:p text:style-name="a474" text:class-names="" text:cond-style-name=""><text:span text:style-name="a472" text:class-names="">”</text:span><text:span text:style-name="a473" text:class-names=""/></text:p>
        </draw:text-box>
        <svg:title/>
        <svg:desc/>
      </draw:frame>
    </style:master-page>
    <style:master-page style:name="Master1-Layout12-cust-名片" style:page-layout-name="pageLayout1" draw:style-name="a486">
      <draw:g draw:name="Group 6" draw:id="id198">
        <svg:title/>
        <svg:desc/>
        <draw:connector draw:type="line" svg:x1="10.24826in" svg:y1="0in" svg:x2="11.5816in" svg:y2="7.5in" draw:id="id204" draw:layer="Master1-bg" draw:style-name="a507" draw:name="Straight Connector 19">
          <svg:title/>
          <svg:desc/>
        </draw:connector>
        <draw:connector draw:type="line" svg:x1="13.32986in" svg:y1="4.02604in" svg:x2="8.12037in" svg:y2="7.5in" draw:id="id205" draw:layer="Master1-bg" draw:style-name="a508" draw:name="Straight Connector 20">
          <svg:title/>
          <svg:desc/>
        </draw:connector>
        <draw:custom-shape svg:x="10.04098in" svg:y="-0.00926in" svg:width="3.28888in" svg:height="7.50926in" draw:id="id206" draw:layer="Master1-bg" draw:style-name="a509"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207" draw:layer="Master1-bg" draw:style-name="a510"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208" draw:layer="Master1-bg" draw:style-name="a511"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209" draw:layer="Master1-bg" draw:style-name="a512"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210" draw:layer="Master1-bg" draw:style-name="a513"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211" draw:layer="Master1-bg" draw:style-name="a514"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212" draw:layer="Master1-bg" draw:style-name="a515"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213" draw:layer="Master1-bg" draw:style-name="a516"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199" presentation:style-name="a490" draw:name="Title 1" svg:x="0.74074in" svg:y="2.11285in" svg:width="9.40143in" svg:height="2.83843in" presentation:class="title" presentation:placeholder="false">
        <draw:text-box>
          <text:p text:style-name="a489" text:class-names="" text:cond-style-name=""><text:span text:style-name="a487" text:class-names="">按一下以編輯母片標題樣式</text:span><text:span text:style-name="a488" text:class-names=""/></text:p>
        </draw:text-box>
        <svg:title/>
        <svg:desc/>
      </draw:frame>
      <draw:frame draw:id="id200" presentation:style-name="a494" draw:name="Text Placeholder 2" svg:x="0.74074in" svg:y="4.95128in" svg:width="9.40143in" svg:height="1.65564in" presentation:class="outline" presentation:placeholder="false">
        <draw:text-box>
          <text:list text:style-name="a493">
            <text:list-item>
              <text:p text:style-name="a492" text:class-names="" text:cond-style-name=""><text:span text:style-name="a491" text:class-names="">編輯母片文字樣式</text:span></text:p>
            </text:list-item>
          </text:list>
        </draw:text-box>
        <svg:title/>
        <svg:desc/>
      </draw:frame>
      <draw:frame draw:id="id201" presentation:style-name="a499" draw:name="Date Placeholder 3" svg:x="7.87963in" svg:y="6.60691in" svg:width="0.99731in" svg:height="0.39931in" presentation:class="date-time" presentation:placeholder="false">
        <draw:text-box>
          <text:p text:style-name="a498" text:class-names="" text:cond-style-name=""><text:span text:style-name="a495" text:class-names=""><text:date text:fixed="false" style:data-style-name="a496">2020/1/6</text:date></text:span><text:span text:style-name="a497" text:class-names=""/></text:p>
        </draw:text-box>
        <svg:title/>
        <svg:desc/>
      </draw:frame>
      <draw:frame draw:id="id202" presentation:style-name="a502" draw:name="Footer Placeholder 4" svg:x="0.74074in" svg:y="6.60691in" svg:width="6.88715in" svg:height="0.39931in" presentation:class="footer" presentation:placeholder="false">
        <draw:text-box>
          <text:p text:style-name="a501" text:class-names="" text:cond-style-name=""><text:span text:style-name="a500" text:class-names=""/></text:p>
        </draw:text-box>
        <svg:title/>
        <svg:desc/>
      </draw:frame>
      <draw:frame draw:id="id203" presentation:style-name="a506" draw:name="Slide Number Placeholder 5" svg:x="9.39486in" svg:y="6.60691in" svg:width="0.74731in" svg:height="0.39931in" presentation:class="page-number" presentation:placeholder="false">
        <draw:text-box>
          <text:p text:style-name="a505" text:class-names="" text:cond-style-name=""><text:span text:style-name="a503" text:class-names=""><text:page-number style:num-format="1" text:fixed="false">‹#›</text:page-number></text:span><text:span text:style-name="a504" text:class-names=""/></text:p>
        </draw:text-box>
        <svg:title/>
        <svg:desc/>
      </draw:frame>
    </style:master-page>
    <style:master-page style:name="Master1-Layout13-cust-引述名片" style:page-layout-name="pageLayout1" draw:style-name="a517">
      <draw:g draw:name="Group 6" draw:id="id214">
        <svg:title/>
        <svg:desc/>
        <draw:connector draw:type="line" svg:x1="10.24826in" svg:y1="0in" svg:x2="11.5816in" svg:y2="7.5in" draw:id="id223" draw:layer="Master1-bg" draw:style-name="a548" draw:name="Straight Connector 19">
          <svg:title/>
          <svg:desc/>
        </draw:connector>
        <draw:connector draw:type="line" svg:x1="13.32986in" svg:y1="4.02604in" svg:x2="8.12037in" svg:y2="7.5in" draw:id="id224" draw:layer="Master1-bg" draw:style-name="a549" draw:name="Straight Connector 20">
          <svg:title/>
          <svg:desc/>
        </draw:connector>
        <draw:custom-shape svg:x="10.04098in" svg:y="-0.00926in" svg:width="3.28888in" svg:height="7.50926in" draw:id="id225" draw:layer="Master1-bg" draw:style-name="a550"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226" draw:layer="Master1-bg" draw:style-name="a551"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227" draw:layer="Master1-bg" draw:style-name="a552"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228" draw:layer="Master1-bg" draw:style-name="a553"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229" draw:layer="Master1-bg" draw:style-name="a554"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230" draw:layer="Master1-bg" draw:style-name="a555"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231" draw:layer="Master1-bg" draw:style-name="a556"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232" draw:layer="Master1-bg" draw:style-name="a557"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215" presentation:style-name="a521" draw:name="Title 1" svg:x="1.01852in" svg:y="0.66667in" svg:width="8.85185in" svg:height="3.30556in" presentation:class="title" presentation:placeholder="false">
        <draw:text-box>
          <text:p text:style-name="a520" text:class-names="" text:cond-style-name=""><text:span text:style-name="a518" text:class-names="">按一下以編輯母片標題樣式</text:span><text:span text:style-name="a519" text:class-names=""/></text:p>
        </draw:text-box>
        <svg:title/>
        <svg:desc/>
      </draw:frame>
      <draw:frame draw:id="id216" presentation:style-name="a525" draw:name="Text Placeholder 9" svg:x="0.74074in" svg:y="4.38889in" svg:width="9.40143in" svg:height="0.56239in" presentation:class="outline" presentation:placeholder="false">
        <draw:text-box>
          <text:list text:style-name="a524">
            <text:list-item>
              <text:p text:style-name="a523" text:class-names="" text:cond-style-name=""><text:span text:style-name="a522" text:class-names="">編輯母片文字樣式</text:span></text:p>
            </text:list-item>
          </text:list>
        </draw:text-box>
        <svg:title/>
        <svg:desc/>
      </draw:frame>
      <draw:frame draw:id="id217" presentation:style-name="a529" draw:name="Text Placeholder 2" svg:x="0.74074in" svg:y="4.95128in" svg:width="9.40143in" svg:height="1.65564in" presentation:class="outline" presentation:placeholder="false">
        <draw:text-box>
          <text:list text:style-name="a528">
            <text:list-item>
              <text:p text:style-name="a527" text:class-names="" text:cond-style-name=""><text:span text:style-name="a526" text:class-names="">編輯母片文字樣式</text:span></text:p>
            </text:list-item>
          </text:list>
        </draw:text-box>
        <svg:title/>
        <svg:desc/>
      </draw:frame>
      <draw:frame draw:id="id218" presentation:style-name="a534" draw:name="Date Placeholder 3" svg:x="7.87963in" svg:y="6.60691in" svg:width="0.99731in" svg:height="0.39931in" presentation:class="date-time" presentation:placeholder="false">
        <draw:text-box>
          <text:p text:style-name="a533" text:class-names="" text:cond-style-name=""><text:span text:style-name="a530" text:class-names=""><text:date text:fixed="false" style:data-style-name="a531">2020/1/6</text:date></text:span><text:span text:style-name="a532" text:class-names=""/></text:p>
        </draw:text-box>
        <svg:title/>
        <svg:desc/>
      </draw:frame>
      <draw:frame draw:id="id219" presentation:style-name="a537" draw:name="Footer Placeholder 4" svg:x="0.74074in" svg:y="6.60691in" svg:width="6.88715in" svg:height="0.39931in" presentation:class="footer" presentation:placeholder="false">
        <draw:text-box>
          <text:p text:style-name="a536" text:class-names="" text:cond-style-name=""><text:span text:style-name="a535" text:class-names=""/></text:p>
        </draw:text-box>
        <svg:title/>
        <svg:desc/>
      </draw:frame>
      <draw:frame draw:id="id220" presentation:style-name="a541" draw:name="Slide Number Placeholder 5" svg:x="9.39486in" svg:y="6.60691in" svg:width="0.74731in" svg:height="0.39931in" presentation:class="page-number" presentation:placeholder="false">
        <draw:text-box>
          <text:p text:style-name="a540" text:class-names="" text:cond-style-name=""><text:span text:style-name="a538" text:class-names=""><text:page-number style:num-format="1" text:fixed="false">‹#›</text:page-number></text:span><text:span text:style-name="a539" text:class-names=""/></text:p>
        </draw:text-box>
        <svg:title/>
        <svg:desc/>
      </draw:frame>
      <draw:frame draw:id="id221" draw:style-name="a544" draw:name="TextBox 23" svg:x="0.5926in" svg:y="0.86437in" svg:width="0.66667in" svg:height="0.63952in">
        <draw:text-box>
          <text:p text:style-name="a543" text:class-names="" text:cond-style-name=""><text:span text:style-name="a542" text:class-names="">“</text:span></text:p>
        </draw:text-box>
        <svg:title/>
        <svg:desc/>
      </draw:frame>
      <draw:frame draw:id="id222" draw:style-name="a547" draw:name="TextBox 24" svg:x="9.72552in" svg:y="3.15678in" svg:width="0.66667in" svg:height="0.63952in">
        <draw:text-box>
          <text:p text:style-name="a546" text:class-names="" text:cond-style-name=""><text:span text:style-name="a545" text:class-names="">”</text:span></text:p>
        </draw:text-box>
        <svg:title/>
        <svg:desc/>
      </draw:frame>
    </style:master-page>
    <style:master-page style:name="Master1-Layout14-cust-是非題" style:page-layout-name="pageLayout1" draw:style-name="a558">
      <draw:g draw:name="Group 6" draw:id="id233">
        <svg:title/>
        <svg:desc/>
        <draw:connector draw:type="line" svg:x1="10.24826in" svg:y1="0in" svg:x2="11.5816in" svg:y2="7.5in" draw:id="id240" draw:layer="Master1-bg" draw:style-name="a583" draw:name="Straight Connector 19">
          <svg:title/>
          <svg:desc/>
        </draw:connector>
        <draw:connector draw:type="line" svg:x1="13.32986in" svg:y1="4.02604in" svg:x2="8.12037in" svg:y2="7.5in" draw:id="id241" draw:layer="Master1-bg" draw:style-name="a584" draw:name="Straight Connector 20">
          <svg:title/>
          <svg:desc/>
        </draw:connector>
        <draw:custom-shape svg:x="10.04098in" svg:y="-0.00926in" svg:width="3.28888in" svg:height="7.50926in" draw:id="id242" draw:layer="Master1-bg" draw:style-name="a585"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243" draw:layer="Master1-bg" draw:style-name="a586"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244" draw:layer="Master1-bg" draw:style-name="a587"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245" draw:layer="Master1-bg" draw:style-name="a588"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246" draw:layer="Master1-bg" draw:style-name="a589"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247" draw:layer="Master1-bg" draw:style-name="a590"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248" draw:layer="Master1-bg" draw:style-name="a591"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249" draw:layer="Master1-bg" draw:style-name="a592"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234" presentation:style-name="a562" draw:name="Title 1" svg:x="0.75in" svg:y="0.66667in" svg:width="9.39217in" svg:height="3.30556in" presentation:class="title" presentation:placeholder="false">
        <draw:text-box>
          <text:p text:style-name="a561" text:class-names="" text:cond-style-name=""><text:span text:style-name="a559" text:class-names="">按一下以編輯母片標題樣式</text:span><text:span text:style-name="a560" text:class-names=""/></text:p>
        </draw:text-box>
        <svg:title/>
        <svg:desc/>
      </draw:frame>
      <draw:frame draw:id="id235" presentation:style-name="a566" draw:name="Text Placeholder 9" svg:x="0.74074in" svg:y="4.38889in" svg:width="9.40143in" svg:height="0.56239in" presentation:class="outline" presentation:placeholder="false">
        <draw:text-box>
          <text:list text:style-name="a565">
            <text:list-item>
              <text:p text:style-name="a564" text:class-names="" text:cond-style-name=""><text:span text:style-name="a563" text:class-names="">編輯母片文字樣式</text:span></text:p>
            </text:list-item>
          </text:list>
        </draw:text-box>
        <svg:title/>
        <svg:desc/>
      </draw:frame>
      <draw:frame draw:id="id236" presentation:style-name="a570" draw:name="Text Placeholder 2" svg:x="0.74074in" svg:y="4.95128in" svg:width="9.40143in" svg:height="1.65564in" presentation:class="outline" presentation:placeholder="false">
        <draw:text-box>
          <text:list text:style-name="a569">
            <text:list-item>
              <text:p text:style-name="a568" text:class-names="" text:cond-style-name=""><text:span text:style-name="a567" text:class-names="">編輯母片文字樣式</text:span></text:p>
            </text:list-item>
          </text:list>
        </draw:text-box>
        <svg:title/>
        <svg:desc/>
      </draw:frame>
      <draw:frame draw:id="id237" presentation:style-name="a575" draw:name="Date Placeholder 3" svg:x="7.87963in" svg:y="6.60691in" svg:width="0.99731in" svg:height="0.39931in" presentation:class="date-time" presentation:placeholder="false">
        <draw:text-box>
          <text:p text:style-name="a574" text:class-names="" text:cond-style-name=""><text:span text:style-name="a571" text:class-names=""><text:date text:fixed="false" style:data-style-name="a572">2020/1/6</text:date></text:span><text:span text:style-name="a573" text:class-names=""/></text:p>
        </draw:text-box>
        <svg:title/>
        <svg:desc/>
      </draw:frame>
      <draw:frame draw:id="id238" presentation:style-name="a578" draw:name="Footer Placeholder 4" svg:x="0.74074in" svg:y="6.60691in" svg:width="6.88715in" svg:height="0.39931in" presentation:class="footer" presentation:placeholder="false">
        <draw:text-box>
          <text:p text:style-name="a577" text:class-names="" text:cond-style-name=""><text:span text:style-name="a576" text:class-names=""/></text:p>
        </draw:text-box>
        <svg:title/>
        <svg:desc/>
      </draw:frame>
      <draw:frame draw:id="id239" presentation:style-name="a582" draw:name="Slide Number Placeholder 5" svg:x="9.39486in" svg:y="6.60691in" svg:width="0.74731in" svg:height="0.39931in" presentation:class="page-number" presentation:placeholder="false">
        <draw:text-box>
          <text:p text:style-name="a581" text:class-names="" text:cond-style-name=""><text:span text:style-name="a579" text:class-names=""><text:page-number style:num-format="1" text:fixed="false">‹#›</text:page-number></text:span><text:span text:style-name="a580" text:class-names=""/></text:p>
        </draw:text-box>
        <svg:title/>
        <svg:desc/>
      </draw:frame>
    </style:master-page>
    <style:master-page style:name="Master1-Layout15-vertTx-標題及直排文字" style:page-layout-name="pageLayout1" draw:style-name="a593">
      <draw:g draw:name="Group 6" draw:id="id250">
        <svg:title/>
        <svg:desc/>
        <draw:connector draw:type="line" svg:x1="10.24826in" svg:y1="0in" svg:x2="11.5816in" svg:y2="7.5in" draw:id="id256" draw:layer="Master1-bg" draw:style-name="a627" draw:name="Straight Connector 19">
          <svg:title/>
          <svg:desc/>
        </draw:connector>
        <draw:connector draw:type="line" svg:x1="13.32986in" svg:y1="4.02604in" svg:x2="8.12037in" svg:y2="7.5in" draw:id="id257" draw:layer="Master1-bg" draw:style-name="a628" draw:name="Straight Connector 20">
          <svg:title/>
          <svg:desc/>
        </draw:connector>
        <draw:custom-shape svg:x="10.04098in" svg:y="-0.00926in" svg:width="3.28888in" svg:height="7.50926in" draw:id="id258" draw:layer="Master1-bg" draw:style-name="a629"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259" draw:layer="Master1-bg" draw:style-name="a630"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260" draw:layer="Master1-bg" draw:style-name="a631"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261" draw:layer="Master1-bg" draw:style-name="a632"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262" draw:layer="Master1-bg" draw:style-name="a633"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263" draw:layer="Master1-bg" draw:style-name="a634"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264" draw:layer="Master1-bg" draw:style-name="a635"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265" draw:layer="Master1-bg" draw:style-name="a636"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251" presentation:style-name="a597" draw:name="Title 1" svg:x="0.74074in" svg:y="0.66667in" svg:width="9.40143in" svg:height="1.44444in" presentation:class="title" presentation:placeholder="false">
        <draw:text-box>
          <text:p text:style-name="a596" text:class-names="" text:cond-style-name=""><text:span text:style-name="a594" text:class-names="">按一下以編輯母片標題樣式</text:span><text:span text:style-name="a595" text:class-names=""/></text:p>
        </draw:text-box>
        <svg:title/>
        <svg:desc/>
      </draw:frame>
      <draw:frame draw:id="id252" presentation:style-name="a614" draw:name="Vertical Text Placeholder 2" svg:x="0.74074in" svg:y="2.36285in" svg:width="9.40143in" svg:height="4.24406in" presentation:class="outline" presentation:placeholder="false">
        <draw:text-box>
          <text:list text:style-name="a600">
            <text:list-item>
              <text:p text:style-name="a599" text:class-names="" text:cond-style-name=""><text:span text:style-name="a598" text:class-names="">編輯母片文字樣式</text:span></text:p>
            </text:list-item>
          </text:list>
          <text:list text:style-name="a603">
            <text:list-item>
              <text:list text:style-name="a603">
                <text:list-item>
                  <text:p text:style-name="a602" text:class-names="" text:cond-style-name=""><text:span text:style-name="a601" text:class-names="">第二層</text:span></text:p>
                </text:list-item>
              </text:list>
            </text:list-item>
          </text:list>
          <text:list text:style-name="a606">
            <text:list-item>
              <text:list text:style-name="a606">
                <text:list-item>
                  <text:list text:style-name="a606">
                    <text:list-item>
                      <text:p text:style-name="a605" text:class-names="" text:cond-style-name=""><text:span text:style-name="a604" text:class-names="">第三層</text:span></text:p>
                    </text:list-item>
                  </text:list>
                </text:list-item>
              </text:list>
            </text:list-item>
          </text:list>
          <text:list text:style-name="a609">
            <text:list-item>
              <text:list text:style-name="a609">
                <text:list-item>
                  <text:list text:style-name="a609">
                    <text:list-item>
                      <text:list text:style-name="a609">
                        <text:list-item>
                          <text:p text:style-name="a608" text:class-names="" text:cond-style-name=""><text:span text:style-name="a607" text:class-names="">第四層</text:span></text:p>
                        </text:list-item>
                      </text:list>
                    </text:list-item>
                  </text:list>
                </text:list-item>
              </text:list>
            </text:list-item>
          </text:list>
          <text:list text:style-name="a613">
            <text:list-item>
              <text:list text:style-name="a613">
                <text:list-item>
                  <text:list text:style-name="a613">
                    <text:list-item>
                      <text:list text:style-name="a613">
                        <text:list-item>
                          <text:list text:style-name="a613">
                            <text:list-item>
                              <text:p text:style-name="a612" text:class-names="" text:cond-style-name=""><text:span text:style-name="a610" text:class-names="">第五層</text:span><text:span text:style-name="a611" text:class-names=""/></text:p>
                            </text:list-item>
                          </text:list>
                        </text:list-item>
                      </text:list>
                    </text:list-item>
                  </text:list>
                </text:list-item>
              </text:list>
            </text:list-item>
          </text:list>
        </draw:text-box>
        <svg:title/>
        <svg:desc/>
      </draw:frame>
      <draw:frame draw:id="id253" presentation:style-name="a619" draw:name="Date Placeholder 3" svg:x="7.87963in" svg:y="6.60691in" svg:width="0.99731in" svg:height="0.39931in" presentation:class="date-time" presentation:placeholder="false">
        <draw:text-box>
          <text:p text:style-name="a618" text:class-names="" text:cond-style-name=""><text:span text:style-name="a615" text:class-names=""><text:date text:fixed="false" style:data-style-name="a616">2020/1/6</text:date></text:span><text:span text:style-name="a617" text:class-names=""/></text:p>
        </draw:text-box>
        <svg:title/>
        <svg:desc/>
      </draw:frame>
      <draw:frame draw:id="id254" presentation:style-name="a622" draw:name="Footer Placeholder 4" svg:x="0.74074in" svg:y="6.60691in" svg:width="6.88715in" svg:height="0.39931in" presentation:class="footer" presentation:placeholder="false">
        <draw:text-box>
          <text:p text:style-name="a621" text:class-names="" text:cond-style-name=""><text:span text:style-name="a620" text:class-names=""/></text:p>
        </draw:text-box>
        <svg:title/>
        <svg:desc/>
      </draw:frame>
      <draw:frame draw:id="id255" presentation:style-name="a626" draw:name="Slide Number Placeholder 5" svg:x="9.39486in" svg:y="6.60691in" svg:width="0.74731in" svg:height="0.39931in" presentation:class="page-number" presentation:placeholder="false">
        <draw:text-box>
          <text:p text:style-name="a625" text:class-names="" text:cond-style-name=""><text:span text:style-name="a623" text:class-names=""><text:page-number style:num-format="1" text:fixed="false">‹#›</text:page-number></text:span><text:span text:style-name="a624" text:class-names=""/></text:p>
        </draw:text-box>
        <svg:title/>
        <svg:desc/>
      </draw:frame>
    </style:master-page>
    <style:master-page style:name="Master1-Layout16-vertTitleAndTx-直排標題及文字" style:page-layout-name="pageLayout1" draw:style-name="a637">
      <draw:g draw:name="Group 6" draw:id="id266">
        <svg:title/>
        <svg:desc/>
        <draw:connector draw:type="line" svg:x1="10.24826in" svg:y1="0in" svg:x2="11.5816in" svg:y2="7.5in" draw:id="id272" draw:layer="Master1-bg" draw:style-name="a671" draw:name="Straight Connector 19">
          <svg:title/>
          <svg:desc/>
        </draw:connector>
        <draw:connector draw:type="line" svg:x1="13.32986in" svg:y1="4.02604in" svg:x2="8.12037in" svg:y2="7.5in" draw:id="id273" draw:layer="Master1-bg" draw:style-name="a672" draw:name="Straight Connector 20">
          <svg:title/>
          <svg:desc/>
        </draw:connector>
        <draw:custom-shape svg:x="10.04098in" svg:y="-0.00926in" svg:width="3.28888in" svg:height="7.50926in" draw:id="id274" draw:layer="Master1-bg" draw:style-name="a673" draw:name="Rectangle 23">
          <svg:title/>
          <svg:desc/>
          <draw:enhanced-geometry xmlns:dr3d="urn:oasis:names:tc:opendocument:xmlns:dr3d:1.0" draw:type="non-primitive" svg:viewBox="0 0 3007349 6866467" draw:enhanced-path="M 2045532 0 L 3007349 0 3007349 6866467 0 6866467 20455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07349"/>
            <draw:equation draw:name="f7" draw:formula="?f4 / 6866467"/>
            <draw:equation draw:name="f8" draw:formula="?f0 / ?f6"/>
            <draw:equation draw:name="f9" draw:formula="?f1 / ?f6"/>
            <draw:equation draw:name="f10" draw:formula="?f2 / ?f7"/>
            <draw:equation draw:name="f11" draw:formula="?f3 / ?f7"/>
          </draw:enhanced-geometry>
        </draw:custom-shape>
        <draw:custom-shape svg:x="10.50245in" svg:y="-0.00926in" svg:width="2.83088in" svg:height="7.50926in" draw:id="id275" draw:layer="Master1-bg" draw:style-name="a674" draw:name="Rectangle 25">
          <svg:title/>
          <svg:desc/>
          <draw:enhanced-geometry xmlns:dr3d="urn:oasis:names:tc:opendocument:xmlns:dr3d:1.0" draw:type="non-primitive" svg:viewBox="0 0 2573311 6866467" draw:enhanced-path="M 0 0 L 2573311 0 2573311 6866467 1202336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73311"/>
            <draw:equation draw:name="f7" draw:formula="?f4 / 6866467"/>
            <draw:equation draw:name="f8" draw:formula="?f0 / ?f6"/>
            <draw:equation draw:name="f9" draw:formula="?f1 / ?f6"/>
            <draw:equation draw:name="f10" draw:formula="?f2 / ?f7"/>
            <draw:equation draw:name="f11" draw:formula="?f3 / ?f7"/>
          </draw:enhanced-geometry>
        </draw:custom-shape>
        <draw:custom-shape svg:x="9.76852in" svg:y="3.33333in" svg:width="3.56482in" svg:height="4.16667in" draw:id="id276" draw:layer="Master1-bg" draw:style-name="a675" draw:name="Isosceles Triangle 23">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10.20833in" svg:y="-0.00926in" svg:width="3.12153in" svg:height="7.50926in" draw:id="id277" draw:layer="Master1-bg" draw:style-name="a676" draw:name="Rectangle 27">
          <svg:title/>
          <svg:desc/>
          <draw:enhanced-geometry xmlns:dr3d="urn:oasis:names:tc:opendocument:xmlns:dr3d:1.0" draw:type="non-primitive" svg:viewBox="0 0 2858013 6866467" draw:enhanced-path="M 0 0 L 2858013 0 2858013 6866467 2473942 6866467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58013"/>
            <draw:equation draw:name="f7" draw:formula="?f4 / 6866467"/>
            <draw:equation draw:name="f8" draw:formula="?f0 / ?f6"/>
            <draw:equation draw:name="f9" draw:formula="?f1 / ?f6"/>
            <draw:equation draw:name="f10" draw:formula="?f2 / ?f7"/>
            <draw:equation draw:name="f11" draw:formula="?f3 / ?f7"/>
          </draw:enhanced-geometry>
        </draw:custom-shape>
        <draw:custom-shape svg:x="11.919in" svg:y="-0.00926in" svg:width="1.41086in" svg:height="7.50926in" draw:id="id278" draw:layer="Master1-bg" draw:style-name="a677" draw:name="Rectangle 28">
          <svg:title/>
          <svg:desc/>
          <draw:enhanced-geometry xmlns:dr3d="urn:oasis:names:tc:opendocument:xmlns:dr3d:1.0" draw:type="non-primitive" svg:viewBox="0 0 1290094 6858000" draw:enhanced-path="M 1019735 0 L 1290094 0 1290094 6858000 0 6858000 101973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90094"/>
            <draw:equation draw:name="f7" draw:formula="?f4 / 6858000"/>
            <draw:equation draw:name="f8" draw:formula="?f0 / ?f6"/>
            <draw:equation draw:name="f9" draw:formula="?f1 / ?f6"/>
            <draw:equation draw:name="f10" draw:formula="?f2 / ?f7"/>
            <draw:equation draw:name="f11" draw:formula="?f3 / ?f7"/>
          </draw:enhanced-geometry>
        </draw:custom-shape>
        <draw:custom-shape svg:x="11.96303in" svg:y="-0.00926in" svg:width="1.36683in" svg:height="7.50926in" draw:id="id279" draw:layer="Master1-bg" draw:style-name="a678" draw:name="Rectangle 29">
          <svg:title/>
          <svg:desc/>
          <draw:enhanced-geometry xmlns:dr3d="urn:oasis:names:tc:opendocument:xmlns:dr3d:1.0" draw:type="non-primitive" svg:viewBox="0 0 1249825 6858000" draw:enhanced-path="M 0 0 L 1249825 0 1249825 6858000 1109382 685800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9825"/>
            <draw:equation draw:name="f7" draw:formula="?f4 / 6858000"/>
            <draw:equation draw:name="f8" draw:formula="?f0 / ?f6"/>
            <draw:equation draw:name="f9" draw:formula="?f1 / ?f6"/>
            <draw:equation draw:name="f10" draw:formula="?f2 / ?f7"/>
            <draw:equation draw:name="f11" draw:formula="?f3 / ?f7"/>
          </draw:enhanced-geometry>
        </draw:custom-shape>
        <draw:custom-shape svg:x="11.34259in" svg:y="3.92593in" svg:width="1.98727in" svg:height="3.57407in" draw:id="id280" draw:layer="Master1-bg" draw:style-name="a679" draw:name="Isosceles Triangle 27">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custom-shape svg:x="0in" svg:y="4.38889in" svg:width="0.49074in" svg:height="3.11111in" draw:id="id281" draw:layer="Master1-bg" draw:style-name="a680" draw:name="Isosceles Triangle 28">
          <svg:title/>
          <svg:desc/>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frame draw:id="id267" presentation:style-name="a641" draw:name="Vertical Title 1" svg:x="8.71355in" svg:y="0.66667in" svg:width="1.42688in" svg:height="5.74306in" presentation:class="title" presentation:placeholder="false">
        <draw:text-box>
          <text:p text:style-name="a640" text:class-names="" text:cond-style-name=""><text:span text:style-name="a638" text:class-names="">按一下以編輯母片標題樣式</text:span><text:span text:style-name="a639" text:class-names=""/></text:p>
        </draw:text-box>
        <svg:title/>
        <svg:desc/>
      </draw:frame>
      <draw:frame draw:id="id268" presentation:style-name="a658" draw:name="Vertical Text Placeholder 2" svg:x="0.74074in" svg:y="0.66667in" svg:width="7.72107in" svg:height="5.74306in" presentation:class="outline" presentation:placeholder="false">
        <draw:text-box>
          <text:list text:style-name="a644">
            <text:list-item>
              <text:p text:style-name="a643" text:class-names="" text:cond-style-name=""><text:span text:style-name="a642" text:class-names="">編輯母片文字樣式</text:span></text:p>
            </text:list-item>
          </text:list>
          <text:list text:style-name="a647">
            <text:list-item>
              <text:list text:style-name="a647">
                <text:list-item>
                  <text:p text:style-name="a646" text:class-names="" text:cond-style-name=""><text:span text:style-name="a645" text:class-names="">第二層</text:span></text:p>
                </text:list-item>
              </text:list>
            </text:list-item>
          </text:list>
          <text:list text:style-name="a650">
            <text:list-item>
              <text:list text:style-name="a650">
                <text:list-item>
                  <text:list text:style-name="a650">
                    <text:list-item>
                      <text:p text:style-name="a649" text:class-names="" text:cond-style-name=""><text:span text:style-name="a648" text:class-names="">第三層</text:span></text:p>
                    </text:list-item>
                  </text:list>
                </text:list-item>
              </text:list>
            </text:list-item>
          </text:list>
          <text:list text:style-name="a653">
            <text:list-item>
              <text:list text:style-name="a653">
                <text:list-item>
                  <text:list text:style-name="a653">
                    <text:list-item>
                      <text:list text:style-name="a653">
                        <text:list-item>
                          <text:p text:style-name="a652" text:class-names="" text:cond-style-name=""><text:span text:style-name="a651" text:class-names="">第四層</text:span></text:p>
                        </text:list-item>
                      </text:list>
                    </text:list-item>
                  </text:list>
                </text:list-item>
              </text:list>
            </text:list-item>
          </text:list>
          <text:list text:style-name="a657">
            <text:list-item>
              <text:list text:style-name="a657">
                <text:list-item>
                  <text:list text:style-name="a657">
                    <text:list-item>
                      <text:list text:style-name="a657">
                        <text:list-item>
                          <text:list text:style-name="a657">
                            <text:list-item>
                              <text:p text:style-name="a656" text:class-names="" text:cond-style-name=""><text:span text:style-name="a654" text:class-names="">第五層</text:span><text:span text:style-name="a655" text:class-names=""/></text:p>
                            </text:list-item>
                          </text:list>
                        </text:list-item>
                      </text:list>
                    </text:list-item>
                  </text:list>
                </text:list-item>
              </text:list>
            </text:list-item>
          </text:list>
        </draw:text-box>
        <svg:title/>
        <svg:desc/>
      </draw:frame>
      <draw:frame draw:id="id269" presentation:style-name="a663" draw:name="Date Placeholder 3" svg:x="7.87963in" svg:y="6.60691in" svg:width="0.99731in" svg:height="0.39931in" presentation:class="date-time" presentation:placeholder="false">
        <draw:text-box>
          <text:p text:style-name="a662" text:class-names="" text:cond-style-name=""><text:span text:style-name="a659" text:class-names=""><text:date text:fixed="false" style:data-style-name="a660">2020/1/6</text:date></text:span><text:span text:style-name="a661" text:class-names=""/></text:p>
        </draw:text-box>
        <svg:title/>
        <svg:desc/>
      </draw:frame>
      <draw:frame draw:id="id270" presentation:style-name="a666" draw:name="Footer Placeholder 4" svg:x="0.74074in" svg:y="6.60691in" svg:width="6.88715in" svg:height="0.39931in" presentation:class="footer" presentation:placeholder="false">
        <draw:text-box>
          <text:p text:style-name="a665" text:class-names="" text:cond-style-name=""><text:span text:style-name="a664" text:class-names=""/></text:p>
        </draw:text-box>
        <svg:title/>
        <svg:desc/>
      </draw:frame>
      <draw:frame draw:id="id271" presentation:style-name="a670" draw:name="Slide Number Placeholder 5" svg:x="9.39486in" svg:y="6.60691in" svg:width="0.74731in" svg:height="0.39931in" presentation:class="page-number" presentation:placeholder="false">
        <draw:text-box>
          <text:p text:style-name="a669" text:class-names="" text:cond-style-name=""><text:span text:style-name="a667" text:class-names=""><text:page-number style:num-format="1" text:fixed="false">‹#›</text:page-number></text:span><text:span text:style-name="a668" text:class-names=""/></text:p>
        </draw:text-box>
        <svg:title/>
        <svg:desc/>
      </draw:frame>
    </style:master-page>
    <style:master-page style:name="Master2-標準デザイン" style:page-layout-name="pageLayout1" draw:style-name="a681">
      <draw:g draw:name="Group 14" draw:id="id282">
        <svg:title/>
        <svg:desc/>
        <draw:custom-shape svg:x="11.28704in" svg:y="6.61285in" svg:width="1.34028in" svg:height="0.69097in" draw:id="id296" draw:style-name="a741" draw:name="Freeform 10">
          <svg:title/>
          <svg:desc/>
          <text:p text:style-name="a740" text:class-names="" text:cond-style-name=""><text:span text:style-name="a739" text:class-names=""/></text:p>
          <draw:enhanced-geometry xmlns:dr3d="urn:oasis:names:tc:opendocument:xmlns:dr3d:1.0" draw:type="non-primitive" svg:viewBox="0 0 2205 1519" draw:enhanced-path="M 1149 21 C 1018 3 940 0 832 12 724 24 598 47 498 96 398 145 299 231 231 305 163 379 125 435 89 538 53 641 28 822 14 922 0 1022 2 1086 6 1139 10 1192 24 1212 39 1239 54 1266 70 1285 98 1298 126 1311 128 1323 206 1315 284 1307 466 1267 565 1248 664 1229 721 1209 799 1198 877 1187 979 1182 1033 1181 1087 1180 1094 1179 1124 1189 1154 1199 1178 1217 1216 1239 1254 1261 1304 1292 1350 1323 1396 1354 1459 1399 1492 1423 1525 1447 1525 1450 1550 1465 1575 1480 1603 1511 1642 1515 1681 1519 1738 1502 1784 1490 1830 1478 1881 1462 1917 1440 1953 1418 1968 1394 2001 1356 2034 1318 2090 1274 2118 1214 2146 1154 2154 1066 2168 997 2182 928 2205 868 2201 797 2197 726 2169 643 2143 572 2117 501 2088 428 2043 371 1998 314 1947 271 1876 229 1805 187 1738 156 1617 121 1496 86 1280 39 1149 21 Z N" draw:text-areas="?f122 ?f124 ?f123 ?f125" draw:glue-points="?f65 ?f66 ?f67 ?f68 ?f69 ?f70 ?f71 ?f72 ?f73 ?f74 ?f75 ?f76 ?f77 ?f78 ?f79 ?f80 ?f81 ?f82 ?f83 ?f84 ?f85 ?f86 ?f87 ?f88 ?f89 ?f90 ?f91 ?f92 ?f93 ?f80 ?f94 ?f95 ?f96 ?f97 ?f98 ?f99 ?f100 ?f101 ?f102 ?f103 ?f104 ?f105 ?f106 ?f107 ?f108 ?f109 ?f110 ?f111 ?f112 ?f113 ?f114 ?f115 ?f116 ?f117 ?f118 ?f119 ?f120 ?f121 ?f65 ?f66" draw:glue-point-leaving-directions="-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05"/>
            <draw:equation draw:name="f7" draw:formula="?f4 / 1519"/>
            <draw:equation draw:name="f8" draw:formula="1149 * ?f5 / 2205"/>
            <draw:equation draw:name="f9" draw:formula="21 * ?f4 / 1519"/>
            <draw:equation draw:name="f10" draw:formula="832 * ?f5 / 2205"/>
            <draw:equation draw:name="f11" draw:formula="12 * ?f4 / 1519"/>
            <draw:equation draw:name="f12" draw:formula="498 * ?f5 / 2205"/>
            <draw:equation draw:name="f13" draw:formula="96 * ?f4 / 1519"/>
            <draw:equation draw:name="f14" draw:formula="231 * ?f5 / 2205"/>
            <draw:equation draw:name="f15" draw:formula="305 * ?f4 / 1519"/>
            <draw:equation draw:name="f16" draw:formula="89 * ?f5 / 2205"/>
            <draw:equation draw:name="f17" draw:formula="538 * ?f4 / 1519"/>
            <draw:equation draw:name="f18" draw:formula="14 * ?f5 / 2205"/>
            <draw:equation draw:name="f19" draw:formula="922 * ?f4 / 1519"/>
            <draw:equation draw:name="f20" draw:formula="6 * ?f5 / 2205"/>
            <draw:equation draw:name="f21" draw:formula="1139 * ?f4 / 1519"/>
            <draw:equation draw:name="f22" draw:formula="39 * ?f5 / 2205"/>
            <draw:equation draw:name="f23" draw:formula="1239 * ?f4 / 1519"/>
            <draw:equation draw:name="f24" draw:formula="98 * ?f5 / 2205"/>
            <draw:equation draw:name="f25" draw:formula="1298 * ?f4 / 1519"/>
            <draw:equation draw:name="f26" draw:formula="206 * ?f5 / 2205"/>
            <draw:equation draw:name="f27" draw:formula="1315 * ?f4 / 1519"/>
            <draw:equation draw:name="f28" draw:formula="565 * ?f5 / 2205"/>
            <draw:equation draw:name="f29" draw:formula="1248 * ?f4 / 1519"/>
            <draw:equation draw:name="f30" draw:formula="799 * ?f5 / 2205"/>
            <draw:equation draw:name="f31" draw:formula="1198 * ?f4 / 1519"/>
            <draw:equation draw:name="f32" draw:formula="1033 * ?f5 / 2205"/>
            <draw:equation draw:name="f33" draw:formula="1181 * ?f4 / 1519"/>
            <draw:equation draw:name="f34" draw:formula="1124 * ?f5 / 2205"/>
            <draw:equation draw:name="f35" draw:formula="1189 * ?f4 / 1519"/>
            <draw:equation draw:name="f36" draw:formula="1216 * ?f5 / 2205"/>
            <draw:equation draw:name="f37" draw:formula="1350 * ?f5 / 2205"/>
            <draw:equation draw:name="f38" draw:formula="1323 * ?f4 / 1519"/>
            <draw:equation draw:name="f39" draw:formula="1492 * ?f5 / 2205"/>
            <draw:equation draw:name="f40" draw:formula="1423 * ?f4 / 1519"/>
            <draw:equation draw:name="f41" draw:formula="1550 * ?f5 / 2205"/>
            <draw:equation draw:name="f42" draw:formula="1465 * ?f4 / 1519"/>
            <draw:equation draw:name="f43" draw:formula="1642 * ?f5 / 2205"/>
            <draw:equation draw:name="f44" draw:formula="1515 * ?f4 / 1519"/>
            <draw:equation draw:name="f45" draw:formula="1784 * ?f5 / 2205"/>
            <draw:equation draw:name="f46" draw:formula="1490 * ?f4 / 1519"/>
            <draw:equation draw:name="f47" draw:formula="1917 * ?f5 / 2205"/>
            <draw:equation draw:name="f48" draw:formula="1440 * ?f4 / 1519"/>
            <draw:equation draw:name="f49" draw:formula="2001 * ?f5 / 2205"/>
            <draw:equation draw:name="f50" draw:formula="1356 * ?f4 / 1519"/>
            <draw:equation draw:name="f51" draw:formula="2118 * ?f5 / 2205"/>
            <draw:equation draw:name="f52" draw:formula="1214 * ?f4 / 1519"/>
            <draw:equation draw:name="f53" draw:formula="2168 * ?f5 / 2205"/>
            <draw:equation draw:name="f54" draw:formula="997 * ?f4 / 1519"/>
            <draw:equation draw:name="f55" draw:formula="2201 * ?f5 / 2205"/>
            <draw:equation draw:name="f56" draw:formula="797 * ?f4 / 1519"/>
            <draw:equation draw:name="f57" draw:formula="2143 * ?f5 / 2205"/>
            <draw:equation draw:name="f58" draw:formula="572 * ?f4 / 1519"/>
            <draw:equation draw:name="f59" draw:formula="2043 * ?f5 / 2205"/>
            <draw:equation draw:name="f60" draw:formula="371 * ?f4 / 1519"/>
            <draw:equation draw:name="f61" draw:formula="1876 * ?f5 / 2205"/>
            <draw:equation draw:name="f62" draw:formula="229 * ?f4 / 1519"/>
            <draw:equation draw:name="f63" draw:formula="1617 * ?f5 / 2205"/>
            <draw:equation draw:name="f64" draw:formula="121 * ?f4 / 1519"/>
            <draw:equation draw:name="f65" draw:formula="?f8 / ?f6"/>
            <draw:equation draw:name="f66" draw:formula="?f9 / ?f7"/>
            <draw:equation draw:name="f67" draw:formula="?f10 / ?f6"/>
            <draw:equation draw:name="f68" draw:formula="?f11 / ?f7"/>
            <draw:equation draw:name="f69" draw:formula="?f12 / ?f6"/>
            <draw:equation draw:name="f70" draw:formula="?f13 / ?f7"/>
            <draw:equation draw:name="f71" draw:formula="?f14 / ?f6"/>
            <draw:equation draw:name="f72" draw:formula="?f15 / ?f7"/>
            <draw:equation draw:name="f73" draw:formula="?f16 / ?f6"/>
            <draw:equation draw:name="f74" draw:formula="?f17 / ?f7"/>
            <draw:equation draw:name="f75" draw:formula="?f18 / ?f6"/>
            <draw:equation draw:name="f76" draw:formula="?f19 / ?f7"/>
            <draw:equation draw:name="f77" draw:formula="?f20 / ?f6"/>
            <draw:equation draw:name="f78" draw:formula="?f21 / ?f7"/>
            <draw:equation draw:name="f79" draw:formula="?f22 / ?f6"/>
            <draw:equation draw:name="f80" draw:formula="?f23 / ?f7"/>
            <draw:equation draw:name="f81" draw:formula="?f24 / ?f6"/>
            <draw:equation draw:name="f82" draw:formula="?f25 / ?f7"/>
            <draw:equation draw:name="f83" draw:formula="?f26 / ?f6"/>
            <draw:equation draw:name="f84" draw:formula="?f27 / ?f7"/>
            <draw:equation draw:name="f85" draw:formula="?f28 / ?f6"/>
            <draw:equation draw:name="f86" draw:formula="?f29 / ?f7"/>
            <draw:equation draw:name="f87" draw:formula="?f30 / ?f6"/>
            <draw:equation draw:name="f88" draw:formula="?f31 / ?f7"/>
            <draw:equation draw:name="f89" draw:formula="?f32 / ?f6"/>
            <draw:equation draw:name="f90" draw:formula="?f33 / ?f7"/>
            <draw:equation draw:name="f91" draw:formula="?f34 / ?f6"/>
            <draw:equation draw:name="f92" draw:formula="?f35 / ?f7"/>
            <draw:equation draw:name="f93" draw:formula="?f36 / ?f6"/>
            <draw:equation draw:name="f94" draw:formula="?f37 / ?f6"/>
            <draw:equation draw:name="f95" draw:formula="?f38 / ?f7"/>
            <draw:equation draw:name="f96" draw:formula="?f39 / ?f6"/>
            <draw:equation draw:name="f97" draw:formula="?f40 / ?f7"/>
            <draw:equation draw:name="f98" draw:formula="?f41 / ?f6"/>
            <draw:equation draw:name="f99" draw:formula="?f42 / ?f7"/>
            <draw:equation draw:name="f100" draw:formula="?f43 / ?f6"/>
            <draw:equation draw:name="f101" draw:formula="?f44 / ?f7"/>
            <draw:equation draw:name="f102" draw:formula="?f45 / ?f6"/>
            <draw:equation draw:name="f103" draw:formula="?f46 / ?f7"/>
            <draw:equation draw:name="f104" draw:formula="?f47 / ?f6"/>
            <draw:equation draw:name="f105" draw:formula="?f48 / ?f7"/>
            <draw:equation draw:name="f106" draw:formula="?f49 / ?f6"/>
            <draw:equation draw:name="f107" draw:formula="?f50 / ?f7"/>
            <draw:equation draw:name="f108" draw:formula="?f51 / ?f6"/>
            <draw:equation draw:name="f109" draw:formula="?f52 / ?f7"/>
            <draw:equation draw:name="f110" draw:formula="?f53 / ?f6"/>
            <draw:equation draw:name="f111" draw:formula="?f54 / ?f7"/>
            <draw:equation draw:name="f112" draw:formula="?f55 / ?f6"/>
            <draw:equation draw:name="f113" draw:formula="?f56 / ?f7"/>
            <draw:equation draw:name="f114" draw:formula="?f57 / ?f6"/>
            <draw:equation draw:name="f115" draw:formula="?f58 / ?f7"/>
            <draw:equation draw:name="f116" draw:formula="?f59 / ?f6"/>
            <draw:equation draw:name="f117" draw:formula="?f60 / ?f7"/>
            <draw:equation draw:name="f118" draw:formula="?f61 / ?f6"/>
            <draw:equation draw:name="f119" draw:formula="?f62 / ?f7"/>
            <draw:equation draw:name="f120" draw:formula="?f63 / ?f6"/>
            <draw:equation draw:name="f121" draw:formula="?f64 / ?f7"/>
            <draw:equation draw:name="f122" draw:formula="0 / ?f6"/>
            <draw:equation draw:name="f123" draw:formula="?f1 / ?f6"/>
            <draw:equation draw:name="f124" draw:formula="0 / ?f7"/>
            <draw:equation draw:name="f125" draw:formula="?f3 / ?f7"/>
          </draw:enhanced-geometry>
        </draw:custom-shape>
        <draw:custom-shape svg:x="11.41204in" svg:y="6.84722in" svg:width="0.87732in" svg:height="0.38715in" draw:id="id297" draw:style-name="a744" draw:name="Freeform 11">
          <svg:title/>
          <svg:desc/>
          <text:p text:style-name="a743" text:class-names="" text:cond-style-name=""><text:span text:style-name="a742" text:class-names=""/></text:p>
          <draw:enhanced-geometry xmlns:dr3d="urn:oasis:names:tc:opendocument:xmlns:dr3d:1.0" draw:type="non-primitive" svg:viewBox="0 0 1444 849" draw:enhanced-path="M 142 257 C 109 283 109 298 92 340 75 382 52 456 42 507 32 558 0 631 33 649 66 667 152 628 242 616 332 604 477 585 576 574 675 563 771 546 835 549 899 552 907 567 960 591 1013 615 1084 652 1152 691 1220 730 1323 801 1369 825 1415 849 1417 845 1428 833 1439 821 1433 787 1436 750 1439 713 1444 657 1444 608 1444 559 1443 508 1436 457 1429 406 1424 345 1403 299 1382 253 1356 217 1311 182 1266 147 1196 119 1135 90 1074 61 1011 14 943 7 875 0 807 31 726 48 645 65 534 85 459 107 384 129 329 157 276 182 223 207 170 242 142 257 Z N" draw:text-areas="?f88 ?f90 ?f89 ?f91" draw:glue-points="?f48 ?f49 ?f50 ?f51 ?f52 ?f53 ?f54 ?f55 ?f56 ?f57 ?f58 ?f59 ?f60 ?f61 ?f62 ?f63 ?f64 ?f65 ?f66 ?f67 ?f68 ?f69 ?f70 ?f71 ?f72 ?f73 ?f70 ?f74 ?f75 ?f76 ?f77 ?f78 ?f79 ?f80 ?f81 ?f82 ?f83 ?f84 ?f85 ?f86 ?f87 ?f78 ?f48 ?f49"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44"/>
            <draw:equation draw:name="f7" draw:formula="?f4 / 849"/>
            <draw:equation draw:name="f8" draw:formula="142 * ?f5 / 1444"/>
            <draw:equation draw:name="f9" draw:formula="257 * ?f4 / 849"/>
            <draw:equation draw:name="f10" draw:formula="92 * ?f5 / 1444"/>
            <draw:equation draw:name="f11" draw:formula="340 * ?f4 / 849"/>
            <draw:equation draw:name="f12" draw:formula="42 * ?f5 / 1444"/>
            <draw:equation draw:name="f13" draw:formula="507 * ?f4 / 849"/>
            <draw:equation draw:name="f14" draw:formula="33 * ?f5 / 1444"/>
            <draw:equation draw:name="f15" draw:formula="649 * ?f4 / 849"/>
            <draw:equation draw:name="f16" draw:formula="242 * ?f5 / 1444"/>
            <draw:equation draw:name="f17" draw:formula="616 * ?f4 / 849"/>
            <draw:equation draw:name="f18" draw:formula="576 * ?f5 / 1444"/>
            <draw:equation draw:name="f19" draw:formula="574 * ?f4 / 849"/>
            <draw:equation draw:name="f20" draw:formula="835 * ?f5 / 1444"/>
            <draw:equation draw:name="f21" draw:formula="549 * ?f4 / 849"/>
            <draw:equation draw:name="f22" draw:formula="960 * ?f5 / 1444"/>
            <draw:equation draw:name="f23" draw:formula="591 * ?f4 / 849"/>
            <draw:equation draw:name="f24" draw:formula="1152 * ?f5 / 1444"/>
            <draw:equation draw:name="f25" draw:formula="691 * ?f4 / 849"/>
            <draw:equation draw:name="f26" draw:formula="1369 * ?f5 / 1444"/>
            <draw:equation draw:name="f27" draw:formula="825 * ?f4 / 849"/>
            <draw:equation draw:name="f28" draw:formula="1428 * ?f5 / 1444"/>
            <draw:equation draw:name="f29" draw:formula="833 * ?f4 / 849"/>
            <draw:equation draw:name="f30" draw:formula="1436 * ?f5 / 1444"/>
            <draw:equation draw:name="f31" draw:formula="750 * ?f4 / 849"/>
            <draw:equation draw:name="f32" draw:formula="1444 * ?f5 / 1444"/>
            <draw:equation draw:name="f33" draw:formula="608 * ?f4 / 849"/>
            <draw:equation draw:name="f34" draw:formula="457 * ?f4 / 849"/>
            <draw:equation draw:name="f35" draw:formula="1403 * ?f5 / 1444"/>
            <draw:equation draw:name="f36" draw:formula="299 * ?f4 / 849"/>
            <draw:equation draw:name="f37" draw:formula="1311 * ?f5 / 1444"/>
            <draw:equation draw:name="f38" draw:formula="182 * ?f4 / 849"/>
            <draw:equation draw:name="f39" draw:formula="1135 * ?f5 / 1444"/>
            <draw:equation draw:name="f40" draw:formula="90 * ?f4 / 849"/>
            <draw:equation draw:name="f41" draw:formula="943 * ?f5 / 1444"/>
            <draw:equation draw:name="f42" draw:formula="7 * ?f4 / 849"/>
            <draw:equation draw:name="f43" draw:formula="726 * ?f5 / 1444"/>
            <draw:equation draw:name="f44" draw:formula="48 * ?f4 / 849"/>
            <draw:equation draw:name="f45" draw:formula="459 * ?f5 / 1444"/>
            <draw:equation draw:name="f46" draw:formula="107 * ?f4 / 849"/>
            <draw:equation draw:name="f47" draw:formula="276 * ?f5 / 1444"/>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7"/>
            <draw:equation draw:name="f72" draw:formula="?f32 / ?f6"/>
            <draw:equation draw:name="f73" draw:formula="?f33 / ?f7"/>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6"/>
            <draw:equation draw:name="f88" draw:formula="0 / ?f6"/>
            <draw:equation draw:name="f89" draw:formula="?f1 / ?f6"/>
            <draw:equation draw:name="f90" draw:formula="0 / ?f7"/>
            <draw:equation draw:name="f91" draw:formula="?f3 / ?f7"/>
          </draw:enhanced-geometry>
        </draw:custom-shape>
      </draw:g>
      <draw:custom-shape svg:x="0in" svg:y="5.79688in" svg:width="6.5625in" svg:height="1.70312in" draw:id="id283" draw:style-name="a685" draw:name="AutoShape 7">
        <svg:title/>
        <svg:desc/>
        <text:p text:style-name="a683" text:class-names="" text:cond-style-name=""><text:span text:style-name="a682"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6.5625in" svg:height="1.70313in" draw:id="id284" draw:style-name="a689" draw:transform="translate(-3.28125in -0.85156in) rotate(-3.14159) translate(10.05208in 0.85156in)" draw:name="AutoShape 8">
        <svg:title/>
        <svg:desc/>
        <text:p text:style-name="a687" text:class-names="" text:cond-style-name=""><text:span text:style-name="a686"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frame draw:id="id285" draw:style-name="a690" draw:name="Picture 9" svg:x="0.26158in" svg:y="0.60069in" svg:width="2.45833in" svg:height="1.51563in" style:rel-width="scale" style:rel-height="scale">
        <draw:image xlink:href="media/image11.png" xlink:type="simple" xlink:show="embed" xlink:actuate="onLoad"/>
        <svg:title/>
        <svg:desc>無題</svg:desc>
      </draw:frame>
      <draw:frame draw:id="id286" presentation:style-name="a693" draw:name="Rectangle 2" svg:x="2.67593in" svg:y="0.66667in" svg:width="9.65741in" svg:height="1.25in" presentation:class="title" presentation:placeholder="false">
        <draw:text-box>
          <text:p text:style-name="a692" text:class-names="" text:cond-style-name=""><text:span text:style-name="a691" text:class-names="">マスタ タイトルの書式設定</text:span></text:p>
        </draw:text-box>
        <svg:title/>
        <svg:desc/>
      </draw:frame>
      <draw:frame draw:id="id287" presentation:style-name="a717" draw:name="Rectangle 3" svg:x="1in" svg:y="2.16667in" svg:width="11.33333in" svg:height="4.5in" presentation:class="outline" presentation:placeholder="false">
        <draw:text-box>
          <text:list text:style-name="a696">
            <text:list-item>
              <text:p text:style-name="a695" text:class-names="" text:cond-style-name=""><text:span text:style-name="a694" text:class-names="">マスタ テキストの書式設定</text:span></text:p>
            </text:list-item>
          </text:list>
          <text:list text:style-name="a701">
            <text:list-item>
              <text:list text:style-name="a701">
                <text:list-item>
                  <text:p text:style-name="a700" text:class-names="" text:cond-style-name=""><text:span text:style-name="a697" text:class-names="">第<text:s text:c="1"/></text:span><text:span text:style-name="a698" text:class-names="">2<text:s text:c="1"/></text:span><text:span text:style-name="a699" text:class-names="">レベル</text:span></text:p>
                </text:list-item>
              </text:list>
            </text:list-item>
          </text:list>
          <text:list text:style-name="a706">
            <text:list-item>
              <text:list text:style-name="a706">
                <text:list-item>
                  <text:list text:style-name="a706">
                    <text:list-item>
                      <text:p text:style-name="a705" text:class-names="" text:cond-style-name=""><text:span text:style-name="a702" text:class-names="">第<text:s text:c="1"/></text:span><text:span text:style-name="a703" text:class-names="">3<text:s text:c="1"/></text:span><text:span text:style-name="a704" text:class-names="">レベル</text:span></text:p>
                    </text:list-item>
                  </text:list>
                </text:list-item>
              </text:list>
            </text:list-item>
          </text:list>
          <text:list text:style-name="a711">
            <text:list-item>
              <text:list text:style-name="a711">
                <text:list-item>
                  <text:list text:style-name="a711">
                    <text:list-item>
                      <text:list text:style-name="a711">
                        <text:list-item>
                          <text:p text:style-name="a710" text:class-names="" text:cond-style-name=""><text:span text:style-name="a707" text:class-names="">第<text:s text:c="1"/></text:span><text:span text:style-name="a708" text:class-names="">4<text:s text:c="1"/></text:span><text:span text:style-name="a709" text:class-names="">レベル</text:span></text:p>
                        </text:list-item>
                      </text:list>
                    </text:list-item>
                  </text:list>
                </text:list-item>
              </text:list>
            </text:list-item>
          </text:list>
          <text:list text:style-name="a716">
            <text:list-item>
              <text:list text:style-name="a716">
                <text:list-item>
                  <text:list text:style-name="a716">
                    <text:list-item>
                      <text:list text:style-name="a716">
                        <text:list-item>
                          <text:list text:style-name="a716">
                            <text:list-item>
                              <text:p text:style-name="a715" text:class-names="" text:cond-style-name=""><text:span text:style-name="a712" text:class-names="">第<text:s text:c="1"/></text:span><text:span text:style-name="a713" text:class-names="">5<text:s text:c="1"/></text:span><text:span text:style-name="a714" text:class-names="">レベル</text:span></text:p>
                            </text:list-item>
                          </text:list>
                        </text:list-item>
                      </text:list>
                    </text:list-item>
                  </text:list>
                </text:list-item>
              </text:list>
            </text:list-item>
          </text:list>
        </draw:text-box>
        <svg:title/>
        <svg:desc/>
      </draw:frame>
      <draw:frame draw:id="id288" presentation:style-name="a720" draw:name="Rectangle 4" svg:x="1in" svg:y="6.83333in" svg:width="2.77778in" svg:height="0.5in" presentation:class="date-time" presentation:placeholder="false">
        <draw:text-box>
          <text:p text:style-name="a719" text:class-names="" text:cond-style-name=""><text:span text:style-name="a718" text:class-names=""/></text:p>
        </draw:text-box>
        <svg:title/>
        <svg:desc/>
      </draw:frame>
      <draw:frame draw:id="id289" presentation:style-name="a723" draw:name="Rectangle 5" svg:x="4.55556in" svg:y="6.83333in" svg:width="4.22222in" svg:height="0.5in" presentation:class="footer" presentation:placeholder="false">
        <draw:text-box>
          <text:p text:style-name="a722" text:class-names="" text:cond-style-name=""><text:span text:style-name="a721" text:class-names=""/></text:p>
        </draw:text-box>
        <svg:title/>
        <svg:desc/>
      </draw:frame>
      <draw:frame draw:id="id290" presentation:style-name="a727" draw:name="Rectangle 6" svg:x="11.49769in" svg:y="6.83333in" svg:width="0.83565in" svg:height="0.5in" presentation:class="page-number" presentation:placeholder="false">
        <draw:text-box>
          <text:p text:style-name="a726" text:class-names="" text:cond-style-name=""><text:span text:style-name="a724" text:class-names=""><text:page-number style:num-format="1" text:fixed="false">‹#›</text:page-number></text:span><text:span text:style-name="a725" text:class-names=""/></text:p>
        </draw:text-box>
        <svg:title/>
        <svg:desc/>
      </draw:frame>
      <draw:g draw:name="Group 20" draw:id="id291">
        <svg:title/>
        <svg:desc/>
        <draw:custom-shape svg:width="0.09896in" svg:height="9.81713in" draw:id="id292" draw:style-name="a730" draw:transform="translate(-0.04948in -4.90857in) rotate(-4.71239) translate(8.42477in 2.06684in)" draw:name="AutoShape 19">
          <svg:title/>
          <svg:desc/>
          <text:p text:style-name="a729" text:class-names="" text:cond-style-name=""><text:span text:style-name="a728" text:class-names=""/></text:p>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5000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name="Group 18" draw:id="id293">
          <svg:title/>
          <svg:desc/>
          <draw:custom-shape svg:width="10.55093in" svg:height="0.11806in" draw:id="id294" draw:style-name="a734" draw:transform="translate(-5.27546in -0.05903in) rotate(-3.14159) translate(8.05787in 2.13021in)" draw:name="AutoShape 15">
            <svg:title/>
            <svg:desc/>
            <text:p text:style-name="a732" text:class-names="" text:cond-style-name=""><text:span text:style-name="a731"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10.55093in" svg:height="0.11806in" draw:id="id295" draw:style-name="a738" draw:transform="translate(-5.27546in -0.05903in) rotate(-3.14159) translate(8.05787in 2.01215in)" draw:name="AutoShape 16">
            <svg:title/>
            <svg:desc/>
            <text:p text:style-name="a736" text:class-names="" text:cond-style-name=""><text:span text:style-name="a735"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g>
      </draw:g>
    </style:master-page>
    <style:master-page style:name="Master2-Layout1-title-標題投影片" style:page-layout-name="pageLayout1" draw:style-name="a745">
      <draw:frame draw:id="id298" draw:style-name="a746" draw:name="Picture 10" svg:x="5.40741in" svg:y="4.30208in" svg:width="7.375in" svg:height="2.01563in" style:rel-width="scale" style:rel-height="scale">
        <draw:image xlink:href="media/image12.png" xlink:type="simple" xlink:show="embed" xlink:actuate="onLoad"/>
        <svg:title/>
        <svg:desc>無題</svg:desc>
      </draw:frame>
      <draw:custom-shape svg:x="0in" svg:y="5.79688in" svg:width="6.5625in" svg:height="1.70312in" draw:id="id299" draw:style-name="a750" draw:name="AutoShape 8">
        <svg:title/>
        <svg:desc/>
        <text:p text:style-name="a748" text:class-names="" text:cond-style-name=""><text:span text:style-name="a747"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6.5625in" svg:height="1.70313in" draw:id="id300" draw:style-name="a754" draw:transform="translate(-3.28125in -0.85156in) rotate(-3.14159) translate(10.05208in 0.85156in)" draw:name="AutoShape 9">
        <svg:title/>
        <svg:desc/>
        <text:p text:style-name="a752" text:class-names="" text:cond-style-name=""><text:span text:style-name="a751"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frame draw:id="id301" presentation:style-name="a758" draw:name="Rectangle 2" svg:x="0.68287in" svg:y="2.32986in" svg:width="11.75926in" svg:height="1.60764in" presentation:class="title" presentation:placeholder="false">
        <draw:text-box>
          <text:p text:style-name="a757" text:class-names="" text:cond-style-name=""><text:span text:style-name="a755" text:class-names="">按一下以編輯母片標題樣式</text:span><text:span text:style-name="a756" text:class-names=""/></text:p>
        </draw:text-box>
        <svg:title/>
        <svg:desc/>
      </draw:frame>
      <draw:frame draw:id="id302" presentation:style-name="a762" draw:name="Rectangle 3" svg:x="1.52315in" svg:y="4.43229in" svg:width="8.50463in" svg:height="1.52257in" presentation:class="subtitle" presentation:placeholder="false">
        <draw:text-box>
          <text:p text:style-name="a761" text:class-names="" text:cond-style-name=""><text:span text:style-name="a759" text:class-names="">按一下以編輯母片副標題樣式</text:span><text:span text:style-name="a760" text:class-names=""/></text:p>
        </draw:text-box>
        <svg:title/>
        <svg:desc/>
      </draw:frame>
      <draw:frame draw:id="id303" presentation:style-name="a765" draw:name="Rectangle 4" svg:x="0.66667in" svg:y="6.82986in" svg:width="3.11111in" svg:height="0.52083in" presentation:class="date-time" presentation:placeholder="false">
        <draw:text-box>
          <text:p text:style-name="a764" text:class-names="" text:cond-style-name=""><text:span text:style-name="a763" text:class-names=""/></text:p>
        </draw:text-box>
        <svg:title/>
        <svg:desc/>
      </draw:frame>
      <draw:frame draw:id="id304" presentation:style-name="a768" draw:name="Rectangle 5" svg:x="4.55556in" svg:y="6.82986in" svg:width="4.22222in" svg:height="0.52083in" presentation:class="footer" presentation:placeholder="false">
        <draw:text-box>
          <text:p text:style-name="a767" text:class-names="" text:cond-style-name=""><text:span text:style-name="a766" text:class-names=""/></text:p>
        </draw:text-box>
        <svg:title/>
        <svg:desc/>
      </draw:frame>
      <draw:frame draw:id="id305" presentation:style-name="a772" draw:name="Rectangle 6" svg:x="9.55556in" svg:y="6.82986in" svg:width="3.11111in" svg:height="0.52083in" presentation:class="page-number" presentation:placeholder="false">
        <draw:text-box>
          <text:p text:style-name="a771" text:class-names="" text:cond-style-name=""><text:span text:style-name="a769" text:class-names=""><text:page-number style:num-format="1" text:fixed="false">‹#›</text:page-number></text:span><text:span text:style-name="a770" text:class-names=""/></text:p>
        </draw:text-box>
        <svg:title/>
        <svg:desc/>
      </draw:frame>
    </style:master-page>
    <style:master-page style:name="Master2-Layout2-obj-標題及物件" style:page-layout-name="pageLayout1" draw:style-name="a773">
      <draw:g draw:name="Group 14" draw:id="id306">
        <svg:title/>
        <svg:desc/>
        <draw:custom-shape svg:x="11.28704in" svg:y="6.61285in" svg:width="1.34028in" svg:height="0.69097in" draw:id="id320" draw:layer="Master2-bg" draw:style-name="a827" draw:name="Freeform 10">
          <svg:title/>
          <svg:desc/>
          <text:p text:style-name="a826" text:class-names="" text:cond-style-name=""><text:span text:style-name="a825" text:class-names=""/></text:p>
          <draw:enhanced-geometry xmlns:dr3d="urn:oasis:names:tc:opendocument:xmlns:dr3d:1.0" draw:type="non-primitive" svg:viewBox="0 0 2205 1519" draw:enhanced-path="M 1149 21 C 1018 3 940 0 832 12 724 24 598 47 498 96 398 145 299 231 231 305 163 379 125 435 89 538 53 641 28 822 14 922 0 1022 2 1086 6 1139 10 1192 24 1212 39 1239 54 1266 70 1285 98 1298 126 1311 128 1323 206 1315 284 1307 466 1267 565 1248 664 1229 721 1209 799 1198 877 1187 979 1182 1033 1181 1087 1180 1094 1179 1124 1189 1154 1199 1178 1217 1216 1239 1254 1261 1304 1292 1350 1323 1396 1354 1459 1399 1492 1423 1525 1447 1525 1450 1550 1465 1575 1480 1603 1511 1642 1515 1681 1519 1738 1502 1784 1490 1830 1478 1881 1462 1917 1440 1953 1418 1968 1394 2001 1356 2034 1318 2090 1274 2118 1214 2146 1154 2154 1066 2168 997 2182 928 2205 868 2201 797 2197 726 2169 643 2143 572 2117 501 2088 428 2043 371 1998 314 1947 271 1876 229 1805 187 1738 156 1617 121 1496 86 1280 39 1149 21 Z N" draw:text-areas="?f122 ?f124 ?f123 ?f125" draw:glue-points="?f65 ?f66 ?f67 ?f68 ?f69 ?f70 ?f71 ?f72 ?f73 ?f74 ?f75 ?f76 ?f77 ?f78 ?f79 ?f80 ?f81 ?f82 ?f83 ?f84 ?f85 ?f86 ?f87 ?f88 ?f89 ?f90 ?f91 ?f92 ?f93 ?f80 ?f94 ?f95 ?f96 ?f97 ?f98 ?f99 ?f100 ?f101 ?f102 ?f103 ?f104 ?f105 ?f106 ?f107 ?f108 ?f109 ?f110 ?f111 ?f112 ?f113 ?f114 ?f115 ?f116 ?f117 ?f118 ?f119 ?f120 ?f121 ?f65 ?f66" draw:glue-point-leaving-directions="-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05"/>
            <draw:equation draw:name="f7" draw:formula="?f4 / 1519"/>
            <draw:equation draw:name="f8" draw:formula="1149 * ?f5 / 2205"/>
            <draw:equation draw:name="f9" draw:formula="21 * ?f4 / 1519"/>
            <draw:equation draw:name="f10" draw:formula="832 * ?f5 / 2205"/>
            <draw:equation draw:name="f11" draw:formula="12 * ?f4 / 1519"/>
            <draw:equation draw:name="f12" draw:formula="498 * ?f5 / 2205"/>
            <draw:equation draw:name="f13" draw:formula="96 * ?f4 / 1519"/>
            <draw:equation draw:name="f14" draw:formula="231 * ?f5 / 2205"/>
            <draw:equation draw:name="f15" draw:formula="305 * ?f4 / 1519"/>
            <draw:equation draw:name="f16" draw:formula="89 * ?f5 / 2205"/>
            <draw:equation draw:name="f17" draw:formula="538 * ?f4 / 1519"/>
            <draw:equation draw:name="f18" draw:formula="14 * ?f5 / 2205"/>
            <draw:equation draw:name="f19" draw:formula="922 * ?f4 / 1519"/>
            <draw:equation draw:name="f20" draw:formula="6 * ?f5 / 2205"/>
            <draw:equation draw:name="f21" draw:formula="1139 * ?f4 / 1519"/>
            <draw:equation draw:name="f22" draw:formula="39 * ?f5 / 2205"/>
            <draw:equation draw:name="f23" draw:formula="1239 * ?f4 / 1519"/>
            <draw:equation draw:name="f24" draw:formula="98 * ?f5 / 2205"/>
            <draw:equation draw:name="f25" draw:formula="1298 * ?f4 / 1519"/>
            <draw:equation draw:name="f26" draw:formula="206 * ?f5 / 2205"/>
            <draw:equation draw:name="f27" draw:formula="1315 * ?f4 / 1519"/>
            <draw:equation draw:name="f28" draw:formula="565 * ?f5 / 2205"/>
            <draw:equation draw:name="f29" draw:formula="1248 * ?f4 / 1519"/>
            <draw:equation draw:name="f30" draw:formula="799 * ?f5 / 2205"/>
            <draw:equation draw:name="f31" draw:formula="1198 * ?f4 / 1519"/>
            <draw:equation draw:name="f32" draw:formula="1033 * ?f5 / 2205"/>
            <draw:equation draw:name="f33" draw:formula="1181 * ?f4 / 1519"/>
            <draw:equation draw:name="f34" draw:formula="1124 * ?f5 / 2205"/>
            <draw:equation draw:name="f35" draw:formula="1189 * ?f4 / 1519"/>
            <draw:equation draw:name="f36" draw:formula="1216 * ?f5 / 2205"/>
            <draw:equation draw:name="f37" draw:formula="1350 * ?f5 / 2205"/>
            <draw:equation draw:name="f38" draw:formula="1323 * ?f4 / 1519"/>
            <draw:equation draw:name="f39" draw:formula="1492 * ?f5 / 2205"/>
            <draw:equation draw:name="f40" draw:formula="1423 * ?f4 / 1519"/>
            <draw:equation draw:name="f41" draw:formula="1550 * ?f5 / 2205"/>
            <draw:equation draw:name="f42" draw:formula="1465 * ?f4 / 1519"/>
            <draw:equation draw:name="f43" draw:formula="1642 * ?f5 / 2205"/>
            <draw:equation draw:name="f44" draw:formula="1515 * ?f4 / 1519"/>
            <draw:equation draw:name="f45" draw:formula="1784 * ?f5 / 2205"/>
            <draw:equation draw:name="f46" draw:formula="1490 * ?f4 / 1519"/>
            <draw:equation draw:name="f47" draw:formula="1917 * ?f5 / 2205"/>
            <draw:equation draw:name="f48" draw:formula="1440 * ?f4 / 1519"/>
            <draw:equation draw:name="f49" draw:formula="2001 * ?f5 / 2205"/>
            <draw:equation draw:name="f50" draw:formula="1356 * ?f4 / 1519"/>
            <draw:equation draw:name="f51" draw:formula="2118 * ?f5 / 2205"/>
            <draw:equation draw:name="f52" draw:formula="1214 * ?f4 / 1519"/>
            <draw:equation draw:name="f53" draw:formula="2168 * ?f5 / 2205"/>
            <draw:equation draw:name="f54" draw:formula="997 * ?f4 / 1519"/>
            <draw:equation draw:name="f55" draw:formula="2201 * ?f5 / 2205"/>
            <draw:equation draw:name="f56" draw:formula="797 * ?f4 / 1519"/>
            <draw:equation draw:name="f57" draw:formula="2143 * ?f5 / 2205"/>
            <draw:equation draw:name="f58" draw:formula="572 * ?f4 / 1519"/>
            <draw:equation draw:name="f59" draw:formula="2043 * ?f5 / 2205"/>
            <draw:equation draw:name="f60" draw:formula="371 * ?f4 / 1519"/>
            <draw:equation draw:name="f61" draw:formula="1876 * ?f5 / 2205"/>
            <draw:equation draw:name="f62" draw:formula="229 * ?f4 / 1519"/>
            <draw:equation draw:name="f63" draw:formula="1617 * ?f5 / 2205"/>
            <draw:equation draw:name="f64" draw:formula="121 * ?f4 / 1519"/>
            <draw:equation draw:name="f65" draw:formula="?f8 / ?f6"/>
            <draw:equation draw:name="f66" draw:formula="?f9 / ?f7"/>
            <draw:equation draw:name="f67" draw:formula="?f10 / ?f6"/>
            <draw:equation draw:name="f68" draw:formula="?f11 / ?f7"/>
            <draw:equation draw:name="f69" draw:formula="?f12 / ?f6"/>
            <draw:equation draw:name="f70" draw:formula="?f13 / ?f7"/>
            <draw:equation draw:name="f71" draw:formula="?f14 / ?f6"/>
            <draw:equation draw:name="f72" draw:formula="?f15 / ?f7"/>
            <draw:equation draw:name="f73" draw:formula="?f16 / ?f6"/>
            <draw:equation draw:name="f74" draw:formula="?f17 / ?f7"/>
            <draw:equation draw:name="f75" draw:formula="?f18 / ?f6"/>
            <draw:equation draw:name="f76" draw:formula="?f19 / ?f7"/>
            <draw:equation draw:name="f77" draw:formula="?f20 / ?f6"/>
            <draw:equation draw:name="f78" draw:formula="?f21 / ?f7"/>
            <draw:equation draw:name="f79" draw:formula="?f22 / ?f6"/>
            <draw:equation draw:name="f80" draw:formula="?f23 / ?f7"/>
            <draw:equation draw:name="f81" draw:formula="?f24 / ?f6"/>
            <draw:equation draw:name="f82" draw:formula="?f25 / ?f7"/>
            <draw:equation draw:name="f83" draw:formula="?f26 / ?f6"/>
            <draw:equation draw:name="f84" draw:formula="?f27 / ?f7"/>
            <draw:equation draw:name="f85" draw:formula="?f28 / ?f6"/>
            <draw:equation draw:name="f86" draw:formula="?f29 / ?f7"/>
            <draw:equation draw:name="f87" draw:formula="?f30 / ?f6"/>
            <draw:equation draw:name="f88" draw:formula="?f31 / ?f7"/>
            <draw:equation draw:name="f89" draw:formula="?f32 / ?f6"/>
            <draw:equation draw:name="f90" draw:formula="?f33 / ?f7"/>
            <draw:equation draw:name="f91" draw:formula="?f34 / ?f6"/>
            <draw:equation draw:name="f92" draw:formula="?f35 / ?f7"/>
            <draw:equation draw:name="f93" draw:formula="?f36 / ?f6"/>
            <draw:equation draw:name="f94" draw:formula="?f37 / ?f6"/>
            <draw:equation draw:name="f95" draw:formula="?f38 / ?f7"/>
            <draw:equation draw:name="f96" draw:formula="?f39 / ?f6"/>
            <draw:equation draw:name="f97" draw:formula="?f40 / ?f7"/>
            <draw:equation draw:name="f98" draw:formula="?f41 / ?f6"/>
            <draw:equation draw:name="f99" draw:formula="?f42 / ?f7"/>
            <draw:equation draw:name="f100" draw:formula="?f43 / ?f6"/>
            <draw:equation draw:name="f101" draw:formula="?f44 / ?f7"/>
            <draw:equation draw:name="f102" draw:formula="?f45 / ?f6"/>
            <draw:equation draw:name="f103" draw:formula="?f46 / ?f7"/>
            <draw:equation draw:name="f104" draw:formula="?f47 / ?f6"/>
            <draw:equation draw:name="f105" draw:formula="?f48 / ?f7"/>
            <draw:equation draw:name="f106" draw:formula="?f49 / ?f6"/>
            <draw:equation draw:name="f107" draw:formula="?f50 / ?f7"/>
            <draw:equation draw:name="f108" draw:formula="?f51 / ?f6"/>
            <draw:equation draw:name="f109" draw:formula="?f52 / ?f7"/>
            <draw:equation draw:name="f110" draw:formula="?f53 / ?f6"/>
            <draw:equation draw:name="f111" draw:formula="?f54 / ?f7"/>
            <draw:equation draw:name="f112" draw:formula="?f55 / ?f6"/>
            <draw:equation draw:name="f113" draw:formula="?f56 / ?f7"/>
            <draw:equation draw:name="f114" draw:formula="?f57 / ?f6"/>
            <draw:equation draw:name="f115" draw:formula="?f58 / ?f7"/>
            <draw:equation draw:name="f116" draw:formula="?f59 / ?f6"/>
            <draw:equation draw:name="f117" draw:formula="?f60 / ?f7"/>
            <draw:equation draw:name="f118" draw:formula="?f61 / ?f6"/>
            <draw:equation draw:name="f119" draw:formula="?f62 / ?f7"/>
            <draw:equation draw:name="f120" draw:formula="?f63 / ?f6"/>
            <draw:equation draw:name="f121" draw:formula="?f64 / ?f7"/>
            <draw:equation draw:name="f122" draw:formula="0 / ?f6"/>
            <draw:equation draw:name="f123" draw:formula="?f1 / ?f6"/>
            <draw:equation draw:name="f124" draw:formula="0 / ?f7"/>
            <draw:equation draw:name="f125" draw:formula="?f3 / ?f7"/>
          </draw:enhanced-geometry>
        </draw:custom-shape>
        <draw:custom-shape svg:x="11.41204in" svg:y="6.84722in" svg:width="0.87732in" svg:height="0.38715in" draw:id="id321" draw:layer="Master2-bg" draw:style-name="a830" draw:name="Freeform 11">
          <svg:title/>
          <svg:desc/>
          <text:p text:style-name="a829" text:class-names="" text:cond-style-name=""><text:span text:style-name="a828" text:class-names=""/></text:p>
          <draw:enhanced-geometry xmlns:dr3d="urn:oasis:names:tc:opendocument:xmlns:dr3d:1.0" draw:type="non-primitive" svg:viewBox="0 0 1444 849" draw:enhanced-path="M 142 257 C 109 283 109 298 92 340 75 382 52 456 42 507 32 558 0 631 33 649 66 667 152 628 242 616 332 604 477 585 576 574 675 563 771 546 835 549 899 552 907 567 960 591 1013 615 1084 652 1152 691 1220 730 1323 801 1369 825 1415 849 1417 845 1428 833 1439 821 1433 787 1436 750 1439 713 1444 657 1444 608 1444 559 1443 508 1436 457 1429 406 1424 345 1403 299 1382 253 1356 217 1311 182 1266 147 1196 119 1135 90 1074 61 1011 14 943 7 875 0 807 31 726 48 645 65 534 85 459 107 384 129 329 157 276 182 223 207 170 242 142 257 Z N" draw:text-areas="?f88 ?f90 ?f89 ?f91" draw:glue-points="?f48 ?f49 ?f50 ?f51 ?f52 ?f53 ?f54 ?f55 ?f56 ?f57 ?f58 ?f59 ?f60 ?f61 ?f62 ?f63 ?f64 ?f65 ?f66 ?f67 ?f68 ?f69 ?f70 ?f71 ?f72 ?f73 ?f70 ?f74 ?f75 ?f76 ?f77 ?f78 ?f79 ?f80 ?f81 ?f82 ?f83 ?f84 ?f85 ?f86 ?f87 ?f78 ?f48 ?f49"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44"/>
            <draw:equation draw:name="f7" draw:formula="?f4 / 849"/>
            <draw:equation draw:name="f8" draw:formula="142 * ?f5 / 1444"/>
            <draw:equation draw:name="f9" draw:formula="257 * ?f4 / 849"/>
            <draw:equation draw:name="f10" draw:formula="92 * ?f5 / 1444"/>
            <draw:equation draw:name="f11" draw:formula="340 * ?f4 / 849"/>
            <draw:equation draw:name="f12" draw:formula="42 * ?f5 / 1444"/>
            <draw:equation draw:name="f13" draw:formula="507 * ?f4 / 849"/>
            <draw:equation draw:name="f14" draw:formula="33 * ?f5 / 1444"/>
            <draw:equation draw:name="f15" draw:formula="649 * ?f4 / 849"/>
            <draw:equation draw:name="f16" draw:formula="242 * ?f5 / 1444"/>
            <draw:equation draw:name="f17" draw:formula="616 * ?f4 / 849"/>
            <draw:equation draw:name="f18" draw:formula="576 * ?f5 / 1444"/>
            <draw:equation draw:name="f19" draw:formula="574 * ?f4 / 849"/>
            <draw:equation draw:name="f20" draw:formula="835 * ?f5 / 1444"/>
            <draw:equation draw:name="f21" draw:formula="549 * ?f4 / 849"/>
            <draw:equation draw:name="f22" draw:formula="960 * ?f5 / 1444"/>
            <draw:equation draw:name="f23" draw:formula="591 * ?f4 / 849"/>
            <draw:equation draw:name="f24" draw:formula="1152 * ?f5 / 1444"/>
            <draw:equation draw:name="f25" draw:formula="691 * ?f4 / 849"/>
            <draw:equation draw:name="f26" draw:formula="1369 * ?f5 / 1444"/>
            <draw:equation draw:name="f27" draw:formula="825 * ?f4 / 849"/>
            <draw:equation draw:name="f28" draw:formula="1428 * ?f5 / 1444"/>
            <draw:equation draw:name="f29" draw:formula="833 * ?f4 / 849"/>
            <draw:equation draw:name="f30" draw:formula="1436 * ?f5 / 1444"/>
            <draw:equation draw:name="f31" draw:formula="750 * ?f4 / 849"/>
            <draw:equation draw:name="f32" draw:formula="1444 * ?f5 / 1444"/>
            <draw:equation draw:name="f33" draw:formula="608 * ?f4 / 849"/>
            <draw:equation draw:name="f34" draw:formula="457 * ?f4 / 849"/>
            <draw:equation draw:name="f35" draw:formula="1403 * ?f5 / 1444"/>
            <draw:equation draw:name="f36" draw:formula="299 * ?f4 / 849"/>
            <draw:equation draw:name="f37" draw:formula="1311 * ?f5 / 1444"/>
            <draw:equation draw:name="f38" draw:formula="182 * ?f4 / 849"/>
            <draw:equation draw:name="f39" draw:formula="1135 * ?f5 / 1444"/>
            <draw:equation draw:name="f40" draw:formula="90 * ?f4 / 849"/>
            <draw:equation draw:name="f41" draw:formula="943 * ?f5 / 1444"/>
            <draw:equation draw:name="f42" draw:formula="7 * ?f4 / 849"/>
            <draw:equation draw:name="f43" draw:formula="726 * ?f5 / 1444"/>
            <draw:equation draw:name="f44" draw:formula="48 * ?f4 / 849"/>
            <draw:equation draw:name="f45" draw:formula="459 * ?f5 / 1444"/>
            <draw:equation draw:name="f46" draw:formula="107 * ?f4 / 849"/>
            <draw:equation draw:name="f47" draw:formula="276 * ?f5 / 1444"/>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7"/>
            <draw:equation draw:name="f72" draw:formula="?f32 / ?f6"/>
            <draw:equation draw:name="f73" draw:formula="?f33 / ?f7"/>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6"/>
            <draw:equation draw:name="f88" draw:formula="0 / ?f6"/>
            <draw:equation draw:name="f89" draw:formula="?f1 / ?f6"/>
            <draw:equation draw:name="f90" draw:formula="0 / ?f7"/>
            <draw:equation draw:name="f91" draw:formula="?f3 / ?f7"/>
          </draw:enhanced-geometry>
        </draw:custom-shape>
      </draw:g>
      <draw:custom-shape svg:x="0in" svg:y="5.79688in" svg:width="6.5625in" svg:height="1.70312in" draw:id="id307" draw:layer="Master2-bg" draw:style-name="a777" draw:name="AutoShape 7">
        <svg:title/>
        <svg:desc/>
        <text:p text:style-name="a775" text:class-names="" text:cond-style-name=""><text:span text:style-name="a774"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6.5625in" svg:height="1.70313in" draw:id="id308" draw:layer="Master2-bg" draw:style-name="a781" draw:transform="translate(-3.28125in -0.85156in) rotate(-3.14159) translate(10.05208in 0.85156in)" draw:name="AutoShape 8">
        <svg:title/>
        <svg:desc/>
        <text:p text:style-name="a779" text:class-names="" text:cond-style-name=""><text:span text:style-name="a778"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frame draw:id="id309" draw:layer="Master2-bg" draw:style-name="a782" draw:name="Picture 9" svg:x="0.26158in" svg:y="0.60069in" svg:width="2.45833in" svg:height="1.51563in" style:rel-width="scale" style:rel-height="scale">
        <draw:image xlink:href="media/image11.png" xlink:type="simple" xlink:show="embed" xlink:actuate="onLoad"/>
        <svg:title/>
        <svg:desc>無題</svg:desc>
      </draw:frame>
      <draw:g draw:name="Group 20" draw:id="id310">
        <svg:title/>
        <svg:desc/>
        <draw:custom-shape svg:width="0.09896in" svg:height="9.81713in" draw:id="id316" draw:layer="Master2-bg" draw:style-name="a816" draw:transform="translate(-0.04948in -4.90857in) rotate(-4.71239) translate(8.42477in 2.06684in)" draw:name="AutoShape 19">
          <svg:title/>
          <svg:desc/>
          <text:p text:style-name="a815" text:class-names="" text:cond-style-name=""><text:span text:style-name="a814" text:class-names=""/></text:p>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5000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name="Group 18" draw:id="id317">
          <svg:title/>
          <svg:desc/>
          <draw:custom-shape svg:width="10.55093in" svg:height="0.11806in" draw:id="id318" draw:layer="Master2-bg" draw:style-name="a820" draw:transform="translate(-5.27546in -0.05903in) rotate(-3.14159) translate(8.05787in 2.13021in)" draw:name="AutoShape 15">
            <svg:title/>
            <svg:desc/>
            <text:p text:style-name="a818" text:class-names="" text:cond-style-name=""><text:span text:style-name="a817"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10.55093in" svg:height="0.11806in" draw:id="id319" draw:layer="Master2-bg" draw:style-name="a824" draw:transform="translate(-5.27546in -0.05903in) rotate(-3.14159) translate(8.05787in 2.01215in)" draw:name="AutoShape 16">
            <svg:title/>
            <svg:desc/>
            <text:p text:style-name="a822" text:class-names="" text:cond-style-name=""><text:span text:style-name="a821"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g>
      </draw:g>
      <draw:frame draw:id="id311" presentation:style-name="a786" draw:name="標題 1" svg:x="2.67593in" svg:y="0.66667in" svg:width="9.65741in" svg:height="1.25in" presentation:class="title" presentation:placeholder="false">
        <draw:text-box>
          <text:p text:style-name="a785" text:class-names="" text:cond-style-name=""><text:span text:style-name="a783" text:class-names="">按一下以編輯母片標題樣式</text:span><text:span text:style-name="a784" text:class-names=""/></text:p>
        </draw:text-box>
        <svg:title/>
        <svg:desc/>
      </draw:frame>
      <draw:frame draw:id="id312" presentation:style-name="a803" draw:name="內容版面配置區 2" svg:x="1in" svg:y="2.16667in" svg:width="11.33333in" svg:height="4.5in" presentation:class="object" presentation:placeholder="false">
        <draw:text-box>
          <text:list text:style-name="a789">
            <text:list-item>
              <text:p text:style-name="a788" text:class-names="" text:cond-style-name=""><text:span text:style-name="a787" text:class-names="">編輯母片文字樣式</text:span></text:p>
            </text:list-item>
          </text:list>
          <text:list text:style-name="a792">
            <text:list-item>
              <text:list text:style-name="a792">
                <text:list-item>
                  <text:p text:style-name="a791" text:class-names="" text:cond-style-name=""><text:span text:style-name="a790" text:class-names="">第二層</text:span></text:p>
                </text:list-item>
              </text:list>
            </text:list-item>
          </text:list>
          <text:list text:style-name="a795">
            <text:list-item>
              <text:list text:style-name="a795">
                <text:list-item>
                  <text:list text:style-name="a795">
                    <text:list-item>
                      <text:p text:style-name="a794" text:class-names="" text:cond-style-name=""><text:span text:style-name="a793" text:class-names="">第三層</text:span></text:p>
                    </text:list-item>
                  </text:list>
                </text:list-item>
              </text:list>
            </text:list-item>
          </text:list>
          <text:list text:style-name="a798">
            <text:list-item>
              <text:list text:style-name="a798">
                <text:list-item>
                  <text:list text:style-name="a798">
                    <text:list-item>
                      <text:list text:style-name="a798">
                        <text:list-item>
                          <text:p text:style-name="a797" text:class-names="" text:cond-style-name=""><text:span text:style-name="a796" text:class-names="">第四層</text:span></text:p>
                        </text:list-item>
                      </text:list>
                    </text:list-item>
                  </text:list>
                </text:list-item>
              </text:list>
            </text:list-item>
          </text:list>
          <text:list text:style-name="a802">
            <text:list-item>
              <text:list text:style-name="a802">
                <text:list-item>
                  <text:list text:style-name="a802">
                    <text:list-item>
                      <text:list text:style-name="a802">
                        <text:list-item>
                          <text:list text:style-name="a802">
                            <text:list-item>
                              <text:p text:style-name="a801" text:class-names="" text:cond-style-name=""><text:span text:style-name="a799" text:class-names="">第五層</text:span><text:span text:style-name="a800" text:class-names=""/></text:p>
                            </text:list-item>
                          </text:list>
                        </text:list-item>
                      </text:list>
                    </text:list-item>
                  </text:list>
                </text:list-item>
              </text:list>
            </text:list-item>
          </text:list>
        </draw:text-box>
        <svg:title/>
        <svg:desc/>
      </draw:frame>
      <draw:frame draw:id="id313" presentation:style-name="a806" draw:name="日期版面配置區 3" svg:x="1in" svg:y="6.83333in" svg:width="2.77778in" svg:height="0.5in" presentation:class="date-time" presentation:placeholder="false">
        <draw:text-box>
          <text:p text:style-name="a805" text:class-names="" text:cond-style-name=""><text:span text:style-name="a804" text:class-names=""/></text:p>
        </draw:text-box>
        <svg:title/>
        <svg:desc/>
      </draw:frame>
      <draw:frame draw:id="id314" presentation:style-name="a809" draw:name="頁尾版面配置區 4" svg:x="4.55556in" svg:y="6.83333in" svg:width="4.22222in" svg:height="0.5in" presentation:class="footer" presentation:placeholder="false">
        <draw:text-box>
          <text:p text:style-name="a808" text:class-names="" text:cond-style-name=""><text:span text:style-name="a807" text:class-names=""/></text:p>
        </draw:text-box>
        <svg:title/>
        <svg:desc/>
      </draw:frame>
      <draw:frame draw:id="id315" presentation:style-name="a813" draw:name="投影片編號版面配置區 5" svg:x="11.49769in" svg:y="6.83333in" svg:width="0.83565in" svg:height="0.5in" presentation:class="page-number" presentation:placeholder="false">
        <draw:text-box>
          <text:p text:style-name="a812" text:class-names="" text:cond-style-name=""><text:span text:style-name="a810" text:class-names=""><text:page-number style:num-format="1" text:fixed="false">‹#›</text:page-number></text:span><text:span text:style-name="a811" text:class-names=""/></text:p>
        </draw:text-box>
        <svg:title/>
        <svg:desc/>
      </draw:frame>
    </style:master-page>
    <style:master-page style:name="Master2-Layout3-secHead-章節標題" style:page-layout-name="pageLayout1" draw:style-name="a831">
      <draw:g draw:name="Group 14" draw:id="id322">
        <svg:title/>
        <svg:desc/>
        <draw:custom-shape svg:x="11.28704in" svg:y="6.61285in" svg:width="1.34028in" svg:height="0.69097in" draw:id="id336" draw:layer="Master2-bg" draw:style-name="a872" draw:name="Freeform 10">
          <svg:title/>
          <svg:desc/>
          <text:p text:style-name="a871" text:class-names="" text:cond-style-name=""><text:span text:style-name="a870" text:class-names=""/></text:p>
          <draw:enhanced-geometry xmlns:dr3d="urn:oasis:names:tc:opendocument:xmlns:dr3d:1.0" draw:type="non-primitive" svg:viewBox="0 0 2205 1519" draw:enhanced-path="M 1149 21 C 1018 3 940 0 832 12 724 24 598 47 498 96 398 145 299 231 231 305 163 379 125 435 89 538 53 641 28 822 14 922 0 1022 2 1086 6 1139 10 1192 24 1212 39 1239 54 1266 70 1285 98 1298 126 1311 128 1323 206 1315 284 1307 466 1267 565 1248 664 1229 721 1209 799 1198 877 1187 979 1182 1033 1181 1087 1180 1094 1179 1124 1189 1154 1199 1178 1217 1216 1239 1254 1261 1304 1292 1350 1323 1396 1354 1459 1399 1492 1423 1525 1447 1525 1450 1550 1465 1575 1480 1603 1511 1642 1515 1681 1519 1738 1502 1784 1490 1830 1478 1881 1462 1917 1440 1953 1418 1968 1394 2001 1356 2034 1318 2090 1274 2118 1214 2146 1154 2154 1066 2168 997 2182 928 2205 868 2201 797 2197 726 2169 643 2143 572 2117 501 2088 428 2043 371 1998 314 1947 271 1876 229 1805 187 1738 156 1617 121 1496 86 1280 39 1149 21 Z N" draw:text-areas="?f122 ?f124 ?f123 ?f125" draw:glue-points="?f65 ?f66 ?f67 ?f68 ?f69 ?f70 ?f71 ?f72 ?f73 ?f74 ?f75 ?f76 ?f77 ?f78 ?f79 ?f80 ?f81 ?f82 ?f83 ?f84 ?f85 ?f86 ?f87 ?f88 ?f89 ?f90 ?f91 ?f92 ?f93 ?f80 ?f94 ?f95 ?f96 ?f97 ?f98 ?f99 ?f100 ?f101 ?f102 ?f103 ?f104 ?f105 ?f106 ?f107 ?f108 ?f109 ?f110 ?f111 ?f112 ?f113 ?f114 ?f115 ?f116 ?f117 ?f118 ?f119 ?f120 ?f121 ?f65 ?f66" draw:glue-point-leaving-directions="-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05"/>
            <draw:equation draw:name="f7" draw:formula="?f4 / 1519"/>
            <draw:equation draw:name="f8" draw:formula="1149 * ?f5 / 2205"/>
            <draw:equation draw:name="f9" draw:formula="21 * ?f4 / 1519"/>
            <draw:equation draw:name="f10" draw:formula="832 * ?f5 / 2205"/>
            <draw:equation draw:name="f11" draw:formula="12 * ?f4 / 1519"/>
            <draw:equation draw:name="f12" draw:formula="498 * ?f5 / 2205"/>
            <draw:equation draw:name="f13" draw:formula="96 * ?f4 / 1519"/>
            <draw:equation draw:name="f14" draw:formula="231 * ?f5 / 2205"/>
            <draw:equation draw:name="f15" draw:formula="305 * ?f4 / 1519"/>
            <draw:equation draw:name="f16" draw:formula="89 * ?f5 / 2205"/>
            <draw:equation draw:name="f17" draw:formula="538 * ?f4 / 1519"/>
            <draw:equation draw:name="f18" draw:formula="14 * ?f5 / 2205"/>
            <draw:equation draw:name="f19" draw:formula="922 * ?f4 / 1519"/>
            <draw:equation draw:name="f20" draw:formula="6 * ?f5 / 2205"/>
            <draw:equation draw:name="f21" draw:formula="1139 * ?f4 / 1519"/>
            <draw:equation draw:name="f22" draw:formula="39 * ?f5 / 2205"/>
            <draw:equation draw:name="f23" draw:formula="1239 * ?f4 / 1519"/>
            <draw:equation draw:name="f24" draw:formula="98 * ?f5 / 2205"/>
            <draw:equation draw:name="f25" draw:formula="1298 * ?f4 / 1519"/>
            <draw:equation draw:name="f26" draw:formula="206 * ?f5 / 2205"/>
            <draw:equation draw:name="f27" draw:formula="1315 * ?f4 / 1519"/>
            <draw:equation draw:name="f28" draw:formula="565 * ?f5 / 2205"/>
            <draw:equation draw:name="f29" draw:formula="1248 * ?f4 / 1519"/>
            <draw:equation draw:name="f30" draw:formula="799 * ?f5 / 2205"/>
            <draw:equation draw:name="f31" draw:formula="1198 * ?f4 / 1519"/>
            <draw:equation draw:name="f32" draw:formula="1033 * ?f5 / 2205"/>
            <draw:equation draw:name="f33" draw:formula="1181 * ?f4 / 1519"/>
            <draw:equation draw:name="f34" draw:formula="1124 * ?f5 / 2205"/>
            <draw:equation draw:name="f35" draw:formula="1189 * ?f4 / 1519"/>
            <draw:equation draw:name="f36" draw:formula="1216 * ?f5 / 2205"/>
            <draw:equation draw:name="f37" draw:formula="1350 * ?f5 / 2205"/>
            <draw:equation draw:name="f38" draw:formula="1323 * ?f4 / 1519"/>
            <draw:equation draw:name="f39" draw:formula="1492 * ?f5 / 2205"/>
            <draw:equation draw:name="f40" draw:formula="1423 * ?f4 / 1519"/>
            <draw:equation draw:name="f41" draw:formula="1550 * ?f5 / 2205"/>
            <draw:equation draw:name="f42" draw:formula="1465 * ?f4 / 1519"/>
            <draw:equation draw:name="f43" draw:formula="1642 * ?f5 / 2205"/>
            <draw:equation draw:name="f44" draw:formula="1515 * ?f4 / 1519"/>
            <draw:equation draw:name="f45" draw:formula="1784 * ?f5 / 2205"/>
            <draw:equation draw:name="f46" draw:formula="1490 * ?f4 / 1519"/>
            <draw:equation draw:name="f47" draw:formula="1917 * ?f5 / 2205"/>
            <draw:equation draw:name="f48" draw:formula="1440 * ?f4 / 1519"/>
            <draw:equation draw:name="f49" draw:formula="2001 * ?f5 / 2205"/>
            <draw:equation draw:name="f50" draw:formula="1356 * ?f4 / 1519"/>
            <draw:equation draw:name="f51" draw:formula="2118 * ?f5 / 2205"/>
            <draw:equation draw:name="f52" draw:formula="1214 * ?f4 / 1519"/>
            <draw:equation draw:name="f53" draw:formula="2168 * ?f5 / 2205"/>
            <draw:equation draw:name="f54" draw:formula="997 * ?f4 / 1519"/>
            <draw:equation draw:name="f55" draw:formula="2201 * ?f5 / 2205"/>
            <draw:equation draw:name="f56" draw:formula="797 * ?f4 / 1519"/>
            <draw:equation draw:name="f57" draw:formula="2143 * ?f5 / 2205"/>
            <draw:equation draw:name="f58" draw:formula="572 * ?f4 / 1519"/>
            <draw:equation draw:name="f59" draw:formula="2043 * ?f5 / 2205"/>
            <draw:equation draw:name="f60" draw:formula="371 * ?f4 / 1519"/>
            <draw:equation draw:name="f61" draw:formula="1876 * ?f5 / 2205"/>
            <draw:equation draw:name="f62" draw:formula="229 * ?f4 / 1519"/>
            <draw:equation draw:name="f63" draw:formula="1617 * ?f5 / 2205"/>
            <draw:equation draw:name="f64" draw:formula="121 * ?f4 / 1519"/>
            <draw:equation draw:name="f65" draw:formula="?f8 / ?f6"/>
            <draw:equation draw:name="f66" draw:formula="?f9 / ?f7"/>
            <draw:equation draw:name="f67" draw:formula="?f10 / ?f6"/>
            <draw:equation draw:name="f68" draw:formula="?f11 / ?f7"/>
            <draw:equation draw:name="f69" draw:formula="?f12 / ?f6"/>
            <draw:equation draw:name="f70" draw:formula="?f13 / ?f7"/>
            <draw:equation draw:name="f71" draw:formula="?f14 / ?f6"/>
            <draw:equation draw:name="f72" draw:formula="?f15 / ?f7"/>
            <draw:equation draw:name="f73" draw:formula="?f16 / ?f6"/>
            <draw:equation draw:name="f74" draw:formula="?f17 / ?f7"/>
            <draw:equation draw:name="f75" draw:formula="?f18 / ?f6"/>
            <draw:equation draw:name="f76" draw:formula="?f19 / ?f7"/>
            <draw:equation draw:name="f77" draw:formula="?f20 / ?f6"/>
            <draw:equation draw:name="f78" draw:formula="?f21 / ?f7"/>
            <draw:equation draw:name="f79" draw:formula="?f22 / ?f6"/>
            <draw:equation draw:name="f80" draw:formula="?f23 / ?f7"/>
            <draw:equation draw:name="f81" draw:formula="?f24 / ?f6"/>
            <draw:equation draw:name="f82" draw:formula="?f25 / ?f7"/>
            <draw:equation draw:name="f83" draw:formula="?f26 / ?f6"/>
            <draw:equation draw:name="f84" draw:formula="?f27 / ?f7"/>
            <draw:equation draw:name="f85" draw:formula="?f28 / ?f6"/>
            <draw:equation draw:name="f86" draw:formula="?f29 / ?f7"/>
            <draw:equation draw:name="f87" draw:formula="?f30 / ?f6"/>
            <draw:equation draw:name="f88" draw:formula="?f31 / ?f7"/>
            <draw:equation draw:name="f89" draw:formula="?f32 / ?f6"/>
            <draw:equation draw:name="f90" draw:formula="?f33 / ?f7"/>
            <draw:equation draw:name="f91" draw:formula="?f34 / ?f6"/>
            <draw:equation draw:name="f92" draw:formula="?f35 / ?f7"/>
            <draw:equation draw:name="f93" draw:formula="?f36 / ?f6"/>
            <draw:equation draw:name="f94" draw:formula="?f37 / ?f6"/>
            <draw:equation draw:name="f95" draw:formula="?f38 / ?f7"/>
            <draw:equation draw:name="f96" draw:formula="?f39 / ?f6"/>
            <draw:equation draw:name="f97" draw:formula="?f40 / ?f7"/>
            <draw:equation draw:name="f98" draw:formula="?f41 / ?f6"/>
            <draw:equation draw:name="f99" draw:formula="?f42 / ?f7"/>
            <draw:equation draw:name="f100" draw:formula="?f43 / ?f6"/>
            <draw:equation draw:name="f101" draw:formula="?f44 / ?f7"/>
            <draw:equation draw:name="f102" draw:formula="?f45 / ?f6"/>
            <draw:equation draw:name="f103" draw:formula="?f46 / ?f7"/>
            <draw:equation draw:name="f104" draw:formula="?f47 / ?f6"/>
            <draw:equation draw:name="f105" draw:formula="?f48 / ?f7"/>
            <draw:equation draw:name="f106" draw:formula="?f49 / ?f6"/>
            <draw:equation draw:name="f107" draw:formula="?f50 / ?f7"/>
            <draw:equation draw:name="f108" draw:formula="?f51 / ?f6"/>
            <draw:equation draw:name="f109" draw:formula="?f52 / ?f7"/>
            <draw:equation draw:name="f110" draw:formula="?f53 / ?f6"/>
            <draw:equation draw:name="f111" draw:formula="?f54 / ?f7"/>
            <draw:equation draw:name="f112" draw:formula="?f55 / ?f6"/>
            <draw:equation draw:name="f113" draw:formula="?f56 / ?f7"/>
            <draw:equation draw:name="f114" draw:formula="?f57 / ?f6"/>
            <draw:equation draw:name="f115" draw:formula="?f58 / ?f7"/>
            <draw:equation draw:name="f116" draw:formula="?f59 / ?f6"/>
            <draw:equation draw:name="f117" draw:formula="?f60 / ?f7"/>
            <draw:equation draw:name="f118" draw:formula="?f61 / ?f6"/>
            <draw:equation draw:name="f119" draw:formula="?f62 / ?f7"/>
            <draw:equation draw:name="f120" draw:formula="?f63 / ?f6"/>
            <draw:equation draw:name="f121" draw:formula="?f64 / ?f7"/>
            <draw:equation draw:name="f122" draw:formula="0 / ?f6"/>
            <draw:equation draw:name="f123" draw:formula="?f1 / ?f6"/>
            <draw:equation draw:name="f124" draw:formula="0 / ?f7"/>
            <draw:equation draw:name="f125" draw:formula="?f3 / ?f7"/>
          </draw:enhanced-geometry>
        </draw:custom-shape>
        <draw:custom-shape svg:x="11.41204in" svg:y="6.84722in" svg:width="0.87732in" svg:height="0.38715in" draw:id="id337" draw:layer="Master2-bg" draw:style-name="a875" draw:name="Freeform 11">
          <svg:title/>
          <svg:desc/>
          <text:p text:style-name="a874" text:class-names="" text:cond-style-name=""><text:span text:style-name="a873" text:class-names=""/></text:p>
          <draw:enhanced-geometry xmlns:dr3d="urn:oasis:names:tc:opendocument:xmlns:dr3d:1.0" draw:type="non-primitive" svg:viewBox="0 0 1444 849" draw:enhanced-path="M 142 257 C 109 283 109 298 92 340 75 382 52 456 42 507 32 558 0 631 33 649 66 667 152 628 242 616 332 604 477 585 576 574 675 563 771 546 835 549 899 552 907 567 960 591 1013 615 1084 652 1152 691 1220 730 1323 801 1369 825 1415 849 1417 845 1428 833 1439 821 1433 787 1436 750 1439 713 1444 657 1444 608 1444 559 1443 508 1436 457 1429 406 1424 345 1403 299 1382 253 1356 217 1311 182 1266 147 1196 119 1135 90 1074 61 1011 14 943 7 875 0 807 31 726 48 645 65 534 85 459 107 384 129 329 157 276 182 223 207 170 242 142 257 Z N" draw:text-areas="?f88 ?f90 ?f89 ?f91" draw:glue-points="?f48 ?f49 ?f50 ?f51 ?f52 ?f53 ?f54 ?f55 ?f56 ?f57 ?f58 ?f59 ?f60 ?f61 ?f62 ?f63 ?f64 ?f65 ?f66 ?f67 ?f68 ?f69 ?f70 ?f71 ?f72 ?f73 ?f70 ?f74 ?f75 ?f76 ?f77 ?f78 ?f79 ?f80 ?f81 ?f82 ?f83 ?f84 ?f85 ?f86 ?f87 ?f78 ?f48 ?f49"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44"/>
            <draw:equation draw:name="f7" draw:formula="?f4 / 849"/>
            <draw:equation draw:name="f8" draw:formula="142 * ?f5 / 1444"/>
            <draw:equation draw:name="f9" draw:formula="257 * ?f4 / 849"/>
            <draw:equation draw:name="f10" draw:formula="92 * ?f5 / 1444"/>
            <draw:equation draw:name="f11" draw:formula="340 * ?f4 / 849"/>
            <draw:equation draw:name="f12" draw:formula="42 * ?f5 / 1444"/>
            <draw:equation draw:name="f13" draw:formula="507 * ?f4 / 849"/>
            <draw:equation draw:name="f14" draw:formula="33 * ?f5 / 1444"/>
            <draw:equation draw:name="f15" draw:formula="649 * ?f4 / 849"/>
            <draw:equation draw:name="f16" draw:formula="242 * ?f5 / 1444"/>
            <draw:equation draw:name="f17" draw:formula="616 * ?f4 / 849"/>
            <draw:equation draw:name="f18" draw:formula="576 * ?f5 / 1444"/>
            <draw:equation draw:name="f19" draw:formula="574 * ?f4 / 849"/>
            <draw:equation draw:name="f20" draw:formula="835 * ?f5 / 1444"/>
            <draw:equation draw:name="f21" draw:formula="549 * ?f4 / 849"/>
            <draw:equation draw:name="f22" draw:formula="960 * ?f5 / 1444"/>
            <draw:equation draw:name="f23" draw:formula="591 * ?f4 / 849"/>
            <draw:equation draw:name="f24" draw:formula="1152 * ?f5 / 1444"/>
            <draw:equation draw:name="f25" draw:formula="691 * ?f4 / 849"/>
            <draw:equation draw:name="f26" draw:formula="1369 * ?f5 / 1444"/>
            <draw:equation draw:name="f27" draw:formula="825 * ?f4 / 849"/>
            <draw:equation draw:name="f28" draw:formula="1428 * ?f5 / 1444"/>
            <draw:equation draw:name="f29" draw:formula="833 * ?f4 / 849"/>
            <draw:equation draw:name="f30" draw:formula="1436 * ?f5 / 1444"/>
            <draw:equation draw:name="f31" draw:formula="750 * ?f4 / 849"/>
            <draw:equation draw:name="f32" draw:formula="1444 * ?f5 / 1444"/>
            <draw:equation draw:name="f33" draw:formula="608 * ?f4 / 849"/>
            <draw:equation draw:name="f34" draw:formula="457 * ?f4 / 849"/>
            <draw:equation draw:name="f35" draw:formula="1403 * ?f5 / 1444"/>
            <draw:equation draw:name="f36" draw:formula="299 * ?f4 / 849"/>
            <draw:equation draw:name="f37" draw:formula="1311 * ?f5 / 1444"/>
            <draw:equation draw:name="f38" draw:formula="182 * ?f4 / 849"/>
            <draw:equation draw:name="f39" draw:formula="1135 * ?f5 / 1444"/>
            <draw:equation draw:name="f40" draw:formula="90 * ?f4 / 849"/>
            <draw:equation draw:name="f41" draw:formula="943 * ?f5 / 1444"/>
            <draw:equation draw:name="f42" draw:formula="7 * ?f4 / 849"/>
            <draw:equation draw:name="f43" draw:formula="726 * ?f5 / 1444"/>
            <draw:equation draw:name="f44" draw:formula="48 * ?f4 / 849"/>
            <draw:equation draw:name="f45" draw:formula="459 * ?f5 / 1444"/>
            <draw:equation draw:name="f46" draw:formula="107 * ?f4 / 849"/>
            <draw:equation draw:name="f47" draw:formula="276 * ?f5 / 1444"/>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7"/>
            <draw:equation draw:name="f72" draw:formula="?f32 / ?f6"/>
            <draw:equation draw:name="f73" draw:formula="?f33 / ?f7"/>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6"/>
            <draw:equation draw:name="f88" draw:formula="0 / ?f6"/>
            <draw:equation draw:name="f89" draw:formula="?f1 / ?f6"/>
            <draw:equation draw:name="f90" draw:formula="0 / ?f7"/>
            <draw:equation draw:name="f91" draw:formula="?f3 / ?f7"/>
          </draw:enhanced-geometry>
        </draw:custom-shape>
      </draw:g>
      <draw:custom-shape svg:x="0in" svg:y="5.79688in" svg:width="6.5625in" svg:height="1.70312in" draw:id="id323" draw:layer="Master2-bg" draw:style-name="a835" draw:name="AutoShape 7">
        <svg:title/>
        <svg:desc/>
        <text:p text:style-name="a833" text:class-names="" text:cond-style-name=""><text:span text:style-name="a832"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6.5625in" svg:height="1.70313in" draw:id="id324" draw:layer="Master2-bg" draw:style-name="a839" draw:transform="translate(-3.28125in -0.85156in) rotate(-3.14159) translate(10.05208in 0.85156in)" draw:name="AutoShape 8">
        <svg:title/>
        <svg:desc/>
        <text:p text:style-name="a837" text:class-names="" text:cond-style-name=""><text:span text:style-name="a836"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frame draw:id="id325" draw:layer="Master2-bg" draw:style-name="a840" draw:name="Picture 9" svg:x="0.26158in" svg:y="0.60069in" svg:width="2.45833in" svg:height="1.51563in" style:rel-width="scale" style:rel-height="scale">
        <draw:image xlink:href="media/image11.png" xlink:type="simple" xlink:show="embed" xlink:actuate="onLoad"/>
        <svg:title/>
        <svg:desc>無題</svg:desc>
      </draw:frame>
      <draw:g draw:name="Group 20" draw:id="id326">
        <svg:title/>
        <svg:desc/>
        <draw:custom-shape svg:width="0.09896in" svg:height="9.81713in" draw:id="id332" draw:layer="Master2-bg" draw:style-name="a861" draw:transform="translate(-0.04948in -4.90857in) rotate(-4.71239) translate(8.42477in 2.06684in)" draw:name="AutoShape 19">
          <svg:title/>
          <svg:desc/>
          <text:p text:style-name="a860" text:class-names="" text:cond-style-name=""><text:span text:style-name="a859" text:class-names=""/></text:p>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5000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name="Group 18" draw:id="id333">
          <svg:title/>
          <svg:desc/>
          <draw:custom-shape svg:width="10.55093in" svg:height="0.11806in" draw:id="id334" draw:layer="Master2-bg" draw:style-name="a865" draw:transform="translate(-5.27546in -0.05903in) rotate(-3.14159) translate(8.05787in 2.13021in)" draw:name="AutoShape 15">
            <svg:title/>
            <svg:desc/>
            <text:p text:style-name="a863" text:class-names="" text:cond-style-name=""><text:span text:style-name="a862"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10.55093in" svg:height="0.11806in" draw:id="id335" draw:layer="Master2-bg" draw:style-name="a869" draw:transform="translate(-5.27546in -0.05903in) rotate(-3.14159) translate(8.05787in 2.01215in)" draw:name="AutoShape 16">
            <svg:title/>
            <svg:desc/>
            <text:p text:style-name="a867" text:class-names="" text:cond-style-name=""><text:span text:style-name="a866"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g>
      </draw:g>
      <draw:frame draw:id="id327" presentation:style-name="a844" draw:name="標題 1" svg:x="0.90972in" svg:y="1.86979in" svg:width="11.5in" svg:height="3.11979in" presentation:class="title" presentation:placeholder="false">
        <draw:text-box>
          <text:p text:style-name="a843" text:class-names="" text:cond-style-name=""><text:span text:style-name="a841" text:class-names="">按一下以編輯母片標題樣式</text:span><text:span text:style-name="a842" text:class-names=""/></text:p>
        </draw:text-box>
        <svg:title/>
        <svg:desc/>
      </draw:frame>
      <draw:frame draw:id="id328" presentation:style-name="a848" draw:name="文字版面配置區 2" svg:x="0.90972in" svg:y="5.0191in" svg:width="11.5in" svg:height="1.64062in" presentation:class="outline" presentation:placeholder="false">
        <draw:text-box>
          <text:list text:style-name="a847">
            <text:list-item>
              <text:p text:style-name="a846" text:class-names="" text:cond-style-name=""><text:span text:style-name="a845" text:class-names="">編輯母片文字樣式</text:span></text:p>
            </text:list-item>
          </text:list>
        </draw:text-box>
        <svg:title/>
        <svg:desc/>
      </draw:frame>
      <draw:frame draw:id="id329" presentation:style-name="a851" draw:name="日期版面配置區 3" svg:x="1in" svg:y="6.83333in" svg:width="2.77778in" svg:height="0.5in" presentation:class="date-time" presentation:placeholder="false">
        <draw:text-box>
          <text:p text:style-name="a850" text:class-names="" text:cond-style-name=""><text:span text:style-name="a849" text:class-names=""/></text:p>
        </draw:text-box>
        <svg:title/>
        <svg:desc/>
      </draw:frame>
      <draw:frame draw:id="id330" presentation:style-name="a854" draw:name="頁尾版面配置區 4" svg:x="4.55556in" svg:y="6.83333in" svg:width="4.22222in" svg:height="0.5in" presentation:class="footer" presentation:placeholder="false">
        <draw:text-box>
          <text:p text:style-name="a853" text:class-names="" text:cond-style-name=""><text:span text:style-name="a852" text:class-names=""/></text:p>
        </draw:text-box>
        <svg:title/>
        <svg:desc/>
      </draw:frame>
      <draw:frame draw:id="id331" presentation:style-name="a858" draw:name="投影片編號版面配置區 5" svg:x="11.49769in" svg:y="6.83333in" svg:width="0.83565in" svg:height="0.5in" presentation:class="page-number" presentation:placeholder="false">
        <draw:text-box>
          <text:p text:style-name="a857" text:class-names="" text:cond-style-name=""><text:span text:style-name="a855" text:class-names=""><text:page-number style:num-format="1" text:fixed="false">‹#›</text:page-number></text:span><text:span text:style-name="a856" text:class-names=""/></text:p>
        </draw:text-box>
        <svg:title/>
        <svg:desc/>
      </draw:frame>
    </style:master-page>
    <style:master-page style:name="Master2-Layout4-twoObj-兩項物件" style:page-layout-name="pageLayout1" draw:style-name="a876">
      <draw:g draw:name="Group 14" draw:id="id338">
        <svg:title/>
        <svg:desc/>
        <draw:custom-shape svg:x="11.28704in" svg:y="6.61285in" svg:width="1.34028in" svg:height="0.69097in" draw:id="id353" draw:layer="Master2-bg" draw:style-name="a947" draw:name="Freeform 10">
          <svg:title/>
          <svg:desc/>
          <text:p text:style-name="a946" text:class-names="" text:cond-style-name=""><text:span text:style-name="a945" text:class-names=""/></text:p>
          <draw:enhanced-geometry xmlns:dr3d="urn:oasis:names:tc:opendocument:xmlns:dr3d:1.0" draw:type="non-primitive" svg:viewBox="0 0 2205 1519" draw:enhanced-path="M 1149 21 C 1018 3 940 0 832 12 724 24 598 47 498 96 398 145 299 231 231 305 163 379 125 435 89 538 53 641 28 822 14 922 0 1022 2 1086 6 1139 10 1192 24 1212 39 1239 54 1266 70 1285 98 1298 126 1311 128 1323 206 1315 284 1307 466 1267 565 1248 664 1229 721 1209 799 1198 877 1187 979 1182 1033 1181 1087 1180 1094 1179 1124 1189 1154 1199 1178 1217 1216 1239 1254 1261 1304 1292 1350 1323 1396 1354 1459 1399 1492 1423 1525 1447 1525 1450 1550 1465 1575 1480 1603 1511 1642 1515 1681 1519 1738 1502 1784 1490 1830 1478 1881 1462 1917 1440 1953 1418 1968 1394 2001 1356 2034 1318 2090 1274 2118 1214 2146 1154 2154 1066 2168 997 2182 928 2205 868 2201 797 2197 726 2169 643 2143 572 2117 501 2088 428 2043 371 1998 314 1947 271 1876 229 1805 187 1738 156 1617 121 1496 86 1280 39 1149 21 Z N" draw:text-areas="?f122 ?f124 ?f123 ?f125" draw:glue-points="?f65 ?f66 ?f67 ?f68 ?f69 ?f70 ?f71 ?f72 ?f73 ?f74 ?f75 ?f76 ?f77 ?f78 ?f79 ?f80 ?f81 ?f82 ?f83 ?f84 ?f85 ?f86 ?f87 ?f88 ?f89 ?f90 ?f91 ?f92 ?f93 ?f80 ?f94 ?f95 ?f96 ?f97 ?f98 ?f99 ?f100 ?f101 ?f102 ?f103 ?f104 ?f105 ?f106 ?f107 ?f108 ?f109 ?f110 ?f111 ?f112 ?f113 ?f114 ?f115 ?f116 ?f117 ?f118 ?f119 ?f120 ?f121 ?f65 ?f66" draw:glue-point-leaving-directions="-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05"/>
            <draw:equation draw:name="f7" draw:formula="?f4 / 1519"/>
            <draw:equation draw:name="f8" draw:formula="1149 * ?f5 / 2205"/>
            <draw:equation draw:name="f9" draw:formula="21 * ?f4 / 1519"/>
            <draw:equation draw:name="f10" draw:formula="832 * ?f5 / 2205"/>
            <draw:equation draw:name="f11" draw:formula="12 * ?f4 / 1519"/>
            <draw:equation draw:name="f12" draw:formula="498 * ?f5 / 2205"/>
            <draw:equation draw:name="f13" draw:formula="96 * ?f4 / 1519"/>
            <draw:equation draw:name="f14" draw:formula="231 * ?f5 / 2205"/>
            <draw:equation draw:name="f15" draw:formula="305 * ?f4 / 1519"/>
            <draw:equation draw:name="f16" draw:formula="89 * ?f5 / 2205"/>
            <draw:equation draw:name="f17" draw:formula="538 * ?f4 / 1519"/>
            <draw:equation draw:name="f18" draw:formula="14 * ?f5 / 2205"/>
            <draw:equation draw:name="f19" draw:formula="922 * ?f4 / 1519"/>
            <draw:equation draw:name="f20" draw:formula="6 * ?f5 / 2205"/>
            <draw:equation draw:name="f21" draw:formula="1139 * ?f4 / 1519"/>
            <draw:equation draw:name="f22" draw:formula="39 * ?f5 / 2205"/>
            <draw:equation draw:name="f23" draw:formula="1239 * ?f4 / 1519"/>
            <draw:equation draw:name="f24" draw:formula="98 * ?f5 / 2205"/>
            <draw:equation draw:name="f25" draw:formula="1298 * ?f4 / 1519"/>
            <draw:equation draw:name="f26" draw:formula="206 * ?f5 / 2205"/>
            <draw:equation draw:name="f27" draw:formula="1315 * ?f4 / 1519"/>
            <draw:equation draw:name="f28" draw:formula="565 * ?f5 / 2205"/>
            <draw:equation draw:name="f29" draw:formula="1248 * ?f4 / 1519"/>
            <draw:equation draw:name="f30" draw:formula="799 * ?f5 / 2205"/>
            <draw:equation draw:name="f31" draw:formula="1198 * ?f4 / 1519"/>
            <draw:equation draw:name="f32" draw:formula="1033 * ?f5 / 2205"/>
            <draw:equation draw:name="f33" draw:formula="1181 * ?f4 / 1519"/>
            <draw:equation draw:name="f34" draw:formula="1124 * ?f5 / 2205"/>
            <draw:equation draw:name="f35" draw:formula="1189 * ?f4 / 1519"/>
            <draw:equation draw:name="f36" draw:formula="1216 * ?f5 / 2205"/>
            <draw:equation draw:name="f37" draw:formula="1350 * ?f5 / 2205"/>
            <draw:equation draw:name="f38" draw:formula="1323 * ?f4 / 1519"/>
            <draw:equation draw:name="f39" draw:formula="1492 * ?f5 / 2205"/>
            <draw:equation draw:name="f40" draw:formula="1423 * ?f4 / 1519"/>
            <draw:equation draw:name="f41" draw:formula="1550 * ?f5 / 2205"/>
            <draw:equation draw:name="f42" draw:formula="1465 * ?f4 / 1519"/>
            <draw:equation draw:name="f43" draw:formula="1642 * ?f5 / 2205"/>
            <draw:equation draw:name="f44" draw:formula="1515 * ?f4 / 1519"/>
            <draw:equation draw:name="f45" draw:formula="1784 * ?f5 / 2205"/>
            <draw:equation draw:name="f46" draw:formula="1490 * ?f4 / 1519"/>
            <draw:equation draw:name="f47" draw:formula="1917 * ?f5 / 2205"/>
            <draw:equation draw:name="f48" draw:formula="1440 * ?f4 / 1519"/>
            <draw:equation draw:name="f49" draw:formula="2001 * ?f5 / 2205"/>
            <draw:equation draw:name="f50" draw:formula="1356 * ?f4 / 1519"/>
            <draw:equation draw:name="f51" draw:formula="2118 * ?f5 / 2205"/>
            <draw:equation draw:name="f52" draw:formula="1214 * ?f4 / 1519"/>
            <draw:equation draw:name="f53" draw:formula="2168 * ?f5 / 2205"/>
            <draw:equation draw:name="f54" draw:formula="997 * ?f4 / 1519"/>
            <draw:equation draw:name="f55" draw:formula="2201 * ?f5 / 2205"/>
            <draw:equation draw:name="f56" draw:formula="797 * ?f4 / 1519"/>
            <draw:equation draw:name="f57" draw:formula="2143 * ?f5 / 2205"/>
            <draw:equation draw:name="f58" draw:formula="572 * ?f4 / 1519"/>
            <draw:equation draw:name="f59" draw:formula="2043 * ?f5 / 2205"/>
            <draw:equation draw:name="f60" draw:formula="371 * ?f4 / 1519"/>
            <draw:equation draw:name="f61" draw:formula="1876 * ?f5 / 2205"/>
            <draw:equation draw:name="f62" draw:formula="229 * ?f4 / 1519"/>
            <draw:equation draw:name="f63" draw:formula="1617 * ?f5 / 2205"/>
            <draw:equation draw:name="f64" draw:formula="121 * ?f4 / 1519"/>
            <draw:equation draw:name="f65" draw:formula="?f8 / ?f6"/>
            <draw:equation draw:name="f66" draw:formula="?f9 / ?f7"/>
            <draw:equation draw:name="f67" draw:formula="?f10 / ?f6"/>
            <draw:equation draw:name="f68" draw:formula="?f11 / ?f7"/>
            <draw:equation draw:name="f69" draw:formula="?f12 / ?f6"/>
            <draw:equation draw:name="f70" draw:formula="?f13 / ?f7"/>
            <draw:equation draw:name="f71" draw:formula="?f14 / ?f6"/>
            <draw:equation draw:name="f72" draw:formula="?f15 / ?f7"/>
            <draw:equation draw:name="f73" draw:formula="?f16 / ?f6"/>
            <draw:equation draw:name="f74" draw:formula="?f17 / ?f7"/>
            <draw:equation draw:name="f75" draw:formula="?f18 / ?f6"/>
            <draw:equation draw:name="f76" draw:formula="?f19 / ?f7"/>
            <draw:equation draw:name="f77" draw:formula="?f20 / ?f6"/>
            <draw:equation draw:name="f78" draw:formula="?f21 / ?f7"/>
            <draw:equation draw:name="f79" draw:formula="?f22 / ?f6"/>
            <draw:equation draw:name="f80" draw:formula="?f23 / ?f7"/>
            <draw:equation draw:name="f81" draw:formula="?f24 / ?f6"/>
            <draw:equation draw:name="f82" draw:formula="?f25 / ?f7"/>
            <draw:equation draw:name="f83" draw:formula="?f26 / ?f6"/>
            <draw:equation draw:name="f84" draw:formula="?f27 / ?f7"/>
            <draw:equation draw:name="f85" draw:formula="?f28 / ?f6"/>
            <draw:equation draw:name="f86" draw:formula="?f29 / ?f7"/>
            <draw:equation draw:name="f87" draw:formula="?f30 / ?f6"/>
            <draw:equation draw:name="f88" draw:formula="?f31 / ?f7"/>
            <draw:equation draw:name="f89" draw:formula="?f32 / ?f6"/>
            <draw:equation draw:name="f90" draw:formula="?f33 / ?f7"/>
            <draw:equation draw:name="f91" draw:formula="?f34 / ?f6"/>
            <draw:equation draw:name="f92" draw:formula="?f35 / ?f7"/>
            <draw:equation draw:name="f93" draw:formula="?f36 / ?f6"/>
            <draw:equation draw:name="f94" draw:formula="?f37 / ?f6"/>
            <draw:equation draw:name="f95" draw:formula="?f38 / ?f7"/>
            <draw:equation draw:name="f96" draw:formula="?f39 / ?f6"/>
            <draw:equation draw:name="f97" draw:formula="?f40 / ?f7"/>
            <draw:equation draw:name="f98" draw:formula="?f41 / ?f6"/>
            <draw:equation draw:name="f99" draw:formula="?f42 / ?f7"/>
            <draw:equation draw:name="f100" draw:formula="?f43 / ?f6"/>
            <draw:equation draw:name="f101" draw:formula="?f44 / ?f7"/>
            <draw:equation draw:name="f102" draw:formula="?f45 / ?f6"/>
            <draw:equation draw:name="f103" draw:formula="?f46 / ?f7"/>
            <draw:equation draw:name="f104" draw:formula="?f47 / ?f6"/>
            <draw:equation draw:name="f105" draw:formula="?f48 / ?f7"/>
            <draw:equation draw:name="f106" draw:formula="?f49 / ?f6"/>
            <draw:equation draw:name="f107" draw:formula="?f50 / ?f7"/>
            <draw:equation draw:name="f108" draw:formula="?f51 / ?f6"/>
            <draw:equation draw:name="f109" draw:formula="?f52 / ?f7"/>
            <draw:equation draw:name="f110" draw:formula="?f53 / ?f6"/>
            <draw:equation draw:name="f111" draw:formula="?f54 / ?f7"/>
            <draw:equation draw:name="f112" draw:formula="?f55 / ?f6"/>
            <draw:equation draw:name="f113" draw:formula="?f56 / ?f7"/>
            <draw:equation draw:name="f114" draw:formula="?f57 / ?f6"/>
            <draw:equation draw:name="f115" draw:formula="?f58 / ?f7"/>
            <draw:equation draw:name="f116" draw:formula="?f59 / ?f6"/>
            <draw:equation draw:name="f117" draw:formula="?f60 / ?f7"/>
            <draw:equation draw:name="f118" draw:formula="?f61 / ?f6"/>
            <draw:equation draw:name="f119" draw:formula="?f62 / ?f7"/>
            <draw:equation draw:name="f120" draw:formula="?f63 / ?f6"/>
            <draw:equation draw:name="f121" draw:formula="?f64 / ?f7"/>
            <draw:equation draw:name="f122" draw:formula="0 / ?f6"/>
            <draw:equation draw:name="f123" draw:formula="?f1 / ?f6"/>
            <draw:equation draw:name="f124" draw:formula="0 / ?f7"/>
            <draw:equation draw:name="f125" draw:formula="?f3 / ?f7"/>
          </draw:enhanced-geometry>
        </draw:custom-shape>
        <draw:custom-shape svg:x="11.41204in" svg:y="6.84722in" svg:width="0.87732in" svg:height="0.38715in" draw:id="id354" draw:layer="Master2-bg" draw:style-name="a950" draw:name="Freeform 11">
          <svg:title/>
          <svg:desc/>
          <text:p text:style-name="a949" text:class-names="" text:cond-style-name=""><text:span text:style-name="a948" text:class-names=""/></text:p>
          <draw:enhanced-geometry xmlns:dr3d="urn:oasis:names:tc:opendocument:xmlns:dr3d:1.0" draw:type="non-primitive" svg:viewBox="0 0 1444 849" draw:enhanced-path="M 142 257 C 109 283 109 298 92 340 75 382 52 456 42 507 32 558 0 631 33 649 66 667 152 628 242 616 332 604 477 585 576 574 675 563 771 546 835 549 899 552 907 567 960 591 1013 615 1084 652 1152 691 1220 730 1323 801 1369 825 1415 849 1417 845 1428 833 1439 821 1433 787 1436 750 1439 713 1444 657 1444 608 1444 559 1443 508 1436 457 1429 406 1424 345 1403 299 1382 253 1356 217 1311 182 1266 147 1196 119 1135 90 1074 61 1011 14 943 7 875 0 807 31 726 48 645 65 534 85 459 107 384 129 329 157 276 182 223 207 170 242 142 257 Z N" draw:text-areas="?f88 ?f90 ?f89 ?f91" draw:glue-points="?f48 ?f49 ?f50 ?f51 ?f52 ?f53 ?f54 ?f55 ?f56 ?f57 ?f58 ?f59 ?f60 ?f61 ?f62 ?f63 ?f64 ?f65 ?f66 ?f67 ?f68 ?f69 ?f70 ?f71 ?f72 ?f73 ?f70 ?f74 ?f75 ?f76 ?f77 ?f78 ?f79 ?f80 ?f81 ?f82 ?f83 ?f84 ?f85 ?f86 ?f87 ?f78 ?f48 ?f49"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44"/>
            <draw:equation draw:name="f7" draw:formula="?f4 / 849"/>
            <draw:equation draw:name="f8" draw:formula="142 * ?f5 / 1444"/>
            <draw:equation draw:name="f9" draw:formula="257 * ?f4 / 849"/>
            <draw:equation draw:name="f10" draw:formula="92 * ?f5 / 1444"/>
            <draw:equation draw:name="f11" draw:formula="340 * ?f4 / 849"/>
            <draw:equation draw:name="f12" draw:formula="42 * ?f5 / 1444"/>
            <draw:equation draw:name="f13" draw:formula="507 * ?f4 / 849"/>
            <draw:equation draw:name="f14" draw:formula="33 * ?f5 / 1444"/>
            <draw:equation draw:name="f15" draw:formula="649 * ?f4 / 849"/>
            <draw:equation draw:name="f16" draw:formula="242 * ?f5 / 1444"/>
            <draw:equation draw:name="f17" draw:formula="616 * ?f4 / 849"/>
            <draw:equation draw:name="f18" draw:formula="576 * ?f5 / 1444"/>
            <draw:equation draw:name="f19" draw:formula="574 * ?f4 / 849"/>
            <draw:equation draw:name="f20" draw:formula="835 * ?f5 / 1444"/>
            <draw:equation draw:name="f21" draw:formula="549 * ?f4 / 849"/>
            <draw:equation draw:name="f22" draw:formula="960 * ?f5 / 1444"/>
            <draw:equation draw:name="f23" draw:formula="591 * ?f4 / 849"/>
            <draw:equation draw:name="f24" draw:formula="1152 * ?f5 / 1444"/>
            <draw:equation draw:name="f25" draw:formula="691 * ?f4 / 849"/>
            <draw:equation draw:name="f26" draw:formula="1369 * ?f5 / 1444"/>
            <draw:equation draw:name="f27" draw:formula="825 * ?f4 / 849"/>
            <draw:equation draw:name="f28" draw:formula="1428 * ?f5 / 1444"/>
            <draw:equation draw:name="f29" draw:formula="833 * ?f4 / 849"/>
            <draw:equation draw:name="f30" draw:formula="1436 * ?f5 / 1444"/>
            <draw:equation draw:name="f31" draw:formula="750 * ?f4 / 849"/>
            <draw:equation draw:name="f32" draw:formula="1444 * ?f5 / 1444"/>
            <draw:equation draw:name="f33" draw:formula="608 * ?f4 / 849"/>
            <draw:equation draw:name="f34" draw:formula="457 * ?f4 / 849"/>
            <draw:equation draw:name="f35" draw:formula="1403 * ?f5 / 1444"/>
            <draw:equation draw:name="f36" draw:formula="299 * ?f4 / 849"/>
            <draw:equation draw:name="f37" draw:formula="1311 * ?f5 / 1444"/>
            <draw:equation draw:name="f38" draw:formula="182 * ?f4 / 849"/>
            <draw:equation draw:name="f39" draw:formula="1135 * ?f5 / 1444"/>
            <draw:equation draw:name="f40" draw:formula="90 * ?f4 / 849"/>
            <draw:equation draw:name="f41" draw:formula="943 * ?f5 / 1444"/>
            <draw:equation draw:name="f42" draw:formula="7 * ?f4 / 849"/>
            <draw:equation draw:name="f43" draw:formula="726 * ?f5 / 1444"/>
            <draw:equation draw:name="f44" draw:formula="48 * ?f4 / 849"/>
            <draw:equation draw:name="f45" draw:formula="459 * ?f5 / 1444"/>
            <draw:equation draw:name="f46" draw:formula="107 * ?f4 / 849"/>
            <draw:equation draw:name="f47" draw:formula="276 * ?f5 / 1444"/>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7"/>
            <draw:equation draw:name="f72" draw:formula="?f32 / ?f6"/>
            <draw:equation draw:name="f73" draw:formula="?f33 / ?f7"/>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6"/>
            <draw:equation draw:name="f88" draw:formula="0 / ?f6"/>
            <draw:equation draw:name="f89" draw:formula="?f1 / ?f6"/>
            <draw:equation draw:name="f90" draw:formula="0 / ?f7"/>
            <draw:equation draw:name="f91" draw:formula="?f3 / ?f7"/>
          </draw:enhanced-geometry>
        </draw:custom-shape>
      </draw:g>
      <draw:custom-shape svg:x="0in" svg:y="5.79688in" svg:width="6.5625in" svg:height="1.70312in" draw:id="id339" draw:layer="Master2-bg" draw:style-name="a880" draw:name="AutoShape 7">
        <svg:title/>
        <svg:desc/>
        <text:p text:style-name="a878" text:class-names="" text:cond-style-name=""><text:span text:style-name="a877"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6.5625in" svg:height="1.70313in" draw:id="id340" draw:layer="Master2-bg" draw:style-name="a884" draw:transform="translate(-3.28125in -0.85156in) rotate(-3.14159) translate(10.05208in 0.85156in)" draw:name="AutoShape 8">
        <svg:title/>
        <svg:desc/>
        <text:p text:style-name="a882" text:class-names="" text:cond-style-name=""><text:span text:style-name="a881"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frame draw:id="id341" draw:layer="Master2-bg" draw:style-name="a885" draw:name="Picture 9" svg:x="0.26158in" svg:y="0.60069in" svg:width="2.45833in" svg:height="1.51563in" style:rel-width="scale" style:rel-height="scale">
        <draw:image xlink:href="media/image11.png" xlink:type="simple" xlink:show="embed" xlink:actuate="onLoad"/>
        <svg:title/>
        <svg:desc>無題</svg:desc>
      </draw:frame>
      <draw:g draw:name="Group 20" draw:id="id342">
        <svg:title/>
        <svg:desc/>
        <draw:custom-shape svg:width="0.09896in" svg:height="9.81713in" draw:id="id349" draw:layer="Master2-bg" draw:style-name="a936" draw:transform="translate(-0.04948in -4.90857in) rotate(-4.71239) translate(8.42477in 2.06684in)" draw:name="AutoShape 19">
          <svg:title/>
          <svg:desc/>
          <text:p text:style-name="a935" text:class-names="" text:cond-style-name=""><text:span text:style-name="a934" text:class-names=""/></text:p>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5000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name="Group 18" draw:id="id350">
          <svg:title/>
          <svg:desc/>
          <draw:custom-shape svg:width="10.55093in" svg:height="0.11806in" draw:id="id351" draw:layer="Master2-bg" draw:style-name="a940" draw:transform="translate(-5.27546in -0.05903in) rotate(-3.14159) translate(8.05787in 2.13021in)" draw:name="AutoShape 15">
            <svg:title/>
            <svg:desc/>
            <text:p text:style-name="a938" text:class-names="" text:cond-style-name=""><text:span text:style-name="a937"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10.55093in" svg:height="0.11806in" draw:id="id352" draw:layer="Master2-bg" draw:style-name="a944" draw:transform="translate(-5.27546in -0.05903in) rotate(-3.14159) translate(8.05787in 2.01215in)" draw:name="AutoShape 16">
            <svg:title/>
            <svg:desc/>
            <text:p text:style-name="a942" text:class-names="" text:cond-style-name=""><text:span text:style-name="a941"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g>
      </draw:g>
      <draw:frame draw:id="id343" presentation:style-name="a889" draw:name="標題 1" svg:x="2.67593in" svg:y="0.66667in" svg:width="9.65741in" svg:height="1.25in" presentation:class="title" presentation:placeholder="false">
        <draw:text-box>
          <text:p text:style-name="a888" text:class-names="" text:cond-style-name=""><text:span text:style-name="a886" text:class-names="">按一下以編輯母片標題樣式</text:span><text:span text:style-name="a887" text:class-names=""/></text:p>
        </draw:text-box>
        <svg:title/>
        <svg:desc/>
      </draw:frame>
      <draw:frame draw:id="id344" presentation:style-name="a906" draw:name="內容版面配置區 2" svg:x="1in" svg:y="2.16667in" svg:width="5.55556in" svg:height="4.5in" presentation:class="object" presentation:placeholder="false">
        <draw:text-box>
          <text:list text:style-name="a892">
            <text:list-item>
              <text:p text:style-name="a891" text:class-names="" text:cond-style-name=""><text:span text:style-name="a890" text:class-names="">編輯母片文字樣式</text:span></text:p>
            </text:list-item>
          </text:list>
          <text:list text:style-name="a895">
            <text:list-item>
              <text:list text:style-name="a895">
                <text:list-item>
                  <text:p text:style-name="a894" text:class-names="" text:cond-style-name=""><text:span text:style-name="a893" text:class-names="">第二層</text:span></text:p>
                </text:list-item>
              </text:list>
            </text:list-item>
          </text:list>
          <text:list text:style-name="a898">
            <text:list-item>
              <text:list text:style-name="a898">
                <text:list-item>
                  <text:list text:style-name="a898">
                    <text:list-item>
                      <text:p text:style-name="a897" text:class-names="" text:cond-style-name=""><text:span text:style-name="a896" text:class-names="">第三層</text:span></text:p>
                    </text:list-item>
                  </text:list>
                </text:list-item>
              </text:list>
            </text:list-item>
          </text:list>
          <text:list text:style-name="a901">
            <text:list-item>
              <text:list text:style-name="a901">
                <text:list-item>
                  <text:list text:style-name="a901">
                    <text:list-item>
                      <text:list text:style-name="a901">
                        <text:list-item>
                          <text:p text:style-name="a900" text:class-names="" text:cond-style-name=""><text:span text:style-name="a899" text:class-names="">第四層</text:span></text:p>
                        </text:list-item>
                      </text:list>
                    </text:list-item>
                  </text:list>
                </text:list-item>
              </text:list>
            </text:list-item>
          </text:list>
          <text:list text:style-name="a905">
            <text:list-item>
              <text:list text:style-name="a905">
                <text:list-item>
                  <text:list text:style-name="a905">
                    <text:list-item>
                      <text:list text:style-name="a905">
                        <text:list-item>
                          <text:list text:style-name="a905">
                            <text:list-item>
                              <text:p text:style-name="a904" text:class-names="" text:cond-style-name=""><text:span text:style-name="a902" text:class-names="">第五層</text:span><text:span text:style-name="a903" text:class-names=""/></text:p>
                            </text:list-item>
                          </text:list>
                        </text:list-item>
                      </text:list>
                    </text:list-item>
                  </text:list>
                </text:list-item>
              </text:list>
            </text:list-item>
          </text:list>
        </draw:text-box>
        <svg:title/>
        <svg:desc/>
      </draw:frame>
      <draw:frame draw:id="id345" presentation:style-name="a923" draw:name="內容版面配置區 3" svg:x="6.77778in" svg:y="2.16667in" svg:width="5.55556in" svg:height="4.5in" presentation:class="object" presentation:placeholder="false">
        <draw:text-box>
          <text:list text:style-name="a909">
            <text:list-item>
              <text:p text:style-name="a908" text:class-names="" text:cond-style-name=""><text:span text:style-name="a907" text:class-names="">編輯母片文字樣式</text:span></text:p>
            </text:list-item>
          </text:list>
          <text:list text:style-name="a912">
            <text:list-item>
              <text:list text:style-name="a912">
                <text:list-item>
                  <text:p text:style-name="a911" text:class-names="" text:cond-style-name=""><text:span text:style-name="a910" text:class-names="">第二層</text:span></text:p>
                </text:list-item>
              </text:list>
            </text:list-item>
          </text:list>
          <text:list text:style-name="a915">
            <text:list-item>
              <text:list text:style-name="a915">
                <text:list-item>
                  <text:list text:style-name="a915">
                    <text:list-item>
                      <text:p text:style-name="a914" text:class-names="" text:cond-style-name=""><text:span text:style-name="a913" text:class-names="">第三層</text:span></text:p>
                    </text:list-item>
                  </text:list>
                </text:list-item>
              </text:list>
            </text:list-item>
          </text:list>
          <text:list text:style-name="a918">
            <text:list-item>
              <text:list text:style-name="a918">
                <text:list-item>
                  <text:list text:style-name="a918">
                    <text:list-item>
                      <text:list text:style-name="a918">
                        <text:list-item>
                          <text:p text:style-name="a917" text:class-names="" text:cond-style-name=""><text:span text:style-name="a916" text:class-names="">第四層</text:span></text:p>
                        </text:list-item>
                      </text:list>
                    </text:list-item>
                  </text:list>
                </text:list-item>
              </text:list>
            </text:list-item>
          </text:list>
          <text:list text:style-name="a922">
            <text:list-item>
              <text:list text:style-name="a922">
                <text:list-item>
                  <text:list text:style-name="a922">
                    <text:list-item>
                      <text:list text:style-name="a922">
                        <text:list-item>
                          <text:list text:style-name="a922">
                            <text:list-item>
                              <text:p text:style-name="a921" text:class-names="" text:cond-style-name=""><text:span text:style-name="a919" text:class-names="">第五層</text:span><text:span text:style-name="a920" text:class-names=""/></text:p>
                            </text:list-item>
                          </text:list>
                        </text:list-item>
                      </text:list>
                    </text:list-item>
                  </text:list>
                </text:list-item>
              </text:list>
            </text:list-item>
          </text:list>
        </draw:text-box>
        <svg:title/>
        <svg:desc/>
      </draw:frame>
      <draw:frame draw:id="id346" presentation:style-name="a926" draw:name="日期版面配置區 4" svg:x="1in" svg:y="6.83333in" svg:width="2.77778in" svg:height="0.5in" presentation:class="date-time" presentation:placeholder="false">
        <draw:text-box>
          <text:p text:style-name="a925" text:class-names="" text:cond-style-name=""><text:span text:style-name="a924" text:class-names=""/></text:p>
        </draw:text-box>
        <svg:title/>
        <svg:desc/>
      </draw:frame>
      <draw:frame draw:id="id347" presentation:style-name="a929" draw:name="頁尾版面配置區 5" svg:x="4.55556in" svg:y="6.83333in" svg:width="4.22222in" svg:height="0.5in" presentation:class="footer" presentation:placeholder="false">
        <draw:text-box>
          <text:p text:style-name="a928" text:class-names="" text:cond-style-name=""><text:span text:style-name="a927" text:class-names=""/></text:p>
        </draw:text-box>
        <svg:title/>
        <svg:desc/>
      </draw:frame>
      <draw:frame draw:id="id348" presentation:style-name="a933" draw:name="投影片編號版面配置區 6" svg:x="11.49769in" svg:y="6.83333in" svg:width="0.83565in" svg:height="0.5in" presentation:class="page-number" presentation:placeholder="false">
        <draw:text-box>
          <text:p text:style-name="a932" text:class-names="" text:cond-style-name=""><text:span text:style-name="a930" text:class-names=""><text:page-number style:num-format="1" text:fixed="false">‹#›</text:page-number></text:span><text:span text:style-name="a931" text:class-names=""/></text:p>
        </draw:text-box>
        <svg:title/>
        <svg:desc/>
      </draw:frame>
    </style:master-page>
    <style:master-page style:name="Master2-Layout5-twoTxTwoObj-比對" style:page-layout-name="pageLayout1" draw:style-name="a951">
      <draw:g draw:name="Group 14" draw:id="id355">
        <svg:title/>
        <svg:desc/>
        <draw:custom-shape svg:x="11.28704in" svg:y="6.61285in" svg:width="1.34028in" svg:height="0.69097in" draw:id="id372" draw:layer="Master2-bg" draw:style-name="a1030" draw:name="Freeform 10">
          <svg:title/>
          <svg:desc/>
          <text:p text:style-name="a1029" text:class-names="" text:cond-style-name=""><text:span text:style-name="a1028" text:class-names=""/></text:p>
          <draw:enhanced-geometry xmlns:dr3d="urn:oasis:names:tc:opendocument:xmlns:dr3d:1.0" draw:type="non-primitive" svg:viewBox="0 0 2205 1519" draw:enhanced-path="M 1149 21 C 1018 3 940 0 832 12 724 24 598 47 498 96 398 145 299 231 231 305 163 379 125 435 89 538 53 641 28 822 14 922 0 1022 2 1086 6 1139 10 1192 24 1212 39 1239 54 1266 70 1285 98 1298 126 1311 128 1323 206 1315 284 1307 466 1267 565 1248 664 1229 721 1209 799 1198 877 1187 979 1182 1033 1181 1087 1180 1094 1179 1124 1189 1154 1199 1178 1217 1216 1239 1254 1261 1304 1292 1350 1323 1396 1354 1459 1399 1492 1423 1525 1447 1525 1450 1550 1465 1575 1480 1603 1511 1642 1515 1681 1519 1738 1502 1784 1490 1830 1478 1881 1462 1917 1440 1953 1418 1968 1394 2001 1356 2034 1318 2090 1274 2118 1214 2146 1154 2154 1066 2168 997 2182 928 2205 868 2201 797 2197 726 2169 643 2143 572 2117 501 2088 428 2043 371 1998 314 1947 271 1876 229 1805 187 1738 156 1617 121 1496 86 1280 39 1149 21 Z N" draw:text-areas="?f122 ?f124 ?f123 ?f125" draw:glue-points="?f65 ?f66 ?f67 ?f68 ?f69 ?f70 ?f71 ?f72 ?f73 ?f74 ?f75 ?f76 ?f77 ?f78 ?f79 ?f80 ?f81 ?f82 ?f83 ?f84 ?f85 ?f86 ?f87 ?f88 ?f89 ?f90 ?f91 ?f92 ?f93 ?f80 ?f94 ?f95 ?f96 ?f97 ?f98 ?f99 ?f100 ?f101 ?f102 ?f103 ?f104 ?f105 ?f106 ?f107 ?f108 ?f109 ?f110 ?f111 ?f112 ?f113 ?f114 ?f115 ?f116 ?f117 ?f118 ?f119 ?f120 ?f121 ?f65 ?f66" draw:glue-point-leaving-directions="-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05"/>
            <draw:equation draw:name="f7" draw:formula="?f4 / 1519"/>
            <draw:equation draw:name="f8" draw:formula="1149 * ?f5 / 2205"/>
            <draw:equation draw:name="f9" draw:formula="21 * ?f4 / 1519"/>
            <draw:equation draw:name="f10" draw:formula="832 * ?f5 / 2205"/>
            <draw:equation draw:name="f11" draw:formula="12 * ?f4 / 1519"/>
            <draw:equation draw:name="f12" draw:formula="498 * ?f5 / 2205"/>
            <draw:equation draw:name="f13" draw:formula="96 * ?f4 / 1519"/>
            <draw:equation draw:name="f14" draw:formula="231 * ?f5 / 2205"/>
            <draw:equation draw:name="f15" draw:formula="305 * ?f4 / 1519"/>
            <draw:equation draw:name="f16" draw:formula="89 * ?f5 / 2205"/>
            <draw:equation draw:name="f17" draw:formula="538 * ?f4 / 1519"/>
            <draw:equation draw:name="f18" draw:formula="14 * ?f5 / 2205"/>
            <draw:equation draw:name="f19" draw:formula="922 * ?f4 / 1519"/>
            <draw:equation draw:name="f20" draw:formula="6 * ?f5 / 2205"/>
            <draw:equation draw:name="f21" draw:formula="1139 * ?f4 / 1519"/>
            <draw:equation draw:name="f22" draw:formula="39 * ?f5 / 2205"/>
            <draw:equation draw:name="f23" draw:formula="1239 * ?f4 / 1519"/>
            <draw:equation draw:name="f24" draw:formula="98 * ?f5 / 2205"/>
            <draw:equation draw:name="f25" draw:formula="1298 * ?f4 / 1519"/>
            <draw:equation draw:name="f26" draw:formula="206 * ?f5 / 2205"/>
            <draw:equation draw:name="f27" draw:formula="1315 * ?f4 / 1519"/>
            <draw:equation draw:name="f28" draw:formula="565 * ?f5 / 2205"/>
            <draw:equation draw:name="f29" draw:formula="1248 * ?f4 / 1519"/>
            <draw:equation draw:name="f30" draw:formula="799 * ?f5 / 2205"/>
            <draw:equation draw:name="f31" draw:formula="1198 * ?f4 / 1519"/>
            <draw:equation draw:name="f32" draw:formula="1033 * ?f5 / 2205"/>
            <draw:equation draw:name="f33" draw:formula="1181 * ?f4 / 1519"/>
            <draw:equation draw:name="f34" draw:formula="1124 * ?f5 / 2205"/>
            <draw:equation draw:name="f35" draw:formula="1189 * ?f4 / 1519"/>
            <draw:equation draw:name="f36" draw:formula="1216 * ?f5 / 2205"/>
            <draw:equation draw:name="f37" draw:formula="1350 * ?f5 / 2205"/>
            <draw:equation draw:name="f38" draw:formula="1323 * ?f4 / 1519"/>
            <draw:equation draw:name="f39" draw:formula="1492 * ?f5 / 2205"/>
            <draw:equation draw:name="f40" draw:formula="1423 * ?f4 / 1519"/>
            <draw:equation draw:name="f41" draw:formula="1550 * ?f5 / 2205"/>
            <draw:equation draw:name="f42" draw:formula="1465 * ?f4 / 1519"/>
            <draw:equation draw:name="f43" draw:formula="1642 * ?f5 / 2205"/>
            <draw:equation draw:name="f44" draw:formula="1515 * ?f4 / 1519"/>
            <draw:equation draw:name="f45" draw:formula="1784 * ?f5 / 2205"/>
            <draw:equation draw:name="f46" draw:formula="1490 * ?f4 / 1519"/>
            <draw:equation draw:name="f47" draw:formula="1917 * ?f5 / 2205"/>
            <draw:equation draw:name="f48" draw:formula="1440 * ?f4 / 1519"/>
            <draw:equation draw:name="f49" draw:formula="2001 * ?f5 / 2205"/>
            <draw:equation draw:name="f50" draw:formula="1356 * ?f4 / 1519"/>
            <draw:equation draw:name="f51" draw:formula="2118 * ?f5 / 2205"/>
            <draw:equation draw:name="f52" draw:formula="1214 * ?f4 / 1519"/>
            <draw:equation draw:name="f53" draw:formula="2168 * ?f5 / 2205"/>
            <draw:equation draw:name="f54" draw:formula="997 * ?f4 / 1519"/>
            <draw:equation draw:name="f55" draw:formula="2201 * ?f5 / 2205"/>
            <draw:equation draw:name="f56" draw:formula="797 * ?f4 / 1519"/>
            <draw:equation draw:name="f57" draw:formula="2143 * ?f5 / 2205"/>
            <draw:equation draw:name="f58" draw:formula="572 * ?f4 / 1519"/>
            <draw:equation draw:name="f59" draw:formula="2043 * ?f5 / 2205"/>
            <draw:equation draw:name="f60" draw:formula="371 * ?f4 / 1519"/>
            <draw:equation draw:name="f61" draw:formula="1876 * ?f5 / 2205"/>
            <draw:equation draw:name="f62" draw:formula="229 * ?f4 / 1519"/>
            <draw:equation draw:name="f63" draw:formula="1617 * ?f5 / 2205"/>
            <draw:equation draw:name="f64" draw:formula="121 * ?f4 / 1519"/>
            <draw:equation draw:name="f65" draw:formula="?f8 / ?f6"/>
            <draw:equation draw:name="f66" draw:formula="?f9 / ?f7"/>
            <draw:equation draw:name="f67" draw:formula="?f10 / ?f6"/>
            <draw:equation draw:name="f68" draw:formula="?f11 / ?f7"/>
            <draw:equation draw:name="f69" draw:formula="?f12 / ?f6"/>
            <draw:equation draw:name="f70" draw:formula="?f13 / ?f7"/>
            <draw:equation draw:name="f71" draw:formula="?f14 / ?f6"/>
            <draw:equation draw:name="f72" draw:formula="?f15 / ?f7"/>
            <draw:equation draw:name="f73" draw:formula="?f16 / ?f6"/>
            <draw:equation draw:name="f74" draw:formula="?f17 / ?f7"/>
            <draw:equation draw:name="f75" draw:formula="?f18 / ?f6"/>
            <draw:equation draw:name="f76" draw:formula="?f19 / ?f7"/>
            <draw:equation draw:name="f77" draw:formula="?f20 / ?f6"/>
            <draw:equation draw:name="f78" draw:formula="?f21 / ?f7"/>
            <draw:equation draw:name="f79" draw:formula="?f22 / ?f6"/>
            <draw:equation draw:name="f80" draw:formula="?f23 / ?f7"/>
            <draw:equation draw:name="f81" draw:formula="?f24 / ?f6"/>
            <draw:equation draw:name="f82" draw:formula="?f25 / ?f7"/>
            <draw:equation draw:name="f83" draw:formula="?f26 / ?f6"/>
            <draw:equation draw:name="f84" draw:formula="?f27 / ?f7"/>
            <draw:equation draw:name="f85" draw:formula="?f28 / ?f6"/>
            <draw:equation draw:name="f86" draw:formula="?f29 / ?f7"/>
            <draw:equation draw:name="f87" draw:formula="?f30 / ?f6"/>
            <draw:equation draw:name="f88" draw:formula="?f31 / ?f7"/>
            <draw:equation draw:name="f89" draw:formula="?f32 / ?f6"/>
            <draw:equation draw:name="f90" draw:formula="?f33 / ?f7"/>
            <draw:equation draw:name="f91" draw:formula="?f34 / ?f6"/>
            <draw:equation draw:name="f92" draw:formula="?f35 / ?f7"/>
            <draw:equation draw:name="f93" draw:formula="?f36 / ?f6"/>
            <draw:equation draw:name="f94" draw:formula="?f37 / ?f6"/>
            <draw:equation draw:name="f95" draw:formula="?f38 / ?f7"/>
            <draw:equation draw:name="f96" draw:formula="?f39 / ?f6"/>
            <draw:equation draw:name="f97" draw:formula="?f40 / ?f7"/>
            <draw:equation draw:name="f98" draw:formula="?f41 / ?f6"/>
            <draw:equation draw:name="f99" draw:formula="?f42 / ?f7"/>
            <draw:equation draw:name="f100" draw:formula="?f43 / ?f6"/>
            <draw:equation draw:name="f101" draw:formula="?f44 / ?f7"/>
            <draw:equation draw:name="f102" draw:formula="?f45 / ?f6"/>
            <draw:equation draw:name="f103" draw:formula="?f46 / ?f7"/>
            <draw:equation draw:name="f104" draw:formula="?f47 / ?f6"/>
            <draw:equation draw:name="f105" draw:formula="?f48 / ?f7"/>
            <draw:equation draw:name="f106" draw:formula="?f49 / ?f6"/>
            <draw:equation draw:name="f107" draw:formula="?f50 / ?f7"/>
            <draw:equation draw:name="f108" draw:formula="?f51 / ?f6"/>
            <draw:equation draw:name="f109" draw:formula="?f52 / ?f7"/>
            <draw:equation draw:name="f110" draw:formula="?f53 / ?f6"/>
            <draw:equation draw:name="f111" draw:formula="?f54 / ?f7"/>
            <draw:equation draw:name="f112" draw:formula="?f55 / ?f6"/>
            <draw:equation draw:name="f113" draw:formula="?f56 / ?f7"/>
            <draw:equation draw:name="f114" draw:formula="?f57 / ?f6"/>
            <draw:equation draw:name="f115" draw:formula="?f58 / ?f7"/>
            <draw:equation draw:name="f116" draw:formula="?f59 / ?f6"/>
            <draw:equation draw:name="f117" draw:formula="?f60 / ?f7"/>
            <draw:equation draw:name="f118" draw:formula="?f61 / ?f6"/>
            <draw:equation draw:name="f119" draw:formula="?f62 / ?f7"/>
            <draw:equation draw:name="f120" draw:formula="?f63 / ?f6"/>
            <draw:equation draw:name="f121" draw:formula="?f64 / ?f7"/>
            <draw:equation draw:name="f122" draw:formula="0 / ?f6"/>
            <draw:equation draw:name="f123" draw:formula="?f1 / ?f6"/>
            <draw:equation draw:name="f124" draw:formula="0 / ?f7"/>
            <draw:equation draw:name="f125" draw:formula="?f3 / ?f7"/>
          </draw:enhanced-geometry>
        </draw:custom-shape>
        <draw:custom-shape svg:x="11.41204in" svg:y="6.84722in" svg:width="0.87732in" svg:height="0.38715in" draw:id="id373" draw:layer="Master2-bg" draw:style-name="a1033" draw:name="Freeform 11">
          <svg:title/>
          <svg:desc/>
          <text:p text:style-name="a1032" text:class-names="" text:cond-style-name=""><text:span text:style-name="a1031" text:class-names=""/></text:p>
          <draw:enhanced-geometry xmlns:dr3d="urn:oasis:names:tc:opendocument:xmlns:dr3d:1.0" draw:type="non-primitive" svg:viewBox="0 0 1444 849" draw:enhanced-path="M 142 257 C 109 283 109 298 92 340 75 382 52 456 42 507 32 558 0 631 33 649 66 667 152 628 242 616 332 604 477 585 576 574 675 563 771 546 835 549 899 552 907 567 960 591 1013 615 1084 652 1152 691 1220 730 1323 801 1369 825 1415 849 1417 845 1428 833 1439 821 1433 787 1436 750 1439 713 1444 657 1444 608 1444 559 1443 508 1436 457 1429 406 1424 345 1403 299 1382 253 1356 217 1311 182 1266 147 1196 119 1135 90 1074 61 1011 14 943 7 875 0 807 31 726 48 645 65 534 85 459 107 384 129 329 157 276 182 223 207 170 242 142 257 Z N" draw:text-areas="?f88 ?f90 ?f89 ?f91" draw:glue-points="?f48 ?f49 ?f50 ?f51 ?f52 ?f53 ?f54 ?f55 ?f56 ?f57 ?f58 ?f59 ?f60 ?f61 ?f62 ?f63 ?f64 ?f65 ?f66 ?f67 ?f68 ?f69 ?f70 ?f71 ?f72 ?f73 ?f70 ?f74 ?f75 ?f76 ?f77 ?f78 ?f79 ?f80 ?f81 ?f82 ?f83 ?f84 ?f85 ?f86 ?f87 ?f78 ?f48 ?f49"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44"/>
            <draw:equation draw:name="f7" draw:formula="?f4 / 849"/>
            <draw:equation draw:name="f8" draw:formula="142 * ?f5 / 1444"/>
            <draw:equation draw:name="f9" draw:formula="257 * ?f4 / 849"/>
            <draw:equation draw:name="f10" draw:formula="92 * ?f5 / 1444"/>
            <draw:equation draw:name="f11" draw:formula="340 * ?f4 / 849"/>
            <draw:equation draw:name="f12" draw:formula="42 * ?f5 / 1444"/>
            <draw:equation draw:name="f13" draw:formula="507 * ?f4 / 849"/>
            <draw:equation draw:name="f14" draw:formula="33 * ?f5 / 1444"/>
            <draw:equation draw:name="f15" draw:formula="649 * ?f4 / 849"/>
            <draw:equation draw:name="f16" draw:formula="242 * ?f5 / 1444"/>
            <draw:equation draw:name="f17" draw:formula="616 * ?f4 / 849"/>
            <draw:equation draw:name="f18" draw:formula="576 * ?f5 / 1444"/>
            <draw:equation draw:name="f19" draw:formula="574 * ?f4 / 849"/>
            <draw:equation draw:name="f20" draw:formula="835 * ?f5 / 1444"/>
            <draw:equation draw:name="f21" draw:formula="549 * ?f4 / 849"/>
            <draw:equation draw:name="f22" draw:formula="960 * ?f5 / 1444"/>
            <draw:equation draw:name="f23" draw:formula="591 * ?f4 / 849"/>
            <draw:equation draw:name="f24" draw:formula="1152 * ?f5 / 1444"/>
            <draw:equation draw:name="f25" draw:formula="691 * ?f4 / 849"/>
            <draw:equation draw:name="f26" draw:formula="1369 * ?f5 / 1444"/>
            <draw:equation draw:name="f27" draw:formula="825 * ?f4 / 849"/>
            <draw:equation draw:name="f28" draw:formula="1428 * ?f5 / 1444"/>
            <draw:equation draw:name="f29" draw:formula="833 * ?f4 / 849"/>
            <draw:equation draw:name="f30" draw:formula="1436 * ?f5 / 1444"/>
            <draw:equation draw:name="f31" draw:formula="750 * ?f4 / 849"/>
            <draw:equation draw:name="f32" draw:formula="1444 * ?f5 / 1444"/>
            <draw:equation draw:name="f33" draw:formula="608 * ?f4 / 849"/>
            <draw:equation draw:name="f34" draw:formula="457 * ?f4 / 849"/>
            <draw:equation draw:name="f35" draw:formula="1403 * ?f5 / 1444"/>
            <draw:equation draw:name="f36" draw:formula="299 * ?f4 / 849"/>
            <draw:equation draw:name="f37" draw:formula="1311 * ?f5 / 1444"/>
            <draw:equation draw:name="f38" draw:formula="182 * ?f4 / 849"/>
            <draw:equation draw:name="f39" draw:formula="1135 * ?f5 / 1444"/>
            <draw:equation draw:name="f40" draw:formula="90 * ?f4 / 849"/>
            <draw:equation draw:name="f41" draw:formula="943 * ?f5 / 1444"/>
            <draw:equation draw:name="f42" draw:formula="7 * ?f4 / 849"/>
            <draw:equation draw:name="f43" draw:formula="726 * ?f5 / 1444"/>
            <draw:equation draw:name="f44" draw:formula="48 * ?f4 / 849"/>
            <draw:equation draw:name="f45" draw:formula="459 * ?f5 / 1444"/>
            <draw:equation draw:name="f46" draw:formula="107 * ?f4 / 849"/>
            <draw:equation draw:name="f47" draw:formula="276 * ?f5 / 1444"/>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7"/>
            <draw:equation draw:name="f72" draw:formula="?f32 / ?f6"/>
            <draw:equation draw:name="f73" draw:formula="?f33 / ?f7"/>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6"/>
            <draw:equation draw:name="f88" draw:formula="0 / ?f6"/>
            <draw:equation draw:name="f89" draw:formula="?f1 / ?f6"/>
            <draw:equation draw:name="f90" draw:formula="0 / ?f7"/>
            <draw:equation draw:name="f91" draw:formula="?f3 / ?f7"/>
          </draw:enhanced-geometry>
        </draw:custom-shape>
      </draw:g>
      <draw:custom-shape svg:x="0in" svg:y="5.79688in" svg:width="6.5625in" svg:height="1.70312in" draw:id="id356" draw:layer="Master2-bg" draw:style-name="a955" draw:name="AutoShape 7">
        <svg:title/>
        <svg:desc/>
        <text:p text:style-name="a953" text:class-names="" text:cond-style-name=""><text:span text:style-name="a952"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6.5625in" svg:height="1.70313in" draw:id="id357" draw:layer="Master2-bg" draw:style-name="a959" draw:transform="translate(-3.28125in -0.85156in) rotate(-3.14159) translate(10.05208in 0.85156in)" draw:name="AutoShape 8">
        <svg:title/>
        <svg:desc/>
        <text:p text:style-name="a957" text:class-names="" text:cond-style-name=""><text:span text:style-name="a956"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frame draw:id="id358" draw:layer="Master2-bg" draw:style-name="a960" draw:name="Picture 9" svg:x="0.26158in" svg:y="0.60069in" svg:width="2.45833in" svg:height="1.51563in" style:rel-width="scale" style:rel-height="scale">
        <draw:image xlink:href="media/image11.png" xlink:type="simple" xlink:show="embed" xlink:actuate="onLoad"/>
        <svg:title/>
        <svg:desc>無題</svg:desc>
      </draw:frame>
      <draw:g draw:name="Group 20" draw:id="id359">
        <svg:title/>
        <svg:desc/>
        <draw:custom-shape svg:width="0.09896in" svg:height="9.81713in" draw:id="id368" draw:layer="Master2-bg" draw:style-name="a1019" draw:transform="translate(-0.04948in -4.90857in) rotate(-4.71239) translate(8.42477in 2.06684in)" draw:name="AutoShape 19">
          <svg:title/>
          <svg:desc/>
          <text:p text:style-name="a1018" text:class-names="" text:cond-style-name=""><text:span text:style-name="a1017" text:class-names=""/></text:p>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5000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name="Group 18" draw:id="id369">
          <svg:title/>
          <svg:desc/>
          <draw:custom-shape svg:width="10.55093in" svg:height="0.11806in" draw:id="id370" draw:layer="Master2-bg" draw:style-name="a1023" draw:transform="translate(-5.27546in -0.05903in) rotate(-3.14159) translate(8.05787in 2.13021in)" draw:name="AutoShape 15">
            <svg:title/>
            <svg:desc/>
            <text:p text:style-name="a1021" text:class-names="" text:cond-style-name=""><text:span text:style-name="a1020"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10.55093in" svg:height="0.11806in" draw:id="id371" draw:layer="Master2-bg" draw:style-name="a1027" draw:transform="translate(-5.27546in -0.05903in) rotate(-3.14159) translate(8.05787in 2.01215in)" draw:name="AutoShape 16">
            <svg:title/>
            <svg:desc/>
            <text:p text:style-name="a1025" text:class-names="" text:cond-style-name=""><text:span text:style-name="a1024"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g>
      </draw:g>
      <draw:frame draw:id="id360" presentation:style-name="a964" draw:name="標題 1" svg:x="0.91898in" svg:y="0.39931in" svg:width="11.5in" svg:height="1.44965in" presentation:class="title" presentation:placeholder="false">
        <draw:text-box>
          <text:p text:style-name="a963" text:class-names="" text:cond-style-name=""><text:span text:style-name="a961" text:class-names="">按一下以編輯母片標題樣式</text:span><text:span text:style-name="a962" text:class-names=""/></text:p>
        </draw:text-box>
        <svg:title/>
        <svg:desc/>
      </draw:frame>
      <draw:frame draw:id="id361" presentation:style-name="a968" draw:name="文字版面配置區 2" svg:x="0.91898in" svg:y="1.83854in" svg:width="5.6412in" svg:height="0.90104in" presentation:class="outline" presentation:placeholder="false">
        <draw:text-box>
          <text:list text:style-name="a967">
            <text:list-item>
              <text:p text:style-name="a966" text:class-names="" text:cond-style-name=""><text:span text:style-name="a965" text:class-names="">編輯母片文字樣式</text:span></text:p>
            </text:list-item>
          </text:list>
        </draw:text-box>
        <svg:title/>
        <svg:desc/>
      </draw:frame>
      <draw:frame draw:id="id362" presentation:style-name="a985" draw:name="內容版面配置區 3" svg:x="0.91898in" svg:y="2.73958in" svg:width="5.6412in" svg:height="4.02951in" presentation:class="object" presentation:placeholder="false">
        <draw:text-box>
          <text:list text:style-name="a971">
            <text:list-item>
              <text:p text:style-name="a970" text:class-names="" text:cond-style-name=""><text:span text:style-name="a969" text:class-names="">編輯母片文字樣式</text:span></text:p>
            </text:list-item>
          </text:list>
          <text:list text:style-name="a974">
            <text:list-item>
              <text:list text:style-name="a974">
                <text:list-item>
                  <text:p text:style-name="a973" text:class-names="" text:cond-style-name=""><text:span text:style-name="a972" text:class-names="">第二層</text:span></text:p>
                </text:list-item>
              </text:list>
            </text:list-item>
          </text:list>
          <text:list text:style-name="a977">
            <text:list-item>
              <text:list text:style-name="a977">
                <text:list-item>
                  <text:list text:style-name="a977">
                    <text:list-item>
                      <text:p text:style-name="a976" text:class-names="" text:cond-style-name=""><text:span text:style-name="a975" text:class-names="">第三層</text:span></text:p>
                    </text:list-item>
                  </text:list>
                </text:list-item>
              </text:list>
            </text:list-item>
          </text:list>
          <text:list text:style-name="a980">
            <text:list-item>
              <text:list text:style-name="a980">
                <text:list-item>
                  <text:list text:style-name="a980">
                    <text:list-item>
                      <text:list text:style-name="a980">
                        <text:list-item>
                          <text:p text:style-name="a979" text:class-names="" text:cond-style-name=""><text:span text:style-name="a978" text:class-names="">第四層</text:span></text:p>
                        </text:list-item>
                      </text:list>
                    </text:list-item>
                  </text:list>
                </text:list-item>
              </text:list>
            </text:list-item>
          </text:list>
          <text:list text:style-name="a984">
            <text:list-item>
              <text:list text:style-name="a984">
                <text:list-item>
                  <text:list text:style-name="a984">
                    <text:list-item>
                      <text:list text:style-name="a984">
                        <text:list-item>
                          <text:list text:style-name="a984">
                            <text:list-item>
                              <text:p text:style-name="a983" text:class-names="" text:cond-style-name=""><text:span text:style-name="a981" text:class-names="">第五層</text:span><text:span text:style-name="a982" text:class-names=""/></text:p>
                            </text:list-item>
                          </text:list>
                        </text:list-item>
                      </text:list>
                    </text:list-item>
                  </text:list>
                </text:list-item>
              </text:list>
            </text:list-item>
          </text:list>
        </draw:text-box>
        <svg:title/>
        <svg:desc/>
      </draw:frame>
      <draw:frame draw:id="id363" presentation:style-name="a989" draw:name="文字版面配置區 4" svg:x="6.75in" svg:y="1.83854in" svg:width="5.66898in" svg:height="0.90104in" presentation:class="outline" presentation:placeholder="false">
        <draw:text-box>
          <text:list text:style-name="a988">
            <text:list-item>
              <text:p text:style-name="a987" text:class-names="" text:cond-style-name=""><text:span text:style-name="a986" text:class-names="">編輯母片文字樣式</text:span></text:p>
            </text:list-item>
          </text:list>
        </draw:text-box>
        <svg:title/>
        <svg:desc/>
      </draw:frame>
      <draw:frame draw:id="id364" presentation:style-name="a1006" draw:name="內容版面配置區 5" svg:x="6.75in" svg:y="2.73958in" svg:width="5.66898in" svg:height="4.02951in" presentation:class="object" presentation:placeholder="false">
        <draw:text-box>
          <text:list text:style-name="a992">
            <text:list-item>
              <text:p text:style-name="a991" text:class-names="" text:cond-style-name=""><text:span text:style-name="a990" text:class-names="">編輯母片文字樣式</text:span></text:p>
            </text:list-item>
          </text:list>
          <text:list text:style-name="a995">
            <text:list-item>
              <text:list text:style-name="a995">
                <text:list-item>
                  <text:p text:style-name="a994" text:class-names="" text:cond-style-name=""><text:span text:style-name="a993" text:class-names="">第二層</text:span></text:p>
                </text:list-item>
              </text:list>
            </text:list-item>
          </text:list>
          <text:list text:style-name="a998">
            <text:list-item>
              <text:list text:style-name="a998">
                <text:list-item>
                  <text:list text:style-name="a998">
                    <text:list-item>
                      <text:p text:style-name="a997" text:class-names="" text:cond-style-name=""><text:span text:style-name="a996" text:class-names="">第三層</text:span></text:p>
                    </text:list-item>
                  </text:list>
                </text:list-item>
              </text:list>
            </text:list-item>
          </text:list>
          <text:list text:style-name="a1001">
            <text:list-item>
              <text:list text:style-name="a1001">
                <text:list-item>
                  <text:list text:style-name="a1001">
                    <text:list-item>
                      <text:list text:style-name="a1001">
                        <text:list-item>
                          <text:p text:style-name="a1000" text:class-names="" text:cond-style-name=""><text:span text:style-name="a999" text:class-names="">第四層</text:span></text:p>
                        </text:list-item>
                      </text:list>
                    </text:list-item>
                  </text:list>
                </text:list-item>
              </text:list>
            </text:list-item>
          </text:list>
          <text:list text:style-name="a1005">
            <text:list-item>
              <text:list text:style-name="a1005">
                <text:list-item>
                  <text:list text:style-name="a1005">
                    <text:list-item>
                      <text:list text:style-name="a1005">
                        <text:list-item>
                          <text:list text:style-name="a1005">
                            <text:list-item>
                              <text:p text:style-name="a1004" text:class-names="" text:cond-style-name=""><text:span text:style-name="a1002" text:class-names="">第五層</text:span><text:span text:style-name="a1003" text:class-names=""/></text:p>
                            </text:list-item>
                          </text:list>
                        </text:list-item>
                      </text:list>
                    </text:list-item>
                  </text:list>
                </text:list-item>
              </text:list>
            </text:list-item>
          </text:list>
        </draw:text-box>
        <svg:title/>
        <svg:desc/>
      </draw:frame>
      <draw:frame draw:id="id365" presentation:style-name="a1009" draw:name="日期版面配置區 6" svg:x="1in" svg:y="6.83333in" svg:width="2.77778in" svg:height="0.5in" presentation:class="date-time" presentation:placeholder="false">
        <draw:text-box>
          <text:p text:style-name="a1008" text:class-names="" text:cond-style-name=""><text:span text:style-name="a1007" text:class-names=""/></text:p>
        </draw:text-box>
        <svg:title/>
        <svg:desc/>
      </draw:frame>
      <draw:frame draw:id="id366" presentation:style-name="a1012" draw:name="頁尾版面配置區 7" svg:x="4.55556in" svg:y="6.83333in" svg:width="4.22222in" svg:height="0.5in" presentation:class="footer" presentation:placeholder="false">
        <draw:text-box>
          <text:p text:style-name="a1011" text:class-names="" text:cond-style-name=""><text:span text:style-name="a1010" text:class-names=""/></text:p>
        </draw:text-box>
        <svg:title/>
        <svg:desc/>
      </draw:frame>
      <draw:frame draw:id="id367" presentation:style-name="a1016" draw:name="投影片編號版面配置區 8" svg:x="11.49769in" svg:y="6.83333in" svg:width="0.83565in" svg:height="0.5in" presentation:class="page-number" presentation:placeholder="false">
        <draw:text-box>
          <text:p text:style-name="a1015" text:class-names="" text:cond-style-name=""><text:span text:style-name="a1013" text:class-names=""><text:page-number style:num-format="1" text:fixed="false">‹#›</text:page-number></text:span><text:span text:style-name="a1014" text:class-names=""/></text:p>
        </draw:text-box>
        <svg:title/>
        <svg:desc/>
      </draw:frame>
    </style:master-page>
    <style:master-page style:name="Master2-Layout6-titleOnly-只有標題" style:page-layout-name="pageLayout1" draw:style-name="a1034">
      <draw:g draw:name="Group 14" draw:id="id374">
        <svg:title/>
        <svg:desc/>
        <draw:custom-shape svg:x="11.28704in" svg:y="6.61285in" svg:width="1.34028in" svg:height="0.69097in" draw:id="id387" draw:layer="Master2-bg" draw:style-name="a1071" draw:name="Freeform 10">
          <svg:title/>
          <svg:desc/>
          <text:p text:style-name="a1070" text:class-names="" text:cond-style-name=""><text:span text:style-name="a1069" text:class-names=""/></text:p>
          <draw:enhanced-geometry xmlns:dr3d="urn:oasis:names:tc:opendocument:xmlns:dr3d:1.0" draw:type="non-primitive" svg:viewBox="0 0 2205 1519" draw:enhanced-path="M 1149 21 C 1018 3 940 0 832 12 724 24 598 47 498 96 398 145 299 231 231 305 163 379 125 435 89 538 53 641 28 822 14 922 0 1022 2 1086 6 1139 10 1192 24 1212 39 1239 54 1266 70 1285 98 1298 126 1311 128 1323 206 1315 284 1307 466 1267 565 1248 664 1229 721 1209 799 1198 877 1187 979 1182 1033 1181 1087 1180 1094 1179 1124 1189 1154 1199 1178 1217 1216 1239 1254 1261 1304 1292 1350 1323 1396 1354 1459 1399 1492 1423 1525 1447 1525 1450 1550 1465 1575 1480 1603 1511 1642 1515 1681 1519 1738 1502 1784 1490 1830 1478 1881 1462 1917 1440 1953 1418 1968 1394 2001 1356 2034 1318 2090 1274 2118 1214 2146 1154 2154 1066 2168 997 2182 928 2205 868 2201 797 2197 726 2169 643 2143 572 2117 501 2088 428 2043 371 1998 314 1947 271 1876 229 1805 187 1738 156 1617 121 1496 86 1280 39 1149 21 Z N" draw:text-areas="?f122 ?f124 ?f123 ?f125" draw:glue-points="?f65 ?f66 ?f67 ?f68 ?f69 ?f70 ?f71 ?f72 ?f73 ?f74 ?f75 ?f76 ?f77 ?f78 ?f79 ?f80 ?f81 ?f82 ?f83 ?f84 ?f85 ?f86 ?f87 ?f88 ?f89 ?f90 ?f91 ?f92 ?f93 ?f80 ?f94 ?f95 ?f96 ?f97 ?f98 ?f99 ?f100 ?f101 ?f102 ?f103 ?f104 ?f105 ?f106 ?f107 ?f108 ?f109 ?f110 ?f111 ?f112 ?f113 ?f114 ?f115 ?f116 ?f117 ?f118 ?f119 ?f120 ?f121 ?f65 ?f66" draw:glue-point-leaving-directions="-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05"/>
            <draw:equation draw:name="f7" draw:formula="?f4 / 1519"/>
            <draw:equation draw:name="f8" draw:formula="1149 * ?f5 / 2205"/>
            <draw:equation draw:name="f9" draw:formula="21 * ?f4 / 1519"/>
            <draw:equation draw:name="f10" draw:formula="832 * ?f5 / 2205"/>
            <draw:equation draw:name="f11" draw:formula="12 * ?f4 / 1519"/>
            <draw:equation draw:name="f12" draw:formula="498 * ?f5 / 2205"/>
            <draw:equation draw:name="f13" draw:formula="96 * ?f4 / 1519"/>
            <draw:equation draw:name="f14" draw:formula="231 * ?f5 / 2205"/>
            <draw:equation draw:name="f15" draw:formula="305 * ?f4 / 1519"/>
            <draw:equation draw:name="f16" draw:formula="89 * ?f5 / 2205"/>
            <draw:equation draw:name="f17" draw:formula="538 * ?f4 / 1519"/>
            <draw:equation draw:name="f18" draw:formula="14 * ?f5 / 2205"/>
            <draw:equation draw:name="f19" draw:formula="922 * ?f4 / 1519"/>
            <draw:equation draw:name="f20" draw:formula="6 * ?f5 / 2205"/>
            <draw:equation draw:name="f21" draw:formula="1139 * ?f4 / 1519"/>
            <draw:equation draw:name="f22" draw:formula="39 * ?f5 / 2205"/>
            <draw:equation draw:name="f23" draw:formula="1239 * ?f4 / 1519"/>
            <draw:equation draw:name="f24" draw:formula="98 * ?f5 / 2205"/>
            <draw:equation draw:name="f25" draw:formula="1298 * ?f4 / 1519"/>
            <draw:equation draw:name="f26" draw:formula="206 * ?f5 / 2205"/>
            <draw:equation draw:name="f27" draw:formula="1315 * ?f4 / 1519"/>
            <draw:equation draw:name="f28" draw:formula="565 * ?f5 / 2205"/>
            <draw:equation draw:name="f29" draw:formula="1248 * ?f4 / 1519"/>
            <draw:equation draw:name="f30" draw:formula="799 * ?f5 / 2205"/>
            <draw:equation draw:name="f31" draw:formula="1198 * ?f4 / 1519"/>
            <draw:equation draw:name="f32" draw:formula="1033 * ?f5 / 2205"/>
            <draw:equation draw:name="f33" draw:formula="1181 * ?f4 / 1519"/>
            <draw:equation draw:name="f34" draw:formula="1124 * ?f5 / 2205"/>
            <draw:equation draw:name="f35" draw:formula="1189 * ?f4 / 1519"/>
            <draw:equation draw:name="f36" draw:formula="1216 * ?f5 / 2205"/>
            <draw:equation draw:name="f37" draw:formula="1350 * ?f5 / 2205"/>
            <draw:equation draw:name="f38" draw:formula="1323 * ?f4 / 1519"/>
            <draw:equation draw:name="f39" draw:formula="1492 * ?f5 / 2205"/>
            <draw:equation draw:name="f40" draw:formula="1423 * ?f4 / 1519"/>
            <draw:equation draw:name="f41" draw:formula="1550 * ?f5 / 2205"/>
            <draw:equation draw:name="f42" draw:formula="1465 * ?f4 / 1519"/>
            <draw:equation draw:name="f43" draw:formula="1642 * ?f5 / 2205"/>
            <draw:equation draw:name="f44" draw:formula="1515 * ?f4 / 1519"/>
            <draw:equation draw:name="f45" draw:formula="1784 * ?f5 / 2205"/>
            <draw:equation draw:name="f46" draw:formula="1490 * ?f4 / 1519"/>
            <draw:equation draw:name="f47" draw:formula="1917 * ?f5 / 2205"/>
            <draw:equation draw:name="f48" draw:formula="1440 * ?f4 / 1519"/>
            <draw:equation draw:name="f49" draw:formula="2001 * ?f5 / 2205"/>
            <draw:equation draw:name="f50" draw:formula="1356 * ?f4 / 1519"/>
            <draw:equation draw:name="f51" draw:formula="2118 * ?f5 / 2205"/>
            <draw:equation draw:name="f52" draw:formula="1214 * ?f4 / 1519"/>
            <draw:equation draw:name="f53" draw:formula="2168 * ?f5 / 2205"/>
            <draw:equation draw:name="f54" draw:formula="997 * ?f4 / 1519"/>
            <draw:equation draw:name="f55" draw:formula="2201 * ?f5 / 2205"/>
            <draw:equation draw:name="f56" draw:formula="797 * ?f4 / 1519"/>
            <draw:equation draw:name="f57" draw:formula="2143 * ?f5 / 2205"/>
            <draw:equation draw:name="f58" draw:formula="572 * ?f4 / 1519"/>
            <draw:equation draw:name="f59" draw:formula="2043 * ?f5 / 2205"/>
            <draw:equation draw:name="f60" draw:formula="371 * ?f4 / 1519"/>
            <draw:equation draw:name="f61" draw:formula="1876 * ?f5 / 2205"/>
            <draw:equation draw:name="f62" draw:formula="229 * ?f4 / 1519"/>
            <draw:equation draw:name="f63" draw:formula="1617 * ?f5 / 2205"/>
            <draw:equation draw:name="f64" draw:formula="121 * ?f4 / 1519"/>
            <draw:equation draw:name="f65" draw:formula="?f8 / ?f6"/>
            <draw:equation draw:name="f66" draw:formula="?f9 / ?f7"/>
            <draw:equation draw:name="f67" draw:formula="?f10 / ?f6"/>
            <draw:equation draw:name="f68" draw:formula="?f11 / ?f7"/>
            <draw:equation draw:name="f69" draw:formula="?f12 / ?f6"/>
            <draw:equation draw:name="f70" draw:formula="?f13 / ?f7"/>
            <draw:equation draw:name="f71" draw:formula="?f14 / ?f6"/>
            <draw:equation draw:name="f72" draw:formula="?f15 / ?f7"/>
            <draw:equation draw:name="f73" draw:formula="?f16 / ?f6"/>
            <draw:equation draw:name="f74" draw:formula="?f17 / ?f7"/>
            <draw:equation draw:name="f75" draw:formula="?f18 / ?f6"/>
            <draw:equation draw:name="f76" draw:formula="?f19 / ?f7"/>
            <draw:equation draw:name="f77" draw:formula="?f20 / ?f6"/>
            <draw:equation draw:name="f78" draw:formula="?f21 / ?f7"/>
            <draw:equation draw:name="f79" draw:formula="?f22 / ?f6"/>
            <draw:equation draw:name="f80" draw:formula="?f23 / ?f7"/>
            <draw:equation draw:name="f81" draw:formula="?f24 / ?f6"/>
            <draw:equation draw:name="f82" draw:formula="?f25 / ?f7"/>
            <draw:equation draw:name="f83" draw:formula="?f26 / ?f6"/>
            <draw:equation draw:name="f84" draw:formula="?f27 / ?f7"/>
            <draw:equation draw:name="f85" draw:formula="?f28 / ?f6"/>
            <draw:equation draw:name="f86" draw:formula="?f29 / ?f7"/>
            <draw:equation draw:name="f87" draw:formula="?f30 / ?f6"/>
            <draw:equation draw:name="f88" draw:formula="?f31 / ?f7"/>
            <draw:equation draw:name="f89" draw:formula="?f32 / ?f6"/>
            <draw:equation draw:name="f90" draw:formula="?f33 / ?f7"/>
            <draw:equation draw:name="f91" draw:formula="?f34 / ?f6"/>
            <draw:equation draw:name="f92" draw:formula="?f35 / ?f7"/>
            <draw:equation draw:name="f93" draw:formula="?f36 / ?f6"/>
            <draw:equation draw:name="f94" draw:formula="?f37 / ?f6"/>
            <draw:equation draw:name="f95" draw:formula="?f38 / ?f7"/>
            <draw:equation draw:name="f96" draw:formula="?f39 / ?f6"/>
            <draw:equation draw:name="f97" draw:formula="?f40 / ?f7"/>
            <draw:equation draw:name="f98" draw:formula="?f41 / ?f6"/>
            <draw:equation draw:name="f99" draw:formula="?f42 / ?f7"/>
            <draw:equation draw:name="f100" draw:formula="?f43 / ?f6"/>
            <draw:equation draw:name="f101" draw:formula="?f44 / ?f7"/>
            <draw:equation draw:name="f102" draw:formula="?f45 / ?f6"/>
            <draw:equation draw:name="f103" draw:formula="?f46 / ?f7"/>
            <draw:equation draw:name="f104" draw:formula="?f47 / ?f6"/>
            <draw:equation draw:name="f105" draw:formula="?f48 / ?f7"/>
            <draw:equation draw:name="f106" draw:formula="?f49 / ?f6"/>
            <draw:equation draw:name="f107" draw:formula="?f50 / ?f7"/>
            <draw:equation draw:name="f108" draw:formula="?f51 / ?f6"/>
            <draw:equation draw:name="f109" draw:formula="?f52 / ?f7"/>
            <draw:equation draw:name="f110" draw:formula="?f53 / ?f6"/>
            <draw:equation draw:name="f111" draw:formula="?f54 / ?f7"/>
            <draw:equation draw:name="f112" draw:formula="?f55 / ?f6"/>
            <draw:equation draw:name="f113" draw:formula="?f56 / ?f7"/>
            <draw:equation draw:name="f114" draw:formula="?f57 / ?f6"/>
            <draw:equation draw:name="f115" draw:formula="?f58 / ?f7"/>
            <draw:equation draw:name="f116" draw:formula="?f59 / ?f6"/>
            <draw:equation draw:name="f117" draw:formula="?f60 / ?f7"/>
            <draw:equation draw:name="f118" draw:formula="?f61 / ?f6"/>
            <draw:equation draw:name="f119" draw:formula="?f62 / ?f7"/>
            <draw:equation draw:name="f120" draw:formula="?f63 / ?f6"/>
            <draw:equation draw:name="f121" draw:formula="?f64 / ?f7"/>
            <draw:equation draw:name="f122" draw:formula="0 / ?f6"/>
            <draw:equation draw:name="f123" draw:formula="?f1 / ?f6"/>
            <draw:equation draw:name="f124" draw:formula="0 / ?f7"/>
            <draw:equation draw:name="f125" draw:formula="?f3 / ?f7"/>
          </draw:enhanced-geometry>
        </draw:custom-shape>
        <draw:custom-shape svg:x="11.41204in" svg:y="6.84722in" svg:width="0.87732in" svg:height="0.38715in" draw:id="id388" draw:layer="Master2-bg" draw:style-name="a1074" draw:name="Freeform 11">
          <svg:title/>
          <svg:desc/>
          <text:p text:style-name="a1073" text:class-names="" text:cond-style-name=""><text:span text:style-name="a1072" text:class-names=""/></text:p>
          <draw:enhanced-geometry xmlns:dr3d="urn:oasis:names:tc:opendocument:xmlns:dr3d:1.0" draw:type="non-primitive" svg:viewBox="0 0 1444 849" draw:enhanced-path="M 142 257 C 109 283 109 298 92 340 75 382 52 456 42 507 32 558 0 631 33 649 66 667 152 628 242 616 332 604 477 585 576 574 675 563 771 546 835 549 899 552 907 567 960 591 1013 615 1084 652 1152 691 1220 730 1323 801 1369 825 1415 849 1417 845 1428 833 1439 821 1433 787 1436 750 1439 713 1444 657 1444 608 1444 559 1443 508 1436 457 1429 406 1424 345 1403 299 1382 253 1356 217 1311 182 1266 147 1196 119 1135 90 1074 61 1011 14 943 7 875 0 807 31 726 48 645 65 534 85 459 107 384 129 329 157 276 182 223 207 170 242 142 257 Z N" draw:text-areas="?f88 ?f90 ?f89 ?f91" draw:glue-points="?f48 ?f49 ?f50 ?f51 ?f52 ?f53 ?f54 ?f55 ?f56 ?f57 ?f58 ?f59 ?f60 ?f61 ?f62 ?f63 ?f64 ?f65 ?f66 ?f67 ?f68 ?f69 ?f70 ?f71 ?f72 ?f73 ?f70 ?f74 ?f75 ?f76 ?f77 ?f78 ?f79 ?f80 ?f81 ?f82 ?f83 ?f84 ?f85 ?f86 ?f87 ?f78 ?f48 ?f49"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44"/>
            <draw:equation draw:name="f7" draw:formula="?f4 / 849"/>
            <draw:equation draw:name="f8" draw:formula="142 * ?f5 / 1444"/>
            <draw:equation draw:name="f9" draw:formula="257 * ?f4 / 849"/>
            <draw:equation draw:name="f10" draw:formula="92 * ?f5 / 1444"/>
            <draw:equation draw:name="f11" draw:formula="340 * ?f4 / 849"/>
            <draw:equation draw:name="f12" draw:formula="42 * ?f5 / 1444"/>
            <draw:equation draw:name="f13" draw:formula="507 * ?f4 / 849"/>
            <draw:equation draw:name="f14" draw:formula="33 * ?f5 / 1444"/>
            <draw:equation draw:name="f15" draw:formula="649 * ?f4 / 849"/>
            <draw:equation draw:name="f16" draw:formula="242 * ?f5 / 1444"/>
            <draw:equation draw:name="f17" draw:formula="616 * ?f4 / 849"/>
            <draw:equation draw:name="f18" draw:formula="576 * ?f5 / 1444"/>
            <draw:equation draw:name="f19" draw:formula="574 * ?f4 / 849"/>
            <draw:equation draw:name="f20" draw:formula="835 * ?f5 / 1444"/>
            <draw:equation draw:name="f21" draw:formula="549 * ?f4 / 849"/>
            <draw:equation draw:name="f22" draw:formula="960 * ?f5 / 1444"/>
            <draw:equation draw:name="f23" draw:formula="591 * ?f4 / 849"/>
            <draw:equation draw:name="f24" draw:formula="1152 * ?f5 / 1444"/>
            <draw:equation draw:name="f25" draw:formula="691 * ?f4 / 849"/>
            <draw:equation draw:name="f26" draw:formula="1369 * ?f5 / 1444"/>
            <draw:equation draw:name="f27" draw:formula="825 * ?f4 / 849"/>
            <draw:equation draw:name="f28" draw:formula="1428 * ?f5 / 1444"/>
            <draw:equation draw:name="f29" draw:formula="833 * ?f4 / 849"/>
            <draw:equation draw:name="f30" draw:formula="1436 * ?f5 / 1444"/>
            <draw:equation draw:name="f31" draw:formula="750 * ?f4 / 849"/>
            <draw:equation draw:name="f32" draw:formula="1444 * ?f5 / 1444"/>
            <draw:equation draw:name="f33" draw:formula="608 * ?f4 / 849"/>
            <draw:equation draw:name="f34" draw:formula="457 * ?f4 / 849"/>
            <draw:equation draw:name="f35" draw:formula="1403 * ?f5 / 1444"/>
            <draw:equation draw:name="f36" draw:formula="299 * ?f4 / 849"/>
            <draw:equation draw:name="f37" draw:formula="1311 * ?f5 / 1444"/>
            <draw:equation draw:name="f38" draw:formula="182 * ?f4 / 849"/>
            <draw:equation draw:name="f39" draw:formula="1135 * ?f5 / 1444"/>
            <draw:equation draw:name="f40" draw:formula="90 * ?f4 / 849"/>
            <draw:equation draw:name="f41" draw:formula="943 * ?f5 / 1444"/>
            <draw:equation draw:name="f42" draw:formula="7 * ?f4 / 849"/>
            <draw:equation draw:name="f43" draw:formula="726 * ?f5 / 1444"/>
            <draw:equation draw:name="f44" draw:formula="48 * ?f4 / 849"/>
            <draw:equation draw:name="f45" draw:formula="459 * ?f5 / 1444"/>
            <draw:equation draw:name="f46" draw:formula="107 * ?f4 / 849"/>
            <draw:equation draw:name="f47" draw:formula="276 * ?f5 / 1444"/>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7"/>
            <draw:equation draw:name="f72" draw:formula="?f32 / ?f6"/>
            <draw:equation draw:name="f73" draw:formula="?f33 / ?f7"/>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6"/>
            <draw:equation draw:name="f88" draw:formula="0 / ?f6"/>
            <draw:equation draw:name="f89" draw:formula="?f1 / ?f6"/>
            <draw:equation draw:name="f90" draw:formula="0 / ?f7"/>
            <draw:equation draw:name="f91" draw:formula="?f3 / ?f7"/>
          </draw:enhanced-geometry>
        </draw:custom-shape>
      </draw:g>
      <draw:custom-shape svg:x="0in" svg:y="5.79688in" svg:width="6.5625in" svg:height="1.70312in" draw:id="id375" draw:layer="Master2-bg" draw:style-name="a1038" draw:name="AutoShape 7">
        <svg:title/>
        <svg:desc/>
        <text:p text:style-name="a1036" text:class-names="" text:cond-style-name=""><text:span text:style-name="a1035"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6.5625in" svg:height="1.70313in" draw:id="id376" draw:layer="Master2-bg" draw:style-name="a1042" draw:transform="translate(-3.28125in -0.85156in) rotate(-3.14159) translate(10.05208in 0.85156in)" draw:name="AutoShape 8">
        <svg:title/>
        <svg:desc/>
        <text:p text:style-name="a1040" text:class-names="" text:cond-style-name=""><text:span text:style-name="a1039"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frame draw:id="id377" draw:layer="Master2-bg" draw:style-name="a1043" draw:name="Picture 9" svg:x="0.26158in" svg:y="0.60069in" svg:width="2.45833in" svg:height="1.51563in" style:rel-width="scale" style:rel-height="scale">
        <draw:image xlink:href="media/image11.png" xlink:type="simple" xlink:show="embed" xlink:actuate="onLoad"/>
        <svg:title/>
        <svg:desc>無題</svg:desc>
      </draw:frame>
      <draw:g draw:name="Group 20" draw:id="id378">
        <svg:title/>
        <svg:desc/>
        <draw:custom-shape svg:width="0.09896in" svg:height="9.81713in" draw:id="id383" draw:layer="Master2-bg" draw:style-name="a1060" draw:transform="translate(-0.04948in -4.90857in) rotate(-4.71239) translate(8.42477in 2.06684in)" draw:name="AutoShape 19">
          <svg:title/>
          <svg:desc/>
          <text:p text:style-name="a1059" text:class-names="" text:cond-style-name=""><text:span text:style-name="a1058" text:class-names=""/></text:p>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5000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name="Group 18" draw:id="id384">
          <svg:title/>
          <svg:desc/>
          <draw:custom-shape svg:width="10.55093in" svg:height="0.11806in" draw:id="id385" draw:layer="Master2-bg" draw:style-name="a1064" draw:transform="translate(-5.27546in -0.05903in) rotate(-3.14159) translate(8.05787in 2.13021in)" draw:name="AutoShape 15">
            <svg:title/>
            <svg:desc/>
            <text:p text:style-name="a1062" text:class-names="" text:cond-style-name=""><text:span text:style-name="a1061"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10.55093in" svg:height="0.11806in" draw:id="id386" draw:layer="Master2-bg" draw:style-name="a1068" draw:transform="translate(-5.27546in -0.05903in) rotate(-3.14159) translate(8.05787in 2.01215in)" draw:name="AutoShape 16">
            <svg:title/>
            <svg:desc/>
            <text:p text:style-name="a1066" text:class-names="" text:cond-style-name=""><text:span text:style-name="a1065"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g>
      </draw:g>
      <draw:frame draw:id="id379" presentation:style-name="a1047" draw:name="標題 1" svg:x="2.67593in" svg:y="0.66667in" svg:width="9.65741in" svg:height="1.25in" presentation:class="title" presentation:placeholder="false">
        <draw:text-box>
          <text:p text:style-name="a1046" text:class-names="" text:cond-style-name=""><text:span text:style-name="a1044" text:class-names="">按一下以編輯母片標題樣式</text:span><text:span text:style-name="a1045" text:class-names=""/></text:p>
        </draw:text-box>
        <svg:title/>
        <svg:desc/>
      </draw:frame>
      <draw:frame draw:id="id380" presentation:style-name="a1050" draw:name="日期版面配置區 2" svg:x="1in" svg:y="6.83333in" svg:width="2.77778in" svg:height="0.5in" presentation:class="date-time" presentation:placeholder="false">
        <draw:text-box>
          <text:p text:style-name="a1049" text:class-names="" text:cond-style-name=""><text:span text:style-name="a1048" text:class-names=""/></text:p>
        </draw:text-box>
        <svg:title/>
        <svg:desc/>
      </draw:frame>
      <draw:frame draw:id="id381" presentation:style-name="a1053" draw:name="頁尾版面配置區 3" svg:x="4.55556in" svg:y="6.83333in" svg:width="4.22222in" svg:height="0.5in" presentation:class="footer" presentation:placeholder="false">
        <draw:text-box>
          <text:p text:style-name="a1052" text:class-names="" text:cond-style-name=""><text:span text:style-name="a1051" text:class-names=""/></text:p>
        </draw:text-box>
        <svg:title/>
        <svg:desc/>
      </draw:frame>
      <draw:frame draw:id="id382" presentation:style-name="a1057" draw:name="投影片編號版面配置區 4" svg:x="11.49769in" svg:y="6.83333in" svg:width="0.83565in" svg:height="0.5in" presentation:class="page-number" presentation:placeholder="false">
        <draw:text-box>
          <text:p text:style-name="a1056" text:class-names="" text:cond-style-name=""><text:span text:style-name="a1054" text:class-names=""><text:page-number style:num-format="1" text:fixed="false">‹#›</text:page-number></text:span><text:span text:style-name="a1055" text:class-names=""/></text:p>
        </draw:text-box>
        <svg:title/>
        <svg:desc/>
      </draw:frame>
    </style:master-page>
    <style:master-page style:name="Master2-Layout7-blank-空白" style:page-layout-name="pageLayout1" draw:style-name="a1075">
      <draw:g draw:name="Group 14" draw:id="id389">
        <svg:title/>
        <svg:desc/>
        <draw:custom-shape svg:x="11.28704in" svg:y="6.61285in" svg:width="1.34028in" svg:height="0.69097in" draw:id="id401" draw:layer="Master2-bg" draw:style-name="a1108" draw:name="Freeform 10">
          <svg:title/>
          <svg:desc/>
          <text:p text:style-name="a1107" text:class-names="" text:cond-style-name=""><text:span text:style-name="a1106" text:class-names=""/></text:p>
          <draw:enhanced-geometry xmlns:dr3d="urn:oasis:names:tc:opendocument:xmlns:dr3d:1.0" draw:type="non-primitive" svg:viewBox="0 0 2205 1519" draw:enhanced-path="M 1149 21 C 1018 3 940 0 832 12 724 24 598 47 498 96 398 145 299 231 231 305 163 379 125 435 89 538 53 641 28 822 14 922 0 1022 2 1086 6 1139 10 1192 24 1212 39 1239 54 1266 70 1285 98 1298 126 1311 128 1323 206 1315 284 1307 466 1267 565 1248 664 1229 721 1209 799 1198 877 1187 979 1182 1033 1181 1087 1180 1094 1179 1124 1189 1154 1199 1178 1217 1216 1239 1254 1261 1304 1292 1350 1323 1396 1354 1459 1399 1492 1423 1525 1447 1525 1450 1550 1465 1575 1480 1603 1511 1642 1515 1681 1519 1738 1502 1784 1490 1830 1478 1881 1462 1917 1440 1953 1418 1968 1394 2001 1356 2034 1318 2090 1274 2118 1214 2146 1154 2154 1066 2168 997 2182 928 2205 868 2201 797 2197 726 2169 643 2143 572 2117 501 2088 428 2043 371 1998 314 1947 271 1876 229 1805 187 1738 156 1617 121 1496 86 1280 39 1149 21 Z N" draw:text-areas="?f122 ?f124 ?f123 ?f125" draw:glue-points="?f65 ?f66 ?f67 ?f68 ?f69 ?f70 ?f71 ?f72 ?f73 ?f74 ?f75 ?f76 ?f77 ?f78 ?f79 ?f80 ?f81 ?f82 ?f83 ?f84 ?f85 ?f86 ?f87 ?f88 ?f89 ?f90 ?f91 ?f92 ?f93 ?f80 ?f94 ?f95 ?f96 ?f97 ?f98 ?f99 ?f100 ?f101 ?f102 ?f103 ?f104 ?f105 ?f106 ?f107 ?f108 ?f109 ?f110 ?f111 ?f112 ?f113 ?f114 ?f115 ?f116 ?f117 ?f118 ?f119 ?f120 ?f121 ?f65 ?f66" draw:glue-point-leaving-directions="-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05"/>
            <draw:equation draw:name="f7" draw:formula="?f4 / 1519"/>
            <draw:equation draw:name="f8" draw:formula="1149 * ?f5 / 2205"/>
            <draw:equation draw:name="f9" draw:formula="21 * ?f4 / 1519"/>
            <draw:equation draw:name="f10" draw:formula="832 * ?f5 / 2205"/>
            <draw:equation draw:name="f11" draw:formula="12 * ?f4 / 1519"/>
            <draw:equation draw:name="f12" draw:formula="498 * ?f5 / 2205"/>
            <draw:equation draw:name="f13" draw:formula="96 * ?f4 / 1519"/>
            <draw:equation draw:name="f14" draw:formula="231 * ?f5 / 2205"/>
            <draw:equation draw:name="f15" draw:formula="305 * ?f4 / 1519"/>
            <draw:equation draw:name="f16" draw:formula="89 * ?f5 / 2205"/>
            <draw:equation draw:name="f17" draw:formula="538 * ?f4 / 1519"/>
            <draw:equation draw:name="f18" draw:formula="14 * ?f5 / 2205"/>
            <draw:equation draw:name="f19" draw:formula="922 * ?f4 / 1519"/>
            <draw:equation draw:name="f20" draw:formula="6 * ?f5 / 2205"/>
            <draw:equation draw:name="f21" draw:formula="1139 * ?f4 / 1519"/>
            <draw:equation draw:name="f22" draw:formula="39 * ?f5 / 2205"/>
            <draw:equation draw:name="f23" draw:formula="1239 * ?f4 / 1519"/>
            <draw:equation draw:name="f24" draw:formula="98 * ?f5 / 2205"/>
            <draw:equation draw:name="f25" draw:formula="1298 * ?f4 / 1519"/>
            <draw:equation draw:name="f26" draw:formula="206 * ?f5 / 2205"/>
            <draw:equation draw:name="f27" draw:formula="1315 * ?f4 / 1519"/>
            <draw:equation draw:name="f28" draw:formula="565 * ?f5 / 2205"/>
            <draw:equation draw:name="f29" draw:formula="1248 * ?f4 / 1519"/>
            <draw:equation draw:name="f30" draw:formula="799 * ?f5 / 2205"/>
            <draw:equation draw:name="f31" draw:formula="1198 * ?f4 / 1519"/>
            <draw:equation draw:name="f32" draw:formula="1033 * ?f5 / 2205"/>
            <draw:equation draw:name="f33" draw:formula="1181 * ?f4 / 1519"/>
            <draw:equation draw:name="f34" draw:formula="1124 * ?f5 / 2205"/>
            <draw:equation draw:name="f35" draw:formula="1189 * ?f4 / 1519"/>
            <draw:equation draw:name="f36" draw:formula="1216 * ?f5 / 2205"/>
            <draw:equation draw:name="f37" draw:formula="1350 * ?f5 / 2205"/>
            <draw:equation draw:name="f38" draw:formula="1323 * ?f4 / 1519"/>
            <draw:equation draw:name="f39" draw:formula="1492 * ?f5 / 2205"/>
            <draw:equation draw:name="f40" draw:formula="1423 * ?f4 / 1519"/>
            <draw:equation draw:name="f41" draw:formula="1550 * ?f5 / 2205"/>
            <draw:equation draw:name="f42" draw:formula="1465 * ?f4 / 1519"/>
            <draw:equation draw:name="f43" draw:formula="1642 * ?f5 / 2205"/>
            <draw:equation draw:name="f44" draw:formula="1515 * ?f4 / 1519"/>
            <draw:equation draw:name="f45" draw:formula="1784 * ?f5 / 2205"/>
            <draw:equation draw:name="f46" draw:formula="1490 * ?f4 / 1519"/>
            <draw:equation draw:name="f47" draw:formula="1917 * ?f5 / 2205"/>
            <draw:equation draw:name="f48" draw:formula="1440 * ?f4 / 1519"/>
            <draw:equation draw:name="f49" draw:formula="2001 * ?f5 / 2205"/>
            <draw:equation draw:name="f50" draw:formula="1356 * ?f4 / 1519"/>
            <draw:equation draw:name="f51" draw:formula="2118 * ?f5 / 2205"/>
            <draw:equation draw:name="f52" draw:formula="1214 * ?f4 / 1519"/>
            <draw:equation draw:name="f53" draw:formula="2168 * ?f5 / 2205"/>
            <draw:equation draw:name="f54" draw:formula="997 * ?f4 / 1519"/>
            <draw:equation draw:name="f55" draw:formula="2201 * ?f5 / 2205"/>
            <draw:equation draw:name="f56" draw:formula="797 * ?f4 / 1519"/>
            <draw:equation draw:name="f57" draw:formula="2143 * ?f5 / 2205"/>
            <draw:equation draw:name="f58" draw:formula="572 * ?f4 / 1519"/>
            <draw:equation draw:name="f59" draw:formula="2043 * ?f5 / 2205"/>
            <draw:equation draw:name="f60" draw:formula="371 * ?f4 / 1519"/>
            <draw:equation draw:name="f61" draw:formula="1876 * ?f5 / 2205"/>
            <draw:equation draw:name="f62" draw:formula="229 * ?f4 / 1519"/>
            <draw:equation draw:name="f63" draw:formula="1617 * ?f5 / 2205"/>
            <draw:equation draw:name="f64" draw:formula="121 * ?f4 / 1519"/>
            <draw:equation draw:name="f65" draw:formula="?f8 / ?f6"/>
            <draw:equation draw:name="f66" draw:formula="?f9 / ?f7"/>
            <draw:equation draw:name="f67" draw:formula="?f10 / ?f6"/>
            <draw:equation draw:name="f68" draw:formula="?f11 / ?f7"/>
            <draw:equation draw:name="f69" draw:formula="?f12 / ?f6"/>
            <draw:equation draw:name="f70" draw:formula="?f13 / ?f7"/>
            <draw:equation draw:name="f71" draw:formula="?f14 / ?f6"/>
            <draw:equation draw:name="f72" draw:formula="?f15 / ?f7"/>
            <draw:equation draw:name="f73" draw:formula="?f16 / ?f6"/>
            <draw:equation draw:name="f74" draw:formula="?f17 / ?f7"/>
            <draw:equation draw:name="f75" draw:formula="?f18 / ?f6"/>
            <draw:equation draw:name="f76" draw:formula="?f19 / ?f7"/>
            <draw:equation draw:name="f77" draw:formula="?f20 / ?f6"/>
            <draw:equation draw:name="f78" draw:formula="?f21 / ?f7"/>
            <draw:equation draw:name="f79" draw:formula="?f22 / ?f6"/>
            <draw:equation draw:name="f80" draw:formula="?f23 / ?f7"/>
            <draw:equation draw:name="f81" draw:formula="?f24 / ?f6"/>
            <draw:equation draw:name="f82" draw:formula="?f25 / ?f7"/>
            <draw:equation draw:name="f83" draw:formula="?f26 / ?f6"/>
            <draw:equation draw:name="f84" draw:formula="?f27 / ?f7"/>
            <draw:equation draw:name="f85" draw:formula="?f28 / ?f6"/>
            <draw:equation draw:name="f86" draw:formula="?f29 / ?f7"/>
            <draw:equation draw:name="f87" draw:formula="?f30 / ?f6"/>
            <draw:equation draw:name="f88" draw:formula="?f31 / ?f7"/>
            <draw:equation draw:name="f89" draw:formula="?f32 / ?f6"/>
            <draw:equation draw:name="f90" draw:formula="?f33 / ?f7"/>
            <draw:equation draw:name="f91" draw:formula="?f34 / ?f6"/>
            <draw:equation draw:name="f92" draw:formula="?f35 / ?f7"/>
            <draw:equation draw:name="f93" draw:formula="?f36 / ?f6"/>
            <draw:equation draw:name="f94" draw:formula="?f37 / ?f6"/>
            <draw:equation draw:name="f95" draw:formula="?f38 / ?f7"/>
            <draw:equation draw:name="f96" draw:formula="?f39 / ?f6"/>
            <draw:equation draw:name="f97" draw:formula="?f40 / ?f7"/>
            <draw:equation draw:name="f98" draw:formula="?f41 / ?f6"/>
            <draw:equation draw:name="f99" draw:formula="?f42 / ?f7"/>
            <draw:equation draw:name="f100" draw:formula="?f43 / ?f6"/>
            <draw:equation draw:name="f101" draw:formula="?f44 / ?f7"/>
            <draw:equation draw:name="f102" draw:formula="?f45 / ?f6"/>
            <draw:equation draw:name="f103" draw:formula="?f46 / ?f7"/>
            <draw:equation draw:name="f104" draw:formula="?f47 / ?f6"/>
            <draw:equation draw:name="f105" draw:formula="?f48 / ?f7"/>
            <draw:equation draw:name="f106" draw:formula="?f49 / ?f6"/>
            <draw:equation draw:name="f107" draw:formula="?f50 / ?f7"/>
            <draw:equation draw:name="f108" draw:formula="?f51 / ?f6"/>
            <draw:equation draw:name="f109" draw:formula="?f52 / ?f7"/>
            <draw:equation draw:name="f110" draw:formula="?f53 / ?f6"/>
            <draw:equation draw:name="f111" draw:formula="?f54 / ?f7"/>
            <draw:equation draw:name="f112" draw:formula="?f55 / ?f6"/>
            <draw:equation draw:name="f113" draw:formula="?f56 / ?f7"/>
            <draw:equation draw:name="f114" draw:formula="?f57 / ?f6"/>
            <draw:equation draw:name="f115" draw:formula="?f58 / ?f7"/>
            <draw:equation draw:name="f116" draw:formula="?f59 / ?f6"/>
            <draw:equation draw:name="f117" draw:formula="?f60 / ?f7"/>
            <draw:equation draw:name="f118" draw:formula="?f61 / ?f6"/>
            <draw:equation draw:name="f119" draw:formula="?f62 / ?f7"/>
            <draw:equation draw:name="f120" draw:formula="?f63 / ?f6"/>
            <draw:equation draw:name="f121" draw:formula="?f64 / ?f7"/>
            <draw:equation draw:name="f122" draw:formula="0 / ?f6"/>
            <draw:equation draw:name="f123" draw:formula="?f1 / ?f6"/>
            <draw:equation draw:name="f124" draw:formula="0 / ?f7"/>
            <draw:equation draw:name="f125" draw:formula="?f3 / ?f7"/>
          </draw:enhanced-geometry>
        </draw:custom-shape>
        <draw:custom-shape svg:x="11.41204in" svg:y="6.84722in" svg:width="0.87732in" svg:height="0.38715in" draw:id="id402" draw:layer="Master2-bg" draw:style-name="a1111" draw:name="Freeform 11">
          <svg:title/>
          <svg:desc/>
          <text:p text:style-name="a1110" text:class-names="" text:cond-style-name=""><text:span text:style-name="a1109" text:class-names=""/></text:p>
          <draw:enhanced-geometry xmlns:dr3d="urn:oasis:names:tc:opendocument:xmlns:dr3d:1.0" draw:type="non-primitive" svg:viewBox="0 0 1444 849" draw:enhanced-path="M 142 257 C 109 283 109 298 92 340 75 382 52 456 42 507 32 558 0 631 33 649 66 667 152 628 242 616 332 604 477 585 576 574 675 563 771 546 835 549 899 552 907 567 960 591 1013 615 1084 652 1152 691 1220 730 1323 801 1369 825 1415 849 1417 845 1428 833 1439 821 1433 787 1436 750 1439 713 1444 657 1444 608 1444 559 1443 508 1436 457 1429 406 1424 345 1403 299 1382 253 1356 217 1311 182 1266 147 1196 119 1135 90 1074 61 1011 14 943 7 875 0 807 31 726 48 645 65 534 85 459 107 384 129 329 157 276 182 223 207 170 242 142 257 Z N" draw:text-areas="?f88 ?f90 ?f89 ?f91" draw:glue-points="?f48 ?f49 ?f50 ?f51 ?f52 ?f53 ?f54 ?f55 ?f56 ?f57 ?f58 ?f59 ?f60 ?f61 ?f62 ?f63 ?f64 ?f65 ?f66 ?f67 ?f68 ?f69 ?f70 ?f71 ?f72 ?f73 ?f70 ?f74 ?f75 ?f76 ?f77 ?f78 ?f79 ?f80 ?f81 ?f82 ?f83 ?f84 ?f85 ?f86 ?f87 ?f78 ?f48 ?f49"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44"/>
            <draw:equation draw:name="f7" draw:formula="?f4 / 849"/>
            <draw:equation draw:name="f8" draw:formula="142 * ?f5 / 1444"/>
            <draw:equation draw:name="f9" draw:formula="257 * ?f4 / 849"/>
            <draw:equation draw:name="f10" draw:formula="92 * ?f5 / 1444"/>
            <draw:equation draw:name="f11" draw:formula="340 * ?f4 / 849"/>
            <draw:equation draw:name="f12" draw:formula="42 * ?f5 / 1444"/>
            <draw:equation draw:name="f13" draw:formula="507 * ?f4 / 849"/>
            <draw:equation draw:name="f14" draw:formula="33 * ?f5 / 1444"/>
            <draw:equation draw:name="f15" draw:formula="649 * ?f4 / 849"/>
            <draw:equation draw:name="f16" draw:formula="242 * ?f5 / 1444"/>
            <draw:equation draw:name="f17" draw:formula="616 * ?f4 / 849"/>
            <draw:equation draw:name="f18" draw:formula="576 * ?f5 / 1444"/>
            <draw:equation draw:name="f19" draw:formula="574 * ?f4 / 849"/>
            <draw:equation draw:name="f20" draw:formula="835 * ?f5 / 1444"/>
            <draw:equation draw:name="f21" draw:formula="549 * ?f4 / 849"/>
            <draw:equation draw:name="f22" draw:formula="960 * ?f5 / 1444"/>
            <draw:equation draw:name="f23" draw:formula="591 * ?f4 / 849"/>
            <draw:equation draw:name="f24" draw:formula="1152 * ?f5 / 1444"/>
            <draw:equation draw:name="f25" draw:formula="691 * ?f4 / 849"/>
            <draw:equation draw:name="f26" draw:formula="1369 * ?f5 / 1444"/>
            <draw:equation draw:name="f27" draw:formula="825 * ?f4 / 849"/>
            <draw:equation draw:name="f28" draw:formula="1428 * ?f5 / 1444"/>
            <draw:equation draw:name="f29" draw:formula="833 * ?f4 / 849"/>
            <draw:equation draw:name="f30" draw:formula="1436 * ?f5 / 1444"/>
            <draw:equation draw:name="f31" draw:formula="750 * ?f4 / 849"/>
            <draw:equation draw:name="f32" draw:formula="1444 * ?f5 / 1444"/>
            <draw:equation draw:name="f33" draw:formula="608 * ?f4 / 849"/>
            <draw:equation draw:name="f34" draw:formula="457 * ?f4 / 849"/>
            <draw:equation draw:name="f35" draw:formula="1403 * ?f5 / 1444"/>
            <draw:equation draw:name="f36" draw:formula="299 * ?f4 / 849"/>
            <draw:equation draw:name="f37" draw:formula="1311 * ?f5 / 1444"/>
            <draw:equation draw:name="f38" draw:formula="182 * ?f4 / 849"/>
            <draw:equation draw:name="f39" draw:formula="1135 * ?f5 / 1444"/>
            <draw:equation draw:name="f40" draw:formula="90 * ?f4 / 849"/>
            <draw:equation draw:name="f41" draw:formula="943 * ?f5 / 1444"/>
            <draw:equation draw:name="f42" draw:formula="7 * ?f4 / 849"/>
            <draw:equation draw:name="f43" draw:formula="726 * ?f5 / 1444"/>
            <draw:equation draw:name="f44" draw:formula="48 * ?f4 / 849"/>
            <draw:equation draw:name="f45" draw:formula="459 * ?f5 / 1444"/>
            <draw:equation draw:name="f46" draw:formula="107 * ?f4 / 849"/>
            <draw:equation draw:name="f47" draw:formula="276 * ?f5 / 1444"/>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7"/>
            <draw:equation draw:name="f72" draw:formula="?f32 / ?f6"/>
            <draw:equation draw:name="f73" draw:formula="?f33 / ?f7"/>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6"/>
            <draw:equation draw:name="f88" draw:formula="0 / ?f6"/>
            <draw:equation draw:name="f89" draw:formula="?f1 / ?f6"/>
            <draw:equation draw:name="f90" draw:formula="0 / ?f7"/>
            <draw:equation draw:name="f91" draw:formula="?f3 / ?f7"/>
          </draw:enhanced-geometry>
        </draw:custom-shape>
      </draw:g>
      <draw:custom-shape svg:x="0in" svg:y="5.79688in" svg:width="6.5625in" svg:height="1.70312in" draw:id="id390" draw:layer="Master2-bg" draw:style-name="a1079" draw:name="AutoShape 7">
        <svg:title/>
        <svg:desc/>
        <text:p text:style-name="a1077" text:class-names="" text:cond-style-name=""><text:span text:style-name="a1076"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6.5625in" svg:height="1.70313in" draw:id="id391" draw:layer="Master2-bg" draw:style-name="a1083" draw:transform="translate(-3.28125in -0.85156in) rotate(-3.14159) translate(10.05208in 0.85156in)" draw:name="AutoShape 8">
        <svg:title/>
        <svg:desc/>
        <text:p text:style-name="a1081" text:class-names="" text:cond-style-name=""><text:span text:style-name="a1080"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frame draw:id="id392" draw:layer="Master2-bg" draw:style-name="a1084" draw:name="Picture 9" svg:x="0.26158in" svg:y="0.60069in" svg:width="2.45833in" svg:height="1.51563in" style:rel-width="scale" style:rel-height="scale">
        <draw:image xlink:href="media/image11.png" xlink:type="simple" xlink:show="embed" xlink:actuate="onLoad"/>
        <svg:title/>
        <svg:desc>無題</svg:desc>
      </draw:frame>
      <draw:g draw:name="Group 20" draw:id="id393">
        <svg:title/>
        <svg:desc/>
        <draw:custom-shape svg:width="0.09896in" svg:height="9.81713in" draw:id="id397" draw:layer="Master2-bg" draw:style-name="a1097" draw:transform="translate(-0.04948in -4.90857in) rotate(-4.71239) translate(8.42477in 2.06684in)" draw:name="AutoShape 19">
          <svg:title/>
          <svg:desc/>
          <text:p text:style-name="a1096" text:class-names="" text:cond-style-name=""><text:span text:style-name="a1095" text:class-names=""/></text:p>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5000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name="Group 18" draw:id="id398">
          <svg:title/>
          <svg:desc/>
          <draw:custom-shape svg:width="10.55093in" svg:height="0.11806in" draw:id="id399" draw:layer="Master2-bg" draw:style-name="a1101" draw:transform="translate(-5.27546in -0.05903in) rotate(-3.14159) translate(8.05787in 2.13021in)" draw:name="AutoShape 15">
            <svg:title/>
            <svg:desc/>
            <text:p text:style-name="a1099" text:class-names="" text:cond-style-name=""><text:span text:style-name="a1098"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10.55093in" svg:height="0.11806in" draw:id="id400" draw:layer="Master2-bg" draw:style-name="a1105" draw:transform="translate(-5.27546in -0.05903in) rotate(-3.14159) translate(8.05787in 2.01215in)" draw:name="AutoShape 16">
            <svg:title/>
            <svg:desc/>
            <text:p text:style-name="a1103" text:class-names="" text:cond-style-name=""><text:span text:style-name="a1102"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g>
      </draw:g>
      <draw:frame draw:id="id394" presentation:style-name="a1087" draw:name="日期版面配置區 1" svg:x="1in" svg:y="6.83333in" svg:width="2.77778in" svg:height="0.5in" presentation:class="date-time" presentation:placeholder="false">
        <draw:text-box>
          <text:p text:style-name="a1086" text:class-names="" text:cond-style-name=""><text:span text:style-name="a1085" text:class-names=""/></text:p>
        </draw:text-box>
        <svg:title/>
        <svg:desc/>
      </draw:frame>
      <draw:frame draw:id="id395" presentation:style-name="a1090" draw:name="頁尾版面配置區 2" svg:x="4.55556in" svg:y="6.83333in" svg:width="4.22222in" svg:height="0.5in" presentation:class="footer" presentation:placeholder="false">
        <draw:text-box>
          <text:p text:style-name="a1089" text:class-names="" text:cond-style-name=""><text:span text:style-name="a1088" text:class-names=""/></text:p>
        </draw:text-box>
        <svg:title/>
        <svg:desc/>
      </draw:frame>
      <draw:frame draw:id="id396" presentation:style-name="a1094" draw:name="投影片編號版面配置區 3" svg:x="11.49769in" svg:y="6.83333in" svg:width="0.83565in" svg:height="0.5in" presentation:class="page-number" presentation:placeholder="false">
        <draw:text-box>
          <text:p text:style-name="a1093" text:class-names="" text:cond-style-name=""><text:span text:style-name="a1091" text:class-names=""><text:page-number style:num-format="1" text:fixed="false">‹#›</text:page-number></text:span><text:span text:style-name="a1092" text:class-names=""/></text:p>
        </draw:text-box>
        <svg:title/>
        <svg:desc/>
      </draw:frame>
    </style:master-page>
    <style:master-page style:name="Master2-Layout8-objTx-含標題的內容" style:page-layout-name="pageLayout1" draw:style-name="a1112">
      <draw:g draw:name="Group 14" draw:id="id403">
        <svg:title/>
        <svg:desc/>
        <draw:custom-shape svg:x="11.28704in" svg:y="6.61285in" svg:width="1.34028in" svg:height="0.69097in" draw:id="id418" draw:layer="Master2-bg" draw:style-name="a1170" draw:name="Freeform 10">
          <svg:title/>
          <svg:desc/>
          <text:p text:style-name="a1169" text:class-names="" text:cond-style-name=""><text:span text:style-name="a1168" text:class-names=""/></text:p>
          <draw:enhanced-geometry xmlns:dr3d="urn:oasis:names:tc:opendocument:xmlns:dr3d:1.0" draw:type="non-primitive" svg:viewBox="0 0 2205 1519" draw:enhanced-path="M 1149 21 C 1018 3 940 0 832 12 724 24 598 47 498 96 398 145 299 231 231 305 163 379 125 435 89 538 53 641 28 822 14 922 0 1022 2 1086 6 1139 10 1192 24 1212 39 1239 54 1266 70 1285 98 1298 126 1311 128 1323 206 1315 284 1307 466 1267 565 1248 664 1229 721 1209 799 1198 877 1187 979 1182 1033 1181 1087 1180 1094 1179 1124 1189 1154 1199 1178 1217 1216 1239 1254 1261 1304 1292 1350 1323 1396 1354 1459 1399 1492 1423 1525 1447 1525 1450 1550 1465 1575 1480 1603 1511 1642 1515 1681 1519 1738 1502 1784 1490 1830 1478 1881 1462 1917 1440 1953 1418 1968 1394 2001 1356 2034 1318 2090 1274 2118 1214 2146 1154 2154 1066 2168 997 2182 928 2205 868 2201 797 2197 726 2169 643 2143 572 2117 501 2088 428 2043 371 1998 314 1947 271 1876 229 1805 187 1738 156 1617 121 1496 86 1280 39 1149 21 Z N" draw:text-areas="?f122 ?f124 ?f123 ?f125" draw:glue-points="?f65 ?f66 ?f67 ?f68 ?f69 ?f70 ?f71 ?f72 ?f73 ?f74 ?f75 ?f76 ?f77 ?f78 ?f79 ?f80 ?f81 ?f82 ?f83 ?f84 ?f85 ?f86 ?f87 ?f88 ?f89 ?f90 ?f91 ?f92 ?f93 ?f80 ?f94 ?f95 ?f96 ?f97 ?f98 ?f99 ?f100 ?f101 ?f102 ?f103 ?f104 ?f105 ?f106 ?f107 ?f108 ?f109 ?f110 ?f111 ?f112 ?f113 ?f114 ?f115 ?f116 ?f117 ?f118 ?f119 ?f120 ?f121 ?f65 ?f66" draw:glue-point-leaving-directions="-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05"/>
            <draw:equation draw:name="f7" draw:formula="?f4 / 1519"/>
            <draw:equation draw:name="f8" draw:formula="1149 * ?f5 / 2205"/>
            <draw:equation draw:name="f9" draw:formula="21 * ?f4 / 1519"/>
            <draw:equation draw:name="f10" draw:formula="832 * ?f5 / 2205"/>
            <draw:equation draw:name="f11" draw:formula="12 * ?f4 / 1519"/>
            <draw:equation draw:name="f12" draw:formula="498 * ?f5 / 2205"/>
            <draw:equation draw:name="f13" draw:formula="96 * ?f4 / 1519"/>
            <draw:equation draw:name="f14" draw:formula="231 * ?f5 / 2205"/>
            <draw:equation draw:name="f15" draw:formula="305 * ?f4 / 1519"/>
            <draw:equation draw:name="f16" draw:formula="89 * ?f5 / 2205"/>
            <draw:equation draw:name="f17" draw:formula="538 * ?f4 / 1519"/>
            <draw:equation draw:name="f18" draw:formula="14 * ?f5 / 2205"/>
            <draw:equation draw:name="f19" draw:formula="922 * ?f4 / 1519"/>
            <draw:equation draw:name="f20" draw:formula="6 * ?f5 / 2205"/>
            <draw:equation draw:name="f21" draw:formula="1139 * ?f4 / 1519"/>
            <draw:equation draw:name="f22" draw:formula="39 * ?f5 / 2205"/>
            <draw:equation draw:name="f23" draw:formula="1239 * ?f4 / 1519"/>
            <draw:equation draw:name="f24" draw:formula="98 * ?f5 / 2205"/>
            <draw:equation draw:name="f25" draw:formula="1298 * ?f4 / 1519"/>
            <draw:equation draw:name="f26" draw:formula="206 * ?f5 / 2205"/>
            <draw:equation draw:name="f27" draw:formula="1315 * ?f4 / 1519"/>
            <draw:equation draw:name="f28" draw:formula="565 * ?f5 / 2205"/>
            <draw:equation draw:name="f29" draw:formula="1248 * ?f4 / 1519"/>
            <draw:equation draw:name="f30" draw:formula="799 * ?f5 / 2205"/>
            <draw:equation draw:name="f31" draw:formula="1198 * ?f4 / 1519"/>
            <draw:equation draw:name="f32" draw:formula="1033 * ?f5 / 2205"/>
            <draw:equation draw:name="f33" draw:formula="1181 * ?f4 / 1519"/>
            <draw:equation draw:name="f34" draw:formula="1124 * ?f5 / 2205"/>
            <draw:equation draw:name="f35" draw:formula="1189 * ?f4 / 1519"/>
            <draw:equation draw:name="f36" draw:formula="1216 * ?f5 / 2205"/>
            <draw:equation draw:name="f37" draw:formula="1350 * ?f5 / 2205"/>
            <draw:equation draw:name="f38" draw:formula="1323 * ?f4 / 1519"/>
            <draw:equation draw:name="f39" draw:formula="1492 * ?f5 / 2205"/>
            <draw:equation draw:name="f40" draw:formula="1423 * ?f4 / 1519"/>
            <draw:equation draw:name="f41" draw:formula="1550 * ?f5 / 2205"/>
            <draw:equation draw:name="f42" draw:formula="1465 * ?f4 / 1519"/>
            <draw:equation draw:name="f43" draw:formula="1642 * ?f5 / 2205"/>
            <draw:equation draw:name="f44" draw:formula="1515 * ?f4 / 1519"/>
            <draw:equation draw:name="f45" draw:formula="1784 * ?f5 / 2205"/>
            <draw:equation draw:name="f46" draw:formula="1490 * ?f4 / 1519"/>
            <draw:equation draw:name="f47" draw:formula="1917 * ?f5 / 2205"/>
            <draw:equation draw:name="f48" draw:formula="1440 * ?f4 / 1519"/>
            <draw:equation draw:name="f49" draw:formula="2001 * ?f5 / 2205"/>
            <draw:equation draw:name="f50" draw:formula="1356 * ?f4 / 1519"/>
            <draw:equation draw:name="f51" draw:formula="2118 * ?f5 / 2205"/>
            <draw:equation draw:name="f52" draw:formula="1214 * ?f4 / 1519"/>
            <draw:equation draw:name="f53" draw:formula="2168 * ?f5 / 2205"/>
            <draw:equation draw:name="f54" draw:formula="997 * ?f4 / 1519"/>
            <draw:equation draw:name="f55" draw:formula="2201 * ?f5 / 2205"/>
            <draw:equation draw:name="f56" draw:formula="797 * ?f4 / 1519"/>
            <draw:equation draw:name="f57" draw:formula="2143 * ?f5 / 2205"/>
            <draw:equation draw:name="f58" draw:formula="572 * ?f4 / 1519"/>
            <draw:equation draw:name="f59" draw:formula="2043 * ?f5 / 2205"/>
            <draw:equation draw:name="f60" draw:formula="371 * ?f4 / 1519"/>
            <draw:equation draw:name="f61" draw:formula="1876 * ?f5 / 2205"/>
            <draw:equation draw:name="f62" draw:formula="229 * ?f4 / 1519"/>
            <draw:equation draw:name="f63" draw:formula="1617 * ?f5 / 2205"/>
            <draw:equation draw:name="f64" draw:formula="121 * ?f4 / 1519"/>
            <draw:equation draw:name="f65" draw:formula="?f8 / ?f6"/>
            <draw:equation draw:name="f66" draw:formula="?f9 / ?f7"/>
            <draw:equation draw:name="f67" draw:formula="?f10 / ?f6"/>
            <draw:equation draw:name="f68" draw:formula="?f11 / ?f7"/>
            <draw:equation draw:name="f69" draw:formula="?f12 / ?f6"/>
            <draw:equation draw:name="f70" draw:formula="?f13 / ?f7"/>
            <draw:equation draw:name="f71" draw:formula="?f14 / ?f6"/>
            <draw:equation draw:name="f72" draw:formula="?f15 / ?f7"/>
            <draw:equation draw:name="f73" draw:formula="?f16 / ?f6"/>
            <draw:equation draw:name="f74" draw:formula="?f17 / ?f7"/>
            <draw:equation draw:name="f75" draw:formula="?f18 / ?f6"/>
            <draw:equation draw:name="f76" draw:formula="?f19 / ?f7"/>
            <draw:equation draw:name="f77" draw:formula="?f20 / ?f6"/>
            <draw:equation draw:name="f78" draw:formula="?f21 / ?f7"/>
            <draw:equation draw:name="f79" draw:formula="?f22 / ?f6"/>
            <draw:equation draw:name="f80" draw:formula="?f23 / ?f7"/>
            <draw:equation draw:name="f81" draw:formula="?f24 / ?f6"/>
            <draw:equation draw:name="f82" draw:formula="?f25 / ?f7"/>
            <draw:equation draw:name="f83" draw:formula="?f26 / ?f6"/>
            <draw:equation draw:name="f84" draw:formula="?f27 / ?f7"/>
            <draw:equation draw:name="f85" draw:formula="?f28 / ?f6"/>
            <draw:equation draw:name="f86" draw:formula="?f29 / ?f7"/>
            <draw:equation draw:name="f87" draw:formula="?f30 / ?f6"/>
            <draw:equation draw:name="f88" draw:formula="?f31 / ?f7"/>
            <draw:equation draw:name="f89" draw:formula="?f32 / ?f6"/>
            <draw:equation draw:name="f90" draw:formula="?f33 / ?f7"/>
            <draw:equation draw:name="f91" draw:formula="?f34 / ?f6"/>
            <draw:equation draw:name="f92" draw:formula="?f35 / ?f7"/>
            <draw:equation draw:name="f93" draw:formula="?f36 / ?f6"/>
            <draw:equation draw:name="f94" draw:formula="?f37 / ?f6"/>
            <draw:equation draw:name="f95" draw:formula="?f38 / ?f7"/>
            <draw:equation draw:name="f96" draw:formula="?f39 / ?f6"/>
            <draw:equation draw:name="f97" draw:formula="?f40 / ?f7"/>
            <draw:equation draw:name="f98" draw:formula="?f41 / ?f6"/>
            <draw:equation draw:name="f99" draw:formula="?f42 / ?f7"/>
            <draw:equation draw:name="f100" draw:formula="?f43 / ?f6"/>
            <draw:equation draw:name="f101" draw:formula="?f44 / ?f7"/>
            <draw:equation draw:name="f102" draw:formula="?f45 / ?f6"/>
            <draw:equation draw:name="f103" draw:formula="?f46 / ?f7"/>
            <draw:equation draw:name="f104" draw:formula="?f47 / ?f6"/>
            <draw:equation draw:name="f105" draw:formula="?f48 / ?f7"/>
            <draw:equation draw:name="f106" draw:formula="?f49 / ?f6"/>
            <draw:equation draw:name="f107" draw:formula="?f50 / ?f7"/>
            <draw:equation draw:name="f108" draw:formula="?f51 / ?f6"/>
            <draw:equation draw:name="f109" draw:formula="?f52 / ?f7"/>
            <draw:equation draw:name="f110" draw:formula="?f53 / ?f6"/>
            <draw:equation draw:name="f111" draw:formula="?f54 / ?f7"/>
            <draw:equation draw:name="f112" draw:formula="?f55 / ?f6"/>
            <draw:equation draw:name="f113" draw:formula="?f56 / ?f7"/>
            <draw:equation draw:name="f114" draw:formula="?f57 / ?f6"/>
            <draw:equation draw:name="f115" draw:formula="?f58 / ?f7"/>
            <draw:equation draw:name="f116" draw:formula="?f59 / ?f6"/>
            <draw:equation draw:name="f117" draw:formula="?f60 / ?f7"/>
            <draw:equation draw:name="f118" draw:formula="?f61 / ?f6"/>
            <draw:equation draw:name="f119" draw:formula="?f62 / ?f7"/>
            <draw:equation draw:name="f120" draw:formula="?f63 / ?f6"/>
            <draw:equation draw:name="f121" draw:formula="?f64 / ?f7"/>
            <draw:equation draw:name="f122" draw:formula="0 / ?f6"/>
            <draw:equation draw:name="f123" draw:formula="?f1 / ?f6"/>
            <draw:equation draw:name="f124" draw:formula="0 / ?f7"/>
            <draw:equation draw:name="f125" draw:formula="?f3 / ?f7"/>
          </draw:enhanced-geometry>
        </draw:custom-shape>
        <draw:custom-shape svg:x="11.41204in" svg:y="6.84722in" svg:width="0.87732in" svg:height="0.38715in" draw:id="id419" draw:layer="Master2-bg" draw:style-name="a1173" draw:name="Freeform 11">
          <svg:title/>
          <svg:desc/>
          <text:p text:style-name="a1172" text:class-names="" text:cond-style-name=""><text:span text:style-name="a1171" text:class-names=""/></text:p>
          <draw:enhanced-geometry xmlns:dr3d="urn:oasis:names:tc:opendocument:xmlns:dr3d:1.0" draw:type="non-primitive" svg:viewBox="0 0 1444 849" draw:enhanced-path="M 142 257 C 109 283 109 298 92 340 75 382 52 456 42 507 32 558 0 631 33 649 66 667 152 628 242 616 332 604 477 585 576 574 675 563 771 546 835 549 899 552 907 567 960 591 1013 615 1084 652 1152 691 1220 730 1323 801 1369 825 1415 849 1417 845 1428 833 1439 821 1433 787 1436 750 1439 713 1444 657 1444 608 1444 559 1443 508 1436 457 1429 406 1424 345 1403 299 1382 253 1356 217 1311 182 1266 147 1196 119 1135 90 1074 61 1011 14 943 7 875 0 807 31 726 48 645 65 534 85 459 107 384 129 329 157 276 182 223 207 170 242 142 257 Z N" draw:text-areas="?f88 ?f90 ?f89 ?f91" draw:glue-points="?f48 ?f49 ?f50 ?f51 ?f52 ?f53 ?f54 ?f55 ?f56 ?f57 ?f58 ?f59 ?f60 ?f61 ?f62 ?f63 ?f64 ?f65 ?f66 ?f67 ?f68 ?f69 ?f70 ?f71 ?f72 ?f73 ?f70 ?f74 ?f75 ?f76 ?f77 ?f78 ?f79 ?f80 ?f81 ?f82 ?f83 ?f84 ?f85 ?f86 ?f87 ?f78 ?f48 ?f49"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44"/>
            <draw:equation draw:name="f7" draw:formula="?f4 / 849"/>
            <draw:equation draw:name="f8" draw:formula="142 * ?f5 / 1444"/>
            <draw:equation draw:name="f9" draw:formula="257 * ?f4 / 849"/>
            <draw:equation draw:name="f10" draw:formula="92 * ?f5 / 1444"/>
            <draw:equation draw:name="f11" draw:formula="340 * ?f4 / 849"/>
            <draw:equation draw:name="f12" draw:formula="42 * ?f5 / 1444"/>
            <draw:equation draw:name="f13" draw:formula="507 * ?f4 / 849"/>
            <draw:equation draw:name="f14" draw:formula="33 * ?f5 / 1444"/>
            <draw:equation draw:name="f15" draw:formula="649 * ?f4 / 849"/>
            <draw:equation draw:name="f16" draw:formula="242 * ?f5 / 1444"/>
            <draw:equation draw:name="f17" draw:formula="616 * ?f4 / 849"/>
            <draw:equation draw:name="f18" draw:formula="576 * ?f5 / 1444"/>
            <draw:equation draw:name="f19" draw:formula="574 * ?f4 / 849"/>
            <draw:equation draw:name="f20" draw:formula="835 * ?f5 / 1444"/>
            <draw:equation draw:name="f21" draw:formula="549 * ?f4 / 849"/>
            <draw:equation draw:name="f22" draw:formula="960 * ?f5 / 1444"/>
            <draw:equation draw:name="f23" draw:formula="591 * ?f4 / 849"/>
            <draw:equation draw:name="f24" draw:formula="1152 * ?f5 / 1444"/>
            <draw:equation draw:name="f25" draw:formula="691 * ?f4 / 849"/>
            <draw:equation draw:name="f26" draw:formula="1369 * ?f5 / 1444"/>
            <draw:equation draw:name="f27" draw:formula="825 * ?f4 / 849"/>
            <draw:equation draw:name="f28" draw:formula="1428 * ?f5 / 1444"/>
            <draw:equation draw:name="f29" draw:formula="833 * ?f4 / 849"/>
            <draw:equation draw:name="f30" draw:formula="1436 * ?f5 / 1444"/>
            <draw:equation draw:name="f31" draw:formula="750 * ?f4 / 849"/>
            <draw:equation draw:name="f32" draw:formula="1444 * ?f5 / 1444"/>
            <draw:equation draw:name="f33" draw:formula="608 * ?f4 / 849"/>
            <draw:equation draw:name="f34" draw:formula="457 * ?f4 / 849"/>
            <draw:equation draw:name="f35" draw:formula="1403 * ?f5 / 1444"/>
            <draw:equation draw:name="f36" draw:formula="299 * ?f4 / 849"/>
            <draw:equation draw:name="f37" draw:formula="1311 * ?f5 / 1444"/>
            <draw:equation draw:name="f38" draw:formula="182 * ?f4 / 849"/>
            <draw:equation draw:name="f39" draw:formula="1135 * ?f5 / 1444"/>
            <draw:equation draw:name="f40" draw:formula="90 * ?f4 / 849"/>
            <draw:equation draw:name="f41" draw:formula="943 * ?f5 / 1444"/>
            <draw:equation draw:name="f42" draw:formula="7 * ?f4 / 849"/>
            <draw:equation draw:name="f43" draw:formula="726 * ?f5 / 1444"/>
            <draw:equation draw:name="f44" draw:formula="48 * ?f4 / 849"/>
            <draw:equation draw:name="f45" draw:formula="459 * ?f5 / 1444"/>
            <draw:equation draw:name="f46" draw:formula="107 * ?f4 / 849"/>
            <draw:equation draw:name="f47" draw:formula="276 * ?f5 / 1444"/>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7"/>
            <draw:equation draw:name="f72" draw:formula="?f32 / ?f6"/>
            <draw:equation draw:name="f73" draw:formula="?f33 / ?f7"/>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6"/>
            <draw:equation draw:name="f88" draw:formula="0 / ?f6"/>
            <draw:equation draw:name="f89" draw:formula="?f1 / ?f6"/>
            <draw:equation draw:name="f90" draw:formula="0 / ?f7"/>
            <draw:equation draw:name="f91" draw:formula="?f3 / ?f7"/>
          </draw:enhanced-geometry>
        </draw:custom-shape>
      </draw:g>
      <draw:custom-shape svg:x="0in" svg:y="5.79688in" svg:width="6.5625in" svg:height="1.70312in" draw:id="id404" draw:layer="Master2-bg" draw:style-name="a1116" draw:name="AutoShape 7">
        <svg:title/>
        <svg:desc/>
        <text:p text:style-name="a1114" text:class-names="" text:cond-style-name=""><text:span text:style-name="a1113"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6.5625in" svg:height="1.70313in" draw:id="id405" draw:layer="Master2-bg" draw:style-name="a1120" draw:transform="translate(-3.28125in -0.85156in) rotate(-3.14159) translate(10.05208in 0.85156in)" draw:name="AutoShape 8">
        <svg:title/>
        <svg:desc/>
        <text:p text:style-name="a1118" text:class-names="" text:cond-style-name=""><text:span text:style-name="a1117"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frame draw:id="id406" draw:layer="Master2-bg" draw:style-name="a1121" draw:name="Picture 9" svg:x="0.26158in" svg:y="0.60069in" svg:width="2.45833in" svg:height="1.51563in" style:rel-width="scale" style:rel-height="scale">
        <draw:image xlink:href="media/image11.png" xlink:type="simple" xlink:show="embed" xlink:actuate="onLoad"/>
        <svg:title/>
        <svg:desc>無題</svg:desc>
      </draw:frame>
      <draw:g draw:name="Group 20" draw:id="id407">
        <svg:title/>
        <svg:desc/>
        <draw:custom-shape svg:width="0.09896in" svg:height="9.81713in" draw:id="id414" draw:layer="Master2-bg" draw:style-name="a1159" draw:transform="translate(-0.04948in -4.90857in) rotate(-4.71239) translate(8.42477in 2.06684in)" draw:name="AutoShape 19">
          <svg:title/>
          <svg:desc/>
          <text:p text:style-name="a1158" text:class-names="" text:cond-style-name=""><text:span text:style-name="a1157" text:class-names=""/></text:p>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5000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name="Group 18" draw:id="id415">
          <svg:title/>
          <svg:desc/>
          <draw:custom-shape svg:width="10.55093in" svg:height="0.11806in" draw:id="id416" draw:layer="Master2-bg" draw:style-name="a1163" draw:transform="translate(-5.27546in -0.05903in) rotate(-3.14159) translate(8.05787in 2.13021in)" draw:name="AutoShape 15">
            <svg:title/>
            <svg:desc/>
            <text:p text:style-name="a1161" text:class-names="" text:cond-style-name=""><text:span text:style-name="a1160"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10.55093in" svg:height="0.11806in" draw:id="id417" draw:layer="Master2-bg" draw:style-name="a1167" draw:transform="translate(-5.27546in -0.05903in) rotate(-3.14159) translate(8.05787in 2.01215in)" draw:name="AutoShape 16">
            <svg:title/>
            <svg:desc/>
            <text:p text:style-name="a1165" text:class-names="" text:cond-style-name=""><text:span text:style-name="a1164"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g>
      </draw:g>
      <draw:frame draw:id="id408" presentation:style-name="a1125" draw:name="標題 1" svg:x="0.91898in" svg:y="0.5in" svg:width="4.30093in" svg:height="1.75in" presentation:class="title" presentation:placeholder="false">
        <draw:text-box>
          <text:p text:style-name="a1124" text:class-names="" text:cond-style-name=""><text:span text:style-name="a1122" text:class-names="">按一下以編輯母片標題樣式</text:span><text:span text:style-name="a1123" text:class-names=""/></text:p>
        </draw:text-box>
        <svg:title/>
        <svg:desc/>
      </draw:frame>
      <draw:frame draw:id="id409" presentation:style-name="a1142" draw:name="內容版面配置區 2" svg:x="5.66898in" svg:y="1.07986in" svg:width="6.75in" svg:height="5.32986in" presentation:class="object" presentation:placeholder="false">
        <draw:text-box>
          <text:list text:style-name="a1128">
            <text:list-item>
              <text:p text:style-name="a1127" text:class-names="" text:cond-style-name=""><text:span text:style-name="a1126" text:class-names="">編輯母片文字樣式</text:span></text:p>
            </text:list-item>
          </text:list>
          <text:list text:style-name="a1131">
            <text:list-item>
              <text:list text:style-name="a1131">
                <text:list-item>
                  <text:p text:style-name="a1130" text:class-names="" text:cond-style-name=""><text:span text:style-name="a1129" text:class-names="">第二層</text:span></text:p>
                </text:list-item>
              </text:list>
            </text:list-item>
          </text:list>
          <text:list text:style-name="a1134">
            <text:list-item>
              <text:list text:style-name="a1134">
                <text:list-item>
                  <text:list text:style-name="a1134">
                    <text:list-item>
                      <text:p text:style-name="a1133" text:class-names="" text:cond-style-name=""><text:span text:style-name="a1132" text:class-names="">第三層</text:span></text:p>
                    </text:list-item>
                  </text:list>
                </text:list-item>
              </text:list>
            </text:list-item>
          </text:list>
          <text:list text:style-name="a1137">
            <text:list-item>
              <text:list text:style-name="a1137">
                <text:list-item>
                  <text:list text:style-name="a1137">
                    <text:list-item>
                      <text:list text:style-name="a1137">
                        <text:list-item>
                          <text:p text:style-name="a1136" text:class-names="" text:cond-style-name=""><text:span text:style-name="a1135" text:class-names="">第四層</text:span></text:p>
                        </text:list-item>
                      </text:list>
                    </text:list-item>
                  </text:list>
                </text:list-item>
              </text:list>
            </text:list-item>
          </text:list>
          <text:list text:style-name="a1141">
            <text:list-item>
              <text:list text:style-name="a1141">
                <text:list-item>
                  <text:list text:style-name="a1141">
                    <text:list-item>
                      <text:list text:style-name="a1141">
                        <text:list-item>
                          <text:list text:style-name="a1141">
                            <text:list-item>
                              <text:p text:style-name="a1140" text:class-names="" text:cond-style-name=""><text:span text:style-name="a1138" text:class-names="">第五層</text:span><text:span text:style-name="a1139" text:class-names=""/></text:p>
                            </text:list-item>
                          </text:list>
                        </text:list-item>
                      </text:list>
                    </text:list-item>
                  </text:list>
                </text:list-item>
              </text:list>
            </text:list-item>
          </text:list>
        </draw:text-box>
        <svg:title/>
        <svg:desc/>
      </draw:frame>
      <draw:frame draw:id="id410" presentation:style-name="a1146" draw:name="文字版面配置區 3" svg:x="0.91898in" svg:y="2.25in" svg:width="4.30093in" svg:height="4.1684in" presentation:class="outline" presentation:placeholder="false">
        <draw:text-box>
          <text:list text:style-name="a1145">
            <text:list-item>
              <text:p text:style-name="a1144" text:class-names="" text:cond-style-name=""><text:span text:style-name="a1143" text:class-names="">編輯母片文字樣式</text:span></text:p>
            </text:list-item>
          </text:list>
        </draw:text-box>
        <svg:title/>
        <svg:desc/>
      </draw:frame>
      <draw:frame draw:id="id411" presentation:style-name="a1149" draw:name="日期版面配置區 4" svg:x="1in" svg:y="6.83333in" svg:width="2.77778in" svg:height="0.5in" presentation:class="date-time" presentation:placeholder="false">
        <draw:text-box>
          <text:p text:style-name="a1148" text:class-names="" text:cond-style-name=""><text:span text:style-name="a1147" text:class-names=""/></text:p>
        </draw:text-box>
        <svg:title/>
        <svg:desc/>
      </draw:frame>
      <draw:frame draw:id="id412" presentation:style-name="a1152" draw:name="頁尾版面配置區 5" svg:x="4.55556in" svg:y="6.83333in" svg:width="4.22222in" svg:height="0.5in" presentation:class="footer" presentation:placeholder="false">
        <draw:text-box>
          <text:p text:style-name="a1151" text:class-names="" text:cond-style-name=""><text:span text:style-name="a1150" text:class-names=""/></text:p>
        </draw:text-box>
        <svg:title/>
        <svg:desc/>
      </draw:frame>
      <draw:frame draw:id="id413" presentation:style-name="a1156" draw:name="投影片編號版面配置區 6" svg:x="11.49769in" svg:y="6.83333in" svg:width="0.83565in" svg:height="0.5in" presentation:class="page-number" presentation:placeholder="false">
        <draw:text-box>
          <text:p text:style-name="a1155" text:class-names="" text:cond-style-name=""><text:span text:style-name="a1153" text:class-names=""><text:page-number style:num-format="1" text:fixed="false">‹#›</text:page-number></text:span><text:span text:style-name="a1154" text:class-names=""/></text:p>
        </draw:text-box>
        <svg:title/>
        <svg:desc/>
      </draw:frame>
    </style:master-page>
    <style:master-page style:name="Master2-Layout9-picTx-含標題的圖片" style:page-layout-name="pageLayout1" draw:style-name="a1174">
      <draw:g draw:name="Group 14" draw:id="id420">
        <svg:title/>
        <svg:desc/>
        <draw:custom-shape svg:x="11.28704in" svg:y="6.61285in" svg:width="1.34028in" svg:height="0.69097in" draw:id="id435" draw:layer="Master2-bg" draw:style-name="a1219" draw:name="Freeform 10">
          <svg:title/>
          <svg:desc/>
          <text:p text:style-name="a1218" text:class-names="" text:cond-style-name=""><text:span text:style-name="a1217" text:class-names=""/></text:p>
          <draw:enhanced-geometry xmlns:dr3d="urn:oasis:names:tc:opendocument:xmlns:dr3d:1.0" draw:type="non-primitive" svg:viewBox="0 0 2205 1519" draw:enhanced-path="M 1149 21 C 1018 3 940 0 832 12 724 24 598 47 498 96 398 145 299 231 231 305 163 379 125 435 89 538 53 641 28 822 14 922 0 1022 2 1086 6 1139 10 1192 24 1212 39 1239 54 1266 70 1285 98 1298 126 1311 128 1323 206 1315 284 1307 466 1267 565 1248 664 1229 721 1209 799 1198 877 1187 979 1182 1033 1181 1087 1180 1094 1179 1124 1189 1154 1199 1178 1217 1216 1239 1254 1261 1304 1292 1350 1323 1396 1354 1459 1399 1492 1423 1525 1447 1525 1450 1550 1465 1575 1480 1603 1511 1642 1515 1681 1519 1738 1502 1784 1490 1830 1478 1881 1462 1917 1440 1953 1418 1968 1394 2001 1356 2034 1318 2090 1274 2118 1214 2146 1154 2154 1066 2168 997 2182 928 2205 868 2201 797 2197 726 2169 643 2143 572 2117 501 2088 428 2043 371 1998 314 1947 271 1876 229 1805 187 1738 156 1617 121 1496 86 1280 39 1149 21 Z N" draw:text-areas="?f122 ?f124 ?f123 ?f125" draw:glue-points="?f65 ?f66 ?f67 ?f68 ?f69 ?f70 ?f71 ?f72 ?f73 ?f74 ?f75 ?f76 ?f77 ?f78 ?f79 ?f80 ?f81 ?f82 ?f83 ?f84 ?f85 ?f86 ?f87 ?f88 ?f89 ?f90 ?f91 ?f92 ?f93 ?f80 ?f94 ?f95 ?f96 ?f97 ?f98 ?f99 ?f100 ?f101 ?f102 ?f103 ?f104 ?f105 ?f106 ?f107 ?f108 ?f109 ?f110 ?f111 ?f112 ?f113 ?f114 ?f115 ?f116 ?f117 ?f118 ?f119 ?f120 ?f121 ?f65 ?f66" draw:glue-point-leaving-directions="-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05"/>
            <draw:equation draw:name="f7" draw:formula="?f4 / 1519"/>
            <draw:equation draw:name="f8" draw:formula="1149 * ?f5 / 2205"/>
            <draw:equation draw:name="f9" draw:formula="21 * ?f4 / 1519"/>
            <draw:equation draw:name="f10" draw:formula="832 * ?f5 / 2205"/>
            <draw:equation draw:name="f11" draw:formula="12 * ?f4 / 1519"/>
            <draw:equation draw:name="f12" draw:formula="498 * ?f5 / 2205"/>
            <draw:equation draw:name="f13" draw:formula="96 * ?f4 / 1519"/>
            <draw:equation draw:name="f14" draw:formula="231 * ?f5 / 2205"/>
            <draw:equation draw:name="f15" draw:formula="305 * ?f4 / 1519"/>
            <draw:equation draw:name="f16" draw:formula="89 * ?f5 / 2205"/>
            <draw:equation draw:name="f17" draw:formula="538 * ?f4 / 1519"/>
            <draw:equation draw:name="f18" draw:formula="14 * ?f5 / 2205"/>
            <draw:equation draw:name="f19" draw:formula="922 * ?f4 / 1519"/>
            <draw:equation draw:name="f20" draw:formula="6 * ?f5 / 2205"/>
            <draw:equation draw:name="f21" draw:formula="1139 * ?f4 / 1519"/>
            <draw:equation draw:name="f22" draw:formula="39 * ?f5 / 2205"/>
            <draw:equation draw:name="f23" draw:formula="1239 * ?f4 / 1519"/>
            <draw:equation draw:name="f24" draw:formula="98 * ?f5 / 2205"/>
            <draw:equation draw:name="f25" draw:formula="1298 * ?f4 / 1519"/>
            <draw:equation draw:name="f26" draw:formula="206 * ?f5 / 2205"/>
            <draw:equation draw:name="f27" draw:formula="1315 * ?f4 / 1519"/>
            <draw:equation draw:name="f28" draw:formula="565 * ?f5 / 2205"/>
            <draw:equation draw:name="f29" draw:formula="1248 * ?f4 / 1519"/>
            <draw:equation draw:name="f30" draw:formula="799 * ?f5 / 2205"/>
            <draw:equation draw:name="f31" draw:formula="1198 * ?f4 / 1519"/>
            <draw:equation draw:name="f32" draw:formula="1033 * ?f5 / 2205"/>
            <draw:equation draw:name="f33" draw:formula="1181 * ?f4 / 1519"/>
            <draw:equation draw:name="f34" draw:formula="1124 * ?f5 / 2205"/>
            <draw:equation draw:name="f35" draw:formula="1189 * ?f4 / 1519"/>
            <draw:equation draw:name="f36" draw:formula="1216 * ?f5 / 2205"/>
            <draw:equation draw:name="f37" draw:formula="1350 * ?f5 / 2205"/>
            <draw:equation draw:name="f38" draw:formula="1323 * ?f4 / 1519"/>
            <draw:equation draw:name="f39" draw:formula="1492 * ?f5 / 2205"/>
            <draw:equation draw:name="f40" draw:formula="1423 * ?f4 / 1519"/>
            <draw:equation draw:name="f41" draw:formula="1550 * ?f5 / 2205"/>
            <draw:equation draw:name="f42" draw:formula="1465 * ?f4 / 1519"/>
            <draw:equation draw:name="f43" draw:formula="1642 * ?f5 / 2205"/>
            <draw:equation draw:name="f44" draw:formula="1515 * ?f4 / 1519"/>
            <draw:equation draw:name="f45" draw:formula="1784 * ?f5 / 2205"/>
            <draw:equation draw:name="f46" draw:formula="1490 * ?f4 / 1519"/>
            <draw:equation draw:name="f47" draw:formula="1917 * ?f5 / 2205"/>
            <draw:equation draw:name="f48" draw:formula="1440 * ?f4 / 1519"/>
            <draw:equation draw:name="f49" draw:formula="2001 * ?f5 / 2205"/>
            <draw:equation draw:name="f50" draw:formula="1356 * ?f4 / 1519"/>
            <draw:equation draw:name="f51" draw:formula="2118 * ?f5 / 2205"/>
            <draw:equation draw:name="f52" draw:formula="1214 * ?f4 / 1519"/>
            <draw:equation draw:name="f53" draw:formula="2168 * ?f5 / 2205"/>
            <draw:equation draw:name="f54" draw:formula="997 * ?f4 / 1519"/>
            <draw:equation draw:name="f55" draw:formula="2201 * ?f5 / 2205"/>
            <draw:equation draw:name="f56" draw:formula="797 * ?f4 / 1519"/>
            <draw:equation draw:name="f57" draw:formula="2143 * ?f5 / 2205"/>
            <draw:equation draw:name="f58" draw:formula="572 * ?f4 / 1519"/>
            <draw:equation draw:name="f59" draw:formula="2043 * ?f5 / 2205"/>
            <draw:equation draw:name="f60" draw:formula="371 * ?f4 / 1519"/>
            <draw:equation draw:name="f61" draw:formula="1876 * ?f5 / 2205"/>
            <draw:equation draw:name="f62" draw:formula="229 * ?f4 / 1519"/>
            <draw:equation draw:name="f63" draw:formula="1617 * ?f5 / 2205"/>
            <draw:equation draw:name="f64" draw:formula="121 * ?f4 / 1519"/>
            <draw:equation draw:name="f65" draw:formula="?f8 / ?f6"/>
            <draw:equation draw:name="f66" draw:formula="?f9 / ?f7"/>
            <draw:equation draw:name="f67" draw:formula="?f10 / ?f6"/>
            <draw:equation draw:name="f68" draw:formula="?f11 / ?f7"/>
            <draw:equation draw:name="f69" draw:formula="?f12 / ?f6"/>
            <draw:equation draw:name="f70" draw:formula="?f13 / ?f7"/>
            <draw:equation draw:name="f71" draw:formula="?f14 / ?f6"/>
            <draw:equation draw:name="f72" draw:formula="?f15 / ?f7"/>
            <draw:equation draw:name="f73" draw:formula="?f16 / ?f6"/>
            <draw:equation draw:name="f74" draw:formula="?f17 / ?f7"/>
            <draw:equation draw:name="f75" draw:formula="?f18 / ?f6"/>
            <draw:equation draw:name="f76" draw:formula="?f19 / ?f7"/>
            <draw:equation draw:name="f77" draw:formula="?f20 / ?f6"/>
            <draw:equation draw:name="f78" draw:formula="?f21 / ?f7"/>
            <draw:equation draw:name="f79" draw:formula="?f22 / ?f6"/>
            <draw:equation draw:name="f80" draw:formula="?f23 / ?f7"/>
            <draw:equation draw:name="f81" draw:formula="?f24 / ?f6"/>
            <draw:equation draw:name="f82" draw:formula="?f25 / ?f7"/>
            <draw:equation draw:name="f83" draw:formula="?f26 / ?f6"/>
            <draw:equation draw:name="f84" draw:formula="?f27 / ?f7"/>
            <draw:equation draw:name="f85" draw:formula="?f28 / ?f6"/>
            <draw:equation draw:name="f86" draw:formula="?f29 / ?f7"/>
            <draw:equation draw:name="f87" draw:formula="?f30 / ?f6"/>
            <draw:equation draw:name="f88" draw:formula="?f31 / ?f7"/>
            <draw:equation draw:name="f89" draw:formula="?f32 / ?f6"/>
            <draw:equation draw:name="f90" draw:formula="?f33 / ?f7"/>
            <draw:equation draw:name="f91" draw:formula="?f34 / ?f6"/>
            <draw:equation draw:name="f92" draw:formula="?f35 / ?f7"/>
            <draw:equation draw:name="f93" draw:formula="?f36 / ?f6"/>
            <draw:equation draw:name="f94" draw:formula="?f37 / ?f6"/>
            <draw:equation draw:name="f95" draw:formula="?f38 / ?f7"/>
            <draw:equation draw:name="f96" draw:formula="?f39 / ?f6"/>
            <draw:equation draw:name="f97" draw:formula="?f40 / ?f7"/>
            <draw:equation draw:name="f98" draw:formula="?f41 / ?f6"/>
            <draw:equation draw:name="f99" draw:formula="?f42 / ?f7"/>
            <draw:equation draw:name="f100" draw:formula="?f43 / ?f6"/>
            <draw:equation draw:name="f101" draw:formula="?f44 / ?f7"/>
            <draw:equation draw:name="f102" draw:formula="?f45 / ?f6"/>
            <draw:equation draw:name="f103" draw:formula="?f46 / ?f7"/>
            <draw:equation draw:name="f104" draw:formula="?f47 / ?f6"/>
            <draw:equation draw:name="f105" draw:formula="?f48 / ?f7"/>
            <draw:equation draw:name="f106" draw:formula="?f49 / ?f6"/>
            <draw:equation draw:name="f107" draw:formula="?f50 / ?f7"/>
            <draw:equation draw:name="f108" draw:formula="?f51 / ?f6"/>
            <draw:equation draw:name="f109" draw:formula="?f52 / ?f7"/>
            <draw:equation draw:name="f110" draw:formula="?f53 / ?f6"/>
            <draw:equation draw:name="f111" draw:formula="?f54 / ?f7"/>
            <draw:equation draw:name="f112" draw:formula="?f55 / ?f6"/>
            <draw:equation draw:name="f113" draw:formula="?f56 / ?f7"/>
            <draw:equation draw:name="f114" draw:formula="?f57 / ?f6"/>
            <draw:equation draw:name="f115" draw:formula="?f58 / ?f7"/>
            <draw:equation draw:name="f116" draw:formula="?f59 / ?f6"/>
            <draw:equation draw:name="f117" draw:formula="?f60 / ?f7"/>
            <draw:equation draw:name="f118" draw:formula="?f61 / ?f6"/>
            <draw:equation draw:name="f119" draw:formula="?f62 / ?f7"/>
            <draw:equation draw:name="f120" draw:formula="?f63 / ?f6"/>
            <draw:equation draw:name="f121" draw:formula="?f64 / ?f7"/>
            <draw:equation draw:name="f122" draw:formula="0 / ?f6"/>
            <draw:equation draw:name="f123" draw:formula="?f1 / ?f6"/>
            <draw:equation draw:name="f124" draw:formula="0 / ?f7"/>
            <draw:equation draw:name="f125" draw:formula="?f3 / ?f7"/>
          </draw:enhanced-geometry>
        </draw:custom-shape>
        <draw:custom-shape svg:x="11.41204in" svg:y="6.84722in" svg:width="0.87732in" svg:height="0.38715in" draw:id="id436" draw:layer="Master2-bg" draw:style-name="a1222" draw:name="Freeform 11">
          <svg:title/>
          <svg:desc/>
          <text:p text:style-name="a1221" text:class-names="" text:cond-style-name=""><text:span text:style-name="a1220" text:class-names=""/></text:p>
          <draw:enhanced-geometry xmlns:dr3d="urn:oasis:names:tc:opendocument:xmlns:dr3d:1.0" draw:type="non-primitive" svg:viewBox="0 0 1444 849" draw:enhanced-path="M 142 257 C 109 283 109 298 92 340 75 382 52 456 42 507 32 558 0 631 33 649 66 667 152 628 242 616 332 604 477 585 576 574 675 563 771 546 835 549 899 552 907 567 960 591 1013 615 1084 652 1152 691 1220 730 1323 801 1369 825 1415 849 1417 845 1428 833 1439 821 1433 787 1436 750 1439 713 1444 657 1444 608 1444 559 1443 508 1436 457 1429 406 1424 345 1403 299 1382 253 1356 217 1311 182 1266 147 1196 119 1135 90 1074 61 1011 14 943 7 875 0 807 31 726 48 645 65 534 85 459 107 384 129 329 157 276 182 223 207 170 242 142 257 Z N" draw:text-areas="?f88 ?f90 ?f89 ?f91" draw:glue-points="?f48 ?f49 ?f50 ?f51 ?f52 ?f53 ?f54 ?f55 ?f56 ?f57 ?f58 ?f59 ?f60 ?f61 ?f62 ?f63 ?f64 ?f65 ?f66 ?f67 ?f68 ?f69 ?f70 ?f71 ?f72 ?f73 ?f70 ?f74 ?f75 ?f76 ?f77 ?f78 ?f79 ?f80 ?f81 ?f82 ?f83 ?f84 ?f85 ?f86 ?f87 ?f78 ?f48 ?f49"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44"/>
            <draw:equation draw:name="f7" draw:formula="?f4 / 849"/>
            <draw:equation draw:name="f8" draw:formula="142 * ?f5 / 1444"/>
            <draw:equation draw:name="f9" draw:formula="257 * ?f4 / 849"/>
            <draw:equation draw:name="f10" draw:formula="92 * ?f5 / 1444"/>
            <draw:equation draw:name="f11" draw:formula="340 * ?f4 / 849"/>
            <draw:equation draw:name="f12" draw:formula="42 * ?f5 / 1444"/>
            <draw:equation draw:name="f13" draw:formula="507 * ?f4 / 849"/>
            <draw:equation draw:name="f14" draw:formula="33 * ?f5 / 1444"/>
            <draw:equation draw:name="f15" draw:formula="649 * ?f4 / 849"/>
            <draw:equation draw:name="f16" draw:formula="242 * ?f5 / 1444"/>
            <draw:equation draw:name="f17" draw:formula="616 * ?f4 / 849"/>
            <draw:equation draw:name="f18" draw:formula="576 * ?f5 / 1444"/>
            <draw:equation draw:name="f19" draw:formula="574 * ?f4 / 849"/>
            <draw:equation draw:name="f20" draw:formula="835 * ?f5 / 1444"/>
            <draw:equation draw:name="f21" draw:formula="549 * ?f4 / 849"/>
            <draw:equation draw:name="f22" draw:formula="960 * ?f5 / 1444"/>
            <draw:equation draw:name="f23" draw:formula="591 * ?f4 / 849"/>
            <draw:equation draw:name="f24" draw:formula="1152 * ?f5 / 1444"/>
            <draw:equation draw:name="f25" draw:formula="691 * ?f4 / 849"/>
            <draw:equation draw:name="f26" draw:formula="1369 * ?f5 / 1444"/>
            <draw:equation draw:name="f27" draw:formula="825 * ?f4 / 849"/>
            <draw:equation draw:name="f28" draw:formula="1428 * ?f5 / 1444"/>
            <draw:equation draw:name="f29" draw:formula="833 * ?f4 / 849"/>
            <draw:equation draw:name="f30" draw:formula="1436 * ?f5 / 1444"/>
            <draw:equation draw:name="f31" draw:formula="750 * ?f4 / 849"/>
            <draw:equation draw:name="f32" draw:formula="1444 * ?f5 / 1444"/>
            <draw:equation draw:name="f33" draw:formula="608 * ?f4 / 849"/>
            <draw:equation draw:name="f34" draw:formula="457 * ?f4 / 849"/>
            <draw:equation draw:name="f35" draw:formula="1403 * ?f5 / 1444"/>
            <draw:equation draw:name="f36" draw:formula="299 * ?f4 / 849"/>
            <draw:equation draw:name="f37" draw:formula="1311 * ?f5 / 1444"/>
            <draw:equation draw:name="f38" draw:formula="182 * ?f4 / 849"/>
            <draw:equation draw:name="f39" draw:formula="1135 * ?f5 / 1444"/>
            <draw:equation draw:name="f40" draw:formula="90 * ?f4 / 849"/>
            <draw:equation draw:name="f41" draw:formula="943 * ?f5 / 1444"/>
            <draw:equation draw:name="f42" draw:formula="7 * ?f4 / 849"/>
            <draw:equation draw:name="f43" draw:formula="726 * ?f5 / 1444"/>
            <draw:equation draw:name="f44" draw:formula="48 * ?f4 / 849"/>
            <draw:equation draw:name="f45" draw:formula="459 * ?f5 / 1444"/>
            <draw:equation draw:name="f46" draw:formula="107 * ?f4 / 849"/>
            <draw:equation draw:name="f47" draw:formula="276 * ?f5 / 1444"/>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7"/>
            <draw:equation draw:name="f72" draw:formula="?f32 / ?f6"/>
            <draw:equation draw:name="f73" draw:formula="?f33 / ?f7"/>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6"/>
            <draw:equation draw:name="f88" draw:formula="0 / ?f6"/>
            <draw:equation draw:name="f89" draw:formula="?f1 / ?f6"/>
            <draw:equation draw:name="f90" draw:formula="0 / ?f7"/>
            <draw:equation draw:name="f91" draw:formula="?f3 / ?f7"/>
          </draw:enhanced-geometry>
        </draw:custom-shape>
      </draw:g>
      <draw:custom-shape svg:x="0in" svg:y="5.79688in" svg:width="6.5625in" svg:height="1.70312in" draw:id="id421" draw:layer="Master2-bg" draw:style-name="a1178" draw:name="AutoShape 7">
        <svg:title/>
        <svg:desc/>
        <text:p text:style-name="a1176" text:class-names="" text:cond-style-name=""><text:span text:style-name="a1175"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6.5625in" svg:height="1.70313in" draw:id="id422" draw:layer="Master2-bg" draw:style-name="a1182" draw:transform="translate(-3.28125in -0.85156in) rotate(-3.14159) translate(10.05208in 0.85156in)" draw:name="AutoShape 8">
        <svg:title/>
        <svg:desc/>
        <text:p text:style-name="a1180" text:class-names="" text:cond-style-name=""><text:span text:style-name="a1179"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frame draw:id="id423" draw:layer="Master2-bg" draw:style-name="a1183" draw:name="Picture 9" svg:x="0.26158in" svg:y="0.60069in" svg:width="2.45833in" svg:height="1.51563in" style:rel-width="scale" style:rel-height="scale">
        <draw:image xlink:href="media/image11.png" xlink:type="simple" xlink:show="embed" xlink:actuate="onLoad"/>
        <svg:title/>
        <svg:desc>無題</svg:desc>
      </draw:frame>
      <draw:g draw:name="Group 20" draw:id="id424">
        <svg:title/>
        <svg:desc/>
        <draw:custom-shape svg:width="0.09896in" svg:height="9.81713in" draw:id="id431" draw:layer="Master2-bg" draw:style-name="a1208" draw:transform="translate(-0.04948in -4.90857in) rotate(-4.71239) translate(8.42477in 2.06684in)" draw:name="AutoShape 19">
          <svg:title/>
          <svg:desc/>
          <text:p text:style-name="a1207" text:class-names="" text:cond-style-name=""><text:span text:style-name="a1206" text:class-names=""/></text:p>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5000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name="Group 18" draw:id="id432">
          <svg:title/>
          <svg:desc/>
          <draw:custom-shape svg:width="10.55093in" svg:height="0.11806in" draw:id="id433" draw:layer="Master2-bg" draw:style-name="a1212" draw:transform="translate(-5.27546in -0.05903in) rotate(-3.14159) translate(8.05787in 2.13021in)" draw:name="AutoShape 15">
            <svg:title/>
            <svg:desc/>
            <text:p text:style-name="a1210" text:class-names="" text:cond-style-name=""><text:span text:style-name="a1209"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10.55093in" svg:height="0.11806in" draw:id="id434" draw:layer="Master2-bg" draw:style-name="a1216" draw:transform="translate(-5.27546in -0.05903in) rotate(-3.14159) translate(8.05787in 2.01215in)" draw:name="AutoShape 16">
            <svg:title/>
            <svg:desc/>
            <text:p text:style-name="a1214" text:class-names="" text:cond-style-name=""><text:span text:style-name="a1213"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g>
      </draw:g>
      <draw:frame draw:id="id425" presentation:style-name="a1187" draw:name="標題 1" svg:x="0.91898in" svg:y="0.5in" svg:width="4.30093in" svg:height="1.75in" presentation:class="title" presentation:placeholder="false">
        <draw:text-box>
          <text:p text:style-name="a1186" text:class-names="" text:cond-style-name=""><text:span text:style-name="a1184" text:class-names="">按一下以編輯母片標題樣式</text:span><text:span text:style-name="a1185" text:class-names=""/></text:p>
        </draw:text-box>
        <svg:title/>
        <svg:desc/>
      </draw:frame>
      <draw:frame draw:id="id426" presentation:style-name="a1191" draw:name="圖片版面配置區 2" svg:x="5.66898in" svg:y="1.07986in" svg:width="6.75in" svg:height="5.32986in" presentation:class="graphic" presentation:placeholder="false">
        <draw:text-box>
          <text:p text:style-name="a1190" text:class-names="" text:cond-style-name=""><text:span text:style-name="a1188" text:class-names="">按一下圖示以新增圖片</text:span><text:span text:style-name="a1189" text:class-names=""/></text:p>
        </draw:text-box>
        <svg:title/>
        <svg:desc/>
      </draw:frame>
      <draw:frame draw:id="id427" presentation:style-name="a1195" draw:name="文字版面配置區 3" svg:x="0.91898in" svg:y="2.25in" svg:width="4.30093in" svg:height="4.1684in" presentation:class="outline" presentation:placeholder="false">
        <draw:text-box>
          <text:list text:style-name="a1194">
            <text:list-item>
              <text:p text:style-name="a1193" text:class-names="" text:cond-style-name=""><text:span text:style-name="a1192" text:class-names="">編輯母片文字樣式</text:span></text:p>
            </text:list-item>
          </text:list>
        </draw:text-box>
        <svg:title/>
        <svg:desc/>
      </draw:frame>
      <draw:frame draw:id="id428" presentation:style-name="a1198" draw:name="日期版面配置區 4" svg:x="1in" svg:y="6.83333in" svg:width="2.77778in" svg:height="0.5in" presentation:class="date-time" presentation:placeholder="false">
        <draw:text-box>
          <text:p text:style-name="a1197" text:class-names="" text:cond-style-name=""><text:span text:style-name="a1196" text:class-names=""/></text:p>
        </draw:text-box>
        <svg:title/>
        <svg:desc/>
      </draw:frame>
      <draw:frame draw:id="id429" presentation:style-name="a1201" draw:name="頁尾版面配置區 5" svg:x="4.55556in" svg:y="6.83333in" svg:width="4.22222in" svg:height="0.5in" presentation:class="footer" presentation:placeholder="false">
        <draw:text-box>
          <text:p text:style-name="a1200" text:class-names="" text:cond-style-name=""><text:span text:style-name="a1199" text:class-names=""/></text:p>
        </draw:text-box>
        <svg:title/>
        <svg:desc/>
      </draw:frame>
      <draw:frame draw:id="id430" presentation:style-name="a1205" draw:name="投影片編號版面配置區 6" svg:x="11.49769in" svg:y="6.83333in" svg:width="0.83565in" svg:height="0.5in" presentation:class="page-number" presentation:placeholder="false">
        <draw:text-box>
          <text:p text:style-name="a1204" text:class-names="" text:cond-style-name=""><text:span text:style-name="a1202" text:class-names=""><text:page-number style:num-format="1" text:fixed="false">‹#›</text:page-number></text:span><text:span text:style-name="a1203" text:class-names=""/></text:p>
        </draw:text-box>
        <svg:title/>
        <svg:desc/>
      </draw:frame>
    </style:master-page>
    <style:master-page style:name="Master2-Layout10-vertTx-標題及直排文字" style:page-layout-name="pageLayout1" draw:style-name="a1223">
      <draw:g draw:name="Group 14" draw:id="id437">
        <svg:title/>
        <svg:desc/>
        <draw:custom-shape svg:x="11.28704in" svg:y="6.61285in" svg:width="1.34028in" svg:height="0.69097in" draw:id="id451" draw:layer="Master2-bg" draw:style-name="a1277" draw:name="Freeform 10">
          <svg:title/>
          <svg:desc/>
          <text:p text:style-name="a1276" text:class-names="" text:cond-style-name=""><text:span text:style-name="a1275" text:class-names=""/></text:p>
          <draw:enhanced-geometry xmlns:dr3d="urn:oasis:names:tc:opendocument:xmlns:dr3d:1.0" draw:type="non-primitive" svg:viewBox="0 0 2205 1519" draw:enhanced-path="M 1149 21 C 1018 3 940 0 832 12 724 24 598 47 498 96 398 145 299 231 231 305 163 379 125 435 89 538 53 641 28 822 14 922 0 1022 2 1086 6 1139 10 1192 24 1212 39 1239 54 1266 70 1285 98 1298 126 1311 128 1323 206 1315 284 1307 466 1267 565 1248 664 1229 721 1209 799 1198 877 1187 979 1182 1033 1181 1087 1180 1094 1179 1124 1189 1154 1199 1178 1217 1216 1239 1254 1261 1304 1292 1350 1323 1396 1354 1459 1399 1492 1423 1525 1447 1525 1450 1550 1465 1575 1480 1603 1511 1642 1515 1681 1519 1738 1502 1784 1490 1830 1478 1881 1462 1917 1440 1953 1418 1968 1394 2001 1356 2034 1318 2090 1274 2118 1214 2146 1154 2154 1066 2168 997 2182 928 2205 868 2201 797 2197 726 2169 643 2143 572 2117 501 2088 428 2043 371 1998 314 1947 271 1876 229 1805 187 1738 156 1617 121 1496 86 1280 39 1149 21 Z N" draw:text-areas="?f122 ?f124 ?f123 ?f125" draw:glue-points="?f65 ?f66 ?f67 ?f68 ?f69 ?f70 ?f71 ?f72 ?f73 ?f74 ?f75 ?f76 ?f77 ?f78 ?f79 ?f80 ?f81 ?f82 ?f83 ?f84 ?f85 ?f86 ?f87 ?f88 ?f89 ?f90 ?f91 ?f92 ?f93 ?f80 ?f94 ?f95 ?f96 ?f97 ?f98 ?f99 ?f100 ?f101 ?f102 ?f103 ?f104 ?f105 ?f106 ?f107 ?f108 ?f109 ?f110 ?f111 ?f112 ?f113 ?f114 ?f115 ?f116 ?f117 ?f118 ?f119 ?f120 ?f121 ?f65 ?f66" draw:glue-point-leaving-directions="-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05"/>
            <draw:equation draw:name="f7" draw:formula="?f4 / 1519"/>
            <draw:equation draw:name="f8" draw:formula="1149 * ?f5 / 2205"/>
            <draw:equation draw:name="f9" draw:formula="21 * ?f4 / 1519"/>
            <draw:equation draw:name="f10" draw:formula="832 * ?f5 / 2205"/>
            <draw:equation draw:name="f11" draw:formula="12 * ?f4 / 1519"/>
            <draw:equation draw:name="f12" draw:formula="498 * ?f5 / 2205"/>
            <draw:equation draw:name="f13" draw:formula="96 * ?f4 / 1519"/>
            <draw:equation draw:name="f14" draw:formula="231 * ?f5 / 2205"/>
            <draw:equation draw:name="f15" draw:formula="305 * ?f4 / 1519"/>
            <draw:equation draw:name="f16" draw:formula="89 * ?f5 / 2205"/>
            <draw:equation draw:name="f17" draw:formula="538 * ?f4 / 1519"/>
            <draw:equation draw:name="f18" draw:formula="14 * ?f5 / 2205"/>
            <draw:equation draw:name="f19" draw:formula="922 * ?f4 / 1519"/>
            <draw:equation draw:name="f20" draw:formula="6 * ?f5 / 2205"/>
            <draw:equation draw:name="f21" draw:formula="1139 * ?f4 / 1519"/>
            <draw:equation draw:name="f22" draw:formula="39 * ?f5 / 2205"/>
            <draw:equation draw:name="f23" draw:formula="1239 * ?f4 / 1519"/>
            <draw:equation draw:name="f24" draw:formula="98 * ?f5 / 2205"/>
            <draw:equation draw:name="f25" draw:formula="1298 * ?f4 / 1519"/>
            <draw:equation draw:name="f26" draw:formula="206 * ?f5 / 2205"/>
            <draw:equation draw:name="f27" draw:formula="1315 * ?f4 / 1519"/>
            <draw:equation draw:name="f28" draw:formula="565 * ?f5 / 2205"/>
            <draw:equation draw:name="f29" draw:formula="1248 * ?f4 / 1519"/>
            <draw:equation draw:name="f30" draw:formula="799 * ?f5 / 2205"/>
            <draw:equation draw:name="f31" draw:formula="1198 * ?f4 / 1519"/>
            <draw:equation draw:name="f32" draw:formula="1033 * ?f5 / 2205"/>
            <draw:equation draw:name="f33" draw:formula="1181 * ?f4 / 1519"/>
            <draw:equation draw:name="f34" draw:formula="1124 * ?f5 / 2205"/>
            <draw:equation draw:name="f35" draw:formula="1189 * ?f4 / 1519"/>
            <draw:equation draw:name="f36" draw:formula="1216 * ?f5 / 2205"/>
            <draw:equation draw:name="f37" draw:formula="1350 * ?f5 / 2205"/>
            <draw:equation draw:name="f38" draw:formula="1323 * ?f4 / 1519"/>
            <draw:equation draw:name="f39" draw:formula="1492 * ?f5 / 2205"/>
            <draw:equation draw:name="f40" draw:formula="1423 * ?f4 / 1519"/>
            <draw:equation draw:name="f41" draw:formula="1550 * ?f5 / 2205"/>
            <draw:equation draw:name="f42" draw:formula="1465 * ?f4 / 1519"/>
            <draw:equation draw:name="f43" draw:formula="1642 * ?f5 / 2205"/>
            <draw:equation draw:name="f44" draw:formula="1515 * ?f4 / 1519"/>
            <draw:equation draw:name="f45" draw:formula="1784 * ?f5 / 2205"/>
            <draw:equation draw:name="f46" draw:formula="1490 * ?f4 / 1519"/>
            <draw:equation draw:name="f47" draw:formula="1917 * ?f5 / 2205"/>
            <draw:equation draw:name="f48" draw:formula="1440 * ?f4 / 1519"/>
            <draw:equation draw:name="f49" draw:formula="2001 * ?f5 / 2205"/>
            <draw:equation draw:name="f50" draw:formula="1356 * ?f4 / 1519"/>
            <draw:equation draw:name="f51" draw:formula="2118 * ?f5 / 2205"/>
            <draw:equation draw:name="f52" draw:formula="1214 * ?f4 / 1519"/>
            <draw:equation draw:name="f53" draw:formula="2168 * ?f5 / 2205"/>
            <draw:equation draw:name="f54" draw:formula="997 * ?f4 / 1519"/>
            <draw:equation draw:name="f55" draw:formula="2201 * ?f5 / 2205"/>
            <draw:equation draw:name="f56" draw:formula="797 * ?f4 / 1519"/>
            <draw:equation draw:name="f57" draw:formula="2143 * ?f5 / 2205"/>
            <draw:equation draw:name="f58" draw:formula="572 * ?f4 / 1519"/>
            <draw:equation draw:name="f59" draw:formula="2043 * ?f5 / 2205"/>
            <draw:equation draw:name="f60" draw:formula="371 * ?f4 / 1519"/>
            <draw:equation draw:name="f61" draw:formula="1876 * ?f5 / 2205"/>
            <draw:equation draw:name="f62" draw:formula="229 * ?f4 / 1519"/>
            <draw:equation draw:name="f63" draw:formula="1617 * ?f5 / 2205"/>
            <draw:equation draw:name="f64" draw:formula="121 * ?f4 / 1519"/>
            <draw:equation draw:name="f65" draw:formula="?f8 / ?f6"/>
            <draw:equation draw:name="f66" draw:formula="?f9 / ?f7"/>
            <draw:equation draw:name="f67" draw:formula="?f10 / ?f6"/>
            <draw:equation draw:name="f68" draw:formula="?f11 / ?f7"/>
            <draw:equation draw:name="f69" draw:formula="?f12 / ?f6"/>
            <draw:equation draw:name="f70" draw:formula="?f13 / ?f7"/>
            <draw:equation draw:name="f71" draw:formula="?f14 / ?f6"/>
            <draw:equation draw:name="f72" draw:formula="?f15 / ?f7"/>
            <draw:equation draw:name="f73" draw:formula="?f16 / ?f6"/>
            <draw:equation draw:name="f74" draw:formula="?f17 / ?f7"/>
            <draw:equation draw:name="f75" draw:formula="?f18 / ?f6"/>
            <draw:equation draw:name="f76" draw:formula="?f19 / ?f7"/>
            <draw:equation draw:name="f77" draw:formula="?f20 / ?f6"/>
            <draw:equation draw:name="f78" draw:formula="?f21 / ?f7"/>
            <draw:equation draw:name="f79" draw:formula="?f22 / ?f6"/>
            <draw:equation draw:name="f80" draw:formula="?f23 / ?f7"/>
            <draw:equation draw:name="f81" draw:formula="?f24 / ?f6"/>
            <draw:equation draw:name="f82" draw:formula="?f25 / ?f7"/>
            <draw:equation draw:name="f83" draw:formula="?f26 / ?f6"/>
            <draw:equation draw:name="f84" draw:formula="?f27 / ?f7"/>
            <draw:equation draw:name="f85" draw:formula="?f28 / ?f6"/>
            <draw:equation draw:name="f86" draw:formula="?f29 / ?f7"/>
            <draw:equation draw:name="f87" draw:formula="?f30 / ?f6"/>
            <draw:equation draw:name="f88" draw:formula="?f31 / ?f7"/>
            <draw:equation draw:name="f89" draw:formula="?f32 / ?f6"/>
            <draw:equation draw:name="f90" draw:formula="?f33 / ?f7"/>
            <draw:equation draw:name="f91" draw:formula="?f34 / ?f6"/>
            <draw:equation draw:name="f92" draw:formula="?f35 / ?f7"/>
            <draw:equation draw:name="f93" draw:formula="?f36 / ?f6"/>
            <draw:equation draw:name="f94" draw:formula="?f37 / ?f6"/>
            <draw:equation draw:name="f95" draw:formula="?f38 / ?f7"/>
            <draw:equation draw:name="f96" draw:formula="?f39 / ?f6"/>
            <draw:equation draw:name="f97" draw:formula="?f40 / ?f7"/>
            <draw:equation draw:name="f98" draw:formula="?f41 / ?f6"/>
            <draw:equation draw:name="f99" draw:formula="?f42 / ?f7"/>
            <draw:equation draw:name="f100" draw:formula="?f43 / ?f6"/>
            <draw:equation draw:name="f101" draw:formula="?f44 / ?f7"/>
            <draw:equation draw:name="f102" draw:formula="?f45 / ?f6"/>
            <draw:equation draw:name="f103" draw:formula="?f46 / ?f7"/>
            <draw:equation draw:name="f104" draw:formula="?f47 / ?f6"/>
            <draw:equation draw:name="f105" draw:formula="?f48 / ?f7"/>
            <draw:equation draw:name="f106" draw:formula="?f49 / ?f6"/>
            <draw:equation draw:name="f107" draw:formula="?f50 / ?f7"/>
            <draw:equation draw:name="f108" draw:formula="?f51 / ?f6"/>
            <draw:equation draw:name="f109" draw:formula="?f52 / ?f7"/>
            <draw:equation draw:name="f110" draw:formula="?f53 / ?f6"/>
            <draw:equation draw:name="f111" draw:formula="?f54 / ?f7"/>
            <draw:equation draw:name="f112" draw:formula="?f55 / ?f6"/>
            <draw:equation draw:name="f113" draw:formula="?f56 / ?f7"/>
            <draw:equation draw:name="f114" draw:formula="?f57 / ?f6"/>
            <draw:equation draw:name="f115" draw:formula="?f58 / ?f7"/>
            <draw:equation draw:name="f116" draw:formula="?f59 / ?f6"/>
            <draw:equation draw:name="f117" draw:formula="?f60 / ?f7"/>
            <draw:equation draw:name="f118" draw:formula="?f61 / ?f6"/>
            <draw:equation draw:name="f119" draw:formula="?f62 / ?f7"/>
            <draw:equation draw:name="f120" draw:formula="?f63 / ?f6"/>
            <draw:equation draw:name="f121" draw:formula="?f64 / ?f7"/>
            <draw:equation draw:name="f122" draw:formula="0 / ?f6"/>
            <draw:equation draw:name="f123" draw:formula="?f1 / ?f6"/>
            <draw:equation draw:name="f124" draw:formula="0 / ?f7"/>
            <draw:equation draw:name="f125" draw:formula="?f3 / ?f7"/>
          </draw:enhanced-geometry>
        </draw:custom-shape>
        <draw:custom-shape svg:x="11.41204in" svg:y="6.84722in" svg:width="0.87732in" svg:height="0.38715in" draw:id="id452" draw:layer="Master2-bg" draw:style-name="a1280" draw:name="Freeform 11">
          <svg:title/>
          <svg:desc/>
          <text:p text:style-name="a1279" text:class-names="" text:cond-style-name=""><text:span text:style-name="a1278" text:class-names=""/></text:p>
          <draw:enhanced-geometry xmlns:dr3d="urn:oasis:names:tc:opendocument:xmlns:dr3d:1.0" draw:type="non-primitive" svg:viewBox="0 0 1444 849" draw:enhanced-path="M 142 257 C 109 283 109 298 92 340 75 382 52 456 42 507 32 558 0 631 33 649 66 667 152 628 242 616 332 604 477 585 576 574 675 563 771 546 835 549 899 552 907 567 960 591 1013 615 1084 652 1152 691 1220 730 1323 801 1369 825 1415 849 1417 845 1428 833 1439 821 1433 787 1436 750 1439 713 1444 657 1444 608 1444 559 1443 508 1436 457 1429 406 1424 345 1403 299 1382 253 1356 217 1311 182 1266 147 1196 119 1135 90 1074 61 1011 14 943 7 875 0 807 31 726 48 645 65 534 85 459 107 384 129 329 157 276 182 223 207 170 242 142 257 Z N" draw:text-areas="?f88 ?f90 ?f89 ?f91" draw:glue-points="?f48 ?f49 ?f50 ?f51 ?f52 ?f53 ?f54 ?f55 ?f56 ?f57 ?f58 ?f59 ?f60 ?f61 ?f62 ?f63 ?f64 ?f65 ?f66 ?f67 ?f68 ?f69 ?f70 ?f71 ?f72 ?f73 ?f70 ?f74 ?f75 ?f76 ?f77 ?f78 ?f79 ?f80 ?f81 ?f82 ?f83 ?f84 ?f85 ?f86 ?f87 ?f78 ?f48 ?f49"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44"/>
            <draw:equation draw:name="f7" draw:formula="?f4 / 849"/>
            <draw:equation draw:name="f8" draw:formula="142 * ?f5 / 1444"/>
            <draw:equation draw:name="f9" draw:formula="257 * ?f4 / 849"/>
            <draw:equation draw:name="f10" draw:formula="92 * ?f5 / 1444"/>
            <draw:equation draw:name="f11" draw:formula="340 * ?f4 / 849"/>
            <draw:equation draw:name="f12" draw:formula="42 * ?f5 / 1444"/>
            <draw:equation draw:name="f13" draw:formula="507 * ?f4 / 849"/>
            <draw:equation draw:name="f14" draw:formula="33 * ?f5 / 1444"/>
            <draw:equation draw:name="f15" draw:formula="649 * ?f4 / 849"/>
            <draw:equation draw:name="f16" draw:formula="242 * ?f5 / 1444"/>
            <draw:equation draw:name="f17" draw:formula="616 * ?f4 / 849"/>
            <draw:equation draw:name="f18" draw:formula="576 * ?f5 / 1444"/>
            <draw:equation draw:name="f19" draw:formula="574 * ?f4 / 849"/>
            <draw:equation draw:name="f20" draw:formula="835 * ?f5 / 1444"/>
            <draw:equation draw:name="f21" draw:formula="549 * ?f4 / 849"/>
            <draw:equation draw:name="f22" draw:formula="960 * ?f5 / 1444"/>
            <draw:equation draw:name="f23" draw:formula="591 * ?f4 / 849"/>
            <draw:equation draw:name="f24" draw:formula="1152 * ?f5 / 1444"/>
            <draw:equation draw:name="f25" draw:formula="691 * ?f4 / 849"/>
            <draw:equation draw:name="f26" draw:formula="1369 * ?f5 / 1444"/>
            <draw:equation draw:name="f27" draw:formula="825 * ?f4 / 849"/>
            <draw:equation draw:name="f28" draw:formula="1428 * ?f5 / 1444"/>
            <draw:equation draw:name="f29" draw:formula="833 * ?f4 / 849"/>
            <draw:equation draw:name="f30" draw:formula="1436 * ?f5 / 1444"/>
            <draw:equation draw:name="f31" draw:formula="750 * ?f4 / 849"/>
            <draw:equation draw:name="f32" draw:formula="1444 * ?f5 / 1444"/>
            <draw:equation draw:name="f33" draw:formula="608 * ?f4 / 849"/>
            <draw:equation draw:name="f34" draw:formula="457 * ?f4 / 849"/>
            <draw:equation draw:name="f35" draw:formula="1403 * ?f5 / 1444"/>
            <draw:equation draw:name="f36" draw:formula="299 * ?f4 / 849"/>
            <draw:equation draw:name="f37" draw:formula="1311 * ?f5 / 1444"/>
            <draw:equation draw:name="f38" draw:formula="182 * ?f4 / 849"/>
            <draw:equation draw:name="f39" draw:formula="1135 * ?f5 / 1444"/>
            <draw:equation draw:name="f40" draw:formula="90 * ?f4 / 849"/>
            <draw:equation draw:name="f41" draw:formula="943 * ?f5 / 1444"/>
            <draw:equation draw:name="f42" draw:formula="7 * ?f4 / 849"/>
            <draw:equation draw:name="f43" draw:formula="726 * ?f5 / 1444"/>
            <draw:equation draw:name="f44" draw:formula="48 * ?f4 / 849"/>
            <draw:equation draw:name="f45" draw:formula="459 * ?f5 / 1444"/>
            <draw:equation draw:name="f46" draw:formula="107 * ?f4 / 849"/>
            <draw:equation draw:name="f47" draw:formula="276 * ?f5 / 1444"/>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7"/>
            <draw:equation draw:name="f72" draw:formula="?f32 / ?f6"/>
            <draw:equation draw:name="f73" draw:formula="?f33 / ?f7"/>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6"/>
            <draw:equation draw:name="f88" draw:formula="0 / ?f6"/>
            <draw:equation draw:name="f89" draw:formula="?f1 / ?f6"/>
            <draw:equation draw:name="f90" draw:formula="0 / ?f7"/>
            <draw:equation draw:name="f91" draw:formula="?f3 / ?f7"/>
          </draw:enhanced-geometry>
        </draw:custom-shape>
      </draw:g>
      <draw:custom-shape svg:x="0in" svg:y="5.79688in" svg:width="6.5625in" svg:height="1.70312in" draw:id="id438" draw:layer="Master2-bg" draw:style-name="a1227" draw:name="AutoShape 7">
        <svg:title/>
        <svg:desc/>
        <text:p text:style-name="a1225" text:class-names="" text:cond-style-name=""><text:span text:style-name="a1224"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6.5625in" svg:height="1.70313in" draw:id="id439" draw:layer="Master2-bg" draw:style-name="a1231" draw:transform="translate(-3.28125in -0.85156in) rotate(-3.14159) translate(10.05208in 0.85156in)" draw:name="AutoShape 8">
        <svg:title/>
        <svg:desc/>
        <text:p text:style-name="a1229" text:class-names="" text:cond-style-name=""><text:span text:style-name="a1228"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frame draw:id="id440" draw:layer="Master2-bg" draw:style-name="a1232" draw:name="Picture 9" svg:x="0.26158in" svg:y="0.60069in" svg:width="2.45833in" svg:height="1.51563in" style:rel-width="scale" style:rel-height="scale">
        <draw:image xlink:href="media/image11.png" xlink:type="simple" xlink:show="embed" xlink:actuate="onLoad"/>
        <svg:title/>
        <svg:desc>無題</svg:desc>
      </draw:frame>
      <draw:g draw:name="Group 20" draw:id="id441">
        <svg:title/>
        <svg:desc/>
        <draw:custom-shape svg:width="0.09896in" svg:height="9.81713in" draw:id="id447" draw:layer="Master2-bg" draw:style-name="a1266" draw:transform="translate(-0.04948in -4.90857in) rotate(-4.71239) translate(8.42477in 2.06684in)" draw:name="AutoShape 19">
          <svg:title/>
          <svg:desc/>
          <text:p text:style-name="a1265" text:class-names="" text:cond-style-name=""><text:span text:style-name="a1264" text:class-names=""/></text:p>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5000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name="Group 18" draw:id="id448">
          <svg:title/>
          <svg:desc/>
          <draw:custom-shape svg:width="10.55093in" svg:height="0.11806in" draw:id="id449" draw:layer="Master2-bg" draw:style-name="a1270" draw:transform="translate(-5.27546in -0.05903in) rotate(-3.14159) translate(8.05787in 2.13021in)" draw:name="AutoShape 15">
            <svg:title/>
            <svg:desc/>
            <text:p text:style-name="a1268" text:class-names="" text:cond-style-name=""><text:span text:style-name="a1267"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10.55093in" svg:height="0.11806in" draw:id="id450" draw:layer="Master2-bg" draw:style-name="a1274" draw:transform="translate(-5.27546in -0.05903in) rotate(-3.14159) translate(8.05787in 2.01215in)" draw:name="AutoShape 16">
            <svg:title/>
            <svg:desc/>
            <text:p text:style-name="a1272" text:class-names="" text:cond-style-name=""><text:span text:style-name="a1271"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g>
      </draw:g>
      <draw:frame draw:id="id442" presentation:style-name="a1236" draw:name="標題 1" svg:x="2.67593in" svg:y="0.66667in" svg:width="9.65741in" svg:height="1.25in" presentation:class="title" presentation:placeholder="false">
        <draw:text-box>
          <text:p text:style-name="a1235" text:class-names="" text:cond-style-name=""><text:span text:style-name="a1233" text:class-names="">按一下以編輯母片標題樣式</text:span><text:span text:style-name="a1234" text:class-names=""/></text:p>
        </draw:text-box>
        <svg:title/>
        <svg:desc/>
      </draw:frame>
      <draw:frame draw:id="id443" presentation:style-name="a1253" draw:name="直排文字版面配置區 2" svg:x="1in" svg:y="2.16667in" svg:width="11.33333in" svg:height="4.5in" presentation:class="outline" presentation:placeholder="false">
        <draw:text-box>
          <text:list text:style-name="a1239">
            <text:list-item>
              <text:p text:style-name="a1238" text:class-names="" text:cond-style-name=""><text:span text:style-name="a1237" text:class-names="">編輯母片文字樣式</text:span></text:p>
            </text:list-item>
          </text:list>
          <text:list text:style-name="a1242">
            <text:list-item>
              <text:list text:style-name="a1242">
                <text:list-item>
                  <text:p text:style-name="a1241" text:class-names="" text:cond-style-name=""><text:span text:style-name="a1240" text:class-names="">第二層</text:span></text:p>
                </text:list-item>
              </text:list>
            </text:list-item>
          </text:list>
          <text:list text:style-name="a1245">
            <text:list-item>
              <text:list text:style-name="a1245">
                <text:list-item>
                  <text:list text:style-name="a1245">
                    <text:list-item>
                      <text:p text:style-name="a1244" text:class-names="" text:cond-style-name=""><text:span text:style-name="a1243" text:class-names="">第三層</text:span></text:p>
                    </text:list-item>
                  </text:list>
                </text:list-item>
              </text:list>
            </text:list-item>
          </text:list>
          <text:list text:style-name="a1248">
            <text:list-item>
              <text:list text:style-name="a1248">
                <text:list-item>
                  <text:list text:style-name="a1248">
                    <text:list-item>
                      <text:list text:style-name="a1248">
                        <text:list-item>
                          <text:p text:style-name="a1247" text:class-names="" text:cond-style-name=""><text:span text:style-name="a1246" text:class-names="">第四層</text:span></text:p>
                        </text:list-item>
                      </text:list>
                    </text:list-item>
                  </text:list>
                </text:list-item>
              </text:list>
            </text:list-item>
          </text:list>
          <text:list text:style-name="a1252">
            <text:list-item>
              <text:list text:style-name="a1252">
                <text:list-item>
                  <text:list text:style-name="a1252">
                    <text:list-item>
                      <text:list text:style-name="a1252">
                        <text:list-item>
                          <text:list text:style-name="a1252">
                            <text:list-item>
                              <text:p text:style-name="a1251" text:class-names="" text:cond-style-name=""><text:span text:style-name="a1249" text:class-names="">第五層</text:span><text:span text:style-name="a1250" text:class-names=""/></text:p>
                            </text:list-item>
                          </text:list>
                        </text:list-item>
                      </text:list>
                    </text:list-item>
                  </text:list>
                </text:list-item>
              </text:list>
            </text:list-item>
          </text:list>
        </draw:text-box>
        <svg:title/>
        <svg:desc/>
      </draw:frame>
      <draw:frame draw:id="id444" presentation:style-name="a1256" draw:name="日期版面配置區 3" svg:x="1in" svg:y="6.83333in" svg:width="2.77778in" svg:height="0.5in" presentation:class="date-time" presentation:placeholder="false">
        <draw:text-box>
          <text:p text:style-name="a1255" text:class-names="" text:cond-style-name=""><text:span text:style-name="a1254" text:class-names=""/></text:p>
        </draw:text-box>
        <svg:title/>
        <svg:desc/>
      </draw:frame>
      <draw:frame draw:id="id445" presentation:style-name="a1259" draw:name="頁尾版面配置區 4" svg:x="4.55556in" svg:y="6.83333in" svg:width="4.22222in" svg:height="0.5in" presentation:class="footer" presentation:placeholder="false">
        <draw:text-box>
          <text:p text:style-name="a1258" text:class-names="" text:cond-style-name=""><text:span text:style-name="a1257" text:class-names=""/></text:p>
        </draw:text-box>
        <svg:title/>
        <svg:desc/>
      </draw:frame>
      <draw:frame draw:id="id446" presentation:style-name="a1263" draw:name="投影片編號版面配置區 5" svg:x="11.49769in" svg:y="6.83333in" svg:width="0.83565in" svg:height="0.5in" presentation:class="page-number" presentation:placeholder="false">
        <draw:text-box>
          <text:p text:style-name="a1262" text:class-names="" text:cond-style-name=""><text:span text:style-name="a1260" text:class-names=""><text:page-number style:num-format="1" text:fixed="false">‹#›</text:page-number></text:span><text:span text:style-name="a1261" text:class-names=""/></text:p>
        </draw:text-box>
        <svg:title/>
        <svg:desc/>
      </draw:frame>
    </style:master-page>
    <style:master-page style:name="Master2-Layout11-vertTitleAndTx-直排標題及文字" style:page-layout-name="pageLayout1" draw:style-name="a1281">
      <draw:g draw:name="Group 14" draw:id="id453">
        <svg:title/>
        <svg:desc/>
        <draw:custom-shape svg:x="11.28704in" svg:y="6.61285in" svg:width="1.34028in" svg:height="0.69097in" draw:id="id467" draw:layer="Master2-bg" draw:style-name="a1335" draw:name="Freeform 10">
          <svg:title/>
          <svg:desc/>
          <text:p text:style-name="a1334" text:class-names="" text:cond-style-name=""><text:span text:style-name="a1333" text:class-names=""/></text:p>
          <draw:enhanced-geometry xmlns:dr3d="urn:oasis:names:tc:opendocument:xmlns:dr3d:1.0" draw:type="non-primitive" svg:viewBox="0 0 2205 1519" draw:enhanced-path="M 1149 21 C 1018 3 940 0 832 12 724 24 598 47 498 96 398 145 299 231 231 305 163 379 125 435 89 538 53 641 28 822 14 922 0 1022 2 1086 6 1139 10 1192 24 1212 39 1239 54 1266 70 1285 98 1298 126 1311 128 1323 206 1315 284 1307 466 1267 565 1248 664 1229 721 1209 799 1198 877 1187 979 1182 1033 1181 1087 1180 1094 1179 1124 1189 1154 1199 1178 1217 1216 1239 1254 1261 1304 1292 1350 1323 1396 1354 1459 1399 1492 1423 1525 1447 1525 1450 1550 1465 1575 1480 1603 1511 1642 1515 1681 1519 1738 1502 1784 1490 1830 1478 1881 1462 1917 1440 1953 1418 1968 1394 2001 1356 2034 1318 2090 1274 2118 1214 2146 1154 2154 1066 2168 997 2182 928 2205 868 2201 797 2197 726 2169 643 2143 572 2117 501 2088 428 2043 371 1998 314 1947 271 1876 229 1805 187 1738 156 1617 121 1496 86 1280 39 1149 21 Z N" draw:text-areas="?f122 ?f124 ?f123 ?f125" draw:glue-points="?f65 ?f66 ?f67 ?f68 ?f69 ?f70 ?f71 ?f72 ?f73 ?f74 ?f75 ?f76 ?f77 ?f78 ?f79 ?f80 ?f81 ?f82 ?f83 ?f84 ?f85 ?f86 ?f87 ?f88 ?f89 ?f90 ?f91 ?f92 ?f93 ?f80 ?f94 ?f95 ?f96 ?f97 ?f98 ?f99 ?f100 ?f101 ?f102 ?f103 ?f104 ?f105 ?f106 ?f107 ?f108 ?f109 ?f110 ?f111 ?f112 ?f113 ?f114 ?f115 ?f116 ?f117 ?f118 ?f119 ?f120 ?f121 ?f65 ?f66" draw:glue-point-leaving-directions="-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05"/>
            <draw:equation draw:name="f7" draw:formula="?f4 / 1519"/>
            <draw:equation draw:name="f8" draw:formula="1149 * ?f5 / 2205"/>
            <draw:equation draw:name="f9" draw:formula="21 * ?f4 / 1519"/>
            <draw:equation draw:name="f10" draw:formula="832 * ?f5 / 2205"/>
            <draw:equation draw:name="f11" draw:formula="12 * ?f4 / 1519"/>
            <draw:equation draw:name="f12" draw:formula="498 * ?f5 / 2205"/>
            <draw:equation draw:name="f13" draw:formula="96 * ?f4 / 1519"/>
            <draw:equation draw:name="f14" draw:formula="231 * ?f5 / 2205"/>
            <draw:equation draw:name="f15" draw:formula="305 * ?f4 / 1519"/>
            <draw:equation draw:name="f16" draw:formula="89 * ?f5 / 2205"/>
            <draw:equation draw:name="f17" draw:formula="538 * ?f4 / 1519"/>
            <draw:equation draw:name="f18" draw:formula="14 * ?f5 / 2205"/>
            <draw:equation draw:name="f19" draw:formula="922 * ?f4 / 1519"/>
            <draw:equation draw:name="f20" draw:formula="6 * ?f5 / 2205"/>
            <draw:equation draw:name="f21" draw:formula="1139 * ?f4 / 1519"/>
            <draw:equation draw:name="f22" draw:formula="39 * ?f5 / 2205"/>
            <draw:equation draw:name="f23" draw:formula="1239 * ?f4 / 1519"/>
            <draw:equation draw:name="f24" draw:formula="98 * ?f5 / 2205"/>
            <draw:equation draw:name="f25" draw:formula="1298 * ?f4 / 1519"/>
            <draw:equation draw:name="f26" draw:formula="206 * ?f5 / 2205"/>
            <draw:equation draw:name="f27" draw:formula="1315 * ?f4 / 1519"/>
            <draw:equation draw:name="f28" draw:formula="565 * ?f5 / 2205"/>
            <draw:equation draw:name="f29" draw:formula="1248 * ?f4 / 1519"/>
            <draw:equation draw:name="f30" draw:formula="799 * ?f5 / 2205"/>
            <draw:equation draw:name="f31" draw:formula="1198 * ?f4 / 1519"/>
            <draw:equation draw:name="f32" draw:formula="1033 * ?f5 / 2205"/>
            <draw:equation draw:name="f33" draw:formula="1181 * ?f4 / 1519"/>
            <draw:equation draw:name="f34" draw:formula="1124 * ?f5 / 2205"/>
            <draw:equation draw:name="f35" draw:formula="1189 * ?f4 / 1519"/>
            <draw:equation draw:name="f36" draw:formula="1216 * ?f5 / 2205"/>
            <draw:equation draw:name="f37" draw:formula="1350 * ?f5 / 2205"/>
            <draw:equation draw:name="f38" draw:formula="1323 * ?f4 / 1519"/>
            <draw:equation draw:name="f39" draw:formula="1492 * ?f5 / 2205"/>
            <draw:equation draw:name="f40" draw:formula="1423 * ?f4 / 1519"/>
            <draw:equation draw:name="f41" draw:formula="1550 * ?f5 / 2205"/>
            <draw:equation draw:name="f42" draw:formula="1465 * ?f4 / 1519"/>
            <draw:equation draw:name="f43" draw:formula="1642 * ?f5 / 2205"/>
            <draw:equation draw:name="f44" draw:formula="1515 * ?f4 / 1519"/>
            <draw:equation draw:name="f45" draw:formula="1784 * ?f5 / 2205"/>
            <draw:equation draw:name="f46" draw:formula="1490 * ?f4 / 1519"/>
            <draw:equation draw:name="f47" draw:formula="1917 * ?f5 / 2205"/>
            <draw:equation draw:name="f48" draw:formula="1440 * ?f4 / 1519"/>
            <draw:equation draw:name="f49" draw:formula="2001 * ?f5 / 2205"/>
            <draw:equation draw:name="f50" draw:formula="1356 * ?f4 / 1519"/>
            <draw:equation draw:name="f51" draw:formula="2118 * ?f5 / 2205"/>
            <draw:equation draw:name="f52" draw:formula="1214 * ?f4 / 1519"/>
            <draw:equation draw:name="f53" draw:formula="2168 * ?f5 / 2205"/>
            <draw:equation draw:name="f54" draw:formula="997 * ?f4 / 1519"/>
            <draw:equation draw:name="f55" draw:formula="2201 * ?f5 / 2205"/>
            <draw:equation draw:name="f56" draw:formula="797 * ?f4 / 1519"/>
            <draw:equation draw:name="f57" draw:formula="2143 * ?f5 / 2205"/>
            <draw:equation draw:name="f58" draw:formula="572 * ?f4 / 1519"/>
            <draw:equation draw:name="f59" draw:formula="2043 * ?f5 / 2205"/>
            <draw:equation draw:name="f60" draw:formula="371 * ?f4 / 1519"/>
            <draw:equation draw:name="f61" draw:formula="1876 * ?f5 / 2205"/>
            <draw:equation draw:name="f62" draw:formula="229 * ?f4 / 1519"/>
            <draw:equation draw:name="f63" draw:formula="1617 * ?f5 / 2205"/>
            <draw:equation draw:name="f64" draw:formula="121 * ?f4 / 1519"/>
            <draw:equation draw:name="f65" draw:formula="?f8 / ?f6"/>
            <draw:equation draw:name="f66" draw:formula="?f9 / ?f7"/>
            <draw:equation draw:name="f67" draw:formula="?f10 / ?f6"/>
            <draw:equation draw:name="f68" draw:formula="?f11 / ?f7"/>
            <draw:equation draw:name="f69" draw:formula="?f12 / ?f6"/>
            <draw:equation draw:name="f70" draw:formula="?f13 / ?f7"/>
            <draw:equation draw:name="f71" draw:formula="?f14 / ?f6"/>
            <draw:equation draw:name="f72" draw:formula="?f15 / ?f7"/>
            <draw:equation draw:name="f73" draw:formula="?f16 / ?f6"/>
            <draw:equation draw:name="f74" draw:formula="?f17 / ?f7"/>
            <draw:equation draw:name="f75" draw:formula="?f18 / ?f6"/>
            <draw:equation draw:name="f76" draw:formula="?f19 / ?f7"/>
            <draw:equation draw:name="f77" draw:formula="?f20 / ?f6"/>
            <draw:equation draw:name="f78" draw:formula="?f21 / ?f7"/>
            <draw:equation draw:name="f79" draw:formula="?f22 / ?f6"/>
            <draw:equation draw:name="f80" draw:formula="?f23 / ?f7"/>
            <draw:equation draw:name="f81" draw:formula="?f24 / ?f6"/>
            <draw:equation draw:name="f82" draw:formula="?f25 / ?f7"/>
            <draw:equation draw:name="f83" draw:formula="?f26 / ?f6"/>
            <draw:equation draw:name="f84" draw:formula="?f27 / ?f7"/>
            <draw:equation draw:name="f85" draw:formula="?f28 / ?f6"/>
            <draw:equation draw:name="f86" draw:formula="?f29 / ?f7"/>
            <draw:equation draw:name="f87" draw:formula="?f30 / ?f6"/>
            <draw:equation draw:name="f88" draw:formula="?f31 / ?f7"/>
            <draw:equation draw:name="f89" draw:formula="?f32 / ?f6"/>
            <draw:equation draw:name="f90" draw:formula="?f33 / ?f7"/>
            <draw:equation draw:name="f91" draw:formula="?f34 / ?f6"/>
            <draw:equation draw:name="f92" draw:formula="?f35 / ?f7"/>
            <draw:equation draw:name="f93" draw:formula="?f36 / ?f6"/>
            <draw:equation draw:name="f94" draw:formula="?f37 / ?f6"/>
            <draw:equation draw:name="f95" draw:formula="?f38 / ?f7"/>
            <draw:equation draw:name="f96" draw:formula="?f39 / ?f6"/>
            <draw:equation draw:name="f97" draw:formula="?f40 / ?f7"/>
            <draw:equation draw:name="f98" draw:formula="?f41 / ?f6"/>
            <draw:equation draw:name="f99" draw:formula="?f42 / ?f7"/>
            <draw:equation draw:name="f100" draw:formula="?f43 / ?f6"/>
            <draw:equation draw:name="f101" draw:formula="?f44 / ?f7"/>
            <draw:equation draw:name="f102" draw:formula="?f45 / ?f6"/>
            <draw:equation draw:name="f103" draw:formula="?f46 / ?f7"/>
            <draw:equation draw:name="f104" draw:formula="?f47 / ?f6"/>
            <draw:equation draw:name="f105" draw:formula="?f48 / ?f7"/>
            <draw:equation draw:name="f106" draw:formula="?f49 / ?f6"/>
            <draw:equation draw:name="f107" draw:formula="?f50 / ?f7"/>
            <draw:equation draw:name="f108" draw:formula="?f51 / ?f6"/>
            <draw:equation draw:name="f109" draw:formula="?f52 / ?f7"/>
            <draw:equation draw:name="f110" draw:formula="?f53 / ?f6"/>
            <draw:equation draw:name="f111" draw:formula="?f54 / ?f7"/>
            <draw:equation draw:name="f112" draw:formula="?f55 / ?f6"/>
            <draw:equation draw:name="f113" draw:formula="?f56 / ?f7"/>
            <draw:equation draw:name="f114" draw:formula="?f57 / ?f6"/>
            <draw:equation draw:name="f115" draw:formula="?f58 / ?f7"/>
            <draw:equation draw:name="f116" draw:formula="?f59 / ?f6"/>
            <draw:equation draw:name="f117" draw:formula="?f60 / ?f7"/>
            <draw:equation draw:name="f118" draw:formula="?f61 / ?f6"/>
            <draw:equation draw:name="f119" draw:formula="?f62 / ?f7"/>
            <draw:equation draw:name="f120" draw:formula="?f63 / ?f6"/>
            <draw:equation draw:name="f121" draw:formula="?f64 / ?f7"/>
            <draw:equation draw:name="f122" draw:formula="0 / ?f6"/>
            <draw:equation draw:name="f123" draw:formula="?f1 / ?f6"/>
            <draw:equation draw:name="f124" draw:formula="0 / ?f7"/>
            <draw:equation draw:name="f125" draw:formula="?f3 / ?f7"/>
          </draw:enhanced-geometry>
        </draw:custom-shape>
        <draw:custom-shape svg:x="11.41204in" svg:y="6.84722in" svg:width="0.87732in" svg:height="0.38715in" draw:id="id468" draw:layer="Master2-bg" draw:style-name="a1338" draw:name="Freeform 11">
          <svg:title/>
          <svg:desc/>
          <text:p text:style-name="a1337" text:class-names="" text:cond-style-name=""><text:span text:style-name="a1336" text:class-names=""/></text:p>
          <draw:enhanced-geometry xmlns:dr3d="urn:oasis:names:tc:opendocument:xmlns:dr3d:1.0" draw:type="non-primitive" svg:viewBox="0 0 1444 849" draw:enhanced-path="M 142 257 C 109 283 109 298 92 340 75 382 52 456 42 507 32 558 0 631 33 649 66 667 152 628 242 616 332 604 477 585 576 574 675 563 771 546 835 549 899 552 907 567 960 591 1013 615 1084 652 1152 691 1220 730 1323 801 1369 825 1415 849 1417 845 1428 833 1439 821 1433 787 1436 750 1439 713 1444 657 1444 608 1444 559 1443 508 1436 457 1429 406 1424 345 1403 299 1382 253 1356 217 1311 182 1266 147 1196 119 1135 90 1074 61 1011 14 943 7 875 0 807 31 726 48 645 65 534 85 459 107 384 129 329 157 276 182 223 207 170 242 142 257 Z N" draw:text-areas="?f88 ?f90 ?f89 ?f91" draw:glue-points="?f48 ?f49 ?f50 ?f51 ?f52 ?f53 ?f54 ?f55 ?f56 ?f57 ?f58 ?f59 ?f60 ?f61 ?f62 ?f63 ?f64 ?f65 ?f66 ?f67 ?f68 ?f69 ?f70 ?f71 ?f72 ?f73 ?f70 ?f74 ?f75 ?f76 ?f77 ?f78 ?f79 ?f80 ?f81 ?f82 ?f83 ?f84 ?f85 ?f86 ?f87 ?f78 ?f48 ?f49"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44"/>
            <draw:equation draw:name="f7" draw:formula="?f4 / 849"/>
            <draw:equation draw:name="f8" draw:formula="142 * ?f5 / 1444"/>
            <draw:equation draw:name="f9" draw:formula="257 * ?f4 / 849"/>
            <draw:equation draw:name="f10" draw:formula="92 * ?f5 / 1444"/>
            <draw:equation draw:name="f11" draw:formula="340 * ?f4 / 849"/>
            <draw:equation draw:name="f12" draw:formula="42 * ?f5 / 1444"/>
            <draw:equation draw:name="f13" draw:formula="507 * ?f4 / 849"/>
            <draw:equation draw:name="f14" draw:formula="33 * ?f5 / 1444"/>
            <draw:equation draw:name="f15" draw:formula="649 * ?f4 / 849"/>
            <draw:equation draw:name="f16" draw:formula="242 * ?f5 / 1444"/>
            <draw:equation draw:name="f17" draw:formula="616 * ?f4 / 849"/>
            <draw:equation draw:name="f18" draw:formula="576 * ?f5 / 1444"/>
            <draw:equation draw:name="f19" draw:formula="574 * ?f4 / 849"/>
            <draw:equation draw:name="f20" draw:formula="835 * ?f5 / 1444"/>
            <draw:equation draw:name="f21" draw:formula="549 * ?f4 / 849"/>
            <draw:equation draw:name="f22" draw:formula="960 * ?f5 / 1444"/>
            <draw:equation draw:name="f23" draw:formula="591 * ?f4 / 849"/>
            <draw:equation draw:name="f24" draw:formula="1152 * ?f5 / 1444"/>
            <draw:equation draw:name="f25" draw:formula="691 * ?f4 / 849"/>
            <draw:equation draw:name="f26" draw:formula="1369 * ?f5 / 1444"/>
            <draw:equation draw:name="f27" draw:formula="825 * ?f4 / 849"/>
            <draw:equation draw:name="f28" draw:formula="1428 * ?f5 / 1444"/>
            <draw:equation draw:name="f29" draw:formula="833 * ?f4 / 849"/>
            <draw:equation draw:name="f30" draw:formula="1436 * ?f5 / 1444"/>
            <draw:equation draw:name="f31" draw:formula="750 * ?f4 / 849"/>
            <draw:equation draw:name="f32" draw:formula="1444 * ?f5 / 1444"/>
            <draw:equation draw:name="f33" draw:formula="608 * ?f4 / 849"/>
            <draw:equation draw:name="f34" draw:formula="457 * ?f4 / 849"/>
            <draw:equation draw:name="f35" draw:formula="1403 * ?f5 / 1444"/>
            <draw:equation draw:name="f36" draw:formula="299 * ?f4 / 849"/>
            <draw:equation draw:name="f37" draw:formula="1311 * ?f5 / 1444"/>
            <draw:equation draw:name="f38" draw:formula="182 * ?f4 / 849"/>
            <draw:equation draw:name="f39" draw:formula="1135 * ?f5 / 1444"/>
            <draw:equation draw:name="f40" draw:formula="90 * ?f4 / 849"/>
            <draw:equation draw:name="f41" draw:formula="943 * ?f5 / 1444"/>
            <draw:equation draw:name="f42" draw:formula="7 * ?f4 / 849"/>
            <draw:equation draw:name="f43" draw:formula="726 * ?f5 / 1444"/>
            <draw:equation draw:name="f44" draw:formula="48 * ?f4 / 849"/>
            <draw:equation draw:name="f45" draw:formula="459 * ?f5 / 1444"/>
            <draw:equation draw:name="f46" draw:formula="107 * ?f4 / 849"/>
            <draw:equation draw:name="f47" draw:formula="276 * ?f5 / 1444"/>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7"/>
            <draw:equation draw:name="f72" draw:formula="?f32 / ?f6"/>
            <draw:equation draw:name="f73" draw:formula="?f33 / ?f7"/>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6"/>
            <draw:equation draw:name="f88" draw:formula="0 / ?f6"/>
            <draw:equation draw:name="f89" draw:formula="?f1 / ?f6"/>
            <draw:equation draw:name="f90" draw:formula="0 / ?f7"/>
            <draw:equation draw:name="f91" draw:formula="?f3 / ?f7"/>
          </draw:enhanced-geometry>
        </draw:custom-shape>
      </draw:g>
      <draw:custom-shape svg:x="0in" svg:y="5.79688in" svg:width="6.5625in" svg:height="1.70312in" draw:id="id454" draw:layer="Master2-bg" draw:style-name="a1285" draw:name="AutoShape 7">
        <svg:title/>
        <svg:desc/>
        <text:p text:style-name="a1283" text:class-names="" text:cond-style-name=""><text:span text:style-name="a1282"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6.5625in" svg:height="1.70313in" draw:id="id455" draw:layer="Master2-bg" draw:style-name="a1289" draw:transform="translate(-3.28125in -0.85156in) rotate(-3.14159) translate(10.05208in 0.85156in)" draw:name="AutoShape 8">
        <svg:title/>
        <svg:desc/>
        <text:p text:style-name="a1287" text:class-names="" text:cond-style-name=""><text:span text:style-name="a1286"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frame draw:id="id456" draw:layer="Master2-bg" draw:style-name="a1290" draw:name="Picture 9" svg:x="0.26158in" svg:y="0.60069in" svg:width="2.45833in" svg:height="1.51563in" style:rel-width="scale" style:rel-height="scale">
        <draw:image xlink:href="media/image11.png" xlink:type="simple" xlink:show="embed" xlink:actuate="onLoad"/>
        <svg:title/>
        <svg:desc>無題</svg:desc>
      </draw:frame>
      <draw:g draw:name="Group 20" draw:id="id457">
        <svg:title/>
        <svg:desc/>
        <draw:custom-shape svg:width="0.09896in" svg:height="9.81713in" draw:id="id463" draw:layer="Master2-bg" draw:style-name="a1324" draw:transform="translate(-0.04948in -4.90857in) rotate(-4.71239) translate(8.42477in 2.06684in)" draw:name="AutoShape 19">
          <svg:title/>
          <svg:desc/>
          <text:p text:style-name="a1323" text:class-names="" text:cond-style-name=""><text:span text:style-name="a1322" text:class-names=""/></text:p>
          <draw:enhanced-geometry xmlns:dr3d="urn:oasis:names:tc:opendocument:xmlns:dr3d:1.0"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5000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0"/>
            <draw:equation draw:name="f10" draw:formula="?f7 * ?f9 / 200000"/>
            <draw:equation draw:name="f11" draw:formula="?f7 * ?f9 / 100000"/>
            <draw:equation draw:name="f12" draw:formula="?f10 + ?f8"/>
          </draw:enhanced-geometry>
        </draw:custom-shape>
        <draw:g draw:name="Group 18" draw:id="id464">
          <svg:title/>
          <svg:desc/>
          <draw:custom-shape svg:width="10.55093in" svg:height="0.11806in" draw:id="id465" draw:layer="Master2-bg" draw:style-name="a1328" draw:transform="translate(-5.27546in -0.05903in) rotate(-3.14159) translate(8.05787in 2.13021in)" draw:name="AutoShape 15">
            <svg:title/>
            <svg:desc/>
            <text:p text:style-name="a1326" text:class-names="" text:cond-style-name=""><text:span text:style-name="a1325"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custom-shape svg:width="10.55093in" svg:height="0.11806in" draw:id="id466" draw:layer="Master2-bg" draw:style-name="a1332" draw:transform="translate(-5.27546in -0.05903in) rotate(-3.14159) translate(8.05787in 2.01215in)" draw:name="AutoShape 16">
            <svg:title/>
            <svg:desc/>
            <text:p text:style-name="a1330" text:class-names="" text:cond-style-name=""><text:span text:style-name="a1329" text:class-names=""/></text:p>
            <draw:enhanced-geometry xmlns:dr3d="urn:oasis:names:tc:opendocument:xmlns:dr3d:1.0" draw:path-stretchpoint-x="21600" draw:path-stretchpoint-y="21600" draw:type="non-primitive" svg:viewBox="0 0 21600 21600" draw:enhanced-path="M ?f0 ?f3 L ?f0 ?f2 ?f1 ?f3 Z N" draw:text-areas="?f9 ?f11 ?f12 ?f13" draw:glue-points="?f0 ?f2 ?f0 ?f3 ?f1 ?f3 ?f10 ?f6" draw:glue-point-leaving-directions="-360, -180, -180, -90" draw:mirror-vertic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f7 / 2"/>
              <draw:equation draw:name="f9" draw:formula="?f7 / 12"/>
              <draw:equation draw:name="f10" draw:formula="?f0 + ?f8"/>
              <draw:equation draw:name="f11" draw:formula="?f4 * 7 / 12"/>
              <draw:equation draw:name="f12" draw:formula="?f7 * 7 / 12"/>
              <draw:equation draw:name="f13" draw:formula="?f4 * 11 / 12"/>
            </draw:enhanced-geometry>
          </draw:custom-shape>
        </draw:g>
      </draw:g>
      <draw:frame draw:id="id458" presentation:style-name="a1294" draw:name="直排標題 1" svg:x="9.5in" svg:y="0.66667in" svg:width="2.83333in" svg:height="6in" presentation:class="title" presentation:placeholder="false">
        <draw:text-box>
          <text:p text:style-name="a1293" text:class-names="" text:cond-style-name=""><text:span text:style-name="a1291" text:class-names="">按一下以編輯母片標題樣式</text:span><text:span text:style-name="a1292" text:class-names=""/></text:p>
        </draw:text-box>
        <svg:title/>
        <svg:desc/>
      </draw:frame>
      <draw:frame draw:id="id459" presentation:style-name="a1311" draw:name="直排文字版面配置區 2" svg:x="1in" svg:y="0.66667in" svg:width="8.27778in" svg:height="6in" presentation:class="outline" presentation:placeholder="false">
        <draw:text-box>
          <text:list text:style-name="a1297">
            <text:list-item>
              <text:p text:style-name="a1296" text:class-names="" text:cond-style-name=""><text:span text:style-name="a1295" text:class-names="">編輯母片文字樣式</text:span></text:p>
            </text:list-item>
          </text:list>
          <text:list text:style-name="a1300">
            <text:list-item>
              <text:list text:style-name="a1300">
                <text:list-item>
                  <text:p text:style-name="a1299" text:class-names="" text:cond-style-name=""><text:span text:style-name="a1298" text:class-names="">第二層</text:span></text:p>
                </text:list-item>
              </text:list>
            </text:list-item>
          </text:list>
          <text:list text:style-name="a1303">
            <text:list-item>
              <text:list text:style-name="a1303">
                <text:list-item>
                  <text:list text:style-name="a1303">
                    <text:list-item>
                      <text:p text:style-name="a1302" text:class-names="" text:cond-style-name=""><text:span text:style-name="a1301" text:class-names="">第三層</text:span></text:p>
                    </text:list-item>
                  </text:list>
                </text:list-item>
              </text:list>
            </text:list-item>
          </text:list>
          <text:list text:style-name="a1306">
            <text:list-item>
              <text:list text:style-name="a1306">
                <text:list-item>
                  <text:list text:style-name="a1306">
                    <text:list-item>
                      <text:list text:style-name="a1306">
                        <text:list-item>
                          <text:p text:style-name="a1305" text:class-names="" text:cond-style-name=""><text:span text:style-name="a1304" text:class-names="">第四層</text:span></text:p>
                        </text:list-item>
                      </text:list>
                    </text:list-item>
                  </text:list>
                </text:list-item>
              </text:list>
            </text:list-item>
          </text:list>
          <text:list text:style-name="a1310">
            <text:list-item>
              <text:list text:style-name="a1310">
                <text:list-item>
                  <text:list text:style-name="a1310">
                    <text:list-item>
                      <text:list text:style-name="a1310">
                        <text:list-item>
                          <text:list text:style-name="a1310">
                            <text:list-item>
                              <text:p text:style-name="a1309" text:class-names="" text:cond-style-name=""><text:span text:style-name="a1307" text:class-names="">第五層</text:span><text:span text:style-name="a1308" text:class-names=""/></text:p>
                            </text:list-item>
                          </text:list>
                        </text:list-item>
                      </text:list>
                    </text:list-item>
                  </text:list>
                </text:list-item>
              </text:list>
            </text:list-item>
          </text:list>
        </draw:text-box>
        <svg:title/>
        <svg:desc/>
      </draw:frame>
      <draw:frame draw:id="id460" presentation:style-name="a1314" draw:name="日期版面配置區 3" svg:x="1in" svg:y="6.83333in" svg:width="2.77778in" svg:height="0.5in" presentation:class="date-time" presentation:placeholder="false">
        <draw:text-box>
          <text:p text:style-name="a1313" text:class-names="" text:cond-style-name=""><text:span text:style-name="a1312" text:class-names=""/></text:p>
        </draw:text-box>
        <svg:title/>
        <svg:desc/>
      </draw:frame>
      <draw:frame draw:id="id461" presentation:style-name="a1317" draw:name="頁尾版面配置區 4" svg:x="4.55556in" svg:y="6.83333in" svg:width="4.22222in" svg:height="0.5in" presentation:class="footer" presentation:placeholder="false">
        <draw:text-box>
          <text:p text:style-name="a1316" text:class-names="" text:cond-style-name=""><text:span text:style-name="a1315" text:class-names=""/></text:p>
        </draw:text-box>
        <svg:title/>
        <svg:desc/>
      </draw:frame>
      <draw:frame draw:id="id462" presentation:style-name="a1321" draw:name="投影片編號版面配置區 5" svg:x="11.49769in" svg:y="6.83333in" svg:width="0.83565in" svg:height="0.5in" presentation:class="page-number" presentation:placeholder="false">
        <draw:text-box>
          <text:p text:style-name="a1320" text:class-names="" text:cond-style-name=""><text:span text:style-name="a1318" text:class-names=""><text:page-number style:num-format="1" text:fixed="false">‹#›</text:page-number></text:span><text:span text:style-name="a1319" text:class-names=""/></text:p>
        </draw:text-box>
        <svg:title/>
        <svg:desc/>
      </draw:fram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108-01  9月行政會報</dc:title>
    <meta:initial-creator>user</meta:initial-creator>
    <dc:creator>user</dc:creator>
    <meta:creation-date>2019-08-30T08:23:12Z</meta:creation-date>
    <dc:date>2020-01-14T01:19:59Z</dc:date>
    <meta:template xlink:href="Facet" xlink:type="simple"/>
    <meta:editing-cycles>29</meta:editing-cycles>
    <meta:editing-duration>PT26231S</meta:editing-duration>
    <meta:document-statistic meta:paragraph-count="158" meta:word-count="464"/>
  </office:meta>
</office:document-meta>
</file>